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b8b4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cd2b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d70e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</text:span><text:span text:style-name="T12">10</text:span><text:span text:style-name="T9">/2014</text:span><text:span text:style-name="T8"> <text:s/>R$ </text:span><text:span text:style-name="T12">25</text:span><text:span text:style-name="T8">,00</text:span></text:p>
      <text:p text:style-name="P5"><text:s/></text:p>
      <text:list xml:id="list3405022855390184634" text:style-name="WW8Num2">
        <text:list-item>
          <text:p text:style-name="P11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1-07T09:17:00.937000000</dc:date>
    <meta:print-date>2007-11-19T12:56:00</meta:print-date>
    <meta:editing-cycles>87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