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5.92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style:font-style-asian="italic" style:font-style-complex="italic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b8b4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cd2b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0</text:span><text:span text:style-name="T11">9</text:span><text:span text:style-name="T9">/2014</text:span><text:span text:style-name="T8"> <text:s/>R$ </text:span><text:span text:style-name="T10">50</text:span><text:span text:style-name="T8">,00</text:span></text:p>
      <text:p text:style-name="P5"><text:s/></text:p>
      <text:list xml:id="list9152720685809548035" text:style-name="WW8Num2">
        <text:list-item>
          <text:p text:style-name="P12"><text:span text:style-name="T12">Após, enviar fax para o n.º </text:span><text:span text:style-name="T13">(79) 3226-1171 </text:span><text:span text:style-name="T14">ou e-mail para cpl@deso-se.com.br </text:span><text:span text:style-name="T12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5">E-MAIL</text:span><text:span text:style-name="T16"> </text:span><text:span text:style-name="T17">EM</text:span><text:span text:style-name="T16"> </text:span><text:span text:style-name="T17">NOME</text:span><text:span text:style-name="T16"> </text:span><text:span text:style-name="T17">DA</text:span><text:span text:style-name="T16"> </text:span><text:span text:style-name="T17">EMPRESA</text:span><text:span text:style-name="T16"> 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1-05T09:37:50.718000000</dc:date>
    <meta:print-date>2007-11-19T12:56:00</meta:print-date>
    <meta:editing-cycles>87</meta:editing-cycles>
    <meta:editing-duration>P23DT23H2M58S</meta:editing-duration>
    <meta:generator>LibreOffice/4.2.4.2$Windows_x86 LibreOffice_project/63150712c6d317d27ce2db16eb94c2f3d7b699f8</meta:generator>
    <meta:document-statistic meta:table-count="1" meta:image-count="1" meta:object-count="0" meta:page-count="1" meta:paragraph-count="25" meta:word-count="165" meta:character-count="1675" meta:non-whitespace-character-count="1308"/>
  </office:meta>
</office:document-meta>
</file>