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859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3576e8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380d4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1</text:span><text:span text:style-name="T12">9</text:span><text:span text:style-name="T8">/201</text:span><text:span text:style-name="T9">4</text:span><text:span text:style-name="T8"> <text:s/>R$ 25,00</text:span></text:p>
      <text:p text:style-name="P5"><text:s/></text:p>
      <text:list xml:id="list1125830460652740693" text:style-name="WW8Num2">
        <text:list-item>
          <text:p text:style-name="P12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1-03T11:31:22.67</dc:date>
    <meta:print-date>2007-11-19T12:56:00</meta:print-date>
    <meta:editing-cycles>90</meta:editing-cycles>
    <meta:editing-duration>P23DT23H3M9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