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5.92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officeooo:rsid="0026d4b1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26867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6eab3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836a0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a142c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20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</text:span><text:span text:style-name="T9">CC 00</text:span><text:span text:style-name="T12">5</text:span><text:span text:style-name="T9">/2014</text:span><text:span text:style-name="T8"> <text:s/>R$ </text:span><text:span text:style-name="T12">10</text:span><text:span text:style-name="T10">0</text:span><text:span text:style-name="T8">,00</text:span></text:p>
      <text:p text:style-name="P5"><text:s/></text:p>
      <text:list xml:id="list6545853245408123641" text:style-name="WW8Num2">
        <text:list-item>
          <text:p text:style-name="P12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><text:span text:style-name="T20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0-08T09:37:31.84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6" meta:non-whitespace-character-count="1309"/>
  </office:meta>
</office:document-meta>
</file>