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officeooo:paragraph-rsid="002836fe" style:font-style-asian="italic" style:font-style-complex="italic"/>
    </style:style>
    <style:style style:name="P9" style:family="paragraph" style:parent-style-name="Standard">
      <style:text-properties fo:font-style="italic" style:text-underline-style="solid" style:text-underline-width="auto" style:text-underline-color="font-color" officeooo:rsid="002b0717" officeooo:paragraph-rsid="002b0717" style:font-style-asian="italic" style:font-style-complex="italic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1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2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3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859c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e1c23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323ca3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style:use-window-font-color="true" fo:font-size="10pt" fo:language="pt" fo:country="BR" fo:font-weight="bold" officeooo:rsid="0033d67e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6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20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10">1</text:span><text:span text:style-name="T13">7</text:span><text:span text:style-name="T8">/201</text:span><text:span text:style-name="T9">4</text:span><text:span text:style-name="T8"> <text:s/>R$ 25,00</text:span></text:p>
      <text:p text:style-name="P5"><text:s/></text:p>
      <text:list xml:id="list3448333390495641932" text:style-name="WW8Num2">
        <text:list-item>
          <text:p text:style-name="P13"><text:span text:style-name="T14">Após, enviar fax para o n.º </text:span><text:span text:style-name="T15">(79) 3226-1171 </text:span><text:span text:style-name="T16">ou e-mail para cpl@deso-se.com.br </text:span><text:span text:style-name="T14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7">E-MAIL</text:span><text:span text:style-name="T18"> </text:span><text:span text:style-name="T19">EM</text:span><text:span text:style-name="T18"> </text:span><text:span text:style-name="T19">NOME</text:span><text:span text:style-name="T18"> </text:span><text:span text:style-name="T19">DA</text:span><text:span text:style-name="T18"> </text:span><text:span text:style-name="T19">EMPRESA</text:span><text:span text:style-name="T18"> 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9-11T09:41:13.79</dc:date>
    <meta:print-date>2007-11-19T12:56:00</meta:print-date>
    <meta:editing-cycles>88</meta:editing-cycles>
    <meta:editing-duration>P23DT23H3M9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5" meta:character-count="1677" meta:non-whitespace-character-count="1310"/>
  </office:meta>
</office:document-meta>
</file>