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officeooo:rsid="0026d4b1" officeooo:paragraph-rsid="0026d4b1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6eab3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836a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0</text:span><text:span text:style-name="T11">4</text:span><text:span text:style-name="T9">/2014</text:span><text:span text:style-name="T8"> <text:s/>R$ </text:span><text:span text:style-name="T10">50</text:span><text:span text:style-name="T8">,00</text:span></text:p>
      <text:p text:style-name="P5"><text:s/></text:p>
      <text:list xml:id="list9139499943916786679" text:style-name="WW8Num2">
        <text:list-item>
          <text:p text:style-name="P12"><text:span text:style-name="T12">Após, enviar fax para o n.º </text:span><text:span text:style-name="T13">(79) 3226-1171 </text:span><text:span text:style-name="T14">ou e-mail para cpl@deso-se.com.br </text:span><text:span text:style-name="T12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5">E-MAIL</text:span><text:span text:style-name="T16"> </text:span><text:span text:style-name="T17">EM</text:span><text:span text:style-name="T16"> </text:span><text:span text:style-name="T17">NOME</text:span><text:span text:style-name="T16"> </text:span><text:span text:style-name="T17">DA</text:span><text:span text:style-name="T16"> </text:span><text:span text:style-name="T17">EMPRESA</text:span><text:span text:style-name="T16"> </text:span><text:span text:style-name="T17">PARA</text:span><text:span text:style-name="T16"> </text:span><text:span text:style-name="T17">ENVIO</text:span><text:span text:style-name="T16"> </text:span><text:span text:style-name="T17">DO</text:span><text:span text:style-name="T16"> </text:span><text:span text:style-name="T17">EDITAL:</text:span><text:span text:style-name="T18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Standard"/>
      <text:p text:style-name="P8">OBS. Edital exigência <text:span text:style-name="T19">GARANTIA DE PARTICIPAÇÃO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7-17T11:01:45.968000000</dc:date>
    <meta:print-date>2007-11-19T12:56:00</meta:print-date>
    <meta:editing-cycles>86</meta:editing-cycles>
    <meta:editing-duration>P23DT23H2M58S</meta:editing-duration>
    <meta:generator>LibreOffice/4.2.4.2$Windows_x86 LibreOffice_project/63150712c6d317d27ce2db16eb94c2f3d7b699f8</meta:generator>
    <meta:document-statistic meta:table-count="1" meta:image-count="1" meta:object-count="0" meta:page-count="1" meta:paragraph-count="26" meta:word-count="171" meta:character-count="1722" meta:non-whitespace-character-count="1349"/>
  </office:meta>
</office:document-meta>
</file>