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ro1" style:family="table-row">
      <style:table-row-properties style:row-height="2.422cm" fo:break-before="auto" style:use-optimal-row-height="true"/>
    </style:style>
    <style:style style:name="ro2" style:family="table-row">
      <style:table-row-properties style:row-height="1.236cm" fo:break-before="auto" style:use-optimal-row-height="true"/>
    </style:style>
    <style:style style:name="ro3" style:family="table-row">
      <style:table-row-properties style:row-height="0.841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ro5" style:family="table-row">
      <style:table-row-properties style:row-height="2.817cm" fo:break-before="auto" style:use-optimal-row-height="true"/>
    </style:style>
    <style:style style:name="ro6" style:family="table-row">
      <style:table-row-properties style:row-height="1.632cm" fo:break-before="auto" style:use-optimal-row-height="true"/>
    </style:style>
    <style:style style:name="ro7" style:family="table-row">
      <style:table-row-properties style:row-height="4.791cm" fo:break-before="auto" style:use-optimal-row-height="true"/>
    </style:style>
    <style:style style:name="ro8" style:family="table-row">
      <style:table-row-properties style:row-height="2.027cm" fo:break-before="auto" style:use-optimal-row-height="true"/>
    </style:style>
    <style:style style:name="ro9" style:family="table-row">
      <style:table-row-properties style:row-height="3.605cm" fo:break-before="auto" style:use-optimal-row-height="true"/>
    </style:style>
    <style:style style:name="ro10" style:family="table-row">
      <style:table-row-properties style:row-height="4.001cm" fo:break-before="auto" style:use-optimal-row-height="true"/>
    </style:style>
    <style:style style:name="ro11" style:family="table-row">
      <style:table-row-properties style:row-height="3.21cm" fo:break-before="auto" style:use-optimal-row-height="true"/>
    </style:style>
    <style:style style:name="ro12" style:family="table-row">
      <style:table-row-properties style:row-height="5.186cm" fo:break-before="auto" style:use-optimal-row-height="true"/>
    </style:style>
    <style:style style:name="ro13" style:family="table-row">
      <style:table-row-properties style:row-height="4.396cm" fo:break-before="auto" style:use-optimal-row-height="true"/>
    </style:style>
    <style:style style:name="ro14" style:family="table-row">
      <style:table-row-properties style:row-height="5.581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" style:family="table-cell" style:parent-style-name="Default">
      <style:table-cell-properties style:text-align-source="fix" style:repeat-content="false" fo:wrap-option="wrap" style:vertical-align="top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 fo:wrap-option="wrap"/>
      <style:paragraph-properties fo:text-align="end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text-align-source="fix" style:repeat-content="false" fo:wrap-option="wrap"/>
      <style:paragraph-properties fo:text-align="start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" style:family="table-cell" style:parent-style-name="Default">
      <style:table-cell-properties style:text-align-source="fix" style:repeat-content="false" fo:wrap-option="wrap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able-cell-properties style:text-align-source="fix" style:repeat-content="false" fo:wrap-option="wrap" style:vertical-align="top"/>
      <style:paragraph-properties fo:text-align="start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 style:data-style-name="N37">
      <style:table-cell-properties style:text-align-source="fix" style:repeat-content="false" fo:wrap-option="wrap" style:vertical-align="top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text-align-source="fix" style:repeat-content="false" fo:wrap-option="wrap" style:vertical-align="top"/>
      <style:paragraph-properties fo:text-align="end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ce2"/>
        <table:table-column table:style-name="co1" table:default-cell-style-name="ce6"/>
        <table:table-column table:style-name="co1" table:number-columns-repeated="3" table:default-cell-style-name="ce2"/>
        <table:table-column table:style-name="co1" table:number-columns-repeated="8" table:default-cell-style-name="Default"/>
        <table:table-row table:style-name="ro1">
          <table:table-cell table:style-name="ce1" office:value-type="string" calcext:value-type="string">
            <text:p>34.915.195/0001-11  2T CONSTRUÇÕES E SERVIÇOS EIRELI </text:p>
          </table:table-cell>
          <table:table-cell table:style-name="Default" table:number-columns-repeated="4"/>
          <table:table-cell table:number-columns-repeated="8"/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6" xlink:type="simple">00005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78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02/2026</text:p>
          </table:table-cell>
          <table:table-cell table:style-name="ce2" office:value-type="float" office:value="72" calcext:value-type="float">
            <text:p>72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8" calcext:value-type="date">
            <text:p>18/03/26</text:p>
          </table:table-cell>
          <table:table-cell table:style-name="ce8" office:value-type="float" office:value="357123.03" calcext:value-type="float">
            <text:p>357123,03</text:p>
          </table:table-cell>
          <table:table-cell table:style-name="ce8" office:value-type="float" office:value="301233.27" calcext:value-type="float">
            <text:p>301233,2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1233.27" calcext:value-type="float">
            <text:p>301233,2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style-name="ce3" office:value-type="float" office:value="357123.03" calcext:value-type="float">
            <text:p>357123,03</text:p>
          </table:table-cell>
          <table:table-cell table:style-name="ce3" office:value-type="float" office:value="301233.27" calcext:value-type="float">
            <text:p>301233,2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01233.27" calcext:value-type="float">
            <text:p>301233,27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357123.03" calcext:value-type="float">
            <text:p>357123,03</text:p>
          </table:table-cell>
          <table:table-cell table:style-name="ce3" office:value-type="float" office:value="301233.27" calcext:value-type="float">
            <text:p>301233,2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01233.27" calcext:value-type="float">
            <text:p>301233,27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10.334.879/0001-61  3CORP SERVICOS DE TECNOLOGIA LTDA.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055" xlink:type="simple">00165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786/2026</text:p>
          </table:table-cell>
          <table:table-cell table:style-name="ce2" office:value-type="float" office:value="7109" calcext:value-type="float">
            <text:p>7109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8" office:value-type="float" office:value="18925" calcext:value-type="float">
            <text:p>18925</text:p>
          </table:table-cell>
          <table:table-cell table:style-name="ce8" office:value-type="float" office:value="17761.11" calcext:value-type="float">
            <text:p>17761,1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761.11" calcext:value-type="float">
            <text:p>17761,1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055" xlink:type="simple">00165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793/2026 (R)</text:p>
          </table:table-cell>
          <table:table-cell table:style-name="ce2" office:value-type="float" office:value="7110" calcext:value-type="float">
            <text:p>7110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8" office:value-type="float" office:value="1884.93" calcext:value-type="float">
            <text:p>1884,93</text:p>
          </table:table-cell>
          <table:table-cell table:style-name="ce8" office:value-type="float" office:value="1769.01" calcext:value-type="float">
            <text:p>1769,0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69.01" calcext:value-type="float">
            <text:p>1769,0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20809.93" calcext:value-type="float">
            <text:p>20809,93</text:p>
          </table:table-cell>
          <table:table-cell table:style-name="ce3" office:value-type="float" office:value="19530.12" calcext:value-type="float">
            <text:p>19530,1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9530.12" calcext:value-type="float">
            <text:p>19530,1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20809.93" calcext:value-type="float">
            <text:p>20809,93</text:p>
          </table:table-cell>
          <table:table-cell table:style-name="ce3" office:value-type="float" office:value="19530.12" calcext:value-type="float">
            <text:p>19530,1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9530.12" calcext:value-type="float">
            <text:p>19530,12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33.945.015/0001-81  ABES - ASSOCIACÃO BRASILEIRA DE ENGENHARIA SANITARIA E AMBIENTAL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311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66/2026</text:p>
          </table:table-cell>
          <table:table-cell table:style-name="ce2" office:value-type="float" office:value="307358" calcext:value-type="float">
            <text:p>307358</text:p>
          </table:table-cell>
          <table:table-cell table:number-columns-repeated="2" table:style-name="ce7" office:value-type="date" office:date-value="2026-03-06" calcext:value-type="date">
            <text:p>06/03/26</text:p>
          </table:table-cell>
          <table:table-cell table:number-columns-repeated="2" table:style-name="ce8" office:value-type="float" office:value="24998.5" calcext:value-type="float">
            <text:p>24998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998.5" calcext:value-type="float">
            <text:p>24998,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4998.5" calcext:value-type="float">
            <text:p>24998,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4998.5" calcext:value-type="float">
            <text:p>24998,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4998.5" calcext:value-type="float">
            <text:p>24998,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4998.5" calcext:value-type="float">
            <text:p>24998,5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30.998.182/0001-00  ABREU E ROLLEMBERG ADVOGADO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33" xlink:type="simple">0013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38/2026</text:p>
          </table:table-cell>
          <table:table-cell table:style-name="ce2" office:value-type="float" office:value="37" calcext:value-type="float">
            <text:p>37</text:p>
          </table:table-cell>
          <table:table-cell table:style-name="ce7" office:value-type="date" office:date-value="2026-03-03" calcext:value-type="date">
            <text:p>03/03/26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8" office:value-type="float" office:value="8000" calcext:value-type="float">
            <text:p>8000</text:p>
          </table:table-cell>
          <table:table-cell table:style-name="ce8" office:value-type="float" office:value="7600" calcext:value-type="float">
            <text:p>76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600" calcext:value-type="float">
            <text:p>76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8000" calcext:value-type="float">
            <text:p>8000</text:p>
          </table:table-cell>
          <table:table-cell table:style-name="ce3" office:value-type="float" office:value="7600" calcext:value-type="float">
            <text:p>76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600" calcext:value-type="float">
            <text:p>760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8000" calcext:value-type="float">
            <text:p>8000</text:p>
          </table:table-cell>
          <table:table-cell table:style-name="ce3" office:value-type="float" office:value="7600" calcext:value-type="float">
            <text:p>76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600" calcext:value-type="float">
            <text:p>7600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3.924.741/0001-00  ADCD-ASSOC DESP CULTURAL DA DES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5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84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3-03" calcext:value-type="date">
            <text:p>03/03/26</text:p>
          </table:table-cell>
          <table:table-cell table:number-columns-repeated="2" table:style-name="ce8" office:value-type="float" office:value="23163.4" calcext:value-type="float">
            <text:p>23163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163.4" calcext:value-type="float">
            <text:p>23163,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3163.4" calcext:value-type="float">
            <text:p>23163,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3163.4" calcext:value-type="float">
            <text:p>23163,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3163.4" calcext:value-type="float">
            <text:p>23163,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3163.4" calcext:value-type="float">
            <text:p>23163,4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26.990.358/0001-00  AESBE ASSOSS. DAS EMPRE. SANE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33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6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90/2026</text:p>
          </table:table-cell>
          <table:table-cell table:style-name="ce2" office:value-type="float" office:value="792940260605723" calcext:value-type="float">
            <text:p>792940260605723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9558.18" calcext:value-type="float">
            <text:p>19558,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558.18" calcext:value-type="float">
            <text:p>19558,1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9558.18" calcext:value-type="float">
            <text:p>19558,1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9558.18" calcext:value-type="float">
            <text:p>19558,1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9558.18" calcext:value-type="float">
            <text:p>19558,1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9558.18" calcext:value-type="float">
            <text:p>19558,18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23.083.433/0001-53  AGENCIA REGULADORA DE SERVIÇOS PUBLICOS DO ESTADO DE SERGIP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344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5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49/2026</text:p>
          </table:table-cell>
          <table:table-cell table:style-name="ce2" office:value-type="float" office:value="202602" calcext:value-type="float">
            <text:p>202602</text:p>
          </table:table-cell>
          <table:table-cell table:number-columns-repeated="2"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149078.69" calcext:value-type="float">
            <text:p>149078,6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9078.69" calcext:value-type="float">
            <text:p>149078,6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49078.69" calcext:value-type="float">
            <text:p>149078,6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49078.69" calcext:value-type="float">
            <text:p>149078,6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49078.69" calcext:value-type="float">
            <text:p>149078,6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49078.69" calcext:value-type="float">
            <text:p>149078,69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25.174.463/0001-09  AGIL COMERCIO &amp; SERVIÇOS EIRELI-ME.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409" xlink:type="simple">00125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3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12/2026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2" table:style-name="ce7" office:value-type="date" office:date-value="2026-03-02" calcext:value-type="date">
            <text:p>02/03/26</text:p>
          </table:table-cell>
          <table:table-cell table:style-name="ce8" office:value-type="float" office:value="151548.53" calcext:value-type="float">
            <text:p>151548,53</text:p>
          </table:table-cell>
          <table:table-cell table:style-name="ce8" office:value-type="float" office:value="143971.1" calcext:value-type="float">
            <text:p>143971,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3971.1" calcext:value-type="float">
            <text:p>143971,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409" xlink:type="simple">00125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3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28/2026 (R)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2" table:style-name="ce7" office:value-type="date" office:date-value="2026-03-02" calcext:value-type="date">
            <text:p>02/03/26</text:p>
          </table:table-cell>
          <table:table-cell table:style-name="ce8" office:value-type="float" office:value="20125.64" calcext:value-type="float">
            <text:p>20125,64</text:p>
          </table:table-cell>
          <table:table-cell table:style-name="ce8" office:value-type="float" office:value="19119.36" calcext:value-type="float">
            <text:p>19119,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119.36" calcext:value-type="float">
            <text:p>19119,3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171674.17" calcext:value-type="float">
            <text:p>171674,17</text:p>
          </table:table-cell>
          <table:table-cell table:style-name="ce3" office:value-type="float" office:value="163090.46" calcext:value-type="float">
            <text:p>163090,4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3090.46" calcext:value-type="float">
            <text:p>163090,4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71674.17" calcext:value-type="float">
            <text:p>171674,17</text:p>
          </table:table-cell>
          <table:table-cell table:style-name="ce3" office:value-type="float" office:value="163090.46" calcext:value-type="float">
            <text:p>163090,4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3090.46" calcext:value-type="float">
            <text:p>163090,4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999.852.415-68  ALAN BARRETO FONTE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363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8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76/2026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date" office:date-value="2026-04-07" calcext:value-type="date">
            <text:p>07/04/26</text:p>
          </table:table-cell>
          <table:table-cell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4500" calcext:value-type="float">
            <text:p>45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500" calcext:value-type="float">
            <text:p>45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500" calcext:value-type="float">
            <text:p>45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500" calcext:value-type="float">
            <text:p>450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500" calcext:value-type="float">
            <text:p>45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500" calcext:value-type="float">
            <text:p>450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776.788.505-49  ALAN OLIVEIRA SILV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8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29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3-06" calcext:value-type="date">
            <text:p>06/03/26</text:p>
          </table:table-cell>
          <table:table-cell table:style-name="ce7" office:value-type="date" office:date-value="2026-03-05" calcext:value-type="date">
            <text:p>05/03/26</text:p>
          </table:table-cell>
          <table:table-cell table:number-columns-repeated="2" table:style-name="ce8" office:value-type="float" office:value="1676.63" calcext:value-type="float">
            <text:p>1676,6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76.63" calcext:value-type="float">
            <text:p>1676,6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676.63" calcext:value-type="float">
            <text:p>1676,6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76.63" calcext:value-type="float">
            <text:p>1676,6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676.63" calcext:value-type="float">
            <text:p>1676,6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76.63" calcext:value-type="float">
            <text:p>1676,6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39.334.587/0001-00  ALEXANDRE FREIR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47" xlink:type="simple">OD00122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0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11/2026</text:p>
          </table:table-cell>
          <table:table-cell table:style-name="ce2" office:value-type="float" office:value="1307" calcext:value-type="float">
            <text:p>1307</text:p>
          </table:table-cell>
          <table:table-cell table:number-columns-repeated="2" table:style-name="ce7" office:value-type="date" office:date-value="2026-03-04" calcext:value-type="date">
            <text:p>04/03/26</text:p>
          </table:table-cell>
          <table:table-cell table:number-columns-repeated="2" table:style-name="ce8" office:value-type="float" office:value="6641" calcext:value-type="float">
            <text:p>664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641" calcext:value-type="float">
            <text:p>664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6641" calcext:value-type="float">
            <text:p>664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641" calcext:value-type="float">
            <text:p>664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6641" calcext:value-type="float">
            <text:p>664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641" calcext:value-type="float">
            <text:p>6641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71.208.516/0001-74  ALGAR TELECOM S/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522" xlink:type="simple">00159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41/2026</text:p>
          </table:table-cell>
          <table:table-cell table:style-name="ce2" office:value-type="float" office:value="826" calcext:value-type="float">
            <text:p>826</text:p>
          </table:table-cell>
          <table:table-cell table:style-name="ce7" office:value-type="date" office:date-value="2026-03-19" calcext:value-type="date">
            <text:p>19/03/26</text:p>
          </table:table-cell>
          <table:table-cell table:style-name="ce7" office:value-type="date" office:date-value="2026-03-03" calcext:value-type="date">
            <text:p>03/03/26</text:p>
          </table:table-cell>
          <table:table-cell table:number-columns-repeated="2" table:style-name="ce8" office:value-type="float" office:value="83.01" calcext:value-type="float">
            <text:p>83,0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3.01" calcext:value-type="float">
            <text:p>83,0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522" xlink:type="simple">00159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44/2026</text:p>
          </table:table-cell>
          <table:table-cell table:style-name="ce2" office:value-type="float" office:value="827" calcext:value-type="float">
            <text:p>827</text:p>
          </table:table-cell>
          <table:table-cell table:style-name="ce7" office:value-type="date" office:date-value="2026-03-19" calcext:value-type="date">
            <text:p>19/03/26</text:p>
          </table:table-cell>
          <table:table-cell table:style-name="ce7" office:value-type="date" office:date-value="2026-03-03" calcext:value-type="date">
            <text:p>03/03/26</text:p>
          </table:table-cell>
          <table:table-cell table:number-columns-repeated="2" table:style-name="ce8" office:value-type="float" office:value="106.38" calcext:value-type="float">
            <text:p>106,3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6.38" calcext:value-type="float">
            <text:p>106,3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89.39" calcext:value-type="float">
            <text:p>189,3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89.39" calcext:value-type="float">
            <text:p>189,3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89.39" calcext:value-type="float">
            <text:p>189,3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89.39" calcext:value-type="float">
            <text:p>189,39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5.006.152/0001-79  ALS ENGENHARIA E CONSTRUÇÕE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2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26/2026 (R)</text:p>
          </table:table-cell>
          <table:table-cell table:style-name="ce2" office:value-type="float" office:value="28" calcext:value-type="float">
            <text:p>28</text:p>
          </table:table-cell>
          <table:table-cell table:number-columns-repeated="2" table:style-name="ce7" office:value-type="date" office:date-value="2026-03-30" calcext:value-type="date">
            <text:p>30/03/26</text:p>
          </table:table-cell>
          <table:table-cell table:style-name="ce8" office:value-type="float" office:value="97575.68" calcext:value-type="float">
            <text:p>97575,68</text:p>
          </table:table-cell>
          <table:table-cell table:style-name="ce8" office:value-type="float" office:value="88989.01" calcext:value-type="float">
            <text:p>88989,0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8989.01" calcext:value-type="float">
            <text:p>88989,0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1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21/2026</text:p>
          </table:table-cell>
          <table:table-cell table:style-name="ce2" office:value-type="float" office:value="25" calcext:value-type="float">
            <text:p>25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style-name="ce8" office:value-type="float" office:value="205056.22" calcext:value-type="float">
            <text:p>205056,22</text:p>
          </table:table-cell>
          <table:table-cell table:style-name="ce8" office:value-type="float" office:value="184755.66" calcext:value-type="float">
            <text:p>184755,6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4755.66" calcext:value-type="float">
            <text:p>184755,6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453" xlink:type="simple">00124/2024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8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59/2026</text:p>
          </table:table-cell>
          <table:table-cell table:style-name="ce2" office:value-type="float" office:value="17" calcext:value-type="float">
            <text:p>17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style-name="ce8" office:value-type="float" office:value="91746.69" calcext:value-type="float">
            <text:p>91746,69</text:p>
          </table:table-cell>
          <table:table-cell table:style-name="ce8" office:value-type="float" office:value="83627.11" calcext:value-type="float">
            <text:p>83627,1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3627.11" calcext:value-type="float">
            <text:p>83627,1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310" xlink:type="simple">00084/2024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0077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55/2026</text:p>
          </table:table-cell>
          <table:table-cell table:style-name="ce2" office:value-type="float" office:value="23" calcext:value-type="float">
            <text:p>23</text:p>
          </table:table-cell>
          <table:table-cell table:number-columns-repeated="2" table:style-name="ce7" office:value-type="date" office:date-value="2026-03-13" calcext:value-type="date">
            <text:p>13/03/26</text:p>
          </table:table-cell>
          <table:table-cell table:style-name="ce8" office:value-type="float" office:value="160723.09" calcext:value-type="float">
            <text:p>160723,09</text:p>
          </table:table-cell>
          <table:table-cell table:style-name="ce8" office:value-type="float" office:value="149149.02" calcext:value-type="float">
            <text:p>149149,0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9149.02" calcext:value-type="float">
            <text:p>149149,0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30/2026</text:p>
          </table:table-cell>
          <table:table-cell table:style-name="ce2" office:value-type="float" office:value="18" calcext:value-type="float">
            <text:p>18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style-name="ce8" office:value-type="float" office:value="99858.87" calcext:value-type="float">
            <text:p>99858,87</text:p>
          </table:table-cell>
          <table:table-cell table:style-name="ce8" office:value-type="float" office:value="89972.84" calcext:value-type="float">
            <text:p>89972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9972.84" calcext:value-type="float">
            <text:p>89972,8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452" xlink:type="simple">00125/2024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70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32/2026</text:p>
          </table:table-cell>
          <table:table-cell table:style-name="ce2" office:value-type="float" office:value="16" calcext:value-type="float">
            <text:p>16</text:p>
          </table:table-cell>
          <table:table-cell table:number-columns-repeated="2" table:style-name="ce7" office:value-type="date" office:date-value="2026-03-06" calcext:value-type="date">
            <text:p>06/03/26</text:p>
          </table:table-cell>
          <table:table-cell table:style-name="ce8" office:value-type="float" office:value="92097.18" calcext:value-type="float">
            <text:p>92097,18</text:p>
          </table:table-cell>
          <table:table-cell table:style-name="ce8" office:value-type="float" office:value="81874.39" calcext:value-type="float">
            <text:p>81874,3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1874.39" calcext:value-type="float">
            <text:p>81874,3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5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65/2026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2" table:style-name="ce7" office:value-type="date" office:date-value="2026-03-04" calcext:value-type="date">
            <text:p>04/03/26</text:p>
          </table:table-cell>
          <table:table-cell table:style-name="ce8" office:value-type="float" office:value="199248.03" calcext:value-type="float">
            <text:p>199248,03</text:p>
          </table:table-cell>
          <table:table-cell table:style-name="ce8" office:value-type="float" office:value="179522.48" calcext:value-type="float">
            <text:p>179522,4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9522.48" calcext:value-type="float">
            <text:p>179522,4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601738.8" calcext:value-type="float">
            <text:p>601738,8</text:p>
          </table:table-cell>
          <table:table-cell table:style-name="ce3" office:value-type="float" office:value="543239.99" calcext:value-type="float">
            <text:p>543239,9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43239.99" calcext:value-type="float">
            <text:p>543239,9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style-name="ce3" office:value-type="float" office:value="344566.96" calcext:value-type="float">
            <text:p>344566,96</text:p>
          </table:table-cell>
          <table:table-cell table:style-name="ce3" office:value-type="float" office:value="314650.52" calcext:value-type="float">
            <text:p>314650,5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14650.52" calcext:value-type="float">
            <text:p>314650,52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946305.76" calcext:value-type="float">
            <text:p>946305,76</text:p>
          </table:table-cell>
          <table:table-cell table:style-name="ce3" office:value-type="float" office:value="857890.51" calcext:value-type="float">
            <text:p>857890,5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57890.51" calcext:value-type="float">
            <text:p>857890,51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16.628.118/0001-07  AM3 ENGENHARIA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867" xlink:type="simple">00104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0076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04/2026</text:p>
          </table:table-cell>
          <table:table-cell table:style-name="ce2" office:value-type="float" office:value="1321" calcext:value-type="float">
            <text:p>1321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style-name="ce8" office:value-type="float" office:value="1029450.01" calcext:value-type="float">
            <text:p>1029450,01</text:p>
          </table:table-cell>
          <table:table-cell table:style-name="ce8" office:value-type="float" office:value="977977.51" calcext:value-type="float">
            <text:p>977977,5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77977.51" calcext:value-type="float">
            <text:p>977977,5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style-name="ce3" office:value-type="float" office:value="1029450.01" calcext:value-type="float">
            <text:p>1029450,01</text:p>
          </table:table-cell>
          <table:table-cell table:style-name="ce3" office:value-type="float" office:value="977977.51" calcext:value-type="float">
            <text:p>977977,5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77977.51" calcext:value-type="float">
            <text:p>977977,51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029450.01" calcext:value-type="float">
            <text:p>1029450,01</text:p>
          </table:table-cell>
          <table:table-cell table:style-name="ce3" office:value-type="float" office:value="977977.51" calcext:value-type="float">
            <text:p>977977,5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77977.51" calcext:value-type="float">
            <text:p>977977,51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455.196.415-87  ANA ARLEIDE SANTANA SANTO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47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6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10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3-06" calcext:value-type="date">
            <text:p>06/03/26</text:p>
          </table:table-cell>
          <table:table-cell table:style-name="ce7" office:value-type="date" office:date-value="2026-03-05" calcext:value-type="date">
            <text:p>05/03/26</text:p>
          </table:table-cell>
          <table:table-cell table:number-columns-repeated="2" table:style-name="ce8" office:value-type="float" office:value="1621" calcext:value-type="float">
            <text:p>162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21" calcext:value-type="float">
            <text:p>162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621" calcext:value-type="float">
            <text:p>162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21" calcext:value-type="float">
            <text:p>162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621" calcext:value-type="float">
            <text:p>162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21" calcext:value-type="float">
            <text:p>1621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267.224.025-68  ANA LUIZA CARVALHO DE ALMEI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95/2026</text:p>
          </table:table-cell>
          <table:table-cell office:value-type="string" calcext:value-type="string">
            <text:p>CH</text:p>
          </table:table-cell>
          <table:table-cell table:style-name="ce2" office:value-type="string" calcext:value-type="string">
            <text:p>02037/2026</text:p>
          </table:table-cell>
          <table:table-cell table:style-name="ce2" office:value-type="float" office:value="25023" calcext:value-type="float">
            <text:p>25023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style-name="ce8" office:value-type="float" office:value="30661" calcext:value-type="float">
            <text:p>30661</text:p>
          </table:table-cell>
          <table:table-cell table:style-name="ce8" office:value-type="float" office:value="30329.83" calcext:value-type="float">
            <text:p>30329,8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329.83" calcext:value-type="float">
            <text:p>30329,8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30661" calcext:value-type="float">
            <text:p>30661</text:p>
          </table:table-cell>
          <table:table-cell table:style-name="ce3" office:value-type="float" office:value="30329.83" calcext:value-type="float">
            <text:p>30329,8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0329.83" calcext:value-type="float">
            <text:p>30329,8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30661" calcext:value-type="float">
            <text:p>30661</text:p>
          </table:table-cell>
          <table:table-cell table:style-name="ce3" office:value-type="float" office:value="30329.83" calcext:value-type="float">
            <text:p>30329,8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0329.83" calcext:value-type="float">
            <text:p>30329,83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02.457.025-71  ANDRE LUIS PEREIRA OLIVEIR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7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4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03/2026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2"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2324.15" calcext:value-type="float">
            <text:p>2324,1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24.15" calcext:value-type="float">
            <text:p>2324,1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324.15" calcext:value-type="float">
            <text:p>2324,1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324.15" calcext:value-type="float">
            <text:p>2324,1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324.15" calcext:value-type="float">
            <text:p>2324,1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324.15" calcext:value-type="float">
            <text:p>2324,15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574.591.185-91  ANTONIO FLORENCIO MOT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345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6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75/2026</text:p>
          </table:table-cell>
          <table:table-cell table:style-name="ce2" office:value-type="float" office:value="22622026" calcext:value-type="float">
            <text:p>22622026</text:p>
          </table:table-cell>
          <table:table-cell table:number-columns-repeated="2" table:style-name="ce7" office:value-type="date" office:date-value="2026-03-18" calcext:value-type="date">
            <text:p>18/03/26</text:p>
          </table:table-cell>
          <table:table-cell table:number-columns-repeated="2" table:style-name="ce8" office:value-type="float" office:value="139.77" calcext:value-type="float">
            <text:p>139,7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9.77" calcext:value-type="float">
            <text:p>139,7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39.77" calcext:value-type="float">
            <text:p>139,7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39.77" calcext:value-type="float">
            <text:p>139,7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39.77" calcext:value-type="float">
            <text:p>139,7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39.77" calcext:value-type="float">
            <text:p>139,77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153.934.615-34  ANTONIO GONCALVES SANTAN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40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6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11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3-06" calcext:value-type="date">
            <text:p>06/03/26</text:p>
          </table:table-cell>
          <table:table-cell table:style-name="ce7" office:value-type="date" office:date-value="2026-03-05" calcext:value-type="date">
            <text:p>05/03/26</text:p>
          </table:table-cell>
          <table:table-cell table:number-columns-repeated="2" table:style-name="ce8" office:value-type="float" office:value="3242" calcext:value-type="float">
            <text:p>324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42" calcext:value-type="float">
            <text:p>324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242" calcext:value-type="float">
            <text:p>324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242" calcext:value-type="float">
            <text:p>324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242" calcext:value-type="float">
            <text:p>324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242" calcext:value-type="float">
            <text:p>3242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19.388.151/0001-97  ARACAJUCARD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65" xlink:type="simple">00011/2026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7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91/2026</text:p>
          </table:table-cell>
          <table:table-cell table:style-name="ce2" office:value-type="float" office:value="4918622" calcext:value-type="float">
            <text:p>4918622</text:p>
          </table:table-cell>
          <table:table-cell table:style-name="ce7" office:value-type="date" office:date-value="2026-03-31" calcext:value-type="date">
            <text:p>31/03/26</text:p>
          </table:table-cell>
          <table:table-cell table:style-name="ce7" office:value-type="date" office:date-value="2026-03-30" calcext:value-type="date">
            <text:p>30/03/26</text:p>
          </table:table-cell>
          <table:table-cell table:number-columns-repeated="2" table:style-name="ce8" office:value-type="float" office:value="18216" calcext:value-type="float">
            <text:p>1821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216" calcext:value-type="float">
            <text:p>1821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8216" calcext:value-type="float">
            <text:p>1821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8216" calcext:value-type="float">
            <text:p>1821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8216" calcext:value-type="float">
            <text:p>1821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8216" calcext:value-type="float">
            <text:p>18216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13.046.636/0001-16  ASSOCIAÇÃO DE PAIS E AMIGOS DOS EXCEPCIONAIS DE ARACAJU-APA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73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4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72/2026</text:p>
          </table:table-cell>
          <table:table-cell table:style-name="ce2" office:value-type="float" office:value="22" calcext:value-type="float">
            <text:p>22</text:p>
          </table:table-cell>
          <table:table-cell table:number-columns-repeated="2"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15000" calcext:value-type="float">
            <text:p>15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000" calcext:value-type="float">
            <text:p>15000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5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95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3-03" calcext:value-type="date">
            <text:p>03/03/26</text:p>
          </table:table-cell>
          <table:table-cell table:number-columns-repeated="2" table:style-name="ce8" office:value-type="float" office:value="18" calcext:value-type="float">
            <text:p>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" calcext:value-type="float">
            <text:p>1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5018" calcext:value-type="float">
            <text:p>1501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5018" calcext:value-type="float">
            <text:p>1501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5018" calcext:value-type="float">
            <text:p>1501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5018" calcext:value-type="float">
            <text:p>15018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13.170.410/0001-22  ASSOCIAÇÃO DOS EMPREGADOS DA CEHOP - ASSEC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242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5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23/202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3-12" calcext:value-type="date">
            <text:p>12/03/26</text:p>
          </table:table-cell>
          <table:table-cell table:number-columns-repeated="2" table:style-name="ce8" office:value-type="float" office:value="1337312.3" calcext:value-type="float">
            <text:p>1337312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37312.3" calcext:value-type="float">
            <text:p>1337312,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337312.3" calcext:value-type="float">
            <text:p>1337312,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337312.3" calcext:value-type="float">
            <text:p>1337312,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337312.3" calcext:value-type="float">
            <text:p>1337312,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337312.3" calcext:value-type="float">
            <text:p>1337312,3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11.254.307/0001-35  AUDIMEC - AUDITORES INDEPENDENTES S/S - EPP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26" xlink:type="simple">0000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1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86/2026</text:p>
          </table:table-cell>
          <table:table-cell table:style-name="ce2" office:value-type="float" office:value="53" calcext:value-type="float">
            <text:p>53</text:p>
          </table:table-cell>
          <table:table-cell table:number-columns-repeated="2" table:style-name="ce7" office:value-type="date" office:date-value="2026-03-30" calcext:value-type="date">
            <text:p>30/03/26</text:p>
          </table:table-cell>
          <table:table-cell table:number-columns-repeated="2" table:style-name="ce8" office:value-type="float" office:value="3166.66" calcext:value-type="float">
            <text:p>3166,6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66.66" calcext:value-type="float">
            <text:p>3166,6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26" xlink:type="simple">0000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7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37/2026</text:p>
          </table:table-cell>
          <table:table-cell table:style-name="ce2" office:value-type="float" office:value="34" calcext:value-type="float">
            <text:p>34</text:p>
          </table:table-cell>
          <table:table-cell table:number-columns-repeated="2"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3166.66" calcext:value-type="float">
            <text:p>3166,6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66.66" calcext:value-type="float">
            <text:p>3166,6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6333.32" calcext:value-type="float">
            <text:p>6333,3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333.32" calcext:value-type="float">
            <text:p>6333,3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6333.32" calcext:value-type="float">
            <text:p>6333,3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333.32" calcext:value-type="float">
            <text:p>6333,32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19.798.549/0001-00  AUGE EQUIPAMENTO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5" xlink:type="simple">OD00098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87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27/2026</text:p>
          </table:table-cell>
          <table:table-cell table:style-name="ce2" office:value-type="float" office:value="2695" calcext:value-type="float">
            <text:p>2695</text:p>
          </table:table-cell>
          <table:table-cell table:number-columns-repeated="2" table:style-name="ce7" office:value-type="date" office:date-value="2026-03-27" calcext:value-type="date">
            <text:p>27/03/26</text:p>
          </table:table-cell>
          <table:table-cell table:number-columns-repeated="2" table:style-name="ce8" office:value-type="float" office:value="33613.17" calcext:value-type="float">
            <text:p>33613,1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3613.17" calcext:value-type="float">
            <text:p>33613,1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5" xlink:type="simple">OD00098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87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31/2026</text:p>
          </table:table-cell>
          <table:table-cell table:style-name="ce2" office:value-type="float" office:value="2708" calcext:value-type="float">
            <text:p>2708</text:p>
          </table:table-cell>
          <table:table-cell table:number-columns-repeated="2" table:style-name="ce7" office:value-type="date" office:date-value="2026-03-27" calcext:value-type="date">
            <text:p>27/03/26</text:p>
          </table:table-cell>
          <table:table-cell table:number-columns-repeated="2" table:style-name="ce8" office:value-type="float" office:value="57958.24" calcext:value-type="float">
            <text:p>57958,2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7958.24" calcext:value-type="float">
            <text:p>57958,2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5" xlink:type="simple">OD00098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87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37/2026</text:p>
          </table:table-cell>
          <table:table-cell table:style-name="ce2" office:value-type="float" office:value="2710" calcext:value-type="float">
            <text:p>2710</text:p>
          </table:table-cell>
          <table:table-cell table:number-columns-repeated="2" table:style-name="ce7" office:value-type="date" office:date-value="2026-03-27" calcext:value-type="date">
            <text:p>27/03/26</text:p>
          </table:table-cell>
          <table:table-cell table:number-columns-repeated="2" table:style-name="ce8" office:value-type="float" office:value="3865.31" calcext:value-type="float">
            <text:p>3865,3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865.31" calcext:value-type="float">
            <text:p>3865,31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16" xlink:type="simple">OD01508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4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35/2026</text:p>
          </table:table-cell>
          <table:table-cell table:style-name="ce2" office:value-type="float" office:value="2697" calcext:value-type="float">
            <text:p>2697</text:p>
          </table:table-cell>
          <table:table-cell table:number-columns-repeated="2" table:style-name="ce7" office:value-type="date" office:date-value="2026-03-27" calcext:value-type="date">
            <text:p>27/03/26</text:p>
          </table:table-cell>
          <table:table-cell table:number-columns-repeated="2" table:style-name="ce8" office:value-type="float" office:value="18435.44" calcext:value-type="float">
            <text:p>18435,4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435.44" calcext:value-type="float">
            <text:p>18435,44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16" xlink:type="simple">OD01508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4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36/2026</text:p>
          </table:table-cell>
          <table:table-cell table:style-name="ce2" office:value-type="float" office:value="2698" calcext:value-type="float">
            <text:p>2698</text:p>
          </table:table-cell>
          <table:table-cell table:number-columns-repeated="2" table:style-name="ce7" office:value-type="date" office:date-value="2026-03-27" calcext:value-type="date">
            <text:p>27/03/26</text:p>
          </table:table-cell>
          <table:table-cell table:number-columns-repeated="2" table:style-name="ce8" office:value-type="float" office:value="5063.94" calcext:value-type="float">
            <text:p>5063,9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063.94" calcext:value-type="float">
            <text:p>5063,9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3499.38" calcext:value-type="float">
            <text:p>23499,3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3499.38" calcext:value-type="float">
            <text:p>23499,3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95436.72" calcext:value-type="float">
            <text:p>95436,7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5436.72" calcext:value-type="float">
            <text:p>95436,72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18936.1" calcext:value-type="float">
            <text:p>118936,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8936.1" calcext:value-type="float">
            <text:p>118936,1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00.000.000/5103-94  BANCO DO BRASIL S/A SETOR PÚBLICO ARACAJU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32369" xlink:type="simple">00101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9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65/2026</text:p>
          </table:table-cell>
          <table:table-cell table:style-name="ce2" office:value-type="float" office:value="10772026" calcext:value-type="float">
            <text:p>10772026</text:p>
          </table:table-cell>
          <table:table-cell table:style-name="ce7" office:value-type="date" office:date-value="2026-03-31" calcext:value-type="date">
            <text:p>31/03/26</text:p>
          </table:table-cell>
          <table:table-cell table:style-name="ce7" office:value-type="date" office:date-value="2026-03-19" calcext:value-type="date">
            <text:p>19/03/26</text:p>
          </table:table-cell>
          <table:table-cell table:number-columns-repeated="2" table:style-name="ce8" office:value-type="float" office:value="116.7" calcext:value-type="float">
            <text:p>116,7</text:p>
          </table:table-cell>
          <table:table-cell table:style-name="ce8" office:value-type="float" office:value="-116.7" calcext:value-type="float">
            <text:p>-116,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16.7" calcext:value-type="float">
            <text:p>116,7</text:p>
          </table:table-cell>
          <table:table-cell table:style-name="ce3" office:value-type="float" office:value="-116.7" calcext:value-type="float">
            <text:p>-116,7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16.7" calcext:value-type="float">
            <text:p>116,7</text:p>
          </table:table-cell>
          <table:table-cell table:style-name="ce3" office:value-type="float" office:value="-116.7" calcext:value-type="float">
            <text:p>-116,7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3.009.717/0029-47  BANCO DO ESTADO DE SERGIPE S/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5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96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3-03" calcext:value-type="date">
            <text:p>03/03/26</text:p>
          </table:table-cell>
          <table:table-cell table:number-columns-repeated="2" table:style-name="ce8" office:value-type="float" office:value="100330.12" calcext:value-type="float">
            <text:p>100330,1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330.12" calcext:value-type="float">
            <text:p>100330,1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00330.12" calcext:value-type="float">
            <text:p>100330,1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0330.12" calcext:value-type="float">
            <text:p>100330,1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00330.12" calcext:value-type="float">
            <text:p>100330,1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0330.12" calcext:value-type="float">
            <text:p>100330,12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07.237.373/0005-53  BANCO DO NORDESTE DO BRASIL S/A - BNB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58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7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46/2026</text:p>
          </table:table-cell>
          <table:table-cell table:style-name="ce2" office:value-type="float" office:value="16" calcext:value-type="float">
            <text:p>16</text:p>
          </table:table-cell>
          <table:table-cell table:number-columns-repeated="2" table:style-name="ce7" office:value-type="date" office:date-value="2026-03-16" calcext:value-type="date">
            <text:p>16/03/26</text:p>
          </table:table-cell>
          <table:table-cell table:number-columns-repeated="2" table:style-name="ce8" office:value-type="float" office:value="1138148.96" calcext:value-type="float">
            <text:p>1138148,9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38148.96" calcext:value-type="float">
            <text:p>1138148,9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1138148.96" calcext:value-type="float">
            <text:p>1138148,9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38148.96" calcext:value-type="float">
            <text:p>1138148,96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138148.96" calcext:value-type="float">
            <text:p>1138148,9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38148.96" calcext:value-type="float">
            <text:p>1138148,96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90.400.888/0001-42  BANCO SANTANDER BRASIL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737" xlink:type="simple">00046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9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77/2026</text:p>
          </table:table-cell>
          <table:table-cell table:style-name="ce2" office:value-type="float" office:value="10772026" calcext:value-type="float">
            <text:p>10772026</text:p>
          </table:table-cell>
          <table:table-cell table:style-name="ce7" office:value-type="date" office:date-value="2026-03-30" calcext:value-type="date">
            <text:p>30/03/26</text:p>
          </table:table-cell>
          <table:table-cell table:style-name="ce7" office:value-type="date" office:date-value="2026-03-19" calcext:value-type="date">
            <text:p>19/03/26</text:p>
          </table:table-cell>
          <table:table-cell table:number-columns-repeated="2" table:style-name="ce8" office:value-type="float" office:value="116.64" calcext:value-type="float">
            <text:p>116,64</text:p>
          </table:table-cell>
          <table:table-cell table:style-name="ce8" office:value-type="float" office:value="-116.64" calcext:value-type="float">
            <text:p>-116,6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55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7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62/2026</text:p>
          </table:table-cell>
          <table:table-cell table:style-name="ce2" office:value-type="float" office:value="18" calcext:value-type="float">
            <text:p>18</text:p>
          </table:table-cell>
          <table:table-cell table:number-columns-repeated="2" table:style-name="ce7" office:value-type="date" office:date-value="2026-03-16" calcext:value-type="date">
            <text:p>16/03/26</text:p>
          </table:table-cell>
          <table:table-cell table:number-columns-repeated="2" table:style-name="ce8" office:value-type="float" office:value="3408859.85" calcext:value-type="float">
            <text:p>3408859,8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08859.85" calcext:value-type="float">
            <text:p>3408859,8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16.64" calcext:value-type="float">
            <text:p>116,64</text:p>
          </table:table-cell>
          <table:table-cell table:style-name="ce3" office:value-type="float" office:value="-116.64" calcext:value-type="float">
            <text:p>-116,64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3408859.85" calcext:value-type="float">
            <text:p>3408859,8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408859.85" calcext:value-type="float">
            <text:p>3408859,85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408976.49" calcext:value-type="float">
            <text:p>3408976,49</text:p>
          </table:table-cell>
          <table:table-cell table:style-name="ce3" office:value-type="float" office:value="-116.64" calcext:value-type="float">
            <text:p>-116,64</text:p>
          </table:table-cell>
          <table:table-cell table:style-name="ce3" office:value-type="float" office:value="3408859.85" calcext:value-type="float">
            <text:p>3408859,85</text:p>
          </table:table-cell>
          <table:table-cell table:number-columns-repeated="8"/>
        </table:table-row>
        <table:table-row table:style-name="ro2">
          <table:table-cell table:style-name="ce4" office:value-type="string" calcext:value-type="string">
            <text:p>  04.217.440/0001-56  BAT AUTO LTDA.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55" xlink:type="simple">OD00152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9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26/2026</text:p>
          </table:table-cell>
          <table:table-cell table:style-name="ce2" office:value-type="float" office:value="24342" calcext:value-type="float">
            <text:p>24342</text:p>
          </table:table-cell>
          <table:table-cell table:number-columns-repeated="2" table:style-name="ce7" office:value-type="date" office:date-value="2026-03-06" calcext:value-type="date">
            <text:p>06/03/26</text:p>
          </table:table-cell>
          <table:table-cell table:number-columns-repeated="2" table:style-name="ce8" office:value-type="float" office:value="23238" calcext:value-type="float">
            <text:p>2323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238" calcext:value-type="float">
            <text:p>2323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3238" calcext:value-type="float">
            <text:p>2323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3238" calcext:value-type="float">
            <text:p>2323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3238" calcext:value-type="float">
            <text:p>2323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3238" calcext:value-type="float">
            <text:p>23238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23.647.365/0007-01  BAUMINAS QUIMICA N/NE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28" xlink:type="simple">00008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52/2026</text:p>
          </table:table-cell>
          <table:table-cell table:style-name="ce2" office:value-type="float" office:value="66553" calcext:value-type="float">
            <text:p>66553</text:p>
          </table:table-cell>
          <table:table-cell table:number-columns-repeated="2" table:style-name="ce7" office:value-type="date" office:date-value="2026-03-27" calcext:value-type="date">
            <text:p>27/03/26</text:p>
          </table:table-cell>
          <table:table-cell table:number-columns-repeated="2" table:style-name="ce8" office:value-type="float" office:value="10458" calcext:value-type="float">
            <text:p>1045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458" calcext:value-type="float">
            <text:p>1045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96/2026 (R)</text:p>
          </table:table-cell>
          <table:table-cell table:style-name="ce2" office:value-type="float" office:value="67159" calcext:value-type="float">
            <text:p>67159</text:p>
          </table:table-cell>
          <table:table-cell table:number-columns-repeated="2" table:style-name="ce7" office:value-type="date" office:date-value="2026-03-27" calcext:value-type="date">
            <text:p>27/03/26</text:p>
          </table:table-cell>
          <table:table-cell table:number-columns-repeated="2" table:style-name="ce8" office:value-type="float" office:value="2019.83" calcext:value-type="float">
            <text:p>2019,8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19.83" calcext:value-type="float">
            <text:p>2019,8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97/2026 (R)</text:p>
          </table:table-cell>
          <table:table-cell table:style-name="ce2" office:value-type="float" office:value="67164" calcext:value-type="float">
            <text:p>67164</text:p>
          </table:table-cell>
          <table:table-cell table:number-columns-repeated="2" table:style-name="ce7" office:value-type="date" office:date-value="2026-03-27" calcext:value-type="date">
            <text:p>27/03/26</text:p>
          </table:table-cell>
          <table:table-cell table:style-name="ce8" office:value-type="float" office:value="4743.36" calcext:value-type="float">
            <text:p>4743,36</text:p>
          </table:table-cell>
          <table:table-cell table:style-name="ce8" office:value-type="float" office:value="4743.35" calcext:value-type="float">
            <text:p>4743,3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743.35" calcext:value-type="float">
            <text:p>4743,3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98/2026 (R)</text:p>
          </table:table-cell>
          <table:table-cell table:style-name="ce2" office:value-type="float" office:value="67165" calcext:value-type="float">
            <text:p>67165</text:p>
          </table:table-cell>
          <table:table-cell table:number-columns-repeated="2" table:style-name="ce7" office:value-type="date" office:date-value="2026-03-27" calcext:value-type="date">
            <text:p>27/03/26</text:p>
          </table:table-cell>
          <table:table-cell table:number-columns-repeated="2" table:style-name="ce8" office:value-type="float" office:value="179.72" calcext:value-type="float">
            <text:p>179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9.72" calcext:value-type="float">
            <text:p>179,7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09/2026 (R)</text:p>
          </table:table-cell>
          <table:table-cell table:style-name="ce2" office:value-type="float" office:value="67174" calcext:value-type="float">
            <text:p>67174</text:p>
          </table:table-cell>
          <table:table-cell table:number-columns-repeated="2" table:style-name="ce7" office:value-type="date" office:date-value="2026-03-27" calcext:value-type="date">
            <text:p>27/03/26</text:p>
          </table:table-cell>
          <table:table-cell table:style-name="ce8" office:value-type="float" office:value="2133.2" calcext:value-type="float">
            <text:p>2133,2</text:p>
          </table:table-cell>
          <table:table-cell table:style-name="ce8" office:value-type="float" office:value="2133.19" calcext:value-type="float">
            <text:p>2133,1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33.19" calcext:value-type="float">
            <text:p>2133,1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72/2026</text:p>
          </table:table-cell>
          <table:table-cell table:style-name="ce2" office:value-type="float" office:value="67138" calcext:value-type="float">
            <text:p>67138</text:p>
          </table:table-cell>
          <table:table-cell table:number-columns-repeated="2" table:style-name="ce7" office:value-type="date" office:date-value="2026-03-27" calcext:value-type="date">
            <text:p>27/03/26</text:p>
          </table:table-cell>
          <table:table-cell table:number-columns-repeated="2" table:style-name="ce8" office:value-type="float" office:value="63575" calcext:value-type="float">
            <text:p>635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575" calcext:value-type="float">
            <text:p>6357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75/2026</text:p>
          </table:table-cell>
          <table:table-cell table:style-name="ce2" office:value-type="float" office:value="67144" calcext:value-type="float">
            <text:p>67144</text:p>
          </table:table-cell>
          <table:table-cell table:style-name="ce7" office:value-type="date" office:date-value="2026-03-19" calcext:value-type="date">
            <text:p>19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34500" calcext:value-type="float">
            <text:p>345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500" calcext:value-type="float">
            <text:p>3450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78/2026</text:p>
          </table:table-cell>
          <table:table-cell table:style-name="ce2" office:value-type="float" office:value="67142" calcext:value-type="float">
            <text:p>67142</text:p>
          </table:table-cell>
          <table:table-cell table:style-name="ce7" office:value-type="date" office:date-value="2026-03-19" calcext:value-type="date">
            <text:p>19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34150" calcext:value-type="float">
            <text:p>341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150" calcext:value-type="float">
            <text:p>3415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79/2026</text:p>
          </table:table-cell>
          <table:table-cell table:style-name="ce2" office:value-type="float" office:value="67194" calcext:value-type="float">
            <text:p>67194</text:p>
          </table:table-cell>
          <table:table-cell table:style-name="ce7" office:value-type="date" office:date-value="2026-03-19" calcext:value-type="date">
            <text:p>19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34550" calcext:value-type="float">
            <text:p>345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550" calcext:value-type="float">
            <text:p>3455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80/2026</text:p>
          </table:table-cell>
          <table:table-cell table:style-name="ce2" office:value-type="float" office:value="67113" calcext:value-type="float">
            <text:p>67113</text:p>
          </table:table-cell>
          <table:table-cell table:style-name="ce7" office:value-type="date" office:date-value="2026-03-19" calcext:value-type="date">
            <text:p>19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84000" calcext:value-type="float">
            <text:p>84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4000" calcext:value-type="float">
            <text:p>8400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57/2026</text:p>
          </table:table-cell>
          <table:table-cell table:style-name="ce2" office:value-type="float" office:value="67192" calcext:value-type="float">
            <text:p>67192</text:p>
          </table:table-cell>
          <table:table-cell table:style-name="ce7" office:value-type="date" office:date-value="2026-03-19" calcext:value-type="date">
            <text:p>19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34050" calcext:value-type="float">
            <text:p>340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050" calcext:value-type="float">
            <text:p>3405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58/2026</text:p>
          </table:table-cell>
          <table:table-cell table:style-name="ce2" office:value-type="float" office:value="67147" calcext:value-type="float">
            <text:p>67147</text:p>
          </table:table-cell>
          <table:table-cell table:style-name="ce7" office:value-type="date" office:date-value="2026-03-19" calcext:value-type="date">
            <text:p>19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42375" calcext:value-type="float">
            <text:p>423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375" calcext:value-type="float">
            <text:p>4237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60/2026</text:p>
          </table:table-cell>
          <table:table-cell table:style-name="ce2" office:value-type="float" office:value="67208" calcext:value-type="float">
            <text:p>67208</text:p>
          </table:table-cell>
          <table:table-cell table:style-name="ce7" office:value-type="date" office:date-value="2026-03-19" calcext:value-type="date">
            <text:p>19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6325" calcext:value-type="float">
            <text:p>63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25" calcext:value-type="float">
            <text:p>632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61/2026</text:p>
          </table:table-cell>
          <table:table-cell table:style-name="ce2" office:value-type="float" office:value="67182" calcext:value-type="float">
            <text:p>67182</text:p>
          </table:table-cell>
          <table:table-cell table:style-name="ce7" office:value-type="date" office:date-value="2026-03-19" calcext:value-type="date">
            <text:p>19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34550" calcext:value-type="float">
            <text:p>345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550" calcext:value-type="float">
            <text:p>3455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63/2026</text:p>
          </table:table-cell>
          <table:table-cell table:style-name="ce2" office:value-type="float" office:value="67216" calcext:value-type="float">
            <text:p>67216</text:p>
          </table:table-cell>
          <table:table-cell table:style-name="ce7" office:value-type="date" office:date-value="2026-03-19" calcext:value-type="date">
            <text:p>19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33900" calcext:value-type="float">
            <text:p>339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3900" calcext:value-type="float">
            <text:p>3390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38/2026</text:p>
          </table:table-cell>
          <table:table-cell table:style-name="ce2" office:value-type="float" office:value="64524" calcext:value-type="float">
            <text:p>64524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41750" calcext:value-type="float">
            <text:p>417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1750" calcext:value-type="float">
            <text:p>4175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73/2026</text:p>
          </table:table-cell>
          <table:table-cell table:style-name="ce2" office:value-type="float" office:value="66013" calcext:value-type="float">
            <text:p>66013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9812.5" calcext:value-type="float">
            <text:p>9812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812.5" calcext:value-type="float">
            <text:p>9812,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76/2026</text:p>
          </table:table-cell>
          <table:table-cell table:style-name="ce2" office:value-type="float" office:value="66549" calcext:value-type="float">
            <text:p>66549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3250" calcext:value-type="float">
            <text:p>32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50" calcext:value-type="float">
            <text:p>325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78/2026</text:p>
          </table:table-cell>
          <table:table-cell table:style-name="ce2" office:value-type="float" office:value="66871" calcext:value-type="float">
            <text:p>66871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3300" calcext:value-type="float">
            <text:p>33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300" calcext:value-type="float">
            <text:p>330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82/2026</text:p>
          </table:table-cell>
          <table:table-cell table:style-name="ce2" office:value-type="float" office:value="66875" calcext:value-type="float">
            <text:p>66875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6600" calcext:value-type="float">
            <text:p>66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600" calcext:value-type="float">
            <text:p>660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86/2026 (R)</text:p>
          </table:table-cell>
          <table:table-cell table:style-name="ce2" office:value-type="float" office:value="66402" calcext:value-type="float">
            <text:p>66402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542.63" calcext:value-type="float">
            <text:p>542,6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42.63" calcext:value-type="float">
            <text:p>542,6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92/2026 (R)</text:p>
          </table:table-cell>
          <table:table-cell table:style-name="ce2" office:value-type="float" office:value="66419" calcext:value-type="float">
            <text:p>66419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308.78" calcext:value-type="float">
            <text:p>2308,7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08.78" calcext:value-type="float">
            <text:p>2308,7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28/2026 (R)</text:p>
          </table:table-cell>
          <table:table-cell table:style-name="ce2" office:value-type="float" office:value="66782" calcext:value-type="float">
            <text:p>66782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style-name="ce8" office:value-type="float" office:value="4262.25" calcext:value-type="float">
            <text:p>4262,25</text:p>
          </table:table-cell>
          <table:table-cell table:style-name="ce8" office:value-type="float" office:value="4262.24" calcext:value-type="float">
            <text:p>4262,2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62.24" calcext:value-type="float">
            <text:p>4262,2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28" xlink:type="simple">00008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53/2026</text:p>
          </table:table-cell>
          <table:table-cell table:style-name="ce2" office:value-type="float" office:value="66555" calcext:value-type="float">
            <text:p>66555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0458" calcext:value-type="float">
            <text:p>1045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458" calcext:value-type="float">
            <text:p>1045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28" xlink:type="simple">00008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54/2026</text:p>
          </table:table-cell>
          <table:table-cell table:style-name="ce2" office:value-type="float" office:value="66557" calcext:value-type="float">
            <text:p>66557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0449" calcext:value-type="float">
            <text:p>1044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449" calcext:value-type="float">
            <text:p>1044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28" xlink:type="simple">00008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60/2026</text:p>
          </table:table-cell>
          <table:table-cell table:style-name="ce2" office:value-type="float" office:value="66560" calcext:value-type="float">
            <text:p>66560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31365" calcext:value-type="float">
            <text:p>3136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365" calcext:value-type="float">
            <text:p>3136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28" xlink:type="simple">00008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62/2026</text:p>
          </table:table-cell>
          <table:table-cell table:style-name="ce2" office:value-type="float" office:value="67034" calcext:value-type="float">
            <text:p>67034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12950" calcext:value-type="float">
            <text:p>1129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2950" calcext:value-type="float">
            <text:p>11295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28" xlink:type="simple">00008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92/2026</text:p>
          </table:table-cell>
          <table:table-cell table:style-name="ce2" office:value-type="float" office:value="66722" calcext:value-type="float">
            <text:p>66722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17900" calcext:value-type="float">
            <text:p>1179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7900" calcext:value-type="float">
            <text:p>11790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28" xlink:type="simple">00008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6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12/2026</text:p>
          </table:table-cell>
          <table:table-cell table:style-name="ce2" office:value-type="float" office:value="66492" calcext:value-type="float">
            <text:p>66492</text:p>
          </table:table-cell>
          <table:table-cell table:style-name="ce7" office:value-type="date" office:date-value="2026-03-06" calcext:value-type="date">
            <text:p>06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123840" calcext:value-type="float">
            <text:p>12384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3840" calcext:value-type="float">
            <text:p>12384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6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98/2026</text:p>
          </table:table-cell>
          <table:table-cell table:style-name="ce2" office:value-type="float" office:value="66877" calcext:value-type="float">
            <text:p>66877</text:p>
          </table:table-cell>
          <table:table-cell table:style-name="ce7" office:value-type="date" office:date-value="2026-03-06" calcext:value-type="date">
            <text:p>06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34150" calcext:value-type="float">
            <text:p>341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150" calcext:value-type="float">
            <text:p>3415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6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19/2026 (R)</text:p>
          </table:table-cell>
          <table:table-cell table:style-name="ce2" office:value-type="float" office:value="63134" calcext:value-type="float">
            <text:p>63134</text:p>
          </table:table-cell>
          <table:table-cell table:style-name="ce7" office:value-type="date" office:date-value="2026-03-09" calcext:value-type="date">
            <text:p>09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2695.87" calcext:value-type="float">
            <text:p>2695,8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95.87" calcext:value-type="float">
            <text:p>2695,8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6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38/2026 (R)</text:p>
          </table:table-cell>
          <table:table-cell table:style-name="ce2" office:value-type="float" office:value="66417" calcext:value-type="float">
            <text:p>66417</text:p>
          </table:table-cell>
          <table:table-cell table:style-name="ce7" office:value-type="date" office:date-value="2026-03-09" calcext:value-type="date">
            <text:p>09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2419.37" calcext:value-type="float">
            <text:p>2419,3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19.37" calcext:value-type="float">
            <text:p>2419,3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6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74/2026 (R)</text:p>
          </table:table-cell>
          <table:table-cell table:style-name="ce2" office:value-type="float" office:value="66422" calcext:value-type="float">
            <text:p>66422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4471.01" calcext:value-type="float">
            <text:p>4471,0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471.01" calcext:value-type="float">
            <text:p>4471,0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6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75/2026 (R)</text:p>
          </table:table-cell>
          <table:table-cell table:style-name="ce2" office:value-type="float" office:value="67171" calcext:value-type="float">
            <text:p>67171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4415.7" calcext:value-type="float">
            <text:p>4415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415.7" calcext:value-type="float">
            <text:p>4415,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6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91/2026 (R)</text:p>
          </table:table-cell>
          <table:table-cell table:style-name="ce2" office:value-type="float" office:value="63091" calcext:value-type="float">
            <text:p>63091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2422.14" calcext:value-type="float">
            <text:p>2422,1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22.14" calcext:value-type="float">
            <text:p>2422,1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28" xlink:type="simple">00008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6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67/2026</text:p>
          </table:table-cell>
          <table:table-cell table:style-name="ce2" office:value-type="float" office:value="66857" calcext:value-type="float">
            <text:p>66857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60390" calcext:value-type="float">
            <text:p>6039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0390" calcext:value-type="float">
            <text:p>6039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28" xlink:type="simple">00008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6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90/2026</text:p>
          </table:table-cell>
          <table:table-cell table:style-name="ce2" office:value-type="float" office:value="66853" calcext:value-type="float">
            <text:p>66853</text:p>
          </table:table-cell>
          <table:table-cell table:style-name="ce7" office:value-type="date" office:date-value="2026-03-20" calcext:value-type="date">
            <text:p>20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10080" calcext:value-type="float">
            <text:p>1008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80" calcext:value-type="float">
            <text:p>1008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28" xlink:type="simple">00008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6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99/2026</text:p>
          </table:table-cell>
          <table:table-cell table:style-name="ce2" office:value-type="float" office:value="66855" calcext:value-type="float">
            <text:p>66855</text:p>
          </table:table-cell>
          <table:table-cell table:style-name="ce7" office:value-type="date" office:date-value="2026-03-20" calcext:value-type="date">
            <text:p>20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20160" calcext:value-type="float">
            <text:p>2016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160" calcext:value-type="float">
            <text:p>2016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28" xlink:type="simple">00008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08/2026</text:p>
          </table:table-cell>
          <table:table-cell table:style-name="ce2" office:value-type="float" office:value="66862" calcext:value-type="float">
            <text:p>66862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0080" calcext:value-type="float">
            <text:p>1008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80" calcext:value-type="float">
            <text:p>1008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28" xlink:type="simple">00008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13/2026</text:p>
          </table:table-cell>
          <table:table-cell table:style-name="ce2" office:value-type="float" office:value="66864" calcext:value-type="float">
            <text:p>66864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0080" calcext:value-type="float">
            <text:p>1008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80" calcext:value-type="float">
            <text:p>1008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29/2026 (R)</text:p>
          </table:table-cell>
          <table:table-cell table:style-name="ce2" office:value-type="float" office:value="63118" calcext:value-type="float">
            <text:p>63118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401.4" calcext:value-type="float">
            <text:p>2401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01.4" calcext:value-type="float">
            <text:p>2401,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30/2026 (R)</text:p>
          </table:table-cell>
          <table:table-cell table:style-name="ce2" office:value-type="float" office:value="63117" calcext:value-type="float">
            <text:p>63117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420.76" calcext:value-type="float">
            <text:p>2420,7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20.76" calcext:value-type="float">
            <text:p>2420,7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31/2026 (R)</text:p>
          </table:table-cell>
          <table:table-cell table:style-name="ce2" office:value-type="float" office:value="66783" calcext:value-type="float">
            <text:p>66783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407.41" calcext:value-type="float">
            <text:p>4407,4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407.41" calcext:value-type="float">
            <text:p>4407,4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32/2026 (R)</text:p>
          </table:table-cell>
          <table:table-cell table:style-name="ce2" office:value-type="float" office:value="63116" calcext:value-type="float">
            <text:p>63116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841.52" calcext:value-type="float">
            <text:p>4841,5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41.52" calcext:value-type="float">
            <text:p>4841,5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33/2026 (R)</text:p>
          </table:table-cell>
          <table:table-cell table:style-name="ce2" office:value-type="float" office:value="66784" calcext:value-type="float">
            <text:p>66784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918.91" calcext:value-type="float">
            <text:p>1918,9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18.91" calcext:value-type="float">
            <text:p>1918,9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34/2026 (R)</text:p>
          </table:table-cell>
          <table:table-cell table:style-name="ce2" office:value-type="float" office:value="63115" calcext:value-type="float">
            <text:p>63115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447.03" calcext:value-type="float">
            <text:p>2447,0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47.03" calcext:value-type="float">
            <text:p>2447,0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35/2026 (R)</text:p>
          </table:table-cell>
          <table:table-cell table:style-name="ce2" office:value-type="float" office:value="66785" calcext:value-type="float">
            <text:p>66785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871.93" calcext:value-type="float">
            <text:p>4871,9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71.93" calcext:value-type="float">
            <text:p>4871,9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36/2026 (R)</text:p>
          </table:table-cell>
          <table:table-cell table:style-name="ce2" office:value-type="float" office:value="63114" calcext:value-type="float">
            <text:p>63114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423.52" calcext:value-type="float">
            <text:p>2423,5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23.52" calcext:value-type="float">
            <text:p>2423,5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39/2026 (R)</text:p>
          </table:table-cell>
          <table:table-cell table:style-name="ce2" office:value-type="float" office:value="66786" calcext:value-type="float">
            <text:p>66786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401.4" calcext:value-type="float">
            <text:p>2401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01.4" calcext:value-type="float">
            <text:p>2401,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85/2026 (R)</text:p>
          </table:table-cell>
          <table:table-cell table:style-name="ce2" office:value-type="float" office:value="66760" calcext:value-type="float">
            <text:p>66760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849.81" calcext:value-type="float">
            <text:p>4849,8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49.81" calcext:value-type="float">
            <text:p>4849,8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86/2026 (R)</text:p>
          </table:table-cell>
          <table:table-cell table:style-name="ce2" office:value-type="float" office:value="66759" calcext:value-type="float">
            <text:p>66759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3551.64" calcext:value-type="float">
            <text:p>3551,6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551.64" calcext:value-type="float">
            <text:p>3551,6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87/2026 (R)</text:p>
          </table:table-cell>
          <table:table-cell table:style-name="ce2" office:value-type="float" office:value="63147" calcext:value-type="float">
            <text:p>63147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792.65" calcext:value-type="float">
            <text:p>2792,6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92.65" calcext:value-type="float">
            <text:p>2792,6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88/2026 (R)</text:p>
          </table:table-cell>
          <table:table-cell table:style-name="ce2" office:value-type="float" office:value="63146" calcext:value-type="float">
            <text:p>63146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817.54" calcext:value-type="float">
            <text:p>2817,5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17.54" calcext:value-type="float">
            <text:p>2817,5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80/2026 (R)</text:p>
          </table:table-cell>
          <table:table-cell table:style-name="ce2" office:value-type="float" office:value="66762" calcext:value-type="float">
            <text:p>66762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323.98" calcext:value-type="float">
            <text:p>2323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23.98" calcext:value-type="float">
            <text:p>2323,9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82/2026 (R)</text:p>
          </table:table-cell>
          <table:table-cell table:style-name="ce2" office:value-type="float" office:value="63148" calcext:value-type="float">
            <text:p>63148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365.94" calcext:value-type="float">
            <text:p>4365,9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365.94" calcext:value-type="float">
            <text:p>4365,9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12/2026 (R)</text:p>
          </table:table-cell>
          <table:table-cell table:style-name="ce2" office:value-type="float" office:value="63127" calcext:value-type="float">
            <text:p>63127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173.29" calcext:value-type="float">
            <text:p>2173,2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73.29" calcext:value-type="float">
            <text:p>2173,2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14/2026 (R)</text:p>
          </table:table-cell>
          <table:table-cell table:style-name="ce2" office:value-type="float" office:value="63126" calcext:value-type="float">
            <text:p>63126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171.91" calcext:value-type="float">
            <text:p>2171,9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71.91" calcext:value-type="float">
            <text:p>2171,9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15/2026 (R)</text:p>
          </table:table-cell>
          <table:table-cell table:style-name="ce2" office:value-type="float" office:value="66775" calcext:value-type="float">
            <text:p>66775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140.11" calcext:value-type="float">
            <text:p>2140,1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40.11" calcext:value-type="float">
            <text:p>2140,1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16/2026 (R)</text:p>
          </table:table-cell>
          <table:table-cell table:style-name="ce2" office:value-type="float" office:value="66776" calcext:value-type="float">
            <text:p>66776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335.04" calcext:value-type="float">
            <text:p>2335,0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35.04" calcext:value-type="float">
            <text:p>2335,0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17/2026 (R)</text:p>
          </table:table-cell>
          <table:table-cell table:style-name="ce2" office:value-type="float" office:value="63125" calcext:value-type="float">
            <text:p>63125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822.16" calcext:value-type="float">
            <text:p>4822,1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22.16" calcext:value-type="float">
            <text:p>4822,1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18/2026 (R)</text:p>
          </table:table-cell>
          <table:table-cell table:style-name="ce2" office:value-type="float" office:value="63124" calcext:value-type="float">
            <text:p>63124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416.61" calcext:value-type="float">
            <text:p>2416,6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16.61" calcext:value-type="float">
            <text:p>2416,6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19/2026 (R)</text:p>
          </table:table-cell>
          <table:table-cell table:style-name="ce2" office:value-type="float" office:value="63123" calcext:value-type="float">
            <text:p>63123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368.22" calcext:value-type="float">
            <text:p>2368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68.22" calcext:value-type="float">
            <text:p>2368,2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20/2026 (R)</text:p>
          </table:table-cell>
          <table:table-cell table:style-name="ce2" office:value-type="float" office:value="66777" calcext:value-type="float">
            <text:p>66777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390.34" calcext:value-type="float">
            <text:p>2390,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90.34" calcext:value-type="float">
            <text:p>2390,3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21/2026 (R)</text:p>
          </table:table-cell>
          <table:table-cell table:style-name="ce2" office:value-type="float" office:value="66778" calcext:value-type="float">
            <text:p>66778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430.43" calcext:value-type="float">
            <text:p>2430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30.43" calcext:value-type="float">
            <text:p>2430,4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22/2026 (R)</text:p>
          </table:table-cell>
          <table:table-cell table:style-name="ce2" office:value-type="float" office:value="63122" calcext:value-type="float">
            <text:p>63122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237.36" calcext:value-type="float">
            <text:p>4237,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37.36" calcext:value-type="float">
            <text:p>4237,3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23/2026 (R)</text:p>
          </table:table-cell>
          <table:table-cell table:style-name="ce2" office:value-type="float" office:value="63121" calcext:value-type="float">
            <text:p>63121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184.83" calcext:value-type="float">
            <text:p>4184,8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184.83" calcext:value-type="float">
            <text:p>4184,8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24/2026 (R)</text:p>
          </table:table-cell>
          <table:table-cell table:style-name="ce2" office:value-type="float" office:value="66779" calcext:value-type="float">
            <text:p>66779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628.61" calcext:value-type="float">
            <text:p>4628,6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28.61" calcext:value-type="float">
            <text:p>4628,6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25/2026 (R)</text:p>
          </table:table-cell>
          <table:table-cell table:style-name="ce2" office:value-type="float" office:value="63119" calcext:value-type="float">
            <text:p>63119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205.57" calcext:value-type="float">
            <text:p>4205,5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05.57" calcext:value-type="float">
            <text:p>4205,5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26/2026 (R)</text:p>
          </table:table-cell>
          <table:table-cell table:style-name="ce2" office:value-type="float" office:value="66780" calcext:value-type="float">
            <text:p>66780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910.61" calcext:value-type="float">
            <text:p>1910,6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10.61" calcext:value-type="float">
            <text:p>1910,6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27/2026 (R)</text:p>
          </table:table-cell>
          <table:table-cell table:style-name="ce2" office:value-type="float" office:value="66781" calcext:value-type="float">
            <text:p>66781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001.86" calcext:value-type="float">
            <text:p>2001,8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01.86" calcext:value-type="float">
            <text:p>2001,8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41/2026 (R)</text:p>
          </table:table-cell>
          <table:table-cell table:style-name="ce2" office:value-type="float" office:value="66788" calcext:value-type="float">
            <text:p>66788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196.79" calcext:value-type="float">
            <text:p>2196,7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96.79" calcext:value-type="float">
            <text:p>2196,7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40/2026 (R)</text:p>
          </table:table-cell>
          <table:table-cell table:style-name="ce2" office:value-type="float" office:value="66406" calcext:value-type="float">
            <text:p>66406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185.73" calcext:value-type="float">
            <text:p>2185,7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85.73" calcext:value-type="float">
            <text:p>2185,7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51/2026 (R)</text:p>
          </table:table-cell>
          <table:table-cell table:style-name="ce2" office:value-type="float" office:value="63162" calcext:value-type="float">
            <text:p>63162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82.49" calcext:value-type="float">
            <text:p>182,4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2.49" calcext:value-type="float">
            <text:p>182,4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52/2026 (R)</text:p>
          </table:table-cell>
          <table:table-cell table:style-name="ce2" office:value-type="float" office:value="63161" calcext:value-type="float">
            <text:p>63161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82.49" calcext:value-type="float">
            <text:p>182,4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2.49" calcext:value-type="float">
            <text:p>182,4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56/2026 (R)</text:p>
          </table:table-cell>
          <table:table-cell table:style-name="ce2" office:value-type="float" office:value="63160" calcext:value-type="float">
            <text:p>63160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364.98" calcext:value-type="float">
            <text:p>364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4.98" calcext:value-type="float">
            <text:p>364,9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57/2026 (R)</text:p>
          </table:table-cell>
          <table:table-cell table:style-name="ce2" office:value-type="float" office:value="63159" calcext:value-type="float">
            <text:p>63159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547.47" calcext:value-type="float">
            <text:p>547,4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47.47" calcext:value-type="float">
            <text:p>547,4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63/2026 (R)</text:p>
          </table:table-cell>
          <table:table-cell table:style-name="ce2" office:value-type="float" office:value="63158" calcext:value-type="float">
            <text:p>63158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729.96" calcext:value-type="float">
            <text:p>729,9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29.96" calcext:value-type="float">
            <text:p>729,9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64/2026 (R)</text:p>
          </table:table-cell>
          <table:table-cell table:style-name="ce2" office:value-type="float" office:value="63157" calcext:value-type="float">
            <text:p>63157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900.96" calcext:value-type="float">
            <text:p>4900,9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900.96" calcext:value-type="float">
            <text:p>4900,9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65/2026 (R)</text:p>
          </table:table-cell>
          <table:table-cell table:style-name="ce2" office:value-type="float" office:value="63156" calcext:value-type="float">
            <text:p>63156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736.45" calcext:value-type="float">
            <text:p>4736,4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736.45" calcext:value-type="float">
            <text:p>4736,4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66/2026 (R)</text:p>
          </table:table-cell>
          <table:table-cell table:style-name="ce2" office:value-type="float" office:value="63154" calcext:value-type="float">
            <text:p>63154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206.95" calcext:value-type="float">
            <text:p>4206,9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06.95" calcext:value-type="float">
            <text:p>4206,9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67/2026 (R)</text:p>
          </table:table-cell>
          <table:table-cell table:style-name="ce2" office:value-type="float" office:value="63155" calcext:value-type="float">
            <text:p>63155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390.34" calcext:value-type="float">
            <text:p>2390,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90.34" calcext:value-type="float">
            <text:p>2390,3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69/2026 (R)</text:p>
          </table:table-cell>
          <table:table-cell table:style-name="ce2" office:value-type="float" office:value="63153" calcext:value-type="float">
            <text:p>63153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404.65" calcext:value-type="float">
            <text:p>4404,6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404.65" calcext:value-type="float">
            <text:p>4404,6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70/2026 (R)</text:p>
          </table:table-cell>
          <table:table-cell table:style-name="ce2" office:value-type="float" office:value="63152" calcext:value-type="float">
            <text:p>63152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797.25" calcext:value-type="float">
            <text:p>1797,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97.25" calcext:value-type="float">
            <text:p>1797,2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71/2026 (R)</text:p>
          </table:table-cell>
          <table:table-cell table:style-name="ce2" office:value-type="float" office:value="63151" calcext:value-type="float">
            <text:p>63151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813.84" calcext:value-type="float">
            <text:p>1813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13.84" calcext:value-type="float">
            <text:p>1813,8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72/2026 (R)</text:p>
          </table:table-cell>
          <table:table-cell table:style-name="ce2" office:value-type="float" office:value="63150" calcext:value-type="float">
            <text:p>63150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797.25" calcext:value-type="float">
            <text:p>1797,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97.25" calcext:value-type="float">
            <text:p>1797,2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73/2026 (R)</text:p>
          </table:table-cell>
          <table:table-cell table:style-name="ce2" office:value-type="float" office:value="63149" calcext:value-type="float">
            <text:p>63149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837.34" calcext:value-type="float">
            <text:p>1837,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37.34" calcext:value-type="float">
            <text:p>1837,3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78/2026 (R)</text:p>
          </table:table-cell>
          <table:table-cell table:style-name="ce2" office:value-type="float" office:value="66767" calcext:value-type="float">
            <text:p>66767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364.98" calcext:value-type="float">
            <text:p>364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4.98" calcext:value-type="float">
            <text:p>364,9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90/2026 (R)</text:p>
          </table:table-cell>
          <table:table-cell table:style-name="ce2" office:value-type="float" office:value="63145" calcext:value-type="float">
            <text:p>63145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358.55" calcext:value-type="float">
            <text:p>2358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58.55" calcext:value-type="float">
            <text:p>2358,5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91/2026 (R)</text:p>
          </table:table-cell>
          <table:table-cell table:style-name="ce2" office:value-type="float" office:value="66757" calcext:value-type="float">
            <text:p>66757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143.35" calcext:value-type="float">
            <text:p>4143,3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143.35" calcext:value-type="float">
            <text:p>4143,3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92/2026 (R)</text:p>
          </table:table-cell>
          <table:table-cell table:style-name="ce2" office:value-type="float" office:value="63144" calcext:value-type="float">
            <text:p>63144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650.25" calcext:value-type="float">
            <text:p>2650,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50.25" calcext:value-type="float">
            <text:p>2650,2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93/2026 (R)</text:p>
          </table:table-cell>
          <table:table-cell table:style-name="ce2" office:value-type="float" office:value="66765" calcext:value-type="float">
            <text:p>66765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359.45" calcext:value-type="float">
            <text:p>359,4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59.45" calcext:value-type="float">
            <text:p>359,4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94/2026 (R)</text:p>
          </table:table-cell>
          <table:table-cell table:style-name="ce2" office:value-type="float" office:value="66766" calcext:value-type="float">
            <text:p>66766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364.98" calcext:value-type="float">
            <text:p>364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4.98" calcext:value-type="float">
            <text:p>364,9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95/2026 (R)</text:p>
          </table:table-cell>
          <table:table-cell table:style-name="ce2" office:value-type="float" office:value="66768" calcext:value-type="float">
            <text:p>66768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547.47" calcext:value-type="float">
            <text:p>547,4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47.47" calcext:value-type="float">
            <text:p>547,4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97/2026 (R)</text:p>
          </table:table-cell>
          <table:table-cell table:style-name="ce2" office:value-type="float" office:value="66769" calcext:value-type="float">
            <text:p>66769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629.99" calcext:value-type="float">
            <text:p>4629,9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29.99" calcext:value-type="float">
            <text:p>4629,9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98/2026 (R)</text:p>
          </table:table-cell>
          <table:table-cell table:style-name="ce2" office:value-type="float" office:value="66770" calcext:value-type="float">
            <text:p>66770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8" office:value-type="float" office:value="2712.47" calcext:value-type="float">
            <text:p>2712,47</text:p>
          </table:table-cell>
          <table:table-cell table:style-name="ce8" office:value-type="float" office:value="2712.46" calcext:value-type="float">
            <text:p>2712,4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12.46" calcext:value-type="float">
            <text:p>2712,4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99/2026 (R)</text:p>
          </table:table-cell>
          <table:table-cell table:style-name="ce2" office:value-type="float" office:value="66771" calcext:value-type="float">
            <text:p>66771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720.76" calcext:value-type="float">
            <text:p>2720,7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20.76" calcext:value-type="float">
            <text:p>2720,7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00/2026 (R)</text:p>
          </table:table-cell>
          <table:table-cell table:style-name="ce2" office:value-type="float" office:value="66772" calcext:value-type="float">
            <text:p>66772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916.14" calcext:value-type="float">
            <text:p>1916,1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16.14" calcext:value-type="float">
            <text:p>1916,1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01/2026 (R)</text:p>
          </table:table-cell>
          <table:table-cell table:style-name="ce2" office:value-type="float" office:value="63143" calcext:value-type="float">
            <text:p>63143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759.95" calcext:value-type="float">
            <text:p>4759,9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759.95" calcext:value-type="float">
            <text:p>4759,9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02/2026 (R)</text:p>
          </table:table-cell>
          <table:table-cell table:style-name="ce2" office:value-type="float" office:value="63142" calcext:value-type="float">
            <text:p>63142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808.31" calcext:value-type="float">
            <text:p>1808,3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08.31" calcext:value-type="float">
            <text:p>1808,3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06/2026 (R)</text:p>
          </table:table-cell>
          <table:table-cell table:style-name="ce2" office:value-type="float" office:value="63138" calcext:value-type="float">
            <text:p>63138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5231.38" calcext:value-type="float">
            <text:p>5231,3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231.38" calcext:value-type="float">
            <text:p>5231,3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07/2026 (R)</text:p>
          </table:table-cell>
          <table:table-cell table:style-name="ce2" office:value-type="float" office:value="63135" calcext:value-type="float">
            <text:p>63135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741.95" calcext:value-type="float">
            <text:p>1741,9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41.95" calcext:value-type="float">
            <text:p>1741,9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08/2026 (R)</text:p>
          </table:table-cell>
          <table:table-cell table:style-name="ce2" office:value-type="float" office:value="63132" calcext:value-type="float">
            <text:p>63132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5424.93" calcext:value-type="float">
            <text:p>5424,9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424.93" calcext:value-type="float">
            <text:p>5424,9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09/2026 (R)</text:p>
          </table:table-cell>
          <table:table-cell table:style-name="ce2" office:value-type="float" office:value="63131" calcext:value-type="float">
            <text:p>63131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808.31" calcext:value-type="float">
            <text:p>1808,3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08.31" calcext:value-type="float">
            <text:p>1808,3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10/2026 (R)</text:p>
          </table:table-cell>
          <table:table-cell table:style-name="ce2" office:value-type="float" office:value="63130" calcext:value-type="float">
            <text:p>63130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813.84" calcext:value-type="float">
            <text:p>1813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13.84" calcext:value-type="float">
            <text:p>1813,8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34/2026 (R)</text:p>
          </table:table-cell>
          <table:table-cell table:style-name="ce2" office:value-type="float" office:value="63104" calcext:value-type="float">
            <text:p>63104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391.72" calcext:value-type="float">
            <text:p>2391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91.72" calcext:value-type="float">
            <text:p>2391,7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35/2026 (R)</text:p>
          </table:table-cell>
          <table:table-cell table:style-name="ce2" office:value-type="float" office:value="63163" calcext:value-type="float">
            <text:p>63163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364.98" calcext:value-type="float">
            <text:p>364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4.98" calcext:value-type="float">
            <text:p>364,9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36/2026 (R)</text:p>
          </table:table-cell>
          <table:table-cell table:style-name="ce2" office:value-type="float" office:value="64123" calcext:value-type="float">
            <text:p>64123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684.81" calcext:value-type="float">
            <text:p>2684,8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84.81" calcext:value-type="float">
            <text:p>2684,8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37/2026 (R)</text:p>
          </table:table-cell>
          <table:table-cell table:style-name="ce2" office:value-type="float" office:value="66412" calcext:value-type="float">
            <text:p>66412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161.32" calcext:value-type="float">
            <text:p>4161,3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161.32" calcext:value-type="float">
            <text:p>4161,3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83/2026</text:p>
          </table:table-cell>
          <table:table-cell table:style-name="ce2" office:value-type="float" office:value="66976" calcext:value-type="float">
            <text:p>66976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38175" calcext:value-type="float">
            <text:p>381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8175" calcext:value-type="float">
            <text:p>3817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16/2026 (R)</text:p>
          </table:table-cell>
          <table:table-cell table:style-name="ce2" office:value-type="float" office:value="63137" calcext:value-type="float">
            <text:p>63137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596.33" calcext:value-type="float">
            <text:p>2596,3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596.33" calcext:value-type="float">
            <text:p>2596,3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17/2026 (R)</text:p>
          </table:table-cell>
          <table:table-cell table:style-name="ce2" office:value-type="float" office:value="63136" calcext:value-type="float">
            <text:p>63136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596.33" calcext:value-type="float">
            <text:p>2596,3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596.33" calcext:value-type="float">
            <text:p>2596,3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11/2026 (R)</text:p>
          </table:table-cell>
          <table:table-cell table:style-name="ce2" office:value-type="float" office:value="66773" calcext:value-type="float">
            <text:p>66773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8" office:value-type="float" office:value="4240.13" calcext:value-type="float">
            <text:p>4240,13</text:p>
          </table:table-cell>
          <table:table-cell table:style-name="ce8" office:value-type="float" office:value="4240.12" calcext:value-type="float">
            <text:p>4240,1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40.12" calcext:value-type="float">
            <text:p>4240,1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79/2026 (R)</text:p>
          </table:table-cell>
          <table:table-cell table:style-name="ce2" office:value-type="float" office:value="66763" calcext:value-type="float">
            <text:p>66763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8" office:value-type="float" office:value="2171.91" calcext:value-type="float">
            <text:p>2171,91</text:p>
          </table:table-cell>
          <table:table-cell table:style-name="ce8" office:value-type="float" office:value="2171.9" calcext:value-type="float">
            <text:p>2171,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71.9" calcext:value-type="float">
            <text:p>2171,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45/2026 (R)</text:p>
          </table:table-cell>
          <table:table-cell table:style-name="ce2" office:value-type="float" office:value="67162" calcext:value-type="float">
            <text:p>67162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8" office:value-type="float" office:value="2376.52" calcext:value-type="float">
            <text:p>2376,52</text:p>
          </table:table-cell>
          <table:table-cell table:style-name="ce8" office:value-type="float" office:value="2376.51" calcext:value-type="float">
            <text:p>2376,5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76.51" calcext:value-type="float">
            <text:p>2376,5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49/2026 (R)</text:p>
          </table:table-cell>
          <table:table-cell table:style-name="ce2" office:value-type="float" office:value="67161" calcext:value-type="float">
            <text:p>67161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401.4" calcext:value-type="float">
            <text:p>2401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01.4" calcext:value-type="float">
            <text:p>2401,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50/2026 (R)</text:p>
          </table:table-cell>
          <table:table-cell table:style-name="ce2" office:value-type="float" office:value="67160" calcext:value-type="float">
            <text:p>67160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589.9" calcext:value-type="float">
            <text:p>4589,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589.9" calcext:value-type="float">
            <text:p>4589,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52/2026 (R)</text:p>
          </table:table-cell>
          <table:table-cell table:style-name="ce2" office:value-type="float" office:value="67148" calcext:value-type="float">
            <text:p>67148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099.11" calcext:value-type="float">
            <text:p>4099,1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99.11" calcext:value-type="float">
            <text:p>4099,1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53/2026 (R)</text:p>
          </table:table-cell>
          <table:table-cell table:style-name="ce2" office:value-type="float" office:value="67176" calcext:value-type="float">
            <text:p>67176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470.98" calcext:value-type="float">
            <text:p>1470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70.98" calcext:value-type="float">
            <text:p>1470,9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55/2026 (R)</text:p>
          </table:table-cell>
          <table:table-cell table:style-name="ce2" office:value-type="float" office:value="67175" calcext:value-type="float">
            <text:p>67175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090.34" calcext:value-type="float">
            <text:p>2090,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90.34" calcext:value-type="float">
            <text:p>2090,3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56/2026 (R)</text:p>
          </table:table-cell>
          <table:table-cell table:style-name="ce2" office:value-type="float" office:value="67158" calcext:value-type="float">
            <text:p>67158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8" office:value-type="float" office:value="4063.17" calcext:value-type="float">
            <text:p>4063,17</text:p>
          </table:table-cell>
          <table:table-cell table:style-name="ce8" office:value-type="float" office:value="4063.16" calcext:value-type="float">
            <text:p>4063,1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63.16" calcext:value-type="float">
            <text:p>4063,1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57/2026 (R)</text:p>
          </table:table-cell>
          <table:table-cell table:style-name="ce2" office:value-type="float" office:value="67173" calcext:value-type="float">
            <text:p>67173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681.12" calcext:value-type="float">
            <text:p>1681,1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81.12" calcext:value-type="float">
            <text:p>1681,1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58/2026 (R)</text:p>
          </table:table-cell>
          <table:table-cell table:style-name="ce2" office:value-type="float" office:value="67157" calcext:value-type="float">
            <text:p>67157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8" office:value-type="float" office:value="4024.46" calcext:value-type="float">
            <text:p>4024,46</text:p>
          </table:table-cell>
          <table:table-cell table:style-name="ce8" office:value-type="float" office:value="4024.45" calcext:value-type="float">
            <text:p>4024,4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24.45" calcext:value-type="float">
            <text:p>4024,4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59/2026 (R)</text:p>
          </table:table-cell>
          <table:table-cell table:style-name="ce2" office:value-type="float" office:value="67172" calcext:value-type="float">
            <text:p>67172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791.72" calcext:value-type="float">
            <text:p>1791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91.72" calcext:value-type="float">
            <text:p>1791,7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60/2026 (R)</text:p>
          </table:table-cell>
          <table:table-cell table:style-name="ce2" office:value-type="float" office:value="67170" calcext:value-type="float">
            <text:p>67170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891.26" calcext:value-type="float">
            <text:p>1891,2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91.26" calcext:value-type="float">
            <text:p>1891,2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62/2026 (R)</text:p>
          </table:table-cell>
          <table:table-cell table:style-name="ce2" office:value-type="float" office:value="67169" calcext:value-type="float">
            <text:p>67169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891.26" calcext:value-type="float">
            <text:p>1891,2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91.26" calcext:value-type="float">
            <text:p>1891,2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63/2026 (R)</text:p>
          </table:table-cell>
          <table:table-cell table:style-name="ce2" office:value-type="float" office:value="67156" calcext:value-type="float">
            <text:p>67156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108.31" calcext:value-type="float">
            <text:p>2108,3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08.31" calcext:value-type="float">
            <text:p>2108,3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64/2026 (R)</text:p>
          </table:table-cell>
          <table:table-cell table:style-name="ce2" office:value-type="float" office:value="67168" calcext:value-type="float">
            <text:p>67168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935.5" calcext:value-type="float">
            <text:p>1935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35.5" calcext:value-type="float">
            <text:p>1935,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65/2026 (R)</text:p>
          </table:table-cell>
          <table:table-cell table:style-name="ce2" office:value-type="float" office:value="67155" calcext:value-type="float">
            <text:p>67155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535.98" calcext:value-type="float">
            <text:p>4535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535.98" calcext:value-type="float">
            <text:p>4535,9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66/2026 (R)</text:p>
          </table:table-cell>
          <table:table-cell table:style-name="ce2" office:value-type="float" office:value="67167" calcext:value-type="float">
            <text:p>67167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913.38" calcext:value-type="float">
            <text:p>1913,3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13.38" calcext:value-type="float">
            <text:p>1913,3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67/2026 (R)</text:p>
          </table:table-cell>
          <table:table-cell table:style-name="ce2" office:value-type="float" office:value="67166" calcext:value-type="float">
            <text:p>67166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929.97" calcext:value-type="float">
            <text:p>1929,9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29.97" calcext:value-type="float">
            <text:p>1929,9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68/2026 (R)</text:p>
          </table:table-cell>
          <table:table-cell table:style-name="ce2" office:value-type="float" office:value="67163" calcext:value-type="float">
            <text:p>67163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567.78" calcext:value-type="float">
            <text:p>4567,7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567.78" calcext:value-type="float">
            <text:p>4567,7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70/2026 (R)</text:p>
          </table:table-cell>
          <table:table-cell table:style-name="ce2" office:value-type="float" office:value="67154" calcext:value-type="float">
            <text:p>67154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8" office:value-type="float" office:value="4610.64" calcext:value-type="float">
            <text:p>4610,64</text:p>
          </table:table-cell>
          <table:table-cell table:style-name="ce8" office:value-type="float" office:value="4610.63" calcext:value-type="float">
            <text:p>4610,6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10.63" calcext:value-type="float">
            <text:p>4610,6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73/2026 (R)</text:p>
          </table:table-cell>
          <table:table-cell table:style-name="ce2" office:value-type="float" office:value="67153" calcext:value-type="float">
            <text:p>67153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8" office:value-type="float" office:value="1994.95" calcext:value-type="float">
            <text:p>1994,95</text:p>
          </table:table-cell>
          <table:table-cell table:style-name="ce8" office:value-type="float" office:value="1994.94" calcext:value-type="float">
            <text:p>1994,9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94.94" calcext:value-type="float">
            <text:p>1994,9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74/2026 (R)</text:p>
          </table:table-cell>
          <table:table-cell table:style-name="ce2" office:value-type="float" office:value="67152" calcext:value-type="float">
            <text:p>67152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8" office:value-type="float" office:value="4741.98" calcext:value-type="float">
            <text:p>4741,98</text:p>
          </table:table-cell>
          <table:table-cell table:style-name="ce8" office:value-type="float" office:value="4741.97" calcext:value-type="float">
            <text:p>4741,9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741.97" calcext:value-type="float">
            <text:p>4741,9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76/2026 (R)</text:p>
          </table:table-cell>
          <table:table-cell table:style-name="ce2" office:value-type="float" office:value="67151" calcext:value-type="float">
            <text:p>67151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8" office:value-type="float" office:value="4096.35" calcext:value-type="float">
            <text:p>4096,35</text:p>
          </table:table-cell>
          <table:table-cell table:style-name="ce8" office:value-type="float" office:value="4096.34" calcext:value-type="float">
            <text:p>4096,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96.34" calcext:value-type="float">
            <text:p>4096,3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77/2026 (R)</text:p>
          </table:table-cell>
          <table:table-cell table:style-name="ce2" office:value-type="float" office:value="67150" calcext:value-type="float">
            <text:p>67150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268.68" calcext:value-type="float">
            <text:p>2268,6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68.68" calcext:value-type="float">
            <text:p>2268,6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78/2026 (R)</text:p>
          </table:table-cell>
          <table:table-cell table:style-name="ce2" office:value-type="float" office:value="67149" calcext:value-type="float">
            <text:p>67149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268.68" calcext:value-type="float">
            <text:p>2268,6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68.68" calcext:value-type="float">
            <text:p>2268,6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13/2026 (R)</text:p>
          </table:table-cell>
          <table:table-cell table:style-name="ce2" office:value-type="float" office:value="66774" calcext:value-type="float">
            <text:p>66774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8" office:value-type="float" office:value="2148.41" calcext:value-type="float">
            <text:p>2148,41</text:p>
          </table:table-cell>
          <table:table-cell table:style-name="ce8" office:value-type="float" office:value="2148.4" calcext:value-type="float">
            <text:p>2148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48.4" calcext:value-type="float">
            <text:p>2148,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83/2026 (R)</text:p>
          </table:table-cell>
          <table:table-cell table:style-name="ce2" office:value-type="float" office:value="66761" calcext:value-type="float">
            <text:p>66761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8" office:value-type="float" office:value="2420.76" calcext:value-type="float">
            <text:p>2420,76</text:p>
          </table:table-cell>
          <table:table-cell table:style-name="ce8" office:value-type="float" office:value="2420.75" calcext:value-type="float">
            <text:p>2420,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20.75" calcext:value-type="float">
            <text:p>2420,7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89/2026 (R)</text:p>
          </table:table-cell>
          <table:table-cell table:style-name="ce2" office:value-type="float" office:value="66758" calcext:value-type="float">
            <text:p>66758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8" office:value-type="float" office:value="2137.35" calcext:value-type="float">
            <text:p>2137,35</text:p>
          </table:table-cell>
          <table:table-cell table:style-name="ce8" office:value-type="float" office:value="2137.34" calcext:value-type="float">
            <text:p>2137,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37.34" calcext:value-type="float">
            <text:p>2137,3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40/2026 (R)</text:p>
          </table:table-cell>
          <table:table-cell table:style-name="ce2" office:value-type="float" office:value="66787" calcext:value-type="float">
            <text:p>66787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8" office:value-type="float" office:value="2216.15" calcext:value-type="float">
            <text:p>2216,15</text:p>
          </table:table-cell>
          <table:table-cell table:style-name="ce8" office:value-type="float" office:value="2216.14" calcext:value-type="float">
            <text:p>2216,1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16.14" calcext:value-type="float">
            <text:p>2216,1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20/2026 (R)</text:p>
          </table:table-cell>
          <table:table-cell table:style-name="ce2" office:value-type="float" office:value="63133" calcext:value-type="float">
            <text:p>63133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668.22" calcext:value-type="float">
            <text:p>2668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68.22" calcext:value-type="float">
            <text:p>2668,2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21/2026 (R)</text:p>
          </table:table-cell>
          <table:table-cell table:style-name="ce2" office:value-type="float" office:value="63129" calcext:value-type="float">
            <text:p>63129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192.64" calcext:value-type="float">
            <text:p>2192,6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92.64" calcext:value-type="float">
            <text:p>2192,6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22/2026 (R)</text:p>
          </table:table-cell>
          <table:table-cell table:style-name="ce2" office:value-type="float" office:value="63128" calcext:value-type="float">
            <text:p>63128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214.76" calcext:value-type="float">
            <text:p>2214,7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14.76" calcext:value-type="float">
            <text:p>2214,7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23/2026 (R)</text:p>
          </table:table-cell>
          <table:table-cell table:style-name="ce2" office:value-type="float" office:value="63120" calcext:value-type="float">
            <text:p>63120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618.45" calcext:value-type="float">
            <text:p>2618,4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18.45" calcext:value-type="float">
            <text:p>2618,4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56/2026</text:p>
          </table:table-cell>
          <table:table-cell table:style-name="ce2" office:value-type="float" office:value="66697" calcext:value-type="float">
            <text:p>66697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79850" calcext:value-type="float">
            <text:p>798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9850" calcext:value-type="float">
            <text:p>7985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28" xlink:type="simple">00008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14/2026</text:p>
          </table:table-cell>
          <table:table-cell table:style-name="ce2" office:value-type="float" office:value="66860" calcext:value-type="float">
            <text:p>66860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0080" calcext:value-type="float">
            <text:p>1008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80" calcext:value-type="float">
            <text:p>1008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28" xlink:type="simple">00008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98/2026</text:p>
          </table:table-cell>
          <table:table-cell table:style-name="ce2" office:value-type="float" office:value="66851" calcext:value-type="float">
            <text:p>66851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0080" calcext:value-type="float">
            <text:p>1008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80" calcext:value-type="float">
            <text:p>1008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1481898.46" calcext:value-type="float">
            <text:p>1481898,46</text:p>
          </table:table-cell>
          <table:table-cell table:style-name="ce3" office:value-type="float" office:value="1481898.29" calcext:value-type="float">
            <text:p>1481898,2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481898.29" calcext:value-type="float">
            <text:p>1481898,2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481898.46" calcext:value-type="float">
            <text:p>1481898,46</text:p>
          </table:table-cell>
          <table:table-cell table:style-name="ce3" office:value-type="float" office:value="1481898.29" calcext:value-type="float">
            <text:p>1481898,2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481898.29" calcext:value-type="float">
            <text:p>1481898,29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07.021.544/0001-89  BERKLEY INTERNATIONAL DO BRASIL SEGUROS S.A.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82" xlink:type="simple">OD00294/2026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7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25/2026</text:p>
          </table:table-cell>
          <table:table-cell table:style-name="ce2" office:value-type="float" office:value="1.007600037472E+019" calcext:value-type="float">
            <text:p>1,007600037472E+019</text:p>
          </table:table-cell>
          <table:table-cell table:number-columns-repeated="2" table:style-name="ce7" office:value-type="date" office:date-value="2026-03-26" calcext:value-type="date">
            <text:p>26/03/26</text:p>
          </table:table-cell>
          <table:table-cell table:number-columns-repeated="2" table:style-name="ce8" office:value-type="float" office:value="5560.75" calcext:value-type="float">
            <text:p>5560,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560.75" calcext:value-type="float">
            <text:p>5560,7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87" xlink:type="simple">OD00304/2026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7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50/2026</text:p>
          </table:table-cell>
          <table:table-cell table:style-name="ce2" office:value-type="float" office:value="1007600037473" calcext:value-type="float">
            <text:p>1007600037473</text:p>
          </table:table-cell>
          <table:table-cell table:number-columns-repeated="2" table:style-name="ce7" office:value-type="date" office:date-value="2026-03-26" calcext:value-type="date">
            <text:p>26/03/26</text:p>
          </table:table-cell>
          <table:table-cell table:number-columns-repeated="2" table:style-name="ce8" office:value-type="float" office:value="9453.27" calcext:value-type="float">
            <text:p>9453,2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453.27" calcext:value-type="float">
            <text:p>9453,2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5014.02" calcext:value-type="float">
            <text:p>15014,0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5014.02" calcext:value-type="float">
            <text:p>15014,0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5014.02" calcext:value-type="float">
            <text:p>15014,0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5014.02" calcext:value-type="float">
            <text:p>15014,02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18.929.415/0001-00  BK TELCOMUNICAÇÕES LTDA M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472" xlink:type="simple">00137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3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41/2026</text:p>
          </table:table-cell>
          <table:table-cell table:style-name="ce2" office:value-type="float" office:value="249" calcext:value-type="float">
            <text:p>249</text:p>
          </table:table-cell>
          <table:table-cell table:number-columns-repeated="2"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4081" calcext:value-type="float">
            <text:p>2408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081" calcext:value-type="float">
            <text:p>2408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472" xlink:type="simple">00137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3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42/2026 (R)</text:p>
          </table:table-cell>
          <table:table-cell table:style-name="ce2" office:value-type="float" office:value="250" calcext:value-type="float">
            <text:p>250</text:p>
          </table:table-cell>
          <table:table-cell table:number-columns-repeated="2"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235.36" calcext:value-type="float">
            <text:p>1235,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35.36" calcext:value-type="float">
            <text:p>1235,3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545" xlink:type="simple">00171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3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44/2026</text:p>
          </table:table-cell>
          <table:table-cell table:style-name="ce2" office:value-type="float" office:value="251" calcext:value-type="float">
            <text:p>251</text:p>
          </table:table-cell>
          <table:table-cell table:number-columns-repeated="2"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500" calcext:value-type="float">
            <text:p>45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500" calcext:value-type="float">
            <text:p>450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545" xlink:type="simple">00171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3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45/2026 (R)</text:p>
          </table:table-cell>
          <table:table-cell table:style-name="ce2" office:value-type="float" office:value="252" calcext:value-type="float">
            <text:p>252</text:p>
          </table:table-cell>
          <table:table-cell table:number-columns-repeated="2"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672.75" calcext:value-type="float">
            <text:p>672,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72.75" calcext:value-type="float">
            <text:p>672,7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545" xlink:type="simple">00171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3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47/2026</text:p>
          </table:table-cell>
          <table:table-cell table:style-name="ce2" office:value-type="float" office:value="64" calcext:value-type="float">
            <text:p>64</text:p>
          </table:table-cell>
          <table:table-cell table:number-columns-repeated="2" table:style-name="ce7" office:value-type="date" office:date-value="2026-03-02" calcext:value-type="date">
            <text:p>02/03/26</text:p>
          </table:table-cell>
          <table:table-cell table:style-name="ce8" office:value-type="float" office:value="16713.6" calcext:value-type="float">
            <text:p>16713,6</text:p>
          </table:table-cell>
          <table:table-cell table:style-name="ce8" office:value-type="float" office:value="15877.92" calcext:value-type="float">
            <text:p>15877,9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877.92" calcext:value-type="float">
            <text:p>15877,9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545" xlink:type="simple">00171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3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49/2026 (R)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2" table:style-name="ce7" office:value-type="date" office:date-value="2026-03-02" calcext:value-type="date">
            <text:p>02/03/26</text:p>
          </table:table-cell>
          <table:table-cell table:style-name="ce8" office:value-type="float" office:value="2498.68" calcext:value-type="float">
            <text:p>2498,68</text:p>
          </table:table-cell>
          <table:table-cell table:style-name="ce8" office:value-type="float" office:value="2373.75" calcext:value-type="float">
            <text:p>2373,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73.75" calcext:value-type="float">
            <text:p>2373,7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49701.39" calcext:value-type="float">
            <text:p>49701,39</text:p>
          </table:table-cell>
          <table:table-cell table:style-name="ce3" office:value-type="float" office:value="48740.78" calcext:value-type="float">
            <text:p>48740,7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8740.78" calcext:value-type="float">
            <text:p>48740,7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49701.39" calcext:value-type="float">
            <text:p>49701,39</text:p>
          </table:table-cell>
          <table:table-cell table:style-name="ce3" office:value-type="float" office:value="48740.78" calcext:value-type="float">
            <text:p>48740,7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8740.78" calcext:value-type="float">
            <text:p>48740,78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51.990.695/0001-37  BRADESCO VIDA E PREVIDENCIA S.A.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5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87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3-03" calcext:value-type="date">
            <text:p>03/03/26</text:p>
          </table:table-cell>
          <table:table-cell table:number-columns-repeated="2" table:style-name="ce8" office:value-type="float" office:value="28.25" calcext:value-type="float">
            <text:p>28,25</text:p>
          </table:table-cell>
          <table:table-cell table:style-name="ce8" office:value-type="float" office:value="-1.41" calcext:value-type="float">
            <text:p>-1,41</text:p>
          </table:table-cell>
          <table:table-cell table:style-name="ce8" office:value-type="float" office:value="26.84" calcext:value-type="float">
            <text:p>26,8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8.25" calcext:value-type="float">
            <text:p>28,25</text:p>
          </table:table-cell>
          <table:table-cell table:style-name="ce3" office:value-type="float" office:value="-1.41" calcext:value-type="float">
            <text:p>-1,41</text:p>
          </table:table-cell>
          <table:table-cell table:style-name="ce3" office:value-type="float" office:value="26.84" calcext:value-type="float">
            <text:p>26,8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8.25" calcext:value-type="float">
            <text:p>28,25</text:p>
          </table:table-cell>
          <table:table-cell table:style-name="ce3" office:value-type="float" office:value="-1.41" calcext:value-type="float">
            <text:p>-1,41</text:p>
          </table:table-cell>
          <table:table-cell table:style-name="ce3" office:value-type="float" office:value="26.84" calcext:value-type="float">
            <text:p>26,84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937.782.605-53  BRAULIO SANTOS FILH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317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1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59/2026</text:p>
          </table:table-cell>
          <table:table-cell table:style-name="ce2" office:value-type="float" office:value="10828" calcext:value-type="float">
            <text:p>10828</text:p>
          </table:table-cell>
          <table:table-cell table:style-name="ce7" office:value-type="date" office:date-value="2026-03-04" calcext:value-type="date">
            <text:p>04/03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336.48" calcext:value-type="float">
            <text:p>336,4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36.48" calcext:value-type="float">
            <text:p>336,4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36.48" calcext:value-type="float">
            <text:p>336,4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36.48" calcext:value-type="float">
            <text:p>336,4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36.48" calcext:value-type="float">
            <text:p>336,4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36.48" calcext:value-type="float">
            <text:p>336,48</text:p>
          </table:table-cell>
          <table:table-cell table:number-columns-repeated="8"/>
        </table:table-row>
        <table:table-row table:style-name="ro2">
          <table:table-cell table:style-name="ce4" office:value-type="string" calcext:value-type="string">
            <text:p>  859.600.711-34  BRUNO NUNES SAD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07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70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648.3" calcext:value-type="float">
            <text:p>4648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48.3" calcext:value-type="float">
            <text:p>4648,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648.3" calcext:value-type="float">
            <text:p>4648,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648.3" calcext:value-type="float">
            <text:p>4648,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0.360.305/0059-20  CAIXA ECONOMICA FEDERAL -C.E.F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389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8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25/2026</text:p>
          </table:table-cell>
          <table:table-cell table:style-name="ce2" office:value-type="float" office:value="5.9105908260324E+018" calcext:value-type="float">
            <text:p>5,9105908260324E+018</text:p>
          </table:table-cell>
          <table:table-cell table:style-name="ce7" office:value-type="date" office:date-value="2026-04-23" calcext:value-type="date">
            <text:p>23/04/26</text:p>
          </table:table-cell>
          <table:table-cell table:style-name="ce7" office:value-type="date" office:date-value="2026-03-25" calcext:value-type="date">
            <text:p>25/03/26</text:p>
          </table:table-cell>
          <table:table-cell table:number-columns-repeated="2" table:style-name="ce8" office:value-type="float" office:value="7350" calcext:value-type="float">
            <text:p>73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350" calcext:value-type="float">
            <text:p>735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711" xlink:type="simple">0003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9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67/2026</text:p>
          </table:table-cell>
          <table:table-cell table:style-name="ce2" office:value-type="float" office:value="10772026" calcext:value-type="float">
            <text:p>10772026</text:p>
          </table:table-cell>
          <table:table-cell table:style-name="ce7" office:value-type="date" office:date-value="2026-03-31" calcext:value-type="date">
            <text:p>31/03/26</text:p>
          </table:table-cell>
          <table:table-cell table:style-name="ce7" office:value-type="date" office:date-value="2026-03-19" calcext:value-type="date">
            <text:p>19/03/26</text:p>
          </table:table-cell>
          <table:table-cell table:number-columns-repeated="2" table:style-name="ce8" office:value-type="float" office:value="770" calcext:value-type="float">
            <text:p>770</text:p>
          </table:table-cell>
          <table:table-cell table:style-name="ce8" office:value-type="float" office:value="-770" calcext:value-type="float">
            <text:p>-770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8120" calcext:value-type="float">
            <text:p>8120</text:p>
          </table:table-cell>
          <table:table-cell table:style-name="ce3" office:value-type="float" office:value="-770" calcext:value-type="float">
            <text:p>-770</text:p>
          </table:table-cell>
          <table:table-cell table:style-name="ce3" office:value-type="float" office:value="7350" calcext:value-type="float">
            <text:p>735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8120" calcext:value-type="float">
            <text:p>8120</text:p>
          </table:table-cell>
          <table:table-cell table:style-name="ce3" office:value-type="float" office:value="-770" calcext:value-type="float">
            <text:p>-770</text:p>
          </table:table-cell>
          <table:table-cell table:style-name="ce3" office:value-type="float" office:value="7350" calcext:value-type="float">
            <text:p>7350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1.530.501/0001-42  CALIBRE SCIENTIFIC BRASIL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793" xlink:type="simple">00074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95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76/2026</text:p>
          </table:table-cell>
          <table:table-cell table:style-name="ce2" office:value-type="float" office:value="180435" calcext:value-type="float">
            <text:p>180435</text:p>
          </table:table-cell>
          <table:table-cell table:style-name="ce7" office:value-type="date" office:date-value="2026-03-26" calcext:value-type="date">
            <text:p>26/03/26</text:p>
          </table:table-cell>
          <table:table-cell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56600" calcext:value-type="float">
            <text:p>566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6600" calcext:value-type="float">
            <text:p>566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56600" calcext:value-type="float">
            <text:p>566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6600" calcext:value-type="float">
            <text:p>5660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56600" calcext:value-type="float">
            <text:p>566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6600" calcext:value-type="float">
            <text:p>56600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03.034.433/0001-56  CAMARA DE COMERCIALIZAÇÃO DE ENERGIA ELÉTRIC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094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7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81/2026</text:p>
          </table:table-cell>
          <table:table-cell table:style-name="ce2" office:value-type="float" office:value="2026002" calcext:value-type="float">
            <text:p>2026002</text:p>
          </table:table-cell>
          <table:table-cell table:style-name="ce7" office:value-type="date" office:date-value="2026-03-25" calcext:value-type="date">
            <text:p>25/03/26</text:p>
          </table:table-cell>
          <table:table-cell table:style-name="ce7" office:value-type="date" office:date-value="2026-03-26" calcext:value-type="date">
            <text:p>26/03/26</text:p>
          </table:table-cell>
          <table:table-cell table:number-columns-repeated="2" table:style-name="ce8" office:value-type="float" office:value="119600.99" calcext:value-type="float">
            <text:p>119600,9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9600.99" calcext:value-type="float">
            <text:p>119600,9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094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1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93/2026</text:p>
          </table:table-cell>
          <table:table-cell table:style-name="ce2" office:value-type="float" office:value="996685083" calcext:value-type="float">
            <text:p>996685083</text:p>
          </table:table-cell>
          <table:table-cell table:style-name="ce7" office:value-type="date" office:date-value="2026-03-27" calcext:value-type="date">
            <text:p>27/03/26</text:p>
          </table:table-cell>
          <table:table-cell table:style-name="ce7" office:value-type="date" office:date-value="2026-03-25" calcext:value-type="date">
            <text:p>25/03/26</text:p>
          </table:table-cell>
          <table:table-cell table:number-columns-repeated="2" table:style-name="ce8" office:value-type="float" office:value="1673.84" calcext:value-type="float">
            <text:p>1673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73.84" calcext:value-type="float">
            <text:p>1673,8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094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1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48/2026</text:p>
          </table:table-cell>
          <table:table-cell table:style-name="ce2" office:value-type="float" office:value="22026" calcext:value-type="float">
            <text:p>22026</text:p>
          </table:table-cell>
          <table:table-cell table:number-columns-repeated="2" table:style-name="ce7" office:value-type="date" office:date-value="2026-03-24" calcext:value-type="date">
            <text:p>24/03/26</text:p>
          </table:table-cell>
          <table:table-cell table:number-columns-repeated="2" table:style-name="ce8" office:value-type="float" office:value="28126.4" calcext:value-type="float">
            <text:p>28126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126.4" calcext:value-type="float">
            <text:p>28126,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094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8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50/2026</text:p>
          </table:table-cell>
          <table:table-cell table:style-name="ce2" office:value-type="float" office:value="202602" calcext:value-type="float">
            <text:p>202602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8" calcext:value-type="date">
            <text:p>18/03/26</text:p>
          </table:table-cell>
          <table:table-cell table:number-columns-repeated="2" table:style-name="ce8" office:value-type="float" office:value="228506.41" calcext:value-type="float">
            <text:p>228506,4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8506.41" calcext:value-type="float">
            <text:p>228506,4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77907.64" calcext:value-type="float">
            <text:p>377907,6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77907.64" calcext:value-type="float">
            <text:p>377907,6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77907.64" calcext:value-type="float">
            <text:p>377907,6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77907.64" calcext:value-type="float">
            <text:p>377907,64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05.325.897/0001-47  CAMEL EMPREENDIMENTOS E CONSTRUÇÕE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654" xlink:type="simple">00017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84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58/2026</text:p>
          </table:table-cell>
          <table:table-cell table:style-name="ce2" office:value-type="float" office:value="583" calcext:value-type="float">
            <text:p>583</text:p>
          </table:table-cell>
          <table:table-cell table:style-name="ce7" office:value-type="date" office:date-value="2026-03-13" calcext:value-type="date">
            <text:p>13/03/26</text:p>
          </table:table-cell>
          <table:table-cell table:style-name="ce7" office:value-type="date" office:date-value="2026-03-23" calcext:value-type="date">
            <text:p>23/03/26</text:p>
          </table:table-cell>
          <table:table-cell table:style-name="ce8" office:value-type="float" office:value="668675.83" calcext:value-type="float">
            <text:p>668675,83</text:p>
          </table:table-cell>
          <table:table-cell table:style-name="ce8" office:value-type="float" office:value="622118.62" calcext:value-type="float">
            <text:p>622118,6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22118.62" calcext:value-type="float">
            <text:p>622118,6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654" xlink:type="simple">00017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077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14016/2025</text:p>
          </table:table-cell>
          <table:table-cell table:style-name="ce2" office:value-type="float" office:value="2270" calcext:value-type="float">
            <text:p>2270</text:p>
          </table:table-cell>
          <table:table-cell table:style-name="ce7" office:value-type="date" office:date-value="2025-12-26" calcext:value-type="date">
            <text:p>26/12/25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8" office:value-type="float" office:value="170574.38" calcext:value-type="float">
            <text:p>170574,38</text:p>
          </table:table-cell>
          <table:table-cell table:style-name="ce8" office:value-type="float" office:value="158001.49" calcext:value-type="float">
            <text:p>158001,4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8001.49" calcext:value-type="float">
            <text:p>158001,4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654" xlink:type="simple">00017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070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339/2026</text:p>
          </table:table-cell>
          <table:table-cell table:style-name="ce2" office:value-type="float" office:value="2810" calcext:value-type="float">
            <text:p>2810</text:p>
          </table:table-cell>
          <table:table-cell table:style-name="ce7" office:value-type="date" office:date-value="2026-01-22" calcext:value-type="date">
            <text:p>22/01/26</text:p>
          </table:table-cell>
          <table:table-cell table:style-name="ce7" office:value-type="date" office:date-value="2026-03-09" calcext:value-type="date">
            <text:p>09/03/26</text:p>
          </table:table-cell>
          <table:table-cell table:style-name="ce8" office:value-type="float" office:value="203143.19" calcext:value-type="float">
            <text:p>203143,19</text:p>
          </table:table-cell>
          <table:table-cell table:style-name="ce8" office:value-type="float" office:value="189291.98" calcext:value-type="float">
            <text:p>189291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9291.98" calcext:value-type="float">
            <text:p>189291,9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654" xlink:type="simple">00017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07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63/2026</text:p>
          </table:table-cell>
          <table:table-cell table:style-name="ce2" office:value-type="float" office:value="579" calcext:value-type="float">
            <text:p>579</text:p>
          </table:table-cell>
          <table:table-cell table:style-name="ce7" office:value-type="date" office:date-value="2026-03-13" calcext:value-type="date">
            <text:p>13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style-name="ce8" office:value-type="float" office:value="173959.92" calcext:value-type="float">
            <text:p>173959,92</text:p>
          </table:table-cell>
          <table:table-cell table:style-name="ce8" office:value-type="float" office:value="162043.66" calcext:value-type="float">
            <text:p>162043,6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2043.66" calcext:value-type="float">
            <text:p>162043,6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style-name="ce3" office:value-type="float" office:value="547677.49" calcext:value-type="float">
            <text:p>547677,49</text:p>
          </table:table-cell>
          <table:table-cell table:style-name="ce3" office:value-type="float" office:value="509337.13" calcext:value-type="float">
            <text:p>509337,1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09337.13" calcext:value-type="float">
            <text:p>509337,1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style-name="ce3" office:value-type="float" office:value="668675.83" calcext:value-type="float">
            <text:p>668675,83</text:p>
          </table:table-cell>
          <table:table-cell table:style-name="ce3" office:value-type="float" office:value="622118.62" calcext:value-type="float">
            <text:p>622118,6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22118.62" calcext:value-type="float">
            <text:p>622118,62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216353.32" calcext:value-type="float">
            <text:p>1216353,32</text:p>
          </table:table-cell>
          <table:table-cell table:style-name="ce3" office:value-type="float" office:value="1131455.75" calcext:value-type="float">
            <text:p>1131455,7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31455.75" calcext:value-type="float">
            <text:p>1131455,75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44.137.745-90  CAMILLA ARAUJO COELHO OLIVEIR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8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03/2026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2" table:style-name="ce7" office:value-type="date" office:date-value="2026-03-26" calcext:value-type="date">
            <text:p>26/03/26</text:p>
          </table:table-cell>
          <table:table-cell table:number-columns-repeated="2" table:style-name="ce8" office:value-type="float" office:value="832.8" calcext:value-type="float">
            <text:p>832,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32.8" calcext:value-type="float">
            <text:p>832,8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300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4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00/2026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2"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2324.15" calcext:value-type="float">
            <text:p>2324,1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24.15" calcext:value-type="float">
            <text:p>2324,1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156.95" calcext:value-type="float">
            <text:p>3156,9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156.95" calcext:value-type="float">
            <text:p>3156,9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156.95" calcext:value-type="float">
            <text:p>3156,9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156.95" calcext:value-type="float">
            <text:p>3156,95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08.602.745/0001-32  CAPEMISA SEGURADORA DE VIDA E PREVIDÊNCIA S/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5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88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3-03" calcext:value-type="date">
            <text:p>03/03/26</text:p>
          </table:table-cell>
          <table:table-cell table:number-columns-repeated="2" table:style-name="ce8" office:value-type="float" office:value="1678.06" calcext:value-type="float">
            <text:p>1678,06</text:p>
          </table:table-cell>
          <table:table-cell table:style-name="ce8" office:value-type="float" office:value="-83.9" calcext:value-type="float">
            <text:p>-83,9</text:p>
          </table:table-cell>
          <table:table-cell table:style-name="ce8" office:value-type="float" office:value="1594.16" calcext:value-type="float">
            <text:p>1594,1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678.06" calcext:value-type="float">
            <text:p>1678,06</text:p>
          </table:table-cell>
          <table:table-cell table:style-name="ce3" office:value-type="float" office:value="-83.9" calcext:value-type="float">
            <text:p>-83,9</text:p>
          </table:table-cell>
          <table:table-cell table:style-name="ce3" office:value-type="float" office:value="1594.16" calcext:value-type="float">
            <text:p>1594,1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678.06" calcext:value-type="float">
            <text:p>1678,06</text:p>
          </table:table-cell>
          <table:table-cell table:style-name="ce3" office:value-type="float" office:value="-83.9" calcext:value-type="float">
            <text:p>-83,9</text:p>
          </table:table-cell>
          <table:table-cell table:style-name="ce3" office:value-type="float" office:value="1594.16" calcext:value-type="float">
            <text:p>1594,16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01.233.260/0001-70  CARDOSO &amp; ADVOGADOS ASSOCIADO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32337" xlink:type="simple">00090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69/2026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2" table:style-name="ce7" office:value-type="date" office:date-value="2026-03-23" calcext:value-type="date">
            <text:p>23/03/26</text:p>
          </table:table-cell>
          <table:table-cell table:style-name="ce8" office:value-type="float" office:value="21461.25" calcext:value-type="float">
            <text:p>21461,25</text:p>
          </table:table-cell>
          <table:table-cell table:style-name="ce8" office:value-type="float" office:value="19358.06" calcext:value-type="float">
            <text:p>19358,0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358.06" calcext:value-type="float">
            <text:p>19358,0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21461.25" calcext:value-type="float">
            <text:p>21461,25</text:p>
          </table:table-cell>
          <table:table-cell table:style-name="ce3" office:value-type="float" office:value="19358.06" calcext:value-type="float">
            <text:p>19358,0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9358.06" calcext:value-type="float">
            <text:p>19358,0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21461.25" calcext:value-type="float">
            <text:p>21461,25</text:p>
          </table:table-cell>
          <table:table-cell table:style-name="ce3" office:value-type="float" office:value="19358.06" calcext:value-type="float">
            <text:p>19358,0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9358.06" calcext:value-type="float">
            <text:p>19358,0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984.899.175-15  CARINE LEAO SANTAN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387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05/2026</text:p>
          </table:table-cell>
          <table:table-cell table:style-name="ce2" office:value-type="float" office:value="37303" calcext:value-type="float">
            <text:p>37303</text:p>
          </table:table-cell>
          <table:table-cell table:style-name="ce7" office:value-type="date" office:date-value="2026-03-31" calcext:value-type="date">
            <text:p>31/03/26</text:p>
          </table:table-cell>
          <table:table-cell table:style-name="ce7" office:value-type="date" office:date-value="2026-03-26" calcext:value-type="date">
            <text:p>26/03/26</text:p>
          </table:table-cell>
          <table:table-cell table:number-columns-repeated="2" table:style-name="ce8" office:value-type="float" office:value="100" calcext:value-type="float">
            <text:p>1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" calcext:value-type="float">
            <text:p>100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340" xlink:type="simple">S/C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1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00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3-12" calcext:value-type="date">
            <text:p>12/03/26</text:p>
          </table:table-cell>
          <table:table-cell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177.5" calcext:value-type="float">
            <text:p>177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7.5" calcext:value-type="float">
            <text:p>177,5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334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42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3-03" calcext:value-type="date">
            <text:p>03/03/26</text:p>
          </table:table-cell>
          <table:table-cell table:number-columns-repeated="2" table:style-name="ce8" office:value-type="float" office:value="300" calcext:value-type="float">
            <text:p>3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0" calcext:value-type="float">
            <text:p>3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577.5" calcext:value-type="float">
            <text:p>577,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77.5" calcext:value-type="float">
            <text:p>577,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577.5" calcext:value-type="float">
            <text:p>577,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77.5" calcext:value-type="float">
            <text:p>577,5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476.422.465-87  CARLOS EDUARDO DO NASCIMENT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4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6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08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3-06" calcext:value-type="date">
            <text:p>06/03/26</text:p>
          </table:table-cell>
          <table:table-cell table:style-name="ce7" office:value-type="date" office:date-value="2026-03-05" calcext:value-type="date">
            <text:p>05/03/26</text:p>
          </table:table-cell>
          <table:table-cell table:number-columns-repeated="2" table:style-name="ce8" office:value-type="float" office:value="1134.7" calcext:value-type="float">
            <text:p>1134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34.7" calcext:value-type="float">
            <text:p>1134,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134.7" calcext:value-type="float">
            <text:p>1134,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34.7" calcext:value-type="float">
            <text:p>1134,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134.7" calcext:value-type="float">
            <text:p>1134,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34.7" calcext:value-type="float">
            <text:p>1134,7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661.828.835-53  CARLOS FERNANDES DE MELO NET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33/2026</text:p>
          </table:table-cell>
          <table:table-cell table:style-name="ce2" office:value-type="float" office:value="51" calcext:value-type="float">
            <text:p>51</text:p>
          </table:table-cell>
          <table:table-cell table:number-columns-repeated="2" table:style-name="ce7" office:value-type="date" office:date-value="2026-03-16" calcext:value-type="date">
            <text:p>16/03/26</text:p>
          </table:table-cell>
          <table:table-cell table:number-columns-repeated="2" table:style-name="ce8" office:value-type="float" office:value="1388" calcext:value-type="float">
            <text:p>13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88" calcext:value-type="float">
            <text:p>1388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070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69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648.3" calcext:value-type="float">
            <text:p>4648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48.3" calcext:value-type="float">
            <text:p>4648,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6036.3" calcext:value-type="float">
            <text:p>6036,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036.3" calcext:value-type="float">
            <text:p>6036,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6036.3" calcext:value-type="float">
            <text:p>6036,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036.3" calcext:value-type="float">
            <text:p>6036,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721.295.655-49  CARLOS MAGNO DA SILV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2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11/2026</text:p>
          </table:table-cell>
          <table:table-cell table:style-name="ce2" office:value-type="float" office:value="54" calcext:value-type="float">
            <text:p>54</text:p>
          </table:table-cell>
          <table:table-cell table:style-name="ce7" office:value-type="date" office:date-value="2026-03-23" calcext:value-type="date">
            <text:p>23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832.8" calcext:value-type="float">
            <text:p>832,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32.8" calcext:value-type="float">
            <text:p>832,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832.8" calcext:value-type="float">
            <text:p>832,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32.8" calcext:value-type="float">
            <text:p>832,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832.8" calcext:value-type="float">
            <text:p>832,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32.8" calcext:value-type="float">
            <text:p>832,8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3.107.842/0001-99  CERCOS COOP. DE ELETRIF. RURAL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074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1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87/2026</text:p>
          </table:table-cell>
          <table:table-cell table:style-name="ce2" office:value-type="float" office:value="284654" calcext:value-type="float">
            <text:p>284654</text:p>
          </table:table-cell>
          <table:table-cell table:number-columns-repeated="2" table:style-name="ce7" office:value-type="date" office:date-value="2026-03-26" calcext:value-type="date">
            <text:p>26/03/26</text:p>
          </table:table-cell>
          <table:table-cell table:number-columns-repeated="2" table:style-name="ce8" office:value-type="float" office:value="36292.56" calcext:value-type="float">
            <text:p>36292,5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292.56" calcext:value-type="float">
            <text:p>36292,5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6292.56" calcext:value-type="float">
            <text:p>36292,5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6292.56" calcext:value-type="float">
            <text:p>36292,5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6292.56" calcext:value-type="float">
            <text:p>36292,5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6292.56" calcext:value-type="float">
            <text:p>36292,56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941.119.365-04  CHARLLES ADRIANO SILVA ALVE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9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53/2026</text:p>
          </table:table-cell>
          <table:table-cell table:style-name="ce2" office:value-type="float" office:value="57" calcext:value-type="float">
            <text:p>57</text:p>
          </table:table-cell>
          <table:table-cell table:style-name="ce7" office:value-type="date" office:date-value="2026-03-30" calcext:value-type="date">
            <text:p>30/03/26</text:p>
          </table:table-cell>
          <table:table-cell table:style-name="ce7" office:value-type="date" office:date-value="2026-03-27" calcext:value-type="date">
            <text:p>27/03/26</text:p>
          </table:table-cell>
          <table:table-cell table:number-columns-repeated="2" table:style-name="ce8" office:value-type="float" office:value="1110.4" calcext:value-type="float">
            <text:p>1110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10.4" calcext:value-type="float">
            <text:p>1110,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110.4" calcext:value-type="float">
            <text:p>1110,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10.4" calcext:value-type="float">
            <text:p>1110,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110.4" calcext:value-type="float">
            <text:p>1110,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10.4" calcext:value-type="float">
            <text:p>1110,4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5.139.629/0001-94  COELBA CIA ELETRICIDADE ESTAD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062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1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48/2026</text:p>
          </table:table-cell>
          <table:table-cell table:style-name="ce2" office:value-type="float" office:value="55630290" calcext:value-type="float">
            <text:p>55630290</text:p>
          </table:table-cell>
          <table:table-cell table:style-name="ce7" office:value-type="date" office:date-value="2026-03-26" calcext:value-type="date">
            <text:p>26/03/26</text:p>
          </table:table-cell>
          <table:table-cell table:style-name="ce7" office:value-type="date" office:date-value="2026-03-25" calcext:value-type="date">
            <text:p>25/03/26</text:p>
          </table:table-cell>
          <table:table-cell table:number-columns-repeated="2" table:style-name="ce8" office:value-type="float" office:value="133511.47" calcext:value-type="float">
            <text:p>133511,4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3511.47" calcext:value-type="float">
            <text:p>133511,4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33511.47" calcext:value-type="float">
            <text:p>133511,4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33511.47" calcext:value-type="float">
            <text:p>133511,4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33511.47" calcext:value-type="float">
            <text:p>133511,4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33511.47" calcext:value-type="float">
            <text:p>133511,47</text:p>
          </table:table-cell>
          <table:table-cell table:number-columns-repeated="8"/>
        </table:table-row>
        <table:table-row table:style-name="ro12">
          <table:table-cell table:style-name="ce4" office:value-type="string" calcext:value-type="string">
            <text:p>  32.876.757/0001-30  COMERCIAL NASCIMENTO COMÉRCIO VAREGISTA DE MATERIAL DE CONSTRUÇÃO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49" xlink:type="simple">OD00129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5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13/2026</text:p>
          </table:table-cell>
          <table:table-cell table:style-name="ce2" office:value-type="float" office:value="4790" calcext:value-type="float">
            <text:p>4790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6275" calcext:value-type="float">
            <text:p>62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275" calcext:value-type="float">
            <text:p>627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6275" calcext:value-type="float">
            <text:p>627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275" calcext:value-type="float">
            <text:p>627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6275" calcext:value-type="float">
            <text:p>627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275" calcext:value-type="float">
            <text:p>6275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15.613.813/0001-24  COMPANHIA DE DESENVOLVIMENTO REGIONAL DE SERGIP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3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27/2026</text:p>
          </table:table-cell>
          <table:table-cell table:style-name="ce2" office:value-type="float" office:value="5" calcext:value-type="float">
            <text:p>5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8" office:value-type="float" office:value="104100.14" calcext:value-type="float">
            <text:p>104100,14</text:p>
          </table:table-cell>
          <table:table-cell table:style-name="ce8" office:value-type="float" office:value="94049.56" calcext:value-type="float">
            <text:p>94049,5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4049.56" calcext:value-type="float">
            <text:p>94049,5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3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83/2026</text:p>
          </table:table-cell>
          <table:table-cell table:style-name="ce2" office:value-type="float" office:value="6" calcext:value-type="float">
            <text:p>6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8" office:value-type="float" office:value="12866.31" calcext:value-type="float">
            <text:p>12866,31</text:p>
          </table:table-cell>
          <table:table-cell table:style-name="ce8" office:value-type="float" office:value="11624.71" calcext:value-type="float">
            <text:p>11624,7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624.71" calcext:value-type="float">
            <text:p>11624,7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5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62/2026 (R)</text:p>
          </table:table-cell>
          <table:table-cell table:style-name="ce2" office:value-type="float" office:value="7" calcext:value-type="float">
            <text:p>7</text:p>
          </table:table-cell>
          <table:table-cell table:style-name="ce7" office:value-type="date" office:date-value="2026-03-03" calcext:value-type="date">
            <text:p>03/03/26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8" office:value-type="float" office:value="3327.23" calcext:value-type="float">
            <text:p>3327,23</text:p>
          </table:table-cell>
          <table:table-cell table:style-name="ce8" office:value-type="float" office:value="3006.14" calcext:value-type="float">
            <text:p>3006,1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06.14" calcext:value-type="float">
            <text:p>3006,1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5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33/2026 (R)</text:p>
          </table:table-cell>
          <table:table-cell table:style-name="ce2" office:value-type="float" office:value="8" calcext:value-type="float">
            <text:p>8</text:p>
          </table:table-cell>
          <table:table-cell table:style-name="ce7" office:value-type="date" office:date-value="2026-03-03" calcext:value-type="date">
            <text:p>03/03/26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8" office:value-type="float" office:value="26920.3" calcext:value-type="float">
            <text:p>26920,3</text:p>
          </table:table-cell>
          <table:table-cell table:style-name="ce8" office:value-type="float" office:value="24317.55" calcext:value-type="float">
            <text:p>24317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317.55" calcext:value-type="float">
            <text:p>24317,5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147213.98" calcext:value-type="float">
            <text:p>147213,98</text:p>
          </table:table-cell>
          <table:table-cell table:style-name="ce3" office:value-type="float" office:value="132997.96" calcext:value-type="float">
            <text:p>132997,9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32997.96" calcext:value-type="float">
            <text:p>132997,9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47213.98" calcext:value-type="float">
            <text:p>147213,98</text:p>
          </table:table-cell>
          <table:table-cell table:style-name="ce3" office:value-type="float" office:value="132997.96" calcext:value-type="float">
            <text:p>132997,9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32997.96" calcext:value-type="float">
            <text:p>132997,96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13.018.171/0001-90  COMPANHIA DE SANEAMENTO DE SERGIPE - DES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3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97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3-30" calcext:value-type="date">
            <text:p>30/03/26</text:p>
          </table:table-cell>
          <table:table-cell table:style-name="ce7" office:value-type="date" office:date-value="2026-03-31" calcext:value-type="date">
            <text:p>31/03/26</text:p>
          </table:table-cell>
          <table:table-cell table:style-name="ce8" office:value-type="float" office:value="365618.87" calcext:value-type="float">
            <text:p>365618,87</text:p>
          </table:table-cell>
          <table:table-cell table:style-name="ce8" office:value-type="float" office:value="174270.19" calcext:value-type="float">
            <text:p>174270,1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4270.19" calcext:value-type="float">
            <text:p>174270,19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3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97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3-30" calcext:value-type="date">
            <text:p>30/03/26</text:p>
          </table:table-cell>
          <table:table-cell table:style-name="ce7" office:value-type="date" office:date-value="2026-03-31" calcext:value-type="date">
            <text:p>31/03/26</text:p>
          </table:table-cell>
          <table:table-cell table:style-name="ce8" office:value-type="float" office:value="365618.87" calcext:value-type="float">
            <text:p>365618,87</text:p>
          </table:table-cell>
          <table:table-cell table:style-name="ce8" office:value-type="float" office:value="59492.91" calcext:value-type="float">
            <text:p>59492,9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9492.91" calcext:value-type="float">
            <text:p>59492,91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3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97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3-30" calcext:value-type="date">
            <text:p>30/03/26</text:p>
          </table:table-cell>
          <table:table-cell table:style-name="ce7" office:value-type="date" office:date-value="2026-03-31" calcext:value-type="date">
            <text:p>31/03/26</text:p>
          </table:table-cell>
          <table:table-cell table:style-name="ce8" office:value-type="float" office:value="365618.87" calcext:value-type="float">
            <text:p>365618,87</text:p>
          </table:table-cell>
          <table:table-cell table:style-name="ce8" office:value-type="float" office:value="94475.22" calcext:value-type="float">
            <text:p>94475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4475.22" calcext:value-type="float">
            <text:p>94475,22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4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98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3-30" calcext:value-type="date">
            <text:p>30/03/26</text:p>
          </table:table-cell>
          <table:table-cell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975.41" calcext:value-type="float">
            <text:p>975,4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75.41" calcext:value-type="float">
            <text:p>975,41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2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38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3-30" calcext:value-type="date">
            <text:p>30/03/26</text:p>
          </table:table-cell>
          <table:table-cell table:number-columns-repeated="2" table:style-name="ce8" office:value-type="float" office:value="78339.9" calcext:value-type="float">
            <text:p>78339,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8339.9" calcext:value-type="float">
            <text:p>78339,9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56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3-30" calcext:value-type="date">
            <text:p>30/03/26</text:p>
          </table:table-cell>
          <table:table-cell table:style-name="ce8" office:value-type="float" office:value="54060" calcext:value-type="float">
            <text:p>54060</text:p>
          </table:table-cell>
          <table:table-cell table:style-name="ce8" office:value-type="float" office:value="8924.96" calcext:value-type="float">
            <text:p>8924,9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924.96" calcext:value-type="float">
            <text:p>8924,96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56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3-30" calcext:value-type="date">
            <text:p>30/03/26</text:p>
          </table:table-cell>
          <table:table-cell table:style-name="ce8" office:value-type="float" office:value="54060" calcext:value-type="float">
            <text:p>54060</text:p>
          </table:table-cell>
          <table:table-cell table:style-name="ce8" office:value-type="float" office:value="20405.93" calcext:value-type="float">
            <text:p>20405,93</text:p>
          </table:table-cell>
          <table:table-cell table:style-name="ce8" office:value-type="float" office:value="-184.88" calcext:value-type="float">
            <text:p>-184,88</text:p>
          </table:table-cell>
          <table:table-cell table:style-name="ce8" office:value-type="float" office:value="20221.05" calcext:value-type="float">
            <text:p>20221,05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1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56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3-30" calcext:value-type="date">
            <text:p>30/03/26</text:p>
          </table:table-cell>
          <table:table-cell table:style-name="ce8" office:value-type="float" office:value="54060" calcext:value-type="float">
            <text:p>54060</text:p>
          </table:table-cell>
          <table:table-cell table:style-name="ce8" office:value-type="float" office:value="23801.55" calcext:value-type="float">
            <text:p>23801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801.55" calcext:value-type="float">
            <text:p>23801,55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1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56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3-30" calcext:value-type="date">
            <text:p>30/03/26</text:p>
          </table:table-cell>
          <table:table-cell table:style-name="ce8" office:value-type="float" office:value="54060" calcext:value-type="float">
            <text:p>54060</text:p>
          </table:table-cell>
          <table:table-cell table:style-name="ce8" office:value-type="float" office:value="927.56" calcext:value-type="float">
            <text:p>927,5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27.56" calcext:value-type="float">
            <text:p>927,56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72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3-27" calcext:value-type="date">
            <text:p>27/03/26</text:p>
          </table:table-cell>
          <table:table-cell table:number-columns-repeated="2" table:style-name="ce8" office:value-type="float" office:value="1893.73" calcext:value-type="float">
            <text:p>1893,7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93.73" calcext:value-type="float">
            <text:p>1893,73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55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3-23" calcext:value-type="date">
            <text:p>23/03/26</text:p>
          </table:table-cell>
          <table:table-cell table:style-name="ce8" office:value-type="float" office:value="5977154.03" calcext:value-type="float">
            <text:p>5977154,03</text:p>
          </table:table-cell>
          <table:table-cell table:style-name="ce8" office:value-type="float" office:value="1381497.31" calcext:value-type="float">
            <text:p>1381497,3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81497.31" calcext:value-type="float">
            <text:p>1381497,31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55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3-23" calcext:value-type="date">
            <text:p>23/03/26</text:p>
          </table:table-cell>
          <table:table-cell table:style-name="ce8" office:value-type="float" office:value="5977154.03" calcext:value-type="float">
            <text:p>5977154,03</text:p>
          </table:table-cell>
          <table:table-cell table:style-name="ce8" office:value-type="float" office:value="2456826.73" calcext:value-type="float">
            <text:p>2456826,7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56826.73" calcext:value-type="float">
            <text:p>2456826,73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3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55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3-23" calcext:value-type="date">
            <text:p>23/03/26</text:p>
          </table:table-cell>
          <table:table-cell table:style-name="ce8" office:value-type="float" office:value="5977154.03" calcext:value-type="float">
            <text:p>5977154,03</text:p>
          </table:table-cell>
          <table:table-cell table:style-name="ce8" office:value-type="float" office:value="1775852.12" calcext:value-type="float">
            <text:p>1775852,1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75852.12" calcext:value-type="float">
            <text:p>1775852,12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3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17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3-11" calcext:value-type="date">
            <text:p>11/03/26</text:p>
          </table:table-cell>
          <table:table-cell table:style-name="ce8" office:value-type="float" office:value="131542.43" calcext:value-type="float">
            <text:p>131542,43</text:p>
          </table:table-cell>
          <table:table-cell table:style-name="ce8" office:value-type="float" office:value="24658.53" calcext:value-type="float">
            <text:p>24658,5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658.53" calcext:value-type="float">
            <text:p>24658,53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3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17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3-11" calcext:value-type="date">
            <text:p>11/03/26</text:p>
          </table:table-cell>
          <table:table-cell table:style-name="ce8" office:value-type="float" office:value="131542.43" calcext:value-type="float">
            <text:p>131542,43</text:p>
          </table:table-cell>
          <table:table-cell table:style-name="ce8" office:value-type="float" office:value="35269.64" calcext:value-type="float">
            <text:p>35269,6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5269.64" calcext:value-type="float">
            <text:p>35269,64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3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17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3-11" calcext:value-type="date">
            <text:p>11/03/26</text:p>
          </table:table-cell>
          <table:table-cell table:style-name="ce8" office:value-type="float" office:value="131542.43" calcext:value-type="float">
            <text:p>131542,43</text:p>
          </table:table-cell>
          <table:table-cell table:style-name="ce8" office:value-type="float" office:value="56709.61" calcext:value-type="float">
            <text:p>56709,6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6709.61" calcext:value-type="float">
            <text:p>56709,6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6609584.37" calcext:value-type="float">
            <text:p>6609584,37</text:p>
          </table:table-cell>
          <table:table-cell table:style-name="ce3" office:value-type="float" office:value="6194321.3" calcext:value-type="float">
            <text:p>6194321,3</text:p>
          </table:table-cell>
          <table:table-cell table:style-name="ce3" office:value-type="float" office:value="-184.88" calcext:value-type="float">
            <text:p>-184,88</text:p>
          </table:table-cell>
          <table:table-cell table:style-name="ce3" office:value-type="float" office:value="6194136.42" calcext:value-type="float">
            <text:p>6194136,4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6609584.37" calcext:value-type="float">
            <text:p>6609584,37</text:p>
          </table:table-cell>
          <table:table-cell table:style-name="ce3" office:value-type="float" office:value="6194321.3" calcext:value-type="float">
            <text:p>6194321,3</text:p>
          </table:table-cell>
          <table:table-cell table:style-name="ce3" office:value-type="float" office:value="-184.88" calcext:value-type="float">
            <text:p>-184,88</text:p>
          </table:table-cell>
          <table:table-cell table:style-name="ce3" office:value-type="float" office:value="6194136.42" calcext:value-type="float">
            <text:p>6194136,42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00.404.419/0001-09  CONCEITO COMUNICAÇÃO INTEGRADA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30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2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71/2026</text:p>
          </table:table-cell>
          <table:table-cell table:style-name="ce2" office:value-type="float" office:value="3019" calcext:value-type="float">
            <text:p>3019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style-name="ce8" office:value-type="float" office:value="5284.48" calcext:value-type="float">
            <text:p>5284,48</text:p>
          </table:table-cell>
          <table:table-cell table:style-name="ce8" office:value-type="float" office:value="5137.23" calcext:value-type="float">
            <text:p>5137,2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137.23" calcext:value-type="float">
            <text:p>5137,2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42/2026</text:p>
          </table:table-cell>
          <table:table-cell table:style-name="ce2" office:value-type="float" office:value="809" calcext:value-type="float">
            <text:p>809</text:p>
          </table:table-cell>
          <table:table-cell table:number-columns-repeated="2" table:style-name="ce7" office:value-type="date" office:date-value="2026-03-27" calcext:value-type="date">
            <text:p>27/03/26</text:p>
          </table:table-cell>
          <table:table-cell table:style-name="ce8" office:value-type="float" office:value="6000" calcext:value-type="float">
            <text:p>6000</text:p>
          </table:table-cell>
          <table:table-cell table:style-name="ce8" office:value-type="float" office:value="5940" calcext:value-type="float">
            <text:p>594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940" calcext:value-type="float">
            <text:p>594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43/2026</text:p>
          </table:table-cell>
          <table:table-cell table:style-name="ce2" office:value-type="float" office:value="812" calcext:value-type="float">
            <text:p>812</text:p>
          </table:table-cell>
          <table:table-cell table:number-columns-repeated="2" table:style-name="ce7" office:value-type="date" office:date-value="2026-03-27" calcext:value-type="date">
            <text:p>27/03/26</text:p>
          </table:table-cell>
          <table:table-cell table:style-name="ce8" office:value-type="float" office:value="3000" calcext:value-type="float">
            <text:p>3000</text:p>
          </table:table-cell>
          <table:table-cell table:style-name="ce8" office:value-type="float" office:value="2896.8" calcext:value-type="float">
            <text:p>2896,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96.8" calcext:value-type="float">
            <text:p>2896,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7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70/2026</text:p>
          </table:table-cell>
          <table:table-cell table:style-name="ce2" office:value-type="float" office:value="508" calcext:value-type="float">
            <text:p>508</text:p>
          </table:table-cell>
          <table:table-cell table:number-columns-repeated="2" table:style-name="ce7" office:value-type="date" office:date-value="2026-03-24" calcext:value-type="date">
            <text:p>24/03/26</text:p>
          </table:table-cell>
          <table:table-cell table:style-name="ce8" office:value-type="float" office:value="2928" calcext:value-type="float">
            <text:p>2928</text:p>
          </table:table-cell>
          <table:table-cell table:style-name="ce8" office:value-type="float" office:value="2780.25" calcext:value-type="float">
            <text:p>2780,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80.25" calcext:value-type="float">
            <text:p>2780,2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7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34/2026</text:p>
          </table:table-cell>
          <table:table-cell table:style-name="ce2" office:value-type="float" office:value="645" calcext:value-type="float">
            <text:p>645</text:p>
          </table:table-cell>
          <table:table-cell table:number-columns-repeated="2" table:style-name="ce7" office:value-type="date" office:date-value="2026-03-24" calcext:value-type="date">
            <text:p>24/03/26</text:p>
          </table:table-cell>
          <table:table-cell table:style-name="ce8" office:value-type="float" office:value="6000" calcext:value-type="float">
            <text:p>6000</text:p>
          </table:table-cell>
          <table:table-cell table:style-name="ce8" office:value-type="float" office:value="5844" calcext:value-type="float">
            <text:p>584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844" calcext:value-type="float">
            <text:p>584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362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7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24/2026</text:p>
          </table:table-cell>
          <table:table-cell table:style-name="ce2" office:value-type="float" office:value="714" calcext:value-type="float">
            <text:p>714</text:p>
          </table:table-cell>
          <table:table-cell table:number-columns-repeated="2" table:style-name="ce7" office:value-type="date" office:date-value="2026-03-24" calcext:value-type="date">
            <text:p>24/03/26</text:p>
          </table:table-cell>
          <table:table-cell table:style-name="ce8" office:value-type="float" office:value="10080" calcext:value-type="float">
            <text:p>10080</text:p>
          </table:table-cell>
          <table:table-cell table:style-name="ce8" office:value-type="float" office:value="9979.2" calcext:value-type="float">
            <text:p>9979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979.2" calcext:value-type="float">
            <text:p>9979,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362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6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31/2026</text:p>
          </table:table-cell>
          <table:table-cell table:style-name="ce2" office:value-type="float" office:value="787" calcext:value-type="float">
            <text:p>787</text:p>
          </table:table-cell>
          <table:table-cell table:style-name="ce7" office:value-type="date" office:date-value="2026-03-24" calcext:value-type="date">
            <text:p>24/03/26</text:p>
          </table:table-cell>
          <table:table-cell table:style-name="ce7" office:value-type="date" office:date-value="2026-03-23" calcext:value-type="date">
            <text:p>23/03/26</text:p>
          </table:table-cell>
          <table:table-cell table:style-name="ce8" office:value-type="float" office:value="12500" calcext:value-type="float">
            <text:p>12500</text:p>
          </table:table-cell>
          <table:table-cell table:style-name="ce8" office:value-type="float" office:value="12082" calcext:value-type="float">
            <text:p>1208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082" calcext:value-type="float">
            <text:p>1208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362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2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43/2026</text:p>
          </table:table-cell>
          <table:table-cell table:style-name="ce2" office:value-type="float" office:value="720" calcext:value-type="float">
            <text:p>720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style-name="ce8" office:value-type="float" office:value="6000" calcext:value-type="float">
            <text:p>6000</text:p>
          </table:table-cell>
          <table:table-cell table:style-name="ce8" office:value-type="float" office:value="5784.89" calcext:value-type="float">
            <text:p>5784,8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784.89" calcext:value-type="float">
            <text:p>5784,8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2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14/2026</text:p>
          </table:table-cell>
          <table:table-cell table:style-name="ce2" office:value-type="float" office:value="635" calcext:value-type="float">
            <text:p>635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style-name="ce8" office:value-type="float" office:value="5000" calcext:value-type="float">
            <text:p>5000</text:p>
          </table:table-cell>
          <table:table-cell table:style-name="ce8" office:value-type="float" office:value="4866.3" calcext:value-type="float">
            <text:p>4866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66.3" calcext:value-type="float">
            <text:p>4866,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8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06/2026</text:p>
          </table:table-cell>
          <table:table-cell table:style-name="ce2" office:value-type="float" office:value="457" calcext:value-type="float">
            <text:p>457</text:p>
          </table:table-cell>
          <table:table-cell table:style-name="ce7" office:value-type="date" office:date-value="2026-03-13" calcext:value-type="date">
            <text:p>13/03/26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8" office:value-type="float" office:value="3000" calcext:value-type="float">
            <text:p>3000</text:p>
          </table:table-cell>
          <table:table-cell table:style-name="ce8" office:value-type="float" office:value="2909.11" calcext:value-type="float">
            <text:p>2909,1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09.11" calcext:value-type="float">
            <text:p>2909,1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8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66/2026</text:p>
          </table:table-cell>
          <table:table-cell table:style-name="ce2" office:value-type="float" office:value="732" calcext:value-type="float">
            <text:p>732</text:p>
          </table:table-cell>
          <table:table-cell table:number-columns-repeated="2" table:style-name="ce7" office:value-type="date" office:date-value="2026-03-16" calcext:value-type="date">
            <text:p>16/03/26</text:p>
          </table:table-cell>
          <table:table-cell table:style-name="ce8" office:value-type="float" office:value="4000" calcext:value-type="float">
            <text:p>4000</text:p>
          </table:table-cell>
          <table:table-cell table:style-name="ce8" office:value-type="float" office:value="3800" calcext:value-type="float">
            <text:p>38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800" calcext:value-type="float">
            <text:p>380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8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13/2026</text:p>
          </table:table-cell>
          <table:table-cell table:style-name="ce2" office:value-type="float" office:value="717" calcext:value-type="float">
            <text:p>717</text:p>
          </table:table-cell>
          <table:table-cell table:number-columns-repeated="2" table:style-name="ce7" office:value-type="date" office:date-value="2026-03-16" calcext:value-type="date">
            <text:p>16/03/26</text:p>
          </table:table-cell>
          <table:table-cell table:style-name="ce8" office:value-type="float" office:value="8400" calcext:value-type="float">
            <text:p>8400</text:p>
          </table:table-cell>
          <table:table-cell table:style-name="ce8" office:value-type="float" office:value="8316" calcext:value-type="float">
            <text:p>831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316" calcext:value-type="float">
            <text:p>831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362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8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00/2026</text:p>
          </table:table-cell>
          <table:table-cell table:style-name="ce2" office:value-type="float" office:value="712" calcext:value-type="float">
            <text:p>712</text:p>
          </table:table-cell>
          <table:table-cell table:number-columns-repeated="2" table:style-name="ce7" office:value-type="date" office:date-value="2026-03-16" calcext:value-type="date">
            <text:p>16/03/26</text:p>
          </table:table-cell>
          <table:table-cell table:style-name="ce8" office:value-type="float" office:value="10035.9" calcext:value-type="float">
            <text:p>10035,9</text:p>
          </table:table-cell>
          <table:table-cell table:style-name="ce8" office:value-type="float" office:value="9935.54" calcext:value-type="float">
            <text:p>9935,5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935.54" calcext:value-type="float">
            <text:p>9935,5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362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8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05/2026</text:p>
          </table:table-cell>
          <table:table-cell table:style-name="ce2" office:value-type="float" office:value="729" calcext:value-type="float">
            <text:p>729</text:p>
          </table:table-cell>
          <table:table-cell table:number-columns-repeated="2" table:style-name="ce7" office:value-type="date" office:date-value="2026-03-16" calcext:value-type="date">
            <text:p>16/03/26</text:p>
          </table:table-cell>
          <table:table-cell table:style-name="ce8" office:value-type="float" office:value="10252.8" calcext:value-type="float">
            <text:p>10252,8</text:p>
          </table:table-cell>
          <table:table-cell table:style-name="ce8" office:value-type="float" office:value="10150.27" calcext:value-type="float">
            <text:p>10150,2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150.27" calcext:value-type="float">
            <text:p>10150,2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6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10/2026</text:p>
          </table:table-cell>
          <table:table-cell table:style-name="ce2" office:value-type="float" office:value="643" calcext:value-type="float">
            <text:p>643</text:p>
          </table:table-cell>
          <table:table-cell table:number-columns-repeated="2" table:style-name="ce7" office:value-type="date" office:date-value="2026-03-13" calcext:value-type="date">
            <text:p>13/03/26</text:p>
          </table:table-cell>
          <table:table-cell table:style-name="ce8" office:value-type="float" office:value="4000" calcext:value-type="float">
            <text:p>4000</text:p>
          </table:table-cell>
          <table:table-cell table:style-name="ce8" office:value-type="float" office:value="3870.72" calcext:value-type="float">
            <text:p>3870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870.72" calcext:value-type="float">
            <text:p>3870,7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6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07/2026</text:p>
          </table:table-cell>
          <table:table-cell table:style-name="ce2" office:value-type="float" office:value="648" calcext:value-type="float">
            <text:p>648</text:p>
          </table:table-cell>
          <table:table-cell table:number-columns-repeated="2" table:style-name="ce7" office:value-type="date" office:date-value="2026-03-13" calcext:value-type="date">
            <text:p>13/03/26</text:p>
          </table:table-cell>
          <table:table-cell table:style-name="ce8" office:value-type="float" office:value="6000" calcext:value-type="float">
            <text:p>6000</text:p>
          </table:table-cell>
          <table:table-cell table:style-name="ce8" office:value-type="float" office:value="5940" calcext:value-type="float">
            <text:p>594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940" calcext:value-type="float">
            <text:p>594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4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87/2026</text:p>
          </table:table-cell>
          <table:table-cell table:style-name="ce2" office:value-type="float" office:value="512" calcext:value-type="float">
            <text:p>512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11" calcext:value-type="date">
            <text:p>11/03/26</text:p>
          </table:table-cell>
          <table:table-cell table:style-name="ce8" office:value-type="float" office:value="3064" calcext:value-type="float">
            <text:p>3064</text:p>
          </table:table-cell>
          <table:table-cell table:style-name="ce8" office:value-type="float" office:value="2899.48" calcext:value-type="float">
            <text:p>2899,4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99.48" calcext:value-type="float">
            <text:p>2899,4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4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33/2026</text:p>
          </table:table-cell>
          <table:table-cell table:style-name="ce2" office:value-type="float" office:value="2859" calcext:value-type="float">
            <text:p>2859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11" calcext:value-type="date">
            <text:p>11/03/26</text:p>
          </table:table-cell>
          <table:table-cell table:style-name="ce8" office:value-type="float" office:value="5740" calcext:value-type="float">
            <text:p>5740</text:p>
          </table:table-cell>
          <table:table-cell table:style-name="ce8" office:value-type="float" office:value="5676.29" calcext:value-type="float">
            <text:p>5676,2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676.29" calcext:value-type="float">
            <text:p>5676,2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30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4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40/2026</text:p>
          </table:table-cell>
          <table:table-cell table:style-name="ce2" office:value-type="float" office:value="319" calcext:value-type="float">
            <text:p>319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11" calcext:value-type="date">
            <text:p>11/03/26</text:p>
          </table:table-cell>
          <table:table-cell table:style-name="ce8" office:value-type="float" office:value="3204" calcext:value-type="float">
            <text:p>3204</text:p>
          </table:table-cell>
          <table:table-cell table:style-name="ce8" office:value-type="float" office:value="3099.86" calcext:value-type="float">
            <text:p>3099,8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99.86" calcext:value-type="float">
            <text:p>3099,8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4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91/2026</text:p>
          </table:table-cell>
          <table:table-cell table:style-name="ce2" office:value-type="float" office:value="664" calcext:value-type="float">
            <text:p>664</text:p>
          </table:table-cell>
          <table:table-cell table:number-columns-repeated="2" table:style-name="ce7" office:value-type="date" office:date-value="2026-03-11" calcext:value-type="date">
            <text:p>11/03/26</text:p>
          </table:table-cell>
          <table:table-cell table:style-name="ce8" office:value-type="float" office:value="59840" calcext:value-type="float">
            <text:p>59840</text:p>
          </table:table-cell>
          <table:table-cell table:style-name="ce8" office:value-type="float" office:value="59241.6" calcext:value-type="float">
            <text:p>59241,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9241.6" calcext:value-type="float">
            <text:p>59241,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174329.18" calcext:value-type="float">
            <text:p>174329,18</text:p>
          </table:table-cell>
          <table:table-cell table:style-name="ce3" office:value-type="float" office:value="171149.54" calcext:value-type="float">
            <text:p>171149,5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71149.54" calcext:value-type="float">
            <text:p>171149,5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74329.18" calcext:value-type="float">
            <text:p>174329,18</text:p>
          </table:table-cell>
          <table:table-cell table:style-name="ce3" office:value-type="float" office:value="171149.54" calcext:value-type="float">
            <text:p>171149,5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71149.54" calcext:value-type="float">
            <text:p>171149,54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05.267.735/0001-08  CONSENSO - PROJETOS E SERVIÇOS EIRELI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337" xlink:type="simple">00096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9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94/2026</text:p>
          </table:table-cell>
          <table:table-cell table:style-name="ce2" office:value-type="float" office:value="1064" calcext:value-type="float">
            <text:p>1064</text:p>
          </table:table-cell>
          <table:table-cell table:number-columns-repeated="2" table:style-name="ce7" office:value-type="date" office:date-value="2026-03-09" calcext:value-type="date">
            <text:p>09/03/26</text:p>
          </table:table-cell>
          <table:table-cell table:style-name="ce8" office:value-type="float" office:value="148079.01" calcext:value-type="float">
            <text:p>148079,01</text:p>
          </table:table-cell>
          <table:table-cell table:style-name="ce8" office:value-type="float" office:value="131568.21" calcext:value-type="float">
            <text:p>131568,2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1568.21" calcext:value-type="float">
            <text:p>131568,2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337" xlink:type="simple">00096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9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60/2026 (R)</text:p>
          </table:table-cell>
          <table:table-cell table:style-name="ce2" office:value-type="float" office:value="1065" calcext:value-type="float">
            <text:p>1065</text:p>
          </table:table-cell>
          <table:table-cell table:number-columns-repeated="2" table:style-name="ce7" office:value-type="date" office:date-value="2026-03-09" calcext:value-type="date">
            <text:p>09/03/26</text:p>
          </table:table-cell>
          <table:table-cell table:style-name="ce8" office:value-type="float" office:value="8144.35" calcext:value-type="float">
            <text:p>8144,35</text:p>
          </table:table-cell>
          <table:table-cell table:style-name="ce8" office:value-type="float" office:value="7236.25" calcext:value-type="float">
            <text:p>7236,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236.25" calcext:value-type="float">
            <text:p>7236,2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6" xlink:type="simple">00042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5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45/2026</text:p>
          </table:table-cell>
          <table:table-cell table:style-name="ce2" office:value-type="float" office:value="1063" calcext:value-type="float">
            <text:p>1063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style-name="ce8" office:value-type="float" office:value="248410.16" calcext:value-type="float">
            <text:p>248410,16</text:p>
          </table:table-cell>
          <table:table-cell table:style-name="ce8" office:value-type="float" office:value="220712.44" calcext:value-type="float">
            <text:p>220712,4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0712.44" calcext:value-type="float">
            <text:p>220712,4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404633.52" calcext:value-type="float">
            <text:p>404633,52</text:p>
          </table:table-cell>
          <table:table-cell table:style-name="ce3" office:value-type="float" office:value="359516.9" calcext:value-type="float">
            <text:p>359516,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59516.9" calcext:value-type="float">
            <text:p>359516,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404633.52" calcext:value-type="float">
            <text:p>404633,52</text:p>
          </table:table-cell>
          <table:table-cell table:style-name="ce3" office:value-type="float" office:value="359516.9" calcext:value-type="float">
            <text:p>359516,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59516.9" calcext:value-type="float">
            <text:p>359516,9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13.371.687/0001-13  CONSTATA CONSULTORIA E OBRA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501" xlink:type="simple">00153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43/2026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2" table:style-name="ce7" office:value-type="date" office:date-value="2026-03-26" calcext:value-type="date">
            <text:p>26/03/26</text:p>
          </table:table-cell>
          <table:table-cell table:style-name="ce8" office:value-type="float" office:value="28484.25" calcext:value-type="float">
            <text:p>28484,25</text:p>
          </table:table-cell>
          <table:table-cell table:style-name="ce8" office:value-type="float" office:value="25308.26" calcext:value-type="float">
            <text:p>25308,2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5308.26" calcext:value-type="float">
            <text:p>25308,2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28484.25" calcext:value-type="float">
            <text:p>28484,25</text:p>
          </table:table-cell>
          <table:table-cell table:style-name="ce3" office:value-type="float" office:value="25308.26" calcext:value-type="float">
            <text:p>25308,2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5308.26" calcext:value-type="float">
            <text:p>25308,2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28484.25" calcext:value-type="float">
            <text:p>28484,25</text:p>
          </table:table-cell>
          <table:table-cell table:style-name="ce3" office:value-type="float" office:value="25308.26" calcext:value-type="float">
            <text:p>25308,2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5308.26" calcext:value-type="float">
            <text:p>25308,26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05.431.967/0001-41  CONTROLE ANALÍTICO ANALISES TÉCNICA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917" xlink:type="simple">00125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5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06/2026</text:p>
          </table:table-cell>
          <table:table-cell table:style-name="ce2" office:value-type="float" office:value="93340" calcext:value-type="float">
            <text:p>93340</text:p>
          </table:table-cell>
          <table:table-cell table:style-name="ce7" office:value-type="date" office:date-value="2026-03-17" calcext:value-type="date">
            <text:p>17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style-name="ce8" office:value-type="float" office:value="60133" calcext:value-type="float">
            <text:p>60133</text:p>
          </table:table-cell>
          <table:table-cell table:style-name="ce8" office:value-type="float" office:value="56434.82" calcext:value-type="float">
            <text:p>56434,8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6434.82" calcext:value-type="float">
            <text:p>56434,8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60133" calcext:value-type="float">
            <text:p>60133</text:p>
          </table:table-cell>
          <table:table-cell table:style-name="ce3" office:value-type="float" office:value="56434.82" calcext:value-type="float">
            <text:p>56434,8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6434.82" calcext:value-type="float">
            <text:p>56434,8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60133" calcext:value-type="float">
            <text:p>60133</text:p>
          </table:table-cell>
          <table:table-cell table:style-name="ce3" office:value-type="float" office:value="56434.82" calcext:value-type="float">
            <text:p>56434,8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6434.82" calcext:value-type="float">
            <text:p>56434,82</text:p>
          </table:table-cell>
          <table:table-cell table:number-columns-repeated="8"/>
        </table:table-row>
        <table:table-row table:style-name="ro13">
          <table:table-cell table:style-name="ce4" office:value-type="string" calcext:value-type="string">
            <text:p>  02.725.037/0001-02  COOPERDONTO - COOPERATIVA DOS CIRURGIÕES DENTISTAS DO ESTADO DE SERGIPE LTDA.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5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97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3-03" calcext:value-type="date">
            <text:p>03/03/26</text:p>
          </table:table-cell>
          <table:table-cell table:number-columns-repeated="2" table:style-name="ce8" office:value-type="float" office:value="159.84" calcext:value-type="float">
            <text:p>159,84</text:p>
          </table:table-cell>
          <table:table-cell table:style-name="ce8" office:value-type="float" office:value="-7.99" calcext:value-type="float">
            <text:p>-7,99</text:p>
          </table:table-cell>
          <table:table-cell table:style-name="ce8" office:value-type="float" office:value="151.85" calcext:value-type="float">
            <text:p>151,8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59.84" calcext:value-type="float">
            <text:p>159,84</text:p>
          </table:table-cell>
          <table:table-cell table:style-name="ce3" office:value-type="float" office:value="-7.99" calcext:value-type="float">
            <text:p>-7,99</text:p>
          </table:table-cell>
          <table:table-cell table:style-name="ce3" office:value-type="float" office:value="151.85" calcext:value-type="float">
            <text:p>151,8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59.84" calcext:value-type="float">
            <text:p>159,84</text:p>
          </table:table-cell>
          <table:table-cell table:style-name="ce3" office:value-type="float" office:value="-7.99" calcext:value-type="float">
            <text:p>-7,99</text:p>
          </table:table-cell>
          <table:table-cell table:style-name="ce3" office:value-type="float" office:value="151.85" calcext:value-type="float">
            <text:p>151,85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13.136.890/0001-05  CREA-SE - CONS REG ENG, ARQ 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37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52/2026</text:p>
          </table:table-cell>
          <table:table-cell table:style-name="ce2" office:value-type="float" office:value="82042163309" calcext:value-type="float">
            <text:p>82042163309</text:p>
          </table:table-cell>
          <table:table-cell table:style-name="ce7" office:value-type="date" office:date-value="2026-03-26" calcext:value-type="date">
            <text:p>26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08.39" calcext:value-type="float">
            <text:p>108,3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8.39" calcext:value-type="float">
            <text:p>108,3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08.39" calcext:value-type="float">
            <text:p>108,3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8.39" calcext:value-type="float">
            <text:p>108,3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08.39" calcext:value-type="float">
            <text:p>108,3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8.39" calcext:value-type="float">
            <text:p>108,39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23.572.625-75  CRISTIANE PINHEIRO DA SILV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7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51/2026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1195.99" calcext:value-type="float">
            <text:p>1195,9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95.99" calcext:value-type="float">
            <text:p>1195,9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195.99" calcext:value-type="float">
            <text:p>1195,9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95.99" calcext:value-type="float">
            <text:p>1195,9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195.99" calcext:value-type="float">
            <text:p>1195,9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95.99" calcext:value-type="float">
            <text:p>1195,99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10.965.693/0001-00  CS BRASIL TRANSPORTES DE PASSAGEIROS E SERVIÇOS AMBIENTAI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47" xlink:type="simple">0004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4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43/2026</text:p>
          </table:table-cell>
          <table:table-cell table:style-name="ce2" office:value-type="float" office:value="219261683" calcext:value-type="float">
            <text:p>219261683</text:p>
          </table:table-cell>
          <table:table-cell table:style-name="ce7" office:value-type="date" office:date-value="2026-03-21" calcext:value-type="date">
            <text:p>21/03/26</text:p>
          </table:table-cell>
          <table:table-cell table:style-name="ce7" office:value-type="date" office:date-value="2026-03-23" calcext:value-type="date">
            <text:p>23/03/26</text:p>
          </table:table-cell>
          <table:table-cell table:number-columns-repeated="2" table:style-name="ce8" office:value-type="float" office:value="288749.34" calcext:value-type="float">
            <text:p>288749,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8749.34" calcext:value-type="float">
            <text:p>288749,3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47" xlink:type="simple">0004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4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91/2026 (R)</text:p>
          </table:table-cell>
          <table:table-cell table:style-name="ce2" office:value-type="float" office:value="219446876" calcext:value-type="float">
            <text:p>219446876</text:p>
          </table:table-cell>
          <table:table-cell table:number-columns-repeated="2" table:style-name="ce7" office:value-type="date" office:date-value="2026-03-23" calcext:value-type="date">
            <text:p>23/03/26</text:p>
          </table:table-cell>
          <table:table-cell table:number-columns-repeated="2" table:style-name="ce8" office:value-type="float" office:value="27893.19" calcext:value-type="float">
            <text:p>27893,1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893.19" calcext:value-type="float">
            <text:p>27893,1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47" xlink:type="simple">0004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6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84/2026 (R)</text:p>
          </table:table-cell>
          <table:table-cell table:style-name="ce2" office:value-type="float" office:value="219187569" calcext:value-type="float">
            <text:p>219187569</text:p>
          </table:table-cell>
          <table:table-cell table:style-name="ce7" office:value-type="date" office:date-value="2026-03-04" calcext:value-type="date">
            <text:p>04/03/26</text:p>
          </table:table-cell>
          <table:table-cell table:style-name="ce7" office:value-type="date" office:date-value="2026-03-05" calcext:value-type="date">
            <text:p>05/03/26</text:p>
          </table:table-cell>
          <table:table-cell table:number-columns-repeated="2" table:style-name="ce8" office:value-type="float" office:value="27893.19" calcext:value-type="float">
            <text:p>27893,1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893.19" calcext:value-type="float">
            <text:p>27893,1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47" xlink:type="simple">0004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3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60/2026</text:p>
          </table:table-cell>
          <table:table-cell table:style-name="ce2" office:value-type="float" office:value="219073925" calcext:value-type="float">
            <text:p>219073925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88749.34" calcext:value-type="float">
            <text:p>288749,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8749.34" calcext:value-type="float">
            <text:p>288749,3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633285.06" calcext:value-type="float">
            <text:p>633285,0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33285.06" calcext:value-type="float">
            <text:p>633285,0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633285.06" calcext:value-type="float">
            <text:p>633285,0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33285.06" calcext:value-type="float">
            <text:p>633285,0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008.639.491-69  DANIEL MARQUES ANDREOZZI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270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5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39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7" office:value-type="date" office:date-value="2026-03-04" calcext:value-type="date">
            <text:p>04/03/26</text:p>
          </table:table-cell>
          <table:table-cell table:number-columns-repeated="2" table:style-name="ce8" office:value-type="float" office:value="4648.3" calcext:value-type="float">
            <text:p>4648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48.3" calcext:value-type="float">
            <text:p>4648,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648.3" calcext:value-type="float">
            <text:p>4648,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648.3" calcext:value-type="float">
            <text:p>4648,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02.344.025-20  DARTICLEA MARIA DOS SANTOS CARVALH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4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6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09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3-06" calcext:value-type="date">
            <text:p>06/03/26</text:p>
          </table:table-cell>
          <table:table-cell table:style-name="ce7" office:value-type="date" office:date-value="2026-03-05" calcext:value-type="date">
            <text:p>05/03/26</text:p>
          </table:table-cell>
          <table:table-cell table:number-columns-repeated="2" table:style-name="ce8" office:value-type="float" office:value="540.33" calcext:value-type="float">
            <text:p>540,3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40.33" calcext:value-type="float">
            <text:p>540,3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540.33" calcext:value-type="float">
            <text:p>540,3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40.33" calcext:value-type="float">
            <text:p>540,3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540.33" calcext:value-type="float">
            <text:p>540,3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40.33" calcext:value-type="float">
            <text:p>540,33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1.560.393/0001-50  DEPARTAMENTO ESTADUAL DE TRAN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399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1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99/2026</text:p>
          </table:table-cell>
          <table:table-cell table:style-name="ce2" office:value-type="float" office:value="412609590" calcext:value-type="float">
            <text:p>412609590</text:p>
          </table:table-cell>
          <table:table-cell table:number-columns-repeated="2" table:style-name="ce7" office:value-type="date" office:date-value="2026-03-30" calcext:value-type="date">
            <text:p>30/03/26</text:p>
          </table:table-cell>
          <table:table-cell table:number-columns-repeated="2" table:style-name="ce8" office:value-type="float" office:value="262.91" calcext:value-type="float">
            <text:p>262,9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2.91" calcext:value-type="float">
            <text:p>262,9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367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7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34/2026</text:p>
          </table:table-cell>
          <table:table-cell table:style-name="ce2" office:value-type="float" office:value="411621376" calcext:value-type="float">
            <text:p>411621376</text:p>
          </table:table-cell>
          <table:table-cell table:number-columns-repeated="2" table:style-name="ce7" office:value-type="date" office:date-value="2026-03-18" calcext:value-type="date">
            <text:p>18/03/26</text:p>
          </table:table-cell>
          <table:table-cell table:number-columns-repeated="2" table:style-name="ce8" office:value-type="float" office:value="262.91" calcext:value-type="float">
            <text:p>262,9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2.91" calcext:value-type="float">
            <text:p>262,9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326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3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83/2026</text:p>
          </table:table-cell>
          <table:table-cell table:style-name="ce2" office:value-type="float" office:value="410306760" calcext:value-type="float">
            <text:p>410306760</text:p>
          </table:table-cell>
          <table:table-cell table:style-name="ce7" office:value-type="date" office:date-value="2026-03-09" calcext:value-type="date">
            <text:p>09/03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81.37" calcext:value-type="float">
            <text:p>181,3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1.37" calcext:value-type="float">
            <text:p>181,3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707.19" calcext:value-type="float">
            <text:p>707,1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07.19" calcext:value-type="float">
            <text:p>707,1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707.19" calcext:value-type="float">
            <text:p>707,1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07.19" calcext:value-type="float">
            <text:p>707,19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46.138.319/0001-89  EBARA BOMBAS AMERICA DO SUL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25" xlink:type="simple">00128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5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70/2026</text:p>
          </table:table-cell>
          <table:table-cell table:style-name="ce2" office:value-type="float" office:value="346424" calcext:value-type="float">
            <text:p>346424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178023.84" calcext:value-type="float">
            <text:p>178023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8023.84" calcext:value-type="float">
            <text:p>178023,8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78023.84" calcext:value-type="float">
            <text:p>178023,8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78023.84" calcext:value-type="float">
            <text:p>178023,8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78023.84" calcext:value-type="float">
            <text:p>178023,8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78023.84" calcext:value-type="float">
            <text:p>178023,84</text:p>
          </table:table-cell>
          <table:table-cell table:number-columns-repeated="8"/>
        </table:table-row>
        <table:table-row table:style-name="ro13">
          <table:table-cell table:style-name="ce4" office:value-type="string" calcext:value-type="string">
            <text:p>  10.788.775/0001-27  ECOCLORO INDUSTRIA E COMERCIO DE PRODUTOS QUIMICOS LTDA.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4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832/2026</text:p>
          </table:table-cell>
          <table:table-cell table:style-name="ce2" office:value-type="float" office:value="14176" calcext:value-type="float">
            <text:p>14176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245250" calcext:value-type="float">
            <text:p>2452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5250" calcext:value-type="float">
            <text:p>24525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4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833/2026</text:p>
          </table:table-cell>
          <table:table-cell table:style-name="ce2" office:value-type="float" office:value="14370" calcext:value-type="float">
            <text:p>14370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242250" calcext:value-type="float">
            <text:p>2422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2250" calcext:value-type="float">
            <text:p>24225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4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835/2026</text:p>
          </table:table-cell>
          <table:table-cell table:style-name="ce2" office:value-type="float" office:value="14543" calcext:value-type="float">
            <text:p>14543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245250" calcext:value-type="float">
            <text:p>2452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5250" calcext:value-type="float">
            <text:p>24525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4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61/2026 (R)</text:p>
          </table:table-cell>
          <table:table-cell table:style-name="ce2" office:value-type="float" office:value="14787" calcext:value-type="float">
            <text:p>14787</text:p>
          </table:table-cell>
          <table:table-cell table:style-name="ce7" office:value-type="date" office:date-value="2026-03-12" calcext:value-type="date">
            <text:p>12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22819.95" calcext:value-type="float">
            <text:p>22819,9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819.95" calcext:value-type="float">
            <text:p>22819,9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4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90/2026</text:p>
          </table:table-cell>
          <table:table-cell table:style-name="ce2" office:value-type="float" office:value="14785" calcext:value-type="float">
            <text:p>14785</text:p>
          </table:table-cell>
          <table:table-cell table:style-name="ce7" office:value-type="date" office:date-value="2026-03-12" calcext:value-type="date">
            <text:p>12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242250" calcext:value-type="float">
            <text:p>2422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2250" calcext:value-type="float">
            <text:p>24225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4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56/2026 (R)</text:p>
          </table:table-cell>
          <table:table-cell table:style-name="ce2" office:value-type="float" office:value="12561" calcext:value-type="float">
            <text:p>12561</text:p>
          </table:table-cell>
          <table:table-cell table:style-name="ce7" office:value-type="date" office:date-value="2026-03-20" calcext:value-type="date">
            <text:p>20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21760.2" calcext:value-type="float">
            <text:p>21760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760.2" calcext:value-type="float">
            <text:p>21760,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4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57/2026 (R)</text:p>
          </table:table-cell>
          <table:table-cell table:style-name="ce2" office:value-type="float" office:value="13119" calcext:value-type="float">
            <text:p>13119</text:p>
          </table:table-cell>
          <table:table-cell table:style-name="ce7" office:value-type="date" office:date-value="2026-03-20" calcext:value-type="date">
            <text:p>20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21618.9" calcext:value-type="float">
            <text:p>21618,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618.9" calcext:value-type="float">
            <text:p>21618,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4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59/2026 (R)</text:p>
          </table:table-cell>
          <table:table-cell table:style-name="ce2" office:value-type="float" office:value="13120" calcext:value-type="float">
            <text:p>13120</text:p>
          </table:table-cell>
          <table:table-cell table:style-name="ce7" office:value-type="date" office:date-value="2026-03-20" calcext:value-type="date">
            <text:p>20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22819.95" calcext:value-type="float">
            <text:p>22819,9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819.95" calcext:value-type="float">
            <text:p>22819,9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4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61/2026 (R)</text:p>
          </table:table-cell>
          <table:table-cell table:style-name="ce2" office:value-type="float" office:value="13493" calcext:value-type="float">
            <text:p>13493</text:p>
          </table:table-cell>
          <table:table-cell table:style-name="ce7" office:value-type="date" office:date-value="2026-03-20" calcext:value-type="date">
            <text:p>20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21830.85" calcext:value-type="float">
            <text:p>21830,8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830.85" calcext:value-type="float">
            <text:p>21830,8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4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62/2026 (R)</text:p>
          </table:table-cell>
          <table:table-cell table:style-name="ce2" office:value-type="float" office:value="13807" calcext:value-type="float">
            <text:p>13807</text:p>
          </table:table-cell>
          <table:table-cell table:style-name="ce7" office:value-type="date" office:date-value="2026-03-20" calcext:value-type="date">
            <text:p>20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23102.55" calcext:value-type="float">
            <text:p>23102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102.55" calcext:value-type="float">
            <text:p>23102,5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4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69/2026 (R)</text:p>
          </table:table-cell>
          <table:table-cell table:style-name="ce2" office:value-type="float" office:value="13210" calcext:value-type="float">
            <text:p>13210</text:p>
          </table:table-cell>
          <table:table-cell table:style-name="ce7" office:value-type="date" office:date-value="2026-03-20" calcext:value-type="date">
            <text:p>20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23314.5" calcext:value-type="float">
            <text:p>23314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314.5" calcext:value-type="float">
            <text:p>23314,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4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70/2026 (R)</text:p>
          </table:table-cell>
          <table:table-cell table:style-name="ce2" office:value-type="float" office:value="13333" calcext:value-type="float">
            <text:p>13333</text:p>
          </table:table-cell>
          <table:table-cell table:style-name="ce7" office:value-type="date" office:date-value="2026-03-20" calcext:value-type="date">
            <text:p>20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21830.85" calcext:value-type="float">
            <text:p>21830,8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830.85" calcext:value-type="float">
            <text:p>21830,8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4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97/2026</text:p>
          </table:table-cell>
          <table:table-cell table:style-name="ce2" office:value-type="float" office:value="14982" calcext:value-type="float">
            <text:p>14982</text:p>
          </table:table-cell>
          <table:table-cell table:style-name="ce7" office:value-type="date" office:date-value="2026-03-23" calcext:value-type="date">
            <text:p>23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242250" calcext:value-type="float">
            <text:p>2422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2250" calcext:value-type="float">
            <text:p>24225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0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96/2026</text:p>
          </table:table-cell>
          <table:table-cell table:style-name="ce2" office:value-type="float" office:value="14706" calcext:value-type="float">
            <text:p>14706</text:p>
          </table:table-cell>
          <table:table-cell table:style-name="ce7" office:value-type="date" office:date-value="2026-03-06" calcext:value-type="date">
            <text:p>06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239250" calcext:value-type="float">
            <text:p>2392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9250" calcext:value-type="float">
            <text:p>23925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635597.75" calcext:value-type="float">
            <text:p>1635597,7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35597.75" calcext:value-type="float">
            <text:p>1635597,7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635597.75" calcext:value-type="float">
            <text:p>1635597,7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35597.75" calcext:value-type="float">
            <text:p>1635597,75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0.536.772/0032-49  ECOLAB QUIMICA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358" xlink:type="simple">S/C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5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83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570372.79" calcext:value-type="float">
            <text:p>570372,7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70372.79" calcext:value-type="float">
            <text:p>570372,7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570372.79" calcext:value-type="float">
            <text:p>570372,7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70372.79" calcext:value-type="float">
            <text:p>570372,7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570372.79" calcext:value-type="float">
            <text:p>570372,7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70372.79" calcext:value-type="float">
            <text:p>570372,79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44.504.378-45  EDEMILSON BENICIO DOS SANTO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3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6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05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3-06" calcext:value-type="date">
            <text:p>06/03/26</text:p>
          </table:table-cell>
          <table:table-cell table:style-name="ce7" office:value-type="date" office:date-value="2026-03-05" calcext:value-type="date">
            <text:p>05/03/26</text:p>
          </table:table-cell>
          <table:table-cell table:number-columns-repeated="2" table:style-name="ce8" office:value-type="float" office:value="930" calcext:value-type="float">
            <text:p>93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30" calcext:value-type="float">
            <text:p>93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930" calcext:value-type="float">
            <text:p>93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30" calcext:value-type="float">
            <text:p>93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930" calcext:value-type="float">
            <text:p>93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30" calcext:value-type="float">
            <text:p>93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780.243.745-87  EDER MENESES SOUS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351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4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17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3-13" calcext:value-type="date">
            <text:p>13/03/26</text:p>
          </table:table-cell>
          <table:table-cell table:style-name="ce7" office:value-type="date" office:date-value="2026-03-12" calcext:value-type="date">
            <text:p>12/03/26</text:p>
          </table:table-cell>
          <table:table-cell table:number-columns-repeated="2" table:style-name="ce8" office:value-type="float" office:value="3900" calcext:value-type="float">
            <text:p>39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900" calcext:value-type="float">
            <text:p>39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900" calcext:value-type="float">
            <text:p>39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900" calcext:value-type="float">
            <text:p>390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900" calcext:value-type="float">
            <text:p>39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900" calcext:value-type="float">
            <text:p>3900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09.090.104-55  EDUARDO JOSÉ CABRAL DE MEL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087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73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648.3" calcext:value-type="float">
            <text:p>4648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48.3" calcext:value-type="float">
            <text:p>4648,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648.3" calcext:value-type="float">
            <text:p>4648,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648.3" calcext:value-type="float">
            <text:p>4648,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234.804.835-34  EDVALDO DE MELO FERNANDE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96/2026</text:p>
          </table:table-cell>
          <table:table-cell office:value-type="string" calcext:value-type="string">
            <text:p>CH</text:p>
          </table:table-cell>
          <table:table-cell table:style-name="ce2" office:value-type="string" calcext:value-type="string">
            <text:p>02038/2026</text:p>
          </table:table-cell>
          <table:table-cell table:style-name="ce2" office:value-type="float" office:value="26419" calcext:value-type="float">
            <text:p>26419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style-name="ce8" office:value-type="float" office:value="32034.68" calcext:value-type="float">
            <text:p>32034,68</text:p>
          </table:table-cell>
          <table:table-cell table:style-name="ce8" office:value-type="float" office:value="31669.16" calcext:value-type="float">
            <text:p>31669,1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669.16" calcext:value-type="float">
            <text:p>31669,1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32034.68" calcext:value-type="float">
            <text:p>32034,68</text:p>
          </table:table-cell>
          <table:table-cell table:style-name="ce3" office:value-type="float" office:value="31669.16" calcext:value-type="float">
            <text:p>31669,1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1669.16" calcext:value-type="float">
            <text:p>31669,1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32034.68" calcext:value-type="float">
            <text:p>32034,68</text:p>
          </table:table-cell>
          <table:table-cell table:style-name="ce3" office:value-type="float" office:value="31669.16" calcext:value-type="float">
            <text:p>31669,1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1669.16" calcext:value-type="float">
            <text:p>31669,1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021.117.785-75  ELVIS JOHN LENON SANTO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86/2026</text:p>
          </table:table-cell>
          <table:table-cell office:value-type="string" calcext:value-type="string">
            <text:p>CH</text:p>
          </table:table-cell>
          <table:table-cell table:style-name="ce2" office:value-type="string" calcext:value-type="string">
            <text:p>02039/2026</text:p>
          </table:table-cell>
          <table:table-cell table:style-name="ce2" office:value-type="float" office:value="39279" calcext:value-type="float">
            <text:p>39279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style-name="ce8" office:value-type="float" office:value="397.2" calcext:value-type="float">
            <text:p>397,2</text:p>
          </table:table-cell>
          <table:table-cell table:style-name="ce8" office:value-type="float" office:value="340.69" calcext:value-type="float">
            <text:p>340,6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0.69" calcext:value-type="float">
            <text:p>340,6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397.2" calcext:value-type="float">
            <text:p>397,2</text:p>
          </table:table-cell>
          <table:table-cell table:style-name="ce3" office:value-type="float" office:value="340.69" calcext:value-type="float">
            <text:p>340,6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40.69" calcext:value-type="float">
            <text:p>340,6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397.2" calcext:value-type="float">
            <text:p>397,2</text:p>
          </table:table-cell>
          <table:table-cell table:style-name="ce3" office:value-type="float" office:value="340.69" calcext:value-type="float">
            <text:p>340,6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40.69" calcext:value-type="float">
            <text:p>340,69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13.017.462/0001-63  ENERGISA SERGIPE-DISTRIBUIDORA DE ENERGIA S.A.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075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2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86/2026</text:p>
          </table:table-cell>
          <table:table-cell table:style-name="ce2" office:value-type="float" office:value="7422972" calcext:value-type="float">
            <text:p>7422972</text:p>
          </table:table-cell>
          <table:table-cell table:number-columns-repeated="2" table:style-name="ce7" office:value-type="date" office:date-value="2026-03-30" calcext:value-type="date">
            <text:p>30/03/26</text:p>
          </table:table-cell>
          <table:table-cell table:number-columns-repeated="2" table:style-name="ce8" office:value-type="float" office:value="1238934.35" calcext:value-type="float">
            <text:p>1238934,3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38934.35" calcext:value-type="float">
            <text:p>1238934,3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075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1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85/2026</text:p>
          </table:table-cell>
          <table:table-cell table:style-name="ce2" office:value-type="float" office:value="7422970" calcext:value-type="float">
            <text:p>7422970</text:p>
          </table:table-cell>
          <table:table-cell table:number-columns-repeated="2" table:style-name="ce7" office:value-type="date" office:date-value="2026-03-26" calcext:value-type="date">
            <text:p>26/03/26</text:p>
          </table:table-cell>
          <table:table-cell table:number-columns-repeated="2" table:style-name="ce8" office:value-type="float" office:value="1388708.92" calcext:value-type="float">
            <text:p>1388708,9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88708.92" calcext:value-type="float">
            <text:p>1388708,9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075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28/2026</text:p>
          </table:table-cell>
          <table:table-cell table:style-name="ce2" office:value-type="float" office:value="7420538" calcext:value-type="float">
            <text:p>7420538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533756.56" calcext:value-type="float">
            <text:p>533756,5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33756.56" calcext:value-type="float">
            <text:p>533756,5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161399.83" calcext:value-type="float">
            <text:p>3161399,8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161399.83" calcext:value-type="float">
            <text:p>3161399,8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161399.83" calcext:value-type="float">
            <text:p>3161399,8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161399.83" calcext:value-type="float">
            <text:p>3161399,83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13.920.707/0001-68  ENPRO - ENGENHARIA DE PROJETOS E OBRAS LTDA.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897" xlink:type="simple">00117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84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64/2026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2" table:style-name="ce7" office:value-type="date" office:date-value="2026-03-23" calcext:value-type="date">
            <text:p>23/03/26</text:p>
          </table:table-cell>
          <table:table-cell table:style-name="ce8" office:value-type="float" office:value="162795.51" calcext:value-type="float">
            <text:p>162795,51</text:p>
          </table:table-cell>
          <table:table-cell table:style-name="ce8" office:value-type="float" office:value="156381.37" calcext:value-type="float">
            <text:p>156381,3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6381.37" calcext:value-type="float">
            <text:p>156381,3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style-name="ce3" office:value-type="float" office:value="162795.51" calcext:value-type="float">
            <text:p>162795,51</text:p>
          </table:table-cell>
          <table:table-cell table:style-name="ce3" office:value-type="float" office:value="156381.37" calcext:value-type="float">
            <text:p>156381,3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56381.37" calcext:value-type="float">
            <text:p>156381,37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62795.51" calcext:value-type="float">
            <text:p>162795,51</text:p>
          </table:table-cell>
          <table:table-cell table:style-name="ce3" office:value-type="float" office:value="156381.37" calcext:value-type="float">
            <text:p>156381,3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56381.37" calcext:value-type="float">
            <text:p>156381,37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2.188.419/0001-44  EOS ORGANIZACAO E SISTEMA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32056" xlink:type="simple">00171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7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55/2026</text:p>
          </table:table-cell>
          <table:table-cell table:style-name="ce2" office:value-type="float" office:value="1398" calcext:value-type="float">
            <text:p>1398</text:p>
          </table:table-cell>
          <table:table-cell table:number-columns-repeated="2" table:style-name="ce7" office:value-type="date" office:date-value="2026-03-06" calcext:value-type="date">
            <text:p>06/03/26</text:p>
          </table:table-cell>
          <table:table-cell table:style-name="ce8" office:value-type="float" office:value="174608.81" calcext:value-type="float">
            <text:p>174608,81</text:p>
          </table:table-cell>
          <table:table-cell table:style-name="ce8" office:value-type="float" office:value="163870.39" calcext:value-type="float">
            <text:p>163870,3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3870.39" calcext:value-type="float">
            <text:p>163870,3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174608.81" calcext:value-type="float">
            <text:p>174608,81</text:p>
          </table:table-cell>
          <table:table-cell table:style-name="ce3" office:value-type="float" office:value="163870.39" calcext:value-type="float">
            <text:p>163870,3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3870.39" calcext:value-type="float">
            <text:p>163870,3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74608.81" calcext:value-type="float">
            <text:p>174608,81</text:p>
          </table:table-cell>
          <table:table-cell table:style-name="ce3" office:value-type="float" office:value="163870.39" calcext:value-type="float">
            <text:p>163870,3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3870.39" calcext:value-type="float">
            <text:p>163870,39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556.902.625-87  EVERSON FERREIRA SANTO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1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83/2026</text:p>
          </table:table-cell>
          <table:table-cell table:style-name="ce2" office:value-type="float" office:value="50954" calcext:value-type="float">
            <text:p>50954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730.66" calcext:value-type="float">
            <text:p>730,6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30.66" calcext:value-type="float">
            <text:p>730,6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730.66" calcext:value-type="float">
            <text:p>730,6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30.66" calcext:value-type="float">
            <text:p>730,6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730.66" calcext:value-type="float">
            <text:p>730,6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30.66" calcext:value-type="float">
            <text:p>730,66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1.655.954/0001-59  FEDERAL TELECOM E SERVICO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972" xlink:type="simple">00154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6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99/2026</text:p>
          </table:table-cell>
          <table:table-cell table:style-name="ce2" office:value-type="float" office:value="10103" calcext:value-type="float">
            <text:p>10103</text:p>
          </table:table-cell>
          <table:table-cell table:style-name="ce7" office:value-type="date" office:date-value="2026-03-19" calcext:value-type="date">
            <text:p>19/03/26</text:p>
          </table:table-cell>
          <table:table-cell table:style-name="ce7" office:value-type="date" office:date-value="2026-03-18" calcext:value-type="date">
            <text:p>18/03/26</text:p>
          </table:table-cell>
          <table:table-cell table:number-columns-repeated="2" table:style-name="ce8" office:value-type="float" office:value="1006.57" calcext:value-type="float">
            <text:p>1006,5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6.57" calcext:value-type="float">
            <text:p>1006,5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972" xlink:type="simple">00154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2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00/2026 (R)</text:p>
          </table:table-cell>
          <table:table-cell table:style-name="ce2" office:value-type="float" office:value="10104" calcext:value-type="float">
            <text:p>10104</text:p>
          </table:table-cell>
          <table:table-cell table:style-name="ce7" office:value-type="date" office:date-value="2026-03-19" calcext:value-type="date">
            <text:p>19/03/26</text:p>
          </table:table-cell>
          <table:table-cell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98.95" calcext:value-type="float">
            <text:p>98,9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8.95" calcext:value-type="float">
            <text:p>98,9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105.52" calcext:value-type="float">
            <text:p>1105,5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05.52" calcext:value-type="float">
            <text:p>1105,5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105.52" calcext:value-type="float">
            <text:p>1105,5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05.52" calcext:value-type="float">
            <text:p>1105,52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27.483.435/0001-90  FOTOVO ENERGIAS RENOVAVEI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9" xlink:type="simple">00132/2025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9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73/2026</text:p>
          </table:table-cell>
          <table:table-cell table:style-name="ce2" office:value-type="float" office:value="513" calcext:value-type="float">
            <text:p>513</text:p>
          </table:table-cell>
          <table:table-cell table:style-name="ce7" office:value-type="date" office:date-value="2026-03-09" calcext:value-type="date">
            <text:p>09/03/26</text:p>
          </table:table-cell>
          <table:table-cell table:style-name="ce7" office:value-type="date" office:date-value="2026-03-12" calcext:value-type="date">
            <text:p>12/03/26</text:p>
          </table:table-cell>
          <table:table-cell table:number-columns-repeated="2" table:style-name="ce8" office:value-type="float" office:value="1463677.8" calcext:value-type="float">
            <text:p>1463677,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63677.8" calcext:value-type="float">
            <text:p>1463677,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41" xlink:type="simple">00133/2025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9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80/2026</text:p>
          </table:table-cell>
          <table:table-cell table:style-name="ce2" office:value-type="float" office:value="514" calcext:value-type="float">
            <text:p>514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12" calcext:value-type="date">
            <text:p>12/03/26</text:p>
          </table:table-cell>
          <table:table-cell table:number-columns-repeated="2" table:style-name="ce8" office:value-type="float" office:value="741408.19" calcext:value-type="float">
            <text:p>741408,1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41408.19" calcext:value-type="float">
            <text:p>741408,1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205085.99" calcext:value-type="float">
            <text:p>2205085,9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205085.99" calcext:value-type="float">
            <text:p>2205085,9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205085.99" calcext:value-type="float">
            <text:p>2205085,9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205085.99" calcext:value-type="float">
            <text:p>2205085,99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32.834.491/0001-62  FRANCA SERVIÇOS DE VIGILÂNCIA E SEGURANÇA PATRIMONIAL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00/2026</text:p>
          </table:table-cell>
          <table:table-cell table:style-name="ce2" office:value-type="float" office:value="286" calcext:value-type="float">
            <text:p>286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style-name="ce8" office:value-type="float" office:value="46583.78" calcext:value-type="float">
            <text:p>46583,78</text:p>
          </table:table-cell>
          <table:table-cell table:style-name="ce8" office:value-type="float" office:value="36498.38" calcext:value-type="float">
            <text:p>36498,3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498.38" calcext:value-type="float">
            <text:p>36498,3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67/2026</text:p>
          </table:table-cell>
          <table:table-cell table:style-name="ce2" office:value-type="float" office:value="287" calcext:value-type="float">
            <text:p>287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style-name="ce8" office:value-type="float" office:value="23291.89" calcext:value-type="float">
            <text:p>23291,89</text:p>
          </table:table-cell>
          <table:table-cell table:style-name="ce8" office:value-type="float" office:value="18249.2" calcext:value-type="float">
            <text:p>18249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249.2" calcext:value-type="float">
            <text:p>18249,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85/2026</text:p>
          </table:table-cell>
          <table:table-cell table:style-name="ce2" office:value-type="float" office:value="289" calcext:value-type="float">
            <text:p>289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style-name="ce8" office:value-type="float" office:value="12796.79" calcext:value-type="float">
            <text:p>12796,79</text:p>
          </table:table-cell>
          <table:table-cell table:style-name="ce8" office:value-type="float" office:value="10026.28" calcext:value-type="float">
            <text:p>10026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26.28" calcext:value-type="float">
            <text:p>10026,2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03/2026</text:p>
          </table:table-cell>
          <table:table-cell table:style-name="ce2" office:value-type="float" office:value="290" calcext:value-type="float">
            <text:p>290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style-name="ce8" office:value-type="float" office:value="164107.86" calcext:value-type="float">
            <text:p>164107,86</text:p>
          </table:table-cell>
          <table:table-cell table:style-name="ce8" office:value-type="float" office:value="128578.51" calcext:value-type="float">
            <text:p>128578,5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8578.51" calcext:value-type="float">
            <text:p>128578,5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08/2026</text:p>
          </table:table-cell>
          <table:table-cell table:style-name="ce2" office:value-type="float" office:value="291" calcext:value-type="float">
            <text:p>291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style-name="ce8" office:value-type="float" office:value="36088.68" calcext:value-type="float">
            <text:p>36088,68</text:p>
          </table:table-cell>
          <table:table-cell table:style-name="ce8" office:value-type="float" office:value="28270.86" calcext:value-type="float">
            <text:p>28270,8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270.86" calcext:value-type="float">
            <text:p>28270,8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13/2026</text:p>
          </table:table-cell>
          <table:table-cell table:style-name="ce2" office:value-type="float" office:value="292" calcext:value-type="float">
            <text:p>292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style-name="ce8" office:value-type="float" office:value="23291.89" calcext:value-type="float">
            <text:p>23291,89</text:p>
          </table:table-cell>
          <table:table-cell table:style-name="ce8" office:value-type="float" office:value="18249.2" calcext:value-type="float">
            <text:p>18249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249.2" calcext:value-type="float">
            <text:p>18249,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18/2026</text:p>
          </table:table-cell>
          <table:table-cell table:style-name="ce2" office:value-type="float" office:value="293" calcext:value-type="float">
            <text:p>293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style-name="ce8" office:value-type="float" office:value="12796.79" calcext:value-type="float">
            <text:p>12796,79</text:p>
          </table:table-cell>
          <table:table-cell table:style-name="ce8" office:value-type="float" office:value="10022.78" calcext:value-type="float">
            <text:p>10022,7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22.78" calcext:value-type="float">
            <text:p>10022,7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23/2026</text:p>
          </table:table-cell>
          <table:table-cell table:style-name="ce2" office:value-type="float" office:value="294" calcext:value-type="float">
            <text:p>294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style-name="ce8" office:value-type="float" office:value="23291.89" calcext:value-type="float">
            <text:p>23291,89</text:p>
          </table:table-cell>
          <table:table-cell table:style-name="ce8" office:value-type="float" office:value="18249.2" calcext:value-type="float">
            <text:p>18249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249.2" calcext:value-type="float">
            <text:p>18249,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28/2026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style-name="ce8" office:value-type="float" office:value="16304.32" calcext:value-type="float">
            <text:p>16304,32</text:p>
          </table:table-cell>
          <table:table-cell table:style-name="ce8" office:value-type="float" office:value="12774.43" calcext:value-type="float">
            <text:p>12774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774.43" calcext:value-type="float">
            <text:p>12774,4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82/2026</text:p>
          </table:table-cell>
          <table:table-cell table:style-name="ce2" office:value-type="float" office:value="283" calcext:value-type="float">
            <text:p>283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style-name="ce8" office:value-type="float" office:value="46583.78" calcext:value-type="float">
            <text:p>46583,78</text:p>
          </table:table-cell>
          <table:table-cell table:style-name="ce8" office:value-type="float" office:value="36493.46" calcext:value-type="float">
            <text:p>36493,4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493.46" calcext:value-type="float">
            <text:p>36493,4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52/2026</text:p>
          </table:table-cell>
          <table:table-cell table:style-name="ce2" office:value-type="float" office:value="275" calcext:value-type="float">
            <text:p>275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style-name="ce8" office:value-type="float" office:value="12796.79" calcext:value-type="float">
            <text:p>12796,79</text:p>
          </table:table-cell>
          <table:table-cell table:style-name="ce8" office:value-type="float" office:value="10026.28" calcext:value-type="float">
            <text:p>10026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26.28" calcext:value-type="float">
            <text:p>10026,2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59/2026</text:p>
          </table:table-cell>
          <table:table-cell table:style-name="ce2" office:value-type="float" office:value="276" calcext:value-type="float">
            <text:p>276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style-name="ce8" office:value-type="float" office:value="89700.4" calcext:value-type="float">
            <text:p>89700,4</text:p>
          </table:table-cell>
          <table:table-cell table:style-name="ce8" office:value-type="float" office:value="70280.27" calcext:value-type="float">
            <text:p>70280,2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0280.27" calcext:value-type="float">
            <text:p>70280,2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64/2026</text:p>
          </table:table-cell>
          <table:table-cell table:style-name="ce2" office:value-type="float" office:value="277" calcext:value-type="float">
            <text:p>277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style-name="ce8" office:value-type="float" office:value="36088.68" calcext:value-type="float">
            <text:p>36088,68</text:p>
          </table:table-cell>
          <table:table-cell table:style-name="ce8" office:value-type="float" office:value="28275.49" calcext:value-type="float">
            <text:p>28275,4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275.49" calcext:value-type="float">
            <text:p>28275,4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71/2026</text:p>
          </table:table-cell>
          <table:table-cell table:style-name="ce2" office:value-type="float" office:value="278" calcext:value-type="float">
            <text:p>278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style-name="ce8" office:value-type="float" office:value="12796.79" calcext:value-type="float">
            <text:p>12796,79</text:p>
          </table:table-cell>
          <table:table-cell table:style-name="ce8" office:value-type="float" office:value="10026.28" calcext:value-type="float">
            <text:p>10026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26.28" calcext:value-type="float">
            <text:p>10026,2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76/2026</text:p>
          </table:table-cell>
          <table:table-cell table:style-name="ce2" office:value-type="float" office:value="279" calcext:value-type="float">
            <text:p>279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style-name="ce8" office:value-type="float" office:value="23291.89" calcext:value-type="float">
            <text:p>23291,89</text:p>
          </table:table-cell>
          <table:table-cell table:style-name="ce8" office:value-type="float" office:value="18243.67" calcext:value-type="float">
            <text:p>18243,6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243.67" calcext:value-type="float">
            <text:p>18243,6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90/2026</text:p>
          </table:table-cell>
          <table:table-cell table:style-name="ce2" office:value-type="float" office:value="280" calcext:value-type="float">
            <text:p>280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style-name="ce8" office:value-type="float" office:value="61682.26" calcext:value-type="float">
            <text:p>61682,26</text:p>
          </table:table-cell>
          <table:table-cell table:style-name="ce8" office:value-type="float" office:value="48328.05" calcext:value-type="float">
            <text:p>48328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328.05" calcext:value-type="float">
            <text:p>48328,0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01/2026</text:p>
          </table:table-cell>
          <table:table-cell table:style-name="ce2" office:value-type="float" office:value="282" calcext:value-type="float">
            <text:p>282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style-name="ce8" office:value-type="float" office:value="12796.79" calcext:value-type="float">
            <text:p>12796,79</text:p>
          </table:table-cell>
          <table:table-cell table:style-name="ce8" office:value-type="float" office:value="10026.28" calcext:value-type="float">
            <text:p>10026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26.28" calcext:value-type="float">
            <text:p>10026,2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20/2026</text:p>
          </table:table-cell>
          <table:table-cell table:style-name="ce2" office:value-type="float" office:value="284" calcext:value-type="float">
            <text:p>284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style-name="ce8" office:value-type="float" office:value="12796.79" calcext:value-type="float">
            <text:p>12796,79</text:p>
          </table:table-cell>
          <table:table-cell table:style-name="ce8" office:value-type="float" office:value="10026.28" calcext:value-type="float">
            <text:p>10026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26.28" calcext:value-type="float">
            <text:p>10026,2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27/2026</text:p>
          </table:table-cell>
          <table:table-cell table:style-name="ce2" office:value-type="float" office:value="285" calcext:value-type="float">
            <text:p>285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style-name="ce8" office:value-type="float" office:value="210691.64" calcext:value-type="float">
            <text:p>210691,64</text:p>
          </table:table-cell>
          <table:table-cell table:style-name="ce8" office:value-type="float" office:value="165076.9" calcext:value-type="float">
            <text:p>165076,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5076.9" calcext:value-type="float">
            <text:p>165076,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36/2026</text:p>
          </table:table-cell>
          <table:table-cell table:style-name="ce2" office:value-type="float" office:value="288" calcext:value-type="float">
            <text:p>288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style-name="ce8" office:value-type="float" office:value="46583.78" calcext:value-type="float">
            <text:p>46583,78</text:p>
          </table:table-cell>
          <table:table-cell table:style-name="ce8" office:value-type="float" office:value="36498.38" calcext:value-type="float">
            <text:p>36498,3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498.38" calcext:value-type="float">
            <text:p>36498,3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69/2026</text:p>
          </table:table-cell>
          <table:table-cell table:style-name="ce2" office:value-type="float" office:value="281" calcext:value-type="float">
            <text:p>281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style-name="ce8" office:value-type="float" office:value="12796.79" calcext:value-type="float">
            <text:p>12796,79</text:p>
          </table:table-cell>
          <table:table-cell table:style-name="ce8" office:value-type="float" office:value="10026.28" calcext:value-type="float">
            <text:p>10026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26.28" calcext:value-type="float">
            <text:p>10026,2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937160.27" calcext:value-type="float">
            <text:p>937160,27</text:p>
          </table:table-cell>
          <table:table-cell table:style-name="ce3" office:value-type="float" office:value="734246.46" calcext:value-type="float">
            <text:p>734246,4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34246.46" calcext:value-type="float">
            <text:p>734246,4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937160.27" calcext:value-type="float">
            <text:p>937160,27</text:p>
          </table:table-cell>
          <table:table-cell table:style-name="ce3" office:value-type="float" office:value="734246.46" calcext:value-type="float">
            <text:p>734246,4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34246.46" calcext:value-type="float">
            <text:p>734246,46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283.042.844-72  FRANCISCO DE PAULA MEDEIRO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9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6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12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3-06" calcext:value-type="date">
            <text:p>06/03/26</text:p>
          </table:table-cell>
          <table:table-cell table:style-name="ce7" office:value-type="date" office:date-value="2026-03-05" calcext:value-type="date">
            <text:p>05/03/26</text:p>
          </table:table-cell>
          <table:table-cell table:number-columns-repeated="2" table:style-name="ce8" office:value-type="float" office:value="1621" calcext:value-type="float">
            <text:p>162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21" calcext:value-type="float">
            <text:p>162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621" calcext:value-type="float">
            <text:p>162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21" calcext:value-type="float">
            <text:p>162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621" calcext:value-type="float">
            <text:p>162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21" calcext:value-type="float">
            <text:p>1621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0.436.979/0001-07  FUNDACAO HOSPITALAR DE SAUD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13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8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15/2026</text:p>
          </table:table-cell>
          <table:table-cell table:style-name="ce2" office:value-type="float" office:value="236" calcext:value-type="float">
            <text:p>236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0365.43" calcext:value-type="float">
            <text:p>10365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365.43" calcext:value-type="float">
            <text:p>10365,43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13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0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65/2026</text:p>
          </table:table-cell>
          <table:table-cell table:style-name="ce2" office:value-type="float" office:value="186" calcext:value-type="float">
            <text:p>186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11363.43" calcext:value-type="float">
            <text:p>11363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363.43" calcext:value-type="float">
            <text:p>11363,4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1728.86" calcext:value-type="float">
            <text:p>21728,8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1728.86" calcext:value-type="float">
            <text:p>21728,8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1728.86" calcext:value-type="float">
            <text:p>21728,8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1728.86" calcext:value-type="float">
            <text:p>21728,86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09.314.825/0001-55  FUNDO FINANCEIRO PREVIDENCIÁRIO - FINANPREV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18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1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59/2026</text:p>
          </table:table-cell>
          <table:table-cell table:style-name="ce2" office:value-type="float" office:value="6430" calcext:value-type="float">
            <text:p>6430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2938.53" calcext:value-type="float">
            <text:p>2938,5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38.53" calcext:value-type="float">
            <text:p>2938,5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938.53" calcext:value-type="float">
            <text:p>2938,5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938.53" calcext:value-type="float">
            <text:p>2938,5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938.53" calcext:value-type="float">
            <text:p>2938,5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938.53" calcext:value-type="float">
            <text:p>2938,53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3.658.432/0001-82  GEAP AUTOGESTAO EM SAUD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24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9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55/202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3-06" calcext:value-type="date">
            <text:p>06/03/26</text:p>
          </table:table-cell>
          <table:table-cell table:number-columns-repeated="2" table:style-name="ce8" office:value-type="float" office:value="2154642.01" calcext:value-type="float">
            <text:p>2154642,0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54642.01" calcext:value-type="float">
            <text:p>2154642,0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154642.01" calcext:value-type="float">
            <text:p>2154642,0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154642.01" calcext:value-type="float">
            <text:p>2154642,0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154642.01" calcext:value-type="float">
            <text:p>2154642,0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154642.01" calcext:value-type="float">
            <text:p>2154642,01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04.031.791/0001-78  GEOTEC - CONSULTORIA E SERVIÇO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427" xlink:type="simple">00114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2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51/2026</text:p>
          </table:table-cell>
          <table:table-cell table:style-name="ce2" office:value-type="float" office:value="42" calcext:value-type="float">
            <text:p>42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style-name="ce8" office:value-type="float" office:value="22929.48" calcext:value-type="float">
            <text:p>22929,48</text:p>
          </table:table-cell>
          <table:table-cell table:style-name="ce8" office:value-type="float" office:value="21783.01" calcext:value-type="float">
            <text:p>21783,0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783.01" calcext:value-type="float">
            <text:p>21783,0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22929.48" calcext:value-type="float">
            <text:p>22929,48</text:p>
          </table:table-cell>
          <table:table-cell table:style-name="ce3" office:value-type="float" office:value="21783.01" calcext:value-type="float">
            <text:p>21783,0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1783.01" calcext:value-type="float">
            <text:p>21783,0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22929.48" calcext:value-type="float">
            <text:p>22929,48</text:p>
          </table:table-cell>
          <table:table-cell table:style-name="ce3" office:value-type="float" office:value="21783.01" calcext:value-type="float">
            <text:p>21783,0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1783.01" calcext:value-type="float">
            <text:p>21783,01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200.897.755-20  GERALDO AZEVEDO GOME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12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2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45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3-13" calcext:value-type="date">
            <text:p>13/03/26</text:p>
          </table:table-cell>
          <table:table-cell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6700.49" calcext:value-type="float">
            <text:p>6700,4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700.49" calcext:value-type="float">
            <text:p>6700,4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6700.49" calcext:value-type="float">
            <text:p>6700,4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700.49" calcext:value-type="float">
            <text:p>6700,4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6700.49" calcext:value-type="float">
            <text:p>6700,4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700.49" calcext:value-type="float">
            <text:p>6700,49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35.807.474/0001-24  H C DE MELO AMBIENTAL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75" xlink:type="simple">00024/2026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79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49/2026</text:p>
          </table:table-cell>
          <table:table-cell table:style-name="ce2" office:value-type="float" office:value="188" calcext:value-type="float">
            <text:p>188</text:p>
          </table:table-cell>
          <table:table-cell table:number-columns-repeated="2" table:style-name="ce7" office:value-type="date" office:date-value="2026-03-18" calcext:value-type="date">
            <text:p>18/03/26</text:p>
          </table:table-cell>
          <table:table-cell table:style-name="ce8" office:value-type="float" office:value="2993562.63" calcext:value-type="float">
            <text:p>2993562,63</text:p>
          </table:table-cell>
          <table:table-cell table:style-name="ce8" office:value-type="float" office:value="2843884.5" calcext:value-type="float">
            <text:p>2843884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43884.5" calcext:value-type="float">
            <text:p>2843884,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style-name="ce3" office:value-type="float" office:value="2993562.63" calcext:value-type="float">
            <text:p>2993562,63</text:p>
          </table:table-cell>
          <table:table-cell table:style-name="ce3" office:value-type="float" office:value="2843884.5" calcext:value-type="float">
            <text:p>2843884,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843884.5" calcext:value-type="float">
            <text:p>2843884,5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2993562.63" calcext:value-type="float">
            <text:p>2993562,63</text:p>
          </table:table-cell>
          <table:table-cell table:style-name="ce3" office:value-type="float" office:value="2843884.5" calcext:value-type="float">
            <text:p>2843884,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843884.5" calcext:value-type="float">
            <text:p>2843884,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03.744.474/0001-36  H. P. ELETRICIDADE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7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93/2026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2" table:style-name="ce7" office:value-type="date" office:date-value="2026-03-06" calcext:value-type="date">
            <text:p>06/03/26</text:p>
          </table:table-cell>
          <table:table-cell table:style-name="ce8" office:value-type="float" office:value="17064.57" calcext:value-type="float">
            <text:p>17064,57</text:p>
          </table:table-cell>
          <table:table-cell table:style-name="ce8" office:value-type="float" office:value="15271.71" calcext:value-type="float">
            <text:p>15271,7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271.71" calcext:value-type="float">
            <text:p>15271,7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7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96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3-06" calcext:value-type="date">
            <text:p>06/03/26</text:p>
          </table:table-cell>
          <table:table-cell table:style-name="ce8" office:value-type="float" office:value="18774.05" calcext:value-type="float">
            <text:p>18774,05</text:p>
          </table:table-cell>
          <table:table-cell table:style-name="ce8" office:value-type="float" office:value="16802.78" calcext:value-type="float">
            <text:p>16802,7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802.78" calcext:value-type="float">
            <text:p>16802,7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7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99/2026</text:p>
          </table:table-cell>
          <table:table-cell table:style-name="ce2" office:value-type="float" office:value="8" calcext:value-type="float">
            <text:p>8</text:p>
          </table:table-cell>
          <table:table-cell table:number-columns-repeated="2" table:style-name="ce7" office:value-type="date" office:date-value="2026-03-06" calcext:value-type="date">
            <text:p>06/03/26</text:p>
          </table:table-cell>
          <table:table-cell table:style-name="ce8" office:value-type="float" office:value="15428.77" calcext:value-type="float">
            <text:p>15428,77</text:p>
          </table:table-cell>
          <table:table-cell table:style-name="ce8" office:value-type="float" office:value="14117.33" calcext:value-type="float">
            <text:p>14117,3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117.33" calcext:value-type="float">
            <text:p>14117,3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7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02/2026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2" table:style-name="ce7" office:value-type="date" office:date-value="2026-03-06" calcext:value-type="date">
            <text:p>06/03/26</text:p>
          </table:table-cell>
          <table:table-cell table:style-name="ce8" office:value-type="float" office:value="7724.36" calcext:value-type="float">
            <text:p>7724,36</text:p>
          </table:table-cell>
          <table:table-cell table:style-name="ce8" office:value-type="float" office:value="6913.3" calcext:value-type="float">
            <text:p>6913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913.3" calcext:value-type="float">
            <text:p>6913,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7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05/2026</text:p>
          </table:table-cell>
          <table:table-cell table:style-name="ce2" office:value-type="float" office:value="10" calcext:value-type="float">
            <text:p>10</text:p>
          </table:table-cell>
          <table:table-cell table:number-columns-repeated="2" table:style-name="ce7" office:value-type="date" office:date-value="2026-03-06" calcext:value-type="date">
            <text:p>06/03/26</text:p>
          </table:table-cell>
          <table:table-cell table:style-name="ce8" office:value-type="float" office:value="5237.75" calcext:value-type="float">
            <text:p>5237,75</text:p>
          </table:table-cell>
          <table:table-cell table:style-name="ce8" office:value-type="float" office:value="4740.16" calcext:value-type="float">
            <text:p>4740,1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740.16" calcext:value-type="float">
            <text:p>4740,1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64229.5" calcext:value-type="float">
            <text:p>64229,5</text:p>
          </table:table-cell>
          <table:table-cell table:style-name="ce3" office:value-type="float" office:value="57845.28" calcext:value-type="float">
            <text:p>57845,2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7845.28" calcext:value-type="float">
            <text:p>57845,2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64229.5" calcext:value-type="float">
            <text:p>64229,5</text:p>
          </table:table-cell>
          <table:table-cell table:style-name="ce3" office:value-type="float" office:value="57845.28" calcext:value-type="float">
            <text:p>57845,2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7845.28" calcext:value-type="float">
            <text:p>57845,28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69.939.239/0001-28  HIDROPLAST INDUSTRIA E COMERCIO LTDA.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706" xlink:type="simple">OD01275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78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13660/2025</text:p>
          </table:table-cell>
          <table:table-cell table:style-name="ce2" office:value-type="float" office:value="43422" calcext:value-type="float">
            <text:p>43422</text:p>
          </table:table-cell>
          <table:table-cell table:style-name="ce7" office:value-type="date" office:date-value="2026-02-12" calcext:value-type="date">
            <text:p>12/02/26</text:p>
          </table:table-cell>
          <table:table-cell table:style-name="ce7" office:value-type="date" office:date-value="2026-03-18" calcext:value-type="date">
            <text:p>18/03/26</text:p>
          </table:table-cell>
          <table:table-cell table:number-columns-repeated="2" table:style-name="ce8" office:value-type="float" office:value="74729.52" calcext:value-type="float">
            <text:p>74729,5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4729.52" calcext:value-type="float">
            <text:p>74729,5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74729.52" calcext:value-type="float">
            <text:p>74729,5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4729.52" calcext:value-type="float">
            <text:p>74729,52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74729.52" calcext:value-type="float">
            <text:p>74729,5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4729.52" calcext:value-type="float">
            <text:p>74729,52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5.609.563/0001-59  HIDROSOLO - SERVIÇOS HIDROGEOLOGICOS E GEOLOGICO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661" xlink:type="simple">00015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68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21/2026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2" table:style-name="ce7" office:value-type="date" office:date-value="2026-03-09" calcext:value-type="date">
            <text:p>09/03/26</text:p>
          </table:table-cell>
          <table:table-cell table:style-name="ce8" office:value-type="float" office:value="112663.92" calcext:value-type="float">
            <text:p>112663,92</text:p>
          </table:table-cell>
          <table:table-cell table:style-name="ce8" office:value-type="float" office:value="108559.02" calcext:value-type="float">
            <text:p>108559,0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8559.02" calcext:value-type="float">
            <text:p>108559,0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style-name="ce3" office:value-type="float" office:value="112663.92" calcext:value-type="float">
            <text:p>112663,92</text:p>
          </table:table-cell>
          <table:table-cell table:style-name="ce3" office:value-type="float" office:value="108559.02" calcext:value-type="float">
            <text:p>108559,0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8559.02" calcext:value-type="float">
            <text:p>108559,02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12663.92" calcext:value-type="float">
            <text:p>112663,92</text:p>
          </table:table-cell>
          <table:table-cell table:style-name="ce3" office:value-type="float" office:value="108559.02" calcext:value-type="float">
            <text:p>108559,0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8559.02" calcext:value-type="float">
            <text:p>108559,02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32.747.479/0001-10  HOSPITAL E CLÍNICA DAS VIAS URINÁRIA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34" xlink:type="simple">0008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29/2026</text:p>
          </table:table-cell>
          <table:table-cell table:style-name="ce2" office:value-type="float" office:value="126" calcext:value-type="float">
            <text:p>126</text:p>
          </table:table-cell>
          <table:table-cell table:style-name="ce7" office:value-type="date" office:date-value="2027-03-12" calcext:value-type="date">
            <text:p>12/03/27</text:p>
          </table:table-cell>
          <table:table-cell table:style-name="ce7" office:value-type="date" office:date-value="2026-03-27" calcext:value-type="date">
            <text:p>27/03/26</text:p>
          </table:table-cell>
          <table:table-cell table:style-name="ce8" office:value-type="float" office:value="184.91" calcext:value-type="float">
            <text:p>184,91</text:p>
          </table:table-cell>
          <table:table-cell table:style-name="ce8" office:value-type="float" office:value="164.29" calcext:value-type="float">
            <text:p>164,2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4.29" calcext:value-type="float">
            <text:p>164,2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34" xlink:type="simple">0008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8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51/2026</text:p>
          </table:table-cell>
          <table:table-cell table:style-name="ce2" office:value-type="float" office:value="190" calcext:value-type="float">
            <text:p>190</text:p>
          </table:table-cell>
          <table:table-cell table:style-name="ce7" office:value-type="date" office:date-value="2026-04-16" calcext:value-type="date">
            <text:p>16/04/26</text:p>
          </table:table-cell>
          <table:table-cell table:style-name="ce7" office:value-type="date" office:date-value="2026-03-26" calcext:value-type="date">
            <text:p>26/03/26</text:p>
          </table:table-cell>
          <table:table-cell table:style-name="ce8" office:value-type="float" office:value="57.22" calcext:value-type="float">
            <text:p>57,22</text:p>
          </table:table-cell>
          <table:table-cell table:style-name="ce8" office:value-type="float" office:value="50.84" calcext:value-type="float">
            <text:p>50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0.84" calcext:value-type="float">
            <text:p>50,8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242.13" calcext:value-type="float">
            <text:p>242,13</text:p>
          </table:table-cell>
          <table:table-cell table:style-name="ce3" office:value-type="float" office:value="215.13" calcext:value-type="float">
            <text:p>215,1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15.13" calcext:value-type="float">
            <text:p>215,1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242.13" calcext:value-type="float">
            <text:p>242,13</text:p>
          </table:table-cell>
          <table:table-cell table:style-name="ce3" office:value-type="float" office:value="215.13" calcext:value-type="float">
            <text:p>215,1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15.13" calcext:value-type="float">
            <text:p>215,13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3.085.519/0001-61  IMPRENSA OFICIAL DE SERGIPE - IOS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48/2026</text:p>
          </table:table-cell>
          <table:table-cell table:style-name="ce2" office:value-type="float" office:value="264" calcext:value-type="float">
            <text:p>264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531.85" calcext:value-type="float">
            <text:p>531,8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31.85" calcext:value-type="float">
            <text:p>531,8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50/2026</text:p>
          </table:table-cell>
          <table:table-cell table:style-name="ce2" office:value-type="float" office:value="271" calcext:value-type="float">
            <text:p>271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1158.95" calcext:value-type="float">
            <text:p>1158,9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58.95" calcext:value-type="float">
            <text:p>1158,9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52/2026</text:p>
          </table:table-cell>
          <table:table-cell table:style-name="ce2" office:value-type="float" office:value="275" calcext:value-type="float">
            <text:p>275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676.05" calcext:value-type="float">
            <text:p>676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76.05" calcext:value-type="float">
            <text:p>676,0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53/2026</text:p>
          </table:table-cell>
          <table:table-cell table:style-name="ce2" office:value-type="float" office:value="312" calcext:value-type="float">
            <text:p>312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967.11" calcext:value-type="float">
            <text:p>967,1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67.11" calcext:value-type="float">
            <text:p>967,1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55/2026</text:p>
          </table:table-cell>
          <table:table-cell table:style-name="ce2" office:value-type="float" office:value="337" calcext:value-type="float">
            <text:p>337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772.63" calcext:value-type="float">
            <text:p>772,6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72.63" calcext:value-type="float">
            <text:p>772,6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56/2026</text:p>
          </table:table-cell>
          <table:table-cell table:style-name="ce2" office:value-type="float" office:value="349" calcext:value-type="float">
            <text:p>349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291.06" calcext:value-type="float">
            <text:p>291,0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1.06" calcext:value-type="float">
            <text:p>291,0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57/2026</text:p>
          </table:table-cell>
          <table:table-cell table:style-name="ce2" office:value-type="float" office:value="362" calcext:value-type="float">
            <text:p>362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1112.64" calcext:value-type="float">
            <text:p>1112,6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12.64" calcext:value-type="float">
            <text:p>1112,6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58/2026</text:p>
          </table:table-cell>
          <table:table-cell table:style-name="ce2" office:value-type="float" office:value="376" calcext:value-type="float">
            <text:p>376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291.06" calcext:value-type="float">
            <text:p>291,0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1.06" calcext:value-type="float">
            <text:p>291,0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59/2026</text:p>
          </table:table-cell>
          <table:table-cell table:style-name="ce2" office:value-type="float" office:value="391" calcext:value-type="float">
            <text:p>391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142.88" calcext:value-type="float">
            <text:p>142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2.88" calcext:value-type="float">
            <text:p>142,8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61/2026</text:p>
          </table:table-cell>
          <table:table-cell table:style-name="ce2" office:value-type="float" office:value="433" calcext:value-type="float">
            <text:p>433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433.94" calcext:value-type="float">
            <text:p>433,9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33.94" calcext:value-type="float">
            <text:p>433,9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62/2026</text:p>
          </table:table-cell>
          <table:table-cell table:style-name="ce2" office:value-type="float" office:value="442" calcext:value-type="float">
            <text:p>442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2460.78" calcext:value-type="float">
            <text:p>2460,7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60.78" calcext:value-type="float">
            <text:p>2460,7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64/2026</text:p>
          </table:table-cell>
          <table:table-cell table:style-name="ce2" office:value-type="float" office:value="472" calcext:value-type="float">
            <text:p>472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1301.83" calcext:value-type="float">
            <text:p>1301,8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01.83" calcext:value-type="float">
            <text:p>1301,8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65/2026</text:p>
          </table:table-cell>
          <table:table-cell table:style-name="ce2" office:value-type="float" office:value="475" calcext:value-type="float">
            <text:p>475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1450.01" calcext:value-type="float">
            <text:p>1450,0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50.01" calcext:value-type="float">
            <text:p>1450,0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73/2026</text:p>
          </table:table-cell>
          <table:table-cell table:style-name="ce2" office:value-type="float" office:value="486" calcext:value-type="float">
            <text:p>486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291.06" calcext:value-type="float">
            <text:p>291,0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1.06" calcext:value-type="float">
            <text:p>291,0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74/2026</text:p>
          </table:table-cell>
          <table:table-cell table:style-name="ce2" office:value-type="float" office:value="491" calcext:value-type="float">
            <text:p>491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629.75" calcext:value-type="float">
            <text:p>629,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29.75" calcext:value-type="float">
            <text:p>629,7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3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882/2026</text:p>
          </table:table-cell>
          <table:table-cell table:style-name="ce2" office:value-type="float" office:value="44" calcext:value-type="float">
            <text:p>44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046.37" calcext:value-type="float">
            <text:p>1046,3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46.37" calcext:value-type="float">
            <text:p>1046,3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3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98/2026</text:p>
          </table:table-cell>
          <table:table-cell table:style-name="ce2" office:value-type="float" office:value="39" calcext:value-type="float">
            <text:p>39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42.11" calcext:value-type="float">
            <text:p>242,1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2.11" calcext:value-type="float">
            <text:p>242,1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3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99/2026</text:p>
          </table:table-cell>
          <table:table-cell table:style-name="ce2" office:value-type="float" office:value="50" calcext:value-type="float">
            <text:p>50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83.7" calcext:value-type="float">
            <text:p>183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3.7" calcext:value-type="float">
            <text:p>183,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3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00/2026</text:p>
          </table:table-cell>
          <table:table-cell table:style-name="ce2" office:value-type="float" office:value="58" calcext:value-type="float">
            <text:p>58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82.9" calcext:value-type="float">
            <text:p>482,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2.9" calcext:value-type="float">
            <text:p>482,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3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02/2026</text:p>
          </table:table-cell>
          <table:table-cell table:style-name="ce2" office:value-type="float" office:value="71" calcext:value-type="float">
            <text:p>71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110" calcext:value-type="float">
            <text:p>111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10" calcext:value-type="float">
            <text:p>111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3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03/2026</text:p>
          </table:table-cell>
          <table:table-cell table:style-name="ce2" office:value-type="float" office:value="90" calcext:value-type="float">
            <text:p>90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773.96" calcext:value-type="float">
            <text:p>773,9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73.96" calcext:value-type="float">
            <text:p>773,9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3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05/2026</text:p>
          </table:table-cell>
          <table:table-cell table:style-name="ce2" office:value-type="float" office:value="102" calcext:value-type="float">
            <text:p>102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773.96" calcext:value-type="float">
            <text:p>773,9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73.96" calcext:value-type="float">
            <text:p>773,9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3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07/2026</text:p>
          </table:table-cell>
          <table:table-cell table:style-name="ce2" office:value-type="float" office:value="109" calcext:value-type="float">
            <text:p>109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256.85" calcext:value-type="float">
            <text:p>1256,8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56.85" calcext:value-type="float">
            <text:p>1256,8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3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08/2026</text:p>
          </table:table-cell>
          <table:table-cell table:style-name="ce2" office:value-type="float" office:value="120" calcext:value-type="float">
            <text:p>120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91.06" calcext:value-type="float">
            <text:p>291,0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1.06" calcext:value-type="float">
            <text:p>291,0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3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09/2026</text:p>
          </table:table-cell>
          <table:table-cell table:style-name="ce2" office:value-type="float" office:value="126" calcext:value-type="float">
            <text:p>126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242.11" calcext:value-type="float">
            <text:p>242,1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2.11" calcext:value-type="float">
            <text:p>242,1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3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10/2026</text:p>
          </table:table-cell>
          <table:table-cell table:style-name="ce2" office:value-type="float" office:value="157" calcext:value-type="float">
            <text:p>157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014.74" calcext:value-type="float">
            <text:p>1014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14.74" calcext:value-type="float">
            <text:p>1014,7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3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40/2026</text:p>
          </table:table-cell>
          <table:table-cell table:style-name="ce2" office:value-type="float" office:value="119" calcext:value-type="float">
            <text:p>119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113.97" calcext:value-type="float">
            <text:p>1113,9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13.97" calcext:value-type="float">
            <text:p>1113,9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3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41/2026</text:p>
          </table:table-cell>
          <table:table-cell table:style-name="ce2" office:value-type="float" office:value="251" calcext:value-type="float">
            <text:p>251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788.7" calcext:value-type="float">
            <text:p>1788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88.7" calcext:value-type="float">
            <text:p>1788,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2832.03" calcext:value-type="float">
            <text:p>22832,0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2832.03" calcext:value-type="float">
            <text:p>22832,0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2832.03" calcext:value-type="float">
            <text:p>22832,0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2832.03" calcext:value-type="float">
            <text:p>22832,0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02.380.554/0001-97  INFOW SOFTWAR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32" xlink:type="simple">00089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6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35/2026</text:p>
          </table:table-cell>
          <table:table-cell table:style-name="ce2" office:value-type="float" office:value="18" calcext:value-type="float">
            <text:p>18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style-name="ce8" office:value-type="float" office:value="56690.6" calcext:value-type="float">
            <text:p>56690,6</text:p>
          </table:table-cell>
          <table:table-cell table:style-name="ce8" office:value-type="float" office:value="55556.79" calcext:value-type="float">
            <text:p>55556,7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5556.79" calcext:value-type="float">
            <text:p>55556,7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72" xlink:type="simple">0010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6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32/2026</text:p>
          </table:table-cell>
          <table:table-cell table:style-name="ce2" office:value-type="float" office:value="19" calcext:value-type="float">
            <text:p>19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style-name="ce8" office:value-type="float" office:value="50977.81" calcext:value-type="float">
            <text:p>50977,81</text:p>
          </table:table-cell>
          <table:table-cell table:style-name="ce8" office:value-type="float" office:value="49958.25" calcext:value-type="float">
            <text:p>49958,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9958.25" calcext:value-type="float">
            <text:p>49958,2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107668.41" calcext:value-type="float">
            <text:p>107668,41</text:p>
          </table:table-cell>
          <table:table-cell table:style-name="ce3" office:value-type="float" office:value="105515.04" calcext:value-type="float">
            <text:p>105515,0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5515.04" calcext:value-type="float">
            <text:p>105515,0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07668.41" calcext:value-type="float">
            <text:p>107668,41</text:p>
          </table:table-cell>
          <table:table-cell table:style-name="ce3" office:value-type="float" office:value="105515.04" calcext:value-type="float">
            <text:p>105515,0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5515.04" calcext:value-type="float">
            <text:p>105515,04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14.086.793/0001-18  INOVE CONSTRUÇÕES E LOCAÇÕES LTDA M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115" xlink:type="simple">00197/2023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06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13018/2025</text:p>
          </table:table-cell>
          <table:table-cell table:style-name="ce2" office:value-type="float" office:value="112" calcext:value-type="float">
            <text:p>112</text:p>
          </table:table-cell>
          <table:table-cell table:style-name="ce7" office:value-type="date" office:date-value="2025-12-05" calcext:value-type="date">
            <text:p>05/12/25</text:p>
          </table:table-cell>
          <table:table-cell table:style-name="ce7" office:value-type="date" office:date-value="2026-03-06" calcext:value-type="date">
            <text:p>06/03/26</text:p>
          </table:table-cell>
          <table:table-cell table:style-name="ce8" office:value-type="float" office:value="36008.83" calcext:value-type="float">
            <text:p>36008,83</text:p>
          </table:table-cell>
          <table:table-cell table:style-name="ce8" office:value-type="float" office:value="31795.79" calcext:value-type="float">
            <text:p>31795,7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795.79" calcext:value-type="float">
            <text:p>31795,7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2518" xlink:type="simple">00161/2022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068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603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2-06" calcext:value-type="date">
            <text:p>06/02/26</text:p>
          </table:table-cell>
          <table:table-cell table:style-name="ce7" office:value-type="date" office:date-value="2026-03-06" calcext:value-type="date">
            <text:p>06/03/26</text:p>
          </table:table-cell>
          <table:table-cell table:style-name="ce8" office:value-type="float" office:value="85382.14" calcext:value-type="float">
            <text:p>85382,14</text:p>
          </table:table-cell>
          <table:table-cell table:style-name="ce8" office:value-type="float" office:value="75390.38" calcext:value-type="float">
            <text:p>75390,3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5390.38" calcext:value-type="float">
            <text:p>75390,3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style-name="ce3" office:value-type="float" office:value="121390.97" calcext:value-type="float">
            <text:p>121390,97</text:p>
          </table:table-cell>
          <table:table-cell table:style-name="ce3" office:value-type="float" office:value="107186.17" calcext:value-type="float">
            <text:p>107186,1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7186.17" calcext:value-type="float">
            <text:p>107186,1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21390.97" calcext:value-type="float">
            <text:p>121390,97</text:p>
          </table:table-cell>
          <table:table-cell table:style-name="ce3" office:value-type="float" office:value="107186.17" calcext:value-type="float">
            <text:p>107186,1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7186.17" calcext:value-type="float">
            <text:p>107186,17</text:p>
          </table:table-cell>
          <table:table-cell table:number-columns-repeated="8"/>
        </table:table-row>
        <table:table-row table:style-name="ro2">
          <table:table-cell table:style-name="ce4" office:value-type="string" calcext:value-type="string">
            <text:p>  29.979.036/0416-88  INS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7" xlink:type="simple">00040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83/2026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0427.13" calcext:value-type="float">
            <text:p>10427,13</text:p>
          </table:table-cell>
          <table:table-cell table:style-name="ce8" office:value-type="float" office:value="-10427.13" calcext:value-type="float">
            <text:p>-10427,13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72/2026</text:p>
          </table:table-cell>
          <table:table-cell table:style-name="ce2" office:value-type="float" office:value="281" calcext:value-type="float">
            <text:p>281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407.65" calcext:value-type="float">
            <text:p>1407,65</text:p>
          </table:table-cell>
          <table:table-cell table:style-name="ce8" office:value-type="float" office:value="-1407.65" calcext:value-type="float">
            <text:p>-1407,6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39/2026</text:p>
          </table:table-cell>
          <table:table-cell table:style-name="ce2" office:value-type="float" office:value="288" calcext:value-type="float">
            <text:p>288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5124.22" calcext:value-type="float">
            <text:p>5124,22</text:p>
          </table:table-cell>
          <table:table-cell table:style-name="ce8" office:value-type="float" office:value="-5124.22" calcext:value-type="float">
            <text:p>-5124,2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29/2026</text:p>
          </table:table-cell>
          <table:table-cell table:style-name="ce2" office:value-type="float" office:value="285" calcext:value-type="float">
            <text:p>285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3176.08" calcext:value-type="float">
            <text:p>23176,08</text:p>
          </table:table-cell>
          <table:table-cell table:style-name="ce8" office:value-type="float" office:value="-23176.08" calcext:value-type="float">
            <text:p>-23176,0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22/2026</text:p>
          </table:table-cell>
          <table:table-cell table:style-name="ce2" office:value-type="float" office:value="284" calcext:value-type="float">
            <text:p>284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407.65" calcext:value-type="float">
            <text:p>1407,65</text:p>
          </table:table-cell>
          <table:table-cell table:style-name="ce8" office:value-type="float" office:value="-1407.65" calcext:value-type="float">
            <text:p>-1407,6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08/2026</text:p>
          </table:table-cell>
          <table:table-cell table:style-name="ce2" office:value-type="float" office:value="282" calcext:value-type="float">
            <text:p>282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407.65" calcext:value-type="float">
            <text:p>1407,65</text:p>
          </table:table-cell>
          <table:table-cell table:style-name="ce8" office:value-type="float" office:value="-1407.65" calcext:value-type="float">
            <text:p>-1407,6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92/2026</text:p>
          </table:table-cell>
          <table:table-cell table:style-name="ce2" office:value-type="float" office:value="280" calcext:value-type="float">
            <text:p>280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6785.05" calcext:value-type="float">
            <text:p>6785,05</text:p>
          </table:table-cell>
          <table:table-cell table:style-name="ce8" office:value-type="float" office:value="-6785.05" calcext:value-type="float">
            <text:p>-6785,0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78/2026</text:p>
          </table:table-cell>
          <table:table-cell table:style-name="ce2" office:value-type="float" office:value="279" calcext:value-type="float">
            <text:p>279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562.11" calcext:value-type="float">
            <text:p>2562,11</text:p>
          </table:table-cell>
          <table:table-cell table:style-name="ce8" office:value-type="float" office:value="-2562.11" calcext:value-type="float">
            <text:p>-2562,11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73/2026</text:p>
          </table:table-cell>
          <table:table-cell table:style-name="ce2" office:value-type="float" office:value="278" calcext:value-type="float">
            <text:p>278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407.65" calcext:value-type="float">
            <text:p>1407,65</text:p>
          </table:table-cell>
          <table:table-cell table:style-name="ce8" office:value-type="float" office:value="-1407.65" calcext:value-type="float">
            <text:p>-1407,6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66/2026</text:p>
          </table:table-cell>
          <table:table-cell table:style-name="ce2" office:value-type="float" office:value="277" calcext:value-type="float">
            <text:p>277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3969.75" calcext:value-type="float">
            <text:p>3969,75</text:p>
          </table:table-cell>
          <table:table-cell table:style-name="ce8" office:value-type="float" office:value="-3969.75" calcext:value-type="float">
            <text:p>-3969,7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61/2026</text:p>
          </table:table-cell>
          <table:table-cell table:style-name="ce2" office:value-type="float" office:value="276" calcext:value-type="float">
            <text:p>276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9867.04" calcext:value-type="float">
            <text:p>9867,04</text:p>
          </table:table-cell>
          <table:table-cell table:style-name="ce8" office:value-type="float" office:value="-9867.04" calcext:value-type="float">
            <text:p>-9867,0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54/2026</text:p>
          </table:table-cell>
          <table:table-cell table:style-name="ce2" office:value-type="float" office:value="275" calcext:value-type="float">
            <text:p>275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407.65" calcext:value-type="float">
            <text:p>1407,65</text:p>
          </table:table-cell>
          <table:table-cell table:style-name="ce8" office:value-type="float" office:value="-1407.65" calcext:value-type="float">
            <text:p>-1407,6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6" xlink:type="simple">00005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84/2026</text:p>
          </table:table-cell>
          <table:table-cell table:style-name="ce2" office:value-type="float" office:value="41" calcext:value-type="float">
            <text:p>41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0536.83" calcext:value-type="float">
            <text:p>10536,83</text:p>
          </table:table-cell>
          <table:table-cell table:style-name="ce8" office:value-type="float" office:value="-10536.83" calcext:value-type="float">
            <text:p>-10536,83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6" xlink:type="simple">00005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874/2026</text:p>
          </table:table-cell>
          <table:table-cell table:style-name="ce2" office:value-type="float" office:value="39" calcext:value-type="float">
            <text:p>39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9199.87" calcext:value-type="float">
            <text:p>9199,87</text:p>
          </table:table-cell>
          <table:table-cell table:style-name="ce8" office:value-type="float" office:value="-9199.87" calcext:value-type="float">
            <text:p>-9199,8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84/2026</text:p>
          </table:table-cell>
          <table:table-cell table:style-name="ce2" office:value-type="float" office:value="283" calcext:value-type="float">
            <text:p>283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5124.22" calcext:value-type="float">
            <text:p>5124,22</text:p>
          </table:table-cell>
          <table:table-cell table:style-name="ce8" office:value-type="float" office:value="-5124.22" calcext:value-type="float">
            <text:p>-5124,2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30/2026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793.48" calcext:value-type="float">
            <text:p>1793,48</text:p>
          </table:table-cell>
          <table:table-cell table:style-name="ce8" office:value-type="float" office:value="-1793.48" calcext:value-type="float">
            <text:p>-1793,4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25/2026</text:p>
          </table:table-cell>
          <table:table-cell table:style-name="ce2" office:value-type="float" office:value="294" calcext:value-type="float">
            <text:p>294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562.11" calcext:value-type="float">
            <text:p>2562,11</text:p>
          </table:table-cell>
          <table:table-cell table:style-name="ce8" office:value-type="float" office:value="-2562.11" calcext:value-type="float">
            <text:p>-2562,11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20/2026</text:p>
          </table:table-cell>
          <table:table-cell table:style-name="ce2" office:value-type="float" office:value="293" calcext:value-type="float">
            <text:p>293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407.65" calcext:value-type="float">
            <text:p>1407,65</text:p>
          </table:table-cell>
          <table:table-cell table:style-name="ce8" office:value-type="float" office:value="-1407.65" calcext:value-type="float">
            <text:p>-1407,6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15/2026</text:p>
          </table:table-cell>
          <table:table-cell table:style-name="ce2" office:value-type="float" office:value="292" calcext:value-type="float">
            <text:p>292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562.11" calcext:value-type="float">
            <text:p>2562,11</text:p>
          </table:table-cell>
          <table:table-cell table:style-name="ce8" office:value-type="float" office:value="-2562.11" calcext:value-type="float">
            <text:p>-2562,11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10/2026</text:p>
          </table:table-cell>
          <table:table-cell table:style-name="ce2" office:value-type="float" office:value="291" calcext:value-type="float">
            <text:p>291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3969.75" calcext:value-type="float">
            <text:p>3969,75</text:p>
          </table:table-cell>
          <table:table-cell table:style-name="ce8" office:value-type="float" office:value="-3969.75" calcext:value-type="float">
            <text:p>-3969,7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05/2026</text:p>
          </table:table-cell>
          <table:table-cell table:style-name="ce2" office:value-type="float" office:value="290" calcext:value-type="float">
            <text:p>290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8051.86" calcext:value-type="float">
            <text:p>18051,86</text:p>
          </table:table-cell>
          <table:table-cell table:style-name="ce8" office:value-type="float" office:value="-18051.86" calcext:value-type="float">
            <text:p>-18051,86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90/2026</text:p>
          </table:table-cell>
          <table:table-cell table:style-name="ce2" office:value-type="float" office:value="289" calcext:value-type="float">
            <text:p>289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407.65" calcext:value-type="float">
            <text:p>1407,65</text:p>
          </table:table-cell>
          <table:table-cell table:style-name="ce8" office:value-type="float" office:value="-1407.65" calcext:value-type="float">
            <text:p>-1407,6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78/2026</text:p>
          </table:table-cell>
          <table:table-cell table:style-name="ce2" office:value-type="float" office:value="287" calcext:value-type="float">
            <text:p>287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562.11" calcext:value-type="float">
            <text:p>2562,11</text:p>
          </table:table-cell>
          <table:table-cell table:style-name="ce8" office:value-type="float" office:value="-2562.11" calcext:value-type="float">
            <text:p>-2562,11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02/2026</text:p>
          </table:table-cell>
          <table:table-cell table:style-name="ce2" office:value-type="float" office:value="286" calcext:value-type="float">
            <text:p>286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5124.22" calcext:value-type="float">
            <text:p>5124,22</text:p>
          </table:table-cell>
          <table:table-cell table:style-name="ce8" office:value-type="float" office:value="-5124.22" calcext:value-type="float">
            <text:p>-5124,2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13" xlink:type="simple">0012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15/2026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44240.32" calcext:value-type="float">
            <text:p>44240,32</text:p>
          </table:table-cell>
          <table:table-cell table:style-name="ce8" office:value-type="float" office:value="-44240.32" calcext:value-type="float">
            <text:p>-44240,3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01" xlink:type="simple">00122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54/2026</text:p>
          </table:table-cell>
          <table:table-cell table:style-name="ce2" office:value-type="float" office:value="22" calcext:value-type="float">
            <text:p>22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865.11" calcext:value-type="float">
            <text:p>2865,11</text:p>
          </table:table-cell>
          <table:table-cell table:style-name="ce8" office:value-type="float" office:value="-2865.11" calcext:value-type="float">
            <text:p>-2865,11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13" xlink:type="simple">0012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60/2026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37158.04" calcext:value-type="float">
            <text:p>37158,04</text:p>
          </table:table-cell>
          <table:table-cell table:style-name="ce8" office:value-type="float" office:value="-37158.04" calcext:value-type="float">
            <text:p>-37158,0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26/2026</text:p>
          </table:table-cell>
          <table:table-cell table:style-name="ce2" office:value-type="float" office:value="12" calcext:value-type="float">
            <text:p>12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8606.6" calcext:value-type="float">
            <text:p>18606,6</text:p>
          </table:table-cell>
          <table:table-cell table:style-name="ce8" office:value-type="float" office:value="-18606.6" calcext:value-type="float">
            <text:p>-18606,6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156" xlink:type="simple">00010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00/2026</text:p>
          </table:table-cell>
          <table:table-cell table:style-name="ce2" office:value-type="float" office:value="172" calcext:value-type="float">
            <text:p>172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4209.92" calcext:value-type="float">
            <text:p>4209,92</text:p>
          </table:table-cell>
          <table:table-cell table:style-name="ce8" office:value-type="float" office:value="-4209.92" calcext:value-type="float">
            <text:p>-4209,9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36/2026 (R)</text:p>
          </table:table-cell>
          <table:table-cell table:style-name="ce2" office:value-type="float" office:value="10" calcext:value-type="float">
            <text:p>10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3914.45" calcext:value-type="float">
            <text:p>13914,45</text:p>
          </table:table-cell>
          <table:table-cell table:style-name="ce8" office:value-type="float" office:value="-13914.45" calcext:value-type="float">
            <text:p>-13914,4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56" xlink:type="simple">00059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89/2026</text:p>
          </table:table-cell>
          <table:table-cell table:style-name="ce2" office:value-type="float" office:value="8" calcext:value-type="float">
            <text:p>8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3328.87" calcext:value-type="float">
            <text:p>23328,87</text:p>
          </table:table-cell>
          <table:table-cell table:style-name="ce8" office:value-type="float" office:value="-23328.87" calcext:value-type="float">
            <text:p>-23328,8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99/2026</text:p>
          </table:table-cell>
          <table:table-cell table:style-name="ce2" office:value-type="float" office:value="22026" calcext:value-type="float">
            <text:p>22026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607480" calcext:value-type="float">
            <text:p>607480</text:p>
          </table:table-cell>
          <table:table-cell table:style-name="ce8" office:value-type="float" office:value="-607480" calcext:value-type="float">
            <text:p>-607480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654" xlink:type="simple">00017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87/2026</text:p>
          </table:table-cell>
          <table:table-cell table:style-name="ce2" office:value-type="float" office:value="583" calcext:value-type="float">
            <text:p>583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6496.93" calcext:value-type="float">
            <text:p>26496,93</text:p>
          </table:table-cell>
          <table:table-cell table:style-name="ce8" office:value-type="float" office:value="-26496.93" calcext:value-type="float">
            <text:p>-26496,93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654" xlink:type="simple">00017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89/2026</text:p>
          </table:table-cell>
          <table:table-cell table:style-name="ce2" office:value-type="float" office:value="579" calcext:value-type="float">
            <text:p>579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6697.46" calcext:value-type="float">
            <text:p>6697,46</text:p>
          </table:table-cell>
          <table:table-cell table:style-name="ce8" office:value-type="float" office:value="-6697.46" calcext:value-type="float">
            <text:p>-6697,46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2588" xlink:type="simple">00181/2022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47/2026</text:p>
          </table:table-cell>
          <table:table-cell table:style-name="ce2" office:value-type="float" office:value="2034" calcext:value-type="float">
            <text:p>2034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8050.42" calcext:value-type="float">
            <text:p>8050,42</text:p>
          </table:table-cell>
          <table:table-cell table:style-name="ce8" office:value-type="float" office:value="-8050.42" calcext:value-type="float">
            <text:p>-8050,4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2588" xlink:type="simple">00181/2022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51/2026</text:p>
          </table:table-cell>
          <table:table-cell table:style-name="ce2" office:value-type="float" office:value="2033" calcext:value-type="float">
            <text:p>2033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9239.14" calcext:value-type="float">
            <text:p>19239,14</text:p>
          </table:table-cell>
          <table:table-cell table:style-name="ce8" office:value-type="float" office:value="-19239.14" calcext:value-type="float">
            <text:p>-19239,1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00/2026</text:p>
          </table:table-cell>
          <table:table-cell table:style-name="ce2" office:value-type="float" office:value="8" calcext:value-type="float">
            <text:p>8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848.58" calcext:value-type="float">
            <text:p>848,58</text:p>
          </table:table-cell>
          <table:table-cell table:style-name="ce8" office:value-type="float" office:value="-848.58" calcext:value-type="float">
            <text:p>-848,5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97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032.57" calcext:value-type="float">
            <text:p>1032,57</text:p>
          </table:table-cell>
          <table:table-cell table:style-name="ce8" office:value-type="float" office:value="-1032.57" calcext:value-type="float">
            <text:p>-1032,5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94/2026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938.55" calcext:value-type="float">
            <text:p>938,55</text:p>
          </table:table-cell>
          <table:table-cell table:style-name="ce8" office:value-type="float" office:value="-938.55" calcext:value-type="float">
            <text:p>-938,5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06/2026</text:p>
          </table:table-cell>
          <table:table-cell table:style-name="ce2" office:value-type="float" office:value="10" calcext:value-type="float">
            <text:p>10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88.08" calcext:value-type="float">
            <text:p>288,08</text:p>
          </table:table-cell>
          <table:table-cell table:style-name="ce8" office:value-type="float" office:value="-288.08" calcext:value-type="float">
            <text:p>-288,0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03/2026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424.84" calcext:value-type="float">
            <text:p>424,84</text:p>
          </table:table-cell>
          <table:table-cell table:style-name="ce8" office:value-type="float" office:value="-424.84" calcext:value-type="float">
            <text:p>-424,8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335" xlink:type="simple">0009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878/2026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4168.76" calcext:value-type="float">
            <text:p>24168,76</text:p>
          </table:table-cell>
          <table:table-cell table:style-name="ce8" office:value-type="float" office:value="-24168.76" calcext:value-type="float">
            <text:p>-24168,76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310" xlink:type="simple">00084/2024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898/2026 (R)</text:p>
          </table:table-cell>
          <table:table-cell table:style-name="ce2" office:value-type="float" office:value="8" calcext:value-type="float">
            <text:p>8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699.16" calcext:value-type="float">
            <text:p>1699,16</text:p>
          </table:table-cell>
          <table:table-cell table:style-name="ce8" office:value-type="float" office:value="-1699.16" calcext:value-type="float">
            <text:p>-1699,16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891853.53" calcext:value-type="float">
            <text:p>891853,53</text:p>
          </table:table-cell>
          <table:table-cell table:style-name="ce3" office:value-type="float" office:value="-891853.53" calcext:value-type="float">
            <text:p>-891853,53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2" table:style-name="ce3" office:value-type="float" office:value="9562.57" calcext:value-type="float">
            <text:p>9562,57</text:p>
          </table:table-cell>
          <table:table-cell table:style-name="ce3" office:value-type="float" office:value="-9562.57" calcext:value-type="float">
            <text:p>-9562,57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73523.19" calcext:value-type="float">
            <text:p>73523,19</text:p>
          </table:table-cell>
          <table:table-cell table:style-name="ce3" office:value-type="float" office:value="-73523.19" calcext:value-type="float">
            <text:p>-73523,19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974939.29" calcext:value-type="float">
            <text:p>974939,29</text:p>
          </table:table-cell>
          <table:table-cell table:style-name="ce3" office:value-type="float" office:value="-974939.29" calcext:value-type="float">
            <text:p>-974939,29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32.844.938/0001-84  INSTITUTO ASSISTENCIAL DA DES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79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1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47/2026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2" table:style-name="ce7" office:value-type="date" office:date-value="2026-03-30" calcext:value-type="date">
            <text:p>30/03/26</text:p>
          </table:table-cell>
          <table:table-cell table:number-columns-repeated="2" table:style-name="ce8" office:value-type="float" office:value="22820.43" calcext:value-type="float">
            <text:p>22820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820.43" calcext:value-type="float">
            <text:p>22820,43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5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81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7" office:value-type="date" office:date-value="2026-03-03" calcext:value-type="date">
            <text:p>03/03/26</text:p>
          </table:table-cell>
          <table:table-cell table:number-columns-repeated="2" table:style-name="ce8" office:value-type="float" office:value="7241.71" calcext:value-type="float">
            <text:p>7241,7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241.71" calcext:value-type="float">
            <text:p>7241,71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5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82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3-03" calcext:value-type="date">
            <text:p>03/03/26</text:p>
          </table:table-cell>
          <table:table-cell table:number-columns-repeated="2" table:style-name="ce8" office:value-type="float" office:value="1628.88" calcext:value-type="float">
            <text:p>1628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28.88" calcext:value-type="float">
            <text:p>1628,8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1691.02" calcext:value-type="float">
            <text:p>31691,0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1691.02" calcext:value-type="float">
            <text:p>31691,0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1691.02" calcext:value-type="float">
            <text:p>31691,0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1691.02" calcext:value-type="float">
            <text:p>31691,02</text:p>
          </table:table-cell>
          <table:table-cell table:number-columns-repeated="8"/>
        </table:table-row>
        <table:table-row table:style-name="ro14">
          <table:table-cell table:style-name="ce4" office:value-type="string" calcext:value-type="string">
            <text:p>  08.042.554/0001-63  INSTITUTO DE PROMOCAO E DE ASSISTENCIA A SAUDE DE SERVIDORES DO ESTADO DE SERGIPE - IPESAUD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89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17/2026</text:p>
          </table:table-cell>
          <table:table-cell table:style-name="ce2" office:value-type="float" office:value="122" calcext:value-type="float">
            <text:p>122</text:p>
          </table:table-cell>
          <table:table-cell table:number-columns-repeated="2" table:style-name="ce7" office:value-type="date" office:date-value="2026-03-25" calcext:value-type="date">
            <text:p>25/03/26</text:p>
          </table:table-cell>
          <table:table-cell table:number-columns-repeated="2" table:style-name="ce8" office:value-type="float" office:value="10788.8" calcext:value-type="float">
            <text:p>10788,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788.8" calcext:value-type="float">
            <text:p>10788,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0788.8" calcext:value-type="float">
            <text:p>10788,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788.8" calcext:value-type="float">
            <text:p>10788,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0788.8" calcext:value-type="float">
            <text:p>10788,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788.8" calcext:value-type="float">
            <text:p>10788,8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3.076.013/0001-96  INSTITUTO EUVALDO LODI NUCLE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693" xlink:type="simple">00032/2025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2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72/2026</text:p>
          </table:table-cell>
          <table:table-cell table:style-name="ce2" office:value-type="float" office:value="29060" calcext:value-type="float">
            <text:p>29060</text:p>
          </table:table-cell>
          <table:table-cell table:style-name="ce7" office:value-type="date" office:date-value="2026-03-25" calcext:value-type="date">
            <text:p>25/03/26</text:p>
          </table:table-cell>
          <table:table-cell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1633" calcext:value-type="float">
            <text:p>163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33" calcext:value-type="float">
            <text:p>163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633" calcext:value-type="float">
            <text:p>163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33" calcext:value-type="float">
            <text:p>163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633" calcext:value-type="float">
            <text:p>163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33" calcext:value-type="float">
            <text:p>1633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30.200.782/0001-73  ITALO JOSÉ SANTOS SILVEIRA -M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00" xlink:type="simple">00123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87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64/2026</text:p>
          </table:table-cell>
          <table:table-cell table:style-name="ce2" office:value-type="float" office:value="10" calcext:value-type="float">
            <text:p>10</text:p>
          </table:table-cell>
          <table:table-cell table:number-columns-repeated="2" table:style-name="ce7" office:value-type="date" office:date-value="2026-03-27" calcext:value-type="date">
            <text:p>27/03/26</text:p>
          </table:table-cell>
          <table:table-cell table:style-name="ce8" office:value-type="float" office:value="51727.94" calcext:value-type="float">
            <text:p>51727,94</text:p>
          </table:table-cell>
          <table:table-cell table:style-name="ce8" office:value-type="float" office:value="50693.38" calcext:value-type="float">
            <text:p>50693,3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0693.38" calcext:value-type="float">
            <text:p>50693,3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00" xlink:type="simple">00123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71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879/2026</text:p>
          </table:table-cell>
          <table:table-cell table:style-name="ce2" office:value-type="float" office:value="8" calcext:value-type="float">
            <text:p>8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8" office:value-type="float" office:value="47240.28" calcext:value-type="float">
            <text:p>47240,28</text:p>
          </table:table-cell>
          <table:table-cell table:style-name="ce8" office:value-type="float" office:value="46295.47" calcext:value-type="float">
            <text:p>46295,4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295.47" calcext:value-type="float">
            <text:p>46295,4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style-name="ce3" office:value-type="float" office:value="98968.22" calcext:value-type="float">
            <text:p>98968,22</text:p>
          </table:table-cell>
          <table:table-cell table:style-name="ce3" office:value-type="float" office:value="96988.85" calcext:value-type="float">
            <text:p>96988,8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6988.85" calcext:value-type="float">
            <text:p>96988,85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98968.22" calcext:value-type="float">
            <text:p>98968,22</text:p>
          </table:table-cell>
          <table:table-cell table:style-name="ce3" office:value-type="float" office:value="96988.85" calcext:value-type="float">
            <text:p>96988,8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6988.85" calcext:value-type="float">
            <text:p>96988,85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77.185.705-50  JEAN VICTOR SANTOS SILV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059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609/2025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14982/2025</text:p>
          </table:table-cell>
          <table:table-cell table:style-name="ce2" office:value-type="float" office:value="185932025" calcext:value-type="float">
            <text:p>185932025</text:p>
          </table:table-cell>
          <table:table-cell table:style-name="ce7" office:value-type="date" office:date-value="2025-12-31" calcext:value-type="date">
            <text:p>31/12/25</text:p>
          </table:table-cell>
          <table:table-cell table:style-name="ce7" office:value-type="date" office:date-value="2026-03-03" calcext:value-type="date">
            <text:p>03/03/26</text:p>
          </table:table-cell>
          <table:table-cell table:number-columns-repeated="2" table:style-name="ce8" office:value-type="float" office:value="59.96" calcext:value-type="float">
            <text:p>59,9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9.96" calcext:value-type="float">
            <text:p>59,9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59.96" calcext:value-type="float">
            <text:p>59,9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9.96" calcext:value-type="float">
            <text:p>59,9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59.96" calcext:value-type="float">
            <text:p>59,9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9.96" calcext:value-type="float">
            <text:p>59,96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842.770.335-04  JILBERTO RODRIGUES DE OLIVEIRA JUNIOR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36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8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34/2026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date" office:date-value="2026-04-17" calcext:value-type="date">
            <text:p>17/04/26</text:p>
          </table:table-cell>
          <table:table-cell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4500" calcext:value-type="float">
            <text:p>45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500" calcext:value-type="float">
            <text:p>45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500" calcext:value-type="float">
            <text:p>45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500" calcext:value-type="float">
            <text:p>450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500" calcext:value-type="float">
            <text:p>45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500" calcext:value-type="float">
            <text:p>4500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52.884.154/0001-97  JJN COMERCIO &amp; SERVICO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891" xlink:type="simple">00118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5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26/2026</text:p>
          </table:table-cell>
          <table:table-cell table:style-name="ce2" office:value-type="float" office:value="540" calcext:value-type="float">
            <text:p>540</text:p>
          </table:table-cell>
          <table:table-cell table:style-name="ce7" office:value-type="date" office:date-value="2026-03-25" calcext:value-type="date">
            <text:p>25/03/26</text:p>
          </table:table-cell>
          <table:table-cell table:style-name="ce7" office:value-type="date" office:date-value="2026-03-26" calcext:value-type="date">
            <text:p>26/03/26</text:p>
          </table:table-cell>
          <table:table-cell table:number-columns-repeated="2" table:style-name="ce8" office:value-type="float" office:value="21744.02" calcext:value-type="float">
            <text:p>21744,0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744.02" calcext:value-type="float">
            <text:p>21744,02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891" xlink:type="simple">00118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5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80/2026</text:p>
          </table:table-cell>
          <table:table-cell table:style-name="ce2" office:value-type="float" office:value="534" calcext:value-type="float">
            <text:p>534</text:p>
          </table:table-cell>
          <table:table-cell table:number-columns-repeated="2" table:style-name="ce7" office:value-type="date" office:date-value="2026-03-26" calcext:value-type="date">
            <text:p>26/03/26</text:p>
          </table:table-cell>
          <table:table-cell table:number-columns-repeated="2" table:style-name="ce8" office:value-type="float" office:value="44271.98" calcext:value-type="float">
            <text:p>44271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4271.98" calcext:value-type="float">
            <text:p>44271,98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891" xlink:type="simple">00118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2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12/2026</text:p>
          </table:table-cell>
          <table:table-cell table:style-name="ce2" office:value-type="float" office:value="528" calcext:value-type="float">
            <text:p>528</text:p>
          </table:table-cell>
          <table:table-cell table:number-columns-repeated="2" table:style-name="ce7" office:value-type="date" office:date-value="2026-03-12" calcext:value-type="date">
            <text:p>12/03/26</text:p>
          </table:table-cell>
          <table:table-cell table:number-columns-repeated="2" table:style-name="ce8" office:value-type="float" office:value="2409.33" calcext:value-type="float">
            <text:p>2409,3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09.33" calcext:value-type="float">
            <text:p>2409,33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891" xlink:type="simple">00118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76/2026</text:p>
          </table:table-cell>
          <table:table-cell table:style-name="ce2" office:value-type="float" office:value="522" calcext:value-type="float">
            <text:p>522</text:p>
          </table:table-cell>
          <table:table-cell table:style-name="ce7" office:value-type="date" office:date-value="2026-03-04" calcext:value-type="date">
            <text:p>04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54127.16" calcext:value-type="float">
            <text:p>54127,1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4127.16" calcext:value-type="float">
            <text:p>54127,1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22552.49" calcext:value-type="float">
            <text:p>122552,4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2552.49" calcext:value-type="float">
            <text:p>122552,4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22552.49" calcext:value-type="float">
            <text:p>122552,4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2552.49" calcext:value-type="float">
            <text:p>122552,49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234.913.705-82  JOÃO QUINTILIANO DA FONSECA NET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8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32/2026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2" table:style-name="ce7" office:value-type="date" office:date-value="2026-03-16" calcext:value-type="date">
            <text:p>16/03/26</text:p>
          </table:table-cell>
          <table:table-cell table:number-columns-repeated="2" table:style-name="ce8" office:value-type="float" office:value="1388" calcext:value-type="float">
            <text:p>13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88" calcext:value-type="float">
            <text:p>138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339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3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18/2026</text:p>
          </table:table-cell>
          <table:table-cell table:style-name="ce2" office:value-type="float" office:value="791475" calcext:value-type="float">
            <text:p>791475</text:p>
          </table:table-cell>
          <table:table-cell table:style-name="ce7" office:value-type="date" office:date-value="2026-03-14" calcext:value-type="date">
            <text:p>14/03/26</text:p>
          </table:table-cell>
          <table:table-cell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809.1" calcext:value-type="float">
            <text:p>809,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09.1" calcext:value-type="float">
            <text:p>809,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339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3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19/2026</text:p>
          </table:table-cell>
          <table:table-cell table:style-name="ce2" office:value-type="float" office:value="320424" calcext:value-type="float">
            <text:p>320424</text:p>
          </table:table-cell>
          <table:table-cell table:style-name="ce7" office:value-type="date" office:date-value="2026-03-14" calcext:value-type="date">
            <text:p>14/03/26</text:p>
          </table:table-cell>
          <table:table-cell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566.8" calcext:value-type="float">
            <text:p>566,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66.8" calcext:value-type="float">
            <text:p>566,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339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3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20/2026</text:p>
          </table:table-cell>
          <table:table-cell table:style-name="ce2" office:value-type="float" office:value="791868" calcext:value-type="float">
            <text:p>791868</text:p>
          </table:table-cell>
          <table:table-cell table:style-name="ce7" office:value-type="date" office:date-value="2026-03-14" calcext:value-type="date">
            <text:p>14/03/26</text:p>
          </table:table-cell>
          <table:table-cell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342" calcext:value-type="float">
            <text:p>34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2" calcext:value-type="float">
            <text:p>34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339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3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21/2026</text:p>
          </table:table-cell>
          <table:table-cell table:style-name="ce2" office:value-type="float" office:value="791877" calcext:value-type="float">
            <text:p>791877</text:p>
          </table:table-cell>
          <table:table-cell table:style-name="ce7" office:value-type="date" office:date-value="2026-03-14" calcext:value-type="date">
            <text:p>14/03/26</text:p>
          </table:table-cell>
          <table:table-cell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130.9" calcext:value-type="float">
            <text:p>130,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0.9" calcext:value-type="float">
            <text:p>130,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339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3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22/2026</text:p>
          </table:table-cell>
          <table:table-cell table:style-name="ce2" office:value-type="float" office:value="643480" calcext:value-type="float">
            <text:p>643480</text:p>
          </table:table-cell>
          <table:table-cell table:style-name="ce7" office:value-type="date" office:date-value="2026-03-14" calcext:value-type="date">
            <text:p>14/03/26</text:p>
          </table:table-cell>
          <table:table-cell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189.9" calcext:value-type="float">
            <text:p>189,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9.9" calcext:value-type="float">
            <text:p>189,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339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3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23/2026</text:p>
          </table:table-cell>
          <table:table-cell table:style-name="ce2" office:value-type="float" office:value="643546" calcext:value-type="float">
            <text:p>643546</text:p>
          </table:table-cell>
          <table:table-cell table:style-name="ce7" office:value-type="date" office:date-value="2026-03-14" calcext:value-type="date">
            <text:p>14/03/26</text:p>
          </table:table-cell>
          <table:table-cell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168.19" calcext:value-type="float">
            <text:p>168,1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8.19" calcext:value-type="float">
            <text:p>168,1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339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3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24/2026</text:p>
          </table:table-cell>
          <table:table-cell table:style-name="ce2" office:value-type="float" office:value="643267" calcext:value-type="float">
            <text:p>643267</text:p>
          </table:table-cell>
          <table:table-cell table:style-name="ce7" office:value-type="date" office:date-value="2026-03-14" calcext:value-type="date">
            <text:p>14/03/26</text:p>
          </table:table-cell>
          <table:table-cell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65.9" calcext:value-type="float">
            <text:p>65,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5.9" calcext:value-type="float">
            <text:p>65,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339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3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25/2026</text:p>
          </table:table-cell>
          <table:table-cell table:style-name="ce2" office:value-type="float" office:value="7225" calcext:value-type="float">
            <text:p>7225</text:p>
          </table:table-cell>
          <table:table-cell table:style-name="ce7" office:value-type="date" office:date-value="2026-03-14" calcext:value-type="date">
            <text:p>14/03/26</text:p>
          </table:table-cell>
          <table:table-cell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1660" calcext:value-type="float">
            <text:p>166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60" calcext:value-type="float">
            <text:p>166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339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3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61/2026</text:p>
          </table:table-cell>
          <table:table-cell table:style-name="ce2" office:value-type="float" office:value="644180" calcext:value-type="float">
            <text:p>644180</text:p>
          </table:table-cell>
          <table:table-cell table:style-name="ce7" office:value-type="date" office:date-value="2026-03-14" calcext:value-type="date">
            <text:p>14/03/26</text:p>
          </table:table-cell>
          <table:table-cell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811.97" calcext:value-type="float">
            <text:p>811,9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11.97" calcext:value-type="float">
            <text:p>811,9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339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3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46/2026</text:p>
          </table:table-cell>
          <table:table-cell table:style-name="ce2" office:value-type="float" office:value="644566" calcext:value-type="float">
            <text:p>644566</text:p>
          </table:table-cell>
          <table:table-cell table:style-name="ce7" office:value-type="date" office:date-value="2026-03-14" calcext:value-type="date">
            <text:p>14/03/26</text:p>
          </table:table-cell>
          <table:table-cell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6.75" calcext:value-type="float">
            <text:p>6,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.75" calcext:value-type="float">
            <text:p>6,7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6139.51" calcext:value-type="float">
            <text:p>6139,5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139.51" calcext:value-type="float">
            <text:p>6139,5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6139.51" calcext:value-type="float">
            <text:p>6139,5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139.51" calcext:value-type="float">
            <text:p>6139,51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267.348.775-15  JOSE CARLOS SANTOS DA SILV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099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9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58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3-09" calcext:value-type="date">
            <text:p>09/03/26</text:p>
          </table:table-cell>
          <table:table-cell table:style-name="ce7" office:value-type="date" office:date-value="2026-03-06" calcext:value-type="date">
            <text:p>06/03/26</text:p>
          </table:table-cell>
          <table:table-cell table:number-columns-repeated="2" table:style-name="ce8" office:value-type="float" office:value="1987.31" calcext:value-type="float">
            <text:p>1987,3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87.31" calcext:value-type="float">
            <text:p>1987,3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987.31" calcext:value-type="float">
            <text:p>1987,3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987.31" calcext:value-type="float">
            <text:p>1987,3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987.31" calcext:value-type="float">
            <text:p>1987,3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987.31" calcext:value-type="float">
            <text:p>1987,3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573.827.865-87  JOSE FERNANDO MARTIN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6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04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3-06" calcext:value-type="date">
            <text:p>06/03/26</text:p>
          </table:table-cell>
          <table:table-cell table:style-name="ce7" office:value-type="date" office:date-value="2026-03-05" calcext:value-type="date">
            <text:p>05/03/26</text:p>
          </table:table-cell>
          <table:table-cell table:number-columns-repeated="2" table:style-name="ce8" office:value-type="float" office:value="648.4" calcext:value-type="float">
            <text:p>648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48.4" calcext:value-type="float">
            <text:p>648,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648.4" calcext:value-type="float">
            <text:p>648,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48.4" calcext:value-type="float">
            <text:p>648,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648.4" calcext:value-type="float">
            <text:p>648,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48.4" calcext:value-type="float">
            <text:p>648,4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449.933.315-68  JOSE HENRIQUE CARMO SANTO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16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1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54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2500" calcext:value-type="float">
            <text:p>25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500" calcext:value-type="float">
            <text:p>25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500" calcext:value-type="float">
            <text:p>25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500" calcext:value-type="float">
            <text:p>250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500" calcext:value-type="float">
            <text:p>25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500" calcext:value-type="float">
            <text:p>2500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10.202.852/0001-15  KROMA COMERCIALIZADORA DE ENERGIA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735" xlink:type="simple">00048/2025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50/2026</text:p>
          </table:table-cell>
          <table:table-cell table:style-name="ce2" office:value-type="float" office:value="45167" calcext:value-type="float">
            <text:p>45167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428010.94" calcext:value-type="float">
            <text:p>428010,9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8010.94" calcext:value-type="float">
            <text:p>428010,9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28010.94" calcext:value-type="float">
            <text:p>428010,9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28010.94" calcext:value-type="float">
            <text:p>428010,9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28010.94" calcext:value-type="float">
            <text:p>428010,9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28010.94" calcext:value-type="float">
            <text:p>428010,94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40.152.244/0001-04  LCE CONSTRUCOES ELETRICA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01" xlink:type="simple">00122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065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58/2026</text:p>
          </table:table-cell>
          <table:table-cell table:style-name="ce2" office:value-type="float" office:value="22" calcext:value-type="float">
            <text:p>22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4" calcext:value-type="date">
            <text:p>04/03/26</text:p>
          </table:table-cell>
          <table:table-cell table:style-name="ce8" office:value-type="float" office:value="74418.56" calcext:value-type="float">
            <text:p>74418,56</text:p>
          </table:table-cell>
          <table:table-cell table:style-name="ce8" office:value-type="float" office:value="71553.45" calcext:value-type="float">
            <text:p>71553,4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1553.45" calcext:value-type="float">
            <text:p>71553,4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style-name="ce3" office:value-type="float" office:value="74418.56" calcext:value-type="float">
            <text:p>74418,56</text:p>
          </table:table-cell>
          <table:table-cell table:style-name="ce3" office:value-type="float" office:value="71553.45" calcext:value-type="float">
            <text:p>71553,4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1553.45" calcext:value-type="float">
            <text:p>71553,4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74418.56" calcext:value-type="float">
            <text:p>74418,56</text:p>
          </table:table-cell>
          <table:table-cell table:style-name="ce3" office:value-type="float" office:value="71553.45" calcext:value-type="float">
            <text:p>71553,4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1553.45" calcext:value-type="float">
            <text:p>71553,45</text:p>
          </table:table-cell>
          <table:table-cell table:number-columns-repeated="8"/>
        </table:table-row>
        <table:table-row table:style-name="ro13">
          <table:table-cell table:style-name="ce4" office:value-type="string" calcext:value-type="string">
            <text:p>  53.292.737/0001-91  LEONARDO VINICIO COSTA DA SILVA MANUTENCAO DE REDES DE TELECOMUNICACA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50" xlink:type="simple">OD00134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6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71/2026</text:p>
          </table:table-cell>
          <table:table-cell table:style-name="ce2" office:value-type="float" office:value="26002" calcext:value-type="float">
            <text:p>26002</text:p>
          </table:table-cell>
          <table:table-cell table:number-columns-repeated="2" table:style-name="ce7" office:value-type="date" office:date-value="2026-03-27" calcext:value-type="date">
            <text:p>27/03/26</text:p>
          </table:table-cell>
          <table:table-cell table:number-columns-repeated="2" table:style-name="ce8" office:value-type="float" office:value="21500" calcext:value-type="float">
            <text:p>215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500" calcext:value-type="float">
            <text:p>215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1500" calcext:value-type="float">
            <text:p>215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1500" calcext:value-type="float">
            <text:p>2150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1500" calcext:value-type="float">
            <text:p>215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1500" calcext:value-type="float">
            <text:p>2150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026.344.665-44  LIDIANE COSTA MACED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238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7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21/2026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date" office:date-value="2026-03-13" calcext:value-type="date">
            <text:p>13/03/26</text:p>
          </table:table-cell>
          <table:table-cell table:style-name="ce7" office:value-type="date" office:date-value="2026-03-16" calcext:value-type="date">
            <text:p>16/03/26</text:p>
          </table:table-cell>
          <table:table-cell table:number-columns-repeated="2" table:style-name="ce8" office:value-type="float" office:value="1765.66" calcext:value-type="float">
            <text:p>1765,6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65.66" calcext:value-type="float">
            <text:p>1765,66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090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0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76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3486.22" calcext:value-type="float">
            <text:p>3486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86.22" calcext:value-type="float">
            <text:p>3486,2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5251.88" calcext:value-type="float">
            <text:p>5251,8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251.88" calcext:value-type="float">
            <text:p>5251,8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5251.88" calcext:value-type="float">
            <text:p>5251,8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251.88" calcext:value-type="float">
            <text:p>5251,88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975.074.745-34  LIDIANNE ROCHA LIM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98/2026</text:p>
          </table:table-cell>
          <table:table-cell office:value-type="string" calcext:value-type="string">
            <text:p>CH</text:p>
          </table:table-cell>
          <table:table-cell table:style-name="ce2" office:value-type="string" calcext:value-type="string">
            <text:p>02040/2026</text:p>
          </table:table-cell>
          <table:table-cell table:style-name="ce2" office:value-type="float" office:value="33060" calcext:value-type="float">
            <text:p>33060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style-name="ce8" office:value-type="float" office:value="5531.42" calcext:value-type="float">
            <text:p>5531,42</text:p>
          </table:table-cell>
          <table:table-cell table:style-name="ce8" office:value-type="float" office:value="5378.77" calcext:value-type="float">
            <text:p>5378,7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378.77" calcext:value-type="float">
            <text:p>5378,77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50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3-06" calcext:value-type="date">
            <text:p>06/03/26</text:p>
          </table:table-cell>
          <table:table-cell table:number-columns-repeated="2" table:style-name="ce8" office:value-type="float" office:value="1560" calcext:value-type="float">
            <text:p>156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60" calcext:value-type="float">
            <text:p>156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7091.42" calcext:value-type="float">
            <text:p>7091,42</text:p>
          </table:table-cell>
          <table:table-cell table:style-name="ce3" office:value-type="float" office:value="6938.77" calcext:value-type="float">
            <text:p>6938,7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938.77" calcext:value-type="float">
            <text:p>6938,7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7091.42" calcext:value-type="float">
            <text:p>7091,42</text:p>
          </table:table-cell>
          <table:table-cell table:style-name="ce3" office:value-type="float" office:value="6938.77" calcext:value-type="float">
            <text:p>6938,7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938.77" calcext:value-type="float">
            <text:p>6938,77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05.473.604/0001-79  LIMA &amp; FREIRE ADVOGADOS ASSOCIADO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625" xlink:type="simple">00180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95/2026</text:p>
          </table:table-cell>
          <table:table-cell table:style-name="ce2" office:value-type="float" office:value="77" calcext:value-type="float">
            <text:p>77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14000" calcext:value-type="float">
            <text:p>14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000" calcext:value-type="float">
            <text:p>140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4000" calcext:value-type="float">
            <text:p>140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4000" calcext:value-type="float">
            <text:p>1400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4000" calcext:value-type="float">
            <text:p>140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4000" calcext:value-type="float">
            <text:p>14000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04.196.357/0001-48  LINECONTROL INDUSTRIA COMERCIO IMPORTAÇÃO E EXPORTAÇÃO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794" xlink:type="simple">00072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5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94/2026</text:p>
          </table:table-cell>
          <table:table-cell table:style-name="ce2" office:value-type="float" office:value="17988" calcext:value-type="float">
            <text:p>17988</text:p>
          </table:table-cell>
          <table:table-cell table:number-columns-repeated="2" table:style-name="ce7" office:value-type="date" office:date-value="2026-03-26" calcext:value-type="date">
            <text:p>26/03/26</text:p>
          </table:table-cell>
          <table:table-cell table:number-columns-repeated="2" table:style-name="ce8" office:value-type="float" office:value="109731.08" calcext:value-type="float">
            <text:p>109731,0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9731.08" calcext:value-type="float">
            <text:p>109731,08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28" xlink:type="simple">00131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0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10/2026</text:p>
          </table:table-cell>
          <table:table-cell table:style-name="ce2" office:value-type="float" office:value="17926" calcext:value-type="float">
            <text:p>17926</text:p>
          </table:table-cell>
          <table:table-cell table:style-name="ce7" office:value-type="date" office:date-value="2026-03-06" calcext:value-type="date">
            <text:p>06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379350" calcext:value-type="float">
            <text:p>3793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79350" calcext:value-type="float">
            <text:p>37935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89081.08" calcext:value-type="float">
            <text:p>489081,0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89081.08" calcext:value-type="float">
            <text:p>489081,0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89081.08" calcext:value-type="float">
            <text:p>489081,0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89081.08" calcext:value-type="float">
            <text:p>489081,08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52.698.736/0001-89  LSS EMPREENDIMENTO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54" xlink:type="simple">OD00180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93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3-04" calcext:value-type="date">
            <text:p>04/03/26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8" office:value-type="float" office:value="23410" calcext:value-type="float">
            <text:p>23410</text:p>
          </table:table-cell>
          <table:table-cell table:style-name="ce8" office:value-type="float" office:value="22239.5" calcext:value-type="float">
            <text:p>22239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239.5" calcext:value-type="float">
            <text:p>22239,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23410" calcext:value-type="float">
            <text:p>23410</text:p>
          </table:table-cell>
          <table:table-cell table:style-name="ce3" office:value-type="float" office:value="22239.5" calcext:value-type="float">
            <text:p>22239,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2239.5" calcext:value-type="float">
            <text:p>22239,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23410" calcext:value-type="float">
            <text:p>23410</text:p>
          </table:table-cell>
          <table:table-cell table:style-name="ce3" office:value-type="float" office:value="22239.5" calcext:value-type="float">
            <text:p>22239,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2239.5" calcext:value-type="float">
            <text:p>22239,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010.618.194-77  LUCIANO GOIS PAUL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2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11/2026</text:p>
          </table:table-cell>
          <table:table-cell table:style-name="ce2" office:value-type="float" office:value="45" calcext:value-type="float">
            <text:p>45</text:p>
          </table:table-cell>
          <table:table-cell table:style-name="ce7" office:value-type="date" office:date-value="2026-03-03" calcext:value-type="date">
            <text:p>03/03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1388" calcext:value-type="float">
            <text:p>13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88" calcext:value-type="float">
            <text:p>1388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089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0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68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648.3" calcext:value-type="float">
            <text:p>4648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48.3" calcext:value-type="float">
            <text:p>4648,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6036.3" calcext:value-type="float">
            <text:p>6036,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036.3" calcext:value-type="float">
            <text:p>6036,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6036.3" calcext:value-type="float">
            <text:p>6036,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036.3" calcext:value-type="float">
            <text:p>6036,3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19.070.315-61  LUIZ ROBERTO AZEVEDO SANTOS JÚNIOR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306" xlink:type="simple">S/C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62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09/202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3-06" calcext:value-type="date">
            <text:p>06/03/26</text:p>
          </table:table-cell>
          <table:table-cell table:number-columns-repeated="2" table:style-name="ce8" office:value-type="float" office:value="30000" calcext:value-type="float">
            <text:p>30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000" calcext:value-type="float">
            <text:p>300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30000" calcext:value-type="float">
            <text:p>300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0000" calcext:value-type="float">
            <text:p>3000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0000" calcext:value-type="float">
            <text:p>300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0000" calcext:value-type="float">
            <text:p>3000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49.619.854/0001-40  MAG CORPORAT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42586" xlink:type="simple">00300/2022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3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29/202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97836.79" calcext:value-type="float">
            <text:p>97836,7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7836.79" calcext:value-type="float">
            <text:p>97836,79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6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98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3-03" calcext:value-type="date">
            <text:p>03/03/26</text:p>
          </table:table-cell>
          <table:table-cell table:number-columns-repeated="2" table:style-name="ce8" office:value-type="float" office:value="102973.01" calcext:value-type="float">
            <text:p>102973,0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2973.01" calcext:value-type="float">
            <text:p>102973,0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00809.8" calcext:value-type="float">
            <text:p>200809,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00809.8" calcext:value-type="float">
            <text:p>200809,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00809.8" calcext:value-type="float">
            <text:p>200809,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00809.8" calcext:value-type="float">
            <text:p>200809,8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24.592.775-12  MAGNO LUIZ SANTOS DE MEL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77/2026</text:p>
          </table:table-cell>
          <table:table-cell table:style-name="ce2" office:value-type="float" office:value="32741" calcext:value-type="float">
            <text:p>32741</text:p>
          </table:table-cell>
          <table:table-cell table:number-columns-repeated="2" table:style-name="ce7" office:value-type="date" office:date-value="2026-03-25" calcext:value-type="date">
            <text:p>25/03/26</text:p>
          </table:table-cell>
          <table:table-cell table:style-name="ce8" office:value-type="float" office:value="111596.7" calcext:value-type="float">
            <text:p>111596,7</text:p>
          </table:table-cell>
          <table:table-cell table:style-name="ce8" office:value-type="float" office:value="110478.72" calcext:value-type="float">
            <text:p>110478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0478.72" calcext:value-type="float">
            <text:p>110478,7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111596.7" calcext:value-type="float">
            <text:p>111596,7</text:p>
          </table:table-cell>
          <table:table-cell table:style-name="ce3" office:value-type="float" office:value="110478.72" calcext:value-type="float">
            <text:p>110478,7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0478.72" calcext:value-type="float">
            <text:p>110478,7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11596.7" calcext:value-type="float">
            <text:p>111596,7</text:p>
          </table:table-cell>
          <table:table-cell table:style-name="ce3" office:value-type="float" office:value="110478.72" calcext:value-type="float">
            <text:p>110478,7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0478.72" calcext:value-type="float">
            <text:p>110478,72</text:p>
          </table:table-cell>
          <table:table-cell table:number-columns-repeated="8"/>
        </table:table-row>
        <table:table-row table:style-name="ro13">
          <table:table-cell table:style-name="ce4" office:value-type="string" calcext:value-type="string">
            <text:p>  24.554.773/0001-88  MANASEG SERVIÇOS, COMERCIO E MONITORAMENTO DE SEGURANCA ELETRONICA LTDA-EPP.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960" xlink:type="simple">00147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2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42/2026</text:p>
          </table:table-cell>
          <table:table-cell table:style-name="ce2" office:value-type="float" office:value="1004493" calcext:value-type="float">
            <text:p>1004493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style-name="ce8" office:value-type="float" office:value="52215.48" calcext:value-type="float">
            <text:p>52215,48</text:p>
          </table:table-cell>
          <table:table-cell table:style-name="ce8" office:value-type="float" office:value="49604.71" calcext:value-type="float">
            <text:p>49604,7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9604.71" calcext:value-type="float">
            <text:p>49604,7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960" xlink:type="simple">00147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2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43/2026</text:p>
          </table:table-cell>
          <table:table-cell table:style-name="ce2" office:value-type="float" office:value="1004492" calcext:value-type="float">
            <text:p>1004492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style-name="ce8" office:value-type="float" office:value="115620" calcext:value-type="float">
            <text:p>115620</text:p>
          </table:table-cell>
          <table:table-cell table:style-name="ce8" office:value-type="float" office:value="109839" calcext:value-type="float">
            <text:p>10983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9839" calcext:value-type="float">
            <text:p>10983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960" xlink:type="simple">00147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2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45/2026</text:p>
          </table:table-cell>
          <table:table-cell table:style-name="ce2" office:value-type="float" office:value="1004494" calcext:value-type="float">
            <text:p>1004494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style-name="ce8" office:value-type="float" office:value="115620" calcext:value-type="float">
            <text:p>115620</text:p>
          </table:table-cell>
          <table:table-cell table:style-name="ce8" office:value-type="float" office:value="109839" calcext:value-type="float">
            <text:p>10983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9839" calcext:value-type="float">
            <text:p>10983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960" xlink:type="simple">00147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2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46/2026</text:p>
          </table:table-cell>
          <table:table-cell table:style-name="ce2" office:value-type="float" office:value="1004491" calcext:value-type="float">
            <text:p>1004491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style-name="ce8" office:value-type="float" office:value="115620" calcext:value-type="float">
            <text:p>115620</text:p>
          </table:table-cell>
          <table:table-cell table:style-name="ce8" office:value-type="float" office:value="109839" calcext:value-type="float">
            <text:p>10983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9839" calcext:value-type="float">
            <text:p>10983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399075.48" calcext:value-type="float">
            <text:p>399075,48</text:p>
          </table:table-cell>
          <table:table-cell table:style-name="ce3" office:value-type="float" office:value="379121.71" calcext:value-type="float">
            <text:p>379121,7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79121.71" calcext:value-type="float">
            <text:p>379121,7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399075.48" calcext:value-type="float">
            <text:p>399075,48</text:p>
          </table:table-cell>
          <table:table-cell table:style-name="ce3" office:value-type="float" office:value="379121.71" calcext:value-type="float">
            <text:p>379121,7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79121.71" calcext:value-type="float">
            <text:p>379121,71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843.551.581-87  MARCELO ARAQUAM DE SOUZ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264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5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38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7" office:value-type="date" office:date-value="2026-03-04" calcext:value-type="date">
            <text:p>04/03/26</text:p>
          </table:table-cell>
          <table:table-cell table:number-columns-repeated="2" table:style-name="ce8" office:value-type="float" office:value="4648.3" calcext:value-type="float">
            <text:p>4648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48.3" calcext:value-type="float">
            <text:p>4648,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648.3" calcext:value-type="float">
            <text:p>4648,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648.3" calcext:value-type="float">
            <text:p>4648,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2">
          <table:table-cell table:style-name="ce4" office:value-type="string" calcext:value-type="string">
            <text:p>  023.263.155-70  MARIA DOS SANTO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42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6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06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3-06" calcext:value-type="date">
            <text:p>06/03/26</text:p>
          </table:table-cell>
          <table:table-cell table:style-name="ce7" office:value-type="date" office:date-value="2026-03-05" calcext:value-type="date">
            <text:p>05/03/26</text:p>
          </table:table-cell>
          <table:table-cell table:number-columns-repeated="2" table:style-name="ce8" office:value-type="float" office:value="1080.66" calcext:value-type="float">
            <text:p>1080,6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80.66" calcext:value-type="float">
            <text:p>1080,6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080.66" calcext:value-type="float">
            <text:p>1080,6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80.66" calcext:value-type="float">
            <text:p>1080,6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080.66" calcext:value-type="float">
            <text:p>1080,6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80.66" calcext:value-type="float">
            <text:p>1080,66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457.474.585-15  MARIA JIVANILDE GONÇALVES REZEND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43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07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3-06" calcext:value-type="date">
            <text:p>06/03/26</text:p>
          </table:table-cell>
          <table:table-cell table:style-name="ce7" office:value-type="date" office:date-value="2026-03-05" calcext:value-type="date">
            <text:p>05/03/26</text:p>
          </table:table-cell>
          <table:table-cell table:number-columns-repeated="2" table:style-name="ce8" office:value-type="float" office:value="275" calcext:value-type="float">
            <text:p>2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5" calcext:value-type="float">
            <text:p>27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75" calcext:value-type="float">
            <text:p>27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75" calcext:value-type="float">
            <text:p>27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75" calcext:value-type="float">
            <text:p>27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75" calcext:value-type="float">
            <text:p>275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883.377.905-04  MARIO CESAR VASCONCELOS FREIRE CARVAL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085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0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71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648.3" calcext:value-type="float">
            <text:p>4648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48.3" calcext:value-type="float">
            <text:p>4648,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648.3" calcext:value-type="float">
            <text:p>4648,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648.3" calcext:value-type="float">
            <text:p>4648,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31.508.279/0001-42  MAURICIO A. JUNIOR REFRIGERACA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786" xlink:type="simple">00084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5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15/2026</text:p>
          </table:table-cell>
          <table:table-cell table:style-name="ce2" office:value-type="float" office:value="377" calcext:value-type="float">
            <text:p>377</text:p>
          </table:table-cell>
          <table:table-cell table:number-columns-repeated="2"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3654" calcext:value-type="float">
            <text:p>365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54" calcext:value-type="float">
            <text:p>365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786" xlink:type="simple">00084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5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19/2026</text:p>
          </table:table-cell>
          <table:table-cell table:style-name="ce2" office:value-type="float" office:value="1771" calcext:value-type="float">
            <text:p>1771</text:p>
          </table:table-cell>
          <table:table-cell table:number-columns-repeated="2"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24180.8" calcext:value-type="float">
            <text:p>24180,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180.8" calcext:value-type="float">
            <text:p>24180,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7834.8" calcext:value-type="float">
            <text:p>27834,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7834.8" calcext:value-type="float">
            <text:p>27834,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7834.8" calcext:value-type="float">
            <text:p>27834,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7834.8" calcext:value-type="float">
            <text:p>27834,8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44.820.086/0001-74  MAVYG COMÉRCIO DE MÓVEI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51" xlink:type="simple">OD00147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34/2026</text:p>
          </table:table-cell>
          <table:table-cell table:style-name="ce2" office:value-type="float" office:value="1334" calcext:value-type="float">
            <text:p>1334</text:p>
          </table:table-cell>
          <table:table-cell table:number-columns-repeated="2" table:style-name="ce7" office:value-type="date" office:date-value="2026-03-18" calcext:value-type="date">
            <text:p>18/03/26</text:p>
          </table:table-cell>
          <table:table-cell table:number-columns-repeated="2" table:style-name="ce8" office:value-type="float" office:value="4894.92" calcext:value-type="float">
            <text:p>4894,9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94.92" calcext:value-type="float">
            <text:p>4894,92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68" xlink:type="simple">00016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86/2026</text:p>
          </table:table-cell>
          <table:table-cell table:style-name="ce2" office:value-type="float" office:value="1316" calcext:value-type="float">
            <text:p>1316</text:p>
          </table:table-cell>
          <table:table-cell table:number-columns-repeated="2" table:style-name="ce7" office:value-type="date" office:date-value="2026-03-18" calcext:value-type="date">
            <text:p>18/03/26</text:p>
          </table:table-cell>
          <table:table-cell table:number-columns-repeated="2" table:style-name="ce8" office:value-type="float" office:value="6174" calcext:value-type="float">
            <text:p>61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174" calcext:value-type="float">
            <text:p>617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1068.92" calcext:value-type="float">
            <text:p>11068,9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068.92" calcext:value-type="float">
            <text:p>11068,9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1068.92" calcext:value-type="float">
            <text:p>11068,9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068.92" calcext:value-type="float">
            <text:p>11068,92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16.216.780/0001-41  METALÚRGICA ACEJ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431" xlink:type="simple">00118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5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14/2026</text:p>
          </table:table-cell>
          <table:table-cell table:style-name="ce2" office:value-type="float" office:value="73" calcext:value-type="float">
            <text:p>73</text:p>
          </table:table-cell>
          <table:table-cell table:number-columns-repeated="2" table:style-name="ce7" office:value-type="date" office:date-value="2026-03-24" calcext:value-type="date">
            <text:p>24/03/26</text:p>
          </table:table-cell>
          <table:table-cell table:style-name="ce8" office:value-type="float" office:value="98382.2" calcext:value-type="float">
            <text:p>98382,2</text:p>
          </table:table-cell>
          <table:table-cell table:style-name="ce8" office:value-type="float" office:value="93463.09" calcext:value-type="float">
            <text:p>93463,0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3463.09" calcext:value-type="float">
            <text:p>93463,0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98382.2" calcext:value-type="float">
            <text:p>98382,2</text:p>
          </table:table-cell>
          <table:table-cell table:style-name="ce3" office:value-type="float" office:value="93463.09" calcext:value-type="float">
            <text:p>93463,0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3463.09" calcext:value-type="float">
            <text:p>93463,0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98382.2" calcext:value-type="float">
            <text:p>98382,2</text:p>
          </table:table-cell>
          <table:table-cell table:style-name="ce3" office:value-type="float" office:value="93463.09" calcext:value-type="float">
            <text:p>93463,0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3463.09" calcext:value-type="float">
            <text:p>93463,09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251.865.405-44  MEYRE BONFIM DE CARVALHO IV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35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6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36/2026</text:p>
          </table:table-cell>
          <table:table-cell table:style-name="ce2" office:value-type="float" office:value="22652026" calcext:value-type="float">
            <text:p>22652026</text:p>
          </table:table-cell>
          <table:table-cell table:style-name="ce7" office:value-type="date" office:date-value="2026-03-19" calcext:value-type="date">
            <text:p>19/03/26</text:p>
          </table:table-cell>
          <table:table-cell table:style-name="ce7" office:value-type="date" office:date-value="2026-03-18" calcext:value-type="date">
            <text:p>18/03/26</text:p>
          </table:table-cell>
          <table:table-cell table:number-columns-repeated="2" table:style-name="ce8" office:value-type="float" office:value="530.44" calcext:value-type="float">
            <text:p>530,4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30.44" calcext:value-type="float">
            <text:p>530,4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530.44" calcext:value-type="float">
            <text:p>530,4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30.44" calcext:value-type="float">
            <text:p>530,4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530.44" calcext:value-type="float">
            <text:p>530,4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30.44" calcext:value-type="float">
            <text:p>530,44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0.394.460/0022-76  MINISTERIO DA FAZENDA - SERGIP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32279" xlink:type="simple">00067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29/2026</text:p>
          </table:table-cell>
          <table:table-cell table:style-name="ce2" office:value-type="float" office:value="94" calcext:value-type="float">
            <text:p>94</text:p>
          </table:table-cell>
          <table:table-cell table:style-name="ce7" office:value-type="date" office:date-value="2026-03-20" calcext:value-type="date">
            <text:p>20/03/26</text:p>
          </table:table-cell>
          <table:table-cell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61.26" calcext:value-type="float">
            <text:p>61,26</text:p>
          </table:table-cell>
          <table:table-cell table:style-name="ce8" office:value-type="float" office:value="1.81" calcext:value-type="float">
            <text:p>1,81</text:p>
          </table:table-cell>
          <table:table-cell table:style-name="ce8" office:value-type="float" office:value="63.07" calcext:value-type="float">
            <text:p>63,0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60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76/2026</text:p>
          </table:table-cell>
          <table:table-cell table:style-name="ce2" office:value-type="float" office:value="164" calcext:value-type="float">
            <text:p>164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27640.04" calcext:value-type="float">
            <text:p>27640,0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640.04" calcext:value-type="float">
            <text:p>27640,0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61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03/2026</text:p>
          </table:table-cell>
          <table:table-cell table:style-name="ce2" office:value-type="float" office:value="144" calcext:value-type="float">
            <text:p>144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47233.83" calcext:value-type="float">
            <text:p>47233,8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7233.83" calcext:value-type="float">
            <text:p>47233,8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62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05/2026</text:p>
          </table:table-cell>
          <table:table-cell table:style-name="ce2" office:value-type="float" office:value="136" calcext:value-type="float">
            <text:p>136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126182.87" calcext:value-type="float">
            <text:p>126182,8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6182.87" calcext:value-type="float">
            <text:p>126182,8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63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13/2026</text:p>
          </table:table-cell>
          <table:table-cell table:style-name="ce2" office:value-type="float" office:value="99" calcext:value-type="float">
            <text:p>99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99376.45" calcext:value-type="float">
            <text:p>99376,4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9376.45" calcext:value-type="float">
            <text:p>99376,4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64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14/2026</text:p>
          </table:table-cell>
          <table:table-cell table:style-name="ce2" office:value-type="float" office:value="110" calcext:value-type="float">
            <text:p>110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115147.1" calcext:value-type="float">
            <text:p>115147,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5147.1" calcext:value-type="float">
            <text:p>115147,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65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08/2026</text:p>
          </table:table-cell>
          <table:table-cell table:style-name="ce2" office:value-type="float" office:value="11" calcext:value-type="float">
            <text:p>11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187035.6" calcext:value-type="float">
            <text:p>187035,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7035.6" calcext:value-type="float">
            <text:p>187035,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66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09/2026</text:p>
          </table:table-cell>
          <table:table-cell table:style-name="ce2" office:value-type="float" office:value="8" calcext:value-type="float">
            <text:p>8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121888.16" calcext:value-type="float">
            <text:p>121888,1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1888.16" calcext:value-type="float">
            <text:p>121888,1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67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10/2026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5927.26" calcext:value-type="float">
            <text:p>5927,2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927.26" calcext:value-type="float">
            <text:p>5927,2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99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40/2026</text:p>
          </table:table-cell>
          <table:table-cell table:style-name="ce2" office:value-type="float" office:value="7162607557299930" calcext:value-type="float">
            <text:p>7162607557299930</text:p>
          </table:table-cell>
          <table:table-cell table:number-columns-repeated="2" table:style-name="ce7" office:value-type="date" office:date-value="2026-03-25" calcext:value-type="date">
            <text:p>25/03/26</text:p>
          </table:table-cell>
          <table:table-cell table:number-columns-repeated="2" table:style-name="ce8" office:value-type="float" office:value="1172810.17" calcext:value-type="float">
            <text:p>1172810,17</text:p>
          </table:table-cell>
          <table:table-cell table:style-name="ce8" office:value-type="float" office:value="-1172810.17" calcext:value-type="float">
            <text:p>-1172810,1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99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51/2026</text:p>
          </table:table-cell>
          <table:table-cell table:style-name="ce2" office:value-type="float" office:value="7162607557549953" calcext:value-type="float">
            <text:p>7162607557549953</text:p>
          </table:table-cell>
          <table:table-cell table:number-columns-repeated="2" table:style-name="ce7" office:value-type="date" office:date-value="2026-03-25" calcext:value-type="date">
            <text:p>25/03/26</text:p>
          </table:table-cell>
          <table:table-cell table:number-columns-repeated="2" table:style-name="ce8" office:value-type="float" office:value="254108.87" calcext:value-type="float">
            <text:p>254108,87</text:p>
          </table:table-cell>
          <table:table-cell table:style-name="ce8" office:value-type="float" office:value="-254108.87" calcext:value-type="float">
            <text:p>-254108,8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458" xlink:type="simple">00128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445/2026</text:p>
          </table:table-cell>
          <table:table-cell table:style-name="ce2" office:value-type="float" office:value="20132" calcext:value-type="float">
            <text:p>20132</text:p>
          </table:table-cell>
          <table:table-cell table:style-name="ce7" office:value-type="date" office:date-value="2026-02-13" calcext:value-type="date">
            <text:p>13/02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426.25" calcext:value-type="float">
            <text:p>426,25</text:p>
          </table:table-cell>
          <table:table-cell table:style-name="ce8" office:value-type="float" office:value="-426.25" calcext:value-type="float">
            <text:p>-426,2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47" xlink:type="simple">00096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667/2026</text:p>
          </table:table-cell>
          <table:table-cell table:style-name="ce2" office:value-type="float" office:value="33" calcext:value-type="float">
            <text:p>33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279.4" calcext:value-type="float">
            <text:p>2279,4</text:p>
          </table:table-cell>
          <table:table-cell table:style-name="ce8" office:value-type="float" office:value="-2279.4" calcext:value-type="float">
            <text:p>-2279,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32279" xlink:type="simple">00067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201/2026</text:p>
          </table:table-cell>
          <table:table-cell table:style-name="ce2" office:value-type="float" office:value="93" calcext:value-type="float">
            <text:p>93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50" calcext:value-type="float">
            <text:p>150</text:p>
          </table:table-cell>
          <table:table-cell table:style-name="ce8" office:value-type="float" office:value="-150" calcext:value-type="float">
            <text:p>-150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706" xlink:type="simple">00049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790/2026</text:p>
          </table:table-cell>
          <table:table-cell table:style-name="ce2" office:value-type="float" office:value="203" calcext:value-type="float">
            <text:p>203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94.8" calcext:value-type="float">
            <text:p>294,8</text:p>
          </table:table-cell>
          <table:table-cell table:style-name="ce8" office:value-type="float" office:value="-294.8" calcext:value-type="float">
            <text:p>-294,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706" xlink:type="simple">00049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03/2026</text:p>
          </table:table-cell>
          <table:table-cell table:style-name="ce2" office:value-type="float" office:value="413" calcext:value-type="float">
            <text:p>413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63.38" calcext:value-type="float">
            <text:p>63,38</text:p>
          </table:table-cell>
          <table:table-cell table:style-name="ce8" office:value-type="float" office:value="-63.38" calcext:value-type="float">
            <text:p>-63,3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706" xlink:type="simple">00049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05/2026</text:p>
          </table:table-cell>
          <table:table-cell table:style-name="ce2" office:value-type="float" office:value="413" calcext:value-type="float">
            <text:p>413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94.73" calcext:value-type="float">
            <text:p>294,73</text:p>
          </table:table-cell>
          <table:table-cell table:style-name="ce8" office:value-type="float" office:value="-294.73" calcext:value-type="float">
            <text:p>-294,73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055" xlink:type="simple">00165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149/2026</text:p>
          </table:table-cell>
          <table:table-cell table:style-name="ce2" office:value-type="float" office:value="7001" calcext:value-type="float">
            <text:p>7001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880.01" calcext:value-type="float">
            <text:p>880,01</text:p>
          </table:table-cell>
          <table:table-cell table:style-name="ce8" office:value-type="float" office:value="-880.01" calcext:value-type="float">
            <text:p>-880,01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055" xlink:type="simple">00165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152/2026 (R)</text:p>
          </table:table-cell>
          <table:table-cell table:style-name="ce2" office:value-type="float" office:value="7002" calcext:value-type="float">
            <text:p>7002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87.65" calcext:value-type="float">
            <text:p>87,65</text:p>
          </table:table-cell>
          <table:table-cell table:style-name="ce8" office:value-type="float" office:value="-87.65" calcext:value-type="float">
            <text:p>-87,6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917" xlink:type="simple">00125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08/2026</text:p>
          </table:table-cell>
          <table:table-cell table:style-name="ce2" office:value-type="float" office:value="93340" calcext:value-type="float">
            <text:p>93340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902" calcext:value-type="float">
            <text:p>902</text:p>
          </table:table-cell>
          <table:table-cell table:style-name="ce8" office:value-type="float" office:value="-902" calcext:value-type="float">
            <text:p>-90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917" xlink:type="simple">00125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893/2026</text:p>
          </table:table-cell>
          <table:table-cell table:style-name="ce2" office:value-type="float" office:value="92770" calcext:value-type="float">
            <text:p>92770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629.2" calcext:value-type="float">
            <text:p>2629,2</text:p>
          </table:table-cell>
          <table:table-cell table:style-name="ce8" office:value-type="float" office:value="-2629.2" calcext:value-type="float">
            <text:p>-2629,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310" xlink:type="simple">00084/2024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899/2026 (R)</text:p>
          </table:table-cell>
          <table:table-cell table:style-name="ce2" office:value-type="float" office:value="8" calcext:value-type="float">
            <text:p>8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158.52" calcext:value-type="float">
            <text:p>1158,52</text:p>
          </table:table-cell>
          <table:table-cell table:style-name="ce8" office:value-type="float" office:value="-1158.52" calcext:value-type="float">
            <text:p>-1158,5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315" xlink:type="simple">0008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755/2026</text:p>
          </table:table-cell>
          <table:table-cell table:style-name="ce2" office:value-type="float" office:value="509" calcext:value-type="float">
            <text:p>509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705.25" calcext:value-type="float">
            <text:p>705,25</text:p>
          </table:table-cell>
          <table:table-cell table:style-name="ce8" office:value-type="float" office:value="-705.25" calcext:value-type="float">
            <text:p>-705,2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337" xlink:type="simple">00096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69/2026 (R)</text:p>
          </table:table-cell>
          <table:table-cell table:style-name="ce2" office:value-type="float" office:value="1065" calcext:value-type="float">
            <text:p>1065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22.17" calcext:value-type="float">
            <text:p>122,17</text:p>
          </table:table-cell>
          <table:table-cell table:style-name="ce8" office:value-type="float" office:value="-122.17" calcext:value-type="float">
            <text:p>-122,1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337" xlink:type="simple">00096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96/2026</text:p>
          </table:table-cell>
          <table:table-cell table:style-name="ce2" office:value-type="float" office:value="1064" calcext:value-type="float">
            <text:p>1064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221.18" calcext:value-type="float">
            <text:p>2221,18</text:p>
          </table:table-cell>
          <table:table-cell table:style-name="ce8" office:value-type="float" office:value="-2221.18" calcext:value-type="float">
            <text:p>-2221,1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337" xlink:type="simple">00096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180/2026</text:p>
          </table:table-cell>
          <table:table-cell table:style-name="ce2" office:value-type="float" office:value="1061" calcext:value-type="float">
            <text:p>1061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6885.67" calcext:value-type="float">
            <text:p>6885,67</text:p>
          </table:table-cell>
          <table:table-cell table:style-name="ce8" office:value-type="float" office:value="-6885.67" calcext:value-type="float">
            <text:p>-6885,6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337" xlink:type="simple">00096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185/2026 (R)</text:p>
          </table:table-cell>
          <table:table-cell table:style-name="ce2" office:value-type="float" office:value="1062" calcext:value-type="float">
            <text:p>1062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378.71" calcext:value-type="float">
            <text:p>378,71</text:p>
          </table:table-cell>
          <table:table-cell table:style-name="ce8" office:value-type="float" office:value="-378.71" calcext:value-type="float">
            <text:p>-378,71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501" xlink:type="simple">00153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45/2026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427.26" calcext:value-type="float">
            <text:p>427,26</text:p>
          </table:table-cell>
          <table:table-cell table:style-name="ce8" office:value-type="float" office:value="-427.26" calcext:value-type="float">
            <text:p>-427,26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501" xlink:type="simple">00153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165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241.49" calcext:value-type="float">
            <text:p>1241,49</text:p>
          </table:table-cell>
          <table:table-cell table:style-name="ce8" office:value-type="float" office:value="-1241.49" calcext:value-type="float">
            <text:p>-1241,49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501" xlink:type="simple">00153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839/202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276.06" calcext:value-type="float">
            <text:p>1276,06</text:p>
          </table:table-cell>
          <table:table-cell table:style-name="ce8" office:value-type="float" office:value="-1276.06" calcext:value-type="float">
            <text:p>-1276,06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787" xlink:type="simple">00069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441/2026</text:p>
          </table:table-cell>
          <table:table-cell table:style-name="ce2" office:value-type="float" office:value="11759" calcext:value-type="float">
            <text:p>11759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866.28" calcext:value-type="float">
            <text:p>1866,28</text:p>
          </table:table-cell>
          <table:table-cell table:style-name="ce8" office:value-type="float" office:value="-1866.28" calcext:value-type="float">
            <text:p>-1866,2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787" xlink:type="simple">00069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22/2026</text:p>
          </table:table-cell>
          <table:table-cell table:style-name="ce2" office:value-type="float" office:value="11921" calcext:value-type="float">
            <text:p>11921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606.8" calcext:value-type="float">
            <text:p>606,8</text:p>
          </table:table-cell>
          <table:table-cell table:style-name="ce8" office:value-type="float" office:value="-606.8" calcext:value-type="float">
            <text:p>-606,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34" xlink:type="simple">0008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31/2026</text:p>
          </table:table-cell>
          <table:table-cell table:style-name="ce2" office:value-type="float" office:value="126" calcext:value-type="float">
            <text:p>126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.77" calcext:value-type="float">
            <text:p>2,77</text:p>
          </table:table-cell>
          <table:table-cell table:style-name="ce8" office:value-type="float" office:value="-2.77" calcext:value-type="float">
            <text:p>-2,7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229/2026</text:p>
          </table:table-cell>
          <table:table-cell table:style-name="ce2" office:value-type="float" office:value="68" calcext:value-type="float">
            <text:p>68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595.05" calcext:value-type="float">
            <text:p>595,05</text:p>
          </table:table-cell>
          <table:table-cell table:style-name="ce8" office:value-type="float" office:value="-595.05" calcext:value-type="float">
            <text:p>-595,0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254/2026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678.12" calcext:value-type="float">
            <text:p>1678,12</text:p>
          </table:table-cell>
          <table:table-cell table:style-name="ce8" office:value-type="float" office:value="-1678.12" calcext:value-type="float">
            <text:p>-1678,1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260/2026</text:p>
          </table:table-cell>
          <table:table-cell table:style-name="ce2" office:value-type="float" office:value="71" calcext:value-type="float">
            <text:p>71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595.05" calcext:value-type="float">
            <text:p>595,05</text:p>
          </table:table-cell>
          <table:table-cell table:style-name="ce8" office:value-type="float" office:value="-595.05" calcext:value-type="float">
            <text:p>-595,0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265/2026</text:p>
          </table:table-cell>
          <table:table-cell table:style-name="ce2" office:value-type="float" office:value="72" calcext:value-type="float">
            <text:p>72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083.07" calcext:value-type="float">
            <text:p>1083,07</text:p>
          </table:table-cell>
          <table:table-cell table:style-name="ce8" office:value-type="float" office:value="-1083.07" calcext:value-type="float">
            <text:p>-1083,0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270/2026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595.05" calcext:value-type="float">
            <text:p>595,05</text:p>
          </table:table-cell>
          <table:table-cell table:style-name="ce8" office:value-type="float" office:value="-595.05" calcext:value-type="float">
            <text:p>-595,0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275/2026</text:p>
          </table:table-cell>
          <table:table-cell table:style-name="ce2" office:value-type="float" office:value="76" calcext:value-type="float">
            <text:p>76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166.15" calcext:value-type="float">
            <text:p>2166,15</text:p>
          </table:table-cell>
          <table:table-cell table:style-name="ce8" office:value-type="float" office:value="-2166.15" calcext:value-type="float">
            <text:p>-2166,1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280/2026</text:p>
          </table:table-cell>
          <table:table-cell table:style-name="ce2" office:value-type="float" office:value="81" calcext:value-type="float">
            <text:p>81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166.15" calcext:value-type="float">
            <text:p>2166,15</text:p>
          </table:table-cell>
          <table:table-cell table:style-name="ce8" office:value-type="float" office:value="-2166.15" calcext:value-type="float">
            <text:p>-2166,1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285/2026</text:p>
          </table:table-cell>
          <table:table-cell table:style-name="ce2" office:value-type="float" office:value="84" calcext:value-type="float">
            <text:p>84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678.12" calcext:value-type="float">
            <text:p>1678,12</text:p>
          </table:table-cell>
          <table:table-cell table:style-name="ce8" office:value-type="float" office:value="-1678.12" calcext:value-type="float">
            <text:p>-1678,1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299/2026</text:p>
          </table:table-cell>
          <table:table-cell table:style-name="ce2" office:value-type="float" office:value="87" calcext:value-type="float">
            <text:p>87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083.07" calcext:value-type="float">
            <text:p>1083,07</text:p>
          </table:table-cell>
          <table:table-cell table:style-name="ce8" office:value-type="float" office:value="-1083.07" calcext:value-type="float">
            <text:p>-1083,0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320/2026</text:p>
          </table:table-cell>
          <table:table-cell table:style-name="ce2" office:value-type="float" office:value="73" calcext:value-type="float">
            <text:p>73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868.23" calcext:value-type="float">
            <text:p>2868,23</text:p>
          </table:table-cell>
          <table:table-cell table:style-name="ce8" office:value-type="float" office:value="-2868.23" calcext:value-type="float">
            <text:p>-2868,23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325/2026</text:p>
          </table:table-cell>
          <table:table-cell table:style-name="ce2" office:value-type="float" office:value="78" calcext:value-type="float">
            <text:p>78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9797.16" calcext:value-type="float">
            <text:p>9797,16</text:p>
          </table:table-cell>
          <table:table-cell table:style-name="ce8" office:value-type="float" office:value="-9797.16" calcext:value-type="float">
            <text:p>-9797,16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330/2026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083.07" calcext:value-type="float">
            <text:p>1083,07</text:p>
          </table:table-cell>
          <table:table-cell table:style-name="ce8" office:value-type="float" office:value="-1083.07" calcext:value-type="float">
            <text:p>-1083,0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337/2026</text:p>
          </table:table-cell>
          <table:table-cell table:style-name="ce2" office:value-type="float" office:value="83" calcext:value-type="float">
            <text:p>83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7631.02" calcext:value-type="float">
            <text:p>7631,02</text:p>
          </table:table-cell>
          <table:table-cell table:style-name="ce8" office:value-type="float" office:value="-7631.02" calcext:value-type="float">
            <text:p>-7631,0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348/2026</text:p>
          </table:table-cell>
          <table:table-cell table:style-name="ce2" office:value-type="float" office:value="69" calcext:value-type="float">
            <text:p>69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4171.07" calcext:value-type="float">
            <text:p>4171,07</text:p>
          </table:table-cell>
          <table:table-cell table:style-name="ce8" office:value-type="float" office:value="-4171.07" calcext:value-type="float">
            <text:p>-4171,0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353/2026</text:p>
          </table:table-cell>
          <table:table-cell table:style-name="ce2" office:value-type="float" office:value="77" calcext:value-type="float">
            <text:p>77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595.05" calcext:value-type="float">
            <text:p>595,05</text:p>
          </table:table-cell>
          <table:table-cell table:style-name="ce8" office:value-type="float" office:value="-595.05" calcext:value-type="float">
            <text:p>-595,0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421" xlink:type="simple">00113/2024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809/2026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0080.28" calcext:value-type="float">
            <text:p>20080,28</text:p>
          </table:table-cell>
          <table:table-cell table:style-name="ce8" office:value-type="float" office:value="-20080.28" calcext:value-type="float">
            <text:p>-20080,2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32056" xlink:type="simple">00171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56/2026</text:p>
          </table:table-cell>
          <table:table-cell table:style-name="ce2" office:value-type="float" office:value="1398" calcext:value-type="float">
            <text:p>1398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619.13" calcext:value-type="float">
            <text:p>2619,13</text:p>
          </table:table-cell>
          <table:table-cell table:style-name="ce8" office:value-type="float" office:value="-2619.13" calcext:value-type="float">
            <text:p>-2619,13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32056" xlink:type="simple">00171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57/2026</text:p>
          </table:table-cell>
          <table:table-cell table:style-name="ce2" office:value-type="float" office:value="1398" calcext:value-type="float">
            <text:p>1398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8119.29" calcext:value-type="float">
            <text:p>8119,29</text:p>
          </table:table-cell>
          <table:table-cell table:style-name="ce8" office:value-type="float" office:value="-8119.29" calcext:value-type="float">
            <text:p>-8119,29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6" xlink:type="simple">0008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47/2026</text:p>
          </table:table-cell>
          <table:table-cell table:style-name="ce2" office:value-type="float" office:value="24" calcext:value-type="float">
            <text:p>24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25" calcext:value-type="float">
            <text:p>225</text:p>
          </table:table-cell>
          <table:table-cell table:style-name="ce8" office:value-type="float" office:value="-225" calcext:value-type="float">
            <text:p>-22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6" xlink:type="simple">0008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49/2026</text:p>
          </table:table-cell>
          <table:table-cell table:style-name="ce2" office:value-type="float" office:value="24" calcext:value-type="float">
            <text:p>24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697.5" calcext:value-type="float">
            <text:p>697,5</text:p>
          </table:table-cell>
          <table:table-cell table:style-name="ce8" office:value-type="float" office:value="-697.5" calcext:value-type="float">
            <text:p>-697,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92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16/2026</text:p>
          </table:table-cell>
          <table:table-cell table:style-name="ce2" office:value-type="float" office:value="22026" calcext:value-type="float">
            <text:p>22026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757565.65" calcext:value-type="float">
            <text:p>1757565,65</text:p>
          </table:table-cell>
          <table:table-cell table:style-name="ce8" office:value-type="float" office:value="-1757565.65" calcext:value-type="float">
            <text:p>-1757565,6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37/2026 (R)</text:p>
          </table:table-cell>
          <table:table-cell table:style-name="ce2" office:value-type="float" office:value="10" calcext:value-type="float">
            <text:p>10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371.78" calcext:value-type="float">
            <text:p>2371,78</text:p>
          </table:table-cell>
          <table:table-cell table:style-name="ce8" office:value-type="float" office:value="-2371.78" calcext:value-type="float">
            <text:p>-2371,7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27/2026</text:p>
          </table:table-cell>
          <table:table-cell table:style-name="ce2" office:value-type="float" office:value="12" calcext:value-type="float">
            <text:p>12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3171.58" calcext:value-type="float">
            <text:p>3171,58</text:p>
          </table:table-cell>
          <table:table-cell table:style-name="ce8" office:value-type="float" office:value="-3171.58" calcext:value-type="float">
            <text:p>-3171,5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56" xlink:type="simple">00059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88/2026</text:p>
          </table:table-cell>
          <table:table-cell table:style-name="ce2" office:value-type="float" office:value="8" calcext:value-type="float">
            <text:p>8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7069.35" calcext:value-type="float">
            <text:p>7069,35</text:p>
          </table:table-cell>
          <table:table-cell table:style-name="ce8" office:value-type="float" office:value="-7069.35" calcext:value-type="float">
            <text:p>-7069,3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56" xlink:type="simple">00059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301/202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8893.53" calcext:value-type="float">
            <text:p>28893,53</text:p>
          </table:table-cell>
          <table:table-cell table:style-name="ce8" office:value-type="float" office:value="-28893.53" calcext:value-type="float">
            <text:p>-28893,53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6" xlink:type="simple">00005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873/2026</text:p>
          </table:table-cell>
          <table:table-cell table:style-name="ce2" office:value-type="float" office:value="39" calcext:value-type="float">
            <text:p>39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7778.07" calcext:value-type="float">
            <text:p>7778,07</text:p>
          </table:table-cell>
          <table:table-cell table:style-name="ce8" office:value-type="float" office:value="-7778.07" calcext:value-type="float">
            <text:p>-7778,0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6" xlink:type="simple">00005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85/2026</text:p>
          </table:table-cell>
          <table:table-cell table:style-name="ce2" office:value-type="float" office:value="41" calcext:value-type="float">
            <text:p>41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873.68" calcext:value-type="float">
            <text:p>2873,68</text:p>
          </table:table-cell>
          <table:table-cell table:style-name="ce8" office:value-type="float" office:value="-2873.68" calcext:value-type="float">
            <text:p>-2873,6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6" xlink:type="simple">00005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876/2026</text:p>
          </table:table-cell>
          <table:table-cell table:style-name="ce2" office:value-type="float" office:value="39" calcext:value-type="float">
            <text:p>39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509.06" calcext:value-type="float">
            <text:p>2509,06</text:p>
          </table:table-cell>
          <table:table-cell table:style-name="ce8" office:value-type="float" office:value="-2509.06" calcext:value-type="float">
            <text:p>-2509,06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6" xlink:type="simple">00005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83/2026</text:p>
          </table:table-cell>
          <table:table-cell table:style-name="ce2" office:value-type="float" office:value="41" calcext:value-type="float">
            <text:p>41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8908.41" calcext:value-type="float">
            <text:p>8908,41</text:p>
          </table:table-cell>
          <table:table-cell table:style-name="ce8" office:value-type="float" office:value="-8908.41" calcext:value-type="float">
            <text:p>-8908,41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32" xlink:type="simple">00001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37/2026</text:p>
          </table:table-cell>
          <table:table-cell table:style-name="ce2" office:value-type="float" office:value="4558" calcext:value-type="float">
            <text:p>4558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201.1" calcext:value-type="float">
            <text:p>1201,1</text:p>
          </table:table-cell>
          <table:table-cell table:style-name="ce8" office:value-type="float" office:value="-1201.1" calcext:value-type="float">
            <text:p>-1201,1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70" xlink:type="simple">OD00232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20/2026</text:p>
          </table:table-cell>
          <table:table-cell table:style-name="ce2" office:value-type="float" office:value="156" calcext:value-type="float">
            <text:p>156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863.28" calcext:value-type="float">
            <text:p>863,28</text:p>
          </table:table-cell>
          <table:table-cell table:style-name="ce8" office:value-type="float" office:value="-863.28" calcext:value-type="float">
            <text:p>-863,2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13" xlink:type="simple">0012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59/2026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5924.87" calcext:value-type="float">
            <text:p>15924,87</text:p>
          </table:table-cell>
          <table:table-cell table:style-name="ce8" office:value-type="float" office:value="-15924.87" calcext:value-type="float">
            <text:p>-15924,8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13" xlink:type="simple">0012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14/2026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8960.14" calcext:value-type="float">
            <text:p>18960,14</text:p>
          </table:table-cell>
          <table:table-cell table:style-name="ce8" office:value-type="float" office:value="-18960.14" calcext:value-type="float">
            <text:p>-18960,1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13" xlink:type="simple">0012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62/2026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49367.11" calcext:value-type="float">
            <text:p>49367,11</text:p>
          </table:table-cell>
          <table:table-cell table:style-name="ce8" office:value-type="float" office:value="-49367.11" calcext:value-type="float">
            <text:p>-49367,11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01/2026</text:p>
          </table:table-cell>
          <table:table-cell table:style-name="ce2" office:value-type="float" office:value="286" calcext:value-type="float">
            <text:p>286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465.84" calcext:value-type="float">
            <text:p>465,84</text:p>
          </table:table-cell>
          <table:table-cell table:style-name="ce8" office:value-type="float" office:value="-465.84" calcext:value-type="float">
            <text:p>-465,8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77/2026</text:p>
          </table:table-cell>
          <table:table-cell table:style-name="ce2" office:value-type="float" office:value="287" calcext:value-type="float">
            <text:p>287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32.92" calcext:value-type="float">
            <text:p>232,92</text:p>
          </table:table-cell>
          <table:table-cell table:style-name="ce8" office:value-type="float" office:value="-232.92" calcext:value-type="float">
            <text:p>-232,9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89/2026</text:p>
          </table:table-cell>
          <table:table-cell table:style-name="ce2" office:value-type="float" office:value="289" calcext:value-type="float">
            <text:p>289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27.97" calcext:value-type="float">
            <text:p>127,97</text:p>
          </table:table-cell>
          <table:table-cell table:style-name="ce8" office:value-type="float" office:value="-127.97" calcext:value-type="float">
            <text:p>-127,9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04/2026</text:p>
          </table:table-cell>
          <table:table-cell table:style-name="ce2" office:value-type="float" office:value="290" calcext:value-type="float">
            <text:p>290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641.08" calcext:value-type="float">
            <text:p>1641,08</text:p>
          </table:table-cell>
          <table:table-cell table:style-name="ce8" office:value-type="float" office:value="-1641.08" calcext:value-type="float">
            <text:p>-1641,0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09/2026</text:p>
          </table:table-cell>
          <table:table-cell table:style-name="ce2" office:value-type="float" office:value="291" calcext:value-type="float">
            <text:p>291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360.89" calcext:value-type="float">
            <text:p>360,89</text:p>
          </table:table-cell>
          <table:table-cell table:style-name="ce8" office:value-type="float" office:value="-360.89" calcext:value-type="float">
            <text:p>-360,89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14/2026</text:p>
          </table:table-cell>
          <table:table-cell table:style-name="ce2" office:value-type="float" office:value="292" calcext:value-type="float">
            <text:p>292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32.92" calcext:value-type="float">
            <text:p>232,92</text:p>
          </table:table-cell>
          <table:table-cell table:style-name="ce8" office:value-type="float" office:value="-232.92" calcext:value-type="float">
            <text:p>-232,9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19/2026</text:p>
          </table:table-cell>
          <table:table-cell table:style-name="ce2" office:value-type="float" office:value="293" calcext:value-type="float">
            <text:p>293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27.97" calcext:value-type="float">
            <text:p>127,97</text:p>
          </table:table-cell>
          <table:table-cell table:style-name="ce8" office:value-type="float" office:value="-127.97" calcext:value-type="float">
            <text:p>-127,9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24/2026</text:p>
          </table:table-cell>
          <table:table-cell table:style-name="ce2" office:value-type="float" office:value="294" calcext:value-type="float">
            <text:p>294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32.92" calcext:value-type="float">
            <text:p>232,92</text:p>
          </table:table-cell>
          <table:table-cell table:style-name="ce8" office:value-type="float" office:value="-232.92" calcext:value-type="float">
            <text:p>-232,9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29/2026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63.04" calcext:value-type="float">
            <text:p>163,04</text:p>
          </table:table-cell>
          <table:table-cell table:style-name="ce8" office:value-type="float" office:value="-163.04" calcext:value-type="float">
            <text:p>-163,0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83/2026</text:p>
          </table:table-cell>
          <table:table-cell table:style-name="ce2" office:value-type="float" office:value="283" calcext:value-type="float">
            <text:p>283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465.84" calcext:value-type="float">
            <text:p>465,84</text:p>
          </table:table-cell>
          <table:table-cell table:style-name="ce8" office:value-type="float" office:value="-465.84" calcext:value-type="float">
            <text:p>-465,8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7" xlink:type="simple">00040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847/2026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3833.1" calcext:value-type="float">
            <text:p>13833,1</text:p>
          </table:table-cell>
          <table:table-cell table:style-name="ce8" office:value-type="float" office:value="-13833.1" calcext:value-type="float">
            <text:p>-13833,1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6" xlink:type="simple">00042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379/2026</text:p>
          </table:table-cell>
          <table:table-cell table:style-name="ce2" office:value-type="float" office:value="1059" calcext:value-type="float">
            <text:p>1059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0819.55" calcext:value-type="float">
            <text:p>10819,55</text:p>
          </table:table-cell>
          <table:table-cell table:style-name="ce8" office:value-type="float" office:value="-10819.55" calcext:value-type="float">
            <text:p>-10819,5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7" xlink:type="simple">00040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82/2026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3159.74" calcext:value-type="float">
            <text:p>3159,74</text:p>
          </table:table-cell>
          <table:table-cell table:style-name="ce8" office:value-type="float" office:value="-3159.74" calcext:value-type="float">
            <text:p>-3159,7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6" xlink:type="simple">00042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46/2026</text:p>
          </table:table-cell>
          <table:table-cell table:style-name="ce2" office:value-type="float" office:value="1063" calcext:value-type="float">
            <text:p>1063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3726.15" calcext:value-type="float">
            <text:p>3726,15</text:p>
          </table:table-cell>
          <table:table-cell table:style-name="ce8" office:value-type="float" office:value="-3726.15" calcext:value-type="float">
            <text:p>-3726,1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2" xlink:type="simple">0003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65/2026</text:p>
          </table:table-cell>
          <table:table-cell table:style-name="ce2" office:value-type="float" office:value="173" calcext:value-type="float">
            <text:p>173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4304.67" calcext:value-type="float">
            <text:p>4304,67</text:p>
          </table:table-cell>
          <table:table-cell table:style-name="ce8" office:value-type="float" office:value="-4304.67" calcext:value-type="float">
            <text:p>-4304,6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2" xlink:type="simple">0003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77/2026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037.23" calcext:value-type="float">
            <text:p>2037,23</text:p>
          </table:table-cell>
          <table:table-cell table:style-name="ce8" office:value-type="float" office:value="-2037.23" calcext:value-type="float">
            <text:p>-2037,23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32337" xlink:type="simple">00090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72/2026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319.04" calcext:value-type="float">
            <text:p>319,04</text:p>
          </table:table-cell>
          <table:table-cell table:style-name="ce8" office:value-type="float" office:value="-319.04" calcext:value-type="float">
            <text:p>-319,0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32337" xlink:type="simple">00090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73/2026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989.03" calcext:value-type="float">
            <text:p>989,03</text:p>
          </table:table-cell>
          <table:table-cell table:style-name="ce8" office:value-type="float" office:value="-989.03" calcext:value-type="float">
            <text:p>-989,03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205/202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598.28" calcext:value-type="float">
            <text:p>598,28</text:p>
          </table:table-cell>
          <table:table-cell table:style-name="ce8" office:value-type="float" office:value="-598.28" calcext:value-type="float">
            <text:p>-598,2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232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4840.65" calcext:value-type="float">
            <text:p>4840,65</text:p>
          </table:table-cell>
          <table:table-cell table:style-name="ce8" office:value-type="float" office:value="-4840.65" calcext:value-type="float">
            <text:p>-4840,6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684/2026 (R)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54.73" calcext:value-type="float">
            <text:p>154,73</text:p>
          </table:table-cell>
          <table:table-cell table:style-name="ce8" office:value-type="float" office:value="-154.73" calcext:value-type="float">
            <text:p>-154,73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724/2026 (R)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251.81" calcext:value-type="float">
            <text:p>1251,81</text:p>
          </table:table-cell>
          <table:table-cell table:style-name="ce8" office:value-type="float" office:value="-1251.81" calcext:value-type="float">
            <text:p>-1251,81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53/2026</text:p>
          </table:table-cell>
          <table:table-cell table:style-name="ce2" office:value-type="float" office:value="275" calcext:value-type="float">
            <text:p>275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27.97" calcext:value-type="float">
            <text:p>127,97</text:p>
          </table:table-cell>
          <table:table-cell table:style-name="ce8" office:value-type="float" office:value="-127.97" calcext:value-type="float">
            <text:p>-127,9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358/2026</text:p>
          </table:table-cell>
          <table:table-cell table:style-name="ce2" office:value-type="float" office:value="82" calcext:value-type="float">
            <text:p>82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595.05" calcext:value-type="float">
            <text:p>595,05</text:p>
          </table:table-cell>
          <table:table-cell table:style-name="ce8" office:value-type="float" office:value="-595.05" calcext:value-type="float">
            <text:p>-595,0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363/2026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083.07" calcext:value-type="float">
            <text:p>1083,07</text:p>
          </table:table-cell>
          <table:table-cell table:style-name="ce8" office:value-type="float" office:value="-1083.07" calcext:value-type="float">
            <text:p>-1083,0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369/2026</text:p>
          </table:table-cell>
          <table:table-cell table:style-name="ce2" office:value-type="float" office:value="86" calcext:value-type="float">
            <text:p>86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595.05" calcext:value-type="float">
            <text:p>595,05</text:p>
          </table:table-cell>
          <table:table-cell table:style-name="ce8" office:value-type="float" office:value="-595.05" calcext:value-type="float">
            <text:p>-595,0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596/2026</text:p>
          </table:table-cell>
          <table:table-cell table:style-name="ce2" office:value-type="float" office:value="79" calcext:value-type="float">
            <text:p>79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166.15" calcext:value-type="float">
            <text:p>2166,15</text:p>
          </table:table-cell>
          <table:table-cell table:style-name="ce8" office:value-type="float" office:value="-2166.15" calcext:value-type="float">
            <text:p>-2166,1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60/2026</text:p>
          </table:table-cell>
          <table:table-cell table:style-name="ce2" office:value-type="float" office:value="276" calcext:value-type="float">
            <text:p>276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897" calcext:value-type="float">
            <text:p>897</text:p>
          </table:table-cell>
          <table:table-cell table:style-name="ce8" office:value-type="float" office:value="-897" calcext:value-type="float">
            <text:p>-89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65/2026</text:p>
          </table:table-cell>
          <table:table-cell table:style-name="ce2" office:value-type="float" office:value="277" calcext:value-type="float">
            <text:p>277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360.89" calcext:value-type="float">
            <text:p>360,89</text:p>
          </table:table-cell>
          <table:table-cell table:style-name="ce8" office:value-type="float" office:value="-360.89" calcext:value-type="float">
            <text:p>-360,89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24/2026</text:p>
          </table:table-cell>
          <table:table-cell table:style-name="ce2" office:value-type="float" office:value="579027" calcext:value-type="float">
            <text:p>579027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366.44" calcext:value-type="float">
            <text:p>366,44</text:p>
          </table:table-cell>
          <table:table-cell table:style-name="ce8" office:value-type="float" office:value="-366.44" calcext:value-type="float">
            <text:p>-366,4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25/2026</text:p>
          </table:table-cell>
          <table:table-cell table:style-name="ce2" office:value-type="float" office:value="579027" calcext:value-type="float">
            <text:p>579027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135.96" calcext:value-type="float">
            <text:p>1135,96</text:p>
          </table:table-cell>
          <table:table-cell table:style-name="ce8" office:value-type="float" office:value="-1135.96" calcext:value-type="float">
            <text:p>-1135,96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46/2026 (R)</text:p>
          </table:table-cell>
          <table:table-cell table:style-name="ce2" office:value-type="float" office:value="579534" calcext:value-type="float">
            <text:p>579534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31.22" calcext:value-type="float">
            <text:p>31,22</text:p>
          </table:table-cell>
          <table:table-cell table:style-name="ce8" office:value-type="float" office:value="-31.22" calcext:value-type="float">
            <text:p>-31,2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85/2026</text:p>
          </table:table-cell>
          <table:table-cell table:style-name="ce2" office:value-type="float" office:value="580019" calcext:value-type="float">
            <text:p>580019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24.81" calcext:value-type="float">
            <text:p>124,81</text:p>
          </table:table-cell>
          <table:table-cell table:style-name="ce8" office:value-type="float" office:value="-124.81" calcext:value-type="float">
            <text:p>-124,81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534/2026</text:p>
          </table:table-cell>
          <table:table-cell table:style-name="ce2" office:value-type="float" office:value="573621" calcext:value-type="float">
            <text:p>573621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87.05" calcext:value-type="float">
            <text:p>87,05</text:p>
          </table:table-cell>
          <table:table-cell table:style-name="ce8" office:value-type="float" office:value="-87.05" calcext:value-type="float">
            <text:p>-87,0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575/2026</text:p>
          </table:table-cell>
          <table:table-cell table:style-name="ce2" office:value-type="float" office:value="573375" calcext:value-type="float">
            <text:p>573375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135.96" calcext:value-type="float">
            <text:p>1135,96</text:p>
          </table:table-cell>
          <table:table-cell table:style-name="ce8" office:value-type="float" office:value="-1135.96" calcext:value-type="float">
            <text:p>-1135,96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72/2026</text:p>
          </table:table-cell>
          <table:table-cell table:style-name="ce2" office:value-type="float" office:value="278" calcext:value-type="float">
            <text:p>278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27.97" calcext:value-type="float">
            <text:p>127,97</text:p>
          </table:table-cell>
          <table:table-cell table:style-name="ce8" office:value-type="float" office:value="-127.97" calcext:value-type="float">
            <text:p>-127,9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77/2026</text:p>
          </table:table-cell>
          <table:table-cell table:style-name="ce2" office:value-type="float" office:value="279" calcext:value-type="float">
            <text:p>279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32.92" calcext:value-type="float">
            <text:p>232,92</text:p>
          </table:table-cell>
          <table:table-cell table:style-name="ce8" office:value-type="float" office:value="-232.92" calcext:value-type="float">
            <text:p>-232,9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91/2026</text:p>
          </table:table-cell>
          <table:table-cell table:style-name="ce2" office:value-type="float" office:value="280" calcext:value-type="float">
            <text:p>280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616.82" calcext:value-type="float">
            <text:p>616,82</text:p>
          </table:table-cell>
          <table:table-cell table:style-name="ce8" office:value-type="float" office:value="-616.82" calcext:value-type="float">
            <text:p>-616,8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07/2026</text:p>
          </table:table-cell>
          <table:table-cell table:style-name="ce2" office:value-type="float" office:value="282" calcext:value-type="float">
            <text:p>282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27.97" calcext:value-type="float">
            <text:p>127,97</text:p>
          </table:table-cell>
          <table:table-cell table:style-name="ce8" office:value-type="float" office:value="-127.97" calcext:value-type="float">
            <text:p>-127,9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21/2026</text:p>
          </table:table-cell>
          <table:table-cell table:style-name="ce2" office:value-type="float" office:value="284" calcext:value-type="float">
            <text:p>284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27.97" calcext:value-type="float">
            <text:p>127,97</text:p>
          </table:table-cell>
          <table:table-cell table:style-name="ce8" office:value-type="float" office:value="-127.97" calcext:value-type="float">
            <text:p>-127,9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28/2026</text:p>
          </table:table-cell>
          <table:table-cell table:style-name="ce2" office:value-type="float" office:value="285" calcext:value-type="float">
            <text:p>285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106.92" calcext:value-type="float">
            <text:p>2106,92</text:p>
          </table:table-cell>
          <table:table-cell table:style-name="ce8" office:value-type="float" office:value="-2106.92" calcext:value-type="float">
            <text:p>-2106,9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38/2026</text:p>
          </table:table-cell>
          <table:table-cell table:style-name="ce2" office:value-type="float" office:value="288" calcext:value-type="float">
            <text:p>288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465.84" calcext:value-type="float">
            <text:p>465,84</text:p>
          </table:table-cell>
          <table:table-cell table:style-name="ce8" office:value-type="float" office:value="-465.84" calcext:value-type="float">
            <text:p>-465,8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71/2026</text:p>
          </table:table-cell>
          <table:table-cell table:style-name="ce2" office:value-type="float" office:value="281" calcext:value-type="float">
            <text:p>281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27.97" calcext:value-type="float">
            <text:p>127,97</text:p>
          </table:table-cell>
          <table:table-cell table:style-name="ce8" office:value-type="float" office:value="-127.97" calcext:value-type="float">
            <text:p>-127,9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32279" xlink:type="simple">00067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202/2026</text:p>
          </table:table-cell>
          <table:table-cell table:style-name="ce2" office:value-type="float" office:value="93" calcext:value-type="float">
            <text:p>93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3-03" calcext:value-type="date">
            <text:p>03/03/26</text:p>
          </table:table-cell>
          <table:table-cell table:number-columns-repeated="2" table:style-name="ce8" office:value-type="float" office:value="48.39" calcext:value-type="float">
            <text:p>48,39</text:p>
          </table:table-cell>
          <table:table-cell table:style-name="ce8" office:value-type="float" office:value="7.66" calcext:value-type="float">
            <text:p>7,66</text:p>
          </table:table-cell>
          <table:table-cell table:style-name="ce8" office:value-type="float" office:value="56.05" calcext:value-type="float">
            <text:p>56,0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179920.69" calcext:value-type="float">
            <text:p>4179920,69</text:p>
          </table:table-cell>
          <table:table-cell table:style-name="ce3" office:value-type="float" office:value="-3449370.26" calcext:value-type="float">
            <text:p>-3449370,26</text:p>
          </table:table-cell>
          <table:table-cell table:style-name="ce3" office:value-type="float" office:value="730550.43" calcext:value-type="float">
            <text:p>730550,4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42149.5" calcext:value-type="float">
            <text:p>42149,5</text:p>
          </table:table-cell>
          <table:table-cell table:style-name="ce3" office:value-type="float" office:value="-42149.5" calcext:value-type="float">
            <text:p>-42149,5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222070.19" calcext:value-type="float">
            <text:p>4222070,19</text:p>
          </table:table-cell>
          <table:table-cell table:style-name="ce3" office:value-type="float" office:value="-3491519.76" calcext:value-type="float">
            <text:p>-3491519,76</text:p>
          </table:table-cell>
          <table:table-cell table:style-name="ce3" office:value-type="float" office:value="730550.43" calcext:value-type="float">
            <text:p>730550,43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0.394.460/0001-41  MINISTERIO DA FAZENDA - UNIÃ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6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72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3-31" calcext:value-type="date">
            <text:p>31/03/26</text:p>
          </table:table-cell>
          <table:table-cell table:style-name="ce7" office:value-type="date" office:date-value="2026-03-23" calcext:value-type="date">
            <text:p>23/03/26</text:p>
          </table:table-cell>
          <table:table-cell table:number-columns-repeated="2" table:style-name="ce8" office:value-type="float" office:value="17762.99" calcext:value-type="float">
            <text:p>17762,9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762.99" calcext:value-type="float">
            <text:p>17762,99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1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02/2026</text:p>
          </table:table-cell>
          <table:table-cell table:style-name="ce2" office:value-type="float" office:value="22026" calcext:value-type="float">
            <text:p>22026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808878.56" calcext:value-type="float">
            <text:p>808878,56</text:p>
          </table:table-cell>
          <table:table-cell table:style-name="ce8" office:value-type="float" office:value="-808878.56" calcext:value-type="float">
            <text:p>-808878,56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826641.55" calcext:value-type="float">
            <text:p>826641,55</text:p>
          </table:table-cell>
          <table:table-cell table:style-name="ce3" office:value-type="float" office:value="-808878.56" calcext:value-type="float">
            <text:p>-808878,56</text:p>
          </table:table-cell>
          <table:table-cell table:style-name="ce3" office:value-type="float" office:value="17762.99" calcext:value-type="float">
            <text:p>17762,9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826641.55" calcext:value-type="float">
            <text:p>826641,55</text:p>
          </table:table-cell>
          <table:table-cell table:style-name="ce3" office:value-type="float" office:value="-808878.56" calcext:value-type="float">
            <text:p>-808878,56</text:p>
          </table:table-cell>
          <table:table-cell table:style-name="ce3" office:value-type="float" office:value="17762.99" calcext:value-type="float">
            <text:p>17762,99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23.612.685/0001-22  MINISTERIO DO TRABALHO E EMPREGO - MT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00/2026</text:p>
          </table:table-cell>
          <table:table-cell table:style-name="ce2" office:value-type="float" office:value="13018171022026" calcext:value-type="float">
            <text:p>13018171022026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46719.74" calcext:value-type="float">
            <text:p>246719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6719.74" calcext:value-type="float">
            <text:p>246719,74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93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19/2026</text:p>
          </table:table-cell>
          <table:table-cell table:style-name="ce2" office:value-type="float" office:value="22026" calcext:value-type="float">
            <text:p>22026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618944.97" calcext:value-type="float">
            <text:p>618944,9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18944.97" calcext:value-type="float">
            <text:p>618944,9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865664.71" calcext:value-type="float">
            <text:p>865664,7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65664.71" calcext:value-type="float">
            <text:p>865664,7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865664.71" calcext:value-type="float">
            <text:p>865664,7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65664.71" calcext:value-type="float">
            <text:p>865664,71</text:p>
          </table:table-cell>
          <table:table-cell table:number-columns-repeated="8"/>
        </table:table-row>
        <table:table-row table:style-name="ro13">
          <table:table-cell table:style-name="ce4" office:value-type="string" calcext:value-type="string">
            <text:p>  96.785.084/0001-95  MJM AMBIENTAL, EMPREENDIMENTOS E SERVICOS DE LOCACAO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509" xlink:type="simple">00138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4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30/2026</text:p>
          </table:table-cell>
          <table:table-cell table:style-name="ce2" office:value-type="float" office:value="20" calcext:value-type="float">
            <text:p>20</text:p>
          </table:table-cell>
          <table:table-cell table:style-name="ce7" office:value-type="date" office:date-value="2026-03-20" calcext:value-type="date">
            <text:p>20/03/26</text:p>
          </table:table-cell>
          <table:table-cell table:style-name="ce7" office:value-type="date" office:date-value="2026-03-23" calcext:value-type="date">
            <text:p>23/03/26</text:p>
          </table:table-cell>
          <table:table-cell table:style-name="ce8" office:value-type="float" office:value="161723.41" calcext:value-type="float">
            <text:p>161723,41</text:p>
          </table:table-cell>
          <table:table-cell table:style-name="ce8" office:value-type="float" office:value="143933.83" calcext:value-type="float">
            <text:p>143933,8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3933.83" calcext:value-type="float">
            <text:p>143933,8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509" xlink:type="simple">00138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2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34/2026</text:p>
          </table:table-cell>
          <table:table-cell table:style-name="ce2" office:value-type="float" office:value="23" calcext:value-type="float">
            <text:p>23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style-name="ce8" office:value-type="float" office:value="135434.04" calcext:value-type="float">
            <text:p>135434,04</text:p>
          </table:table-cell>
          <table:table-cell table:style-name="ce8" office:value-type="float" office:value="120536.3" calcext:value-type="float">
            <text:p>120536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0536.3" calcext:value-type="float">
            <text:p>120536,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297157.45" calcext:value-type="float">
            <text:p>297157,45</text:p>
          </table:table-cell>
          <table:table-cell table:style-name="ce3" office:value-type="float" office:value="264470.13" calcext:value-type="float">
            <text:p>264470,1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64470.13" calcext:value-type="float">
            <text:p>264470,1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297157.45" calcext:value-type="float">
            <text:p>297157,45</text:p>
          </table:table-cell>
          <table:table-cell table:style-name="ce3" office:value-type="float" office:value="264470.13" calcext:value-type="float">
            <text:p>264470,1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64470.13" calcext:value-type="float">
            <text:p>264470,13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33.608.308/0001-73  MONGERAL PREVIDENCIA PRIVA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5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86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3-03" calcext:value-type="date">
            <text:p>03/03/26</text:p>
          </table:table-cell>
          <table:table-cell table:number-columns-repeated="2" table:style-name="ce8" office:value-type="float" office:value="2352.4" calcext:value-type="float">
            <text:p>2352,4</text:p>
          </table:table-cell>
          <table:table-cell table:style-name="ce8" office:value-type="float" office:value="-117.62" calcext:value-type="float">
            <text:p>-117,62</text:p>
          </table:table-cell>
          <table:table-cell table:style-name="ce8" office:value-type="float" office:value="2234.78" calcext:value-type="float">
            <text:p>2234,7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352.4" calcext:value-type="float">
            <text:p>2352,4</text:p>
          </table:table-cell>
          <table:table-cell table:style-name="ce3" office:value-type="float" office:value="-117.62" calcext:value-type="float">
            <text:p>-117,62</text:p>
          </table:table-cell>
          <table:table-cell table:style-name="ce3" office:value-type="float" office:value="2234.78" calcext:value-type="float">
            <text:p>2234,7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352.4" calcext:value-type="float">
            <text:p>2352,4</text:p>
          </table:table-cell>
          <table:table-cell table:style-name="ce3" office:value-type="float" office:value="-117.62" calcext:value-type="float">
            <text:p>-117,62</text:p>
          </table:table-cell>
          <table:table-cell table:style-name="ce3" office:value-type="float" office:value="2234.78" calcext:value-type="float">
            <text:p>2234,78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50.452.436/0001-90  MTPROJ ENGENHARIA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42" xlink:type="simple">00012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7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30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3-04" calcext:value-type="date">
            <text:p>04/03/26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8" office:value-type="float" office:value="58102.79" calcext:value-type="float">
            <text:p>58102,79</text:p>
          </table:table-cell>
          <table:table-cell table:style-name="ce8" office:value-type="float" office:value="55197.65" calcext:value-type="float">
            <text:p>55197,6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5197.65" calcext:value-type="float">
            <text:p>55197,6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58102.79" calcext:value-type="float">
            <text:p>58102,79</text:p>
          </table:table-cell>
          <table:table-cell table:style-name="ce3" office:value-type="float" office:value="55197.65" calcext:value-type="float">
            <text:p>55197,6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5197.65" calcext:value-type="float">
            <text:p>55197,6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58102.79" calcext:value-type="float">
            <text:p>58102,79</text:p>
          </table:table-cell>
          <table:table-cell table:style-name="ce3" office:value-type="float" office:value="55197.65" calcext:value-type="float">
            <text:p>55197,6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5197.65" calcext:value-type="float">
            <text:p>55197,65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20.170.945-87  NAPOLEAO GOMES BARRETO FILH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1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84/2026</text:p>
          </table:table-cell>
          <table:table-cell table:style-name="ce2" office:value-type="float" office:value="50964" calcext:value-type="float">
            <text:p>50964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160.56" calcext:value-type="float">
            <text:p>160,5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0.56" calcext:value-type="float">
            <text:p>160,5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60.56" calcext:value-type="float">
            <text:p>160,5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0.56" calcext:value-type="float">
            <text:p>160,5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60.56" calcext:value-type="float">
            <text:p>160,5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60.56" calcext:value-type="float">
            <text:p>160,56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459.838.955-91  NORMELIA MARTINS MARTIS SANTO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361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7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88/2026</text:p>
          </table:table-cell>
          <table:table-cell table:style-name="ce2" office:value-type="float" office:value="25772026" calcext:value-type="float">
            <text:p>25772026</text:p>
          </table:table-cell>
          <table:table-cell table:style-name="ce7" office:value-type="date" office:date-value="2026-03-20" calcext:value-type="date">
            <text:p>20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144.12" calcext:value-type="float">
            <text:p>144,1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4.12" calcext:value-type="float">
            <text:p>144,1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44.12" calcext:value-type="float">
            <text:p>144,1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44.12" calcext:value-type="float">
            <text:p>144,1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44.12" calcext:value-type="float">
            <text:p>144,1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44.12" calcext:value-type="float">
            <text:p>144,12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39.575.051/0001-87  NOVA DISTRIBUIDORA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44" xlink:type="simple">OD00121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7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96/2026</text:p>
          </table:table-cell>
          <table:table-cell table:style-name="ce2" office:value-type="float" office:value="4177" calcext:value-type="float">
            <text:p>4177</text:p>
          </table:table-cell>
          <table:table-cell table:number-columns-repeated="2" table:style-name="ce7" office:value-type="date" office:date-value="2026-03-27" calcext:value-type="date">
            <text:p>27/03/26</text:p>
          </table:table-cell>
          <table:table-cell table:number-columns-repeated="2" table:style-name="ce8" office:value-type="float" office:value="9345" calcext:value-type="float">
            <text:p>934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345" calcext:value-type="float">
            <text:p>934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9345" calcext:value-type="float">
            <text:p>934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345" calcext:value-type="float">
            <text:p>934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9345" calcext:value-type="float">
            <text:p>934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345" calcext:value-type="float">
            <text:p>9345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02.402.925/0001-94  NÚCLEO BÁSICO TECNOLOGIA E INFORMAÇÃO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32357" xlink:type="simple">00100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7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63/2026 (R)</text:p>
          </table:table-cell>
          <table:table-cell table:style-name="ce2" office:value-type="float" office:value="42" calcext:value-type="float">
            <text:p>42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2656" calcext:value-type="float">
            <text:p>265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56" calcext:value-type="float">
            <text:p>265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32357" xlink:type="simple">00100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7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62/2026</text:p>
          </table:table-cell>
          <table:table-cell table:style-name="ce2" office:value-type="float" office:value="41" calcext:value-type="float">
            <text:p>41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number-columns-repeated="2" table:style-name="ce8" office:value-type="float" office:value="20000" calcext:value-type="float">
            <text:p>20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000" calcext:value-type="float">
            <text:p>200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2656" calcext:value-type="float">
            <text:p>2265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2656" calcext:value-type="float">
            <text:p>2265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2656" calcext:value-type="float">
            <text:p>2265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2656" calcext:value-type="float">
            <text:p>22656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03.864.915-34  PAULO JOSE SANTOS SILVA AMAD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35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4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22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3-13" calcext:value-type="date">
            <text:p>13/03/26</text:p>
          </table:table-cell>
          <table:table-cell table:style-name="ce7" office:value-type="date" office:date-value="2026-03-12" calcext:value-type="date">
            <text:p>12/03/26</text:p>
          </table:table-cell>
          <table:table-cell table:number-columns-repeated="2" table:style-name="ce8" office:value-type="float" office:value="250" calcext:value-type="float">
            <text:p>2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50" calcext:value-type="float">
            <text:p>25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50" calcext:value-type="float">
            <text:p>25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50" calcext:value-type="float">
            <text:p>25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50" calcext:value-type="float">
            <text:p>25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50" calcext:value-type="float">
            <text:p>250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46.740.385/0001-24  PHOENIX SOLUCOES E REALIZACOE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59" xlink:type="simple">00006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92/2026</text:p>
          </table:table-cell>
          <table:table-cell table:style-name="ce2" office:value-type="float" office:value="729" calcext:value-type="float">
            <text:p>729</text:p>
          </table:table-cell>
          <table:table-cell table:style-name="ce7" office:value-type="date" office:date-value="2026-03-04" calcext:value-type="date">
            <text:p>04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25181" calcext:value-type="float">
            <text:p>2518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5181" calcext:value-type="float">
            <text:p>25181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59" xlink:type="simple">00006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0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85/2026</text:p>
          </table:table-cell>
          <table:table-cell table:style-name="ce2" office:value-type="float" office:value="727" calcext:value-type="float">
            <text:p>727</text:p>
          </table:table-cell>
          <table:table-cell table:number-columns-repeated="2"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27209" calcext:value-type="float">
            <text:p>2720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209" calcext:value-type="float">
            <text:p>2720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52390" calcext:value-type="float">
            <text:p>5239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2390" calcext:value-type="float">
            <text:p>5239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52390" calcext:value-type="float">
            <text:p>5239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2390" calcext:value-type="float">
            <text:p>52390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69.034.668/0001-56  PLUXEE BENEFÍCIOS BRASIL S.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22019" xlink:type="simple">00152/2021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2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94/2026</text:p>
          </table:table-cell>
          <table:table-cell table:style-name="ce2" office:value-type="float" office:value="636548001" calcext:value-type="float">
            <text:p>636548001</text:p>
          </table:table-cell>
          <table:table-cell table:number-columns-repeated="2" table:style-name="ce7" office:value-type="date" office:date-value="2026-03-30" calcext:value-type="date">
            <text:p>30/03/26</text:p>
          </table:table-cell>
          <table:table-cell table:number-columns-repeated="2" table:style-name="ce8" office:value-type="float" office:value="1809296" calcext:value-type="float">
            <text:p>180929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09296" calcext:value-type="float">
            <text:p>1809296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22019" xlink:type="simple">00152/2021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2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99/2026</text:p>
          </table:table-cell>
          <table:table-cell table:style-name="ce2" office:value-type="float" office:value="685813001" calcext:value-type="float">
            <text:p>685813001</text:p>
          </table:table-cell>
          <table:table-cell table:number-columns-repeated="2" table:style-name="ce7" office:value-type="date" office:date-value="2026-03-30" calcext:value-type="date">
            <text:p>30/03/26</text:p>
          </table:table-cell>
          <table:table-cell table:number-columns-repeated="2" table:style-name="ce8" office:value-type="float" office:value="187110" calcext:value-type="float">
            <text:p>18711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7110" calcext:value-type="float">
            <text:p>18711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996406" calcext:value-type="float">
            <text:p>199640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996406" calcext:value-type="float">
            <text:p>199640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996406" calcext:value-type="float">
            <text:p>199640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996406" calcext:value-type="float">
            <text:p>1996406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13.110.564/0001-29  PREFEITURA MUNICIPAL DE AMPARO DO SAO FRANCISC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01/2026</text:p>
          </table:table-cell>
          <table:table-cell table:style-name="ce2" office:value-type="float" office:value="8" calcext:value-type="float">
            <text:p>8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462.86" calcext:value-type="float">
            <text:p>462,8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2.86" calcext:value-type="float">
            <text:p>462,8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191" xlink:type="simple">00032/2024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0048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57/2026</text:p>
          </table:table-cell>
          <table:table-cell table:style-name="ce2" office:value-type="float" office:value="184" calcext:value-type="float">
            <text:p>184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37250" calcext:value-type="float">
            <text:p>372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7250" calcext:value-type="float">
            <text:p>3725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55/2026</text:p>
          </table:table-cell>
          <table:table-cell table:style-name="ce2" office:value-type="float" office:value="275" calcext:value-type="float">
            <text:p>275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639.84" calcext:value-type="float">
            <text:p>639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9.84" calcext:value-type="float">
            <text:p>639,8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102.7" calcext:value-type="float">
            <text:p>1102,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02.7" calcext:value-type="float">
            <text:p>1102,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37250" calcext:value-type="float">
            <text:p>3725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7250" calcext:value-type="float">
            <text:p>3725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8352.7" calcext:value-type="float">
            <text:p>38352,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8352.7" calcext:value-type="float">
            <text:p>38352,7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13.128.780/0001-00  PREFEITURA MUNICIPAL DE ARACAJU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409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6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32/2026</text:p>
          </table:table-cell>
          <table:table-cell table:style-name="ce2" office:value-type="float" office:value="545310" calcext:value-type="float">
            <text:p>545310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798.57" calcext:value-type="float">
            <text:p>798,5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98.57" calcext:value-type="float">
            <text:p>798,5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409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4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33/2026</text:p>
          </table:table-cell>
          <table:table-cell table:style-name="ce2" office:value-type="float" office:value="545361" calcext:value-type="float">
            <text:p>545361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798.57" calcext:value-type="float">
            <text:p>798,5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98.57" calcext:value-type="float">
            <text:p>798,5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409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4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34/2026</text:p>
          </table:table-cell>
          <table:table-cell table:style-name="ce2" office:value-type="float" office:value="58851" calcext:value-type="float">
            <text:p>58851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798.57" calcext:value-type="float">
            <text:p>798,5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98.57" calcext:value-type="float">
            <text:p>798,5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409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4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35/2026</text:p>
          </table:table-cell>
          <table:table-cell table:style-name="ce2" office:value-type="float" office:value="545388" calcext:value-type="float">
            <text:p>545388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399.28" calcext:value-type="float">
            <text:p>399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99.28" calcext:value-type="float">
            <text:p>399,2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409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4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37/2026</text:p>
          </table:table-cell>
          <table:table-cell table:style-name="ce2" office:value-type="float" office:value="545370" calcext:value-type="float">
            <text:p>545370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399.28" calcext:value-type="float">
            <text:p>399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99.28" calcext:value-type="float">
            <text:p>399,2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409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4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39/2026</text:p>
          </table:table-cell>
          <table:table-cell table:style-name="ce2" office:value-type="float" office:value="545299" calcext:value-type="float">
            <text:p>545299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798.57" calcext:value-type="float">
            <text:p>798,5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98.57" calcext:value-type="float">
            <text:p>798,5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409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4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41/2026</text:p>
          </table:table-cell>
          <table:table-cell table:style-name="ce2" office:value-type="float" office:value="5254244750" calcext:value-type="float">
            <text:p>5254244750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798.57" calcext:value-type="float">
            <text:p>798,5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98.57" calcext:value-type="float">
            <text:p>798,5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409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4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43/2026</text:p>
          </table:table-cell>
          <table:table-cell table:style-name="ce2" office:value-type="float" office:value="545345" calcext:value-type="float">
            <text:p>545345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798.57" calcext:value-type="float">
            <text:p>798,5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98.57" calcext:value-type="float">
            <text:p>798,5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30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74/2026</text:p>
          </table:table-cell>
          <table:table-cell table:style-name="ce2" office:value-type="float" office:value="3019" calcext:value-type="float">
            <text:p>3019</text:p>
          </table:table-cell>
          <table:table-cell table:style-name="ce7" office:value-type="date" office:date-value="2026-03-31" calcext:value-type="date">
            <text:p>31/03/26</text:p>
          </table:table-cell>
          <table:table-cell table:style-name="ce7" office:value-type="date" office:date-value="2026-03-27" calcext:value-type="date">
            <text:p>27/03/26</text:p>
          </table:table-cell>
          <table:table-cell table:number-columns-repeated="2" table:style-name="ce8" office:value-type="float" office:value="59.2" calcext:value-type="float">
            <text:p>59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9.2" calcext:value-type="float">
            <text:p>59,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9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44/2026</text:p>
          </table:table-cell>
          <table:table-cell table:style-name="ce2" office:value-type="float" office:value="812" calcext:value-type="float">
            <text:p>812</text:p>
          </table:table-cell>
          <table:table-cell table:style-name="ce7" office:value-type="date" office:date-value="2026-04-10" calcext:value-type="date">
            <text:p>10/04/26</text:p>
          </table:table-cell>
          <table:table-cell table:style-name="ce7" office:value-type="date" office:date-value="2026-03-26" calcext:value-type="date">
            <text:p>26/03/26</text:p>
          </table:table-cell>
          <table:table-cell table:number-columns-repeated="2" table:style-name="ce8" office:value-type="float" office:value="30" calcext:value-type="float">
            <text:p>3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" calcext:value-type="float">
            <text:p>3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16/2026</text:p>
          </table:table-cell>
          <table:table-cell table:style-name="ce2" office:value-type="float" office:value="635" calcext:value-type="float">
            <text:p>635</text:p>
          </table:table-cell>
          <table:table-cell table:style-name="ce7" office:value-type="date" office:date-value="2026-03-24" calcext:value-type="date">
            <text:p>24/03/26</text:p>
          </table:table-cell>
          <table:table-cell table:style-name="ce7" office:value-type="date" office:date-value="2026-03-23" calcext:value-type="date">
            <text:p>23/03/26</text:p>
          </table:table-cell>
          <table:table-cell table:number-columns-repeated="2" table:style-name="ce8" office:value-type="float" office:value="83.7" calcext:value-type="float">
            <text:p>83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3.7" calcext:value-type="float">
            <text:p>83,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7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13/2026</text:p>
          </table:table-cell>
          <table:table-cell table:style-name="ce2" office:value-type="float" office:value="457" calcext:value-type="float">
            <text:p>457</text:p>
          </table:table-cell>
          <table:table-cell table:number-columns-repeated="2"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30.3" calcext:value-type="float">
            <text:p>30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.3" calcext:value-type="float">
            <text:p>30,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5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35/2026</text:p>
          </table:table-cell>
          <table:table-cell table:style-name="ce2" office:value-type="float" office:value="2859" calcext:value-type="float">
            <text:p>2859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63.71" calcext:value-type="float">
            <text:p>63,7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.71" calcext:value-type="float">
            <text:p>63,7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5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55/2026</text:p>
          </table:table-cell>
          <table:table-cell table:style-name="ce2" office:value-type="float" office:value="510" calcext:value-type="float">
            <text:p>510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56.9" calcext:value-type="float">
            <text:p>56,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6.9" calcext:value-type="float">
            <text:p>56,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2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88/2026</text:p>
          </table:table-cell>
          <table:table-cell table:style-name="ce2" office:value-type="float" office:value="512" calcext:value-type="float">
            <text:p>512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30.64" calcext:value-type="float">
            <text:p>30,6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.64" calcext:value-type="float">
            <text:p>30,6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2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89/2026</text:p>
          </table:table-cell>
          <table:table-cell table:style-name="ce2" office:value-type="float" office:value="512" calcext:value-type="float">
            <text:p>512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133.88" calcext:value-type="float">
            <text:p>133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3.88" calcext:value-type="float">
            <text:p>133,8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19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5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82/2026</text:p>
          </table:table-cell>
          <table:table-cell table:style-name="ce2" office:value-type="float" office:value="13" calcext:value-type="float">
            <text:p>13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1162.72" calcext:value-type="float">
            <text:p>1162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62.72" calcext:value-type="float">
            <text:p>1162,7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19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5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88/2026</text:p>
          </table:table-cell>
          <table:table-cell table:style-name="ce2" office:value-type="float" office:value="14" calcext:value-type="float">
            <text:p>14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1053.8" calcext:value-type="float">
            <text:p>1053,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53.8" calcext:value-type="float">
            <text:p>1053,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19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20/2026</text:p>
          </table:table-cell>
          <table:table-cell table:style-name="ce2" office:value-type="float" office:value="19" calcext:value-type="float">
            <text:p>19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839.28" calcext:value-type="float">
            <text:p>839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39.28" calcext:value-type="float">
            <text:p>839,2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19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15/2026</text:p>
          </table:table-cell>
          <table:table-cell table:style-name="ce2" office:value-type="float" office:value="17" calcext:value-type="float">
            <text:p>17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944.18" calcext:value-type="float">
            <text:p>944,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44.18" calcext:value-type="float">
            <text:p>944,1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19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18/2026</text:p>
          </table:table-cell>
          <table:table-cell table:style-name="ce2" office:value-type="float" office:value="18" calcext:value-type="float">
            <text:p>18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944.18" calcext:value-type="float">
            <text:p>944,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44.18" calcext:value-type="float">
            <text:p>944,1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30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2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42/2026</text:p>
          </table:table-cell>
          <table:table-cell table:style-name="ce2" office:value-type="float" office:value="319" calcext:value-type="float">
            <text:p>319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35" calcext:value-type="float">
            <text:p>3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5" calcext:value-type="float">
            <text:p>3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30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2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45/2026</text:p>
          </table:table-cell>
          <table:table-cell table:style-name="ce2" office:value-type="float" office:value="319" calcext:value-type="float">
            <text:p>319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69.14" calcext:value-type="float">
            <text:p>69,1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9.14" calcext:value-type="float">
            <text:p>69,1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56" xlink:type="simple">00059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5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91/2026</text:p>
          </table:table-cell>
          <table:table-cell table:style-name="ce2" office:value-type="float" office:value="8" calcext:value-type="float">
            <text:p>8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35346.77" calcext:value-type="float">
            <text:p>35346,7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5346.77" calcext:value-type="float">
            <text:p>35346,7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5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28/2026</text:p>
          </table:table-cell>
          <table:table-cell table:style-name="ce2" office:value-type="float" office:value="12" calcext:value-type="float">
            <text:p>12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9514.74" calcext:value-type="float">
            <text:p>9514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514.74" calcext:value-type="float">
            <text:p>9514,7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29" xlink:type="simple">0005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5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51/2026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1844.39" calcext:value-type="float">
            <text:p>1844,3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44.39" calcext:value-type="float">
            <text:p>1844,3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5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38/2026 (R)</text:p>
          </table:table-cell>
          <table:table-cell table:style-name="ce2" office:value-type="float" office:value="10" calcext:value-type="float">
            <text:p>10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7115.34" calcext:value-type="float">
            <text:p>7115,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115.34" calcext:value-type="float">
            <text:p>7115,3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409" xlink:type="simple">00125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5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29/2026 (R)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1006.28" calcext:value-type="float">
            <text:p>1006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6.28" calcext:value-type="float">
            <text:p>1006,2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409" xlink:type="simple">00125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5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20/2026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7577.43" calcext:value-type="float">
            <text:p>7577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577.43" calcext:value-type="float">
            <text:p>7577,4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2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62/2026</text:p>
          </table:table-cell>
          <table:table-cell table:style-name="ce2" office:value-type="float" office:value="276" calcext:value-type="float">
            <text:p>276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4485.02" calcext:value-type="float">
            <text:p>4485,0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485.02" calcext:value-type="float">
            <text:p>4485,0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42" xlink:type="simple">00012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31/2026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2905.14" calcext:value-type="float">
            <text:p>2905,1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05.14" calcext:value-type="float">
            <text:p>2905,1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2" xlink:type="simple">0003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5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79/2026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10186.16" calcext:value-type="float">
            <text:p>10186,1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186.16" calcext:value-type="float">
            <text:p>10186,1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6" xlink:type="simple">00042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5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48/2026</text:p>
          </table:table-cell>
          <table:table-cell table:style-name="ce2" office:value-type="float" office:value="1063" calcext:value-type="float">
            <text:p>1063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12420.5" calcext:value-type="float">
            <text:p>12420,5</text:p>
          </table:table-cell>
          <table:table-cell table:style-name="ce8" office:value-type="float" office:value="0.01" calcext:value-type="float">
            <text:p>0,01</text:p>
          </table:table-cell>
          <table:table-cell table:style-name="ce8" office:value-type="float" office:value="12420.51" calcext:value-type="float">
            <text:p>12420,5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7" xlink:type="simple">00040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9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84/2026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15798.68" calcext:value-type="float">
            <text:p>15798,6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798.68" calcext:value-type="float">
            <text:p>15798,6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850" xlink:type="simple">00105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2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92/2026</text:p>
          </table:table-cell>
          <table:table-cell table:style-name="ce2" office:value-type="float" office:value="88" calcext:value-type="float">
            <text:p>88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35302.13" calcext:value-type="float">
            <text:p>35302,1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5302.13" calcext:value-type="float">
            <text:p>35302,1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54" xlink:type="simple">OD00180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2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94/202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1170.5" calcext:value-type="float">
            <text:p>1170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70.5" calcext:value-type="float">
            <text:p>1170,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61" xlink:type="simple">00009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96/2026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972" calcext:value-type="float">
            <text:p>9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72" calcext:value-type="float">
            <text:p>97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6" xlink:type="simple">00005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45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86/2026</text:p>
          </table:table-cell>
          <table:table-cell table:style-name="ce2" office:value-type="float" office:value="41" calcext:value-type="float">
            <text:p>41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7663.15" calcext:value-type="float">
            <text:p>7663,1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663.15" calcext:value-type="float">
            <text:p>7663,1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36" xlink:type="simple">00005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45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875/2026</text:p>
          </table:table-cell>
          <table:table-cell table:style-name="ce2" office:value-type="float" office:value="39" calcext:value-type="float">
            <text:p>39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6690.82" calcext:value-type="float">
            <text:p>6690,8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690.82" calcext:value-type="float">
            <text:p>6690,8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33" xlink:type="simple">0013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5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39/2026</text:p>
          </table:table-cell>
          <table:table-cell table:style-name="ce2" office:value-type="float" office:value="37" calcext:value-type="float">
            <text:p>37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400" calcext:value-type="float">
            <text:p>4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0" calcext:value-type="float">
            <text:p>40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09" xlink:type="simple">0012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5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35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4062.84" calcext:value-type="float">
            <text:p>4062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62.84" calcext:value-type="float">
            <text:p>4062,8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13" xlink:type="simple">0012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1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16/2026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63200.46" calcext:value-type="float">
            <text:p>63200,4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200.46" calcext:value-type="float">
            <text:p>63200,4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5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07/2026</text:p>
          </table:table-cell>
          <table:table-cell table:style-name="ce2" office:value-type="float" office:value="10" calcext:value-type="float">
            <text:p>10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209.51" calcext:value-type="float">
            <text:p>209,5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9.51" calcext:value-type="float">
            <text:p>209,5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706" xlink:type="simple">00049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04/2026</text:p>
          </table:table-cell>
          <table:table-cell table:style-name="ce2" office:value-type="float" office:value="413" calcext:value-type="float">
            <text:p>413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316.92" calcext:value-type="float">
            <text:p>316,9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6.92" calcext:value-type="float">
            <text:p>316,9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337" xlink:type="simple">00096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5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97/2026</text:p>
          </table:table-cell>
          <table:table-cell table:style-name="ce2" office:value-type="float" office:value="1064" calcext:value-type="float">
            <text:p>1064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7403.95" calcext:value-type="float">
            <text:p>7403,9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403.95" calcext:value-type="float">
            <text:p>7403,9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337" xlink:type="simple">00096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5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70/2026 (R)</text:p>
          </table:table-cell>
          <table:table-cell table:style-name="ce2" office:value-type="float" office:value="1065" calcext:value-type="float">
            <text:p>1065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407.22" calcext:value-type="float">
            <text:p>407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7.22" calcext:value-type="float">
            <text:p>407,2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391" xlink:type="simple">00106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5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89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708.47" calcext:value-type="float">
            <text:p>708,4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08.47" calcext:value-type="float">
            <text:p>708,4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431" xlink:type="simple">00118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36/2026</text:p>
          </table:table-cell>
          <table:table-cell table:style-name="ce2" office:value-type="float" office:value="73" calcext:value-type="float">
            <text:p>73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4919.11" calcext:value-type="float">
            <text:p>4919,1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919.11" calcext:value-type="float">
            <text:p>4919,1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427" xlink:type="simple">00114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9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52/2026</text:p>
          </table:table-cell>
          <table:table-cell table:style-name="ce2" office:value-type="float" office:value="42" calcext:value-type="float">
            <text:p>42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1146.47" calcext:value-type="float">
            <text:p>1146,4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46.47" calcext:value-type="float">
            <text:p>1146,4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34" xlink:type="simple">0008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5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30/2026</text:p>
          </table:table-cell>
          <table:table-cell table:style-name="ce2" office:value-type="float" office:value="126" calcext:value-type="float">
            <text:p>126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9.25" calcext:value-type="float">
            <text:p>9,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.25" calcext:value-type="float">
            <text:p>9,2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36" xlink:type="simple">00092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17/2026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2"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1147.35" calcext:value-type="float">
            <text:p>1147,3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47.35" calcext:value-type="float">
            <text:p>1147,3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545" xlink:type="simple">00171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9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56/2026 (R)</text:p>
          </table:table-cell>
          <table:table-cell table:style-name="ce2" office:value-type="float" office:value="92" calcext:value-type="float">
            <text:p>92</text:p>
          </table:table-cell>
          <table:table-cell table:style-name="ce7" office:value-type="date" office:date-value="2026-04-10" calcext:value-type="date">
            <text:p>10/04/26</text:p>
          </table:table-cell>
          <table:table-cell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124.93" calcext:value-type="float">
            <text:p>124,9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4.93" calcext:value-type="float">
            <text:p>124,9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32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5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27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4-10" calcext:value-type="date">
            <text:p>10/04/26</text:p>
          </table:table-cell>
          <table:table-cell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1266.66" calcext:value-type="float">
            <text:p>1266,6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66.66" calcext:value-type="float">
            <text:p>1266,6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42094.83" calcext:value-type="float">
            <text:p>242094,83</text:p>
          </table:table-cell>
          <table:table-cell table:style-name="ce3" office:value-type="float" office:value="0.01" calcext:value-type="float">
            <text:p>0,01</text:p>
          </table:table-cell>
          <table:table-cell table:style-name="ce3" office:value-type="float" office:value="242094.84" calcext:value-type="float">
            <text:p>242094,8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14353.97" calcext:value-type="float">
            <text:p>14353,9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4353.97" calcext:value-type="float">
            <text:p>14353,97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56448.8" calcext:value-type="float">
            <text:p>256448,8</text:p>
          </table:table-cell>
          <table:table-cell table:style-name="ce3" office:value-type="float" office:value="0.01" calcext:value-type="float">
            <text:p>0,01</text:p>
          </table:table-cell>
          <table:table-cell table:style-name="ce3" office:value-type="float" office:value="256448.81" calcext:value-type="float">
            <text:p>256448,81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13.100.995/0001-04  PREFEITURA MUNICIPAL DE AREIA BRANC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67/2026</text:p>
          </table:table-cell>
          <table:table-cell table:style-name="ce2" office:value-type="float" office:value="277" calcext:value-type="float">
            <text:p>277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1804.43" calcext:value-type="float">
            <text:p>1804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04.43" calcext:value-type="float">
            <text:p>1804,4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804.43" calcext:value-type="float">
            <text:p>1804,4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804.43" calcext:value-type="float">
            <text:p>1804,4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804.43" calcext:value-type="float">
            <text:p>1804,4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804.43" calcext:value-type="float">
            <text:p>1804,43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13.120.225/0001-23  PREFEITURA MUNICIPAL DE CANINDE DO SAO FRANCISC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74/2026</text:p>
          </table:table-cell>
          <table:table-cell table:style-name="ce2" office:value-type="float" office:value="278" calcext:value-type="float">
            <text:p>278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639.84" calcext:value-type="float">
            <text:p>639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9.84" calcext:value-type="float">
            <text:p>639,8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65/2026 (R)</text:p>
          </table:table-cell>
          <table:table-cell table:style-name="ce2" office:value-type="float" office:value="7" calcext:value-type="float">
            <text:p>7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166.36" calcext:value-type="float">
            <text:p>166,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6.36" calcext:value-type="float">
            <text:p>166,3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84/2026</text:p>
          </table:table-cell>
          <table:table-cell table:style-name="ce2" office:value-type="float" office:value="6" calcext:value-type="float">
            <text:p>6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643.32" calcext:value-type="float">
            <text:p>643,3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43.32" calcext:value-type="float">
            <text:p>643,3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449.52" calcext:value-type="float">
            <text:p>1449,5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449.52" calcext:value-type="float">
            <text:p>1449,5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449.52" calcext:value-type="float">
            <text:p>1449,5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449.52" calcext:value-type="float">
            <text:p>1449,52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3.119.961/0001-61  PREFEITURA MUNICIPAL DE CAPEL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2588" xlink:type="simple">00181/2022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80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92/2026</text:p>
          </table:table-cell>
          <table:table-cell table:style-name="ce2" office:value-type="float" office:value="2081" calcext:value-type="float">
            <text:p>2081</text:p>
          </table:table-cell>
          <table:table-cell table:style-name="ce7" office:value-type="date" office:date-value="2026-03-20" calcext:value-type="date">
            <text:p>20/03/26</text:p>
          </table:table-cell>
          <table:table-cell table:style-name="ce7" office:value-type="date" office:date-value="2026-03-19" calcext:value-type="date">
            <text:p>19/03/26</text:p>
          </table:table-cell>
          <table:table-cell table:number-columns-repeated="2" table:style-name="ce8" office:value-type="float" office:value="7324.1" calcext:value-type="float">
            <text:p>7324,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324.1" calcext:value-type="float">
            <text:p>7324,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79/2026</text:p>
          </table:table-cell>
          <table:table-cell table:style-name="ce2" office:value-type="float" office:value="279" calcext:value-type="float">
            <text:p>279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1170.12" calcext:value-type="float">
            <text:p>1170,1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70.12" calcext:value-type="float">
            <text:p>1170,1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170.12" calcext:value-type="float">
            <text:p>1170,1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70.12" calcext:value-type="float">
            <text:p>1170,1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7324.1" calcext:value-type="float">
            <text:p>7324,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324.1" calcext:value-type="float">
            <text:p>7324,1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8494.22" calcext:value-type="float">
            <text:p>8494,2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494.22" calcext:value-type="float">
            <text:p>8494,22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13.108.733/0001-96  PREFEITURA MUNICIPAL DE DIVINA PASTOR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452" xlink:type="simple">00125/2024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69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35/2026</text:p>
          </table:table-cell>
          <table:table-cell table:style-name="ce2" office:value-type="float" office:value="16" calcext:value-type="float">
            <text:p>16</text:p>
          </table:table-cell>
          <table:table-cell table:style-name="ce7" office:value-type="date" office:date-value="2026-03-18" calcext:value-type="date">
            <text:p>18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2762.92" calcext:value-type="float">
            <text:p>2762,9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62.92" calcext:value-type="float">
            <text:p>2762,9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2762.92" calcext:value-type="float">
            <text:p>2762,9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762.92" calcext:value-type="float">
            <text:p>2762,92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762.92" calcext:value-type="float">
            <text:p>2762,9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762.92" calcext:value-type="float">
            <text:p>2762,92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13.097.050/0001-80  PREFEITURA MUNICIPAL DE ESTANCI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410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8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36/2026</text:p>
          </table:table-cell>
          <table:table-cell table:style-name="ce2" office:value-type="float" office:value="419" calcext:value-type="float">
            <text:p>419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227.04" calcext:value-type="float">
            <text:p>227,0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7.04" calcext:value-type="float">
            <text:p>227,0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410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8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38/2026</text:p>
          </table:table-cell>
          <table:table-cell table:style-name="ce2" office:value-type="float" office:value="4119" calcext:value-type="float">
            <text:p>4119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134.81" calcext:value-type="float">
            <text:p>134,8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4.81" calcext:value-type="float">
            <text:p>134,8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410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8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40/2026</text:p>
          </table:table-cell>
          <table:table-cell table:style-name="ce2" office:value-type="float" office:value="4269" calcext:value-type="float">
            <text:p>4269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283.8" calcext:value-type="float">
            <text:p>283,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3.8" calcext:value-type="float">
            <text:p>283,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410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8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42/2026</text:p>
          </table:table-cell>
          <table:table-cell table:style-name="ce2" office:value-type="float" office:value="5664" calcext:value-type="float">
            <text:p>5664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283.8" calcext:value-type="float">
            <text:p>283,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3.8" calcext:value-type="float">
            <text:p>283,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410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8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44/2026</text:p>
          </table:table-cell>
          <table:table-cell table:style-name="ce2" office:value-type="float" office:value="5675" calcext:value-type="float">
            <text:p>5675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141.9" calcext:value-type="float">
            <text:p>141,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1.9" calcext:value-type="float">
            <text:p>141,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410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8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45/2026</text:p>
          </table:table-cell>
          <table:table-cell table:style-name="ce2" office:value-type="float" office:value="5685" calcext:value-type="float">
            <text:p>5685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227.04" calcext:value-type="float">
            <text:p>227,0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7.04" calcext:value-type="float">
            <text:p>227,0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410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8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46/2026</text:p>
          </table:table-cell>
          <table:table-cell table:style-name="ce2" office:value-type="float" office:value="22216" calcext:value-type="float">
            <text:p>22216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283.8" calcext:value-type="float">
            <text:p>283,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3.8" calcext:value-type="float">
            <text:p>283,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582.19" calcext:value-type="float">
            <text:p>1582,1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582.19" calcext:value-type="float">
            <text:p>1582,1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582.19" calcext:value-type="float">
            <text:p>1582,1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582.19" calcext:value-type="float">
            <text:p>1582,19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13.104.740/0001-10  PREFEITURA MUNICIPAL DE ITABAIAN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93/2026</text:p>
          </table:table-cell>
          <table:table-cell table:style-name="ce2" office:value-type="float" office:value="280" calcext:value-type="float">
            <text:p>280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3084.11" calcext:value-type="float">
            <text:p>3084,1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84.11" calcext:value-type="float">
            <text:p>3084,1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084.11" calcext:value-type="float">
            <text:p>3084,1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084.11" calcext:value-type="float">
            <text:p>3084,1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084.11" calcext:value-type="float">
            <text:p>3084,1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084.11" calcext:value-type="float">
            <text:p>3084,11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13.098.181/0001-82  PREFEITURA MUNICIPAL DE ITABAIANINH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75" xlink:type="simple">00024/2026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4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82/2026</text:p>
          </table:table-cell>
          <table:table-cell table:style-name="ce2" office:value-type="float" office:value="186" calcext:value-type="float">
            <text:p>186</text:p>
          </table:table-cell>
          <table:table-cell table:style-name="ce7" office:value-type="date" office:date-value="2026-03-20" calcext:value-type="date">
            <text:p>2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233563.75" calcext:value-type="float">
            <text:p>233563,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3563.75" calcext:value-type="float">
            <text:p>233563,7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233563.75" calcext:value-type="float">
            <text:p>233563,7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33563.75" calcext:value-type="float">
            <text:p>233563,75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33563.75" calcext:value-type="float">
            <text:p>233563,7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33563.75" calcext:value-type="float">
            <text:p>233563,75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13.128.889/0001-39  PREFEITURA MUNICIPAL DE ITAPORANGA D AJU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73/2026</text:p>
          </table:table-cell>
          <table:table-cell table:style-name="ce2" office:value-type="float" office:value="281" calcext:value-type="float">
            <text:p>281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639.84" calcext:value-type="float">
            <text:p>639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9.84" calcext:value-type="float">
            <text:p>639,8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639.84" calcext:value-type="float">
            <text:p>639,8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39.84" calcext:value-type="float">
            <text:p>639,8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639.84" calcext:value-type="float">
            <text:p>639,8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39.84" calcext:value-type="float">
            <text:p>639,84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13.093.786/0001-80  PREFEITURA MUNICIPAL DE JAPARATUB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09/2026</text:p>
          </table:table-cell>
          <table:table-cell table:style-name="ce2" office:value-type="float" office:value="282" calcext:value-type="float">
            <text:p>282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639.84" calcext:value-type="float">
            <text:p>639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9.84" calcext:value-type="float">
            <text:p>639,8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639.84" calcext:value-type="float">
            <text:p>639,8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39.84" calcext:value-type="float">
            <text:p>639,8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639.84" calcext:value-type="float">
            <text:p>639,8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39.84" calcext:value-type="float">
            <text:p>639,84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13.124.052/0001-11  PREFEITURA MUNICIPAL DE LAGART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67/2026</text:p>
          </table:table-cell>
          <table:table-cell table:style-name="ce2" office:value-type="float" office:value="5" calcext:value-type="float">
            <text:p>5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5209.93" calcext:value-type="float">
            <text:p>5209,9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209.93" calcext:value-type="float">
            <text:p>5209,9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37/2026 (R)</text:p>
          </table:table-cell>
          <table:table-cell table:style-name="ce2" office:value-type="float" office:value="8" calcext:value-type="float">
            <text:p>8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1350.94" calcext:value-type="float">
            <text:p>1350,9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50.94" calcext:value-type="float">
            <text:p>1350,9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85/2026</text:p>
          </table:table-cell>
          <table:table-cell table:style-name="ce2" office:value-type="float" office:value="283" calcext:value-type="float">
            <text:p>283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2334.11" calcext:value-type="float">
            <text:p>2334,1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34.11" calcext:value-type="float">
            <text:p>2334,1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8894.98" calcext:value-type="float">
            <text:p>8894,9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894.98" calcext:value-type="float">
            <text:p>8894,9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8894.98" calcext:value-type="float">
            <text:p>8894,9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894.98" calcext:value-type="float">
            <text:p>8894,98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13.115.993/0001-99  PREFEITURA MUNICIPAL DE MALHADA DOS BOI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23/2026</text:p>
          </table:table-cell>
          <table:table-cell table:style-name="ce2" office:value-type="float" office:value="284" calcext:value-type="float">
            <text:p>284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639.84" calcext:value-type="float">
            <text:p>639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9.84" calcext:value-type="float">
            <text:p>639,8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639.84" calcext:value-type="float">
            <text:p>639,8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39.84" calcext:value-type="float">
            <text:p>639,8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639.84" calcext:value-type="float">
            <text:p>639,8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39.84" calcext:value-type="float">
            <text:p>639,84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3.128.814/0001-58  PREFEITURA MUNICIPAL DE NOSSA SENHORA DO SOCORR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33/2026</text:p>
          </table:table-cell>
          <table:table-cell table:style-name="ce2" office:value-type="float" office:value="285" calcext:value-type="float">
            <text:p>285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10534.58" calcext:value-type="float">
            <text:p>10534,5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534.58" calcext:value-type="float">
            <text:p>10534,5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34/2026</text:p>
          </table:table-cell>
          <table:table-cell table:style-name="ce2" office:value-type="float" office:value="168" calcext:value-type="float">
            <text:p>168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74.97" calcext:value-type="float">
            <text:p>74,9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4.97" calcext:value-type="float">
            <text:p>74,9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64/2026</text:p>
          </table:table-cell>
          <table:table-cell table:style-name="ce2" office:value-type="float" office:value="169" calcext:value-type="float">
            <text:p>169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85.05" calcext:value-type="float">
            <text:p>85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5.05" calcext:value-type="float">
            <text:p>85,0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69/2026</text:p>
          </table:table-cell>
          <table:table-cell table:style-name="ce2" office:value-type="float" office:value="170" calcext:value-type="float">
            <text:p>170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26.4" calcext:value-type="float">
            <text:p>26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.4" calcext:value-type="float">
            <text:p>26,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71/2026</text:p>
          </table:table-cell>
          <table:table-cell table:style-name="ce2" office:value-type="float" office:value="171" calcext:value-type="float">
            <text:p>171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818.06" calcext:value-type="float">
            <text:p>818,0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18.06" calcext:value-type="float">
            <text:p>818,0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79/2026</text:p>
          </table:table-cell>
          <table:table-cell table:style-name="ce2" office:value-type="float" office:value="172" calcext:value-type="float">
            <text:p>172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58.62" calcext:value-type="float">
            <text:p>58,6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8.62" calcext:value-type="float">
            <text:p>58,6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09/2026</text:p>
          </table:table-cell>
          <table:table-cell table:style-name="ce2" office:value-type="float" office:value="173" calcext:value-type="float">
            <text:p>173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32.79" calcext:value-type="float">
            <text:p>32,7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.79" calcext:value-type="float">
            <text:p>32,7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335" xlink:type="simple">0009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880/2026</text:p>
          </table:table-cell>
          <table:table-cell table:style-name="ce2" office:value-type="float" office:value="6" calcext:value-type="float">
            <text:p>6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21971.6" calcext:value-type="float">
            <text:p>21971,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971.6" calcext:value-type="float">
            <text:p>21971,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3602.07" calcext:value-type="float">
            <text:p>33602,0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3602.07" calcext:value-type="float">
            <text:p>33602,0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3602.07" calcext:value-type="float">
            <text:p>33602,0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3602.07" calcext:value-type="float">
            <text:p>33602,07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13.101.308/0001-75  PREFEITURA MUNICIPAL DE NOSSA SRA. APARECI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654" xlink:type="simple">00017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066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90/2026</text:p>
          </table:table-cell>
          <table:table-cell table:style-name="ce2" office:value-type="float" office:value="579" calcext:value-type="float">
            <text:p>579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5218.8" calcext:value-type="float">
            <text:p>5218,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218.8" calcext:value-type="float">
            <text:p>5218,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654" xlink:type="simple">00017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66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88/2026</text:p>
          </table:table-cell>
          <table:table-cell table:style-name="ce2" office:value-type="float" office:value="583" calcext:value-type="float">
            <text:p>583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20060.28" calcext:value-type="float">
            <text:p>20060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060.28" calcext:value-type="float">
            <text:p>20060,2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00" xlink:type="simple">00123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7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57/2026</text:p>
          </table:table-cell>
          <table:table-cell table:style-name="ce2" office:value-type="float" office:value="10" calcext:value-type="float">
            <text:p>10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1034.56" calcext:value-type="float">
            <text:p>1034,5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34.56" calcext:value-type="float">
            <text:p>1034,5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2" table:style-name="ce3" office:value-type="float" office:value="5218.8" calcext:value-type="float">
            <text:p>5218,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218.8" calcext:value-type="float">
            <text:p>5218,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21094.84" calcext:value-type="float">
            <text:p>21094,8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1094.84" calcext:value-type="float">
            <text:p>21094,84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6313.64" calcext:value-type="float">
            <text:p>26313,6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6313.64" calcext:value-type="float">
            <text:p>26313,64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13.114.004/0001-42  PREFEITURA MUNICIPAL DE POÇO REDOND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31/2026</text:p>
          </table:table-cell>
          <table:table-cell table:style-name="ce2" office:value-type="float" office:value="330" calcext:value-type="float">
            <text:p>330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815.22" calcext:value-type="float">
            <text:p>815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15.22" calcext:value-type="float">
            <text:p>815,2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815.22" calcext:value-type="float">
            <text:p>815,2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15.22" calcext:value-type="float">
            <text:p>815,2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815.22" calcext:value-type="float">
            <text:p>815,2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15.22" calcext:value-type="float">
            <text:p>815,22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13.131.982/0001-00  PREFEITURA MUNICIPAL DE PORTO DA FOLH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98/2026</text:p>
          </table:table-cell>
          <table:table-cell table:style-name="ce2" office:value-type="float" office:value="7" calcext:value-type="float">
            <text:p>7</text:p>
          </table:table-cell>
          <table:table-cell table:style-name="ce7" office:value-type="date" office:date-value="2026-03-30" calcext:value-type="date">
            <text:p>3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938.7" calcext:value-type="float">
            <text:p>938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38.7" calcext:value-type="float">
            <text:p>938,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938.7" calcext:value-type="float">
            <text:p>938,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38.7" calcext:value-type="float">
            <text:p>938,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938.7" calcext:value-type="float">
            <text:p>938,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38.7" calcext:value-type="float">
            <text:p>938,7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3.117.320/0001-78  PREFEITURA MUNICIPAL DE PROPRIÁ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37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2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78/2026</text:p>
          </table:table-cell>
          <table:table-cell table:style-name="ce2" office:value-type="float" office:value="33809" calcext:value-type="float">
            <text:p>33809</text:p>
          </table:table-cell>
          <table:table-cell table:style-name="ce7" office:value-type="date" office:date-value="2026-03-31" calcext:value-type="date">
            <text:p>31/03/26</text:p>
          </table:table-cell>
          <table:table-cell table:style-name="ce7" office:value-type="date" office:date-value="2026-03-24" calcext:value-type="date">
            <text:p>24/03/26</text:p>
          </table:table-cell>
          <table:table-cell table:number-columns-repeated="2" table:style-name="ce8" office:value-type="float" office:value="225" calcext:value-type="float">
            <text:p>2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5" calcext:value-type="float">
            <text:p>22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156" xlink:type="simple">00010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3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01/2026</text:p>
          </table:table-cell>
          <table:table-cell table:style-name="ce2" office:value-type="float" office:value="172" calcext:value-type="float">
            <text:p>172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3827.2" calcext:value-type="float">
            <text:p>3827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827.2" calcext:value-type="float">
            <text:p>3827,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6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04/2026</text:p>
          </table:table-cell>
          <table:table-cell table:style-name="ce2" office:value-type="float" office:value="9" calcext:value-type="float">
            <text:p>9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386.22" calcext:value-type="float">
            <text:p>386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86.22" calcext:value-type="float">
            <text:p>386,2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2588" xlink:type="simple">00181/2022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56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52/2026</text:p>
          </table:table-cell>
          <table:table-cell table:style-name="ce2" office:value-type="float" office:value="2033" calcext:value-type="float">
            <text:p>2033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17490.13" calcext:value-type="float">
            <text:p>17490,1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490.13" calcext:value-type="float">
            <text:p>17490,1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03/2026</text:p>
          </table:table-cell>
          <table:table-cell table:style-name="ce2" office:value-type="float" office:value="286" calcext:value-type="float">
            <text:p>286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2329.19" calcext:value-type="float">
            <text:p>2329,1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29.19" calcext:value-type="float">
            <text:p>2329,1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6767.61" calcext:value-type="float">
            <text:p>6767,6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767.61" calcext:value-type="float">
            <text:p>6767,6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17490.13" calcext:value-type="float">
            <text:p>17490,1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7490.13" calcext:value-type="float">
            <text:p>17490,13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4257.74" calcext:value-type="float">
            <text:p>24257,7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4257.74" calcext:value-type="float">
            <text:p>24257,74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13.128.897/0001-85  PREFEITURA MUNICIPAL DE RIACHUEL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79/2026</text:p>
          </table:table-cell>
          <table:table-cell table:style-name="ce2" office:value-type="float" office:value="287" calcext:value-type="float">
            <text:p>287</text:p>
          </table:table-cell>
          <table:table-cell table:style-name="ce7" office:value-type="date" office:date-value="2026-03-21" calcext:value-type="date">
            <text:p>21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1164.59" calcext:value-type="float">
            <text:p>1164,5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64.59" calcext:value-type="float">
            <text:p>1164,5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164.59" calcext:value-type="float">
            <text:p>1164,5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64.59" calcext:value-type="float">
            <text:p>1164,5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164.59" calcext:value-type="float">
            <text:p>1164,5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64.59" calcext:value-type="float">
            <text:p>1164,59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13.104.427/0001-81  PREFEITURA MUNICIPAL DE RIBEIROPOLI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95/2026</text:p>
          </table:table-cell>
          <table:table-cell table:style-name="ce2" office:value-type="float" office:value="6" calcext:value-type="float">
            <text:p>6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854.31" calcext:value-type="float">
            <text:p>854,3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54.31" calcext:value-type="float">
            <text:p>854,3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854.31" calcext:value-type="float">
            <text:p>854,3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54.31" calcext:value-type="float">
            <text:p>854,3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854.31" calcext:value-type="float">
            <text:p>854,3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54.31" calcext:value-type="float">
            <text:p>854,31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13.107.453/0001-63  PREFEITURA MUNICIPAL DE SALGAD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40/2026</text:p>
          </table:table-cell>
          <table:table-cell table:style-name="ce2" office:value-type="float" office:value="288" calcext:value-type="float">
            <text:p>288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2329.19" calcext:value-type="float">
            <text:p>2329,1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29.19" calcext:value-type="float">
            <text:p>2329,1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661" xlink:type="simple">00015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66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60/2026</text:p>
          </table:table-cell>
          <table:table-cell table:style-name="ce2" office:value-type="float" office:value="5" calcext:value-type="float">
            <text:p>5</text:p>
          </table:table-cell>
          <table:table-cell table:style-name="ce7" office:value-type="date" office:date-value="2026-03-20" calcext:value-type="date">
            <text:p>2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4104.9" calcext:value-type="float">
            <text:p>4104,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104.9" calcext:value-type="float">
            <text:p>4104,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329.19" calcext:value-type="float">
            <text:p>2329,1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329.19" calcext:value-type="float">
            <text:p>2329,1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4104.9" calcext:value-type="float">
            <text:p>4104,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104.9" calcext:value-type="float">
            <text:p>4104,9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6434.09" calcext:value-type="float">
            <text:p>6434,0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434.09" calcext:value-type="float">
            <text:p>6434,09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13.110.218/0001-40  PREFEITURA MUNICIPAL DE SANTO AMARO DAS BROTA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02/2026</text:p>
          </table:table-cell>
          <table:table-cell table:style-name="ce2" office:value-type="float" office:value="289" calcext:value-type="float">
            <text:p>289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639.84" calcext:value-type="float">
            <text:p>639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9.84" calcext:value-type="float">
            <text:p>639,8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639.84" calcext:value-type="float">
            <text:p>639,8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39.84" calcext:value-type="float">
            <text:p>639,8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639.84" calcext:value-type="float">
            <text:p>639,8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39.84" calcext:value-type="float">
            <text:p>639,84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13.128.855/0001-44  PREFEITURA MUNICIPAL DE SÃO CRISTÓVÃ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9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46/2026</text:p>
          </table:table-cell>
          <table:table-cell table:style-name="ce2" office:value-type="float" office:value="812" calcext:value-type="float">
            <text:p>812</text:p>
          </table:table-cell>
          <table:table-cell table:style-name="ce7" office:value-type="date" office:date-value="2026-03-27" calcext:value-type="date">
            <text:p>27/03/26</text:p>
          </table:table-cell>
          <table:table-cell table:style-name="ce7" office:value-type="date" office:date-value="2026-03-26" calcext:value-type="date">
            <text:p>26/03/26</text:p>
          </table:table-cell>
          <table:table-cell table:number-columns-repeated="2" table:style-name="ce8" office:value-type="float" office:value="73.2" calcext:value-type="float">
            <text:p>73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3.2" calcext:value-type="float">
            <text:p>73,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7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08/2026</text:p>
          </table:table-cell>
          <table:table-cell table:style-name="ce2" office:value-type="float" office:value="457" calcext:value-type="float">
            <text:p>457</text:p>
          </table:table-cell>
          <table:table-cell table:number-columns-repeated="2"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60.59" calcext:value-type="float">
            <text:p>60,5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0.59" calcext:value-type="float">
            <text:p>60,5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06/2026</text:p>
          </table:table-cell>
          <table:table-cell table:style-name="ce2" office:value-type="float" office:value="290" calcext:value-type="float">
            <text:p>290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8205.39" calcext:value-type="float">
            <text:p>8205,3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205.39" calcext:value-type="float">
            <text:p>8205,3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501" xlink:type="simple">00153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1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46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1424.21" calcext:value-type="float">
            <text:p>1424,2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24.21" calcext:value-type="float">
            <text:p>1424,2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32" xlink:type="simple">00089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6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37/2026</text:p>
          </table:table-cell>
          <table:table-cell table:style-name="ce2" office:value-type="float" office:value="18" calcext:value-type="float">
            <text:p>18</text:p>
          </table:table-cell>
          <table:table-cell table:style-name="ce7" office:value-type="date" office:date-value="2026-04-10" calcext:value-type="date">
            <text:p>10/04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1133.81" calcext:value-type="float">
            <text:p>1133,8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33.81" calcext:value-type="float">
            <text:p>1133,8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72" xlink:type="simple">0010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6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33/2026</text:p>
          </table:table-cell>
          <table:table-cell table:style-name="ce2" office:value-type="float" office:value="19" calcext:value-type="float">
            <text:p>19</text:p>
          </table:table-cell>
          <table:table-cell table:style-name="ce7" office:value-type="date" office:date-value="2026-04-10" calcext:value-type="date">
            <text:p>10/04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1019.56" calcext:value-type="float">
            <text:p>1019,5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19.56" calcext:value-type="float">
            <text:p>1019,5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1916.76" calcext:value-type="float">
            <text:p>11916,7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916.76" calcext:value-type="float">
            <text:p>11916,7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1916.76" calcext:value-type="float">
            <text:p>11916,7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916.76" calcext:value-type="float">
            <text:p>11916,76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13.108.089/0001-56  PREFEITURA MUNICIPAL DE SIMÃO DIA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11/2026</text:p>
          </table:table-cell>
          <table:table-cell table:style-name="ce2" office:value-type="float" office:value="291" calcext:value-type="float">
            <text:p>291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1809.06" calcext:value-type="float">
            <text:p>1809,0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09.06" calcext:value-type="float">
            <text:p>1809,0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809.06" calcext:value-type="float">
            <text:p>1809,0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809.06" calcext:value-type="float">
            <text:p>1809,0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809.06" calcext:value-type="float">
            <text:p>1809,0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809.06" calcext:value-type="float">
            <text:p>1809,06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3.110.408/0001-68  PREFEITURA MUNICIPAL DE SIRIRI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2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16/2026</text:p>
          </table:table-cell>
          <table:table-cell table:style-name="ce2" office:value-type="float" office:value="292" calcext:value-type="float">
            <text:p>292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1164.59" calcext:value-type="float">
            <text:p>1164,5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64.59" calcext:value-type="float">
            <text:p>1164,5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164.59" calcext:value-type="float">
            <text:p>1164,5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64.59" calcext:value-type="float">
            <text:p>1164,5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164.59" calcext:value-type="float">
            <text:p>1164,5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64.59" calcext:value-type="float">
            <text:p>1164,59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13.119.300/0001-36  PREFEITURA MUNICIPAL DE TOBIAS BARRET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30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05/2026</text:p>
          </table:table-cell>
          <table:table-cell table:style-name="ce2" office:value-type="float" office:value="3019" calcext:value-type="float">
            <text:p>3019</text:p>
          </table:table-cell>
          <table:table-cell table:number-columns-repeated="2" table:style-name="ce7" office:value-type="date" office:date-value="2026-03-27" calcext:value-type="date">
            <text:p>27/03/26</text:p>
          </table:table-cell>
          <table:table-cell table:number-columns-repeated="2" table:style-name="ce8" office:value-type="float" office:value="88.05" calcext:value-type="float">
            <text:p>88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8.05" calcext:value-type="float">
            <text:p>88,0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21/2026</text:p>
          </table:table-cell>
          <table:table-cell table:style-name="ce2" office:value-type="float" office:value="293" calcext:value-type="float">
            <text:p>293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643.34" calcext:value-type="float">
            <text:p>643,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43.34" calcext:value-type="float">
            <text:p>643,3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841" xlink:type="simple">00093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4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56/2026</text:p>
          </table:table-cell>
          <table:table-cell table:style-name="ce2" office:value-type="float" office:value="183" calcext:value-type="float">
            <text:p>183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32691" calcext:value-type="float">
            <text:p>3269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691" calcext:value-type="float">
            <text:p>3269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731.39" calcext:value-type="float">
            <text:p>731,3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31.39" calcext:value-type="float">
            <text:p>731,3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32691" calcext:value-type="float">
            <text:p>3269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2691" calcext:value-type="float">
            <text:p>32691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3422.39" calcext:value-type="float">
            <text:p>33422,3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3422.39" calcext:value-type="float">
            <text:p>33422,39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13.099.395/0001-73  PREFEITURA MUNICIPAL DE UMBAUB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8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26/2026</text:p>
          </table:table-cell>
          <table:table-cell table:style-name="ce2" office:value-type="float" office:value="294" calcext:value-type="float">
            <text:p>294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1164.59" calcext:value-type="float">
            <text:p>1164,5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64.59" calcext:value-type="float">
            <text:p>1164,5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164.59" calcext:value-type="float">
            <text:p>1164,5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64.59" calcext:value-type="float">
            <text:p>1164,5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164.59" calcext:value-type="float">
            <text:p>1164,5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164.59" calcext:value-type="float">
            <text:p>1164,59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12.184.807/0001-00  PREST SERVICE - REPRESENTACOES E SERVICO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2" xlink:type="simple">0003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9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36/2026</text:p>
          </table:table-cell>
          <table:table-cell table:style-name="ce2" office:value-type="float" office:value="61" calcext:value-type="float">
            <text:p>61</text:p>
          </table:table-cell>
          <table:table-cell table:style-name="ce7" office:value-type="date" office:date-value="2026-03-25" calcext:value-type="date">
            <text:p>25/03/26</text:p>
          </table:table-cell>
          <table:table-cell table:style-name="ce7" office:value-type="date" office:date-value="2026-03-26" calcext:value-type="date">
            <text:p>26/03/26</text:p>
          </table:table-cell>
          <table:table-cell table:style-name="ce8" office:value-type="float" office:value="420100" calcext:value-type="float">
            <text:p>420100</text:p>
          </table:table-cell>
          <table:table-cell table:style-name="ce8" office:value-type="float" office:value="415899" calcext:value-type="float">
            <text:p>41589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15899" calcext:value-type="float">
            <text:p>41589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2" xlink:type="simple">0003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9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43/2026</text:p>
          </table:table-cell>
          <table:table-cell table:style-name="ce2" office:value-type="float" office:value="63" calcext:value-type="float">
            <text:p>63</text:p>
          </table:table-cell>
          <table:table-cell table:style-name="ce7" office:value-type="date" office:date-value="2026-03-25" calcext:value-type="date">
            <text:p>25/03/26</text:p>
          </table:table-cell>
          <table:table-cell table:style-name="ce7" office:value-type="date" office:date-value="2026-03-26" calcext:value-type="date">
            <text:p>26/03/26</text:p>
          </table:table-cell>
          <table:table-cell table:style-name="ce8" office:value-type="float" office:value="184849.25" calcext:value-type="float">
            <text:p>184849,25</text:p>
          </table:table-cell>
          <table:table-cell table:style-name="ce8" office:value-type="float" office:value="173758.3" calcext:value-type="float">
            <text:p>173758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3758.3" calcext:value-type="float">
            <text:p>173758,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2" xlink:type="simple">0003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76/2026</text:p>
          </table:table-cell>
          <table:table-cell table:style-name="ce2" office:value-type="float" office:value="170" calcext:value-type="float">
            <text:p>170</text:p>
          </table:table-cell>
          <table:table-cell table:style-name="ce7" office:value-type="date" office:date-value="2026-02-13" calcext:value-type="date">
            <text:p>13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8" office:value-type="float" office:value="203723.27" calcext:value-type="float">
            <text:p>203723,27</text:p>
          </table:table-cell>
          <table:table-cell table:style-name="ce8" office:value-type="float" office:value="191499.88" calcext:value-type="float">
            <text:p>191499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1499.88" calcext:value-type="float">
            <text:p>191499,8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2" xlink:type="simple">0003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64/2026</text:p>
          </table:table-cell>
          <table:table-cell table:style-name="ce2" office:value-type="float" office:value="173" calcext:value-type="float">
            <text:p>173</text:p>
          </table:table-cell>
          <table:table-cell table:style-name="ce7" office:value-type="date" office:date-value="2026-02-13" calcext:value-type="date">
            <text:p>13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8" office:value-type="float" office:value="430467.9" calcext:value-type="float">
            <text:p>430467,9</text:p>
          </table:table-cell>
          <table:table-cell table:style-name="ce8" office:value-type="float" office:value="426163.23" calcext:value-type="float">
            <text:p>426163,2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6163.23" calcext:value-type="float">
            <text:p>426163,2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1239140.42" calcext:value-type="float">
            <text:p>1239140,42</text:p>
          </table:table-cell>
          <table:table-cell table:style-name="ce3" office:value-type="float" office:value="1207320.41" calcext:value-type="float">
            <text:p>1207320,4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07320.41" calcext:value-type="float">
            <text:p>1207320,4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239140.42" calcext:value-type="float">
            <text:p>1239140,42</text:p>
          </table:table-cell>
          <table:table-cell table:style-name="ce3" office:value-type="float" office:value="1207320.41" calcext:value-type="float">
            <text:p>1207320,4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207320.41" calcext:value-type="float">
            <text:p>1207320,41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05.340.639/0001-30  PRIME CONSULTORIA E ASSESSORIA EMPRESARIAL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671" xlink:type="simple">00034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5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59/2026</text:p>
          </table:table-cell>
          <table:table-cell table:style-name="ce2" office:value-type="float" office:value="100057" calcext:value-type="float">
            <text:p>100057</text:p>
          </table:table-cell>
          <table:table-cell table:number-columns-repeated="2" table:style-name="ce7" office:value-type="date" office:date-value="2026-03-27" calcext:value-type="date">
            <text:p>27/03/26</text:p>
          </table:table-cell>
          <table:table-cell table:number-columns-repeated="2" table:style-name="ce8" office:value-type="float" office:value="264270.28" calcext:value-type="float">
            <text:p>264270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4270.28" calcext:value-type="float">
            <text:p>264270,2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671" xlink:type="simple">00034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3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83/2026</text:p>
          </table:table-cell>
          <table:table-cell table:style-name="ce2" office:value-type="float" office:value="40825" calcext:value-type="float">
            <text:p>40825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5" calcext:value-type="date">
            <text:p>05/03/26</text:p>
          </table:table-cell>
          <table:table-cell table:number-columns-repeated="2" table:style-name="ce8" office:value-type="float" office:value="290006.54" calcext:value-type="float">
            <text:p>290006,5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0006.54" calcext:value-type="float">
            <text:p>290006,5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554276.82" calcext:value-type="float">
            <text:p>554276,8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54276.82" calcext:value-type="float">
            <text:p>554276,8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554276.82" calcext:value-type="float">
            <text:p>554276,8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54276.82" calcext:value-type="float">
            <text:p>554276,82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42.925.322/0001-91  PRINTPAGE SERVICOS DIGITAI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019" xlink:type="simple">00163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4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20/2026</text:p>
          </table:table-cell>
          <table:table-cell table:style-name="ce2" office:value-type="float" office:value="4760" calcext:value-type="float">
            <text:p>4760</text:p>
          </table:table-cell>
          <table:table-cell table:number-columns-repeated="2" table:style-name="ce7" office:value-type="date" office:date-value="2026-03-23" calcext:value-type="date">
            <text:p>23/03/26</text:p>
          </table:table-cell>
          <table:table-cell table:number-columns-repeated="2" table:style-name="ce8" office:value-type="float" office:value="21328.72" calcext:value-type="float">
            <text:p>21328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328.72" calcext:value-type="float">
            <text:p>21328,7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019" xlink:type="simple">00163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4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24/2026 (R)</text:p>
          </table:table-cell>
          <table:table-cell table:style-name="ce2" office:value-type="float" office:value="4761" calcext:value-type="float">
            <text:p>4761</text:p>
          </table:table-cell>
          <table:table-cell table:number-columns-repeated="2" table:style-name="ce7" office:value-type="date" office:date-value="2026-03-23" calcext:value-type="date">
            <text:p>23/03/26</text:p>
          </table:table-cell>
          <table:table-cell table:number-columns-repeated="2" table:style-name="ce8" office:value-type="float" office:value="2096.61" calcext:value-type="float">
            <text:p>2096,6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96.61" calcext:value-type="float">
            <text:p>2096,61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3425.33" calcext:value-type="float">
            <text:p>23425,3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3425.33" calcext:value-type="float">
            <text:p>23425,3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3425.33" calcext:value-type="float">
            <text:p>23425,3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3425.33" calcext:value-type="float">
            <text:p>23425,33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32.841.157/0001-36  PROMARKETING LTDA EPP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346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18/2026</text:p>
          </table:table-cell>
          <table:table-cell table:style-name="ce2" office:value-type="float" office:value="29" calcext:value-type="float">
            <text:p>29</text:p>
          </table:table-cell>
          <table:table-cell table:number-columns-repeated="2" table:style-name="ce7" office:value-type="date" office:date-value="2026-03-26" calcext:value-type="date">
            <text:p>26/03/26</text:p>
          </table:table-cell>
          <table:table-cell table:style-name="ce8" office:value-type="float" office:value="24321.96" calcext:value-type="float">
            <text:p>24321,96</text:p>
          </table:table-cell>
          <table:table-cell table:style-name="ce8" office:value-type="float" office:value="23344.22" calcext:value-type="float">
            <text:p>23344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344.22" calcext:value-type="float">
            <text:p>23344,2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346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21/2026</text:p>
          </table:table-cell>
          <table:table-cell table:style-name="ce2" office:value-type="float" office:value="28" calcext:value-type="float">
            <text:p>28</text:p>
          </table:table-cell>
          <table:table-cell table:number-columns-repeated="2" table:style-name="ce7" office:value-type="date" office:date-value="2026-03-26" calcext:value-type="date">
            <text:p>26/03/26</text:p>
          </table:table-cell>
          <table:table-cell table:style-name="ce8" office:value-type="float" office:value="24441.81" calcext:value-type="float">
            <text:p>24441,81</text:p>
          </table:table-cell>
          <table:table-cell table:style-name="ce8" office:value-type="float" office:value="23459.25" calcext:value-type="float">
            <text:p>23459,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459.25" calcext:value-type="float">
            <text:p>23459,2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346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23/2026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2" table:style-name="ce7" office:value-type="date" office:date-value="2026-03-26" calcext:value-type="date">
            <text:p>26/03/26</text:p>
          </table:table-cell>
          <table:table-cell table:style-name="ce8" office:value-type="float" office:value="19136.92" calcext:value-type="float">
            <text:p>19136,92</text:p>
          </table:table-cell>
          <table:table-cell table:style-name="ce8" office:value-type="float" office:value="18367.62" calcext:value-type="float">
            <text:p>18367,6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367.62" calcext:value-type="float">
            <text:p>18367,6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19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5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19/2026</text:p>
          </table:table-cell>
          <table:table-cell table:style-name="ce2" office:value-type="float" office:value="19" calcext:value-type="float">
            <text:p>19</text:p>
          </table:table-cell>
          <table:table-cell table:number-columns-repeated="2" table:style-name="ce7" office:value-type="date" office:date-value="2026-03-03" calcext:value-type="date">
            <text:p>03/03/26</text:p>
          </table:table-cell>
          <table:table-cell table:style-name="ce8" office:value-type="float" office:value="21355.6" calcext:value-type="float">
            <text:p>21355,6</text:p>
          </table:table-cell>
          <table:table-cell table:style-name="ce8" office:value-type="float" office:value="20516.32" calcext:value-type="float">
            <text:p>20516,3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516.32" calcext:value-type="float">
            <text:p>20516,3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19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5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16/2026</text:p>
          </table:table-cell>
          <table:table-cell table:style-name="ce2" office:value-type="float" office:value="18" calcext:value-type="float">
            <text:p>18</text:p>
          </table:table-cell>
          <table:table-cell table:number-columns-repeated="2" table:style-name="ce7" office:value-type="date" office:date-value="2026-03-03" calcext:value-type="date">
            <text:p>03/03/26</text:p>
          </table:table-cell>
          <table:table-cell table:style-name="ce8" office:value-type="float" office:value="24025.05" calcext:value-type="float">
            <text:p>24025,05</text:p>
          </table:table-cell>
          <table:table-cell table:style-name="ce8" office:value-type="float" office:value="23080.87" calcext:value-type="float">
            <text:p>23080,8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080.87" calcext:value-type="float">
            <text:p>23080,8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19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5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14/2026</text:p>
          </table:table-cell>
          <table:table-cell table:style-name="ce2" office:value-type="float" office:value="17" calcext:value-type="float">
            <text:p>17</text:p>
          </table:table-cell>
          <table:table-cell table:number-columns-repeated="2" table:style-name="ce7" office:value-type="date" office:date-value="2026-03-03" calcext:value-type="date">
            <text:p>03/03/26</text:p>
          </table:table-cell>
          <table:table-cell table:style-name="ce8" office:value-type="float" office:value="24025.05" calcext:value-type="float">
            <text:p>24025,05</text:p>
          </table:table-cell>
          <table:table-cell table:style-name="ce8" office:value-type="float" office:value="23080.87" calcext:value-type="float">
            <text:p>23080,8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080.87" calcext:value-type="float">
            <text:p>23080,8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137306.39" calcext:value-type="float">
            <text:p>137306,39</text:p>
          </table:table-cell>
          <table:table-cell table:style-name="ce3" office:value-type="float" office:value="131849.15" calcext:value-type="float">
            <text:p>131849,1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31849.15" calcext:value-type="float">
            <text:p>131849,1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37306.39" calcext:value-type="float">
            <text:p>137306,39</text:p>
          </table:table-cell>
          <table:table-cell table:style-name="ce3" office:value-type="float" office:value="131849.15" calcext:value-type="float">
            <text:p>131849,1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31849.15" calcext:value-type="float">
            <text:p>131849,15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1.240.349/0001-63  PYXIS TECNOLOGIA LTDA - EPP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09" xlink:type="simple">0012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7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34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style-name="ce8" office:value-type="float" office:value="81912.04" calcext:value-type="float">
            <text:p>81912,04</text:p>
          </table:table-cell>
          <table:table-cell table:style-name="ce8" office:value-type="float" office:value="77849.2" calcext:value-type="float">
            <text:p>77849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7849.2" calcext:value-type="float">
            <text:p>77849,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81912.04" calcext:value-type="float">
            <text:p>81912,04</text:p>
          </table:table-cell>
          <table:table-cell table:style-name="ce3" office:value-type="float" office:value="77849.2" calcext:value-type="float">
            <text:p>77849,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7849.2" calcext:value-type="float">
            <text:p>77849,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81912.04" calcext:value-type="float">
            <text:p>81912,04</text:p>
          </table:table-cell>
          <table:table-cell table:style-name="ce3" office:value-type="float" office:value="77849.2" calcext:value-type="float">
            <text:p>77849,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7849.2" calcext:value-type="float">
            <text:p>77849,2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382.118.905-34  RAIMUNDO JOSE CARDOSO FILH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086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72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648.3" calcext:value-type="float">
            <text:p>4648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48.3" calcext:value-type="float">
            <text:p>4648,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648.3" calcext:value-type="float">
            <text:p>4648,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648.3" calcext:value-type="float">
            <text:p>4648,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07.144.748/0001-07  REBOUCAS CAMPOS E GALDINO ADVOCACIA E CONSULTORI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36" xlink:type="simple">00092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7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13/2026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style-name="ce8" office:value-type="float" office:value="25081.37" calcext:value-type="float">
            <text:p>25081,37</text:p>
          </table:table-cell>
          <table:table-cell table:style-name="ce8" office:value-type="float" office:value="23934.02" calcext:value-type="float">
            <text:p>23934,0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934.02" calcext:value-type="float">
            <text:p>23934,0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25081.37" calcext:value-type="float">
            <text:p>25081,37</text:p>
          </table:table-cell>
          <table:table-cell table:style-name="ce3" office:value-type="float" office:value="23934.02" calcext:value-type="float">
            <text:p>23934,0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3934.02" calcext:value-type="float">
            <text:p>23934,0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25081.37" calcext:value-type="float">
            <text:p>25081,37</text:p>
          </table:table-cell>
          <table:table-cell table:style-name="ce3" office:value-type="float" office:value="23934.02" calcext:value-type="float">
            <text:p>23934,0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3934.02" calcext:value-type="float">
            <text:p>23934,02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22.965.208/0001-88  RESENDE COMERCIO E MANUTENÇÃO DE EXTINTORES EIRELI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24" xlink:type="simple">0008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2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11/2026</text:p>
          </table:table-cell>
          <table:table-cell table:style-name="ce2" office:value-type="float" office:value="345" calcext:value-type="float">
            <text:p>345</text:p>
          </table:table-cell>
          <table:table-cell table:style-name="ce7" office:value-type="date" office:date-value="2026-03-19" calcext:value-type="date">
            <text:p>19/03/26</text:p>
          </table:table-cell>
          <table:table-cell table:style-name="ce7" office:value-type="date" office:date-value="2026-03-12" calcext:value-type="date">
            <text:p>12/03/26</text:p>
          </table:table-cell>
          <table:table-cell table:number-columns-repeated="2" table:style-name="ce8" office:value-type="float" office:value="3011.18" calcext:value-type="float">
            <text:p>3011,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11.18" calcext:value-type="float">
            <text:p>3011,1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011.18" calcext:value-type="float">
            <text:p>3011,1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011.18" calcext:value-type="float">
            <text:p>3011,1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011.18" calcext:value-type="float">
            <text:p>3011,1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011.18" calcext:value-type="float">
            <text:p>3011,18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49.043.405-31  RONALD GABRIEL DE SOUZA ANDRAD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095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40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7" office:value-type="date" office:date-value="2026-03-03" calcext:value-type="date">
            <text:p>03/03/26</text:p>
          </table:table-cell>
          <table:table-cell table:style-name="ce8" office:value-type="float" office:value="400" calcext:value-type="float">
            <text:p>400</text:p>
          </table:table-cell>
          <table:table-cell table:style-name="ce8" office:value-type="float" office:value="368.06" calcext:value-type="float">
            <text:p>368,0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8.06" calcext:value-type="float">
            <text:p>368,0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400" calcext:value-type="float">
            <text:p>400</text:p>
          </table:table-cell>
          <table:table-cell table:style-name="ce3" office:value-type="float" office:value="368.06" calcext:value-type="float">
            <text:p>368,0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68.06" calcext:value-type="float">
            <text:p>368,0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400" calcext:value-type="float">
            <text:p>400</text:p>
          </table:table-cell>
          <table:table-cell table:style-name="ce3" office:value-type="float" office:value="368.06" calcext:value-type="float">
            <text:p>368,0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68.06" calcext:value-type="float">
            <text:p>368,06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617.174.608-87  ROOSEVELT SANTOS MENDONÇA MAYNART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294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5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06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7" office:value-type="date" office:date-value="2026-03-04" calcext:value-type="date">
            <text:p>04/03/26</text:p>
          </table:table-cell>
          <table:table-cell table:number-columns-repeated="2" table:style-name="ce8" office:value-type="float" office:value="4648.3" calcext:value-type="float">
            <text:p>4648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48.3" calcext:value-type="float">
            <text:p>4648,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648.3" calcext:value-type="float">
            <text:p>4648,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648.3" calcext:value-type="float">
            <text:p>4648,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533.365.265-15  ROSINEIDE DE OLIVEIRA GONZAG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99/2026</text:p>
          </table:table-cell>
          <table:table-cell office:value-type="string" calcext:value-type="string">
            <text:p>CH</text:p>
          </table:table-cell>
          <table:table-cell table:style-name="ce2" office:value-type="string" calcext:value-type="string">
            <text:p>02041/2026</text:p>
          </table:table-cell>
          <table:table-cell table:style-name="ce2" office:value-type="float" office:value="30968" calcext:value-type="float">
            <text:p>30968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style-name="ce8" office:value-type="float" office:value="4300.2" calcext:value-type="float">
            <text:p>4300,2</text:p>
          </table:table-cell>
          <table:table-cell table:style-name="ce8" office:value-type="float" office:value="4255.67" calcext:value-type="float">
            <text:p>4255,6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55.67" calcext:value-type="float">
            <text:p>4255,6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4300.2" calcext:value-type="float">
            <text:p>4300,2</text:p>
          </table:table-cell>
          <table:table-cell table:style-name="ce3" office:value-type="float" office:value="4255.67" calcext:value-type="float">
            <text:p>4255,6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255.67" calcext:value-type="float">
            <text:p>4255,6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4300.2" calcext:value-type="float">
            <text:p>4300,2</text:p>
          </table:table-cell>
          <table:table-cell table:style-name="ce3" office:value-type="float" office:value="4255.67" calcext:value-type="float">
            <text:p>4255,6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255.67" calcext:value-type="float">
            <text:p>4255,67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7.333.111/0001-69  SAFETEC INFORMATICA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32" xlink:type="simple">00001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3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10/2026</text:p>
          </table:table-cell>
          <table:table-cell table:style-name="ce2" office:value-type="float" office:value="4558" calcext:value-type="float">
            <text:p>4558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8" office:value-type="float" office:value="25022.97" calcext:value-type="float">
            <text:p>25022,97</text:p>
          </table:table-cell>
          <table:table-cell table:style-name="ce8" office:value-type="float" office:value="22658.3" calcext:value-type="float">
            <text:p>22658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658.3" calcext:value-type="float">
            <text:p>22658,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25022.97" calcext:value-type="float">
            <text:p>25022,97</text:p>
          </table:table-cell>
          <table:table-cell table:style-name="ce3" office:value-type="float" office:value="22658.3" calcext:value-type="float">
            <text:p>22658,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2658.3" calcext:value-type="float">
            <text:p>22658,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25022.97" calcext:value-type="float">
            <text:p>25022,97</text:p>
          </table:table-cell>
          <table:table-cell table:style-name="ce3" office:value-type="float" office:value="22658.3" calcext:value-type="float">
            <text:p>22658,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2658.3" calcext:value-type="float">
            <text:p>22658,3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44.339.679/0001-13  SAMPLA DO BRASIL INDUSTRIA E COMERCIO DE CORREIA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37" xlink:type="simple">00004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1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43/2026</text:p>
          </table:table-cell>
          <table:table-cell table:style-name="ce2" office:value-type="float" office:value="103941" calcext:value-type="float">
            <text:p>103941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155000" calcext:value-type="float">
            <text:p>155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5000" calcext:value-type="float">
            <text:p>1550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55000" calcext:value-type="float">
            <text:p>1550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55000" calcext:value-type="float">
            <text:p>15500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55000" calcext:value-type="float">
            <text:p>1550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55000" calcext:value-type="float">
            <text:p>155000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29.970.907/0001-65  SCIENTIFICA SOUZA EIRELLI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32279" xlink:type="simple">00067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5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26/2026</text:p>
          </table:table-cell>
          <table:table-cell table:style-name="ce2" office:value-type="float" office:value="94" calcext:value-type="float">
            <text:p>94</text:p>
          </table:table-cell>
          <table:table-cell table:number-columns-repeated="2" table:style-name="ce7" office:value-type="date" office:date-value="2026-03-27" calcext:value-type="date">
            <text:p>27/03/26</text:p>
          </table:table-cell>
          <table:table-cell table:style-name="ce8" office:value-type="float" office:value="4084.06" calcext:value-type="float">
            <text:p>4084,06</text:p>
          </table:table-cell>
          <table:table-cell table:style-name="ce8" office:value-type="float" office:value="3832.89" calcext:value-type="float">
            <text:p>3832,8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832.89" calcext:value-type="float">
            <text:p>3832,8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4084.06" calcext:value-type="float">
            <text:p>4084,06</text:p>
          </table:table-cell>
          <table:table-cell table:style-name="ce3" office:value-type="float" office:value="3832.89" calcext:value-type="float">
            <text:p>3832,8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832.89" calcext:value-type="float">
            <text:p>3832,8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4084.06" calcext:value-type="float">
            <text:p>4084,06</text:p>
          </table:table-cell>
          <table:table-cell table:style-name="ce3" office:value-type="float" office:value="3832.89" calcext:value-type="float">
            <text:p>3832,8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832.89" calcext:value-type="float">
            <text:p>3832,89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29.970.907/0001-65  SCIENTIFICA SOUZA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838" xlink:type="simple">00088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6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59/2026</text:p>
          </table:table-cell>
          <table:table-cell table:style-name="ce2" office:value-type="float" office:value="163" calcext:value-type="float">
            <text:p>163</text:p>
          </table:table-cell>
          <table:table-cell table:style-name="ce7" office:value-type="date" office:date-value="2026-03-11" calcext:value-type="date">
            <text:p>11/03/26</text:p>
          </table:table-cell>
          <table:table-cell table:style-name="ce7" office:value-type="date" office:date-value="2026-03-12" calcext:value-type="date">
            <text:p>12/03/26</text:p>
          </table:table-cell>
          <table:table-cell table:number-columns-repeated="2" table:style-name="ce8" office:value-type="float" office:value="92406.82" calcext:value-type="float">
            <text:p>92406,8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2406.82" calcext:value-type="float">
            <text:p>92406,82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05" xlink:type="simple">OD01457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6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74/2026</text:p>
          </table:table-cell>
          <table:table-cell table:style-name="ce2" office:value-type="float" office:value="165" calcext:value-type="float">
            <text:p>165</text:p>
          </table:table-cell>
          <table:table-cell table:number-columns-repeated="2" table:style-name="ce7" office:value-type="date" office:date-value="2026-03-12" calcext:value-type="date">
            <text:p>12/03/26</text:p>
          </table:table-cell>
          <table:table-cell table:number-columns-repeated="2" table:style-name="ce8" office:value-type="float" office:value="40919.5" calcext:value-type="float">
            <text:p>40919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919.5" calcext:value-type="float">
            <text:p>40919,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07" xlink:type="simple">OD01459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6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09/2026</text:p>
          </table:table-cell>
          <table:table-cell table:style-name="ce2" office:value-type="float" office:value="166" calcext:value-type="float">
            <text:p>166</text:p>
          </table:table-cell>
          <table:table-cell table:number-columns-repeated="2" table:style-name="ce7" office:value-type="date" office:date-value="2026-03-12" calcext:value-type="date">
            <text:p>12/03/26</text:p>
          </table:table-cell>
          <table:table-cell table:number-columns-repeated="2" table:style-name="ce8" office:value-type="float" office:value="3048" calcext:value-type="float">
            <text:p>304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48" calcext:value-type="float">
            <text:p>3048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12" xlink:type="simple">OD01495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6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78/2026</text:p>
          </table:table-cell>
          <table:table-cell table:style-name="ce2" office:value-type="float" office:value="164" calcext:value-type="float">
            <text:p>164</text:p>
          </table:table-cell>
          <table:table-cell table:number-columns-repeated="2" table:style-name="ce7" office:value-type="date" office:date-value="2026-03-12" calcext:value-type="date">
            <text:p>12/03/26</text:p>
          </table:table-cell>
          <table:table-cell table:number-columns-repeated="2" table:style-name="ce8" office:value-type="float" office:value="20796" calcext:value-type="float">
            <text:p>2079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796" calcext:value-type="float">
            <text:p>2079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57170.32" calcext:value-type="float">
            <text:p>157170,3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57170.32" calcext:value-type="float">
            <text:p>157170,3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57170.32" calcext:value-type="float">
            <text:p>157170,3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57170.32" calcext:value-type="float">
            <text:p>157170,32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34.841.195/0001-14  SECRETARIA DE ESTADO DA EDUCACAO E DA CULTURA - SEDUC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200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2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77/2026</text:p>
          </table:table-cell>
          <table:table-cell table:style-name="ce2" office:value-type="float" office:value="1843" calcext:value-type="float">
            <text:p>1843</text:p>
          </table:table-cell>
          <table:table-cell table:number-columns-repeated="2"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6510.6" calcext:value-type="float">
            <text:p>6510,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510.6" calcext:value-type="float">
            <text:p>6510,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6510.6" calcext:value-type="float">
            <text:p>6510,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510.6" calcext:value-type="float">
            <text:p>6510,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6510.6" calcext:value-type="float">
            <text:p>6510,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510.6" calcext:value-type="float">
            <text:p>6510,6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48.626.371/0001-00  SEIXAS LIMA E BREHMER ADVOGADOS ASSOCIADO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6" xlink:type="simple">0008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5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13/2026</text:p>
          </table:table-cell>
          <table:table-cell table:style-name="ce2" office:value-type="float" office:value="36" calcext:value-type="float">
            <text:p>36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style-name="ce8" office:value-type="float" office:value="15000" calcext:value-type="float">
            <text:p>15000</text:p>
          </table:table-cell>
          <table:table-cell table:style-name="ce8" office:value-type="float" office:value="14077.5" calcext:value-type="float">
            <text:p>14077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077.5" calcext:value-type="float">
            <text:p>14077,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6" xlink:type="simple">0008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46/2026</text:p>
          </table:table-cell>
          <table:table-cell table:style-name="ce2" office:value-type="float" office:value="24" calcext:value-type="float">
            <text:p>24</text:p>
          </table:table-cell>
          <table:table-cell table:number-columns-repeated="2" table:style-name="ce7" office:value-type="date" office:date-value="2026-03-06" calcext:value-type="date">
            <text:p>06/03/26</text:p>
          </table:table-cell>
          <table:table-cell table:style-name="ce8" office:value-type="float" office:value="15000" calcext:value-type="float">
            <text:p>15000</text:p>
          </table:table-cell>
          <table:table-cell table:style-name="ce8" office:value-type="float" office:value="14077.5" calcext:value-type="float">
            <text:p>14077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077.5" calcext:value-type="float">
            <text:p>14077,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30000" calcext:value-type="float">
            <text:p>30000</text:p>
          </table:table-cell>
          <table:table-cell table:style-name="ce3" office:value-type="float" office:value="28155" calcext:value-type="float">
            <text:p>2815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8155" calcext:value-type="float">
            <text:p>2815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30000" calcext:value-type="float">
            <text:p>30000</text:p>
          </table:table-cell>
          <table:table-cell table:style-name="ce3" office:value-type="float" office:value="28155" calcext:value-type="float">
            <text:p>2815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8155" calcext:value-type="float">
            <text:p>28155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13.166.343/0001-72  SEMIL - SERVIÇOS MECÂNICOS INDUSTRIAI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07" xlink:type="simple">00040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6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81/2026</text:p>
          </table:table-cell>
          <table:table-cell table:style-name="ce2" office:value-type="float" office:value="9" calcext:value-type="float">
            <text:p>9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12" calcext:value-type="date">
            <text:p>12/03/26</text:p>
          </table:table-cell>
          <table:table-cell table:style-name="ce8" office:value-type="float" office:value="315973.5" calcext:value-type="float">
            <text:p>315973,5</text:p>
          </table:table-cell>
          <table:table-cell table:style-name="ce8" office:value-type="float" office:value="271895.18" calcext:value-type="float">
            <text:p>271895,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1895.18" calcext:value-type="float">
            <text:p>271895,1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56" xlink:type="simple">00059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7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003/2026</text:p>
          </table:table-cell>
          <table:table-cell table:style-name="ce2" office:value-type="float" office:value="8" calcext:value-type="float">
            <text:p>8</text:p>
          </table:table-cell>
          <table:table-cell table:style-name="ce7" office:value-type="date" office:date-value="2026-03-03" calcext:value-type="date">
            <text:p>03/03/26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8" office:value-type="float" office:value="706935.41" calcext:value-type="float">
            <text:p>706935,41</text:p>
          </table:table-cell>
          <table:table-cell table:style-name="ce8" office:value-type="float" office:value="608317.93" calcext:value-type="float">
            <text:p>608317,9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08317.93" calcext:value-type="float">
            <text:p>608317,9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1022908.91" calcext:value-type="float">
            <text:p>1022908,91</text:p>
          </table:table-cell>
          <table:table-cell table:style-name="ce3" office:value-type="float" office:value="880213.11" calcext:value-type="float">
            <text:p>880213,1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80213.11" calcext:value-type="float">
            <text:p>880213,11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022908.91" calcext:value-type="float">
            <text:p>1022908,91</text:p>
          </table:table-cell>
          <table:table-cell table:style-name="ce3" office:value-type="float" office:value="880213.11" calcext:value-type="float">
            <text:p>880213,11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80213.11" calcext:value-type="float">
            <text:p>880213,11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03.795.415/0001-97  SENAI - SERVIÇO NACIONAL DE APRENDIZAGEM INDUSTRIAL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84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83/2026</text:p>
          </table:table-cell>
          <table:table-cell table:style-name="ce2" office:value-type="float" office:value="20262" calcext:value-type="float">
            <text:p>20262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14932.15" calcext:value-type="float">
            <text:p>14932,1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932.15" calcext:value-type="float">
            <text:p>14932,15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205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82/2026</text:p>
          </table:table-cell>
          <table:table-cell table:style-name="ce2" office:value-type="float" office:value="262" calcext:value-type="float">
            <text:p>262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style-name="ce8" office:value-type="float" office:value="74660.75" calcext:value-type="float">
            <text:p>74660,75</text:p>
          </table:table-cell>
          <table:table-cell table:style-name="ce8" office:value-type="float" office:value="72047.62" calcext:value-type="float">
            <text:p>72047,6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2047.62" calcext:value-type="float">
            <text:p>72047,6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89592.9" calcext:value-type="float">
            <text:p>89592,9</text:p>
          </table:table-cell>
          <table:table-cell table:style-name="ce3" office:value-type="float" office:value="86979.77" calcext:value-type="float">
            <text:p>86979,7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6979.77" calcext:value-type="float">
            <text:p>86979,7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89592.9" calcext:value-type="float">
            <text:p>89592,9</text:p>
          </table:table-cell>
          <table:table-cell table:style-name="ce3" office:value-type="float" office:value="86979.77" calcext:value-type="float">
            <text:p>86979,7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6979.77" calcext:value-type="float">
            <text:p>86979,77</text:p>
          </table:table-cell>
          <table:table-cell table:number-columns-repeated="8"/>
        </table:table-row>
        <table:table-row table:style-name="ro2">
          <table:table-cell table:style-name="ce4" office:value-type="string" calcext:value-type="string">
            <text:p>  13.360.961/0001-59  SENG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5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92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3-03" calcext:value-type="date">
            <text:p>03/03/26</text:p>
          </table:table-cell>
          <table:table-cell table:number-columns-repeated="2" table:style-name="ce8" office:value-type="float" office:value="455" calcext:value-type="float">
            <text:p>4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55" calcext:value-type="float">
            <text:p>45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55" calcext:value-type="float">
            <text:p>45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55" calcext:value-type="float">
            <text:p>45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55" calcext:value-type="float">
            <text:p>45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55" calcext:value-type="float">
            <text:p>455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80.680.093/0001-81  SENIOR SISTEMAS S.A.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5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10/2026</text:p>
          </table:table-cell>
          <table:table-cell table:style-name="ce2" office:value-type="float" office:value="580019" calcext:value-type="float">
            <text:p>580019</text:p>
          </table:table-cell>
          <table:table-cell table:number-columns-repeated="2" table:style-name="ce7" office:value-type="date" office:date-value="2026-03-25" calcext:value-type="date">
            <text:p>25/03/26</text:p>
          </table:table-cell>
          <table:table-cell table:style-name="ce8" office:value-type="float" office:value="8320.64" calcext:value-type="float">
            <text:p>8320,64</text:p>
          </table:table-cell>
          <table:table-cell table:style-name="ce8" office:value-type="float" office:value="7808.92" calcext:value-type="float">
            <text:p>7808,9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808.92" calcext:value-type="float">
            <text:p>7808,9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7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45/2026 (R)</text:p>
          </table:table-cell>
          <table:table-cell table:style-name="ce2" office:value-type="float" office:value="579534" calcext:value-type="float">
            <text:p>579534</text:p>
          </table:table-cell>
          <table:table-cell table:style-name="ce7" office:value-type="date" office:date-value="2026-03-17" calcext:value-type="date">
            <text:p>17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style-name="ce8" office:value-type="float" office:value="2081.38" calcext:value-type="float">
            <text:p>2081,38</text:p>
          </table:table-cell>
          <table:table-cell table:style-name="ce8" office:value-type="float" office:value="1953.38" calcext:value-type="float">
            <text:p>1953,3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53.38" calcext:value-type="float">
            <text:p>1953,3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123/2026</text:p>
          </table:table-cell>
          <table:table-cell table:style-name="ce2" office:value-type="float" office:value="579027" calcext:value-type="float">
            <text:p>579027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style-name="ce8" office:value-type="float" office:value="24429.28" calcext:value-type="float">
            <text:p>24429,28</text:p>
          </table:table-cell>
          <table:table-cell table:style-name="ce8" office:value-type="float" office:value="22926.88" calcext:value-type="float">
            <text:p>22926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926.88" calcext:value-type="float">
            <text:p>22926,8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34831.3" calcext:value-type="float">
            <text:p>34831,3</text:p>
          </table:table-cell>
          <table:table-cell table:style-name="ce3" office:value-type="float" office:value="32689.18" calcext:value-type="float">
            <text:p>32689,1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2689.18" calcext:value-type="float">
            <text:p>32689,1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34831.3" calcext:value-type="float">
            <text:p>34831,3</text:p>
          </table:table-cell>
          <table:table-cell table:style-name="ce3" office:value-type="float" office:value="32689.18" calcext:value-type="float">
            <text:p>32689,1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2689.18" calcext:value-type="float">
            <text:p>32689,18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4.067.040/0001-01  SERGIPE VEÍCULOS COMERCIAIS LTDA.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1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84/2026</text:p>
          </table:table-cell>
          <table:table-cell table:style-name="ce2" office:value-type="float" office:value="104451" calcext:value-type="float">
            <text:p>104451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1649.78" calcext:value-type="float">
            <text:p>1649,7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49.78" calcext:value-type="float">
            <text:p>1649,7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1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01/2026</text:p>
          </table:table-cell>
          <table:table-cell table:style-name="ce2" office:value-type="float" office:value="104453" calcext:value-type="float">
            <text:p>104453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117.54" calcext:value-type="float">
            <text:p>117,5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7.54" calcext:value-type="float">
            <text:p>117,5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1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06/2026</text:p>
          </table:table-cell>
          <table:table-cell table:style-name="ce2" office:value-type="float" office:value="104454" calcext:value-type="float">
            <text:p>104454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616.25" calcext:value-type="float">
            <text:p>616,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16.25" calcext:value-type="float">
            <text:p>616,2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6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68/2026</text:p>
          </table:table-cell>
          <table:table-cell table:style-name="ce2" office:value-type="float" office:value="270" calcext:value-type="float">
            <text:p>270</text:p>
          </table:table-cell>
          <table:table-cell table:number-columns-repeated="2" table:style-name="ce7" office:value-type="date" office:date-value="2026-03-27" calcext:value-type="date">
            <text:p>27/03/26</text:p>
          </table:table-cell>
          <table:table-cell table:style-name="ce8" office:value-type="float" office:value="1890" calcext:value-type="float">
            <text:p>1890</text:p>
          </table:table-cell>
          <table:table-cell table:style-name="ce8" office:value-type="float" office:value="1795.5" calcext:value-type="float">
            <text:p>1795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95.5" calcext:value-type="float">
            <text:p>1795,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6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70/2026</text:p>
          </table:table-cell>
          <table:table-cell table:style-name="ce2" office:value-type="float" office:value="271" calcext:value-type="float">
            <text:p>271</text:p>
          </table:table-cell>
          <table:table-cell table:number-columns-repeated="2" table:style-name="ce7" office:value-type="date" office:date-value="2026-03-27" calcext:value-type="date">
            <text:p>27/03/26</text:p>
          </table:table-cell>
          <table:table-cell table:style-name="ce8" office:value-type="float" office:value="189" calcext:value-type="float">
            <text:p>189</text:p>
          </table:table-cell>
          <table:table-cell table:style-name="ce8" office:value-type="float" office:value="179.55" calcext:value-type="float">
            <text:p>179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9.55" calcext:value-type="float">
            <text:p>179,5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6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73/2026</text:p>
          </table:table-cell>
          <table:table-cell table:style-name="ce2" office:value-type="float" office:value="272" calcext:value-type="float">
            <text:p>272</text:p>
          </table:table-cell>
          <table:table-cell table:number-columns-repeated="2" table:style-name="ce7" office:value-type="date" office:date-value="2026-03-27" calcext:value-type="date">
            <text:p>27/03/26</text:p>
          </table:table-cell>
          <table:table-cell table:style-name="ce8" office:value-type="float" office:value="10647" calcext:value-type="float">
            <text:p>10647</text:p>
          </table:table-cell>
          <table:table-cell table:style-name="ce8" office:value-type="float" office:value="10114.65" calcext:value-type="float">
            <text:p>10114,6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114.65" calcext:value-type="float">
            <text:p>10114,6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6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76/2026</text:p>
          </table:table-cell>
          <table:table-cell table:style-name="ce2" office:value-type="float" office:value="104450" calcext:value-type="float">
            <text:p>104450</text:p>
          </table:table-cell>
          <table:table-cell table:number-columns-repeated="2" table:style-name="ce7" office:value-type="date" office:date-value="2026-03-27" calcext:value-type="date">
            <text:p>27/03/26</text:p>
          </table:table-cell>
          <table:table-cell table:number-columns-repeated="2" table:style-name="ce8" office:value-type="float" office:value="219.9" calcext:value-type="float">
            <text:p>219,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9.9" calcext:value-type="float">
            <text:p>219,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80/2026</text:p>
          </table:table-cell>
          <table:table-cell table:style-name="ce2" office:value-type="float" office:value="269" calcext:value-type="float">
            <text:p>269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style-name="ce8" office:value-type="float" office:value="1575" calcext:value-type="float">
            <text:p>1575</text:p>
          </table:table-cell>
          <table:table-cell table:style-name="ce8" office:value-type="float" office:value="1496.25" calcext:value-type="float">
            <text:p>1496,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96.25" calcext:value-type="float">
            <text:p>1496,2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7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61/2026</text:p>
          </table:table-cell>
          <table:table-cell table:style-name="ce2" office:value-type="float" office:value="104044" calcext:value-type="float">
            <text:p>104044</text:p>
          </table:table-cell>
          <table:table-cell table:style-name="ce7" office:value-type="date" office:date-value="2026-03-04" calcext:value-type="date">
            <text:p>04/03/26</text:p>
          </table:table-cell>
          <table:table-cell table:style-name="ce7" office:value-type="date" office:date-value="2026-03-05" calcext:value-type="date">
            <text:p>05/03/26</text:p>
          </table:table-cell>
          <table:table-cell table:number-columns-repeated="2" table:style-name="ce8" office:value-type="float" office:value="35546.31" calcext:value-type="float">
            <text:p>35546,3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5546.31" calcext:value-type="float">
            <text:p>35546,3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7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85/2026</text:p>
          </table:table-cell>
          <table:table-cell table:style-name="ce2" office:value-type="float" office:value="104046" calcext:value-type="float">
            <text:p>104046</text:p>
          </table:table-cell>
          <table:table-cell table:style-name="ce7" office:value-type="date" office:date-value="2026-03-06" calcext:value-type="date">
            <text:p>06/03/26</text:p>
          </table:table-cell>
          <table:table-cell table:style-name="ce7" office:value-type="date" office:date-value="2026-03-05" calcext:value-type="date">
            <text:p>05/03/26</text:p>
          </table:table-cell>
          <table:table-cell table:number-columns-repeated="2" table:style-name="ce8" office:value-type="float" office:value="697.22" calcext:value-type="float">
            <text:p>697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97.22" calcext:value-type="float">
            <text:p>697,2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3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60/2026</text:p>
          </table:table-cell>
          <table:table-cell table:style-name="ce2" office:value-type="float" office:value="104043" calcext:value-type="float">
            <text:p>104043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5323.72" calcext:value-type="float">
            <text:p>5323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323.72" calcext:value-type="float">
            <text:p>5323,7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58471.72" calcext:value-type="float">
            <text:p>58471,72</text:p>
          </table:table-cell>
          <table:table-cell table:style-name="ce3" office:value-type="float" office:value="57756.67" calcext:value-type="float">
            <text:p>57756,6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7756.67" calcext:value-type="float">
            <text:p>57756,6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58471.72" calcext:value-type="float">
            <text:p>58471,72</text:p>
          </table:table-cell>
          <table:table-cell table:style-name="ce3" office:value-type="float" office:value="57756.67" calcext:value-type="float">
            <text:p>57756,6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7756.67" calcext:value-type="float">
            <text:p>57756,67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3.789.474/0001-52  SERVIÇO SOCIAL DA INDUSTRIA - SESI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206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14/2026</text:p>
          </table:table-cell>
          <table:table-cell table:style-name="ce2" office:value-type="float" office:value="202602" calcext:value-type="float">
            <text:p>202602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style-name="ce8" office:value-type="float" office:value="111991.12" calcext:value-type="float">
            <text:p>111991,12</text:p>
          </table:table-cell>
          <table:table-cell table:style-name="ce8" office:value-type="float" office:value="108071.43" calcext:value-type="float">
            <text:p>108071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8071.43" calcext:value-type="float">
            <text:p>108071,4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111991.12" calcext:value-type="float">
            <text:p>111991,12</text:p>
          </table:table-cell>
          <table:table-cell table:style-name="ce3" office:value-type="float" office:value="108071.43" calcext:value-type="float">
            <text:p>108071,4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8071.43" calcext:value-type="float">
            <text:p>108071,4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11991.12" calcext:value-type="float">
            <text:p>111991,12</text:p>
          </table:table-cell>
          <table:table-cell table:style-name="ce3" office:value-type="float" office:value="108071.43" calcext:value-type="float">
            <text:p>108071,4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8071.43" calcext:value-type="float">
            <text:p>108071,43</text:p>
          </table:table-cell>
          <table:table-cell table:number-columns-repeated="8"/>
        </table:table-row>
        <table:table-row table:style-name="ro2">
          <table:table-cell table:style-name="ce4" office:value-type="string" calcext:value-type="string">
            <text:p>  15.608.599/0001-18  SINDISAN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3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57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3-26" calcext:value-type="date">
            <text:p>26/03/26</text:p>
          </table:table-cell>
          <table:table-cell table:number-columns-repeated="2" table:style-name="ce8" office:value-type="float" office:value="40496.14" calcext:value-type="float">
            <text:p>40496,1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496.14" calcext:value-type="float">
            <text:p>40496,1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0496.14" calcext:value-type="float">
            <text:p>40496,1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0496.14" calcext:value-type="float">
            <text:p>40496,1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0496.14" calcext:value-type="float">
            <text:p>40496,1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0496.14" calcext:value-type="float">
            <text:p>40496,14</text:p>
          </table:table-cell>
          <table:table-cell table:number-columns-repeated="8"/>
        </table:table-row>
        <table:table-row table:style-name="ro2">
          <table:table-cell table:style-name="ce4" office:value-type="string" calcext:value-type="string">
            <text:p>  16.460.834/0001-10  SINTEC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6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91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3-03" calcext:value-type="date">
            <text:p>03/03/26</text:p>
          </table:table-cell>
          <table:table-cell table:number-columns-repeated="2" table:style-name="ce8" office:value-type="float" office:value="97.26" calcext:value-type="float">
            <text:p>97,2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7.26" calcext:value-type="float">
            <text:p>97,2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97.26" calcext:value-type="float">
            <text:p>97,2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7.26" calcext:value-type="float">
            <text:p>97,2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97.26" calcext:value-type="float">
            <text:p>97,2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7.26" calcext:value-type="float">
            <text:p>97,26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29.364.771/0001-40  SOL DO SÃO FRANCISO I ENERGIA SOLAR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32375" xlink:type="simple">00109/2022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1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89/2026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415849.28" calcext:value-type="float">
            <text:p>415849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15849.28" calcext:value-type="float">
            <text:p>415849,2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32375" xlink:type="simple">00109/2022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9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77/2026 (R)</text:p>
          </table:table-cell>
          <table:table-cell table:style-name="ce2" office:value-type="float" office:value="34" calcext:value-type="float">
            <text:p>34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number-columns-repeated="2" table:style-name="ce8" office:value-type="float" office:value="48859.44" calcext:value-type="float">
            <text:p>48859,4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859.44" calcext:value-type="float">
            <text:p>48859,4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32375" xlink:type="simple">00109/2022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59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858/2026</text:p>
          </table:table-cell>
          <table:table-cell table:style-name="ce2" office:value-type="float" office:value="33" calcext:value-type="float">
            <text:p>33</text:p>
          </table:table-cell>
          <table:table-cell table:number-columns-repeated="2"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15722.57" calcext:value-type="float">
            <text:p>415722,5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15722.57" calcext:value-type="float">
            <text:p>415722,5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880431.29" calcext:value-type="float">
            <text:p>880431,2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80431.29" calcext:value-type="float">
            <text:p>880431,2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880431.29" calcext:value-type="float">
            <text:p>880431,2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80431.29" calcext:value-type="float">
            <text:p>880431,29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10.647.383/0001-48  SOUZA AUTOMACAO SOLUCOES INDUSTRIAI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760" xlink:type="simple">00060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090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297/2026</text:p>
          </table:table-cell>
          <table:table-cell table:style-name="ce2" office:value-type="float" office:value="143" calcext:value-type="float">
            <text:p>143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27" calcext:value-type="date">
            <text:p>27/03/26</text:p>
          </table:table-cell>
          <table:table-cell table:number-columns-repeated="2" table:style-name="ce8" office:value-type="float" office:value="111000.01" calcext:value-type="float">
            <text:p>111000,0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1000.01" calcext:value-type="float">
            <text:p>111000,0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760" xlink:type="simple">00060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090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12/2026</text:p>
          </table:table-cell>
          <table:table-cell table:style-name="ce2" office:value-type="float" office:value="147" calcext:value-type="float">
            <text:p>147</text:p>
          </table:table-cell>
          <table:table-cell table:style-name="ce7" office:value-type="date" office:date-value="2026-03-12" calcext:value-type="date">
            <text:p>12/03/26</text:p>
          </table:table-cell>
          <table:table-cell table:style-name="ce7" office:value-type="date" office:date-value="2026-03-27" calcext:value-type="date">
            <text:p>27/03/26</text:p>
          </table:table-cell>
          <table:table-cell table:number-columns-repeated="2" table:style-name="ce8" office:value-type="float" office:value="88999.98" calcext:value-type="float">
            <text:p>88999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8999.98" calcext:value-type="float">
            <text:p>88999,9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2" table:style-name="ce3" office:value-type="float" office:value="199999.99" calcext:value-type="float">
            <text:p>199999,9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99999.99" calcext:value-type="float">
            <text:p>199999,9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99999.99" calcext:value-type="float">
            <text:p>199999,9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99999.99" calcext:value-type="float">
            <text:p>199999,99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0.488.478/0001-02  STJ - SUPERIOR TRIBUNAL DE JUSTIÇ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7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94/2026</text:p>
          </table:table-cell>
          <table:table-cell table:style-name="ce2" office:value-type="float" office:value="2.94199100044472E+016" calcext:value-type="float">
            <text:p>2,94199100044472E+016</text:p>
          </table:table-cell>
          <table:table-cell table:style-name="ce7" office:value-type="date" office:date-value="2026-03-24" calcext:value-type="date">
            <text:p>24/03/26</text:p>
          </table:table-cell>
          <table:table-cell table:style-name="ce7" office:value-type="date" office:date-value="2026-03-23" calcext:value-type="date">
            <text:p>23/03/26</text:p>
          </table:table-cell>
          <table:table-cell table:number-columns-repeated="2" table:style-name="ce8" office:value-type="float" office:value="270.12" calcext:value-type="float">
            <text:p>270,1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0.12" calcext:value-type="float">
            <text:p>270,1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70.12" calcext:value-type="float">
            <text:p>270,1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70.12" calcext:value-type="float">
            <text:p>270,1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70.12" calcext:value-type="float">
            <text:p>270,1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70.12" calcext:value-type="float">
            <text:p>270,12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13.255.658/0001-96  SULGIPE - COMPANHIA SUL SERGIPANA DE ELETRICIDAD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073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5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16/2026</text:p>
          </table:table-cell>
          <table:table-cell table:style-name="ce2" office:value-type="float" office:value="6311" calcext:value-type="float">
            <text:p>6311</text:p>
          </table:table-cell>
          <table:table-cell table:number-columns-repeated="2" table:style-name="ce7" office:value-type="date" office:date-value="2026-03-26" calcext:value-type="date">
            <text:p>26/03/26</text:p>
          </table:table-cell>
          <table:table-cell table:number-columns-repeated="2" table:style-name="ce8" office:value-type="float" office:value="341279.23" calcext:value-type="float">
            <text:p>341279,2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1279.23" calcext:value-type="float">
            <text:p>341279,2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073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7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47/2026</text:p>
          </table:table-cell>
          <table:table-cell table:style-name="ce2" office:value-type="float" office:value="6203" calcext:value-type="float">
            <text:p>6203</text:p>
          </table:table-cell>
          <table:table-cell table:number-columns-repeated="2" table:style-name="ce7" office:value-type="date" office:date-value="2026-03-18" calcext:value-type="date">
            <text:p>18/03/26</text:p>
          </table:table-cell>
          <table:table-cell table:number-columns-repeated="2" table:style-name="ce8" office:value-type="float" office:value="159597.67" calcext:value-type="float">
            <text:p>159597,6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9597.67" calcext:value-type="float">
            <text:p>159597,6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500876.9" calcext:value-type="float">
            <text:p>500876,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00876.9" calcext:value-type="float">
            <text:p>500876,9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500876.9" calcext:value-type="float">
            <text:p>500876,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00876.9" calcext:value-type="float">
            <text:p>500876,9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00.489.828/0009-02  SUPERINTENDENCIA DO PATRIMONIO DA UNIÃO- SPU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397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4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12/2026</text:p>
          </table:table-cell>
          <table:table-cell table:style-name="ce2" office:value-type="float" office:value="7102607809598107" calcext:value-type="float">
            <text:p>7102607809598107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1133.7" calcext:value-type="float">
            <text:p>1133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33.7" calcext:value-type="float">
            <text:p>1133,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397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4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21/2026</text:p>
          </table:table-cell>
          <table:table-cell table:style-name="ce2" office:value-type="float" office:value="7102607810295775" calcext:value-type="float">
            <text:p>7102607810295775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617.9" calcext:value-type="float">
            <text:p>617,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17.9" calcext:value-type="float">
            <text:p>617,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397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4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22/2026</text:p>
          </table:table-cell>
          <table:table-cell table:style-name="ce2" office:value-type="float" office:value="7102607809887257" calcext:value-type="float">
            <text:p>7102607809887257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2578.95" calcext:value-type="float">
            <text:p>2578,9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578.95" calcext:value-type="float">
            <text:p>2578,9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397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4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23/2026</text:p>
          </table:table-cell>
          <table:table-cell table:style-name="ce2" office:value-type="float" office:value="71026078104888" calcext:value-type="float">
            <text:p>71026078104888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1764.21" calcext:value-type="float">
            <text:p>1764,2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64.21" calcext:value-type="float">
            <text:p>1764,2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397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4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24/2026</text:p>
          </table:table-cell>
          <table:table-cell table:style-name="ce2" office:value-type="float" office:value="7102607809749210" calcext:value-type="float">
            <text:p>7102607809749210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1066.92" calcext:value-type="float">
            <text:p>1066,9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66.92" calcext:value-type="float">
            <text:p>1066,9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397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4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25/2026</text:p>
          </table:table-cell>
          <table:table-cell table:style-name="ce2" office:value-type="float" office:value="7102607810039116" calcext:value-type="float">
            <text:p>7102607810039116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1730.04" calcext:value-type="float">
            <text:p>1730,0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30.04" calcext:value-type="float">
            <text:p>1730,0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397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4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28/2026</text:p>
          </table:table-cell>
          <table:table-cell table:style-name="ce2" office:value-type="float" office:value="7102607809331291" calcext:value-type="float">
            <text:p>7102607809331291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501.88" calcext:value-type="float">
            <text:p>501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01.88" calcext:value-type="float">
            <text:p>501,8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9393.6" calcext:value-type="float">
            <text:p>9393,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393.6" calcext:value-type="float">
            <text:p>9393,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9393.6" calcext:value-type="float">
            <text:p>9393,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393.6" calcext:value-type="float">
            <text:p>9393,6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35.981.136/0001-04  SUPERLAB PRODUTOS CIENTIFICOS EIRELI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797" xlink:type="simple">00075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6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95/2026</text:p>
          </table:table-cell>
          <table:table-cell table:style-name="ce2" office:value-type="float" office:value="831" calcext:value-type="float">
            <text:p>831</text:p>
          </table:table-cell>
          <table:table-cell table:style-name="ce7" office:value-type="date" office:date-value="2026-03-26" calcext:value-type="date">
            <text:p>26/03/26</text:p>
          </table:table-cell>
          <table:table-cell table:style-name="ce7" office:value-type="date" office:date-value="2026-03-27" calcext:value-type="date">
            <text:p>27/03/26</text:p>
          </table:table-cell>
          <table:table-cell table:number-columns-repeated="2" table:style-name="ce8" office:value-type="float" office:value="34800" calcext:value-type="float">
            <text:p>348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800" calcext:value-type="float">
            <text:p>34800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797" xlink:type="simple">00075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6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98/2026</text:p>
          </table:table-cell>
          <table:table-cell table:style-name="ce2" office:value-type="float" office:value="832" calcext:value-type="float">
            <text:p>832</text:p>
          </table:table-cell>
          <table:table-cell table:style-name="ce7" office:value-type="date" office:date-value="2026-03-26" calcext:value-type="date">
            <text:p>26/03/26</text:p>
          </table:table-cell>
          <table:table-cell table:style-name="ce7" office:value-type="date" office:date-value="2026-03-27" calcext:value-type="date">
            <text:p>27/03/26</text:p>
          </table:table-cell>
          <table:table-cell table:number-columns-repeated="2" table:style-name="ce8" office:value-type="float" office:value="17220" calcext:value-type="float">
            <text:p>1722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220" calcext:value-type="float">
            <text:p>17220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797" xlink:type="simple">00075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6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26/2026</text:p>
          </table:table-cell>
          <table:table-cell table:style-name="ce2" office:value-type="float" office:value="833" calcext:value-type="float">
            <text:p>833</text:p>
          </table:table-cell>
          <table:table-cell table:number-columns-repeated="2" table:style-name="ce7" office:value-type="date" office:date-value="2026-03-27" calcext:value-type="date">
            <text:p>27/03/26</text:p>
          </table:table-cell>
          <table:table-cell table:number-columns-repeated="2" table:style-name="ce8" office:value-type="float" office:value="21920" calcext:value-type="float">
            <text:p>2192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920" calcext:value-type="float">
            <text:p>2192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73940" calcext:value-type="float">
            <text:p>7394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3940" calcext:value-type="float">
            <text:p>7394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73940" calcext:value-type="float">
            <text:p>7394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3940" calcext:value-type="float">
            <text:p>73940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00.000.028/0001-29  TARGET ENGENHARIA E CONSULTORI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969" xlink:type="simple">OD00230/2026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7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64/2026</text:p>
          </table:table-cell>
          <table:table-cell table:style-name="ce2" office:value-type="float" office:value="354336" calcext:value-type="float">
            <text:p>354336</text:p>
          </table:table-cell>
          <table:table-cell table:number-columns-repeated="2" table:style-name="ce7" office:value-type="date" office:date-value="2026-03-24" calcext:value-type="date">
            <text:p>24/03/26</text:p>
          </table:table-cell>
          <table:table-cell table:number-columns-repeated="2" table:style-name="ce8" office:value-type="float" office:value="28900" calcext:value-type="float">
            <text:p>289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900" calcext:value-type="float">
            <text:p>289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8900" calcext:value-type="float">
            <text:p>289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8900" calcext:value-type="float">
            <text:p>2890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8900" calcext:value-type="float">
            <text:p>289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8900" calcext:value-type="float">
            <text:p>28900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2.558.157/0001-62  TELEFONICA BRASIL S/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425" xlink:type="simple">00116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79/2026</text:p>
          </table:table-cell>
          <table:table-cell table:style-name="ce2" office:value-type="float" office:value="933051" calcext:value-type="float">
            <text:p>933051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43514.74" calcext:value-type="float">
            <text:p>43514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3514.74" calcext:value-type="float">
            <text:p>43514,7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425" xlink:type="simple">00116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3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78/2026</text:p>
          </table:table-cell>
          <table:table-cell table:style-name="ce2" office:value-type="float" office:value="933056" calcext:value-type="float">
            <text:p>933056</text:p>
          </table:table-cell>
          <table:table-cell table:style-name="ce7" office:value-type="date" office:date-value="2026-03-12" calcext:value-type="date">
            <text:p>12/03/26</text:p>
          </table:table-cell>
          <table:table-cell table:style-name="ce7" office:value-type="date" office:date-value="2026-03-18" calcext:value-type="date">
            <text:p>18/03/26</text:p>
          </table:table-cell>
          <table:table-cell table:number-columns-repeated="2" table:style-name="ce8" office:value-type="float" office:value="1157.18" calcext:value-type="float">
            <text:p>1157,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57.18" calcext:value-type="float">
            <text:p>1157,1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425" xlink:type="simple">00116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3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77/2026</text:p>
          </table:table-cell>
          <table:table-cell table:style-name="ce2" office:value-type="float" office:value="933049" calcext:value-type="float">
            <text:p>933049</text:p>
          </table:table-cell>
          <table:table-cell table:style-name="ce7" office:value-type="date" office:date-value="2026-03-20" calcext:value-type="date">
            <text:p>20/03/26</text:p>
          </table:table-cell>
          <table:table-cell table:style-name="ce7" office:value-type="date" office:date-value="2026-03-18" calcext:value-type="date">
            <text:p>18/03/26</text:p>
          </table:table-cell>
          <table:table-cell table:number-columns-repeated="2" table:style-name="ce8" office:value-type="float" office:value="43514.94" calcext:value-type="float">
            <text:p>43514,9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3514.94" calcext:value-type="float">
            <text:p>43514,9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425" xlink:type="simple">00116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7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61/2026</text:p>
          </table:table-cell>
          <table:table-cell table:style-name="ce2" office:value-type="float" office:value="22602603171" calcext:value-type="float">
            <text:p>22602603171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43514.74" calcext:value-type="float">
            <text:p>43514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3514.74" calcext:value-type="float">
            <text:p>43514,7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425" xlink:type="simple">00116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7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64/2026</text:p>
          </table:table-cell>
          <table:table-cell table:style-name="ce2" office:value-type="float" office:value="457138732" calcext:value-type="float">
            <text:p>457138732</text:p>
          </table:table-cell>
          <table:table-cell table:style-name="ce7" office:value-type="date" office:date-value="2026-03-17" calcext:value-type="date">
            <text:p>17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1157.18" calcext:value-type="float">
            <text:p>1157,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57.18" calcext:value-type="float">
            <text:p>1157,1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425" xlink:type="simple">00116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6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76/2026</text:p>
          </table:table-cell>
          <table:table-cell table:style-name="ce2" office:value-type="float" office:value="933053" calcext:value-type="float">
            <text:p>933053</text:p>
          </table:table-cell>
          <table:table-cell table:number-columns-repeated="2" table:style-name="ce7" office:value-type="date" office:date-value="2026-03-12" calcext:value-type="date">
            <text:p>12/03/26</text:p>
          </table:table-cell>
          <table:table-cell table:number-columns-repeated="2" table:style-name="ce8" office:value-type="float" office:value="1157.18" calcext:value-type="float">
            <text:p>1157,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57.18" calcext:value-type="float">
            <text:p>1157,1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34015.96" calcext:value-type="float">
            <text:p>134015,9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34015.96" calcext:value-type="float">
            <text:p>134015,9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34015.96" calcext:value-type="float">
            <text:p>134015,9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34015.96" calcext:value-type="float">
            <text:p>134015,9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979.909.495-04  THAIS SANTOS SANTAN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2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55/2026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998.72" calcext:value-type="float">
            <text:p>1998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98.72" calcext:value-type="float">
            <text:p>1998,7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998.72" calcext:value-type="float">
            <text:p>1998,7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998.72" calcext:value-type="float">
            <text:p>1998,7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998.72" calcext:value-type="float">
            <text:p>1998,7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998.72" calcext:value-type="float">
            <text:p>1998,72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43.567.455-23  THIAGO FIGUEIREDO DE ALMEIDA LIM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295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41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7" office:value-type="date" office:date-value="2026-03-04" calcext:value-type="date">
            <text:p>04/03/26</text:p>
          </table:table-cell>
          <table:table-cell table:number-columns-repeated="2" table:style-name="ce8" office:value-type="float" office:value="3486.22" calcext:value-type="float">
            <text:p>3486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86.22" calcext:value-type="float">
            <text:p>3486,2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486.22" calcext:value-type="float">
            <text:p>3486,2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486.22" calcext:value-type="float">
            <text:p>3486,2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486.22" calcext:value-type="float">
            <text:p>3486,2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486.22" calcext:value-type="float">
            <text:p>3486,22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782.489.065-15  TIAGO ROCHA AZEVED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3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67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3-23" calcext:value-type="date">
            <text:p>23/03/26</text:p>
          </table:table-cell>
          <table:table-cell table:number-columns-repeated="2" table:style-name="ce8" office:value-type="float" office:value="2447.17" calcext:value-type="float">
            <text:p>2447,1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47.17" calcext:value-type="float">
            <text:p>2447,1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447.17" calcext:value-type="float">
            <text:p>2447,1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447.17" calcext:value-type="float">
            <text:p>2447,1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447.17" calcext:value-type="float">
            <text:p>2447,1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447.17" calcext:value-type="float">
            <text:p>2447,17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01.018.155-57  TIAGO SANAS ALVES CENTURION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412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4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48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2620" calcext:value-type="float">
            <text:p>262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20" calcext:value-type="float">
            <text:p>262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620" calcext:value-type="float">
            <text:p>262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620" calcext:value-type="float">
            <text:p>262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620" calcext:value-type="float">
            <text:p>262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620" calcext:value-type="float">
            <text:p>2620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32.734.968/0001-38  TOTAL FACILITIES - SE LOCACOES E SERVICO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13" xlink:type="simple">0012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6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13/2026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2" table:style-name="ce7" office:value-type="date" office:date-value="2026-03-05" calcext:value-type="date">
            <text:p>05/03/26</text:p>
          </table:table-cell>
          <table:table-cell table:style-name="ce8" office:value-type="float" office:value="1264009.2" calcext:value-type="float">
            <text:p>1264009,2</text:p>
          </table:table-cell>
          <table:table-cell table:style-name="ce8" office:value-type="float" office:value="1078831.85" calcext:value-type="float">
            <text:p>1078831,8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78831.85" calcext:value-type="float">
            <text:p>1078831,8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1264009.2" calcext:value-type="float">
            <text:p>1264009,2</text:p>
          </table:table-cell>
          <table:table-cell table:style-name="ce3" office:value-type="float" office:value="1078831.85" calcext:value-type="float">
            <text:p>1078831,8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78831.85" calcext:value-type="float">
            <text:p>1078831,8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264009.2" calcext:value-type="float">
            <text:p>1264009,2</text:p>
          </table:table-cell>
          <table:table-cell table:style-name="ce3" office:value-type="float" office:value="1078831.85" calcext:value-type="float">
            <text:p>1078831,8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78831.85" calcext:value-type="float">
            <text:p>1078831,85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13.100.722/0001-60  TRIBUNAL DE JUSTIÇA DO ESTADO DA BAHI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0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3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34/2026</text:p>
          </table:table-cell>
          <table:table-cell table:style-name="ce2" office:value-type="float" office:value="58033" calcext:value-type="float">
            <text:p>58033</text:p>
          </table:table-cell>
          <table:table-cell table:number-columns-repeated="2"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158.06" calcext:value-type="float">
            <text:p>158,0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8.06" calcext:value-type="float">
            <text:p>158,0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0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3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35/2026</text:p>
          </table:table-cell>
          <table:table-cell table:style-name="ce2" office:value-type="float" office:value="58014" calcext:value-type="float">
            <text:p>58014</text:p>
          </table:table-cell>
          <table:table-cell table:number-columns-repeated="2"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233.98" calcext:value-type="float">
            <text:p>233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3.98" calcext:value-type="float">
            <text:p>233,9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0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3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36/2026</text:p>
          </table:table-cell>
          <table:table-cell table:style-name="ce2" office:value-type="float" office:value="58084" calcext:value-type="float">
            <text:p>58084</text:p>
          </table:table-cell>
          <table:table-cell table:number-columns-repeated="2"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158.06" calcext:value-type="float">
            <text:p>158,0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8.06" calcext:value-type="float">
            <text:p>158,0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0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3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37/2026</text:p>
          </table:table-cell>
          <table:table-cell table:style-name="ce2" office:value-type="float" office:value="58064" calcext:value-type="float">
            <text:p>58064</text:p>
          </table:table-cell>
          <table:table-cell table:number-columns-repeated="2"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233.98" calcext:value-type="float">
            <text:p>233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3.98" calcext:value-type="float">
            <text:p>233,9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0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3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38/2026</text:p>
          </table:table-cell>
          <table:table-cell table:style-name="ce2" office:value-type="float" office:value="58110" calcext:value-type="float">
            <text:p>58110</text:p>
          </table:table-cell>
          <table:table-cell table:number-columns-repeated="2"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158.06" calcext:value-type="float">
            <text:p>158,0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8.06" calcext:value-type="float">
            <text:p>158,0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0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3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39/2026</text:p>
          </table:table-cell>
          <table:table-cell table:style-name="ce2" office:value-type="float" office:value="58098" calcext:value-type="float">
            <text:p>58098</text:p>
          </table:table-cell>
          <table:table-cell table:number-columns-repeated="2"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233.98" calcext:value-type="float">
            <text:p>233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3.98" calcext:value-type="float">
            <text:p>233,9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0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3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41/2026</text:p>
          </table:table-cell>
          <table:table-cell table:style-name="ce2" office:value-type="float" office:value="58161" calcext:value-type="float">
            <text:p>58161</text:p>
          </table:table-cell>
          <table:table-cell table:number-columns-repeated="2"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158.06" calcext:value-type="float">
            <text:p>158,0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8.06" calcext:value-type="float">
            <text:p>158,0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0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3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42/2026</text:p>
          </table:table-cell>
          <table:table-cell table:style-name="ce2" office:value-type="float" office:value="58130" calcext:value-type="float">
            <text:p>58130</text:p>
          </table:table-cell>
          <table:table-cell table:number-columns-repeated="2"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233.98" calcext:value-type="float">
            <text:p>233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3.98" calcext:value-type="float">
            <text:p>233,9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568.16" calcext:value-type="float">
            <text:p>1568,1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568.16" calcext:value-type="float">
            <text:p>1568,1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568.16" calcext:value-type="float">
            <text:p>1568,1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568.16" calcext:value-type="float">
            <text:p>1568,16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13.166.970/0001-03  TRIBUNAL DE JUSTIÇA DO ESTADO DE SERGIP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78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4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11/2026</text:p>
          </table:table-cell>
          <table:table-cell table:style-name="ce2" office:value-type="float" office:value="27939403" calcext:value-type="float">
            <text:p>27939403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3000" calcext:value-type="float">
            <text:p>3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00" calcext:value-type="float">
            <text:p>30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4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61/2026</text:p>
          </table:table-cell>
          <table:table-cell table:style-name="ce2" office:value-type="float" office:value="27953864" calcext:value-type="float">
            <text:p>27953864</text:p>
          </table:table-cell>
          <table:table-cell table:style-name="ce7" office:value-type="date" office:date-value="2026-04-01" calcext:value-type="date">
            <text:p>01/04/26</text:p>
          </table:table-cell>
          <table:table-cell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674.9" calcext:value-type="float">
            <text:p>674,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74.9" calcext:value-type="float">
            <text:p>674,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39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4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55/2026</text:p>
          </table:table-cell>
          <table:table-cell table:style-name="ce2" office:value-type="float" office:value="27907323" calcext:value-type="float">
            <text:p>27907323</text:p>
          </table:table-cell>
          <table:table-cell table:style-name="ce7" office:value-type="date" office:date-value="2026-04-06" calcext:value-type="date">
            <text:p>06/04/26</text:p>
          </table:table-cell>
          <table:table-cell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140000" calcext:value-type="float">
            <text:p>140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0000" calcext:value-type="float">
            <text:p>1400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1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06/2026</text:p>
          </table:table-cell>
          <table:table-cell table:style-name="ce2" office:value-type="float" office:value="202611800430" calcext:value-type="float">
            <text:p>202611800430</text:p>
          </table:table-cell>
          <table:table-cell table:style-name="ce7" office:value-type="date" office:date-value="2026-03-31" calcext:value-type="date">
            <text:p>31/03/26</text:p>
          </table:table-cell>
          <table:table-cell table:style-name="ce7" office:value-type="date" office:date-value="2026-03-30" calcext:value-type="date">
            <text:p>30/03/26</text:p>
          </table:table-cell>
          <table:table-cell table:number-columns-repeated="2" table:style-name="ce8" office:value-type="float" office:value="1552.88" calcext:value-type="float">
            <text:p>1552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52.88" calcext:value-type="float">
            <text:p>1552,8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1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07/2026</text:p>
          </table:table-cell>
          <table:table-cell table:style-name="ce2" office:value-type="float" office:value="202611800429" calcext:value-type="float">
            <text:p>202611800429</text:p>
          </table:table-cell>
          <table:table-cell table:style-name="ce7" office:value-type="date" office:date-value="2026-03-31" calcext:value-type="date">
            <text:p>31/03/26</text:p>
          </table:table-cell>
          <table:table-cell table:style-name="ce7" office:value-type="date" office:date-value="2026-03-30" calcext:value-type="date">
            <text:p>30/03/26</text:p>
          </table:table-cell>
          <table:table-cell table:number-columns-repeated="2" table:style-name="ce8" office:value-type="float" office:value="1552.88" calcext:value-type="float">
            <text:p>1552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52.88" calcext:value-type="float">
            <text:p>1552,8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78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0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83/2026</text:p>
          </table:table-cell>
          <table:table-cell table:style-name="ce2" office:value-type="float" office:value="27929149" calcext:value-type="float">
            <text:p>27929149</text:p>
          </table:table-cell>
          <table:table-cell table:style-name="ce7" office:value-type="date" office:date-value="2026-03-31" calcext:value-type="date">
            <text:p>31/03/26</text:p>
          </table:table-cell>
          <table:table-cell table:style-name="ce7" office:value-type="date" office:date-value="2026-03-27" calcext:value-type="date">
            <text:p>27/03/26</text:p>
          </table:table-cell>
          <table:table-cell table:number-columns-repeated="2" table:style-name="ce8" office:value-type="float" office:value="6200" calcext:value-type="float">
            <text:p>62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200" calcext:value-type="float">
            <text:p>62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9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36/2026</text:p>
          </table:table-cell>
          <table:table-cell table:style-name="ce2" office:value-type="float" office:value="202611800418" calcext:value-type="float">
            <text:p>202611800418</text:p>
          </table:table-cell>
          <table:table-cell table:style-name="ce7" office:value-type="date" office:date-value="2026-03-30" calcext:value-type="date">
            <text:p>30/03/26</text:p>
          </table:table-cell>
          <table:table-cell table:style-name="ce7" office:value-type="date" office:date-value="2026-03-26" calcext:value-type="date">
            <text:p>26/03/26</text:p>
          </table:table-cell>
          <table:table-cell table:number-columns-repeated="2" table:style-name="ce8" office:value-type="float" office:value="1552.88" calcext:value-type="float">
            <text:p>1552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52.88" calcext:value-type="float">
            <text:p>1552,8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9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39/2026</text:p>
          </table:table-cell>
          <table:table-cell table:style-name="ce2" office:value-type="float" office:value="202611800412" calcext:value-type="float">
            <text:p>202611800412</text:p>
          </table:table-cell>
          <table:table-cell table:style-name="ce7" office:value-type="date" office:date-value="2026-03-30" calcext:value-type="date">
            <text:p>30/03/26</text:p>
          </table:table-cell>
          <table:table-cell table:style-name="ce7" office:value-type="date" office:date-value="2026-03-26" calcext:value-type="date">
            <text:p>26/03/26</text:p>
          </table:table-cell>
          <table:table-cell table:number-columns-repeated="2" table:style-name="ce8" office:value-type="float" office:value="415.28" calcext:value-type="float">
            <text:p>415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15.28" calcext:value-type="float">
            <text:p>415,2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13/2026</text:p>
          </table:table-cell>
          <table:table-cell table:style-name="ce2" office:value-type="float" office:value="27918791" calcext:value-type="float">
            <text:p>27918791</text:p>
          </table:table-cell>
          <table:table-cell table:style-name="ce7" office:value-type="date" office:date-value="2026-03-26" calcext:value-type="date">
            <text:p>26/03/26</text:p>
          </table:table-cell>
          <table:table-cell table:style-name="ce7" office:value-type="date" office:date-value="2026-03-25" calcext:value-type="date">
            <text:p>25/03/26</text:p>
          </table:table-cell>
          <table:table-cell table:number-columns-repeated="2" table:style-name="ce8" office:value-type="float" office:value="150.42" calcext:value-type="float">
            <text:p>150,4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0.42" calcext:value-type="float">
            <text:p>150,4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80/2026</text:p>
          </table:table-cell>
          <table:table-cell table:style-name="ce2" office:value-type="float" office:value="202613302016" calcext:value-type="float">
            <text:p>202613302016</text:p>
          </table:table-cell>
          <table:table-cell table:style-name="ce7" office:value-type="date" office:date-value="2026-03-27" calcext:value-type="date">
            <text:p>27/03/26</text:p>
          </table:table-cell>
          <table:table-cell table:style-name="ce7" office:value-type="date" office:date-value="2026-03-25" calcext:value-type="date">
            <text:p>25/03/26</text:p>
          </table:table-cell>
          <table:table-cell table:number-columns-repeated="2" table:style-name="ce8" office:value-type="float" office:value="375.05" calcext:value-type="float">
            <text:p>375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75.05" calcext:value-type="float">
            <text:p>375,0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12/2026</text:p>
          </table:table-cell>
          <table:table-cell table:style-name="ce2" office:value-type="float" office:value="202611700183" calcext:value-type="float">
            <text:p>202611700183</text:p>
          </table:table-cell>
          <table:table-cell table:style-name="ce7" office:value-type="date" office:date-value="2026-03-27" calcext:value-type="date">
            <text:p>27/03/26</text:p>
          </table:table-cell>
          <table:table-cell table:style-name="ce7" office:value-type="date" office:date-value="2026-03-25" calcext:value-type="date">
            <text:p>25/03/26</text:p>
          </table:table-cell>
          <table:table-cell table:number-columns-repeated="2" table:style-name="ce8" office:value-type="float" office:value="320.86" calcext:value-type="float">
            <text:p>320,8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0.86" calcext:value-type="float">
            <text:p>320,8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16/2026</text:p>
          </table:table-cell>
          <table:table-cell table:style-name="ce2" office:value-type="float" office:value="202610400493" calcext:value-type="float">
            <text:p>202610400493</text:p>
          </table:table-cell>
          <table:table-cell table:style-name="ce7" office:value-type="date" office:date-value="2026-03-27" calcext:value-type="date">
            <text:p>27/03/26</text:p>
          </table:table-cell>
          <table:table-cell table:style-name="ce7" office:value-type="date" office:date-value="2026-03-25" calcext:value-type="date">
            <text:p>25/03/26</text:p>
          </table:table-cell>
          <table:table-cell table:number-columns-repeated="2" table:style-name="ce8" office:value-type="float" office:value="434.31" calcext:value-type="float">
            <text:p>434,3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34.31" calcext:value-type="float">
            <text:p>434,3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21/2026</text:p>
          </table:table-cell>
          <table:table-cell table:style-name="ce2" office:value-type="float" office:value="202613000624" calcext:value-type="float">
            <text:p>202613000624</text:p>
          </table:table-cell>
          <table:table-cell table:style-name="ce7" office:value-type="date" office:date-value="2026-03-27" calcext:value-type="date">
            <text:p>27/03/26</text:p>
          </table:table-cell>
          <table:table-cell table:style-name="ce7" office:value-type="date" office:date-value="2026-03-25" calcext:value-type="date">
            <text:p>25/03/26</text:p>
          </table:table-cell>
          <table:table-cell table:number-columns-repeated="2" table:style-name="ce8" office:value-type="float" office:value="839.45" calcext:value-type="float">
            <text:p>839,4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39.45" calcext:value-type="float">
            <text:p>839,4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19/2026</text:p>
          </table:table-cell>
          <table:table-cell table:style-name="ce2" office:value-type="float" office:value="27920176" calcext:value-type="float">
            <text:p>27920176</text:p>
          </table:table-cell>
          <table:table-cell table:style-name="ce7" office:value-type="date" office:date-value="2026-03-30" calcext:value-type="date">
            <text:p>30/03/26</text:p>
          </table:table-cell>
          <table:table-cell table:style-name="ce7" office:value-type="date" office:date-value="2026-03-25" calcext:value-type="date">
            <text:p>25/03/26</text:p>
          </table:table-cell>
          <table:table-cell table:number-columns-repeated="2" table:style-name="ce8" office:value-type="float" office:value="867.65" calcext:value-type="float">
            <text:p>867,6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67.65" calcext:value-type="float">
            <text:p>867,6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22/2026</text:p>
          </table:table-cell>
          <table:table-cell table:style-name="ce2" office:value-type="float" office:value="27921059" calcext:value-type="float">
            <text:p>27921059</text:p>
          </table:table-cell>
          <table:table-cell table:style-name="ce7" office:value-type="date" office:date-value="2026-03-30" calcext:value-type="date">
            <text:p>30/03/26</text:p>
          </table:table-cell>
          <table:table-cell table:style-name="ce7" office:value-type="date" office:date-value="2026-03-25" calcext:value-type="date">
            <text:p>25/03/26</text:p>
          </table:table-cell>
          <table:table-cell table:number-columns-repeated="2" table:style-name="ce8" office:value-type="float" office:value="8157.41" calcext:value-type="float">
            <text:p>8157,4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157.41" calcext:value-type="float">
            <text:p>8157,4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24/2026</text:p>
          </table:table-cell>
          <table:table-cell table:style-name="ce2" office:value-type="float" office:value="27921253" calcext:value-type="float">
            <text:p>27921253</text:p>
          </table:table-cell>
          <table:table-cell table:style-name="ce7" office:value-type="date" office:date-value="2026-03-30" calcext:value-type="date">
            <text:p>30/03/26</text:p>
          </table:table-cell>
          <table:table-cell table:style-name="ce7" office:value-type="date" office:date-value="2026-03-25" calcext:value-type="date">
            <text:p>25/03/26</text:p>
          </table:table-cell>
          <table:table-cell table:number-columns-repeated="2" table:style-name="ce8" office:value-type="float" office:value="3292.08" calcext:value-type="float">
            <text:p>3292,0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92.08" calcext:value-type="float">
            <text:p>3292,0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26/2026</text:p>
          </table:table-cell>
          <table:table-cell table:style-name="ce2" office:value-type="float" office:value="27923280" calcext:value-type="float">
            <text:p>27923280</text:p>
          </table:table-cell>
          <table:table-cell table:style-name="ce7" office:value-type="date" office:date-value="2026-03-30" calcext:value-type="date">
            <text:p>30/03/26</text:p>
          </table:table-cell>
          <table:table-cell table:style-name="ce7" office:value-type="date" office:date-value="2026-03-25" calcext:value-type="date">
            <text:p>25/03/26</text:p>
          </table:table-cell>
          <table:table-cell table:number-columns-repeated="2" table:style-name="ce8" office:value-type="float" office:value="4082.88" calcext:value-type="float">
            <text:p>4082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82.88" calcext:value-type="float">
            <text:p>4082,8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27/2026</text:p>
          </table:table-cell>
          <table:table-cell table:style-name="ce2" office:value-type="float" office:value="27923396" calcext:value-type="float">
            <text:p>27923396</text:p>
          </table:table-cell>
          <table:table-cell table:style-name="ce7" office:value-type="date" office:date-value="2026-03-30" calcext:value-type="date">
            <text:p>30/03/26</text:p>
          </table:table-cell>
          <table:table-cell table:style-name="ce7" office:value-type="date" office:date-value="2026-03-25" calcext:value-type="date">
            <text:p>25/03/26</text:p>
          </table:table-cell>
          <table:table-cell table:number-columns-repeated="2" table:style-name="ce8" office:value-type="float" office:value="1150.97" calcext:value-type="float">
            <text:p>1150,9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50.97" calcext:value-type="float">
            <text:p>1150,9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95/2026</text:p>
          </table:table-cell>
          <table:table-cell table:style-name="ce2" office:value-type="float" office:value="27913536" calcext:value-type="float">
            <text:p>27913536</text:p>
          </table:table-cell>
          <table:table-cell table:style-name="ce7" office:value-type="date" office:date-value="2026-03-30" calcext:value-type="date">
            <text:p>30/03/26</text:p>
          </table:table-cell>
          <table:table-cell table:style-name="ce7" office:value-type="date" office:date-value="2026-03-25" calcext:value-type="date">
            <text:p>25/03/26</text:p>
          </table:table-cell>
          <table:table-cell table:number-columns-repeated="2" table:style-name="ce8" office:value-type="float" office:value="1314.91" calcext:value-type="float">
            <text:p>1314,9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14.91" calcext:value-type="float">
            <text:p>1314,9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8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97/2026</text:p>
          </table:table-cell>
          <table:table-cell table:style-name="ce2" office:value-type="float" office:value="27913927" calcext:value-type="float">
            <text:p>27913927</text:p>
          </table:table-cell>
          <table:table-cell table:style-name="ce7" office:value-type="date" office:date-value="2026-03-30" calcext:value-type="date">
            <text:p>30/03/26</text:p>
          </table:table-cell>
          <table:table-cell table:style-name="ce7" office:value-type="date" office:date-value="2026-03-25" calcext:value-type="date">
            <text:p>25/03/26</text:p>
          </table:table-cell>
          <table:table-cell table:number-columns-repeated="2" table:style-name="ce8" office:value-type="float" office:value="3660.21" calcext:value-type="float">
            <text:p>3660,2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60.21" calcext:value-type="float">
            <text:p>3660,2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26/2026</text:p>
          </table:table-cell>
          <table:table-cell table:style-name="ce2" office:value-type="float" office:value="202613302106" calcext:value-type="float">
            <text:p>202613302106</text:p>
          </table:table-cell>
          <table:table-cell table:number-columns-repeated="2" table:style-name="ce7" office:value-type="date" office:date-value="2026-03-24" calcext:value-type="date">
            <text:p>24/03/26</text:p>
          </table:table-cell>
          <table:table-cell table:number-columns-repeated="2" table:style-name="ce8" office:value-type="float" office:value="833.87" calcext:value-type="float">
            <text:p>833,8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33.87" calcext:value-type="float">
            <text:p>833,8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40/2026</text:p>
          </table:table-cell>
          <table:table-cell table:style-name="ce2" office:value-type="float" office:value="202613302032" calcext:value-type="float">
            <text:p>202613302032</text:p>
          </table:table-cell>
          <table:table-cell table:number-columns-repeated="2" table:style-name="ce7" office:value-type="date" office:date-value="2026-03-24" calcext:value-type="date">
            <text:p>24/03/26</text:p>
          </table:table-cell>
          <table:table-cell table:number-columns-repeated="2" table:style-name="ce8" office:value-type="float" office:value="840.83" calcext:value-type="float">
            <text:p>840,8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40.83" calcext:value-type="float">
            <text:p>840,8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52/2026</text:p>
          </table:table-cell>
          <table:table-cell table:style-name="ce2" office:value-type="float" office:value="202612100485" calcext:value-type="float">
            <text:p>202612100485</text:p>
          </table:table-cell>
          <table:table-cell table:style-name="ce7" office:value-type="date" office:date-value="2026-03-25" calcext:value-type="date">
            <text:p>25/03/26</text:p>
          </table:table-cell>
          <table:table-cell table:style-name="ce7" office:value-type="date" office:date-value="2026-03-24" calcext:value-type="date">
            <text:p>24/03/26</text:p>
          </table:table-cell>
          <table:table-cell table:number-columns-repeated="2" table:style-name="ce8" office:value-type="float" office:value="644.26" calcext:value-type="float">
            <text:p>644,2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44.26" calcext:value-type="float">
            <text:p>644,2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73/2026</text:p>
          </table:table-cell>
          <table:table-cell table:style-name="ce2" office:value-type="float" office:value="202610064651" calcext:value-type="float">
            <text:p>202610064651</text:p>
          </table:table-cell>
          <table:table-cell table:style-name="ce7" office:value-type="date" office:date-value="2026-03-25" calcext:value-type="date">
            <text:p>25/03/26</text:p>
          </table:table-cell>
          <table:table-cell table:style-name="ce7" office:value-type="date" office:date-value="2026-03-24" calcext:value-type="date">
            <text:p>24/03/26</text:p>
          </table:table-cell>
          <table:table-cell table:number-columns-repeated="2" table:style-name="ce8" office:value-type="float" office:value="515.34" calcext:value-type="float">
            <text:p>515,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15.34" calcext:value-type="float">
            <text:p>515,3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35/2026</text:p>
          </table:table-cell>
          <table:table-cell table:style-name="ce2" office:value-type="float" office:value="27905665" calcext:value-type="float">
            <text:p>27905665</text:p>
          </table:table-cell>
          <table:table-cell table:style-name="ce7" office:value-type="date" office:date-value="2026-03-25" calcext:value-type="date">
            <text:p>25/03/26</text:p>
          </table:table-cell>
          <table:table-cell table:style-name="ce7" office:value-type="date" office:date-value="2026-03-24" calcext:value-type="date">
            <text:p>24/03/26</text:p>
          </table:table-cell>
          <table:table-cell table:number-columns-repeated="2" table:style-name="ce8" office:value-type="float" office:value="3184.76" calcext:value-type="float">
            <text:p>3184,7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84.76" calcext:value-type="float">
            <text:p>3184,7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48/2026</text:p>
          </table:table-cell>
          <table:table-cell table:style-name="ce2" office:value-type="float" office:value="27905932" calcext:value-type="float">
            <text:p>27905932</text:p>
          </table:table-cell>
          <table:table-cell table:style-name="ce7" office:value-type="date" office:date-value="2026-03-25" calcext:value-type="date">
            <text:p>25/03/26</text:p>
          </table:table-cell>
          <table:table-cell table:style-name="ce7" office:value-type="date" office:date-value="2026-03-24" calcext:value-type="date">
            <text:p>24/03/26</text:p>
          </table:table-cell>
          <table:table-cell table:number-columns-repeated="2" table:style-name="ce8" office:value-type="float" office:value="8475.55" calcext:value-type="float">
            <text:p>8475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475.55" calcext:value-type="float">
            <text:p>8475,5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49/2026</text:p>
          </table:table-cell>
          <table:table-cell table:style-name="ce2" office:value-type="float" office:value="27905959" calcext:value-type="float">
            <text:p>27905959</text:p>
          </table:table-cell>
          <table:table-cell table:style-name="ce7" office:value-type="date" office:date-value="2026-03-25" calcext:value-type="date">
            <text:p>25/03/26</text:p>
          </table:table-cell>
          <table:table-cell table:style-name="ce7" office:value-type="date" office:date-value="2026-03-24" calcext:value-type="date">
            <text:p>24/03/26</text:p>
          </table:table-cell>
          <table:table-cell table:number-columns-repeated="2" table:style-name="ce8" office:value-type="float" office:value="4050.25" calcext:value-type="float">
            <text:p>4050,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50.25" calcext:value-type="float">
            <text:p>4050,2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10/2026</text:p>
          </table:table-cell>
          <table:table-cell table:style-name="ce2" office:value-type="float" office:value="202613500874" calcext:value-type="float">
            <text:p>202613500874</text:p>
          </table:table-cell>
          <table:table-cell table:style-name="ce7" office:value-type="date" office:date-value="2026-03-25" calcext:value-type="date">
            <text:p>25/03/26</text:p>
          </table:table-cell>
          <table:table-cell table:style-name="ce7" office:value-type="date" office:date-value="2026-03-24" calcext:value-type="date">
            <text:p>24/03/26</text:p>
          </table:table-cell>
          <table:table-cell table:number-columns-repeated="2" table:style-name="ce8" office:value-type="float" office:value="490.3" calcext:value-type="float">
            <text:p>490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90.3" calcext:value-type="float">
            <text:p>490,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29/2026</text:p>
          </table:table-cell>
          <table:table-cell table:style-name="ce2" office:value-type="float" office:value="27903948" calcext:value-type="float">
            <text:p>27903948</text:p>
          </table:table-cell>
          <table:table-cell table:style-name="ce7" office:value-type="date" office:date-value="2026-03-26" calcext:value-type="date">
            <text:p>26/03/26</text:p>
          </table:table-cell>
          <table:table-cell table:style-name="ce7" office:value-type="date" office:date-value="2026-03-24" calcext:value-type="date">
            <text:p>24/03/26</text:p>
          </table:table-cell>
          <table:table-cell table:number-columns-repeated="2" table:style-name="ce8" office:value-type="float" office:value="1200" calcext:value-type="float">
            <text:p>12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00" calcext:value-type="float">
            <text:p>12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75/2026</text:p>
          </table:table-cell>
          <table:table-cell table:style-name="ce2" office:value-type="float" office:value="202613000605" calcext:value-type="float">
            <text:p>202613000605</text:p>
          </table:table-cell>
          <table:table-cell table:style-name="ce7" office:value-type="date" office:date-value="2026-03-27" calcext:value-type="date">
            <text:p>27/03/26</text:p>
          </table:table-cell>
          <table:table-cell table:style-name="ce7" office:value-type="date" office:date-value="2026-03-24" calcext:value-type="date">
            <text:p>24/03/26</text:p>
          </table:table-cell>
          <table:table-cell table:number-columns-repeated="2" table:style-name="ce8" office:value-type="float" office:value="256.05" calcext:value-type="float">
            <text:p>256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56.05" calcext:value-type="float">
            <text:p>256,0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79/2026</text:p>
          </table:table-cell>
          <table:table-cell table:style-name="ce2" office:value-type="float" office:value="202611800424" calcext:value-type="float">
            <text:p>202611800424</text:p>
          </table:table-cell>
          <table:table-cell table:style-name="ce7" office:value-type="date" office:date-value="2026-03-27" calcext:value-type="date">
            <text:p>27/03/26</text:p>
          </table:table-cell>
          <table:table-cell table:style-name="ce7" office:value-type="date" office:date-value="2026-03-24" calcext:value-type="date">
            <text:p>24/03/26</text:p>
          </table:table-cell>
          <table:table-cell table:number-columns-repeated="2" table:style-name="ce8" office:value-type="float" office:value="901.3" calcext:value-type="float">
            <text:p>901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01.3" calcext:value-type="float">
            <text:p>901,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85/2026</text:p>
          </table:table-cell>
          <table:table-cell table:style-name="ce2" office:value-type="float" office:value="27911967" calcext:value-type="float">
            <text:p>27911967</text:p>
          </table:table-cell>
          <table:table-cell table:style-name="ce7" office:value-type="date" office:date-value="2026-03-30" calcext:value-type="date">
            <text:p>30/03/26</text:p>
          </table:table-cell>
          <table:table-cell table:style-name="ce7" office:value-type="date" office:date-value="2026-03-24" calcext:value-type="date">
            <text:p>24/03/26</text:p>
          </table:table-cell>
          <table:table-cell table:number-columns-repeated="2" table:style-name="ce8" office:value-type="float" office:value="3418.64" calcext:value-type="float">
            <text:p>3418,6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18.64" calcext:value-type="float">
            <text:p>3418,6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88/2026</text:p>
          </table:table-cell>
          <table:table-cell table:style-name="ce2" office:value-type="float" office:value="27912211" calcext:value-type="float">
            <text:p>27912211</text:p>
          </table:table-cell>
          <table:table-cell table:style-name="ce7" office:value-type="date" office:date-value="2026-03-30" calcext:value-type="date">
            <text:p>30/03/26</text:p>
          </table:table-cell>
          <table:table-cell table:style-name="ce7" office:value-type="date" office:date-value="2026-03-24" calcext:value-type="date">
            <text:p>24/03/26</text:p>
          </table:table-cell>
          <table:table-cell table:number-columns-repeated="2" table:style-name="ce8" office:value-type="float" office:value="683.19" calcext:value-type="float">
            <text:p>683,1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83.19" calcext:value-type="float">
            <text:p>683,1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90/2026</text:p>
          </table:table-cell>
          <table:table-cell table:style-name="ce2" office:value-type="float" office:value="27912521" calcext:value-type="float">
            <text:p>27912521</text:p>
          </table:table-cell>
          <table:table-cell table:style-name="ce7" office:value-type="date" office:date-value="2026-03-30" calcext:value-type="date">
            <text:p>30/03/26</text:p>
          </table:table-cell>
          <table:table-cell table:style-name="ce7" office:value-type="date" office:date-value="2026-03-24" calcext:value-type="date">
            <text:p>24/03/26</text:p>
          </table:table-cell>
          <table:table-cell table:number-columns-repeated="2" table:style-name="ce8" office:value-type="float" office:value="3749" calcext:value-type="float">
            <text:p>374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749" calcext:value-type="float">
            <text:p>374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99/2026</text:p>
          </table:table-cell>
          <table:table-cell table:style-name="ce2" office:value-type="float" office:value="202613302182" calcext:value-type="float">
            <text:p>202613302182</text:p>
          </table:table-cell>
          <table:table-cell table:style-name="ce7" office:value-type="date" office:date-value="2026-03-24" calcext:value-type="date">
            <text:p>24/03/26</text:p>
          </table:table-cell>
          <table:table-cell table:style-name="ce7" office:value-type="date" office:date-value="2026-03-23" calcext:value-type="date">
            <text:p>23/03/26</text:p>
          </table:table-cell>
          <table:table-cell table:number-columns-repeated="2" table:style-name="ce8" office:value-type="float" office:value="21.08" calcext:value-type="float">
            <text:p>21,0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.08" calcext:value-type="float">
            <text:p>21,0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96/2026</text:p>
          </table:table-cell>
          <table:table-cell table:style-name="ce2" office:value-type="float" office:value="27901031" calcext:value-type="float">
            <text:p>27901031</text:p>
          </table:table-cell>
          <table:table-cell table:style-name="ce7" office:value-type="date" office:date-value="2026-03-25" calcext:value-type="date">
            <text:p>25/03/26</text:p>
          </table:table-cell>
          <table:table-cell table:style-name="ce7" office:value-type="date" office:date-value="2026-03-23" calcext:value-type="date">
            <text:p>23/03/26</text:p>
          </table:table-cell>
          <table:table-cell table:number-columns-repeated="2" table:style-name="ce8" office:value-type="float" office:value="2694.7" calcext:value-type="float">
            <text:p>2694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94.7" calcext:value-type="float">
            <text:p>2694,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97/2026</text:p>
          </table:table-cell>
          <table:table-cell table:style-name="ce2" office:value-type="float" office:value="27901244" calcext:value-type="float">
            <text:p>27901244</text:p>
          </table:table-cell>
          <table:table-cell table:style-name="ce7" office:value-type="date" office:date-value="2026-03-25" calcext:value-type="date">
            <text:p>25/03/26</text:p>
          </table:table-cell>
          <table:table-cell table:style-name="ce7" office:value-type="date" office:date-value="2026-03-23" calcext:value-type="date">
            <text:p>23/03/26</text:p>
          </table:table-cell>
          <table:table-cell table:number-columns-repeated="2" table:style-name="ce8" office:value-type="float" office:value="4170.31" calcext:value-type="float">
            <text:p>4170,3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170.31" calcext:value-type="float">
            <text:p>4170,31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1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71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4-09" calcext:value-type="date">
            <text:p>09/04/26</text:p>
          </table:table-cell>
          <table:table-cell table:style-name="ce7" office:value-type="date" office:date-value="2026-03-23" calcext:value-type="date">
            <text:p>23/03/26</text:p>
          </table:table-cell>
          <table:table-cell table:number-columns-repeated="2" table:style-name="ce8" office:value-type="float" office:value="753.17" calcext:value-type="float">
            <text:p>753,1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53.17" calcext:value-type="float">
            <text:p>753,1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88/2026</text:p>
          </table:table-cell>
          <table:table-cell table:style-name="ce2" office:value-type="float" office:value="202610063094" calcext:value-type="float">
            <text:p>202610063094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3934.09" calcext:value-type="float">
            <text:p>3934,0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934.09" calcext:value-type="float">
            <text:p>3934,0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41/2026</text:p>
          </table:table-cell>
          <table:table-cell table:style-name="ce2" office:value-type="float" office:value="202611100183" calcext:value-type="float">
            <text:p>202611100183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76.67" calcext:value-type="float">
            <text:p>276,6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6.67" calcext:value-type="float">
            <text:p>276,6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42/2026</text:p>
          </table:table-cell>
          <table:table-cell table:style-name="ce2" office:value-type="float" office:value="202611800383" calcext:value-type="float">
            <text:p>202611800383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307.74" calcext:value-type="float">
            <text:p>307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7.74" calcext:value-type="float">
            <text:p>307,7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43/2026</text:p>
          </table:table-cell>
          <table:table-cell table:style-name="ce2" office:value-type="float" office:value="202611800384" calcext:value-type="float">
            <text:p>202611800384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307.74" calcext:value-type="float">
            <text:p>307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7.74" calcext:value-type="float">
            <text:p>307,7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44/2026</text:p>
          </table:table-cell>
          <table:table-cell table:style-name="ce2" office:value-type="float" office:value="202611800387" calcext:value-type="float">
            <text:p>202611800387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307.74" calcext:value-type="float">
            <text:p>307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7.74" calcext:value-type="float">
            <text:p>307,7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45/2026</text:p>
          </table:table-cell>
          <table:table-cell table:style-name="ce2" office:value-type="float" office:value="202611800388" calcext:value-type="float">
            <text:p>202611800388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307.74" calcext:value-type="float">
            <text:p>307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7.74" calcext:value-type="float">
            <text:p>307,7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97/2026</text:p>
          </table:table-cell>
          <table:table-cell table:style-name="ce2" office:value-type="float" office:value="27895015" calcext:value-type="float">
            <text:p>27895015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418.87" calcext:value-type="float">
            <text:p>418,8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18.87" calcext:value-type="float">
            <text:p>418,8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01/2026</text:p>
          </table:table-cell>
          <table:table-cell table:style-name="ce2" office:value-type="float" office:value="27895112" calcext:value-type="float">
            <text:p>27895112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4188.67" calcext:value-type="float">
            <text:p>4188,6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188.67" calcext:value-type="float">
            <text:p>4188,6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03/2026</text:p>
          </table:table-cell>
          <table:table-cell table:style-name="ce2" office:value-type="float" office:value="27895260" calcext:value-type="float">
            <text:p>27895260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4893.13" calcext:value-type="float">
            <text:p>4893,1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93.13" calcext:value-type="float">
            <text:p>4893,1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04/2026</text:p>
          </table:table-cell>
          <table:table-cell table:style-name="ce2" office:value-type="float" office:value="27895317" calcext:value-type="float">
            <text:p>27895317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763.43" calcext:value-type="float">
            <text:p>763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63.43" calcext:value-type="float">
            <text:p>763,4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05/2026</text:p>
          </table:table-cell>
          <table:table-cell table:style-name="ce2" office:value-type="float" office:value="27895368" calcext:value-type="float">
            <text:p>27895368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3627.42" calcext:value-type="float">
            <text:p>3627,4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27.42" calcext:value-type="float">
            <text:p>3627,4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06/2026</text:p>
          </table:table-cell>
          <table:table-cell table:style-name="ce2" office:value-type="float" office:value="27895414" calcext:value-type="float">
            <text:p>27895414</text:p>
          </table:table-cell>
          <table:table-cell table:style-name="ce7" office:value-type="date" office:date-value="2026-03-23" calcext:value-type="date">
            <text:p>23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8157.41" calcext:value-type="float">
            <text:p>8157,4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157.41" calcext:value-type="float">
            <text:p>8157,4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47/2026</text:p>
          </table:table-cell>
          <table:table-cell table:style-name="ce2" office:value-type="float" office:value="202612800858" calcext:value-type="float">
            <text:p>202612800858</text:p>
          </table:table-cell>
          <table:table-cell table:style-name="ce7" office:value-type="date" office:date-value="2026-03-23" calcext:value-type="date">
            <text:p>23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793.48" calcext:value-type="float">
            <text:p>793,4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93.48" calcext:value-type="float">
            <text:p>793,4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49/2026</text:p>
          </table:table-cell>
          <table:table-cell table:style-name="ce2" office:value-type="float" office:value="202611500405" calcext:value-type="float">
            <text:p>202611500405</text:p>
          </table:table-cell>
          <table:table-cell table:style-name="ce7" office:value-type="date" office:date-value="2026-03-23" calcext:value-type="date">
            <text:p>23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761.32" calcext:value-type="float">
            <text:p>761,3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61.32" calcext:value-type="float">
            <text:p>761,3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50/2026</text:p>
          </table:table-cell>
          <table:table-cell table:style-name="ce2" office:value-type="float" office:value="108533306" calcext:value-type="float">
            <text:p>108533306</text:p>
          </table:table-cell>
          <table:table-cell table:style-name="ce7" office:value-type="date" office:date-value="2026-03-23" calcext:value-type="date">
            <text:p>23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471.94" calcext:value-type="float">
            <text:p>471,9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71.94" calcext:value-type="float">
            <text:p>471,9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51/2026</text:p>
          </table:table-cell>
          <table:table-cell table:style-name="ce2" office:value-type="float" office:value="108538294" calcext:value-type="float">
            <text:p>108538294</text:p>
          </table:table-cell>
          <table:table-cell table:style-name="ce7" office:value-type="date" office:date-value="2026-03-23" calcext:value-type="date">
            <text:p>23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82.29" calcext:value-type="float">
            <text:p>282,2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2.29" calcext:value-type="float">
            <text:p>282,2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53/2026</text:p>
          </table:table-cell>
          <table:table-cell table:style-name="ce2" office:value-type="float" office:value="108535511" calcext:value-type="float">
            <text:p>108535511</text:p>
          </table:table-cell>
          <table:table-cell table:style-name="ce7" office:value-type="date" office:date-value="2026-03-23" calcext:value-type="date">
            <text:p>23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99.58" calcext:value-type="float">
            <text:p>299,5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9.58" calcext:value-type="float">
            <text:p>299,5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54/2026</text:p>
          </table:table-cell>
          <table:table-cell table:style-name="ce2" office:value-type="float" office:value="108535635" calcext:value-type="float">
            <text:p>108535635</text:p>
          </table:table-cell>
          <table:table-cell table:style-name="ce7" office:value-type="date" office:date-value="2026-03-23" calcext:value-type="date">
            <text:p>23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487.63" calcext:value-type="float">
            <text:p>487,6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7.63" calcext:value-type="float">
            <text:p>487,6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74/2026</text:p>
          </table:table-cell>
          <table:table-cell table:style-name="ce2" office:value-type="float" office:value="202610063291" calcext:value-type="float">
            <text:p>202610063291</text:p>
          </table:table-cell>
          <table:table-cell table:style-name="ce7" office:value-type="date" office:date-value="2026-03-24" calcext:value-type="date">
            <text:p>24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823.65" calcext:value-type="float">
            <text:p>823,6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23.65" calcext:value-type="float">
            <text:p>823,6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76/2026</text:p>
          </table:table-cell>
          <table:table-cell table:style-name="ce2" office:value-type="float" office:value="202610063302" calcext:value-type="float">
            <text:p>202610063302</text:p>
          </table:table-cell>
          <table:table-cell table:style-name="ce7" office:value-type="date" office:date-value="2026-03-24" calcext:value-type="date">
            <text:p>24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45.58" calcext:value-type="float">
            <text:p>245,5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5.58" calcext:value-type="float">
            <text:p>245,5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77/2026</text:p>
          </table:table-cell>
          <table:table-cell table:style-name="ce2" office:value-type="float" office:value="202610500382" calcext:value-type="float">
            <text:p>202610500382</text:p>
          </table:table-cell>
          <table:table-cell table:style-name="ce7" office:value-type="date" office:date-value="2026-03-24" calcext:value-type="date">
            <text:p>24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76.67" calcext:value-type="float">
            <text:p>276,6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6.67" calcext:value-type="float">
            <text:p>276,6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80/2026</text:p>
          </table:table-cell>
          <table:table-cell table:style-name="ce2" office:value-type="float" office:value="202612700269" calcext:value-type="float">
            <text:p>202612700269</text:p>
          </table:table-cell>
          <table:table-cell table:style-name="ce7" office:value-type="date" office:date-value="2026-03-24" calcext:value-type="date">
            <text:p>24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45.58" calcext:value-type="float">
            <text:p>245,5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5.58" calcext:value-type="float">
            <text:p>245,5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83/2026</text:p>
          </table:table-cell>
          <table:table-cell table:style-name="ce2" office:value-type="float" office:value="202610400447" calcext:value-type="float">
            <text:p>202610400447</text:p>
          </table:table-cell>
          <table:table-cell table:style-name="ce7" office:value-type="date" office:date-value="2026-03-24" calcext:value-type="date">
            <text:p>24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416.56" calcext:value-type="float">
            <text:p>416,5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16.56" calcext:value-type="float">
            <text:p>416,5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85/2026</text:p>
          </table:table-cell>
          <table:table-cell table:style-name="ce2" office:value-type="float" office:value="202614200165" calcext:value-type="float">
            <text:p>202614200165</text:p>
          </table:table-cell>
          <table:table-cell table:style-name="ce7" office:value-type="date" office:date-value="2026-03-24" calcext:value-type="date">
            <text:p>24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756.14" calcext:value-type="float">
            <text:p>756,1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56.14" calcext:value-type="float">
            <text:p>756,1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86/2026</text:p>
          </table:table-cell>
          <table:table-cell table:style-name="ce2" office:value-type="float" office:value="202610400463" calcext:value-type="float">
            <text:p>202610400463</text:p>
          </table:table-cell>
          <table:table-cell table:style-name="ce7" office:value-type="date" office:date-value="2026-03-24" calcext:value-type="date">
            <text:p>24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45.58" calcext:value-type="float">
            <text:p>245,5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5.58" calcext:value-type="float">
            <text:p>245,5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26/2026</text:p>
          </table:table-cell>
          <table:table-cell table:style-name="ce2" office:value-type="float" office:value="27896208" calcext:value-type="float">
            <text:p>27896208</text:p>
          </table:table-cell>
          <table:table-cell table:style-name="ce7" office:value-type="date" office:date-value="2026-03-25" calcext:value-type="date">
            <text:p>25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5315.37" calcext:value-type="float">
            <text:p>5315,3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315.37" calcext:value-type="float">
            <text:p>5315,3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32/2026</text:p>
          </table:table-cell>
          <table:table-cell table:style-name="ce2" office:value-type="float" office:value="27896496" calcext:value-type="float">
            <text:p>27896496</text:p>
          </table:table-cell>
          <table:table-cell table:style-name="ce7" office:value-type="date" office:date-value="2026-03-25" calcext:value-type="date">
            <text:p>25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5578.3" calcext:value-type="float">
            <text:p>5578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578.3" calcext:value-type="float">
            <text:p>5578,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39/2026</text:p>
          </table:table-cell>
          <table:table-cell table:style-name="ce2" office:value-type="float" office:value="27896615" calcext:value-type="float">
            <text:p>27896615</text:p>
          </table:table-cell>
          <table:table-cell table:style-name="ce7" office:value-type="date" office:date-value="2026-03-25" calcext:value-type="date">
            <text:p>25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635.4" calcext:value-type="float">
            <text:p>635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5.4" calcext:value-type="float">
            <text:p>635,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79/2026</text:p>
          </table:table-cell>
          <table:table-cell table:style-name="ce2" office:value-type="float" office:value="27899770" calcext:value-type="float">
            <text:p>27899770</text:p>
          </table:table-cell>
          <table:table-cell table:style-name="ce7" office:value-type="date" office:date-value="2026-03-25" calcext:value-type="date">
            <text:p>25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5637.78" calcext:value-type="float">
            <text:p>5637,7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637.78" calcext:value-type="float">
            <text:p>5637,7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82/2026</text:p>
          </table:table-cell>
          <table:table-cell table:style-name="ce2" office:value-type="float" office:value="27900116" calcext:value-type="float">
            <text:p>27900116</text:p>
          </table:table-cell>
          <table:table-cell table:style-name="ce7" office:value-type="date" office:date-value="2026-03-25" calcext:value-type="date">
            <text:p>25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127.55" calcext:value-type="float">
            <text:p>1127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27.55" calcext:value-type="float">
            <text:p>1127,5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92/2026</text:p>
          </table:table-cell>
          <table:table-cell table:style-name="ce2" office:value-type="float" office:value="27900752" calcext:value-type="float">
            <text:p>27900752</text:p>
          </table:table-cell>
          <table:table-cell table:style-name="ce7" office:value-type="date" office:date-value="2026-03-25" calcext:value-type="date">
            <text:p>25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3277.42" calcext:value-type="float">
            <text:p>3277,4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77.42" calcext:value-type="float">
            <text:p>3277,4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00/2026</text:p>
          </table:table-cell>
          <table:table-cell table:style-name="ce2" office:value-type="float" office:value="27901368" calcext:value-type="float">
            <text:p>27901368</text:p>
          </table:table-cell>
          <table:table-cell table:style-name="ce7" office:value-type="date" office:date-value="2026-03-25" calcext:value-type="date">
            <text:p>25/03/26</text:p>
          </table:table-cell>
          <table:table-cell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891.76" calcext:value-type="float">
            <text:p>891,7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91.76" calcext:value-type="float">
            <text:p>891,7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7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19/2026</text:p>
          </table:table-cell>
          <table:table-cell table:style-name="ce2" office:value-type="float" office:value="27874352" calcext:value-type="float">
            <text:p>27874352</text:p>
          </table:table-cell>
          <table:table-cell table:style-name="ce7" office:value-type="date" office:date-value="2026-03-19" calcext:value-type="date">
            <text:p>19/03/26</text:p>
          </table:table-cell>
          <table:table-cell table:style-name="ce7" office:value-type="date" office:date-value="2026-03-18" calcext:value-type="date">
            <text:p>18/03/26</text:p>
          </table:table-cell>
          <table:table-cell table:number-columns-repeated="2" table:style-name="ce8" office:value-type="float" office:value="1541.76" calcext:value-type="float">
            <text:p>1541,7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41.76" calcext:value-type="float">
            <text:p>1541,7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7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20/2026</text:p>
          </table:table-cell>
          <table:table-cell table:style-name="ce2" office:value-type="float" office:value="27875383" calcext:value-type="float">
            <text:p>27875383</text:p>
          </table:table-cell>
          <table:table-cell table:style-name="ce7" office:value-type="date" office:date-value="2026-03-19" calcext:value-type="date">
            <text:p>19/03/26</text:p>
          </table:table-cell>
          <table:table-cell table:style-name="ce7" office:value-type="date" office:date-value="2026-03-18" calcext:value-type="date">
            <text:p>18/03/26</text:p>
          </table:table-cell>
          <table:table-cell table:number-columns-repeated="2" table:style-name="ce8" office:value-type="float" office:value="6214.12" calcext:value-type="float">
            <text:p>6214,1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214.12" calcext:value-type="float">
            <text:p>6214,1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7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21/2026</text:p>
          </table:table-cell>
          <table:table-cell table:style-name="ce2" office:value-type="float" office:value="27875685" calcext:value-type="float">
            <text:p>27875685</text:p>
          </table:table-cell>
          <table:table-cell table:style-name="ce7" office:value-type="date" office:date-value="2026-03-19" calcext:value-type="date">
            <text:p>19/03/26</text:p>
          </table:table-cell>
          <table:table-cell table:style-name="ce7" office:value-type="date" office:date-value="2026-03-18" calcext:value-type="date">
            <text:p>18/03/26</text:p>
          </table:table-cell>
          <table:table-cell table:number-columns-repeated="2" table:style-name="ce8" office:value-type="float" office:value="3757.07" calcext:value-type="float">
            <text:p>3757,0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757.07" calcext:value-type="float">
            <text:p>3757,0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7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23/2026</text:p>
          </table:table-cell>
          <table:table-cell table:style-name="ce2" office:value-type="float" office:value="27876045" calcext:value-type="float">
            <text:p>27876045</text:p>
          </table:table-cell>
          <table:table-cell table:style-name="ce7" office:value-type="date" office:date-value="2026-03-19" calcext:value-type="date">
            <text:p>19/03/26</text:p>
          </table:table-cell>
          <table:table-cell table:style-name="ce7" office:value-type="date" office:date-value="2026-03-18" calcext:value-type="date">
            <text:p>18/03/26</text:p>
          </table:table-cell>
          <table:table-cell table:number-columns-repeated="2" table:style-name="ce8" office:value-type="float" office:value="1412" calcext:value-type="float">
            <text:p>141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12" calcext:value-type="float">
            <text:p>141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7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12/2026</text:p>
          </table:table-cell>
          <table:table-cell table:style-name="ce2" office:value-type="float" office:value="27873410" calcext:value-type="float">
            <text:p>27873410</text:p>
          </table:table-cell>
          <table:table-cell table:style-name="ce7" office:value-type="date" office:date-value="2026-03-20" calcext:value-type="date">
            <text:p>20/03/26</text:p>
          </table:table-cell>
          <table:table-cell table:style-name="ce7" office:value-type="date" office:date-value="2026-03-18" calcext:value-type="date">
            <text:p>18/03/26</text:p>
          </table:table-cell>
          <table:table-cell table:number-columns-repeated="2" table:style-name="ce8" office:value-type="float" office:value="5257.07" calcext:value-type="float">
            <text:p>5257,0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257.07" calcext:value-type="float">
            <text:p>5257,0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5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92/2026</text:p>
          </table:table-cell>
          <table:table-cell table:style-name="ce2" office:value-type="float" office:value="202611800357" calcext:value-type="float">
            <text:p>202611800357</text:p>
          </table:table-cell>
          <table:table-cell table:number-columns-repeated="2"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214.5" calcext:value-type="float">
            <text:p>214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4.5" calcext:value-type="float">
            <text:p>214,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5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25/2026</text:p>
          </table:table-cell>
          <table:table-cell table:style-name="ce2" office:value-type="float" office:value="202611600328" calcext:value-type="float">
            <text:p>202611600328</text:p>
          </table:table-cell>
          <table:table-cell table:number-columns-repeated="2"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276.67" calcext:value-type="float">
            <text:p>276,6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6.67" calcext:value-type="float">
            <text:p>276,6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5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26/2026</text:p>
          </table:table-cell>
          <table:table-cell table:style-name="ce2" office:value-type="float" office:value="202611800340" calcext:value-type="float">
            <text:p>202611800340</text:p>
          </table:table-cell>
          <table:table-cell table:number-columns-repeated="2"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307.74" calcext:value-type="float">
            <text:p>307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7.74" calcext:value-type="float">
            <text:p>307,7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5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28/2026</text:p>
          </table:table-cell>
          <table:table-cell table:style-name="ce2" office:value-type="float" office:value="202611800339" calcext:value-type="float">
            <text:p>202611800339</text:p>
          </table:table-cell>
          <table:table-cell table:number-columns-repeated="2"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307.74" calcext:value-type="float">
            <text:p>307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7.74" calcext:value-type="float">
            <text:p>307,7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5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30/2026</text:p>
          </table:table-cell>
          <table:table-cell table:style-name="ce2" office:value-type="float" office:value="202611800338" calcext:value-type="float">
            <text:p>202611800338</text:p>
          </table:table-cell>
          <table:table-cell table:number-columns-repeated="2"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307.74" calcext:value-type="float">
            <text:p>307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7.74" calcext:value-type="float">
            <text:p>307,7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5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35/2026</text:p>
          </table:table-cell>
          <table:table-cell table:style-name="ce2" office:value-type="float" office:value="202611800337" calcext:value-type="float">
            <text:p>202611800337</text:p>
          </table:table-cell>
          <table:table-cell table:number-columns-repeated="2"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307.74" calcext:value-type="float">
            <text:p>307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7.74" calcext:value-type="float">
            <text:p>307,7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5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39/2026</text:p>
          </table:table-cell>
          <table:table-cell table:style-name="ce2" office:value-type="float" office:value="108522487" calcext:value-type="float">
            <text:p>108522487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375.05" calcext:value-type="float">
            <text:p>375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75.05" calcext:value-type="float">
            <text:p>375,0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7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41/2026</text:p>
          </table:table-cell>
          <table:table-cell table:style-name="ce2" office:value-type="float" office:value="202613500782" calcext:value-type="float">
            <text:p>202613500782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846.65" calcext:value-type="float">
            <text:p>846,6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46.65" calcext:value-type="float">
            <text:p>846,6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7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49/2026</text:p>
          </table:table-cell>
          <table:table-cell table:style-name="ce2" office:value-type="float" office:value="202613500838" calcext:value-type="float">
            <text:p>202613500838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20.22" calcext:value-type="float">
            <text:p>20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.22" calcext:value-type="float">
            <text:p>20,2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7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79/2026</text:p>
          </table:table-cell>
          <table:table-cell table:style-name="ce2" office:value-type="float" office:value="202610201568" calcext:value-type="float">
            <text:p>202610201568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20.22" calcext:value-type="float">
            <text:p>20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.22" calcext:value-type="float">
            <text:p>20,2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5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95/2026</text:p>
          </table:table-cell>
          <table:table-cell table:style-name="ce2" office:value-type="float" office:value="202612200850" calcext:value-type="float">
            <text:p>202612200850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656.83" calcext:value-type="float">
            <text:p>656,8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56.83" calcext:value-type="float">
            <text:p>656,8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5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96/2026</text:p>
          </table:table-cell>
          <table:table-cell table:style-name="ce2" office:value-type="float" office:value="202610301128" calcext:value-type="float">
            <text:p>202610301128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245.58" calcext:value-type="float">
            <text:p>245,5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5.58" calcext:value-type="float">
            <text:p>245,5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5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97/2026</text:p>
          </table:table-cell>
          <table:table-cell table:style-name="ce2" office:value-type="float" office:value="202610059487" calcext:value-type="float">
            <text:p>202610059487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276.67" calcext:value-type="float">
            <text:p>276,6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6.67" calcext:value-type="float">
            <text:p>276,6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5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01/2026</text:p>
          </table:table-cell>
          <table:table-cell table:style-name="ce2" office:value-type="float" office:value="202611800319" calcext:value-type="float">
            <text:p>202611800319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307.74" calcext:value-type="float">
            <text:p>307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7.74" calcext:value-type="float">
            <text:p>307,7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5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70/2026</text:p>
          </table:table-cell>
          <table:table-cell table:style-name="ce2" office:value-type="float" office:value="27848068" calcext:value-type="float">
            <text:p>27848068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4349.86" calcext:value-type="float">
            <text:p>4349,8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349.86" calcext:value-type="float">
            <text:p>4349,8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78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7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44/2026</text:p>
          </table:table-cell>
          <table:table-cell table:style-name="ce2" office:value-type="float" office:value="27841454" calcext:value-type="float">
            <text:p>27841454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5900" calcext:value-type="float">
            <text:p>59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900" calcext:value-type="float">
            <text:p>59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78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7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45/2026</text:p>
          </table:table-cell>
          <table:table-cell table:style-name="ce2" office:value-type="float" office:value="27841284" calcext:value-type="float">
            <text:p>27841284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4400" calcext:value-type="float">
            <text:p>44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400" calcext:value-type="float">
            <text:p>44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7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59/2026</text:p>
          </table:table-cell>
          <table:table-cell table:style-name="ce2" office:value-type="float" office:value="27867216" calcext:value-type="float">
            <text:p>27867216</text:p>
          </table:table-cell>
          <table:table-cell table:style-name="ce7" office:value-type="date" office:date-value="2026-03-18" calcext:value-type="date">
            <text:p>18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5416.93" calcext:value-type="float">
            <text:p>5416,9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416.93" calcext:value-type="float">
            <text:p>5416,9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7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65/2026</text:p>
          </table:table-cell>
          <table:table-cell table:style-name="ce2" office:value-type="float" office:value="27867704" calcext:value-type="float">
            <text:p>27867704</text:p>
          </table:table-cell>
          <table:table-cell table:style-name="ce7" office:value-type="date" office:date-value="2026-03-18" calcext:value-type="date">
            <text:p>18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650.28" calcext:value-type="float">
            <text:p>650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50.28" calcext:value-type="float">
            <text:p>650,2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7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70/2026</text:p>
          </table:table-cell>
          <table:table-cell table:style-name="ce2" office:value-type="float" office:value="27867984" calcext:value-type="float">
            <text:p>27867984</text:p>
          </table:table-cell>
          <table:table-cell table:style-name="ce7" office:value-type="date" office:date-value="2026-03-18" calcext:value-type="date">
            <text:p>18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4386.72" calcext:value-type="float">
            <text:p>4386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386.72" calcext:value-type="float">
            <text:p>4386,7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7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72/2026</text:p>
          </table:table-cell>
          <table:table-cell table:style-name="ce2" office:value-type="float" office:value="27868247" calcext:value-type="float">
            <text:p>27868247</text:p>
          </table:table-cell>
          <table:table-cell table:style-name="ce7" office:value-type="date" office:date-value="2026-03-18" calcext:value-type="date">
            <text:p>18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5652.37" calcext:value-type="float">
            <text:p>5652,3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652.37" calcext:value-type="float">
            <text:p>5652,3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7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81/2026</text:p>
          </table:table-cell>
          <table:table-cell table:style-name="ce2" office:value-type="float" office:value="27868476" calcext:value-type="float">
            <text:p>27868476</text:p>
          </table:table-cell>
          <table:table-cell table:style-name="ce7" office:value-type="date" office:date-value="2026-03-18" calcext:value-type="date">
            <text:p>18/03/26</text:p>
          </table:table-cell>
          <table:table-cell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4111.98" calcext:value-type="float">
            <text:p>4111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111.98" calcext:value-type="float">
            <text:p>4111,9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2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98/2026</text:p>
          </table:table-cell>
          <table:table-cell table:style-name="ce2" office:value-type="float" office:value="27840903" calcext:value-type="float">
            <text:p>27840903</text:p>
          </table:table-cell>
          <table:table-cell table:style-name="ce7" office:value-type="date" office:date-value="2026-03-13" calcext:value-type="date">
            <text:p>13/03/26</text:p>
          </table:table-cell>
          <table:table-cell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514.08" calcext:value-type="float">
            <text:p>514,0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14.08" calcext:value-type="float">
            <text:p>514,0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2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02/2026</text:p>
          </table:table-cell>
          <table:table-cell table:style-name="ce2" office:value-type="float" office:value="27841365" calcext:value-type="float">
            <text:p>27841365</text:p>
          </table:table-cell>
          <table:table-cell table:style-name="ce7" office:value-type="date" office:date-value="2026-03-13" calcext:value-type="date">
            <text:p>13/03/26</text:p>
          </table:table-cell>
          <table:table-cell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4458.2" calcext:value-type="float">
            <text:p>4458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458.2" calcext:value-type="float">
            <text:p>4458,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2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51/2026</text:p>
          </table:table-cell>
          <table:table-cell table:style-name="ce2" office:value-type="float" office:value="27846910" calcext:value-type="float">
            <text:p>27846910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5254.82" calcext:value-type="float">
            <text:p>5254,8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254.82" calcext:value-type="float">
            <text:p>5254,8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2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54/2026</text:p>
          </table:table-cell>
          <table:table-cell table:style-name="ce2" office:value-type="float" office:value="27847010" calcext:value-type="float">
            <text:p>27847010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3323.86" calcext:value-type="float">
            <text:p>3323,8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323.86" calcext:value-type="float">
            <text:p>3323,8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2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60/2026</text:p>
          </table:table-cell>
          <table:table-cell table:style-name="ce2" office:value-type="float" office:value="27847185" calcext:value-type="float">
            <text:p>27847185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5416.93" calcext:value-type="float">
            <text:p>5416,9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416.93" calcext:value-type="float">
            <text:p>5416,9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2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63/2026</text:p>
          </table:table-cell>
          <table:table-cell table:style-name="ce2" office:value-type="float" office:value="27847240" calcext:value-type="float">
            <text:p>27847240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5416.93" calcext:value-type="float">
            <text:p>5416,9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416.93" calcext:value-type="float">
            <text:p>5416,9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2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66/2026</text:p>
          </table:table-cell>
          <table:table-cell table:style-name="ce2" office:value-type="float" office:value="27847428" calcext:value-type="float">
            <text:p>27847428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2257.29" calcext:value-type="float">
            <text:p>2257,2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57.29" calcext:value-type="float">
            <text:p>2257,2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2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67/2026</text:p>
          </table:table-cell>
          <table:table-cell table:style-name="ce2" office:value-type="float" office:value="27847509" calcext:value-type="float">
            <text:p>27847509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3556.72" calcext:value-type="float">
            <text:p>3556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556.72" calcext:value-type="float">
            <text:p>3556,7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2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68/2026</text:p>
          </table:table-cell>
          <table:table-cell table:style-name="ce2" office:value-type="float" office:value="27847738" calcext:value-type="float">
            <text:p>27847738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2784.81" calcext:value-type="float">
            <text:p>2784,8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84.81" calcext:value-type="float">
            <text:p>2784,8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2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69/2026</text:p>
          </table:table-cell>
          <table:table-cell table:style-name="ce2" office:value-type="float" office:value="27847886" calcext:value-type="float">
            <text:p>27847886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3970.34" calcext:value-type="float">
            <text:p>3970,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970.34" calcext:value-type="float">
            <text:p>3970,3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2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71/2026</text:p>
          </table:table-cell>
          <table:table-cell table:style-name="ce2" office:value-type="float" office:value="27848149" calcext:value-type="float">
            <text:p>27848149</text:p>
          </table:table-cell>
          <table:table-cell table:style-name="ce7" office:value-type="date" office:date-value="2026-03-16" calcext:value-type="date">
            <text:p>16/03/26</text:p>
          </table:table-cell>
          <table:table-cell table:style-name="ce7" office:value-type="date" office:date-value="2026-03-11" calcext:value-type="date">
            <text:p>11/03/26</text:p>
          </table:table-cell>
          <table:table-cell table:number-columns-repeated="2" table:style-name="ce8" office:value-type="float" office:value="1481.41" calcext:value-type="float">
            <text:p>1481,4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81.41" calcext:value-type="float">
            <text:p>1481,4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328" xlink:type="simple">S/C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69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02/2026</text:p>
          </table:table-cell>
          <table:table-cell table:style-name="ce2" office:value-type="float" office:value="27747598" calcext:value-type="float">
            <text:p>27747598</text:p>
          </table:table-cell>
          <table:table-cell table:style-name="ce7" office:value-type="date" office:date-value="2026-03-09" calcext:value-type="date">
            <text:p>09/03/26</text:p>
          </table:table-cell>
          <table:table-cell table:style-name="ce7" office:value-type="date" office:date-value="2026-03-10" calcext:value-type="date">
            <text:p>10/03/26</text:p>
          </table:table-cell>
          <table:table-cell table:number-columns-repeated="2" table:style-name="ce8" office:value-type="float" office:value="75000" calcext:value-type="float">
            <text:p>75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5000" calcext:value-type="float">
            <text:p>750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50/2026</text:p>
          </table:table-cell>
          <table:table-cell office:value-type="string" calcext:value-type="string">
            <text:p>null</text:p>
          </table:table-cell>
          <table:table-cell table:style-name="ce2" office:value-type="string" calcext:value-type="string">
            <text:p>01663/2026</text:p>
          </table:table-cell>
          <table:table-cell table:style-name="ce2" office:value-type="float" office:value="202610057724" calcext:value-type="float">
            <text:p>202610057724</text:p>
          </table:table-cell>
          <table:table-cell table:number-columns-repeated="2"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214.5" calcext:value-type="float">
            <text:p>214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4.5" calcext:value-type="float">
            <text:p>214,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50/2026</text:p>
          </table:table-cell>
          <table:table-cell office:value-type="string" calcext:value-type="string">
            <text:p>null</text:p>
          </table:table-cell>
          <table:table-cell table:style-name="ce2" office:value-type="string" calcext:value-type="string">
            <text:p>01766/2026</text:p>
          </table:table-cell>
          <table:table-cell table:style-name="ce2" office:value-type="float" office:value="202611800298" calcext:value-type="float">
            <text:p>202611800298</text:p>
          </table:table-cell>
          <table:table-cell table:number-columns-repeated="2"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307.74" calcext:value-type="float">
            <text:p>307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7.74" calcext:value-type="float">
            <text:p>307,7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50/2026</text:p>
          </table:table-cell>
          <table:table-cell office:value-type="string" calcext:value-type="string">
            <text:p>null</text:p>
          </table:table-cell>
          <table:table-cell table:style-name="ce2" office:value-type="string" calcext:value-type="string">
            <text:p>01768/2026</text:p>
          </table:table-cell>
          <table:table-cell table:style-name="ce2" office:value-type="float" office:value="202611800300" calcext:value-type="float">
            <text:p>202611800300</text:p>
          </table:table-cell>
          <table:table-cell table:number-columns-repeated="2"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307.74" calcext:value-type="float">
            <text:p>307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7.74" calcext:value-type="float">
            <text:p>307,7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50/2026</text:p>
          </table:table-cell>
          <table:table-cell office:value-type="string" calcext:value-type="string">
            <text:p>null</text:p>
          </table:table-cell>
          <table:table-cell table:style-name="ce2" office:value-type="string" calcext:value-type="string">
            <text:p>01771/2026</text:p>
          </table:table-cell>
          <table:table-cell table:style-name="ce2" office:value-type="float" office:value="202610059610" calcext:value-type="float">
            <text:p>202610059610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20.22" calcext:value-type="float">
            <text:p>20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.22" calcext:value-type="float">
            <text:p>20,2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50/2026</text:p>
          </table:table-cell>
          <table:table-cell office:value-type="string" calcext:value-type="string">
            <text:p>null</text:p>
          </table:table-cell>
          <table:table-cell table:style-name="ce2" office:value-type="string" calcext:value-type="string">
            <text:p>01775/2026</text:p>
          </table:table-cell>
          <table:table-cell table:style-name="ce2" office:value-type="float" office:value="202611800328" calcext:value-type="float">
            <text:p>202611800328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20.22" calcext:value-type="float">
            <text:p>20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.22" calcext:value-type="float">
            <text:p>20,2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50/2026</text:p>
          </table:table-cell>
          <table:table-cell office:value-type="string" calcext:value-type="string">
            <text:p>null</text:p>
          </table:table-cell>
          <table:table-cell table:style-name="ce2" office:value-type="string" calcext:value-type="string">
            <text:p>01778/2026</text:p>
          </table:table-cell>
          <table:table-cell table:style-name="ce2" office:value-type="float" office:value="202611500369" calcext:value-type="float">
            <text:p>202611500369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245.58" calcext:value-type="float">
            <text:p>245,5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5.58" calcext:value-type="float">
            <text:p>245,5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50/2026</text:p>
          </table:table-cell>
          <table:table-cell office:value-type="string" calcext:value-type="string">
            <text:p>null</text:p>
          </table:table-cell>
          <table:table-cell table:style-name="ce2" office:value-type="string" calcext:value-type="string">
            <text:p>01764/2026</text:p>
          </table:table-cell>
          <table:table-cell table:style-name="ce2" office:value-type="float" office:value="27791864" calcext:value-type="float">
            <text:p>27791864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3255.44" calcext:value-type="float">
            <text:p>3255,4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55.44" calcext:value-type="float">
            <text:p>3255,4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50/2026</text:p>
          </table:table-cell>
          <table:table-cell office:value-type="string" calcext:value-type="string">
            <text:p>null</text:p>
          </table:table-cell>
          <table:table-cell table:style-name="ce2" office:value-type="string" calcext:value-type="string">
            <text:p>01782/2026</text:p>
          </table:table-cell>
          <table:table-cell table:style-name="ce2" office:value-type="float" office:value="202610060167" calcext:value-type="float">
            <text:p>202610060167</text:p>
          </table:table-cell>
          <table:table-cell table:style-name="ce7" office:value-type="date" office:date-value="2026-03-11" calcext:value-type="date">
            <text:p>11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20.22" calcext:value-type="float">
            <text:p>20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.22" calcext:value-type="float">
            <text:p>20,2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6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65/2026</text:p>
          </table:table-cell>
          <table:table-cell table:style-name="ce2" office:value-type="float" office:value="27791899" calcext:value-type="float">
            <text:p>27791899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6" calcext:value-type="date">
            <text:p>06/03/26</text:p>
          </table:table-cell>
          <table:table-cell table:number-columns-repeated="2" table:style-name="ce8" office:value-type="float" office:value="8157.41" calcext:value-type="float">
            <text:p>8157,4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157.41" calcext:value-type="float">
            <text:p>8157,4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6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70/2026</text:p>
          </table:table-cell>
          <table:table-cell table:style-name="ce2" office:value-type="float" office:value="27792003" calcext:value-type="float">
            <text:p>27792003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6" calcext:value-type="date">
            <text:p>06/03/26</text:p>
          </table:table-cell>
          <table:table-cell table:number-columns-repeated="2" table:style-name="ce8" office:value-type="float" office:value="3370.98" calcext:value-type="float">
            <text:p>3370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370.98" calcext:value-type="float">
            <text:p>3370,9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6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72/2026</text:p>
          </table:table-cell>
          <table:table-cell table:style-name="ce2" office:value-type="float" office:value="27792135" calcext:value-type="float">
            <text:p>27792135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6" calcext:value-type="date">
            <text:p>06/03/26</text:p>
          </table:table-cell>
          <table:table-cell table:number-columns-repeated="2" table:style-name="ce8" office:value-type="float" office:value="3500" calcext:value-type="float">
            <text:p>35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500" calcext:value-type="float">
            <text:p>35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6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73/2026</text:p>
          </table:table-cell>
          <table:table-cell table:style-name="ce2" office:value-type="float" office:value="27792160" calcext:value-type="float">
            <text:p>27792160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6" calcext:value-type="date">
            <text:p>06/03/26</text:p>
          </table:table-cell>
          <table:table-cell table:number-columns-repeated="2" table:style-name="ce8" office:value-type="float" office:value="8066.15" calcext:value-type="float">
            <text:p>8066,1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066.15" calcext:value-type="float">
            <text:p>8066,1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6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60/2026</text:p>
          </table:table-cell>
          <table:table-cell table:style-name="ce2" office:value-type="float" office:value="27791708" calcext:value-type="float">
            <text:p>27791708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6" calcext:value-type="date">
            <text:p>06/03/26</text:p>
          </table:table-cell>
          <table:table-cell table:number-columns-repeated="2" table:style-name="ce8" office:value-type="float" office:value="5000" calcext:value-type="float">
            <text:p>5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000" calcext:value-type="float">
            <text:p>50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6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62/2026</text:p>
          </table:table-cell>
          <table:table-cell table:style-name="ce2" office:value-type="float" office:value="27791759" calcext:value-type="float">
            <text:p>27791759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6" calcext:value-type="date">
            <text:p>06/03/26</text:p>
          </table:table-cell>
          <table:table-cell table:number-columns-repeated="2" table:style-name="ce8" office:value-type="float" office:value="5180.25" calcext:value-type="float">
            <text:p>5180,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180.25" calcext:value-type="float">
            <text:p>5180,2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6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63/2026</text:p>
          </table:table-cell>
          <table:table-cell table:style-name="ce2" office:value-type="float" office:value="27791813" calcext:value-type="float">
            <text:p>27791813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6" calcext:value-type="date">
            <text:p>06/03/26</text:p>
          </table:table-cell>
          <table:table-cell table:number-columns-repeated="2" table:style-name="ce8" office:value-type="float" office:value="5268.66" calcext:value-type="float">
            <text:p>5268,6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268.66" calcext:value-type="float">
            <text:p>5268,6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25/2026</text:p>
          </table:table-cell>
          <table:table-cell table:style-name="ce2" office:value-type="float" office:value="202610300967" calcext:value-type="float">
            <text:p>202610300967</text:p>
          </table:table-cell>
          <table:table-cell table:style-name="ce7" office:value-type="date" office:date-value="2026-03-04" calcext:value-type="date">
            <text:p>04/03/26</text:p>
          </table:table-cell>
          <table:table-cell table:style-name="ce7" office:value-type="date" office:date-value="2026-03-03" calcext:value-type="date">
            <text:p>03/03/26</text:p>
          </table:table-cell>
          <table:table-cell table:number-columns-repeated="2" table:style-name="ce8" office:value-type="float" office:value="816.82" calcext:value-type="float">
            <text:p>816,8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16.82" calcext:value-type="float">
            <text:p>816,8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78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24/2026</text:p>
          </table:table-cell>
          <table:table-cell table:style-name="ce2" office:value-type="float" office:value="27752087" calcext:value-type="float">
            <text:p>27752087</text:p>
          </table:table-cell>
          <table:table-cell table:style-name="ce7" office:value-type="date" office:date-value="2026-03-04" calcext:value-type="date">
            <text:p>04/03/26</text:p>
          </table:table-cell>
          <table:table-cell table:style-name="ce7" office:value-type="date" office:date-value="2026-03-03" calcext:value-type="date">
            <text:p>03/03/26</text:p>
          </table:table-cell>
          <table:table-cell table:number-columns-repeated="2" table:style-name="ce8" office:value-type="float" office:value="4900" calcext:value-type="float">
            <text:p>49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900" calcext:value-type="float">
            <text:p>49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17146.42" calcext:value-type="float">
            <text:p>417146,4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17146.42" calcext:value-type="float">
            <text:p>417146,4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2" table:style-name="ce3" office:value-type="float" office:value="75000" calcext:value-type="float">
            <text:p>750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75000" calcext:value-type="float">
            <text:p>7500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92146.42" calcext:value-type="float">
            <text:p>492146,4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92146.42" calcext:value-type="float">
            <text:p>492146,42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1.445.033/0001-08  TRIBUNAL REGIONAL DO TRABALHO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4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84/2026</text:p>
          </table:table-cell>
          <table:table-cell table:style-name="ce2" office:value-type="float" office:value="2.83658501383292E+016" calcext:value-type="float">
            <text:p>2,83658501383292E+016</text:p>
          </table:table-cell>
          <table:table-cell table:style-name="ce7" office:value-type="date" office:date-value="2026-03-30" calcext:value-type="date">
            <text:p>30/03/26</text:p>
          </table:table-cell>
          <table:table-cell table:style-name="ce7" office:value-type="date" office:date-value="2026-03-31" calcext:value-type="date">
            <text:p>31/03/26</text:p>
          </table:table-cell>
          <table:table-cell table:number-columns-repeated="2" table:style-name="ce8" office:value-type="float" office:value="1393.87" calcext:value-type="float">
            <text:p>1393,8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93.87" calcext:value-type="float">
            <text:p>1393,8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93/2026</text:p>
          </table:table-cell>
          <table:table-cell table:style-name="ce2" office:value-type="float" office:value="2.83658501381051E+016" calcext:value-type="float">
            <text:p>2,83658501381051E+016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7102.05" calcext:value-type="float">
            <text:p>7102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102.05" calcext:value-type="float">
            <text:p>7102,0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98/2026</text:p>
          </table:table-cell>
          <table:table-cell table:style-name="ce2" office:value-type="float" office:value="2.83658501381072E+016" calcext:value-type="float">
            <text:p>2,83658501381072E+016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8541.67" calcext:value-type="float">
            <text:p>8541,6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541.67" calcext:value-type="float">
            <text:p>8541,6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07/2026</text:p>
          </table:table-cell>
          <table:table-cell table:style-name="ce2" office:value-type="float" office:value="2.83658501381085E+016" calcext:value-type="float">
            <text:p>2,83658501381085E+016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8475.55" calcext:value-type="float">
            <text:p>8475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475.55" calcext:value-type="float">
            <text:p>8475,5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08/2026</text:p>
          </table:table-cell>
          <table:table-cell table:style-name="ce2" office:value-type="float" office:value="2.83658501381086E+016" calcext:value-type="float">
            <text:p>2,83658501381086E+016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1167.88" calcext:value-type="float">
            <text:p>1167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67.88" calcext:value-type="float">
            <text:p>1167,8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09/2026</text:p>
          </table:table-cell>
          <table:table-cell table:style-name="ce2" office:value-type="float" office:value="2.83658501381101E+016" calcext:value-type="float">
            <text:p>2,83658501381101E+016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8475.55" calcext:value-type="float">
            <text:p>8475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475.55" calcext:value-type="float">
            <text:p>8475,5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10/2026</text:p>
          </table:table-cell>
          <table:table-cell table:style-name="ce2" office:value-type="float" office:value="2.83658501381102E+016" calcext:value-type="float">
            <text:p>2,83658501381102E+016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8475.55" calcext:value-type="float">
            <text:p>8475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475.55" calcext:value-type="float">
            <text:p>8475,5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0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111/2026</text:p>
          </table:table-cell>
          <table:table-cell table:style-name="ce2" office:value-type="float" office:value="2.83658501381103E+016" calcext:value-type="float">
            <text:p>2,83658501381103E+016</text:p>
          </table:table-cell>
          <table:table-cell table:number-columns-repeated="2" table:style-name="ce7" office:value-type="date" office:date-value="2026-03-20" calcext:value-type="date">
            <text:p>20/03/26</text:p>
          </table:table-cell>
          <table:table-cell table:number-columns-repeated="2" table:style-name="ce8" office:value-type="float" office:value="2687.15" calcext:value-type="float">
            <text:p>2687,1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87.15" calcext:value-type="float">
            <text:p>2687,1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50/2026</text:p>
          </table:table-cell>
          <table:table-cell office:value-type="string" calcext:value-type="string">
            <text:p>null</text:p>
          </table:table-cell>
          <table:table-cell table:style-name="ce2" office:value-type="string" calcext:value-type="string">
            <text:p>01774/2026</text:p>
          </table:table-cell>
          <table:table-cell table:style-name="ce2" office:value-type="float" office:value="2.83658501377699E+016" calcext:value-type="float">
            <text:p>2,83658501377699E+016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7094.71" calcext:value-type="float">
            <text:p>7094,7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094.71" calcext:value-type="float">
            <text:p>7094,7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50/2026</text:p>
          </table:table-cell>
          <table:table-cell office:value-type="string" calcext:value-type="string">
            <text:p>null</text:p>
          </table:table-cell>
          <table:table-cell table:style-name="ce2" office:value-type="string" calcext:value-type="string">
            <text:p>01779/2026</text:p>
          </table:table-cell>
          <table:table-cell table:style-name="ce2" office:value-type="float" office:value="2.83658501377696E+016" calcext:value-type="float">
            <text:p>2,83658501377696E+016</text:p>
          </table:table-cell>
          <table:table-cell table:style-name="ce7" office:value-type="date" office:date-value="2026-03-11" calcext:value-type="date">
            <text:p>11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4855.11" calcext:value-type="float">
            <text:p>4855,1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55.11" calcext:value-type="float">
            <text:p>4855,1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6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26/2026</text:p>
          </table:table-cell>
          <table:table-cell table:style-name="ce2" office:value-type="float" office:value="2836585013770537" calcext:value-type="float">
            <text:p>2836585013770537</text:p>
          </table:table-cell>
          <table:table-cell table:number-columns-repeated="2" table:style-name="ce7" office:value-type="date" office:date-value="2026-03-06" calcext:value-type="date">
            <text:p>06/03/26</text:p>
          </table:table-cell>
          <table:table-cell table:number-columns-repeated="2" table:style-name="ce8" office:value-type="float" office:value="669.54" calcext:value-type="float">
            <text:p>669,5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69.54" calcext:value-type="float">
            <text:p>669,5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6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27/2026</text:p>
          </table:table-cell>
          <table:table-cell table:style-name="ce2" office:value-type="float" office:value="2.83658501377059E+016" calcext:value-type="float">
            <text:p>2,83658501377059E+016</text:p>
          </table:table-cell>
          <table:table-cell table:number-columns-repeated="2" table:style-name="ce7" office:value-type="date" office:date-value="2026-03-06" calcext:value-type="date">
            <text:p>06/03/26</text:p>
          </table:table-cell>
          <table:table-cell table:number-columns-repeated="2" table:style-name="ce8" office:value-type="float" office:value="54.18" calcext:value-type="float">
            <text:p>54,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4.18" calcext:value-type="float">
            <text:p>54,1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6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46/2026</text:p>
          </table:table-cell>
          <table:table-cell table:style-name="ce2" office:value-type="float" office:value="2836585013771398" calcext:value-type="float">
            <text:p>2836585013771398</text:p>
          </table:table-cell>
          <table:table-cell table:number-columns-repeated="2" table:style-name="ce7" office:value-type="date" office:date-value="2026-03-06" calcext:value-type="date">
            <text:p>06/03/26</text:p>
          </table:table-cell>
          <table:table-cell table:number-columns-repeated="2" table:style-name="ce8" office:value-type="float" office:value="1143.48" calcext:value-type="float">
            <text:p>1143,4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43.48" calcext:value-type="float">
            <text:p>1143,4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65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747/2026</text:p>
          </table:table-cell>
          <table:table-cell table:style-name="ce2" office:value-type="float" office:value="2.83658501377178E+016" calcext:value-type="float">
            <text:p>2,83658501377178E+016</text:p>
          </table:table-cell>
          <table:table-cell table:number-columns-repeated="2" table:style-name="ce7" office:value-type="date" office:date-value="2026-03-06" calcext:value-type="date">
            <text:p>06/03/26</text:p>
          </table:table-cell>
          <table:table-cell table:number-columns-repeated="2" table:style-name="ce8" office:value-type="float" office:value="597.3" calcext:value-type="float">
            <text:p>597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97.3" calcext:value-type="float">
            <text:p>597,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5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27/2026</text:p>
          </table:table-cell>
          <table:table-cell table:style-name="ce2" office:value-type="float" office:value="2.83658501375796E+016" calcext:value-type="float">
            <text:p>2,83658501375796E+016</text:p>
          </table:table-cell>
          <table:table-cell table:number-columns-repeated="2" table:style-name="ce7" office:value-type="date" office:date-value="2026-03-04" calcext:value-type="date">
            <text:p>04/03/26</text:p>
          </table:table-cell>
          <table:table-cell table:number-columns-repeated="2" table:style-name="ce8" office:value-type="float" office:value="5581.47" calcext:value-type="float">
            <text:p>5581,4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581.47" calcext:value-type="float">
            <text:p>5581,4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66315.06" calcext:value-type="float">
            <text:p>66315,0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6315.06" calcext:value-type="float">
            <text:p>66315,0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66315.06" calcext:value-type="float">
            <text:p>66315,0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6315.06" calcext:value-type="float">
            <text:p>66315,06</text:p>
          </table:table-cell>
          <table:table-cell table:number-columns-repeated="8"/>
        </table:table-row>
        <table:table-row table:style-name="ro13">
          <table:table-cell table:style-name="ce4" office:value-type="string" calcext:value-type="string">
            <text:p>  40.240.100/0001-00  UNIAOLOC SERVICOS DE LOCACAO DE MAQUINAS E EQUIPAMENTO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156" xlink:type="simple">00010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62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66/2026</text:p>
          </table:table-cell>
          <table:table-cell table:style-name="ce2" office:value-type="float" office:value="172" calcext:value-type="float">
            <text:p>172</text:p>
          </table:table-cell>
          <table:table-cell table:number-columns-repeated="2" table:style-name="ce7" office:value-type="date" office:date-value="2026-03-12" calcext:value-type="date">
            <text:p>12/03/26</text:p>
          </table:table-cell>
          <table:table-cell table:style-name="ce8" office:value-type="float" office:value="76544" calcext:value-type="float">
            <text:p>76544</text:p>
          </table:table-cell>
          <table:table-cell table:style-name="ce8" office:value-type="float" office:value="68506.88" calcext:value-type="float">
            <text:p>68506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8506.88" calcext:value-type="float">
            <text:p>68506,8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76544" calcext:value-type="float">
            <text:p>76544</text:p>
          </table:table-cell>
          <table:table-cell table:style-name="ce3" office:value-type="float" office:value="68506.88" calcext:value-type="float">
            <text:p>68506,8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8506.88" calcext:value-type="float">
            <text:p>68506,88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76544" calcext:value-type="float">
            <text:p>76544</text:p>
          </table:table-cell>
          <table:table-cell table:style-name="ce3" office:value-type="float" office:value="68506.88" calcext:value-type="float">
            <text:p>68506,88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8506.88" calcext:value-type="float">
            <text:p>68506,88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01.250.090/0001-31  UNICORP INFORMATICA INDUSTRIAL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787" xlink:type="simple">00069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4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21/2026</text:p>
          </table:table-cell>
          <table:table-cell table:style-name="ce2" office:value-type="float" office:value="11921" calcext:value-type="float">
            <text:p>11921</text:p>
          </table:table-cell>
          <table:table-cell table:number-columns-repeated="2" table:style-name="ce7" office:value-type="date" office:date-value="2026-03-23" calcext:value-type="date">
            <text:p>23/03/26</text:p>
          </table:table-cell>
          <table:table-cell table:style-name="ce8" office:value-type="float" office:value="40453.13" calcext:value-type="float">
            <text:p>40453,13</text:p>
          </table:table-cell>
          <table:table-cell table:style-name="ce8" office:value-type="float" office:value="37965.26" calcext:value-type="float">
            <text:p>37965,2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7965.26" calcext:value-type="float">
            <text:p>37965,2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40453.13" calcext:value-type="float">
            <text:p>40453,13</text:p>
          </table:table-cell>
          <table:table-cell table:style-name="ce3" office:value-type="float" office:value="37965.26" calcext:value-type="float">
            <text:p>37965,2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7965.26" calcext:value-type="float">
            <text:p>37965,2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40453.13" calcext:value-type="float">
            <text:p>40453,13</text:p>
          </table:table-cell>
          <table:table-cell table:style-name="ce3" office:value-type="float" office:value="37965.26" calcext:value-type="float">
            <text:p>37965,2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7965.26" calcext:value-type="float">
            <text:p>37965,26</text:p>
          </table:table-cell>
          <table:table-cell table:number-columns-repeated="8"/>
        </table:table-row>
        <table:table-row table:style-name="ro13">
          <table:table-cell table:style-name="ce4" office:value-type="string" calcext:value-type="string">
            <text:p>  32.876.906/0001-60  UNIVERSO DE COMUNICAÇÃO CONSULTORIA &amp; TREINAMENTO LTDA -M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61" xlink:type="simple">00009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95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460/2026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2" table:style-name="ce7" office:value-type="date" office:date-value="2026-03-31" calcext:value-type="date">
            <text:p>31/03/26</text:p>
          </table:table-cell>
          <table:table-cell table:style-name="ce8" office:value-type="float" office:value="48600" calcext:value-type="float">
            <text:p>48600</text:p>
          </table:table-cell>
          <table:table-cell table:style-name="ce8" office:value-type="float" office:value="47166.3" calcext:value-type="float">
            <text:p>47166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7166.3" calcext:value-type="float">
            <text:p>47166,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61" xlink:type="simple">00009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01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95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style-name="ce8" office:value-type="float" office:value="48600" calcext:value-type="float">
            <text:p>48600</text:p>
          </table:table-cell>
          <table:table-cell table:style-name="ce8" office:value-type="float" office:value="47628" calcext:value-type="float">
            <text:p>476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7628" calcext:value-type="float">
            <text:p>47628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97200" calcext:value-type="float">
            <text:p>97200</text:p>
          </table:table-cell>
          <table:table-cell table:style-name="ce3" office:value-type="float" office:value="94794.3" calcext:value-type="float">
            <text:p>94794,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4794.3" calcext:value-type="float">
            <text:p>94794,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97200" calcext:value-type="float">
            <text:p>97200</text:p>
          </table:table-cell>
          <table:table-cell table:style-name="ce3" office:value-type="float" office:value="94794.3" calcext:value-type="float">
            <text:p>94794,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94794.3" calcext:value-type="float">
            <text:p>94794,3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007.934.945-59  VERONICA ISMERI BARRETO DE OLIVEIR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356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4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29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314.74" calcext:value-type="float">
            <text:p>314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4.74" calcext:value-type="float">
            <text:p>314,7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14.74" calcext:value-type="float">
            <text:p>314,7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14.74" calcext:value-type="float">
            <text:p>314,74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14.74" calcext:value-type="float">
            <text:p>314,7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14.74" calcext:value-type="float">
            <text:p>314,74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838.084.505-68  VINÍCIUS RODRIGUES CAVALCANT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335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4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98/2026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2"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2324.15" calcext:value-type="float">
            <text:p>2324,1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24.15" calcext:value-type="float">
            <text:p>2324,15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2324.15" calcext:value-type="float">
            <text:p>2324,1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324.15" calcext:value-type="float">
            <text:p>2324,15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2324.15" calcext:value-type="float">
            <text:p>2324,15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2324.15" calcext:value-type="float">
            <text:p>2324,1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13.134.811/0001-27  VISION NET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706" xlink:type="simple">00049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0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02/2026</text:p>
          </table:table-cell>
          <table:table-cell table:style-name="ce2" office:value-type="float" office:value="413" calcext:value-type="float">
            <text:p>413</text:p>
          </table:table-cell>
          <table:table-cell table:number-columns-repeated="2" table:style-name="ce7" office:value-type="date" office:date-value="2026-03-09" calcext:value-type="date">
            <text:p>09/03/26</text:p>
          </table:table-cell>
          <table:table-cell table:style-name="ce8" office:value-type="float" office:value="6338.3" calcext:value-type="float">
            <text:p>6338,3</text:p>
          </table:table-cell>
          <table:table-cell table:style-name="ce8" office:value-type="float" office:value="5663.27" calcext:value-type="float">
            <text:p>5663,2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663.27" calcext:value-type="float">
            <text:p>5663,27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6338.3" calcext:value-type="float">
            <text:p>6338,3</text:p>
          </table:table-cell>
          <table:table-cell table:style-name="ce3" office:value-type="float" office:value="5663.27" calcext:value-type="float">
            <text:p>5663,2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663.27" calcext:value-type="float">
            <text:p>5663,27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6338.3" calcext:value-type="float">
            <text:p>6338,3</text:p>
          </table:table-cell>
          <table:table-cell table:style-name="ce3" office:value-type="float" office:value="5663.27" calcext:value-type="float">
            <text:p>5663,27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663.27" calcext:value-type="float">
            <text:p>5663,27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11.640.530/0001-10  VITALUX - ECOATIVA PROJETOS SUSTENTÁVEI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2588" xlink:type="simple">00181/2022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8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89/2026</text:p>
          </table:table-cell>
          <table:table-cell table:style-name="ce2" office:value-type="float" office:value="2081" calcext:value-type="float">
            <text:p>2081</text:p>
          </table:table-cell>
          <table:table-cell table:number-columns-repeated="2" table:style-name="ce7" office:value-type="date" office:date-value="2026-03-27" calcext:value-type="date">
            <text:p>27/03/26</text:p>
          </table:table-cell>
          <table:table-cell table:style-name="ce8" office:value-type="float" office:value="146371.3" calcext:value-type="float">
            <text:p>146371,3</text:p>
          </table:table-cell>
          <table:table-cell table:style-name="ce8" office:value-type="float" office:value="130996.78" calcext:value-type="float">
            <text:p>130996,7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0996.78" calcext:value-type="float">
            <text:p>130996,7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2588" xlink:type="simple">00181/2022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874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094/2026</text:p>
          </table:table-cell>
          <table:table-cell table:style-name="ce2" office:value-type="float" office:value="2082" calcext:value-type="float">
            <text:p>2082</text:p>
          </table:table-cell>
          <table:table-cell table:number-columns-repeated="2" table:style-name="ce7" office:value-type="date" office:date-value="2026-03-27" calcext:value-type="date">
            <text:p>27/03/26</text:p>
          </table:table-cell>
          <table:table-cell table:style-name="ce8" office:value-type="float" office:value="349802.61" calcext:value-type="float">
            <text:p>349802,61</text:p>
          </table:table-cell>
          <table:table-cell table:style-name="ce8" office:value-type="float" office:value="313073.34" calcext:value-type="float">
            <text:p>313073,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3073.34" calcext:value-type="float">
            <text:p>313073,3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2588" xlink:type="simple">00181/2022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72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26/2026</text:p>
          </table:table-cell>
          <table:table-cell table:style-name="ce2" office:value-type="float" office:value="2034" calcext:value-type="float">
            <text:p>2034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8" office:value-type="float" office:value="146371.3" calcext:value-type="float">
            <text:p>146371,3</text:p>
          </table:table-cell>
          <table:table-cell table:style-name="ce8" office:value-type="float" office:value="130996.78" calcext:value-type="float">
            <text:p>130996,7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0996.78" calcext:value-type="float">
            <text:p>130996,7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2588" xlink:type="simple">00181/2022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720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330/2026</text:p>
          </table:table-cell>
          <table:table-cell table:style-name="ce2" office:value-type="float" office:value="2033" calcext:value-type="float">
            <text:p>2033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8" office:value-type="float" office:value="349802.61" calcext:value-type="float">
            <text:p>349802,61</text:p>
          </table:table-cell>
          <table:table-cell table:style-name="ce8" office:value-type="float" office:value="313073.34" calcext:value-type="float">
            <text:p>313073,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3073.34" calcext:value-type="float">
            <text:p>313073,34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style-name="ce3" office:value-type="float" office:value="992347.82" calcext:value-type="float">
            <text:p>992347,82</text:p>
          </table:table-cell>
          <table:table-cell table:style-name="ce3" office:value-type="float" office:value="888140.24" calcext:value-type="float">
            <text:p>888140,2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88140.24" calcext:value-type="float">
            <text:p>888140,24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992347.82" calcext:value-type="float">
            <text:p>992347,82</text:p>
          </table:table-cell>
          <table:table-cell table:style-name="ce3" office:value-type="float" office:value="888140.24" calcext:value-type="float">
            <text:p>888140,24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888140.24" calcext:value-type="float">
            <text:p>888140,2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26.639.538/0001-34  VR CONSTRUÇÕES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421" xlink:type="simple">00113/2024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84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818/2026</text:p>
          </table:table-cell>
          <table:table-cell table:style-name="ce2" office:value-type="float" office:value="18" calcext:value-type="float">
            <text:p>18</text:p>
          </table:table-cell>
          <table:table-cell table:style-name="ce7" office:value-type="date" office:date-value="2026-03-20" calcext:value-type="date">
            <text:p>20/03/26</text:p>
          </table:table-cell>
          <table:table-cell table:style-name="ce7" office:value-type="date" office:date-value="2026-03-23" calcext:value-type="date">
            <text:p>23/03/26</text:p>
          </table:table-cell>
          <table:table-cell table:style-name="ce8" office:value-type="float" office:value="439948.19" calcext:value-type="float">
            <text:p>439948,19</text:p>
          </table:table-cell>
          <table:table-cell table:style-name="ce8" office:value-type="float" office:value="366691.9" calcext:value-type="float">
            <text:p>366691,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6691.9" calcext:value-type="float">
            <text:p>366691,9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style-name="ce3" office:value-type="float" office:value="439948.19" calcext:value-type="float">
            <text:p>439948,19</text:p>
          </table:table-cell>
          <table:table-cell table:style-name="ce3" office:value-type="float" office:value="366691.9" calcext:value-type="float">
            <text:p>366691,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66691.9" calcext:value-type="float">
            <text:p>366691,9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439948.19" calcext:value-type="float">
            <text:p>439948,19</text:p>
          </table:table-cell>
          <table:table-cell table:style-name="ce3" office:value-type="float" office:value="366691.9" calcext:value-type="float">
            <text:p>366691,9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66691.9" calcext:value-type="float">
            <text:p>366691,9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16.667.433/0001-35  VTA MACHADO DE ARRUDA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LicitacaoCompromisso.jsp?chave=53953" xlink:type="simple">OD00149/2026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0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0946/2026</text:p>
          </table:table-cell>
          <table:table-cell table:style-name="ce2" office:value-type="float" office:value="14440" calcext:value-type="float">
            <text:p>14440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7" office:value-type="date" office:date-value="2026-03-09" calcext:value-type="date">
            <text:p>09/03/26</text:p>
          </table:table-cell>
          <table:table-cell table:number-columns-repeated="2" table:style-name="ce8" office:value-type="float" office:value="13170" calcext:value-type="float">
            <text:p>1317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170" calcext:value-type="float">
            <text:p>1317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3170" calcext:value-type="float">
            <text:p>1317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3170" calcext:value-type="float">
            <text:p>1317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3170" calcext:value-type="float">
            <text:p>1317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3170" calcext:value-type="float">
            <text:p>13170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5.417.572/0001-94  W.W. FERRAGENS LTDA - ME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3221" xlink:type="simple">00044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6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648/2026</text:p>
          </table:table-cell>
          <table:table-cell table:style-name="ce2" office:value-type="float" office:value="272" calcext:value-type="float">
            <text:p>272</text:p>
          </table:table-cell>
          <table:table-cell table:number-columns-repeated="2" table:style-name="ce7" office:value-type="date" office:date-value="2026-03-26" calcext:value-type="date">
            <text:p>26/03/26</text:p>
          </table:table-cell>
          <table:table-cell table:number-columns-repeated="2" table:style-name="ce8" office:value-type="float" office:value="30700" calcext:value-type="float">
            <text:p>307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700" calcext:value-type="float">
            <text:p>307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30700" calcext:value-type="float">
            <text:p>307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0700" calcext:value-type="float">
            <text:p>3070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30700" calcext:value-type="float">
            <text:p>307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30700" calcext:value-type="float">
            <text:p>3070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267.266.705-59  WALTER PEREIRA LIM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100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03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566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7" office:value-type="date" office:date-value="2026-03-02" calcext:value-type="date">
            <text:p>02/03/26</text:p>
          </table:table-cell>
          <table:table-cell table:number-columns-repeated="2" table:style-name="ce8" office:value-type="float" office:value="4648.3" calcext:value-type="float">
            <text:p>4648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48.3" calcext:value-type="float">
            <text:p>4648,3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4648.3" calcext:value-type="float">
            <text:p>4648,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4648.3" calcext:value-type="float">
            <text:p>4648,3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13.480.254/0001-04  WC VIAGENS E TURISMO LTD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343" xlink:type="simple">00101/2024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64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496/2026</text:p>
          </table:table-cell>
          <table:table-cell table:style-name="ce2" office:value-type="float" office:value="17436" calcext:value-type="float">
            <text:p>17436</text:p>
          </table:table-cell>
          <table:table-cell table:number-columns-repeated="2" table:style-name="ce7" office:value-type="date" office:date-value="2026-03-03" calcext:value-type="date">
            <text:p>03/03/26</text:p>
          </table:table-cell>
          <table:table-cell table:number-columns-repeated="2" table:style-name="ce8" office:value-type="float" office:value="10477.66" calcext:value-type="float">
            <text:p>10477,6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477.66" calcext:value-type="float">
            <text:p>10477,66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10477.66" calcext:value-type="float">
            <text:p>10477,6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477.66" calcext:value-type="float">
            <text:p>10477,66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10477.66" calcext:value-type="float">
            <text:p>10477,66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0477.66" calcext:value-type="float">
            <text:p>10477,6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010.492.185-40  WEMBIA LIMA SANTO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38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88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278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3-30" calcext:value-type="date">
            <text:p>30/03/26</text:p>
          </table:table-cell>
          <table:table-cell table:number-columns-repeated="2" table:style-name="ce8" office:value-type="float" office:value="500" calcext:value-type="float">
            <text:p>5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00" calcext:value-type="float">
            <text:p>50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500" calcext:value-type="float">
            <text:p>5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00" calcext:value-type="float">
            <text:p>50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500" calcext:value-type="float">
            <text:p>50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500" calcext:value-type="float">
            <text:p>500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532.323.135-15  WLADIMIR ALVES TORRES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354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86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2317/2026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2" table:style-name="ce7" office:value-type="date" office:date-value="2026-03-25" calcext:value-type="date">
            <text:p>25/03/26</text:p>
          </table:table-cell>
          <table:table-cell table:number-columns-repeated="2" table:style-name="ce8" office:value-type="float" office:value="2230" calcext:value-type="float">
            <text:p>223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30" calcext:value-type="float">
            <text:p>2230</text:p>
          </table:table-cell>
        </table:table-row>
        <table:table-row table:style-name="ro3">
          <table:table-cell office:value-type="string" calcext:value-type="string">
            <text:p><text:a xlink:href="http://publixweb:8080/publix/jsp/frmConsultaCompromissoDespesasLIP.jsp?chave=110354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749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18/2026</text:p>
          </table:table-cell>
          <table:table-cell table:style-name="ce2" office:value-type="float" office:value="19" calcext:value-type="float">
            <text:p>19</text:p>
          </table:table-cell>
          <table:table-cell table:number-columns-repeated="2" table:style-name="ce7" office:value-type="date" office:date-value="2026-03-13" calcext:value-type="date">
            <text:p>13/03/26</text:p>
          </table:table-cell>
          <table:table-cell table:number-columns-repeated="2" table:style-name="ce8" office:value-type="float" office:value="4350" calcext:value-type="float">
            <text:p>43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350" calcext:value-type="float">
            <text:p>4350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number-columns-repeated="2" table:style-name="ce3" office:value-type="float" office:value="6580" calcext:value-type="float">
            <text:p>658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580" calcext:value-type="float">
            <text:p>658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number-columns-repeated="2" table:style-name="ce3" office:value-type="float" office:value="6580" calcext:value-type="float">
            <text:p>6580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6580" calcext:value-type="float">
            <text:p>6580</text:p>
          </table:table-cell>
          <table:table-cell table:number-columns-repeated="8"/>
        </table:table-row>
        <table:table-row table:style-name="ro5">
          <table:table-cell table:style-name="ce4" office:value-type="string" calcext:value-type="string">
            <text:p>  86.781.069/0001-15  ZÊNITE INFORMAÇÃO E CONSULTORIA S/A</text:p>
          </table:table-cell>
          <table:table-cell table:style-name="Default" table:number-columns-repeated="4"/>
          <table:table-cell table:number-columns-repeated="8"/>
        </table:table-row>
        <table:table-row table:style-name="ro3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70" xlink:type="simple">OD00232/2026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867/2026</text:p>
          </table:table-cell>
          <table:table-cell office:value-type="string" calcext:value-type="string">
            <text:p>DC</text:p>
          </table:table-cell>
          <table:table-cell table:style-name="ce2" office:value-type="string" calcext:value-type="string">
            <text:p>01919/2026</text:p>
          </table:table-cell>
          <table:table-cell table:style-name="ce2" office:value-type="float" office:value="156" calcext:value-type="float">
            <text:p>156</text:p>
          </table:table-cell>
          <table:table-cell table:number-columns-repeated="2" table:style-name="ce7" office:value-type="date" office:date-value="2026-03-27" calcext:value-type="date">
            <text:p>27/03/26</text:p>
          </table:table-cell>
          <table:table-cell table:style-name="ce8" office:value-type="float" office:value="17985" calcext:value-type="float">
            <text:p>17985</text:p>
          </table:table-cell>
          <table:table-cell table:style-name="ce8" office:value-type="float" office:value="17121.72" calcext:value-type="float">
            <text:p>17121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121.72" calcext:value-type="float">
            <text:p>17121,72</text:p>
          </table:table-cell>
        </table:table-row>
        <table:table-row table:style-name="ro3">
          <table:table-cell table:style-name="ce3" office:value-type="string" calcext:value-type="string">
            <text:p>Total Fonte 10 (R$):  </text:p>
          </table:table-cell>
          <table:table-cell table:style-name="ce3" office:value-type="float" office:value="17985" calcext:value-type="float">
            <text:p>17985</text:p>
          </table:table-cell>
          <table:table-cell table:style-name="ce3" office:value-type="float" office:value="17121.72" calcext:value-type="float">
            <text:p>17121,7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7121.72" calcext:value-type="float">
            <text:p>17121,72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Fonte 20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3" office:value-type="string" calcext:value-type="string">
            <text:p>Total Outras Fontes (R$):  </text:p>
          </table:table-cell>
          <table:table-cell table:number-columns-repeated="4" table:style-name="ce3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3" office:value-type="string" calcext:value-type="string">
            <text:p>Total (R$):  </text:p>
          </table:table-cell>
          <table:table-cell table:style-name="ce3" office:value-type="float" office:value="17985" calcext:value-type="float">
            <text:p>17985</text:p>
          </table:table-cell>
          <table:table-cell table:style-name="ce3" office:value-type="float" office:value="17121.72" calcext:value-type="float">
            <text:p>17121,72</text:p>
          </table:table-cell>
          <table:table-cell table:style-name="ce3" office:value-type="float" office:value="0" calcext:value-type="float">
            <text:p>0</text:p>
          </table:table-cell>
          <table:table-cell table:style-name="ce3" office:value-type="float" office:value="17121.72" calcext:value-type="float">
            <text:p>17121,72</text:p>
          </table:table-cell>
          <table:table-cell table:number-columns-repeated="8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13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4-13T12:15:02.446000000</meta:creation-date>
    <dc:date>2026-04-13T12:15:17.231000000</dc:date>
    <meta:editing-duration>PT15S</meta:editing-duration>
    <meta:editing-cycles>1</meta:editing-cycles>
    <meta:document-statistic meta:table-count="1" meta:cell-count="20280" meta:object-count="0"/>
    <meta:generator>LibreOffice/7.2.5.2$Windows_X86_64 LibreOffice_project/499f9727c189e6ef3471021d6132d4c694f357e5</meta:generator>
  </office:meta>
</office:document-meta>
</file>