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0000000B800000034F92EA8F1.png" manifest:media-type="image/png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4.909cm"/>
    </style:style>
    <style:style style:name="co3" style:family="table-column">
      <style:table-column-properties fo:break-before="auto" style:column-width="3.979cm"/>
    </style:style>
    <style:style style:name="co4" style:family="table-column">
      <style:table-column-properties fo:break-before="auto" style:column-width="5.046cm"/>
    </style:style>
    <style:style style:name="co5" style:family="table-column">
      <style:table-column-properties fo:break-before="auto" style:column-width="2.21cm"/>
    </style:style>
    <style:style style:name="co6" style:family="table-column">
      <style:table-column-properties fo:break-before="auto" style:column-width="4.865cm"/>
    </style:style>
    <style:style style:name="co7" style:family="table-column">
      <style:table-column-properties fo:break-before="auto" style:column-width="3.724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17cm" fo:break-before="auto" style:use-optimal-row-height="true"/>
    </style:style>
    <style:style style:name="ta1" style:family="table" style:master-page-name="PageStyle_5f_REL_25_20COL_25_20JUNHO.2020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style:style style:name="ce8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2" style:family="table-cell" style:parent-style-name="Default">
      <style:text-properties fo:font-size="12pt" style:font-size-asian="12pt" style:font-size-complex="12pt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0" style:family="table-cell" style:parent-style-name="Default">
      <style:table-cell-properties style:diagonal-bl-tr="none" style:diagonal-tl-br="none" fo:background-color="transparent" fo:border="0.06pt solid #000000" fo:padding="0.071cm" style:rotation-align="none"/>
    </style:style>
    <style:style style:name="ce11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gr1" style:family="graphic" style:parent-style-name="Default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shadow-color="#808080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P1" style:family="paragraph">
      <loext:graphic-properties draw:fill="none" draw:fill-color="#ffffff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/>
      <table:table table:name="REL%20COL%20JUNHO.2020" table:style-name="ta1">
        <office:forms form:automatic-focus="false" form:apply-design-mode="false"/>
        <table:table-column table:style-name="co1" table:number-columns-repeated="4" table:default-cell-style-name="Default"/>
        <table:table-column table:style-name="co2" table:default-cell-style-name="Default"/>
        <table:table-column table:style-name="co1" table:default-cell-style-name="Default"/>
        <table:table-column table:style-name="co3" table:number-columns-repeated="10" table:default-cell-style-name="Default"/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" calcext:value-type="float">
            <text:p>1</text:p>
          </table:table-cell>
          <table:table-cell table:number-columns-repeated="11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15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/>
          <table:table-cell office:value-type="string" calcext:value-type="string">
            <text:p>ADMINISTRADOR</text:p>
          </table:table-cell>
          <table:table-cell office:value-type="string" calcext:value-type="string">
            <text:p>ADVOGADO</text:p>
          </table:table-cell>
          <table:table-cell office:value-type="string" calcext:value-type="string">
            <text:p>AG ADM OPERACIONAL</text:p>
          </table:table-cell>
          <table:table-cell office:value-type="string" calcext:value-type="string">
            <text:p>AG ADMINISTRATIVO</text:p>
          </table:table-cell>
          <table:table-cell office:value-type="string" calcext:value-type="string">
            <text:p>AGENTE DE SERVICO</text:p>
          </table:table-cell>
          <table:table-cell office:value-type="string" calcext:value-type="string">
            <text:p>ANALISTA DE SISTEMA</text:p>
          </table:table-cell>
          <table:table-cell office:value-type="string" calcext:value-type="string">
            <text:p>ASS ADMINISTRATIVO</text:p>
          </table:table-cell>
          <table:table-cell office:value-type="string" calcext:value-type="string">
            <text:p>ASSIS FINANCEIRA</text:p>
          </table:table-cell>
          <table:table-cell office:value-type="string" calcext:value-type="string">
            <text:p>ASS GEST ADM II</text:p>
          </table:table-cell>
          <table:table-cell office:value-type="string" calcext:value-type="string">
            <text:p>DIRETOR-REQUISITADO</text:p>
          </table:table-cell>
        </table:table-row>
        <table:table-row table:style-name="ro1">
          <table:table-cell office:value-type="string" calcext:value-type="string">
            <text:p>1 , PR - PRESIDÊNCIA</text:p>
          </table:table-cell>
          <table:table-cell table:number-columns-repeated="15"/>
        </table:table-row>
        <table:table-row table:style-name="ro1">
          <table:table-cell office:value-type="float" office:value="38113" calcext:value-type="float">
            <text:p>38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DIANE COSTA MACED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formula="of:=SUMIF([.E5:.E2511];[.G3];[.F5:.F2517])" office:value-type="float" office:value="2" calcext:value-type="float">
            <text:p>2</text:p>
          </table:table-cell>
          <table:table-cell table:formula="of:=SUMIF([.E5:.E2511];[.H3];[.F5:.F2517])" office:value-type="float" office:value="12" calcext:value-type="float">
            <text:p>12</text:p>
          </table:table-cell>
          <table:table-cell table:formula="of:=SUMIF([.E5:.E2511];[.I3];[.F5:.F2517])" office:value-type="float" office:value="4" calcext:value-type="float">
            <text:p>4</text:p>
          </table:table-cell>
          <table:table-cell table:formula="of:=SUMIF([.E5:.E2511];[.J3];[.F5:.F2517])" office:value-type="float" office:value="2" calcext:value-type="float">
            <text:p>2</text:p>
          </table:table-cell>
          <table:table-cell table:formula="of:=SUMIF([.E5:.E2511];[.K3];[.F5:.F2517])" office:value-type="float" office:value="1" calcext:value-type="float">
            <text:p>1</text:p>
          </table:table-cell>
          <table:table-cell table:formula="of:=SUMIF([.E5:.E2511];[.L3];[.F5:.F2517])" office:value-type="float" office:value="1" calcext:value-type="float">
            <text:p>1</text:p>
          </table:table-cell>
          <table:table-cell table:formula="of:=SUMIF([.E5:.E2511];[.M3];[.F5:.F2517])" office:value-type="float" office:value="5" calcext:value-type="float">
            <text:p>5</text:p>
          </table:table-cell>
          <table:table-cell table:formula="of:=SUMIF([.E5:.E2511];[.N3];[.F5:.F2517])" office:value-type="float" office:value="0" calcext:value-type="float">
            <text:p>0</text:p>
          </table:table-cell>
          <table:table-cell table:formula="of:=SUMIF([.E5:.E2511];[.O3];[.F5:.F2517])" office:value-type="float" office:value="125" calcext:value-type="float">
            <text:p>125</text:p>
          </table:table-cell>
          <table:table-cell table:formula="of:=SUMIF([.E5:.E2511];[.P3];[.F5:.F2517])" office:value-type="float" office:value="3" calcext:value-type="float">
            <text:p>3</text:p>
          </table:table-cell>
        </table:table-row>
        <table:table-row table:style-name="ro1">
          <table:table-cell office:value-type="float" office:value="50952" calcext:value-type="float">
            <text:p>509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GOIS PAUL</text:p>
          </table:table-cell>
          <table:table-cell office:value-type="string" calcext:value-type="string">
            <text:p>20/01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 , PR - PRESIDÊNCIA, PR -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68" calcext:value-type="float">
            <text:p>40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LVES CÂNDIDO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79" calcext:value-type="float">
            <text:p>41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EMA MARIA VIGGIANO CALDAS GANDAL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SS GESTAO OPERAC I</text:p>
          </table:table-cell>
          <table:table-cell office:value-type="string" calcext:value-type="string">
            <text:p>ASS GESTAO OPERAC II</text:p>
          </table:table-cell>
          <table:table-cell office:value-type="string" calcext:value-type="string">
            <text:p>ASSIST OPERACIONAL</text:p>
          </table:table-cell>
          <table:table-cell office:value-type="string" calcext:value-type="string">
            <text:p>ASSIST TEC ADM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ATENDENTE COMERCIAL</text:p>
          </table:table-cell>
          <table:table-cell office:value-type="string" calcext:value-type="string">
            <text:p>AUX APOIO ADMINISTRA</text:p>
          </table:table-cell>
          <table:table-cell office:value-type="string" calcext:value-type="string">
            <text:p>AUX ENFERMAGEM TRAB</text:p>
          </table:table-cell>
          <table:table-cell office:value-type="string" calcext:value-type="string">
            <text:p>AUX SERV OPERACIONAL</text:p>
          </table:table-cell>
          <table:table-cell office:value-type="string" calcext:value-type="string">
            <text:p>AUX SERVICOS GERAIS</text:p>
          </table:table-cell>
        </table:table-row>
        <table:table-row table:style-name="ro1">
          <table:table-cell office:value-type="string" calcext:value-type="string">
            <text:p>1.0.01 , PR - PRESIDÊNCIA, PR - PRESIDÊNCIA, GAPR - GABINETE DA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formula="of:=SUMIF([.E5:.E2511];[.G9];[.F5:.F2517])" office:value-type="float" office:value="296" calcext:value-type="float">
            <text:p>296</text:p>
          </table:table-cell>
          <table:table-cell table:formula="of:=SUMIF([.E5:.E2511];[.H9];[.F5:.F2517])" office:value-type="float" office:value="266" calcext:value-type="float">
            <text:p>266</text:p>
          </table:table-cell>
          <table:table-cell table:formula="of:=SUMIF([.E5:.E2511];[.I9];[.F5:.F2517])" office:value-type="float" office:value="1" calcext:value-type="float">
            <text:p>1</text:p>
          </table:table-cell>
          <table:table-cell table:formula="of:=SUMIF([.E5:.E2511];[.J9];[.F5:.F2517])" office:value-type="float" office:value="1" calcext:value-type="float">
            <text:p>1</text:p>
          </table:table-cell>
          <table:table-cell table:formula="of:=SUMIF([.E5:.E2511];[.K9];[.F5:.F2517])" office:value-type="float" office:value="4" calcext:value-type="float">
            <text:p>4</text:p>
          </table:table-cell>
          <table:table-cell table:formula="of:=SUMIF([.E5:.E2511];[.L9];[.F5:.F2517])" office:value-type="float" office:value="3" calcext:value-type="float">
            <text:p>3</text:p>
          </table:table-cell>
          <table:table-cell table:formula="of:=SUMIF([.E5:.E2511];[.M9];[.F5:.F2517])" office:value-type="float" office:value="1" calcext:value-type="float">
            <text:p>1</text:p>
          </table:table-cell>
          <table:table-cell table:formula="of:=SUMIF([.E5:.E2511];[.N9];[.F5:.F2517])" office:value-type="float" office:value="1" calcext:value-type="float">
            <text:p>1</text:p>
          </table:table-cell>
          <table:table-cell table:formula="of:=SUMIF([.E5:.E2511];[.O9];[.F5:.F2517])" office:value-type="float" office:value="2" calcext:value-type="float">
            <text:p>2</text:p>
          </table:table-cell>
          <table:table-cell table:formula="of:=SUMIF([.E5:.E2511];[.P9];[.F5:.F2517])" office:value-type="float" office:value="0" calcext:value-type="float">
            <text:p>0</text:p>
          </table:table-cell>
        </table:table-row>
        <table:table-row table:style-name="ro1">
          <table:table-cell office:value-type="float" office:value="29855" calcext:value-type="float">
            <text:p>29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IA LIMA SANTOS NASCIMENTO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4" calcext:value-type="float">
            <text:p>509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SON FERREIRA SANTOS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3" calcext:value-type="float">
            <text:p>509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A SANTANA SANTOS</text:p>
          </table:table-cell>
          <table:table-cell office:value-type="string" calcext:value-type="string">
            <text:p>09/02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XILIAR DE EXECUCAO</text:p>
          </table:table-cell>
          <table:table-cell office:value-type="string" calcext:value-type="string">
            <text:p>BIOLOGO</text:p>
          </table:table-cell>
          <table:table-cell office:value-type="string" calcext:value-type="string">
            <text:p>CONTADOR</text:p>
          </table:table-cell>
          <table:table-cell office:value-type="string" calcext:value-type="string">
            <text:p>DESENHISTA</text:p>
          </table:table-cell>
          <table:table-cell office:value-type="string" calcext:value-type="string">
            <text:p>DESENHISTA PROJETIST</text:p>
          </table:table-cell>
          <table:table-cell office:value-type="string" calcext:value-type="string">
            <text:p>DIGITADOR</text:p>
          </table:table-cell>
          <table:table-cell office:value-type="string" calcext:value-type="string">
            <text:p>ECONOMISTA</text:p>
          </table:table-cell>
          <table:table-cell office:value-type="string" calcext:value-type="string">
            <text:p>ENCANADOR 1</text:p>
          </table:table-cell>
          <table:table-cell office:value-type="string" calcext:value-type="string">
            <text:p>ENCANADOR 2</text:p>
          </table:table-cell>
          <table:table-cell office:value-type="string" calcext:value-type="string">
            <text:p>ENFERMEIRA</text:p>
          </table:table-cell>
        </table:table-row>
        <table:table-row table:style-name="ro1">
          <table:table-cell office:value-type="float" office:value="50962" calcext:value-type="float">
            <text:p>509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INTO DE MENDONCA FILHO</text:p>
          </table:table-cell>
          <table:table-cell office:value-type="string" calcext:value-type="string">
            <text:p>21/02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formula="of:=SUMIF([.E5:.E2511];[.G13];[.F5:.F2517])" office:value-type="float" office:value="106" calcext:value-type="float">
            <text:p>106</text:p>
          </table:table-cell>
          <table:table-cell table:formula="of:=SUMIF([.E5:.E2511];[.H13];[.F5:.F2517])" office:value-type="float" office:value="2" calcext:value-type="float">
            <text:p>2</text:p>
          </table:table-cell>
          <table:table-cell table:formula="of:=SUMIF([.E5:.E2511];[.I13];[.F5:.F2517])" office:value-type="float" office:value="1" calcext:value-type="float">
            <text:p>1</text:p>
          </table:table-cell>
          <table:table-cell table:formula="of:=SUMIF([.E5:.E2511];[.J13];[.F5:.F2517])" office:value-type="float" office:value="1" calcext:value-type="float">
            <text:p>1</text:p>
          </table:table-cell>
          <table:table-cell table:formula="of:=SUMIF([.E5:.E2511];[.K13];[.F5:.F2517])" office:value-type="float" office:value="0" calcext:value-type="float">
            <text:p>0</text:p>
          </table:table-cell>
          <table:table-cell table:formula="of:=SUMIF([.E5:.E2511];[.L13];[.F5:.F2517])" office:value-type="float" office:value="0" calcext:value-type="float">
            <text:p>0</text:p>
          </table:table-cell>
          <table:table-cell table:formula="of:=SUMIF([.E5:.E2511];[.M13];[.F5:.F2517])" office:value-type="float" office:value="3" calcext:value-type="float">
            <text:p>3</text:p>
          </table:table-cell>
          <table:table-cell table:formula="of:=SUMIF([.E5:.E2511];[.N13];[.F5:.F2517])" office:value-type="float" office:value="0" calcext:value-type="float">
            <text:p>0</text:p>
          </table:table-cell>
          <table:table-cell table:formula="of:=SUMIF([.E5:.E2511];[.O13];[.F5:.F2517])" office:value-type="float" office:value="0" calcext:value-type="float">
            <text:p>0</text:p>
          </table:table-cell>
          <table:table-cell table:formula="of:=SUMIF([.E5:.E2511];[.P13];[.F5:.F2517])" office:value-type="float" office:value="0" calcext:value-type="float">
            <text:p>0</text:p>
          </table:table-cell>
        </table:table-row>
        <table:table-row table:style-name="ro1">
          <table:table-cell office:value-type="float" office:value="50964" calcext:value-type="float">
            <text:p>509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POLEAO GOMES BARRETO FILHO</text:p>
          </table:table-cell>
          <table:table-cell office:value-type="string" calcext:value-type="string">
            <text:p>02/06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5" calcext:value-type="float">
            <text:p>509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ANA MARIA MONTEIRO</text:p>
          </table:table-cell>
          <table:table-cell office:value-type="string" calcext:value-type="string">
            <text:p>03/06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1 , PR - PRESIDÊNCIA, PR - PRESIDÊNCIA, GAPR - GABINETE DA PRESIDÊNCIA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office:value-type="string" calcext:value-type="string">
            <text:p>ENFERMEIRO DO TRAB</text:p>
          </table:table-cell>
          <table:table-cell office:value-type="string" calcext:value-type="string">
            <text:p>ENGENHEIRO</text:p>
          </table:table-cell>
          <table:table-cell office:value-type="string" calcext:value-type="string">
            <text:p>GEOLOGO</text:p>
          </table:table-cell>
          <table:table-cell office:value-type="string" calcext:value-type="string">
            <text:p>MECANICO ELETR AUTO</text:p>
          </table:table-cell>
          <table:table-cell office:value-type="string" calcext:value-type="string">
            <text:p>MEDICO DO TRABALHO</text:p>
          </table:table-cell>
          <table:table-cell office:value-type="string" calcext:value-type="string">
            <text:p>MOTORISTA</text:p>
          </table:table-cell>
          <table:table-cell office:value-type="string" calcext:value-type="string">
            <text:p>OFICIAL MANUTENCAO</text:p>
          </table:table-cell>
          <table:table-cell office:value-type="string" calcext:value-type="string">
            <text:p>OP DE COMPUTADOR</text:p>
          </table:table-cell>
          <table:table-cell office:value-type="string" calcext:value-type="string">
            <text:p>OP ELEV EQUIP ELETIC</text:p>
          </table:table-cell>
          <table:table-cell office:value-type="string" calcext:value-type="string">
            <text:p>OP ESTAC TRATAMENTO</text:p>
          </table:table-cell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formula="of:=SUMIF([.E5:.E2511];[.G17];[.F5:.F2517])" office:value-type="float" office:value="1" calcext:value-type="float">
            <text:p>1</text:p>
          </table:table-cell>
          <table:table-cell table:formula="of:=SUMIF([.E5:.E2511];[.H17];[.F5:.F2517])" office:value-type="float" office:value="32" calcext:value-type="float">
            <text:p>32</text:p>
          </table:table-cell>
          <table:table-cell table:formula="of:=SUMIF([.E5:.E2517];[.I17];[.F5:.F2517])" office:value-type="float" office:value="1" calcext:value-type="float">
            <text:p>1</text:p>
          </table:table-cell>
          <table:table-cell table:formula="of:=SUMIF([.E5:.E2511];[.J17];[.F5:.F2517])" office:value-type="float" office:value="0" calcext:value-type="float">
            <text:p>0</text:p>
          </table:table-cell>
          <table:table-cell table:formula="of:=SUMIF([.E5:.E2511];[.K17];[.F5:.F2517])" office:value-type="float" office:value="1" calcext:value-type="float">
            <text:p>1</text:p>
          </table:table-cell>
          <table:table-cell table:formula="of:=SUMIF([.E5:.E2511];[.L17];[.F5:.F2517])" office:value-type="float" office:value="6" calcext:value-type="float">
            <text:p>6</text:p>
          </table:table-cell>
          <table:table-cell table:formula="of:=SUMIF([.E5:.E2511];[.M17];[.F5:.F2517])" office:value-type="float" office:value="0" calcext:value-type="float">
            <text:p>0</text:p>
          </table:table-cell>
          <table:table-cell table:formula="of:=SUMIF([.E5:.E2511];[.N17];[.F5:.F2517])" office:value-type="float" office:value="0" calcext:value-type="float">
            <text:p>0</text:p>
          </table:table-cell>
          <table:table-cell table:formula="of:=SUMIF([.E5:.E2511];[.O17];[.F5:.F2517])" office:value-type="float" office:value="1" calcext:value-type="float">
            <text:p>1</text:p>
          </table:table-cell>
          <table:table-cell table:formula="of:=SUMIF([.E5:.E2511];[.P17];[.F5:.F2517])" office:value-type="float" office:value="2" calcext:value-type="float">
            <text:p>2</text:p>
          </table:table-cell>
        </table:table-row>
        <table:table-row table:style-name="ro1">
          <table:table-cell office:value-type="string" calcext:value-type="string">
            <text:p>1.0.03 , PR - PRESIDÊNCIA, PR - PRESIDÊNCIA, APGE - ASSESSORIA DE PLANEJAMENTO E GESTÃO EMPRESAR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80" calcext:value-type="float">
            <text:p>38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LA ARAUJO COELH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27" calcext:value-type="float">
            <text:p>306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FERNANDES DE MELO NETO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P ESTACAO BOMBEAMEN</text:p>
          </table:table-cell>
          <table:table-cell office:value-type="string" calcext:value-type="string">
            <text:p>OP MAQUINAS PESADAS</text:p>
          </table:table-cell>
          <table:table-cell office:value-type="string" calcext:value-type="string">
            <text:p>OP. UNID.PRODUCAO I</text:p>
          </table:table-cell>
          <table:table-cell office:value-type="string" calcext:value-type="string">
            <text:p>OP. UNID.PRODUCAO II</text:p>
          </table:table-cell>
          <table:table-cell office:value-type="string" calcext:value-type="string">
            <text:p>OPERADOR DE RADIO</text:p>
          </table:table-cell>
          <table:table-cell office:value-type="string" calcext:value-type="string">
            <text:p>PEDAGOGO</text:p>
          </table:table-cell>
          <table:table-cell office:value-type="string" calcext:value-type="string">
            <text:p>PROG COMPUTADOR</text:p>
          </table:table-cell>
          <table:table-cell office:value-type="string" calcext:value-type="string">
            <text:p>QUIMICO INDUSTRIAL</text:p>
          </table:table-cell>
          <table:table-cell office:value-type="string" calcext:value-type="string">
            <text:p>RELACOES PUBLICAS</text:p>
          </table:table-cell>
          <table:table-cell office:value-type="string" calcext:value-type="string">
            <text:p>REQUISITADO</text:p>
          </table:table-cell>
        </table:table-row>
        <table:table-row table:style-name="ro1">
          <table:table-cell office:value-type="float" office:value="32653" calcext:value-type="float">
            <text:p>326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DA SILV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formula="of:=SUMIF([.E5:.E2511];[.G21];[.F5:.F2517])" office:value-type="float" office:value="4" calcext:value-type="float">
            <text:p>4</text:p>
          </table:table-cell>
          <table:table-cell table:formula="of:=SUMIF([.E5:.E2511];[.H21];[.F5:.F2517])" office:value-type="float" office:value="0" calcext:value-type="float">
            <text:p>0</text:p>
          </table:table-cell>
          <table:table-cell table:formula="of:=SUMIF([.E5:.E2511];[.I21];[.F5:.F2517])" office:value-type="float" office:value="3" calcext:value-type="float">
            <text:p>3</text:p>
          </table:table-cell>
          <table:table-cell table:formula="of:=SUMIF([.E5:.E2511];[.J21];[.F5:.F2517])" office:value-type="float" office:value="4" calcext:value-type="float">
            <text:p>4</text:p>
          </table:table-cell>
          <table:table-cell table:formula="of:=SUMIF([.E5:.E2511];[.K21];[.F5:.F2517])" office:value-type="float" office:value="0" calcext:value-type="float">
            <text:p>0</text:p>
          </table:table-cell>
          <table:table-cell table:formula="of:=SUMIF([.E5:.E2511];[.L21];[.F5:.F2517])" office:value-type="float" office:value="0" calcext:value-type="float">
            <text:p>0</text:p>
          </table:table-cell>
          <table:table-cell table:formula="of:=SUMIF([.E5:.E2511];[.M21];[.F5:.F2517])" office:value-type="float" office:value="2" calcext:value-type="float">
            <text:p>2</text:p>
          </table:table-cell>
          <table:table-cell table:formula="of:=SUMIF([.E5:.E2511];[.N21];[.F5:.F2517])" office:value-type="float" office:value="7" calcext:value-type="float">
            <text:p>7</text:p>
          </table:table-cell>
          <table:table-cell table:formula="of:=SUMIF([.E5:.E2511];[.O21];[.F5:.F2517])" office:value-type="float" office:value="1" calcext:value-type="float">
            <text:p>1</text:p>
          </table:table-cell>
          <table:table-cell table:formula="of:=SUMIF([.E5:.E2511];[.P21];[.F5:.F2517])" office:value-type="float" office:value="19" calcext:value-type="float">
            <text:p>19</text:p>
          </table:table-cell>
        </table:table-row>
        <table:table-row table:style-name="ro1">
          <table:table-cell office:value-type="float" office:value="39791" calcext:value-type="float">
            <text:p>39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MAS GOES DA SILVA FILH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88" calcext:value-type="float">
            <text:p>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ILA MACHADO CARDOSO</text:p>
          </table:table-cell>
          <table:table-cell office:value-type="string" calcext:value-type="string">
            <text:p>05/02/1980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02" calcext:value-type="float">
            <text:p>38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LEXANDRE DE ALENCAR SOAR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EC CONTABI SENIOR</text:p>
          </table:table-cell>
          <table:table-cell office:value-type="string" calcext:value-type="string">
            <text:p>TEC CONTABILIDADE</text:p>
          </table:table-cell>
          <table:table-cell office:value-type="string" calcext:value-type="string">
            <text:p>TEC INDUSTRI SENIOR</text:p>
          </table:table-cell>
          <table:table-cell office:value-type="string" calcext:value-type="string">
            <text:p>TEC MAN REDES EQUIPA</text:p>
          </table:table-cell>
          <table:table-cell office:value-type="string" calcext:value-type="string">
            <text:p>TEC QUIMICA SENIOR</text:p>
          </table:table-cell>
          <table:table-cell office:value-type="string" calcext:value-type="string">
            <text:p>TEC SEGURA TRABALHO</text:p>
          </table:table-cell>
          <table:table-cell office:value-type="string" calcext:value-type="string">
            <text:p>TECNICO EM QUIMICA</text:p>
          </table:table-cell>
          <table:table-cell office:value-type="string" calcext:value-type="string">
            <text:p>TECNICO INDUSTRIAL</text:p>
          </table:table-cell>
          <table:table-cell office:value-type="string" calcext:value-type="string">
            <text:p>TORNEIRO MECANICO</text:p>
          </table:table-cell>
          <table:table-cell/>
        </table:table-row>
        <table:table-row table:style-name="ro1">
          <table:table-cell office:value-type="float" office:value="38402" calcext:value-type="float">
            <text:p>38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 GABRIEL DE SOUZA ANDRADE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formula="of:=SUMIF([.E5:.E2511];[.G25];[.F5:.F2517])" office:value-type="float" office:value="1" calcext:value-type="float">
            <text:p>1</text:p>
          </table:table-cell>
          <table:table-cell table:formula="of:=SUMIF([.E5:.E2511];[.H25];[.F5:.F2517])" office:value-type="float" office:value="1" calcext:value-type="float">
            <text:p>1</text:p>
          </table:table-cell>
          <table:table-cell table:formula="of:=SUMIF([.E5:.E2511];[.I25];[.F5:.F2517])" office:value-type="float" office:value="8" calcext:value-type="float">
            <text:p>8</text:p>
          </table:table-cell>
          <table:table-cell table:formula="of:=SUMIF([.E5:.E2511];[.J25];[.F5:.F2517])" office:value-type="float" office:value="1" calcext:value-type="float">
            <text:p>1</text:p>
          </table:table-cell>
          <table:table-cell table:formula="of:=SUMIF([.E5:.E2511];[.K25];[.F5:.F2517])" office:value-type="float" office:value="2" calcext:value-type="float">
            <text:p>2</text:p>
          </table:table-cell>
          <table:table-cell table:formula="of:=SUMIF([.E5:.E2511];[.L25];[.F5:.F2517])" office:value-type="float" office:value="2" calcext:value-type="float">
            <text:p>2</text:p>
          </table:table-cell>
          <table:table-cell table:formula="of:=SUMIF([.E5:.E2511];[.M25];[.F5:.F2517])" office:value-type="float" office:value="3" calcext:value-type="float">
            <text:p>3</text:p>
          </table:table-cell>
          <table:table-cell table:formula="of:=SUMIF([.E5:.E2511];[.N25];[.F5:.F2517])" office:value-type="float" office:value="35" calcext:value-type="float">
            <text:p>35</text:p>
          </table:table-cell>
          <table:table-cell table:formula="of:=SUMIF([.E5:.E2511];[.O25];[.F5:.F2517])" office:value-type="float" office:value="0" calcext:value-type="float">
            <text:p>0</text:p>
          </table:table-cell>
          <table:table-cell/>
        </table:table-row>
        <table:table-row table:style-name="ro1">
          <table:table-cell office:value-type="string" calcext:value-type="string">
            <text:p>1.0.03 , PR - PRESIDÊNCIA, PR - PRESIDÊNCIA, APGE - ASSESSORIA DE PLANEJAMENTO E GESTÃO EMPRESARIAL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5 , PR - PRESIDÊNCIA, PR - PRESIDÊNCIA, ACOI - ASSESSORIA DE CONTROLE INTERN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57" calcext:value-type="float">
            <text:p>34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YANA CARVALHO ALMEIDA MAYNARD</text:p>
          </table:table-cell>
          <table:table-cell office:value-type="string" calcext:value-type="string">
            <text:p>15/09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5 , PR - PRESIDÊNCIA, PR - PRESIDÊNCIA, ACOI - ASSESSORIA DE CONTROLE INTERNO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style-name="ce8" office:value-type="string" calcext:value-type="string" table:number-columns-spanned="10" table:number-rows-spanned="3">
            <text:p>TOTAL</text:p>
          </table:table-cell>
          <table:covered-table-cell table:number-columns-repeated="9" table:style-name="ce2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string" calcext:value-type="string">
            <text:p>1.0.06 , PR - PRESIDÊNCIA, PR - PRESIDÊNCIA, ASCI - ASSESSORIA DE COMUNICAÇÃO INSTITUCION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26930" calcext:value-type="float">
            <text:p>269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 RIQUISON RIBEIRO NUNE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style-name="ce8" table:formula="of:=SUM([.G5];[.H5];[.I5];[.J5];[.K5];[.L5];[.M5];[.N5];[.O5];[.G10];[.H10];[.I10];[.J10];[.K10];[.L10];[.M10:.P10];[.G14:.P14];[.G18:.P18];[.G22:.P22];[.G26:.O26];[.P5])" office:value-type="float" office:value="980" calcext:value-type="float" table:number-columns-spanned="10" table:number-rows-spanned="4">
            <text:p>980</text:p>
          </table:table-cell>
          <table:covered-table-cell table:number-columns-repeated="9" table:style-name="ce2"/>
        </table:table-row>
        <table:table-row table:style-name="ro1">
          <table:table-cell office:value-type="float" office:value="27060" calcext:value-type="float">
            <text:p>27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RISTINA OLIVEIRA SILV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30572" calcext:value-type="float">
            <text:p>305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R MENESES SOUS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37546" calcext:value-type="float">
            <text:p>37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ETE CABRAL MENDONÇ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RELACOES PUBLICAS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30944" calcext:value-type="float">
            <text:p>3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ENE SANTOS OLIVEIRA E SILVA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13" calcext:value-type="float">
            <text:p>32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GOMES BARBOS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6 , PR - PRESIDÊNCIA, PR - PRESIDÊNCIA, ASCI - ASSESSORIA DE COMUNICAÇÃO INSTITUCIONAL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7 , PR - PRESIDÊNCIA, PR - PRESIDÊNCIA, ASGQ - ASSESSORIA DE GESTÃO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62" calcext:value-type="float">
            <text:p>260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PEREIRA ALV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1" calcext:value-type="float">
            <text:p>41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ZABELLA CRISTINA MELO DE GOIS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7 , PR - PRESIDÊNCIA, PR - PRESIDÊNCIA, ASGQ - ASSESSORIA DE GESTÃO DA QUALIDADE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9 , PR - PRESIDÊNCIA, PR - PRESIDÊNCIA, OUVI - OUVIDO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10" calcext:value-type="float">
            <text:p>263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MELO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02" calcext:value-type="float">
            <text:p>37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TAVARE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77" calcext:value-type="float">
            <text:p>30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SANGELA DE SOUZA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10/2025 <text:s/>- <text:s/>08:17:56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9 , PR - PRESIDÊNCIA, PR - PRESIDÊNCIA, OUVI - OUVIDORI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10 , PR - PRESIDÊNCIA, PR - PRESIDÊNCIA, AMKT - ASSESSORIA DE MARKETING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24" calcext:value-type="float">
            <text:p>40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GIA SANTOS DA SILVA CARVALHO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35" calcext:value-type="float">
            <text:p>40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DE CASSIA SANTOS SILVA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10 , PR - PRESIDÊNCIA, PR - PRESIDÊNCIA, AMKT - ASSESSORIA DE MARKETING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 , PR - PRESIDÊNCIA, PR - PRESIDÊNCIA</text:p>
          </table:table-cell>
          <table:table-cell office:value-type="float" office:value="29" calcext:value-type="float">
            <text:p>2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 - PRESIDÊNCIA, SJUR - SUPERINTENDENCIA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68" calcext:value-type="float">
            <text:p>33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PEREIR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44" calcext:value-type="float">
            <text:p>32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MACIEL FARIA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6" calcext:value-type="float">
            <text:p>509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LTON ANTONIO DE FARIAS</text:p>
          </table:table-cell>
          <table:table-cell office:value-type="string" calcext:value-type="string">
            <text:p>18/08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0 , PR - PRESIDÊNCIA, SJUR - SUPERINTENDENCIA JURÍDICA, SJUR - SUPERINTENDENCIA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87" calcext:value-type="float">
            <text:p>26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A MARIA MENEZES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24" calcext:value-type="float">
            <text:p>41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E SANTOS PINHEIRO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66" calcext:value-type="float">
            <text:p>310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NGELA SANTOS NEVES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22" calcext:value-type="float">
            <text:p>29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DANTAS DE MENEZE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66" calcext:value-type="float">
            <text:p>30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CILIO DA SILVA RAMOS JUNIOR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802" calcext:value-type="float">
            <text:p>41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RENA COSTA RIBEIRO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39" calcext:value-type="float">
            <text:p>260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LIA SOUZA AGUIAR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79" calcext:value-type="float">
            <text:p>38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CIANA MUNIZ PINHEIRO SILVA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80" calcext:value-type="float">
            <text:p>34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LIMA MENEZES FREIR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24" calcext:value-type="float">
            <text:p>37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SANTOS BARRO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35" calcext:value-type="float">
            <text:p>36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DE SA GUIMAR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35" calcext:value-type="float">
            <text:p>37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ARAGAO SANTIAGO COSTA</text:p>
          </table:table-cell>
          <table:table-cell office:value-type="string" calcext:value-type="string">
            <text:p>02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116" calcext:value-type="float">
            <text:p>10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VALTER TELES BARRETO</text:p>
          </table:table-cell>
          <table:table-cell office:value-type="string" calcext:value-type="string">
            <text:p>01/04/1981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0 , PR - PRESIDÊNCIA, SJUR - SUPERINTENDENCIA JURÍDICA, SJUR - SUPERINTENDENCIA JURÍDICA</text:p>
          </table:table-cell>
          <table:table-cell office:value-type="float" office:value="13" calcext:value-type="float">
            <text:p>1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 - PRESIDÊNCIA, SJUR - SUPERINTENDENCIA JURÍDICA, GECO - GERÊNCIA DE CONTENCIO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91" calcext:value-type="float">
            <text:p>41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JESU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24" calcext:value-type="float">
            <text:p>37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AROLINE BARBOSA ARAUJ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79" calcext:value-type="float">
            <text:p>35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CLEYDSON DIAS BARBO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13" calcext:value-type="float">
            <text:p>37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NE DE OLIVEIRA CO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12" calcext:value-type="float">
            <text:p>509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ABETH SIMOES VIEGAS MENDONCA</text:p>
          </table:table-cell>
          <table:table-cell office:value-type="string" calcext:value-type="string">
            <text:p>01/02/201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91" calcext:value-type="float">
            <text:p>38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AH PARAIZO DANTAS FONTES BARRETO</text:p>
          </table:table-cell>
          <table:table-cell office:value-type="string" calcext:value-type="string">
            <text:p>19/10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57" calcext:value-type="float">
            <text:p>36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A MONTALVAO DE AZEVEDO CARRERA</text:p>
          </table:table-cell>
          <table:table-cell office:value-type="string" calcext:value-type="string">
            <text:p>06/04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 - PRESIDÊNCIA, SJUR - SUPERINTENDENCIA JURÍDICA, GECO - GERÊNCIA DE CONTENCIOSO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 - PRESIDÊNCIA, SJUR - SUPERINTENDENCIA JURÍDICA, GERE - GERÊNCIA DE REGUL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46" calcext:value-type="float">
            <text:p>40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SILVA SANTANA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02" calcext:value-type="float">
            <text:p>41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FREDO DANTA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68" calcext:value-type="float">
            <text:p>40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RODRIGUES CAVALCANTE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 - PRESIDÊNCIA, SJUR - SUPERINTENDENCIA JURÍDICA, GERE - GERÊNCIA DE REGULAÇÃ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 - PRESIDÊNCIA, SJUR - SUPERINTENDENCIA JURÍDICA</text:p>
          </table:table-cell>
          <table:table-cell office:value-type="float" office:value="26" calcext:value-type="float">
            <text:p>2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 , PR - PRESIDÊNCIA</text:p>
          </table:table-cell>
          <table:table-cell office:value-type="float" office:value="57" calcext:value-type="float">
            <text:p>5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10/2025 <text:s/>- <text:s/>08:17:56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GC-DIR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0" calcext:value-type="float">
            <text:p>509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LADIMIR ALVES TORRES</text:p>
          </table:table-cell>
          <table:table-cell office:value-type="string" calcext:value-type="string">
            <text:p>29/01/2025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GC-DIR GESTÃO CORPORATIVA, DGC-DIR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99" calcext:value-type="float">
            <text:p>30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ENAI ANDRADE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4" calcext:value-type="float">
            <text:p>321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ANA DA SILVA CARVALH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80" calcext:value-type="float">
            <text:p>37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ERONICA ISMERIM BARRETO DE OLIVEIR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GC-DIR GESTÃO CORPORATIVA, DGC-DIR GESTÃO CORPORATIVA, ATGC - ASSESSORIA TÉCNICA DE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79" calcext:value-type="float">
            <text:p>41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TIAGO VIEIR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61" calcext:value-type="float">
            <text:p>329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ANE ALVES PEREIRA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GC-DIR GESTÃO CORPORATIVA, DGC-DIR GESTÃO CORPORATIVA, ATGC - ASSESSORIA TÉCNICA DE GESTÃO CORPORATIV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2 , DGC-DIR GESTÃO CORPORATIVA, DGC-DIR GESTÃO CORPORATIVA, GTIC-GER DE TEC DA INF E COMUNIC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46" calcext:value-type="float">
            <text:p>41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AROLINE CASTRO SILVEIRA</text:p>
          </table:table-cell>
          <table:table-cell office:value-type="string" calcext:value-type="string">
            <text:p>04/06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84" calcext:value-type="float">
            <text:p>328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ARAGAO MELO SANT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54" calcext:value-type="float">
            <text:p>260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LMA VIEIRA PRESCINC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77" calcext:value-type="float">
            <text:p>311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GOIS SILVA JUNIOR</text:p>
          </table:table-cell>
          <table:table-cell office:value-type="string" calcext:value-type="string">
            <text:p>12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77" calcext:value-type="float">
            <text:p>29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TON GAMA DO NASCIMENTO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57" calcext:value-type="float">
            <text:p>37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DERSON ALVES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47" calcext:value-type="float">
            <text:p>332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COSTA MACED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79" calcext:value-type="float">
            <text:p>38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MEDEIROS MOREIRA</text:p>
          </table:table-cell>
          <table:table-cell office:value-type="string" calcext:value-type="string">
            <text:p>15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13" calcext:value-type="float">
            <text:p>38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MOREIRA DE MELO JUNIOR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NALISTA DE SISTEM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2 , DGC-DIR GESTÃO CORPORATIVA, DGC-DIR GESTÃO CORPORATIVA, GTIC-GER DE TEC DA INF E COMUNICAÇÃO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3 , DGC-DIR GESTÃO CORPORATIVA, DGC-DIR GESTÃO CORPORATIVA, GGPE-GER GESTÃO DE PESSO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22" calcext:value-type="float">
            <text:p>30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OLIVEIRA ANDRADE</text:p>
          </table:table-cell>
          <table:table-cell office:value-type="string" calcext:value-type="string">
            <text:p>08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96" calcext:value-type="float">
            <text:p>179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ECIO FERREIRA DA SILVA</text:p>
          </table:table-cell>
          <table:table-cell office:value-type="string" calcext:value-type="string">
            <text:p>24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68" calcext:value-type="float">
            <text:p>37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E JESUS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46" calcext:value-type="float">
            <text:p>37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NSO JULIO GO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36" calcext:value-type="float">
            <text:p>308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LAUDIA DA SILVA MONTEIRO</text:p>
          </table:table-cell>
          <table:table-cell office:value-type="string" calcext:value-type="string">
            <text:p>16/08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71" calcext:value-type="float">
            <text:p>330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A LUIZA SALGADO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02" calcext:value-type="float">
            <text:p>41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OSTA SANTOS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7" calcext:value-type="float">
            <text:p>321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DILLES SOUZA FERREIRA</text:p>
          </table:table-cell>
          <table:table-cell office:value-type="string" calcext:value-type="string">
            <text:p>01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22" calcext:value-type="float">
            <text:p>29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E LEAO SANTAN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00" calcext:value-type="float">
            <text:p>31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ERSON SILVEIRA PEDREIRA</text:p>
          </table:table-cell>
          <table:table-cell office:value-type="string" calcext:value-type="string">
            <text:p>12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88" calcext:value-type="float">
            <text:p>30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NICE NASCIMEN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0" calcext:value-type="float">
            <text:p>509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E PINHEIRO DA SILVA</text:p>
          </table:table-cell>
          <table:table-cell office:value-type="string" calcext:value-type="string">
            <text:p>01/09/2019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54" calcext:value-type="float">
            <text:p>301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MECENAS DE FARIA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79" calcext:value-type="float">
            <text:p>36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ZORZETTO</text:p>
          </table:table-cell>
          <table:table-cell office:value-type="string" calcext:value-type="string">
            <text:p>15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82" calcext:value-type="float">
            <text:p>330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LA JULISSE MENDES MEDEIR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62" calcext:value-type="float">
            <text:p>32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KELLI DE MELO MESSIA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55" calcext:value-type="float">
            <text:p>32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DE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46" calcext:value-type="float">
            <text:p>40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S MACIEL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13" calcext:value-type="float">
            <text:p>41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ARA VIEIRA DE JESU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7" calcext:value-type="float">
            <text:p>321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FERNANDES DE BRITT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35" calcext:value-type="float">
            <text:p>33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SOUZA DE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88" calcext:value-type="float">
            <text:p>28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 IGOR DE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10/2025 <text:s/>- <text:s/>08:17:57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57" calcext:value-type="float">
            <text:p>41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REGORIO DO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80" calcext:value-type="float">
            <text:p>38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RINDADE CRUZ JUNIOR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80" calcext:value-type="float">
            <text:p>40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MILA FREITAS SILVA DO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11" calcext:value-type="float">
            <text:p>29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TIA CILENE OLIVEIRA BARROS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40" calcext:value-type="float">
            <text:p>259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HENRIQUE TAVARES CRUZ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889" calcext:value-type="float">
            <text:p>178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SOUZA SILVA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91" calcext:value-type="float">
            <text:p>39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SANDRA ALMEIDA DE OLIVEIR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83" calcext:value-type="float">
            <text:p>329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RA REIS FERR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55" calcext:value-type="float">
            <text:p>29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 BARRET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0" calcext:value-type="float">
            <text:p>307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SANTOS SANTANA</text:p>
          </table:table-cell>
          <table:table-cell office:value-type="string" calcext:value-type="string">
            <text:p>21/07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02" calcext:value-type="float">
            <text:p>41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US LAZARO DA COSTA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88" calcext:value-type="float">
            <text:p>32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PARECIDA CALAZANS MOT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46" calcext:value-type="float">
            <text:p>33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O PRATA GA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214" calcext:value-type="float">
            <text:p>152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MARIA DA FONSECA PORTO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22" calcext:value-type="float">
            <text:p>32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MENDES HEINRICH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35" calcext:value-type="float">
            <text:p>36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OPE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39" calcext:value-type="float">
            <text:p>329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PEREIRA SIMOES DOS REI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00" calcext:value-type="float">
            <text:p>32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VASCONCELOS SILVA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77" calcext:value-type="float">
            <text:p>29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VIEIR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79" calcext:value-type="float">
            <text:p>33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FERNANDO MENESES DE OLIVEIRA</text:p>
          </table:table-cell>
          <table:table-cell office:value-type="string" calcext:value-type="string">
            <text:p>14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72" calcext:value-type="float">
            <text:p>329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IRINYS ALVES PEREIRA LEM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11" calcext:value-type="float">
            <text:p>29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HENRIQUE GOMES FERR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46" calcext:value-type="float">
            <text:p>35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LMA MAR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33" calcext:value-type="float">
            <text:p>31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EYLA MATOS ACCIOLY LIN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216" calcext:value-type="float">
            <text:p>192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RICARDO DE SA</text:p>
          </table:table-cell>
          <table:table-cell office:value-type="string" calcext:value-type="string">
            <text:p>22/10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1" calcext:value-type="float">
            <text:p>509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FONTES DOS SANTOS</text:p>
          </table:table-cell>
          <table:table-cell office:value-type="string" calcext:value-type="string">
            <text:p>13/07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02" calcext:value-type="float">
            <text:p>39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CORBAL QUARANT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33" calcext:value-type="float">
            <text:p>32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LTON SANTOS FILH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3 , DGC-DIR GESTÃO CORPORATIVA, DGC-DIR GESTÃO CORPORATIVA, GGPE-GER GESTÃO DE PESSOAS</text:p>
          </table:table-cell>
          <table:table-cell office:value-type="float" office:value="50" calcext:value-type="float">
            <text:p>5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4 , DGC-DIR GESTÃO CORPORATIVA, DGC-DIR GESTÃO CORPORATIVA, GGSS-GER DE GESTÃO SAÚDE E SEG DO TRAB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13" calcext:value-type="float">
            <text:p>37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GOMES CARDOS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13" calcext:value-type="float">
            <text:p>40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ISIO SILVA LIMA AGUIA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2" calcext:value-type="float">
            <text:p>50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ANGELICA SOUZA SILVEIRA</text:p>
          </table:table-cell>
          <table:table-cell office:value-type="string" calcext:value-type="string">
            <text:p>13/04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02" calcext:value-type="float">
            <text:p>41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YEL VILANOVA SILV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77" calcext:value-type="float">
            <text:p>306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I ROCHA DE ANDRADE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80" calcext:value-type="float">
            <text:p>40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LIMA SANTAN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35" calcext:value-type="float">
            <text:p>34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LEONARDO CRUZ LIMA GARCIA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MEDICO DO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68" calcext:value-type="float">
            <text:p>37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RISTINA DO NASCIMENTO V LIBER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79" calcext:value-type="float">
            <text:p>37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ZE ANNE MENEZE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FERMEIRO DO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25" calcext:value-type="float">
            <text:p>332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O EDUARDO KIERKIGARD LIMA CAMP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46" calcext:value-type="float">
            <text:p>37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A CRAVO DE BARROS RODRIGU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UX ENFERMAGEM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4 , DGC-DIR GESTÃO CORPORATIVA, DGC-DIR GESTÃO CORPORATIVA, GGSS-GER DE GESTÃO SAÚDE E SEG DO TRAB</text:p>
          </table:table-cell>
          <table:table-cell office:value-type="float" office:value="11" calcext:value-type="float">
            <text:p>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5 , DGC-DIR GESTÃO CORPORATIVA, DGC-DIR GESTÃO CORPORATIVA, GAAD-GER DE APOIO ADMINISTRATIV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46" calcext:value-type="float">
            <text:p>41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IR MATOS DE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91" calcext:value-type="float">
            <text:p>40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SON DOS ANJOS SOAR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10/2025 <text:s/>- <text:s/>08:17:58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80" calcext:value-type="float">
            <text:p>41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ULIO SANTOS FILH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24" calcext:value-type="float">
            <text:p>39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RICARDO DOS REI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46" calcext:value-type="float">
            <text:p>38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OLIVEIRA AZEVED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13" calcext:value-type="float">
            <text:p>41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RAIMUNDO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22" calcext:value-type="float">
            <text:p>320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RODRIGUES BELARMIN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24" calcext:value-type="float">
            <text:p>38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SILVA DA CRUZ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6" calcext:value-type="float">
            <text:p>509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JENAL DE ANDRADE</text:p>
          </table:table-cell>
          <table:table-cell office:value-type="string" calcext:value-type="string">
            <text:p>14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57" calcext:value-type="float">
            <text:p>36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LY CRISTIANE ALMEIDA F.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13" calcext:value-type="float">
            <text:p>39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DA SILVA PEREI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44" calcext:value-type="float">
            <text:p>29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IVANIA DO COUTO MELO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57" calcext:value-type="float">
            <text:p>37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VERACI LEITE SANTOS LOP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88" calcext:value-type="float">
            <text:p>29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DE ALVES FARIAS</text:p>
          </table:table-cell>
          <table:table-cell office:value-type="string" calcext:value-type="string">
            <text:p>17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48" calcext:value-type="float">
            <text:p>269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FERNANDO DE OLIVEIRA ARAUJ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6" calcext:value-type="float">
            <text:p>321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SANAS ALVES CENTURION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13" calcext:value-type="float">
            <text:p>38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DE SANTANA OLIVEIR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5 , DGC-DIR GESTÃO CORPORATIVA, DGC-DIR GESTÃO CORPORATIVA, GAAD-GER DE APOIO ADMINISTRATIVO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6 , DGC-DIR GESTÃO CORPORATIVA, DGC-DIR GESTÃO CORPORATIVA, GCAL-GER DE COMPRAS E ALMOXARIFAD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46" calcext:value-type="float">
            <text:p>36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 CILENE DOS SANTOS</text:p>
          </table:table-cell>
          <table:table-cell office:value-type="string" calcext:value-type="string">
            <text:p>23/03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2" calcext:value-type="float">
            <text:p>321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IAS ANSELM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88" calcext:value-type="float">
            <text:p>31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 DE SANTAN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46" calcext:value-type="float">
            <text:p>38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LIN SANTOS VIEIR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88" calcext:value-type="float">
            <text:p>2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MATI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28" calcext:value-type="float">
            <text:p>30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CARLOS DOS SANTOS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62" calcext:value-type="float">
            <text:p>8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ILVA</text:p>
          </table:table-cell>
          <table:table-cell office:value-type="string" calcext:value-type="string">
            <text:p>01/02/1980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55" calcext:value-type="float">
            <text:p>31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MILTON VIEIRA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46" calcext:value-type="float">
            <text:p>35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44" calcext:value-type="float">
            <text:p>31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ILD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57" calcext:value-type="float">
            <text:p>38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ISSIA PAULA SOCORRO FRAGA MORA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73" calcext:value-type="float">
            <text:p>304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</text:p>
          </table:table-cell>
          <table:table-cell office:value-type="string" calcext:value-type="string">
            <text:p>2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33" calcext:value-type="float">
            <text:p>29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MAR LIRA BARBOSA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99" calcext:value-type="float">
            <text:p>285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RA LEITE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6 , DGC-DIR GESTÃO CORPORATIVA, DGC-DIR GESTÃO CORPORATIVA, GCAL-GER DE COMPRAS E ALMOXARIFADO</text:p>
          </table:table-cell>
          <table:table-cell office:value-type="float" office:value="14" calcext:value-type="float">
            <text:p>1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GC-DIR GESTÃO CORPORATIVA, DGC-DIR GESTÃO CORPORATIVA</text:p>
          </table:table-cell>
          <table:table-cell office:value-type="float" office:value="106" calcext:value-type="float">
            <text:p>10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GC-DIR GESTÃO CORPORATIVA</text:p>
          </table:table-cell>
          <table:table-cell office:value-type="float" office:value="107" calcext:value-type="float">
            <text:p>10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MAE-DIR MEIO AMB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05" calcext:value-type="float">
            <text:p>33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FERNANDO BATISTA DE ARAUJ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32" calcext:value-type="float">
            <text:p>25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CURVELO FONT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MAE-DIR MEIO AMB E EXPANSÃO, DMAE-DIR MEIO AMB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66" calcext:value-type="float">
            <text:p>28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DA SILVA TEIX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283" calcext:value-type="float">
            <text:p>182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VALDO FERREIRA DE ANDRADE FILHO</text:p>
          </table:table-cell>
          <table:table-cell office:value-type="string" calcext:value-type="string">
            <text:p>01/02/1983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91" calcext:value-type="float">
            <text:p>38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RISTIAN BARRETO SILVA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22" calcext:value-type="float">
            <text:p>31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A CRISTOVAO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MAE-DIR MEIO AMB E EXPANSÃO, DMAE-DIR MEIO AMB E EXPANSÃO, ATME - ASS TÉC MEIO AMBIENTE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10/2025 <text:s/>- <text:s/>08:17:59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79" calcext:value-type="float">
            <text:p>38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VIANE FRANCIS SILVA CORREI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MAE-DIR MEIO AMB E EXPANSÃO, DMAE-DIR MEIO AMB E EXPANSÃO, ATME - ASS TÉC MEIO AMBIENTE E EXPANSÃO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2 , DMAE-DIR MEIO AMB E EXPANSÃO, DMAE-DIR MEIO AMB E EXPANSÃO, GTRF-GER. DE TOPOG E REGUL FUNDIÁ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13" calcext:value-type="float">
            <text:p>41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ACIA REGINA RESENDE SETTON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96" calcext:value-type="float">
            <text:p>327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CAVALCANTE CRUZ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2 , DMAE-DIR MEIO AMB E EXPANSÃO, DMAE-DIR MEIO AMB E EXPANSÃO, GTRF-GER. DE TOPOG E REGUL FUNDIÁRI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3 , DMAE-DIR MEIO AMB E EXPANSÃO, DMAE-DIR MEIO AMB E EXPANSÃO, GPRO - GER. DE PROJE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02" calcext:value-type="float">
            <text:p>40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AUGUSTO LINHARES DE SOUZA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91" calcext:value-type="float">
            <text:p>38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SMO GOMES SAN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0" calcext:value-type="float">
            <text:p>41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IAS SANTOS BISPO</text:p>
          </table:table-cell>
          <table:table-cell office:value-type="string" calcext:value-type="string">
            <text:p>03/02/2020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3 , DMAE-DIR MEIO AMB E EXPANSÃO, DMAE-DIR MEIO AMB E EXPANSÃO, GPRO - GER. DE PROJETOS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4 , DMAE-DIR MEIO AMB E EXPANSÃO, DMAE-DIR MEIO AMB E EXPANSÃO, GORÇ - GER. DE ORÇAME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57" calcext:value-type="float">
            <text:p>38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IO TIGRE DE OLIVEIR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68" calcext:value-type="float">
            <text:p>38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ANTONIO DA CUNHA VIANA NETO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92" calcext:value-type="float">
            <text:p>331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GO SOUS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4 , DMAE-DIR MEIO AMB E EXPANSÃO, DMAE-DIR MEIO AMB E EXPANSÃO, GORÇ - GER. DE ORÇAMENT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3 , DMAE-DIR MEIO AMB E EXPANSÃO, DMAE-DIR MEIO AMB E EXPANSÃO, GESA - GER. SOCIOAMBIEN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1" calcext:value-type="float">
            <text:p>30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ANDRA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11" calcext:value-type="float">
            <text:p>315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GONCALVES ARANH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54" calcext:value-type="float">
            <text:p>325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RGE SILV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11" calcext:value-type="float">
            <text:p>314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LEO DE OLIVEIRA RODRIGUE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55" calcext:value-type="float">
            <text:p>29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A KATHERINE SANTOS SOUZA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3 , DMAE-DIR MEIO AMB E EXPANSÃO, DMAE-DIR MEIO AMB E EXPANSÃO, GESA - GER. SOCIOAMBIENTAL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4 , DMAE-DIR MEIO AMB E EXPANSÃO, DMAE-DIR MEIO AMB E EXPANSÃO, GGEN - GER. DE GESTÃO ENERGÉT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79" calcext:value-type="float">
            <text:p>40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ÁRBARA RAMOS CARVALHO DE SÁ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13" calcext:value-type="float">
            <text:p>37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MONTEIR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4 , DMAE-DIR MEIO AMB E EXPANSÃO, DMAE-DIR MEIO AMB E EXPANSÃO, GGEN - GER. DE GESTÃO ENERGÉTIC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5 , DMAE-DIR MEIO AMB E EXPANSÃO, DMAE-DIR MEIO AMB E EXPANSÃO, GMAM - GER. DE MEIO AMBIEN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24" calcext:value-type="float">
            <text:p>36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NAZARIO DANT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13" calcext:value-type="float">
            <text:p>40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CONCEIÇÃO DE OLIVEIR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91" calcext:value-type="float">
            <text:p>33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VIEIR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13" calcext:value-type="float">
            <text:p>39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DOS SANTOS SILV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33" calcext:value-type="float">
            <text:p>31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PEDRO CERQUEIRA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46" calcext:value-type="float">
            <text:p>38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FERREIRA DOS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99" calcext:value-type="float">
            <text:p>31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SVALDO ANDRADE REGI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22" calcext:value-type="float">
            <text:p>31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DE OLIVEIRA SANTOS</text:p>
          </table:table-cell>
          <table:table-cell office:value-type="string" calcext:value-type="string">
            <text:p>04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33" calcext:value-type="float">
            <text:p>31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ILTON OLIVEIRA JUNIOR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11" calcext:value-type="float">
            <text:p>29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UCAS LIMA DOS SANTOS ARAUJ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44" calcext:value-type="float">
            <text:p>293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E SANTOS MELO</text:p>
          </table:table-cell>
          <table:table-cell office:value-type="string" calcext:value-type="string">
            <text:p>0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11" calcext:value-type="float">
            <text:p>31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LVES DE SOUZ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22" calcext:value-type="float">
            <text:p>28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R PEREIRA DE CARVALH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68" calcext:value-type="float">
            <text:p>37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ERLAN NOGUEIRA SANTOS</text:p>
          </table:table-cell>
          <table:table-cell office:value-type="string" calcext:value-type="string">
            <text:p>05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10/2025 <text:s/>- <text:s/>08:17:59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5 , DMAE-DIR MEIO AMB E EXPANSÃO, DMAE-DIR MEIO AMB E EXPANSÃO, GMAM - GER. DE MEIO AMBIENTE</text:p>
          </table:table-cell>
          <table:table-cell office:value-type="float" office:value="14" calcext:value-type="float">
            <text:p>1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6 , DMAE-DIR MEIO AMB E EXPANSÃO, DMAE-DIR MEIO AMB E EXPANSÃO, GCVQ-GER DE CONT E VIGILÂNCIA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11" calcext:value-type="float">
            <text:p>30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DES ALVES DA SILVA PEREIRA NETO</text:p>
          </table:table-cell>
          <table:table-cell office:value-type="string" calcext:value-type="string">
            <text:p>21/11/2005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16" calcext:value-type="float">
            <text:p>330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LEMOS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02" calcext:value-type="float">
            <text:p>41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A CRUZ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80" calcext:value-type="float">
            <text:p>41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JANIA DE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0" calcext:value-type="float">
            <text:p>32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ILSON JOSÉ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80" calcext:value-type="float">
            <text:p>39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 SANTOS MARQUES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5" calcext:value-type="float">
            <text:p>307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GNER SILVA TAVARES</text:p>
          </table:table-cell>
          <table:table-cell office:value-type="string" calcext:value-type="string">
            <text:p>13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86" calcext:value-type="float">
            <text:p>326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RALI BRASIL DA SILVA GOME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35" calcext:value-type="float">
            <text:p>37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TUR ALVES DE OLIVEIR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99" calcext:value-type="float">
            <text:p>30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RLANDO DE FRA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91" calcext:value-type="float">
            <text:p>34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VANIO PEDRO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24" calcext:value-type="float">
            <text:p>41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GOMES DE S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24" calcext:value-type="float">
            <text:p>40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VES DOS SANTOS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00" calcext:value-type="float">
            <text:p>29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EANE DE JESUS SILVA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7" calcext:value-type="float">
            <text:p>321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AIS SANTOS SANTANA</text:p>
          </table:table-cell>
          <table:table-cell office:value-type="string" calcext:value-type="string">
            <text:p>03/09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02" calcext:value-type="float">
            <text:p>39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SOUZA REZEN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6 , DMAE-DIR MEIO AMB E EXPANSÃO, DMAE-DIR MEIO AMB E EXPANSÃO, GCVQ-GER DE CONT E VIGILÂNCIA DA QUALIDADE</text:p>
          </table:table-cell>
          <table:table-cell office:value-type="float" office:value="16" calcext:value-type="float">
            <text:p>1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MAE-DIR MEIO AMB E EXPANSÃO, DMAE-DIR MEIO AMB E EXPANSÃO</text:p>
          </table:table-cell>
          <table:table-cell office:value-type="float" office:value="50" calcext:value-type="float">
            <text:p>5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0 , DMAE-DIR MEIO AMB E EXPANSÃO, SUEX - SUPERINTENDENCIA DE EXPANSÃO, SUEX - SUPERINTENDENCIA D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02" calcext:value-type="float">
            <text:p>32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SSANDRA DE CARVALHO COST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44" calcext:value-type="float">
            <text:p>30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ABRIEL ALMEIDA DE CAMPOS</text:p>
          </table:table-cell>
          <table:table-cell office:value-type="string" calcext:value-type="string">
            <text:p>26/09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0 , DMAE-DIR MEIO AMB E EXPANSÃO, SUEX - SUPERINTENDENCIA DE EXPANSÃO, SUEX - SUPERINTENDENCIA DE EXPANSÃ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MAE-DIR MEIO AMB E EXPANSÃO, SUEX - SUPERINTENDENCIA DE EXPANSÃO, GOB1 - GERÊNCIA DE OBRA ESPECIAL 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68" calcext:value-type="float">
            <text:p>39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YLINE PEREIRA BEZER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MAE-DIR MEIO AMB E EXPANSÃO, SUEX - SUPERINTENDENCIA DE EXPANSÃO, GOB1 - GERÊNCIA DE OBRA ESPECIAL I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MAE-DIR MEIO AMB E EXPANSÃO, SUEX - SUPERINTENDENCIA DE EXPANSÃO, GOB2 - GERÊNCIA DE OBRA ESPECIAL 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57" calcext:value-type="float">
            <text:p>38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NA BARRETO DOS SANTO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79" calcext:value-type="float">
            <text:p>40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REGINA MOREIRA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MAE-DIR MEIO AMB E EXPANSÃO, SUEX - SUPERINTENDENCIA DE EXPANSÃO, GOB2 - GERÊNCIA DE OBRA ESPECIAL II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MAE-DIR MEIO AMB E EXPANSÃO, SUEX - SUPERINTENDENCIA DE EXPANSÃO, GOB3 - GERÊNCIA DE OBRA ESPECIAL I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16" calcext:value-type="float">
            <text:p>306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NALD DE CARVALHO JUNIOR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57" calcext:value-type="float">
            <text:p>35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IRLEY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MAE-DIR MEIO AMB E EXPANSÃO, SUEX - SUPERINTENDENCIA DE EXPANSÃO, GOB3 - GERÊNCIA DE OBRA ESPECIAL III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4 , DMAE-DIR MEIO AMB E EXPANSÃO, SUEX - SUPERINTENDENCIA DE EXPANSÃO, GOB4 - GERÊNCIA DE OBRA ESPECIAL I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02" calcext:value-type="float">
            <text:p>37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NASCIMENTO BISP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79" calcext:value-type="float">
            <text:p>38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COSTA FARO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4 , DMAE-DIR MEIO AMB E EXPANSÃO, SUEX - SUPERINTENDENCIA DE EXPANSÃO, GOB4 - GERÊNCIA DE OBRA ESPECIAL IV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5 , DMAE-DIR MEIO AMB E EXPANSÃO, SUEX - SUPERINTENDENCIA DE EXPANSÃO, GOB5 - GERÊNCIA DE OBRA ESPECIAL 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85" calcext:value-type="float">
            <text:p>26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BEZER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10/2025 <text:s/>- <text:s/>08:18:00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6" calcext:value-type="float">
            <text:p>321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SON PEREIRA DOS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35" calcext:value-type="float">
            <text:p>37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TONE DANTA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33" calcext:value-type="float">
            <text:p>6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THRO DUARTE MOREIRA</text:p>
          </table:table-cell>
          <table:table-cell office:value-type="string" calcext:value-type="string">
            <text:p>01/08/197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91" calcext:value-type="float">
            <text:p>38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BRINA BATISTA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5 , DMAE-DIR MEIO AMB E EXPANSÃO, SUEX - SUPERINTENDENCIA DE EXPANSÃO, GOB5 - GERÊNCIA DE OBRA ESPECIAL V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7 , DMAE-DIR MEIO AMB E EXPANSÃO, SUEX - SUPERINTENDENCIA DE EXPANSÃO, GOB7 - GERÊNCIA DE OBRA ESPECIAL V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075" calcext:value-type="float">
            <text:p>190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DA SILVA GOIS</text:p>
          </table:table-cell>
          <table:table-cell office:value-type="string" calcext:value-type="string">
            <text:p>25/09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91" calcext:value-type="float">
            <text:p>41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ISSA SANTOS SAMPAI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64" calcext:value-type="float">
            <text:p>169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JOSE SANTOS SILVA AMADO</text:p>
          </table:table-cell>
          <table:table-cell office:value-type="string" calcext:value-type="string">
            <text:p>26/03/198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7 , DMAE-DIR MEIO AMB E EXPANSÃO, SUEX - SUPERINTENDENCIA DE EXPANSÃO, GOB7 - GERÊNCIA DE OBRA ESPECIAL VII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 , DMAE-DIR MEIO AMB E EXPANSÃO, SUEX - SUPERINTENDENCIA DE EXPANSÃO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MAE-DIR MEIO AMB E EXPANSÃO</text:p>
          </table:table-cell>
          <table:table-cell office:value-type="float" office:value="69" calcext:value-type="float">
            <text:p>6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OM-DIR OPERAÇ E MANUT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02" calcext:value-type="float">
            <text:p>37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DO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OM-DIR OPERAÇ E MANUT, DOM-DIR DE OPERAC. E MANUT.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44" calcext:value-type="float">
            <text:p>31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ONE MENDONCA ARAGAO</text:p>
          </table:table-cell>
          <table:table-cell office:value-type="string" calcext:value-type="string">
            <text:p>03/07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57" calcext:value-type="float">
            <text:p>37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SANTOS PRUDENTE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00" calcext:value-type="float">
            <text:p>29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CRISTINA SANTANA DE JESUS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OM-DIR OPERAÇ E MANUT, DOM-DIR DE OPERAC. E MANUT., ATDO-ASS TÉC. DE OPERAÇ. E MANUT.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46" calcext:value-type="float">
            <text:p>34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VAN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91" calcext:value-type="float">
            <text:p>40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ALANA ALVES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24" calcext:value-type="float">
            <text:p>39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ÉSAR NASCIMENTO CARDOZO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91" calcext:value-type="float">
            <text:p>40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RENAN DA SILVA SANTAN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13" calcext:value-type="float">
            <text:p>33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ANISON RAMIR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44" calcext:value-type="float">
            <text:p>50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SILVA VALADARES</text:p>
          </table:table-cell>
          <table:table-cell office:value-type="string" calcext:value-type="string">
            <text:p>01/03/200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99" calcext:value-type="float">
            <text:p>320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MAR GONÇALVES CASTOR</text:p>
          </table:table-cell>
          <table:table-cell office:value-type="string" calcext:value-type="string">
            <text:p>09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79" calcext:value-type="float">
            <text:p>37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AN MORIP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80" calcext:value-type="float">
            <text:p>39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LIAN RAQUEL SANTOS VIAN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OM-DIR OPERAÇ E MANUT, DOM-DIR DE OPERAC. E MANUT., ATDO-ASS TÉC. DE OPERAÇ. E MANUT.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2 , DOM-DIR OPERAÇ E MANUT, DOM-DIR DE OPERAC. E MANUT., GMEL-GER. DE MANUT. ELETROMECÂN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334" calcext:value-type="float">
            <text:p>8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ILTON SILVEIRA HORA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13" calcext:value-type="float">
            <text:p>35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LIMA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24" calcext:value-type="float">
            <text:p>40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GUSTAVO DOS SANTOS SOUZA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79" calcext:value-type="float">
            <text:p>41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SOARES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46" calcext:value-type="float">
            <text:p>39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O RENE RODRIGUES DO NASCIMENT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96" calcext:value-type="float">
            <text:p>303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VES RODRIGU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22" calcext:value-type="float">
            <text:p>30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ES WASHINGTON BERNARDO DOS SANTOS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66" calcext:value-type="float">
            <text:p>293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SON SANTANA DOS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5" calcext:value-type="float">
            <text:p>307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 SANTOS SANTANA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35" calcext:value-type="float">
            <text:p>37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ICK PASSOS DA INVENCA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24" calcext:value-type="float">
            <text:p>35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NIVAL DA CONCEIÇA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46" calcext:value-type="float">
            <text:p>36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I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99" calcext:value-type="float">
            <text:p>293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ANIO MACHADO VASCONCEL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10/2025 <text:s/>- <text:s/>08:18:00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55" calcext:value-type="float">
            <text:p>31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JOSE DOS SANTO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57" calcext:value-type="float">
            <text:p>41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EU VIEIR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91" calcext:value-type="float">
            <text:p>39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SON DE SOUZA BISP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52" calcext:value-type="float">
            <text:p>327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IDES JOSE SANTOS JUNIOR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60" calcext:value-type="float">
            <text:p>33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SANTOS ANDRADE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24" calcext:value-type="float">
            <text:p>34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X ALEXANDRE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68" calcext:value-type="float">
            <text:p>39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LUIZ ALBUQUERQUE SAND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11" calcext:value-type="float">
            <text:p>31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HEYSON SOUZA DE OLIVEIR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7" calcext:value-type="float">
            <text:p>30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ILSON MORAES MOT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80" calcext:value-type="float">
            <text:p>41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JUNIOR ALVES DIAS SOUZ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80" calcext:value-type="float">
            <text:p>35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LDICELIO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80" calcext:value-type="float">
            <text:p>35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ELON VIEIRA LIM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13" calcext:value-type="float">
            <text:p>39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HATAN SANTOS DA SILV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88" calcext:value-type="float">
            <text:p>29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EMIR BOMFIM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55" calcext:value-type="float">
            <text:p>28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OLIVEIRA SANTANA JUNIOR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99" calcext:value-type="float">
            <text:p>29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ORGES FERREIRA DA SILVA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35" calcext:value-type="float">
            <text:p>39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ILVAN CLARINDO TAVARE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68" calcext:value-type="float">
            <text:p>37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NCALVES DE LIMA JUNIOR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86" calcext:value-type="float">
            <text:p>302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FAEL CONCEICAO BARR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91" calcext:value-type="float">
            <text:p>40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ROMISSON CORCINO LEAL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79" calcext:value-type="float">
            <text:p>40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AMES NASCIMENTO JUNIO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44" calcext:value-type="float">
            <text:p>29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ALDO MORAES DE SOU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83" calcext:value-type="float">
            <text:p>305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RACI MANUEL ARAUJO FILHO</text:p>
          </table:table-cell>
          <table:table-cell office:value-type="string" calcext:value-type="string">
            <text:p>02/05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02" calcext:value-type="float">
            <text:p>34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SANTOS DA PAIXAO MUNIZ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24" calcext:value-type="float">
            <text:p>39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OLIVEIRA OLI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02" calcext:value-type="float">
            <text:p>39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CKSON FLAVIO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91" calcext:value-type="float">
            <text:p>35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DISSON DA SILVA AMORIM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6" calcext:value-type="float">
            <text:p>32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GOMES DOS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68" calcext:value-type="float">
            <text:p>41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SANTOS ALMEID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68" calcext:value-type="float">
            <text:p>41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TON FREITAS NASCIMEN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55" calcext:value-type="float">
            <text:p>30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GERIO PEREIRA DOS SANTOS</text:p>
          </table:table-cell>
          <table:table-cell office:value-type="string" calcext:value-type="string">
            <text:p>1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22" calcext:value-type="float">
            <text:p>29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ITAGORAS MOURA DE ANDRADE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57" calcext:value-type="float">
            <text:p>39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MEIDA DE MEDEIR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35" calcext:value-type="float">
            <text:p>39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DA CRUZ PEREIR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13" calcext:value-type="float">
            <text:p>34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46" calcext:value-type="float">
            <text:p>35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ENIQUE DE JESUS SOAR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79" calcext:value-type="float">
            <text:p>35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DE JESUS DOROTE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46" calcext:value-type="float">
            <text:p>36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A SILVA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57" calcext:value-type="float">
            <text:p>34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ARAUJ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528" calcext:value-type="float">
            <text:p>11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LUIZ LIMA DE ALMEIDA</text:p>
          </table:table-cell>
          <table:table-cell office:value-type="string" calcext:value-type="string">
            <text:p>07/12/1981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91" calcext:value-type="float">
            <text:p>37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VITORIO DO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2 , DOM-DIR OPERAÇ E MANUT, DOM-DIR DE OPERAC. E MANUT., GMEL-GER. DE MANUT. ELETROMECÂNICA</text:p>
          </table:table-cell>
          <table:table-cell office:value-type="float" office:value="54" calcext:value-type="float">
            <text:p>5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3 , DOM-DIR OPERAÇ E MANUT, DOM-DIR DE OPERAC. E MANUT., GPMS-GER. DE PESQ. E EXPL DE MANANCIAIS SUBTERRÂNE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53" calcext:value-type="float">
            <text:p>302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A LIVIA DOS SANTOS DE JESU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22" calcext:value-type="float">
            <text:p>313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ANDRO SILVA DE JESU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00" calcext:value-type="float">
            <text:p>29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ISPO SANTANA JUNIOR</text:p>
          </table:table-cell>
          <table:table-cell office:value-type="string" calcext:value-type="string">
            <text:p>27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10/2025 <text:s/>- <text:s/>08:18:01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99" calcext:value-type="float">
            <text:p>29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COELHO DE OLIV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41" calcext:value-type="float">
            <text:p>303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DRIGUES DOS SANTOS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46" calcext:value-type="float">
            <text:p>35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SILVA ARAGA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57" calcext:value-type="float">
            <text:p>3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KE HENDERSON SANTANA BATI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GE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80" calcext:value-type="float">
            <text:p>35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ARIO RODRIGU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3 , DOM-DIR OPERAÇ E MANUT, DOM-DIR DE OPERAC. E MANUT., GPMS-GER. DE PESQ. E EXPL DE MANANCIAIS SUBTERRÂNEOS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OM-DIR OPERAÇ E MANUT, DOM-DIR DE OPERAC. E MANUT.</text:p>
          </table:table-cell>
          <table:table-cell office:value-type="float" office:value="74" calcext:value-type="float">
            <text:p>7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OM-DIR OPERAÇ E MANUT, SUSM-SUP SIST. METROP DE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68" calcext:value-type="float">
            <text:p>33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SAMPAIO KUHL</text:p>
          </table:table-cell>
          <table:table-cell office:value-type="string" calcext:value-type="string">
            <text:p>01/10/200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0 , DOM-DIR OPERAÇ E MANUT, SUSM-SUP SIST. METROP DE ÁGUA, SUSM-SUP. DE SIST. METROPOL. DE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23" calcext:value-type="float">
            <text:p>250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UIZA CARVALHO DE ALMEID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77" calcext:value-type="float">
            <text:p>32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ALDO ACIOLI DA ROCHA</text:p>
          </table:table-cell>
          <table:table-cell office:value-type="string" calcext:value-type="string">
            <text:p>02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80" calcext:value-type="float">
            <text:p>38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GONZAGA DE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0 , DOM-DIR OPERAÇ E MANUT, SUSM-SUP SIST. METROP DE ÁGUA, SUSM-SUP. DE SIST. METROPOL. DE ÁGU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OM-DIR OPERAÇ E MANUT, SUSM-SUP SIST. METROP DE ÁGUA, GMPM-GER. METROPOL DE PRODUÇ. E MANUT. DE ADUTO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57" calcext:value-type="float">
            <text:p>39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MUS ARAUJO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44" calcext:value-type="float">
            <text:p>28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ARIO MELO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02" calcext:value-type="float">
            <text:p>35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DE JESUS NARDELLI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22" calcext:value-type="float">
            <text:p>28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MICHEL DE MELO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34" calcext:value-type="float">
            <text:p>32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JULIAO PEREIR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57" calcext:value-type="float">
            <text:p>35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EU VIEIRA DE MOURA FIL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46" calcext:value-type="float">
            <text:p>36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IXO CARVALHO VI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33" calcext:value-type="float">
            <text:p>31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PEREIR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57" calcext:value-type="float">
            <text:p>40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BRUNO BEZERRA CAMPAN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57" calcext:value-type="float">
            <text:p>34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RIBEIRO DE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02" calcext:value-type="float">
            <text:p>34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OS ARAUJO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88" calcext:value-type="float">
            <text:p>299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DIA DE SENA SILVA COST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13" calcext:value-type="float">
            <text:p>34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OS SANTOS FONTES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91" calcext:value-type="float">
            <text:p>39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WAGNER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79" calcext:value-type="float">
            <text:p>35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ASSUNÇÃO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11" calcext:value-type="float">
            <text:p>31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MARCOS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55" calcext:value-type="float">
            <text:p>31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CIO DE OLIVEIRA FREITAS</text:p>
          </table:table-cell>
          <table:table-cell office:value-type="string" calcext:value-type="string">
            <text:p>12/07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68" calcext:value-type="float">
            <text:p>40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LIO VINICIU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24" calcext:value-type="float">
            <text:p>41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UNO HENRIQUE MORAES PINHEIR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55" calcext:value-type="float">
            <text:p>28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A DOS SANTOS OLIV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24" calcext:value-type="float">
            <text:p>39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CRAMENTO RAM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05" calcext:value-type="float">
            <text:p>12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UGUSTO PEREIRA DOS SANTOS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39" calcext:value-type="float">
            <text:p>305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SANTOS NASCIMENTO</text:p>
          </table:table-cell>
          <table:table-cell office:value-type="string" calcext:value-type="string">
            <text:p>04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35" calcext:value-type="float">
            <text:p>35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EZAR SOAR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67" calcext:value-type="float">
            <text:p>323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ALBERTO DA SILVA PORTING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3" calcext:value-type="float">
            <text:p>32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JEAN DA SILVA BEZER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55" calcext:value-type="float">
            <text:p>311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MENES SANTOS RIBEIRO</text:p>
          </table:table-cell>
          <table:table-cell office:value-type="string" calcext:value-type="string">
            <text:p>10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50" calcext:value-type="float">
            <text:p>305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SIO ANDRADE LIM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88" calcext:value-type="float">
            <text:p>28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SME NASCIMENTO DE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10/2025 <text:s/>- <text:s/>08:18:02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88" calcext:value-type="float">
            <text:p>28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DE JESUS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80" calcext:value-type="float">
            <text:p>34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OSMO ALVES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78" calcext:value-type="float">
            <text:p>3237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FRAN SILVA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66" calcext:value-type="float">
            <text:p>30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LDO DE SOUSA SILVA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79" calcext:value-type="float">
            <text:p>37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ARBOSA DOS SANTOS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77" calcext:value-type="float">
            <text:p>30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ROBERTO D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13" calcext:value-type="float">
            <text:p>38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DER BOMFIM TRAVASSO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80" calcext:value-type="float">
            <text:p>37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FRANCISCO LEM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75" calcext:value-type="float">
            <text:p>326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ALVES SILVA</text:p>
          </table:table-cell>
          <table:table-cell office:value-type="string" calcext:value-type="string">
            <text:p>03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11" calcext:value-type="float">
            <text:p>28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OS ANJO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75" calcext:value-type="float">
            <text:p>257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DE ALMEIDA</text:p>
          </table:table-cell>
          <table:table-cell office:value-type="string" calcext:value-type="string">
            <text:p>13/10/198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55" calcext:value-type="float">
            <text:p>295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LZON COSTA ROCHA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72" calcext:value-type="float">
            <text:p>250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ES SILVA DA CONCEICA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68" calcext:value-type="float">
            <text:p>35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CIO BARBOSA DOS SANTOS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11" calcext:value-type="float">
            <text:p>31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DO ALVES DE FARIA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68" calcext:value-type="float">
            <text:p>35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LUIZ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45" calcext:value-type="float">
            <text:p>323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 ALVES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46" calcext:value-type="float">
            <text:p>34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RISTON CEZAR ARAUJO VI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24" calcext:value-type="float">
            <text:p>40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LLEY MATOS TAVARES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13" calcext:value-type="float">
            <text:p>33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YTOR HELAN DE FREITAS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99" calcext:value-type="float">
            <text:p>29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IEL PEREIRA SOUZA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85" calcext:value-type="float">
            <text:p>30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TON SILVA LIM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35" calcext:value-type="float">
            <text:p>39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SANTANA ANDRA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55" calcext:value-type="float">
            <text:p>28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ARES DA CONCEICAO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66" calcext:value-type="float">
            <text:p>312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DE BRIT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66" calcext:value-type="float">
            <text:p>29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SER MACIEL DE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24" calcext:value-type="float">
            <text:p>34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YSON FABI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35" calcext:value-type="float">
            <text:p>34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RAPHAEL HORA SALGA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4" calcext:value-type="float">
            <text:p>321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MELO DE OLIVEI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88" calcext:value-type="float">
            <text:p>31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CCIOLI MENEZES LIN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07" calcext:value-type="float">
            <text:p>60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ATISTA DE MELO</text:p>
          </table:table-cell>
          <table:table-cell office:value-type="string" calcext:value-type="string">
            <text:p>01/03/197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13" calcext:value-type="float">
            <text:p>34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ANDRADE LIMA CURVELL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35" calcext:value-type="float">
            <text:p>40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SIANE FERREIRA NUN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35" calcext:value-type="float">
            <text:p>39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VIEIRA DE SANTAN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13" calcext:value-type="float">
            <text:p>39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S MATOS DE ANDRADE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59" calcext:value-type="float">
            <text:p>331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OLIVEIRA FILH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27" calcext:value-type="float">
            <text:p>330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66" calcext:value-type="float">
            <text:p>28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UISIO DOS SANTOS BEZER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33" calcext:value-type="float">
            <text:p>30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MINGOS SOARE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32" calcext:value-type="float">
            <text:p>267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80" calcext:value-type="float">
            <text:p>39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ABIANO AZEVED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22" calcext:value-type="float">
            <text:p>31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OS SANTOS JUNIOR</text:p>
          </table:table-cell>
          <table:table-cell office:value-type="string" calcext:value-type="string">
            <text:p>14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9" calcext:value-type="float">
            <text:p>307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SON DE SOUZA SANTO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99" calcext:value-type="float">
            <text:p>298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ES DE SOUZA FILH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00" calcext:value-type="float">
            <text:p>29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IMA LIN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33" calcext:value-type="float">
            <text:p>29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DOS SANTOS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10/2025 <text:s/>- <text:s/>08:18:0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2" calcext:value-type="float">
            <text:p>1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68" calcext:value-type="float">
            <text:p>33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ANE KELLY MOTA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21" calcext:value-type="float">
            <text:p>30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ILDO DE JESUS FEITOS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57" calcext:value-type="float">
            <text:p>1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NALDO TAVARES DE SANTANA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05" calcext:value-type="float">
            <text:p>245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ZEMI TELES DA SILVA MENEZES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35" calcext:value-type="float">
            <text:p>34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NY ARAGAO ROC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79" calcext:value-type="float">
            <text:p>34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IM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68" calcext:value-type="float">
            <text:p>38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ÍS FREIRE MACÊDO CORRE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02" calcext:value-type="float">
            <text:p>34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VALENTIM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13" calcext:value-type="float">
            <text:p>39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DE MELLO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00" calcext:value-type="float">
            <text:p>29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O MARC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88" calcext:value-type="float">
            <text:p>29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ILSON DA SILV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9" calcext:value-type="float">
            <text:p>321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UNIZ DE ASSI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26" calcext:value-type="float">
            <text:p>125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SANTOS MACHADO</text:p>
          </table:table-cell>
          <table:table-cell office:value-type="string" calcext:value-type="string">
            <text:p>20/04/1982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5" calcext:value-type="float">
            <text:p>321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OUZA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02" calcext:value-type="float">
            <text:p>41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HEZAN ROCHA CRUZ</text:p>
          </table:table-cell>
          <table:table-cell office:value-type="string" calcext:value-type="string">
            <text:p>03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80" calcext:value-type="float">
            <text:p>35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ENEZ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57" calcext:value-type="float">
            <text:p>37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22" calcext:value-type="float">
            <text:p>308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POR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66" calcext:value-type="float">
            <text:p>30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NIVALDA ALVES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00" calcext:value-type="float">
            <text:p>28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LEAO FERR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88" calcext:value-type="float">
            <text:p>315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SILV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68" calcext:value-type="float">
            <text:p>36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DA SILVA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44" calcext:value-type="float">
            <text:p>30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ICIO ALEXANDRE SILVA</text:p>
          </table:table-cell>
          <table:table-cell office:value-type="string" calcext:value-type="string">
            <text:p>05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04" calcext:value-type="float">
            <text:p>33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O CESAR DOS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55" calcext:value-type="float">
            <text:p>28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CON MELSIADES GUEDES DE BRI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08" calcext:value-type="float">
            <text:p>26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FERREIRA MOT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80" calcext:value-type="float">
            <text:p>39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CACIA BATISTA DE ARAUJO COST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13" calcext:value-type="float">
            <text:p>12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SON MACHADO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LEV EQUIP ELETIC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00" calcext:value-type="float">
            <text:p>28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DAIR JOSE PRAT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11" calcext:value-type="float">
            <text:p>29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EAS DE FREITAS LEM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79" calcext:value-type="float">
            <text:p>40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LO ANDRADE BARROSO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77" calcext:value-type="float">
            <text:p>282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VINICIUS DE MENEZES LEM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22" calcext:value-type="float">
            <text:p>28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COSMO ALVE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33" calcext:value-type="float">
            <text:p>28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INALDO DA SILVA GARCI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80" calcext:value-type="float">
            <text:p>34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E OLIVEIRA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91" calcext:value-type="float">
            <text:p>38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GUARANA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46" calcext:value-type="float">
            <text:p>40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RIBEIRO DE MELO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79" calcext:value-type="float">
            <text:p>40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VALDO AMANCIO DOS SANTOS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22" calcext:value-type="float">
            <text:p>31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COSTA DAS NEVES ARAGAO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68" calcext:value-type="float">
            <text:p>40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AS VIRGEN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44" calcext:value-type="float">
            <text:p>29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WAGNER DE MATOS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77" calcext:value-type="float">
            <text:p>28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NDRADE DO NASCIMEN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79" calcext:value-type="float">
            <text:p>36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RODRIGUES LIM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99" calcext:value-type="float">
            <text:p>28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VAL DE OLIVEIRA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80" calcext:value-type="float">
            <text:p>40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NEY BARROS SANTOS</text:p>
          </table:table-cell>
          <table:table-cell office:value-type="string" calcext:value-type="string">
            <text:p>05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19" calcext:value-type="float">
            <text:p>327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IAS DA SILVA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10/2025 <text:s/>- <text:s/>08:18:0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3" calcext:value-type="float">
            <text:p>1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35" calcext:value-type="float">
            <text:p>34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OLIVEIRA CO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55" calcext:value-type="float">
            <text:p>29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ROCHA AZEVED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9" calcext:value-type="float">
            <text:p>30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 MENEZES GOVEI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00" calcext:value-type="float">
            <text:p>28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OILSON SANTO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80" calcext:value-type="float">
            <text:p>41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GONCALVES PEREIR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13" calcext:value-type="float">
            <text:p>35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ANTOS LEIT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66" calcext:value-type="float">
            <text:p>29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FREIRE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35" calcext:value-type="float">
            <text:p>38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LEY RENNIER SUCUPIRA FIGUEIREDO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11" calcext:value-type="float">
            <text:p>28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ALVE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35" calcext:value-type="float">
            <text:p>40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RAIMUNDO JUNIOR ALV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24" calcext:value-type="float">
            <text:p>34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YVES MARQUE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OM-DIR OPERAÇ E MANUT, SUSM-SUP SIST. METROP DE ÁGUA, GMPM-GER. METROPOL DE PRODUÇ. E MANUT. DE ADUTORAS</text:p>
          </table:table-cell>
          <table:table-cell office:value-type="float" office:value="132" calcext:value-type="float">
            <text:p>13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3 , DOM-DIR OPERAÇ E MANUT, SUSM-SUP SIST. METROP DE ÁGUA, GMDS-GER. METROPOL. DE DIST.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57" calcext:value-type="float">
            <text:p>40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HAVES DE CARVALHO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79" calcext:value-type="float">
            <text:p>37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A SILVA SOUSA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3 , DOM-DIR OPERAÇ E MANUT, SUSM-SUP SIST. METROP DE ÁGUA, GMDS-GER. METROPOL. DE DIST. SUL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4 , DOM-DIR OPERAÇ E MANUT, SUSM-SUP SIST. METROP DE ÁGUA, GCPM-GER. DE CONTROLE DE PERDAS DOS SIST. METROPOLITAN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46" calcext:value-type="float">
            <text:p>34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DOS ANJ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91" calcext:value-type="float">
            <text:p>39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LE TORRES SILV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02" calcext:value-type="float">
            <text:p>36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LTON FARIA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13" calcext:value-type="float">
            <text:p>37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BERT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13" calcext:value-type="float">
            <text:p>34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LIX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80" calcext:value-type="float">
            <text:p>40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RLA ADRIANE SANTOS DIAS OLIVEIRA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80" calcext:value-type="float">
            <text:p>39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YTSON DE ALMEIDA REINALD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58" calcext:value-type="float">
            <text:p>50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RIGUES DA SILVA</text:p>
          </table:table-cell>
          <table:table-cell office:value-type="string" calcext:value-type="string">
            <text:p>01/04/1977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79" calcext:value-type="float">
            <text:p>40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USA ALVES DE SOUZA LISBOA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4 , DOM-DIR OPERAÇ E MANUT, SUSM-SUP SIST. METROP DE ÁGUA, GCPM-GER. DE CONTROLE DE PERDAS DOS SIST. METROPOLITANOS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OM-DIR OPERAÇ E MANUT, SUSM-SUP SIST. METROP DE ÁGUA</text:p>
          </table:table-cell>
          <table:table-cell office:value-type="float" office:value="147" calcext:value-type="float">
            <text:p>14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OM-DIR OPERAÇ E MANUT, SUSR-SUP SIST REG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75" calcext:value-type="float">
            <text:p>302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ZZA DE JESUS SANTOS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25" calcext:value-type="float">
            <text:p>274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NIVAL SILVA LIM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0 , DOM-DIR OPERAÇ E MANUT, SUSR-SUP SIST REG ÁGUA, SUSR-SUP SIST REG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24" calcext:value-type="float">
            <text:p>37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NIQUE NASCIME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91" calcext:value-type="float">
            <text:p>37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VALENÇA BITTENCOURT DE JESU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0 , DOM-DIR OPERAÇ E MANUT, SUSR-SUP SIST REG ÁGUA, SUSR-SUP SIST REG ÁGU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OM-DIR OPERAÇ E MANUT, SUSR-SUP SIST REG ÁGUA, GRNO-GER REG PROD DIST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68" calcext:value-type="float">
            <text:p>39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ILTON SOARES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242" calcext:value-type="float">
            <text:p>232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VAL GARCIA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46" calcext:value-type="float">
            <text:p>37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 VIEIRA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66" calcext:value-type="float">
            <text:p>31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DOS SANTOS CALDAS</text:p>
          </table:table-cell>
          <table:table-cell office:value-type="string" calcext:value-type="string">
            <text:p>13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91" calcext:value-type="float">
            <text:p>41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MEL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13" calcext:value-type="float">
            <text:p>35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C ALVES DE MORAIS JUNIOR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13" calcext:value-type="float">
            <text:p>36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FEITOSA MORAES CAMP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10/2025 <text:s/>- <text:s/>08:18:04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44" calcext:value-type="float">
            <text:p>28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TALINO RODRIGUE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46" calcext:value-type="float">
            <text:p>36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OUZ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80" calcext:value-type="float">
            <text:p>38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VES DE SOUZ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79" calcext:value-type="float">
            <text:p>38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BRITO MA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57" calcext:value-type="float">
            <text:p>36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GUEDES ARAUJ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24" calcext:value-type="float">
            <text:p>36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TOME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91" calcext:value-type="float">
            <text:p>36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GARRET DE ALMEIDA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13" calcext:value-type="float">
            <text:p>36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JOUDIR SANTOS DIA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35" calcext:value-type="float">
            <text:p>36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A NUNES ALVES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79" calcext:value-type="float">
            <text:p>41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DE SOUZA NEVE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30" calcext:value-type="float">
            <text:p>327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57" calcext:value-type="float">
            <text:p>36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GELO PEREIRA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13" calcext:value-type="float">
            <text:p>41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MATEUS SANTOS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80" calcext:value-type="float">
            <text:p>36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NO KELSON DO NASCIMEN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37" calcext:value-type="float">
            <text:p>33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VANSOSTENES SOUZA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13" calcext:value-type="float">
            <text:p>41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VERTON DA ROCH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2" calcext:value-type="float">
            <text:p>32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LEY FERREIRA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79" calcext:value-type="float">
            <text:p>39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24" calcext:value-type="float">
            <text:p>40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OMES SILVA GOM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80" calcext:value-type="float">
            <text:p>33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DA COSTA FERR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91" calcext:value-type="float">
            <text:p>36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SANTOS DE JESU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1" calcext:value-type="float">
            <text:p>321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OLIVEIRA BISP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79" calcext:value-type="float">
            <text:p>36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WERNECK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80" calcext:value-type="float">
            <text:p>33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GILVAN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35" calcext:value-type="float">
            <text:p>36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MINGOS DE JESUS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33" calcext:value-type="float">
            <text:p>28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RIEDSON DIAS OLAV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13" calcext:value-type="float">
            <text:p>36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 CARLOS DIAS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02" calcext:value-type="float">
            <text:p>36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NALDO OLIVEIRA MEL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46" calcext:value-type="float">
            <text:p>39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 DE JESUS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24" calcext:value-type="float">
            <text:p>37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ANOEL MESSIA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57" calcext:value-type="float">
            <text:p>37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BERTON TAVARES VASCONCEL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46" calcext:value-type="float">
            <text:p>39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LIO DA SILVA DOS ANJ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91" calcext:value-type="float">
            <text:p>37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ALDO MARIN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91" calcext:value-type="float">
            <text:p>33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EQUIEL SANTOS FEIT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44" calcext:value-type="float">
            <text:p>31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FEITOS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02" calcext:value-type="float">
            <text:p>36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RLYAN SANTOS MEDEIROS</text:p>
          </table:table-cell>
          <table:table-cell office:value-type="string" calcext:value-type="string">
            <text:p>02/02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60" calcext:value-type="float">
            <text:p>98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LIMA COSTA</text:p>
          </table:table-cell>
          <table:table-cell office:value-type="string" calcext:value-type="string">
            <text:p>02/02/1981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91" calcext:value-type="float">
            <text:p>33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SSON DA SILVA SANTOS</text:p>
          </table:table-cell>
          <table:table-cell office:value-type="string" calcext:value-type="string">
            <text:p>18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35" calcext:value-type="float">
            <text:p>40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JURANDIR DOS SANTOS FILHO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02" calcext:value-type="float">
            <text:p>36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BERTO NUNES DOS SANTOS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46" calcext:value-type="float">
            <text:p>41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SANTOS TELE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02" calcext:value-type="float">
            <text:p>40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SLAINE DA GRAÇA ARAUJ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80" calcext:value-type="float">
            <text:p>36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USTAVO BRUNO AZEVEDO BARR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46" calcext:value-type="float">
            <text:p>34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IATANE DA COSTA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80" calcext:value-type="float">
            <text:p>40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 ANTONIO CARVALHO SILVA SOUZ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79" calcext:value-type="float">
            <text:p>41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HALO DE MELO LIM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10/2025 <text:s/>- <text:s/>08:18:05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5" calcext:value-type="float">
            <text:p>1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91" calcext:value-type="float">
            <text:p>41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SILVA MOUR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46" calcext:value-type="float">
            <text:p>36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SANTOS MOU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13" calcext:value-type="float">
            <text:p>36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ISSE DA SILVA DOS SANTOS</text:p>
          </table:table-cell>
          <table:table-cell office:value-type="string" calcext:value-type="string">
            <text:p>0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80" calcext:value-type="float">
            <text:p>36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ATHAN ALMEIDA FELIX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13" calcext:value-type="float">
            <text:p>36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GUEDES DE SOUZA LEITE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66" calcext:value-type="float">
            <text:p>284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WILTON FREITA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02" calcext:value-type="float">
            <text:p>40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AUJO NETTO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24" calcext:value-type="float">
            <text:p>40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E SÁ CARDOSO JÚNIOR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79" calcext:value-type="float">
            <text:p>39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YVISON SANDES GOMES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80" calcext:value-type="float">
            <text:p>36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ALDO RAMO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80" calcext:value-type="float">
            <text:p>36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VALD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8" calcext:value-type="float">
            <text:p>509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FÁBIO FIGUEIREDO BEZERRA</text:p>
          </table:table-cell>
          <table:table-cell office:value-type="string" calcext:value-type="string">
            <text:p>01/06/2020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13" calcext:value-type="float">
            <text:p>36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LIX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46" calcext:value-type="float">
            <text:p>40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DE SANTANA SANTOS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57" calcext:value-type="float">
            <text:p>37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MBERTO LIMA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68" calcext:value-type="float">
            <text:p>36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C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804" calcext:value-type="float">
            <text:p>238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SILVEIRA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13" calcext:value-type="float">
            <text:p>36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35" calcext:value-type="float">
            <text:p>41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79" calcext:value-type="float">
            <text:p>34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DRE APARECIDO CRISOSTOMO ALV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79" calcext:value-type="float">
            <text:p>36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UBERT OLIVEIR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91" calcext:value-type="float">
            <text:p>36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LMAR GOME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91" calcext:value-type="float">
            <text:p>34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UDY CHAVES LAURIN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02" calcext:value-type="float">
            <text:p>35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DA CRUZ E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57" calcext:value-type="float">
            <text:p>36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CIA LIMA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02" calcext:value-type="float">
            <text:p>38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PI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79" calcext:value-type="float">
            <text:p>41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SON GONÇALVE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79" calcext:value-type="float">
            <text:p>36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KO SILVA NASCIMENTO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57" calcext:value-type="float">
            <text:p>39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KSWELL SANTANA DOS SANTO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88" calcext:value-type="float">
            <text:p>28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LUI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79" calcext:value-type="float">
            <text:p>36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ROCH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80" calcext:value-type="float">
            <text:p>37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RTHUR LINS BARBOS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44" calcext:value-type="float">
            <text:p>31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JORGE DE LIMA FILH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68" calcext:value-type="float">
            <text:p>36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ADRIANO SANTOS MANH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91" calcext:value-type="float">
            <text:p>39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KON GUSTAVO PEREIRA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35" calcext:value-type="float">
            <text:p>37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CHAEL SILVA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57" calcext:value-type="float">
            <text:p>41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ANDRADE DE JESU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8" calcext:value-type="float">
            <text:p>32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DA CONCEICAO SILV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02" calcext:value-type="float">
            <text:p>41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RICARDO NASCIMENTO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79" calcext:value-type="float">
            <text:p>39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ALMEIDA DA SIL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38" calcext:value-type="float">
            <text:p>330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ALEXANDRE ROCHA DA SILV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24" calcext:value-type="float">
            <text:p>36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OLIVEIRA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77" calcext:value-type="float">
            <text:p>31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JOSE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02" calcext:value-type="float">
            <text:p>40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3" calcext:value-type="float">
            <text:p>321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NASCIMENT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00" calcext:value-type="float">
            <text:p>31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LVES MELO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10/2025 <text:s/>- <text:s/>08:18:05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6" calcext:value-type="float">
            <text:p>1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68" calcext:value-type="float">
            <text:p>41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NE TAIRO COSTA DANTA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10" calcext:value-type="float">
            <text:p>301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ROBERTO DE ALMEID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57" calcext:value-type="float">
            <text:p>36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CLEY PEREIRA RAM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35" calcext:value-type="float">
            <text:p>40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NTON FRAGA ALVES</text:p>
          </table:table-cell>
          <table:table-cell office:value-type="string" calcext:value-type="string">
            <text:p>06/03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68" calcext:value-type="float">
            <text:p>37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JUSTIN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3" calcext:value-type="float">
            <text:p>4016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LAMIS SOUZA ALV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57" calcext:value-type="float">
            <text:p>33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VIEIRA DA SILVA</text:p>
          </table:table-cell>
          <table:table-cell office:value-type="string" calcext:value-type="string">
            <text:p>06/08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OM-DIR OPERAÇ E MANUT, SUSR-SUP SIST REG ÁGUA, GRNO-GER REG PROD DIST NORTE</text:p>
          </table:table-cell>
          <table:table-cell office:value-type="float" office:value="106" calcext:value-type="float">
            <text:p>10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OM-DIR OPERAÇ E MANUT, SUSR-SUP SIST REG ÁGUA, GRSE-GER REG PROD E DIST SERT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46" calcext:value-type="float">
            <text:p>36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RIS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46" calcext:value-type="float">
            <text:p>33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LMO DIAS DO NASCIMEN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68" calcext:value-type="float">
            <text:p>40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DIAS DO NASCIMENTO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24" calcext:value-type="float">
            <text:p>34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LSON COSTA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79" calcext:value-type="float">
            <text:p>39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RTON ANDRADE MOT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91" calcext:value-type="float">
            <text:p>37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SANDRO SANTOS TEODOR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13" calcext:value-type="float">
            <text:p>33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DE MENDONÇ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79" calcext:value-type="float">
            <text:p>34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EMIR JOAO CORDEIR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91" calcext:value-type="float">
            <text:p>40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LIA SANTANA DIAS DO NASCIMENTO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57" calcext:value-type="float">
            <text:p>39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A SILVA OCÉ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24" calcext:value-type="float">
            <text:p>36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ILSON DA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80" calcext:value-type="float">
            <text:p>40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ILIS MAX FERREIRA DOS SANTO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77" calcext:value-type="float">
            <text:p>30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ZFRAN FEITOSA CARDOS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13" calcext:value-type="float">
            <text:p>38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FERREIRA DA SILV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57" calcext:value-type="float">
            <text:p>33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EDUARDO OLIVEIRA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46" calcext:value-type="float">
            <text:p>33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LENO DOS SANTOS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68" calcext:value-type="float">
            <text:p>39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 LEMOS DE SOU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3" calcext:value-type="float">
            <text:p>32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SOUZA RIBEIR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02" calcext:value-type="float">
            <text:p>33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ALVES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79" calcext:value-type="float">
            <text:p>33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ON DOS SANTOS BISP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35" calcext:value-type="float">
            <text:p>40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OGO LUIZ DOS ANJOS REZEN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80" calcext:value-type="float">
            <text:p>41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ANES CARDOSO ROCHA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24" calcext:value-type="float">
            <text:p>40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RI MARIO VIEIRA DE ANDRA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79" calcext:value-type="float">
            <text:p>38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COLATINO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35" calcext:value-type="float">
            <text:p>34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JOSE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83" calcext:value-type="float">
            <text:p>257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SON TORRES ROCHA</text:p>
          </table:table-cell>
          <table:table-cell office:value-type="string" calcext:value-type="string">
            <text:p>03/11/1987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80" calcext:value-type="float">
            <text:p>38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NANDO TERTULIANO SILV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46" calcext:value-type="float">
            <text:p>34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CRISTINO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33" calcext:value-type="float">
            <text:p>29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24" calcext:value-type="float">
            <text:p>33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SOARES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24" calcext:value-type="float">
            <text:p>34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ALVES FEIT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46" calcext:value-type="float">
            <text:p>39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ON RODRIGUES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24" calcext:value-type="float">
            <text:p>38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TON HENRIQUE DE FREITAS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68" calcext:value-type="float">
            <text:p>34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QUE BARR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24" calcext:value-type="float">
            <text:p>33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FERREIRA HO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24" calcext:value-type="float">
            <text:p>41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35" calcext:value-type="float">
            <text:p>35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DIA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10/2025 <text:s/>- <text:s/>08:18:06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7" calcext:value-type="float">
            <text:p>1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64" calcext:value-type="float">
            <text:p>302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ON BEZERRA FEITO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57" calcext:value-type="float">
            <text:p>39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ERSON RAFAEL DE SOUZA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91" calcext:value-type="float">
            <text:p>35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NTONIO LIM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46" calcext:value-type="float">
            <text:p>38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GETIRANA DE SANTAN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99" calcext:value-type="float">
            <text:p>31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DE LIMA DID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13" calcext:value-type="float">
            <text:p>33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91" calcext:value-type="float">
            <text:p>37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HN LIMA GUIMARA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57" calcext:value-type="float">
            <text:p>34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DE OLIVEIR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44" calcext:value-type="float">
            <text:p>28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ALVES DE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35" calcext:value-type="float">
            <text:p>33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DIONNYS SOUSA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24" calcext:value-type="float">
            <text:p>33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E ARAGA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8" calcext:value-type="float">
            <text:p>30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ERAFIM SANTOS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2" calcext:value-type="float">
            <text:p>321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AUDIO DOS SANTOS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35" calcext:value-type="float">
            <text:p>39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SANTANA PEREIR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91" calcext:value-type="float">
            <text:p>38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MO LIM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80" calcext:value-type="float">
            <text:p>39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VES LIMA DE OLIVEIR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13" calcext:value-type="float">
            <text:p>35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SANTOS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13" calcext:value-type="float">
            <text:p>38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GUILHERME DE FARIA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02" calcext:value-type="float">
            <text:p>34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DELVAN SERAFIM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62" calcext:value-type="float">
            <text:p>195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AQUIM DA SILVA FILHO</text:p>
          </table:table-cell>
          <table:table-cell office:value-type="string" calcext:value-type="string">
            <text:p>03/12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24" calcext:value-type="float">
            <text:p>40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AILSON CARDOSO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46" calcext:value-type="float">
            <text:p>34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ESSIAS DELFIN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68" calcext:value-type="float">
            <text:p>34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IO VIEIRA BEZER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13" calcext:value-type="float">
            <text:p>33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UBENSVALDO CORCINO LEAL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13" calcext:value-type="float">
            <text:p>34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SON VIEIRA MA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13" calcext:value-type="float">
            <text:p>38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LI MOURA DA SILV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79" calcext:value-type="float">
            <text:p>34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EMANUEL SILVA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46" calcext:value-type="float">
            <text:p>39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AMOS DO NASCIMENT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68" calcext:value-type="float">
            <text:p>38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VIEIRA DE SANTAN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13" calcext:value-type="float">
            <text:p>39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DE ARAGA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13" calcext:value-type="float">
            <text:p>34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FILIPE CARVALHO SANTOS MO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57" calcext:value-type="float">
            <text:p>33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E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24" calcext:value-type="float">
            <text:p>38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A SILV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24" calcext:value-type="float">
            <text:p>33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ESSIAS SEBRAO ROMUALD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68" calcext:value-type="float">
            <text:p>38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ZEVEDO DE MIRAND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46" calcext:value-type="float">
            <text:p>40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DES COSTA DANTA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1" calcext:value-type="float">
            <text:p>32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URELIO DE SANTANA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68" calcext:value-type="float">
            <text:p>33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VITON GOMES DE MA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91" calcext:value-type="float">
            <text:p>39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TAVIO DOS SANTOS SANTIAGO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0" calcext:value-type="float">
            <text:p>321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HENRIQUE OLIVEIRA SANTOS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02" calcext:value-type="float">
            <text:p>33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DE ARAGÃO GOUVEI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21" calcext:value-type="float">
            <text:p>96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RÍCLES TEIXEIRA DE MORAES DORIA</text:p>
          </table:table-cell>
          <table:table-cell office:value-type="string" calcext:value-type="string">
            <text:p>09/12/1980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24" calcext:value-type="float">
            <text:p>33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35" calcext:value-type="float">
            <text:p>38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KIONY MOTA SANTAN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99" calcext:value-type="float">
            <text:p>31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NALDO DA SILVA OLIVEIR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24" calcext:value-type="float">
            <text:p>41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ALVES ANDRADE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10/2025 <text:s/>- <text:s/>08:18:06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8" calcext:value-type="float">
            <text:p>1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79" calcext:value-type="float">
            <text:p>35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GOMES BARB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57" calcext:value-type="float">
            <text:p>41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GOMES MEL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57" calcext:value-type="float">
            <text:p>34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UEL LINECKER MACHADO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35" calcext:value-type="float">
            <text:p>34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GITIRANA SILVA LIM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68" calcext:value-type="float">
            <text:p>34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EIRA GOI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79" calcext:value-type="float">
            <text:p>39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NDRÉ DE JESU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02" calcext:value-type="float">
            <text:p>39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EOPHYLO CUSTODIO DIVINO FILH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68" calcext:value-type="float">
            <text:p>33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JOSE DOS SANTOS BARB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35" calcext:value-type="float">
            <text:p>39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PEREIRA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57" calcext:value-type="float">
            <text:p>34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ANDRADE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46" calcext:value-type="float">
            <text:p>39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TO MESSIAS SANTOS RESENDE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35" calcext:value-type="float">
            <text:p>34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R PE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46" calcext:value-type="float">
            <text:p>37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O EVANGELISTA BARRETO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80" calcext:value-type="float">
            <text:p>33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MARIA LIMA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68" calcext:value-type="float">
            <text:p>35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CTOR PANDIA BATI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57" calcext:value-type="float">
            <text:p>33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ID SANTAN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91" calcext:value-type="float">
            <text:p>33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SLEY NUNES MARTINS ALVE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OM-DIR OPERAÇ E MANUT, SUSR-SUP SIST REG ÁGUA, GRSE-GER REG PROD E DIST SERTÃO</text:p>
          </table:table-cell>
          <table:table-cell office:value-type="float" office:value="100" calcext:value-type="float">
            <text:p>10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3 , DOM-DIR OPERAÇ E MANUT, SUSR-SUP SIST REG ÁGUA, GRCO-GER REG PROD E DISTR C.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69" calcext:value-type="float">
            <text:p>321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CORREA SOUZ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02" calcext:value-type="float">
            <text:p>34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NAEL MENEZ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79" calcext:value-type="float">
            <text:p>41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OLFO MENEZES SANTOS</text:p>
          </table:table-cell>
          <table:table-cell office:value-type="string" calcext:value-type="string">
            <text:p>20/12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68" calcext:value-type="float">
            <text:p>34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ALBEIJA 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11" calcext:value-type="float">
            <text:p>29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EMARQUES SANTAN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35" calcext:value-type="float">
            <text:p>36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O MESSIAS DA CRUZ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9" calcext:value-type="float">
            <text:p>321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RAN MARTINS DOS SANTO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02" calcext:value-type="float">
            <text:p>33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RAONE DE MELO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57" calcext:value-type="float">
            <text:p>35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ALVES BARRETO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35" calcext:value-type="float">
            <text:p>37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TALO DE SANTAN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35" calcext:value-type="float">
            <text:p>35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LEITE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80" calcext:value-type="float">
            <text:p>34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NTOS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46" calcext:value-type="float">
            <text:p>34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CORRE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68" calcext:value-type="float">
            <text:p>39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ER DA SILVA PINHEIR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13" calcext:value-type="float">
            <text:p>34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SANT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68" calcext:value-type="float">
            <text:p>34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LDO DE ANDRA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13" calcext:value-type="float">
            <text:p>34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MAR FERREIRA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91" calcext:value-type="float">
            <text:p>33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RITO DA MOT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44" calcext:value-type="float">
            <text:p>28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SANTOS PINTO FRAGOS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00" calcext:value-type="float">
            <text:p>283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OLIVEIRA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02" calcext:value-type="float">
            <text:p>34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TADEU DE SOUZA GOM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35" calcext:value-type="float">
            <text:p>34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PEREIRA NUN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80" calcext:value-type="float">
            <text:p>34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A CONCEIÇÃ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02" calcext:value-type="float">
            <text:p>40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O XAVIER GUIMARÃE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80" calcext:value-type="float">
            <text:p>34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ONCALO BATISTA DIA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77" calcext:value-type="float">
            <text:p>293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DYL ICARO SANTOS MACIEL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02" calcext:value-type="float">
            <text:p>34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MACHADO DA CUN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10/2025 <text:s/>- <text:s/>08:18:07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9" calcext:value-type="float">
            <text:p>1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88" calcext:value-type="float">
            <text:p>30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VES DOS SANTO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00" calcext:value-type="float">
            <text:p>28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LEANDRO NUNE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24" calcext:value-type="float">
            <text:p>35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QUELINE NUNE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91" calcext:value-type="float">
            <text:p>34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IO SANTOS DE MENES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57" calcext:value-type="float">
            <text:p>37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LAUBERT PEREIRA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33" calcext:value-type="float">
            <text:p>284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ONCEICAO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35" calcext:value-type="float">
            <text:p>38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FONSECA DE CARVA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79" calcext:value-type="float">
            <text:p>34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BERTO RODRIGUES DE OLIVEIRA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44" calcext:value-type="float">
            <text:p>28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RREIR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13" calcext:value-type="float">
            <text:p>35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GOM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77" calcext:value-type="float">
            <text:p>28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ITON WAGNER DE JESUS LIM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79" calcext:value-type="float">
            <text:p>34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EMANUEL SANTOS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24" calcext:value-type="float">
            <text:p>36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ILTON MENDONCA MO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80" calcext:value-type="float">
            <text:p>37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55" calcext:value-type="float">
            <text:p>30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80" calcext:value-type="float">
            <text:p>33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YSMARK ALEXANDRE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55" calcext:value-type="float">
            <text:p>28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CALDEIR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303" calcext:value-type="float">
            <text:p>163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JESUS CUNHA</text:p>
          </table:table-cell>
          <table:table-cell office:value-type="string" calcext:value-type="string">
            <text:p>03/02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88" calcext:value-type="float">
            <text:p>28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TON SANTOS</text:p>
          </table:table-cell>
          <table:table-cell office:value-type="string" calcext:value-type="string">
            <text:p>18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5" calcext:value-type="float">
            <text:p>32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RACLITO DE ANDRADE JUNIOR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80" calcext:value-type="float">
            <text:p>40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SAIAS DA SILV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79" calcext:value-type="float">
            <text:p>37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CIEL BORGE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91" calcext:value-type="float">
            <text:p>34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NOEL MESSIA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18" calcext:value-type="float">
            <text:p>304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ANTOS BISPO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35" calcext:value-type="float">
            <text:p>40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ORRES JUNIOR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91" calcext:value-type="float">
            <text:p>33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TON DE JESUS FARI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46" calcext:value-type="float">
            <text:p>34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LAUDIO DO SACRAMENTO CRUZ</text:p>
          </table:table-cell>
          <table:table-cell office:value-type="string" calcext:value-type="string">
            <text:p>06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33" calcext:value-type="float">
            <text:p>28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79" calcext:value-type="float">
            <text:p>34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JUNIO CARVALHO DE MENEZ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93" calcext:value-type="float">
            <text:p>263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CIRO VIEI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80" calcext:value-type="float">
            <text:p>34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 MESSIAS DA CRUZ NET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22" calcext:value-type="float">
            <text:p>295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JOSE DOS SANTOS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13" calcext:value-type="float">
            <text:p>36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IMA DE BARR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19" calcext:value-type="float">
            <text:p>303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FRANC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35" calcext:value-type="float">
            <text:p>37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GABRIEL PEREIRA MEL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28" calcext:value-type="float">
            <text:p>57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ZAN SIQUEIRA DOS SANTOS</text:p>
          </table:table-cell>
          <table:table-cell office:value-type="string" calcext:value-type="string">
            <text:p>01/12/197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02" calcext:value-type="float">
            <text:p>40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EUS SANTAN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02" calcext:value-type="float">
            <text:p>39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LSON TAVARES DE JESU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62" calcext:value-type="float">
            <text:p>304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BARBOS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91" calcext:value-type="float">
            <text:p>34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FERNANDES SANTOS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30" calcext:value-type="float">
            <text:p>303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OLFO CEZA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80" calcext:value-type="float">
            <text:p>38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ROCHA NUNE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35" calcext:value-type="float">
            <text:p>41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57" calcext:value-type="float">
            <text:p>41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ILSON DOS SANTO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79" calcext:value-type="float">
            <text:p>34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DAGO SANTO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24" calcext:value-type="float">
            <text:p>40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DA CONCEIÇÃO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10/2025 <text:s/>- <text:s/>08:18:08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0" calcext:value-type="float">
            <text:p>2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80" calcext:value-type="float">
            <text:p>34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FERREIRA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24" calcext:value-type="float">
            <text:p>37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SOARE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91" calcext:value-type="float">
            <text:p>33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LISSES GUARANI NE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91" calcext:value-type="float">
            <text:p>37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SILVA PER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22" calcext:value-type="float">
            <text:p>29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DOS SANTOS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24" calcext:value-type="float">
            <text:p>38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IDER MENEZE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02" calcext:value-type="float">
            <text:p>35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LIMA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13" calcext:value-type="float">
            <text:p>40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TON GERALDO TAVAR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44" calcext:value-type="float">
            <text:p>28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ITON ALVES DE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57" calcext:value-type="float">
            <text:p>34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 GERALDO TAVAR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68" calcext:value-type="float">
            <text:p>34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TELES DE ANDRAD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3 , DOM-DIR OPERAÇ E MANUT, SUSR-SUP SIST REG ÁGUA, GRCO-GER REG PROD E DISTR C.OESTE</text:p>
          </table:table-cell>
          <table:table-cell office:value-type="float" office:value="84" calcext:value-type="float">
            <text:p>8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4 , DOM-DIR OPERAÇ E MANUT, SUSR-SUP SIST REG ÁGUA, GRSU-GER REG DE PROD E DISTR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13" calcext:value-type="float">
            <text:p>35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MO LEAL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68" calcext:value-type="float">
            <text:p>40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TON DOS SANTOS FERR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35" calcext:value-type="float">
            <text:p>38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FONSO ALVES SANTAN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88" calcext:value-type="float">
            <text:p>31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BARRETO FONTES</text:p>
          </table:table-cell>
          <table:table-cell office:value-type="string" calcext:value-type="string">
            <text:p>05/06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66" calcext:value-type="float">
            <text:p>28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LUIZ DE SANTAN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91" calcext:value-type="float">
            <text:p>36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ALVES FARIA</text:p>
          </table:table-cell>
          <table:table-cell office:value-type="string" calcext:value-type="string">
            <text:p>16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68" calcext:value-type="float">
            <text:p>38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VIA DAMASCENO NASCIMENT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13" calcext:value-type="float">
            <text:p>39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ANTANA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13" calcext:value-type="float">
            <text:p>36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SANTAN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79" calcext:value-type="float">
            <text:p>35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A DOS SANTOS REI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55" calcext:value-type="float">
            <text:p>31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IXANDRE DE MATO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24" calcext:value-type="float">
            <text:p>38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QUILA HANIEL VIEIRA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58" calcext:value-type="float">
            <text:p>332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QUIBALDO DOS SANTOS MOU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57" calcext:value-type="float">
            <text:p>39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GUSTO CEZAR SANTOS DA CRUZ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77" calcext:value-type="float">
            <text:p>31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TRAN ZACARIAS DA CRUZ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40" calcext:value-type="float">
            <text:p>304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DIOGO SANTOS DI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35" calcext:value-type="float">
            <text:p>37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UN LISBOA VICCO DA SILV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66" calcext:value-type="float">
            <text:p>31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ALESSANDRO FEITOSA GOUVEI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79" calcext:value-type="float">
            <text:p>35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MIR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46" calcext:value-type="float">
            <text:p>33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YURI LOIOLA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57" calcext:value-type="float">
            <text:p>33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NES PATRICI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35" calcext:value-type="float">
            <text:p>35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02" calcext:value-type="float">
            <text:p>35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DE ALEXANDRI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095" calcext:value-type="float">
            <text:p>170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ALMA FRANCISCO RODRIGUES</text:p>
          </table:table-cell>
          <table:table-cell office:value-type="string" calcext:value-type="string">
            <text:p>11/05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8" calcext:value-type="float">
            <text:p>40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ENALVO HORA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33" calcext:value-type="float">
            <text:p>28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GEAN AQUINO DIA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68" calcext:value-type="float">
            <text:p>35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GONÇALV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02" calcext:value-type="float">
            <text:p>35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SANTANA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57" calcext:value-type="float">
            <text:p>35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79" calcext:value-type="float">
            <text:p>39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VIS JOHN LENON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80" calcext:value-type="float">
            <text:p>41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GONCALVES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91" calcext:value-type="float">
            <text:p>35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NE MOTA RIBEIR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57" calcext:value-type="float">
            <text:p>39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UCA FILH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10/2025 <text:s/>- <text:s/>08:18:08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1" calcext:value-type="float">
            <text:p>2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24" calcext:value-type="float">
            <text:p>35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SANTOS FREITA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79" calcext:value-type="float">
            <text:p>39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DAZIO MOTA SANT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00" calcext:value-type="float">
            <text:p>28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EVAN JOSE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32" calcext:value-type="float">
            <text:p>325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COS BARRETO ALVE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57" calcext:value-type="float">
            <text:p>16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BARBOSA DE SANTANA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35" calcext:value-type="float">
            <text:p>41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80" calcext:value-type="float">
            <text:p>35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DLEY LUIZ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3" calcext:value-type="float">
            <text:p>306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MONALDO DE ANCHIETA SANTANA</text:p>
          </table:table-cell>
          <table:table-cell office:value-type="string" calcext:value-type="string">
            <text:p>10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79" calcext:value-type="float">
            <text:p>37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UGO SANTOS DE CARVALH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13" calcext:value-type="float">
            <text:p>40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ANDRADE MARQUES DO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80" calcext:value-type="float">
            <text:p>41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ILTON PEREIRA DOS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02" calcext:value-type="float">
            <text:p>35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NDIR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80" calcext:value-type="float">
            <text:p>35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LIMA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08" calcext:value-type="float">
            <text:p>303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MAEL AUGUSTO SILVA CARVALH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02" calcext:value-type="float">
            <text:p>36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MEIDA SOUZA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57" calcext:value-type="float">
            <text:p>40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VIEIRA DE SOUZ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24" calcext:value-type="float">
            <text:p>35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RANFREI DOS SANTOS MEL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46" calcext:value-type="float">
            <text:p>41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CONCEIÇÃO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57" calcext:value-type="float">
            <text:p>38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ENILSON BERNARDO DOS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5" calcext:value-type="float">
            <text:p>321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SON ALVES DE MEL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13" calcext:value-type="float">
            <text:p>40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NNE MONIERI CARVALHO PRAT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91" calcext:value-type="float">
            <text:p>34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 CAMPO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22" calcext:value-type="float">
            <text:p>28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ES DORIA RIBEIRO DE ANDRADE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91" calcext:value-type="float">
            <text:p>35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QUISON GOM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91" calcext:value-type="float">
            <text:p>40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DE DEUS SANTOS NET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46" calcext:value-type="float">
            <text:p>34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ENON BARBOS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46" calcext:value-type="float">
            <text:p>40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UIZ DA SILVA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13" calcext:value-type="float">
            <text:p>34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CRUZ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24" calcext:value-type="float">
            <text:p>35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RIBEIRO DOS SANTOS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57" calcext:value-type="float">
            <text:p>35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MIR FARIA DORI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35" calcext:value-type="float">
            <text:p>38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CE KELLY SANTOS OLIVEIR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46" calcext:value-type="float">
            <text:p>41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RIANO DOS SANTOS SOUZ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1" calcext:value-type="float">
            <text:p>509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BATISTA DOS SANTOS</text:p>
          </table:table-cell>
          <table:table-cell office:value-type="string" calcext:value-type="string">
            <text:p>20/02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79" calcext:value-type="float">
            <text:p>35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RODRIGUE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22" calcext:value-type="float">
            <text:p>31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ANTOS DA SILV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97" calcext:value-type="float">
            <text:p>302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EINALDO SANTAN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35" calcext:value-type="float">
            <text:p>35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SOUZA ARAUJO JUNIOR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44" calcext:value-type="float">
            <text:p>31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S SANTOS CHA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65" calcext:value-type="float">
            <text:p>325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AKLINO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02" calcext:value-type="float">
            <text:p>35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KLECIO SIQUEIR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57" calcext:value-type="float">
            <text:p>35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RAMO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13" calcext:value-type="float">
            <text:p>41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OS ANDRADE DE FARIA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11" calcext:value-type="float">
            <text:p>28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LIVEIRA CINT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00" calcext:value-type="float">
            <text:p>31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CARDO OLIVEIRA SOUZ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26" calcext:value-type="float">
            <text:p>273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BATISTA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46" calcext:value-type="float">
            <text:p>40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LTER DOS SANTOS SOUZA</text:p>
          </table:table-cell>
          <table:table-cell office:value-type="string" calcext:value-type="string">
            <text:p>04/1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10/2025 <text:s/>- <text:s/>08:18:09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2" calcext:value-type="float">
            <text:p>2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35" calcext:value-type="float">
            <text:p>35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RSON MELO DOS ANJ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46" calcext:value-type="float">
            <text:p>35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ELLINGTON RAMOS DE ANDRAD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66" calcext:value-type="float">
            <text:p>31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LSON MENDONC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79" calcext:value-type="float">
            <text:p>35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MAR DE MENEZ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79" calcext:value-type="float">
            <text:p>33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IO SANTOS CHAG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48" calcext:value-type="float">
            <text:p>331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SERGIO DE JESUS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02" calcext:value-type="float">
            <text:p>40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IS FERNANDA SANTOS SILV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33" calcext:value-type="float">
            <text:p>31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TELES FRANKLIM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87" calcext:value-type="float">
            <text:p>30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GAN BISPO FERREIR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57" calcext:value-type="float">
            <text:p>39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IBEIRO NASCIMENT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86" calcext:value-type="float">
            <text:p>270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ARLOS DE JESUS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867" calcext:value-type="float">
            <text:p>158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OS SANTOS NASCIMENTO</text:p>
          </table:table-cell>
          <table:table-cell office:value-type="string" calcext:value-type="string">
            <text:p>12/07/1983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91" calcext:value-type="float">
            <text:p>40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BARBOSA DA SILVA MENEZ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80" calcext:value-type="float">
            <text:p>35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LTON DOS SANTOS SANTAN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46" calcext:value-type="float">
            <text:p>35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ANTONIO DO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79" calcext:value-type="float">
            <text:p>38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RAUJO ALV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13" calcext:value-type="float">
            <text:p>36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UGUSTO SILVA SALGAD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99" calcext:value-type="float">
            <text:p>28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GLAIRTON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44" calcext:value-type="float">
            <text:p>28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URILO VIEIRA DE AQUIN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91" calcext:value-type="float">
            <text:p>26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88" calcext:value-type="float">
            <text:p>30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A SILVA</text:p>
          </table:table-cell>
          <table:table-cell office:value-type="string" calcext:value-type="string">
            <text:p>09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35" calcext:value-type="float">
            <text:p>41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E SOUZA RODRIGU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46" calcext:value-type="float">
            <text:p>41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BARBOSA DE SANTANA MACIEL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00" calcext:value-type="float">
            <text:p>28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JOSE LIM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79" calcext:value-type="float">
            <text:p>36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MIQUEIAS DOS SANTOS</text:p>
          </table:table-cell>
          <table:table-cell office:value-type="string" calcext:value-type="string">
            <text:p>07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57" calcext:value-type="float">
            <text:p>32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ROBERTO CARVALHO LIM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57" calcext:value-type="float">
            <text:p>40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SILVEIRA DE JESU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13" calcext:value-type="float">
            <text:p>35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E SANTOS DE MA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00" calcext:value-type="float">
            <text:p>31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ITA DE SÁ E SILVA</text:p>
          </table:table-cell>
          <table:table-cell office:value-type="string" calcext:value-type="string">
            <text:p>1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35" calcext:value-type="float">
            <text:p>41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NOVAIS NASCIMENTO BARR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46" calcext:value-type="float">
            <text:p>39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VAGNER FERREIRA DOS SANTO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68" calcext:value-type="float">
            <text:p>35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LMIRO CARLOS DE SOUZA SOBRIN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35" calcext:value-type="float">
            <text:p>35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ATILA DA SILVA MARANDUBA DE SOU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24" calcext:value-type="float">
            <text:p>41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NUZIEL CARDOSO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35" calcext:value-type="float">
            <text:p>41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PHAEL NUNES DE SANTANA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79" calcext:value-type="float">
            <text:p>32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FERREIRA DA MOTA</text:p>
          </table:table-cell>
          <table:table-cell office:value-type="string" calcext:value-type="string">
            <text:p>14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77" calcext:value-type="float">
            <text:p>31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BATISTA DE SANTAN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46" calcext:value-type="float">
            <text:p>38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H CARVALHO DE SOUS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11" calcext:value-type="float">
            <text:p>31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ANDRE DOS SANTOS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3" calcext:value-type="float">
            <text:p>32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46" calcext:value-type="float">
            <text:p>35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DANTA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44" calcext:value-type="float">
            <text:p>29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ARAUJO COSTA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13" calcext:value-type="float">
            <text:p>38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EI DE SOUZA ANDRADE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68" calcext:value-type="float">
            <text:p>41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SANTOS OLIV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02" calcext:value-type="float">
            <text:p>35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24" calcext:value-type="float">
            <text:p>38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ÉRGIO MAGNO SANTOS LEÃO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10/2025 <text:s/>- <text:s/>08:18:10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3" calcext:value-type="float">
            <text:p>2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88" calcext:value-type="float">
            <text:p>29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MARCOS SANTOS FONSEC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79" calcext:value-type="float">
            <text:p>37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DE BRITO SANTOS FI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24" calcext:value-type="float">
            <text:p>35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DOS SANTOS SOUZ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80" calcext:value-type="float">
            <text:p>35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CLEI OLI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99" calcext:value-type="float">
            <text:p>31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RIANO DANTAS DOS SANTO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35" calcext:value-type="float">
            <text:p>35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DE JESUS BISPO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91" calcext:value-type="float">
            <text:p>33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DE SOUZA PASS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79" calcext:value-type="float">
            <text:p>35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RLEY SOARES SANTOS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02" calcext:value-type="float">
            <text:p>35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DSON NASCIMENTO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02" calcext:value-type="float">
            <text:p>39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NASCIMENTO DOS SANTO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46" calcext:value-type="float">
            <text:p>38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SOUZA FREITA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24" calcext:value-type="float">
            <text:p>39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KE LIMA DIA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4 , DOM-DIR OPERAÇ E MANUT, SUSR-SUP SIST REG ÁGUA, GRSU-GER REG DE PROD E DISTR SUL</text:p>
          </table:table-cell>
          <table:table-cell office:value-type="float" office:value="137" calcext:value-type="float">
            <text:p>13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5 , DOM-DIR OPERAÇ E MANUT, SUSR-SUP SIST REG ÁGUA, GCPR-GER CONTR PERDAS DOS SIST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68" calcext:value-type="float">
            <text:p>34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IAGO SANTOS CARVALH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11" calcext:value-type="float">
            <text:p>31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LES ADRIANO SILVA AL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8" calcext:value-type="float">
            <text:p>321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LSON SOARES GOME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5 , DOM-DIR OPERAÇ E MANUT, SUSR-SUP SIST REG ÁGUA, GCPR-GER CONTR PERDAS DOS SIST REGIONAIS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OM-DIR OPERAÇ E MANUT, SUSR-SUP SIST REG ÁGUA</text:p>
          </table:table-cell>
          <table:table-cell office:value-type="float" office:value="434" calcext:value-type="float">
            <text:p>43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1 , DOM-DIR OPERAÇ E MANUT, SUES-SUP SIST. DE ESG SANITÁRIO, GCTN-GER. COLETA E TRAT. DOS SIST. METROPOL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1" calcext:value-type="float">
            <text:p>30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E SOUZA MENEZE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1 , DOM-DIR OPERAÇ E MANUT, SUES-SUP SIST. DE ESG SANITÁRIO, GCTN-GER. COLETA E TRAT. DOS SIST. METROPOL NORTE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2 , DOM-DIR OPERAÇ E MANUT, SUES-SUP SIST. DE ESG SANITÁRIO, GCTS-GER. COLETA E TRAT. DOS SIST. METROPOL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65" calcext:value-type="float">
            <text:p>301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GNALDO SANTOS COST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11" calcext:value-type="float">
            <text:p>28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GOME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68" calcext:value-type="float">
            <text:p>41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FRAN BRUNO BARBOS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2 , DOM-DIR OPERAÇ E MANUT, SUES-SUP SIST. DE ESG SANITÁRIO, GCTS-GER. COLETA E TRAT. DOS SIST. METROPOL SUL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 , DOM-DIR OPERAÇ E MANUT, SUES-SUP SIST. DE ESG SANITÁRIO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.01 , DOM-DIR OPERAÇ E MANUT, SUER - SUPERINT DE SISTEMAS DE ESGOT. SANITÁRIO REGIONAL, GCTR – GER. DE COLETA E TRATAMENTOS DOS SISTEMAS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6" calcext:value-type="float">
            <text:p>321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SELMO LUIZ PRATA DE ALMEID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57" calcext:value-type="float">
            <text:p>35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VINICIUS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.01 , DOM-DIR OPERAÇ E MANUT, SUER - SUPERINT DE SISTEMAS DE ESGOT. SANITÁRIO REGIONAL, GCTR – GER. DE COLETA E TRATAMENTOS DOS SISTEMAS REGIONAIS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 , DOM-DIR OPERAÇ E MANUT, SUER - SUPERINT DE SISTEMAS DE ESGOT. SANITÁRIO REGIONAL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OM-DIR OPERAÇ E MANUT</text:p>
          </table:table-cell>
          <table:table-cell office:value-type="float" office:value="662" calcext:value-type="float">
            <text:p>66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CF-DIR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00" calcext:value-type="float">
            <text:p>31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REGINA PEREIRA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5" calcext:value-type="float">
            <text:p>50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QUINTILIANO DA FONSECA NETO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CF-DIR COMERCIAL FINANCEIRA, DCF-DIR COMERCIAL FINANCEIRA, ATCF-ASS TÉCNICA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18" calcext:value-type="float">
            <text:p>328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IZA VALERIA DA SILVA SOBRAL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CF-DIR COMERCIAL FINANCEIRA, DCF-DIR COMERCIAL FINANCEIRA, ATCF-ASS TÉCNICA COMERCIAL FINANCEIRA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10/2025 <text:s/>- <text:s/>08:18:10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4" calcext:value-type="float">
            <text:p>2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3 , DCF-DIR COMERCIAL FINANCEIRA, DCF-DIR COMERCIAL FINANCEIRA, GATE - GER. DE ATENDIME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68" calcext:value-type="float">
            <text:p>38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LLY CRISTINA SANTOS LIN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80" calcext:value-type="float">
            <text:p>37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VINICIUS DOS SANTOS SOUZ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90" calcext:value-type="float">
            <text:p>258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JANE GOULART NUNES SOBRAL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36" calcext:value-type="float">
            <text:p>332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FERREIRA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3 , DCF-DIR COMERCIAL FINANCEIRA, DCF-DIR COMERCIAL FINANCEIRA, GATE - GER. DE ATENDIMENTO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4 , DCF-DIR COMERCIAL FINANCEIRA, DCF-DIR COMERCIAL FINANCEIRA, GSUC - GER. DE SUPORTE COMERC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13" calcext:value-type="float">
            <text:p>35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SANTO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4" calcext:value-type="float">
            <text:p>32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NALDO CESAR OLIVEIRA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91" calcext:value-type="float">
            <text:p>41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IO FELIPE MENDONÇ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66" calcext:value-type="float">
            <text:p>29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VANESSA SANTOS MARCELO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42" calcext:value-type="float">
            <text:p>326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 MARIA DA PAIXÃO AIRE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24" calcext:value-type="float">
            <text:p>33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SAFE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13" calcext:value-type="float">
            <text:p>37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A MARIA LE PIN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44" calcext:value-type="float">
            <text:p>31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HIGINO RODRIGUES</text:p>
          </table:table-cell>
          <table:table-cell office:value-type="string" calcext:value-type="string">
            <text:p>08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88" calcext:value-type="float">
            <text:p>31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 ALMEID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11" calcext:value-type="float">
            <text:p>31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ALA MARIE DE CARVALHO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68" calcext:value-type="float">
            <text:p>39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OS SANTOS JUNIOR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77" calcext:value-type="float">
            <text:p>29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E ALYSSON SANTOS ALV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58" calcext:value-type="float">
            <text:p>274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LDO SILV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DESENH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77" calcext:value-type="float">
            <text:p>29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MARTINS DE SANTANA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66" calcext:value-type="float">
            <text:p>30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NEIDE DE OLIVEIRA GONZAGA</text:p>
          </table:table-cell>
          <table:table-cell office:value-type="string" calcext:value-type="string">
            <text:p>0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44" calcext:value-type="float">
            <text:p>31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USI MARY ALMEIDA RAMOS</text:p>
          </table:table-cell>
          <table:table-cell office:value-type="string" calcext:value-type="string">
            <text:p>03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4 , DCF-DIR COMERCIAL FINANCEIRA, DCF-DIR COMERCIAL FINANCEIRA, GSUC - GER. DE SUPORTE COMERCIAL</text:p>
          </table:table-cell>
          <table:table-cell office:value-type="float" office:value="16" calcext:value-type="float">
            <text:p>1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5 , DCF-DIR COMERCIAL FINANCEIRA, DCF-DIR COMERCIAL FINANCEIRA, GREC - GER. DE RECEIT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13" calcext:value-type="float">
            <text:p>37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 KELLY FONTES DA VICTOR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959" calcext:value-type="float">
            <text:p>5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LDO SANTOS CORREIA</text:p>
          </table:table-cell>
          <table:table-cell office:value-type="string" calcext:value-type="string">
            <text:p>06/02/1978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88" calcext:value-type="float">
            <text:p>31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ANA SANTOS MEN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68" calcext:value-type="float">
            <text:p>38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WANE MONTEIRO BRITO SOARES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07" calcext:value-type="float">
            <text:p>328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ILVA NASCIME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5 , DCF-DIR COMERCIAL FINANCEIRA, DCF-DIR COMERCIAL FINANCEIRA, GREC - GER. DE RECEITA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6 , DCF-DIR COMERCIAL FINANCEIRA, DCF-DIR COMERCIAL FINANCEIRA, GCLE - GER. DE CLIENTES ESPECI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88" calcext:value-type="float">
            <text:p>29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OLIVEIRA ROCH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41" calcext:value-type="float">
            <text:p>327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LUIZ SANTOS DE MELO PI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66" calcext:value-type="float">
            <text:p>291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6 , DCF-DIR COMERCIAL FINANCEIRA, DCF-DIR COMERCIAL FINANCEIRA, GCLE - GER. DE CLIENTES ESPECIAIS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7 , DCF-DIR COMERCIAL FINANCEIRA, DCF-DIR COMERCIAL FINANCEIRA, GCOM - GER. DE COBRANÇA METROPOLITA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24" calcext:value-type="float">
            <text:p>37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NDA DA SILVA ALV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24" calcext:value-type="float">
            <text:p>39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A CARVALHO MENES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24" calcext:value-type="float">
            <text:p>36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BIA LIMA SANTOS</text:p>
          </table:table-cell>
          <table:table-cell office:value-type="string" calcext:value-type="string">
            <text:p>02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7 , DCF-DIR COMERCIAL FINANCEIRA, DCF-DIR COMERCIAL FINANCEIRA, GCOM - GER. DE COBRANÇA METROPOLITAN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8 , DCF-DIR COMERCIAL FINANCEIRA, DCF-DIR COMERCIAL FINANCEIRA, GFIN - GER. FINANCEIRA E CONTÁBI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10/2025 <text:s/>- <text:s/>08:18:11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5" calcext:value-type="float">
            <text:p>2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68" calcext:value-type="float">
            <text:p>33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RISTINE SOUZ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299" calcext:value-type="float">
            <text:p>24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DJA FABIANA ARAUJO SILVA</text:p>
          </table:table-cell>
          <table:table-cell office:value-type="string" calcext:value-type="string">
            <text:p>15/05/1986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02" calcext:value-type="float">
            <text:p>38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E SANTOS ALMEIDA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91" calcext:value-type="float">
            <text:p>37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E DA SILVA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CONTABILIDADE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19" calcext:value-type="float">
            <text:p>264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LDO DE MELO FERNAND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13" calcext:value-type="float">
            <text:p>35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DE CASTR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13" calcext:value-type="float">
            <text:p>40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RA SANTOS SANTAN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94" calcext:value-type="float">
            <text:p>262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ALVES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57" calcext:value-type="float">
            <text:p>38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PEREIRA DE JESU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8 , DCF-DIR COMERCIAL FINANCEIRA, DCF-DIR COMERCIAL FINANCEIRA, GFIN - GER. FINANCEIRA E CONTÁBIL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 , DCF-DIR COMERCIAL FINANCEIRA, DCF-DIR COMERCIAL FINANCEIRA</text:p>
          </table:table-cell>
          <table:table-cell office:value-type="float" office:value="41" calcext:value-type="float">
            <text:p>4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CF-DIR COMERCIAL FINANCEIRA, SCOR-SUP COMERCIAL DAS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22" calcext:value-type="float">
            <text:p>29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NUNES PORTEL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CF-DIR COMERCIAL FINANCEIRA, SCOR-SUP COMERCIAL DAS REGIONAIS, GCNO-GER COMERCIAL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44" calcext:value-type="float">
            <text:p>5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NE CARDOSO DA SILVA</text:p>
          </table:table-cell>
          <table:table-cell office:value-type="string" calcext:value-type="string">
            <text:p>25/01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4" calcext:value-type="float">
            <text:p>509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NILMAR SOUZA</text:p>
          </table:table-cell>
          <table:table-cell office:value-type="string" calcext:value-type="string">
            <text:p>02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91" calcext:value-type="float">
            <text:p>36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NIGGYA SANTOS BARR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37" calcext:value-type="float">
            <text:p>262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JOSE CARDOSO FILH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CF-DIR COMERCIAL FINANCEIRA, SCOR-SUP COMERCIAL DAS REGIONAIS, GCNO-GER COMERCIAL NORTE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CF-DIR COMERCIAL FINANCEIRA, SCOR-SUP COMERCIAL DAS REGIONAIS, GCCO-GER COMERCIAL CENTRO-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35" calcext:value-type="float">
            <text:p>36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SON NASCIMENTO DOS SANTOS</text:p>
          </table:table-cell>
          <table:table-cell office:value-type="string" calcext:value-type="string">
            <text:p>01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24" calcext:value-type="float">
            <text:p>37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O CORREIA DA SILV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80" calcext:value-type="float">
            <text:p>37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A FONTES LIM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35" calcext:value-type="float">
            <text:p>38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CTOR HIROSHI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46" calcext:value-type="float">
            <text:p>37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OGO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91" calcext:value-type="float">
            <text:p>40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IONES COST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02" calcext:value-type="float">
            <text:p>37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MARIO BARRE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99" calcext:value-type="float">
            <text:p>29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MARY KARINE TAVARES SANTOS</text:p>
          </table:table-cell>
          <table:table-cell office:value-type="string" calcext:value-type="string">
            <text:p>19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ANTONIO DOS SANTOS</text:p>
          </table:table-cell>
          <table:table-cell office:value-type="string" calcext:value-type="string">
            <text:p>02/05/1997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57" calcext:value-type="float">
            <text:p>38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EJANE ANDRADE SANTOS VIEIRA</text:p>
          </table:table-cell>
          <table:table-cell office:value-type="string" calcext:value-type="string">
            <text:p>02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68" calcext:value-type="float">
            <text:p>34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IAS SANTOS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91" calcext:value-type="float">
            <text:p>37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BISPO PACHEC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432" calcext:value-type="float">
            <text:p>184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CALEB FONSECA</text:p>
          </table:table-cell>
          <table:table-cell office:value-type="string" calcext:value-type="string">
            <text:p>21/08/1984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CF-DIR COMERCIAL FINANCEIRA, SCOR-SUP COMERCIAL DAS REGIONAIS, GCCO-GER COMERCIAL CENTRO-OESTE</text:p>
          </table:table-cell>
          <table:table-cell office:value-type="float" office:value="13" calcext:value-type="float">
            <text:p>1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3 , DCF-DIR COMERCIAL FINANCEIRA, SCOR-SUP COMERCIAL DAS REGIONAIS, GCSU-GER COMERCIAL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79" calcext:value-type="float">
            <text:p>36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DANTAS VASCONCELOS</text:p>
          </table:table-cell>
          <table:table-cell office:value-type="string" calcext:value-type="string">
            <text:p>13/04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91" calcext:value-type="float">
            <text:p>39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ANDRADE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35" calcext:value-type="float">
            <text:p>40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PEREIRA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33" calcext:value-type="float">
            <text:p>28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SDRA DE JESUS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35" calcext:value-type="float">
            <text:p>35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AUDENCIO VALERIO E FREITA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35" calcext:value-type="float">
            <text:p>38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ELINO DE AZEVEDO PRAT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57" calcext:value-type="float">
            <text:p>38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OLIVEIRA GUIMARAES</text:p>
          </table:table-cell>
          <table:table-cell office:value-type="string" calcext:value-type="string">
            <text:p>02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68" calcext:value-type="float">
            <text:p>40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UIS DOS SANTOS PIMENTEL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10/2025 <text:s/>- <text:s/>08:18:11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6" calcext:value-type="float">
            <text:p>2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99" calcext:value-type="float">
            <text:p>28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CARDOSO FRANÇA FROES OLIVEIRA</text:p>
          </table:table-cell>
          <table:table-cell office:value-type="string" calcext:value-type="string">
            <text:p>19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3 , DCF-DIR COMERCIAL FINANCEIRA, SCOR-SUP COMERCIAL DAS REGIONAIS, GCSU-GER COMERCIAL SUL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4 , DCF-DIR COMERCIAL FINANCEIRA, SCOR-SUP COMERCIAL DAS REGIONAIS, GCSE-GER COMERCIAL SERT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79" calcext:value-type="float">
            <text:p>38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OALDO ALMEIDA DO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76" calcext:value-type="float">
            <text:p>2727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JORGE RIBEIRO DE MENEZ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24" calcext:value-type="float">
            <text:p>39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ELLE OLIVEIRA SOBRAL BARBO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91" calcext:value-type="float">
            <text:p>39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INTHIA MARAISA DE ALMEID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02" calcext:value-type="float">
            <text:p>40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IA SILVA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91" calcext:value-type="float">
            <text:p>40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IZON HENRIQUE BARRETO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80" calcext:value-type="float">
            <text:p>33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CILENE BATISTA LI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11" calcext:value-type="float">
            <text:p>29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BARRETO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57" calcext:value-type="float">
            <text:p>37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VALTERFRAN ALVE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9" calcext:value-type="float">
            <text:p>50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A DE OLIVEIRA SILVA</text:p>
          </table:table-cell>
          <table:table-cell office:value-type="string" calcext:value-type="string">
            <text:p>24/05/2024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13" calcext:value-type="float">
            <text:p>38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OLIVEIRA DE S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8" calcext:value-type="float">
            <text:p>509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MARE SALUSTIANO SANTOS</text:p>
          </table:table-cell>
          <table:table-cell office:value-type="string" calcext:value-type="string">
            <text:p>24/05/2024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79" calcext:value-type="float">
            <text:p>35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JOSE OLIVEIRA RESENDE</text:p>
          </table:table-cell>
          <table:table-cell office:value-type="string" calcext:value-type="string">
            <text:p>24/11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4 , DCF-DIR COMERCIAL FINANCEIRA, SCOR-SUP COMERCIAL DAS REGIONAIS, GCSE-GER COMERCIAL SERTÃO</text:p>
          </table:table-cell>
          <table:table-cell office:value-type="float" office:value="13" calcext:value-type="float">
            <text:p>1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CF-DIR COMERCIAL FINANCEIRA, SCOR-SUP COMERCIAL DAS REGIONAIS</text:p>
          </table:table-cell>
          <table:table-cell office:value-type="float" office:value="40" calcext:value-type="float">
            <text:p>4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CF-DIR COMERCIAL FINANCEIRA</text:p>
          </table:table-cell>
          <table:table-cell office:value-type="float" office:value="83" calcext:value-type="float">
            <text:p>8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 - CONSELHO DE ADMINISTR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79" calcext:value-type="float">
            <text:p>39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FIGUEIREDO DE ALMEIDA LIM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.01 , CA - CONSELHO DE ADMINISTRAÇÃO, CA - CONSELHO DE ADMINISTRAÇÃO, AUDITORIA INTER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77" calcext:value-type="float">
            <text:p>32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ZE HENRIQUE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.01 , CA - CONSELHO DE ADMINISTRAÇÃO, CA - CONSELHO DE ADMINISTRAÇÃO, AUDITORIA INTERNA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 , CA - CONSELHO DE ADMINISTRAÇÃO, CA - CONSELHO DE ADMINISTRAÇÃO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 - CONSELHO DE ADMINISTRAÇÃ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Geral</text:p>
          </table:table-cell>
          <table:table-cell office:value-type="float" office:value="980" calcext:value-type="float">
            <text:p>98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10/2025 <text:s/>- <text:s/>08:18:11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</table:table>
      <table:table table:name="Planilha2" table:style-name="ta2">
        <office:forms form:automatic-focus="false" form:apply-design-mode="false"/>
        <table:shapes>
          <draw:frame draw:z-index="0" draw:name="Figura 1" draw:style-name="gr1" draw:text-style-name="P1" svg:width="2.875cm" svg:height="0.906cm" svg:x="0.391cm" svg:y="0.32cm">
            <draw:image xlink:href="Pictures/10000000000000B800000034F92EA8F1.png" xlink:type="simple" xlink:show="embed" xlink:actuate="onLoad" draw:mime-type="image/png">
              <text:p/>
            </draw:image>
          </draw:frame>
        </table:shapes>
        <table:table-column table:style-name="co4" table:default-cell-style-name="ce7"/>
        <table:table-column table:style-name="co5" table:default-cell-style-name="ce11"/>
        <table:table-column table:style-name="co6" table:default-cell-style-name="ce7"/>
        <table:table-column table:style-name="co7" table:default-cell-style-name="ce7"/>
        <table:table-row table:style-name="ro1">
          <table:table-cell table:style-name="ce3" office:value-type="string" calcext:value-type="string" table:number-columns-spanned="4" table:number-rows-spanned="4">
            <text:p><text:s text:c="7"/>ESTRUTURA DE CARGOS E QUANTITATIVOS – DESO</text:p>
          </table:table-cell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2">
          <table:table-cell table:style-name="ce4" office:value-type="string" calcext:value-type="string">
            <text:p>CARGO</text:p>
          </table:table-cell>
          <table:table-cell table:style-name="ce9" office:value-type="string" calcext:value-type="string">
            <text:p>VAGAS</text:p>
          </table:table-cell>
          <table:table-cell table:style-name="ce4" office:value-type="string" calcext:value-type="string">
            <text:p>VAGAS PREENCHIDAS</text:p>
          </table:table-cell>
          <table:table-cell table:style-name="ce4" office:value-type="string" calcext:value-type="string">
            <text:p>VAGAS RESTANTES</text:p>
          </table:table-cell>
        </table:table-row>
        <table:table-row table:style-name="ro2">
          <table:table-cell table:style-name="ce5" office:value-type="string" calcext:value-type="string">
            <text:p>ADMINISTRADOR</text:p>
          </table:table-cell>
          <table:table-cell table:style-name="ce10" table:formula="of:=[.C6]" office:value-type="float" office:value="2" calcext:value-type="float">
            <text:p>2</text:p>
          </table:table-cell>
          <table:table-cell table:style-name="ce12" table:formula="of:=['REL%20COL%20JUNHO.2020'.G5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visibility="collapse">
          <table:table-cell table:style-name="ce5" office:value-type="string" calcext:value-type="string">
            <text:p>CEDIDOS</text:p>
          </table:table-cell>
          <table:table-cell table:style-name="ce10" table:formula="of:=[.C7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DVOGADO</text:p>
          </table:table-cell>
          <table:table-cell table:style-name="ce10" table:formula="of:=[.C8]" office:value-type="float" office:value="12" calcext:value-type="float">
            <text:p>12</text:p>
          </table:table-cell>
          <table:table-cell table:style-name="ce12" table:formula="of:=['REL%20COL%20JUNHO.2020'.H5]" office:value-type="float" office:value="12" calcext:value-type="float">
            <text:p>1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 OPERACIONAL</text:p>
          </table:table-cell>
          <table:table-cell table:style-name="ce10" table:formula="of:=[.C9]" office:value-type="float" office:value="4" calcext:value-type="float">
            <text:p>4</text:p>
          </table:table-cell>
          <table:table-cell table:style-name="ce12" table:formula="of:=['REL%20COL%20JUNHO.2020'.I5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INISTRATIVO</text:p>
          </table:table-cell>
          <table:table-cell table:style-name="ce10" table:formula="of:=[.C10]" office:value-type="float" office:value="2" calcext:value-type="float">
            <text:p>2</text:p>
          </table:table-cell>
          <table:table-cell table:style-name="ce12" table:formula="of:=['REL%20COL%20JUNHO.2020'.J5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ENTE DE SERVICO</text:p>
          </table:table-cell>
          <table:table-cell table:style-name="ce10" table:formula="of:=[.C11]" office:value-type="float" office:value="1" calcext:value-type="float">
            <text:p>1</text:p>
          </table:table-cell>
          <table:table-cell table:style-name="ce12" table:formula="of:=['REL%20COL%20JUNHO.2020'.K5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NALISTA DE SISTEMA</text:p>
          </table:table-cell>
          <table:table-cell table:style-name="ce10" table:formula="of:=[.C12]" office:value-type="float" office:value="1" calcext:value-type="float">
            <text:p>1</text:p>
          </table:table-cell>
          <table:table-cell table:style-name="ce12" table:formula="of:=['REL%20COL%20JUNHO.2020'.L5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ADMINISTRATIVO</text:p>
          </table:table-cell>
          <table:table-cell table:style-name="ce10" table:formula="of:=[.C13]" office:value-type="float" office:value="5" calcext:value-type="float">
            <text:p>5</text:p>
          </table:table-cell>
          <table:table-cell table:style-name="ce12" table:formula="of:=['REL%20COL%20JUNHO.2020'.M5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FINANCEIRO</text:p>
          </table:table-cell>
          <table:table-cell table:style-name="ce10" table:formula="of:=[.C14]" office:value-type="float" office:value="0" calcext:value-type="float">
            <text:p>0</text:p>
          </table:table-cell>
          <table:table-cell table:style-name="ce12" table:formula="of:=['REL%20COL%20JUNHO.2020'.N5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 ADM II</text:p>
          </table:table-cell>
          <table:table-cell table:style-name="ce10" table:formula="of:=[.C15]" office:value-type="float" office:value="125" calcext:value-type="float">
            <text:p>125</text:p>
          </table:table-cell>
          <table:table-cell table:style-name="ce12" table:formula="of:=['REL%20COL%20JUNHO.2020'.O5]" office:value-type="float" office:value="125" calcext:value-type="float">
            <text:p>12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</text:p>
          </table:table-cell>
          <table:table-cell table:style-name="ce10" table:formula="of:=[.C16]" office:value-type="float" office:value="296" calcext:value-type="float">
            <text:p>296</text:p>
          </table:table-cell>
          <table:table-cell table:style-name="ce12" table:formula="of:=['REL%20COL%20JUNHO.2020'.G10]" office:value-type="float" office:value="296" calcext:value-type="float">
            <text:p>29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I</text:p>
          </table:table-cell>
          <table:table-cell table:style-name="ce10" table:formula="of:=[.C17]" office:value-type="float" office:value="266" calcext:value-type="float">
            <text:p>266</text:p>
          </table:table-cell>
          <table:table-cell table:style-name="ce12" table:formula="of:=['REL%20COL%20JUNHO.2020'.H10]" office:value-type="float" office:value="266" calcext:value-type="float">
            <text:p>26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OPERACIONAL</text:p>
          </table:table-cell>
          <table:table-cell table:style-name="ce10" table:formula="of:=[.C18]" office:value-type="float" office:value="1" calcext:value-type="float">
            <text:p>1</text:p>
          </table:table-cell>
          <table:table-cell table:style-name="ce12" table:formula="of:=['REL%20COL%20JUNHO.2020'.I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TEC ADM</text:p>
          </table:table-cell>
          <table:table-cell table:style-name="ce10" table:formula="of:=[.C19]" office:value-type="float" office:value="1" calcext:value-type="float">
            <text:p>1</text:p>
          </table:table-cell>
          <table:table-cell table:style-name="ce12" table:formula="of:=['REL%20COL%20JUNHO.2020'.J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ENTE SOCIAL</text:p>
          </table:table-cell>
          <table:table-cell table:style-name="ce10" table:formula="of:=[.C20]" office:value-type="float" office:value="4" calcext:value-type="float">
            <text:p>4</text:p>
          </table:table-cell>
          <table:table-cell table:style-name="ce12" table:formula="of:=['REL%20COL%20JUNHO.2020'.K10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TENDENTE COMERCIAL</text:p>
          </table:table-cell>
          <table:table-cell table:style-name="ce10" table:formula="of:=[.C21]" office:value-type="float" office:value="3" calcext:value-type="float">
            <text:p>3</text:p>
          </table:table-cell>
          <table:table-cell table:style-name="ce12" table:formula="of:=['REL%20COL%20JUNHO.2020'.L10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APOIO ADMINISTRA</text:p>
          </table:table-cell>
          <table:table-cell table:style-name="ce10" table:formula="of:=[.C22]" office:value-type="float" office:value="1" calcext:value-type="float">
            <text:p>1</text:p>
          </table:table-cell>
          <table:table-cell table:style-name="ce12" table:formula="of:=['REL%20COL%20JUNHO.2020'.M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ENFERMAGEM TRAB</text:p>
          </table:table-cell>
          <table:table-cell table:style-name="ce10" table:formula="of:=[.C23]" office:value-type="float" office:value="1" calcext:value-type="float">
            <text:p>1</text:p>
          </table:table-cell>
          <table:table-cell table:style-name="ce12" table:formula="of:=['REL%20COL%20JUNHO.2020'.N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 OPERACIONAL</text:p>
          </table:table-cell>
          <table:table-cell table:style-name="ce10" table:formula="of:=[.C24]" office:value-type="float" office:value="2" calcext:value-type="float">
            <text:p>2</text:p>
          </table:table-cell>
          <table:table-cell table:style-name="ce12" table:formula="of:=['REL%20COL%20JUNHO.2020'.O10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ICOS GERAIS</text:p>
          </table:table-cell>
          <table:table-cell table:style-name="ce10" table:formula="of:=[.C25]" office:value-type="float" office:value="0" calcext:value-type="float">
            <text:p>0</text:p>
          </table:table-cell>
          <table:table-cell table:style-name="ce12" table:formula="of:=['REL%20COL%20JUNHO.2020'.P10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ILIAR DE EXECUCAO</text:p>
          </table:table-cell>
          <table:table-cell table:style-name="ce10" table:formula="of:=[.C26]" office:value-type="float" office:value="106" calcext:value-type="float">
            <text:p>106</text:p>
          </table:table-cell>
          <table:table-cell table:style-name="ce12" table:formula="of:=['REL%20COL%20JUNHO.2020'.G14]" office:value-type="float" office:value="106" calcext:value-type="float">
            <text:p>10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BIOLOGO</text:p>
          </table:table-cell>
          <table:table-cell table:style-name="ce10" table:formula="of:=[.C27]" office:value-type="float" office:value="2" calcext:value-type="float">
            <text:p>2</text:p>
          </table:table-cell>
          <table:table-cell table:style-name="ce12" table:formula="of:=['REL%20COL%20JUNHO.2020'.H14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ONTADOR</text:p>
          </table:table-cell>
          <table:table-cell table:style-name="ce10" table:formula="of:=[.C28]" office:value-type="float" office:value="1" calcext:value-type="float">
            <text:p>1</text:p>
          </table:table-cell>
          <table:table-cell table:style-name="ce12" table:formula="of:=['REL%20COL%20JUNHO.2020'.I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</text:p>
          </table:table-cell>
          <table:table-cell table:style-name="ce10" table:formula="of:=[.C29]" office:value-type="float" office:value="1" calcext:value-type="float">
            <text:p>1</text:p>
          </table:table-cell>
          <table:table-cell table:style-name="ce12" table:formula="of:=['REL%20COL%20JUNHO.2020'.J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 PROJETIST</text:p>
          </table:table-cell>
          <table:table-cell table:style-name="ce10" table:formula="of:=[.C30]" office:value-type="float" office:value="0" calcext:value-type="float">
            <text:p>0</text:p>
          </table:table-cell>
          <table:table-cell table:style-name="ce12" table:formula="of:=['REL%20COL%20JUNHO.2020'.K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GITADOR</text:p>
          </table:table-cell>
          <table:table-cell table:style-name="ce10" table:formula="of:=[.C31]" office:value-type="float" office:value="0" calcext:value-type="float">
            <text:p>0</text:p>
          </table:table-cell>
          <table:table-cell table:style-name="ce12" table:formula="of:=['REL%20COL%20JUNHO.2020'.L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RETOR – REQUISITADO</text:p>
          </table:table-cell>
          <table:table-cell table:style-name="ce10" table:formula="of:=[.C32]" office:value-type="float" office:value="3" calcext:value-type="float">
            <text:p>3</text:p>
          </table:table-cell>
          <table:table-cell table:style-name="ce12" table:formula="of:=[$'REL%20COL%20JUNHO.2020'.P5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CONOMISTA</text:p>
          </table:table-cell>
          <table:table-cell table:style-name="ce10" table:formula="of:=[.C33]" office:value-type="float" office:value="3" calcext:value-type="float">
            <text:p>3</text:p>
          </table:table-cell>
          <table:table-cell table:style-name="ce12" table:formula="of:=['REL%20COL%20JUNHO.2020'.M14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1</text:p>
          </table:table-cell>
          <table:table-cell table:style-name="ce10" table:formula="of:=[.C34]" office:value-type="float" office:value="0" calcext:value-type="float">
            <text:p>0</text:p>
          </table:table-cell>
          <table:table-cell table:style-name="ce12" table:formula="of:=['REL%20COL%20JUNHO.2020'.N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2</text:p>
          </table:table-cell>
          <table:table-cell table:style-name="ce10" table:formula="of:=[.C35]" office:value-type="float" office:value="0" calcext:value-type="float">
            <text:p>0</text:p>
          </table:table-cell>
          <table:table-cell table:style-name="ce12" table:formula="of:=['REL%20COL%20JUNHO.2020'.O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A</text:p>
          </table:table-cell>
          <table:table-cell table:style-name="ce10" table:formula="of:=[.C36]" office:value-type="float" office:value="0" calcext:value-type="float">
            <text:p>0</text:p>
          </table:table-cell>
          <table:table-cell table:style-name="ce12" table:formula="of:=['REL%20COL%20JUNHO.2020'.P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O DO TRAB</text:p>
          </table:table-cell>
          <table:table-cell table:style-name="ce10" table:formula="of:=[.C37]" office:value-type="float" office:value="1" calcext:value-type="float">
            <text:p>1</text:p>
          </table:table-cell>
          <table:table-cell table:style-name="ce12" table:formula="of:=['REL%20COL%20JUNHO.2020'.G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GENHEIRO</text:p>
          </table:table-cell>
          <table:table-cell table:style-name="ce10" table:formula="of:=[.C38]" office:value-type="float" office:value="32" calcext:value-type="float">
            <text:p>32</text:p>
          </table:table-cell>
          <table:table-cell table:style-name="ce12" table:formula="of:=['REL%20COL%20JUNHO.2020'.H18]" office:value-type="float" office:value="32" calcext:value-type="float">
            <text:p>3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GEOLOGO</text:p>
          </table:table-cell>
          <table:table-cell table:style-name="ce10" table:formula="of:=[.C39]" office:value-type="float" office:value="1" calcext:value-type="float">
            <text:p>1</text:p>
          </table:table-cell>
          <table:table-cell table:style-name="ce12" table:formula="of:=['REL%20COL%20JUNHO.2020'.I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CANICO ELETR AUTO</text:p>
          </table:table-cell>
          <table:table-cell table:style-name="ce10" table:formula="of:=[.C40]" office:value-type="float" office:value="0" calcext:value-type="float">
            <text:p>0</text:p>
          </table:table-cell>
          <table:table-cell table:style-name="ce12" table:formula="of:=['REL%20COL%20JUNHO.2020'.J18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DICO DO TRABALHO</text:p>
          </table:table-cell>
          <table:table-cell table:style-name="ce10" table:formula="of:=[.C41]" office:value-type="float" office:value="1" calcext:value-type="float">
            <text:p>1</text:p>
          </table:table-cell>
          <table:table-cell table:style-name="ce12" table:formula="of:=['REL%20COL%20JUNHO.2020'.K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OTORISTA</text:p>
          </table:table-cell>
          <table:table-cell table:style-name="ce10" table:formula="of:=[.C42]" office:value-type="float" office:value="6" calcext:value-type="float">
            <text:p>6</text:p>
          </table:table-cell>
          <table:table-cell table:style-name="ce12" table:formula="of:=['REL%20COL%20JUNHO.2020'.L18]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FICIAL MANUTENCAO</text:p>
          </table:table-cell>
          <table:table-cell table:style-name="ce10" table:formula="of:=[.C43]" office:value-type="float" office:value="0" calcext:value-type="float">
            <text:p>0</text:p>
          </table:table-cell>
          <table:table-cell table:style-name="ce12" table:formula="of:=['REL%20COL%20JUNHO.2020'.M18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DE COMPUTADOR</text:p>
          </table:table-cell>
          <table:table-cell table:style-name="ce10" table:formula="of:=[.C44]" office:value-type="float" office:value="0" calcext:value-type="float">
            <text:p>0</text:p>
          </table:table-cell>
          <table:table-cell table:style-name="ce12" table:formula="of:=['REL%20COL%20JUNHO.2020'.N18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LEV EQUIP ELETIC</text:p>
          </table:table-cell>
          <table:table-cell table:style-name="ce10" table:formula="of:=[.C45]" office:value-type="float" office:value="1" calcext:value-type="float">
            <text:p>1</text:p>
          </table:table-cell>
          <table:table-cell table:style-name="ce12" table:formula="of:=['REL%20COL%20JUNHO.2020'.O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 TRATAMENTO</text:p>
          </table:table-cell>
          <table:table-cell table:style-name="ce10" table:formula="of:=[.C46]" office:value-type="float" office:value="2" calcext:value-type="float">
            <text:p>2</text:p>
          </table:table-cell>
          <table:table-cell table:style-name="ce12" table:formula="of:=['REL%20COL%20JUNHO.2020'.P18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AO BOMBEAMEN</text:p>
          </table:table-cell>
          <table:table-cell table:style-name="ce10" table:formula="of:=[.C47]" office:value-type="float" office:value="4" calcext:value-type="float">
            <text:p>4</text:p>
          </table:table-cell>
          <table:table-cell table:style-name="ce12" table:formula="of:=['REL%20COL%20JUNHO.2020'.G22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MAQUINAS PESADAS</text:p>
          </table:table-cell>
          <table:table-cell table:style-name="ce10" table:formula="of:=[.C48]" office:value-type="float" office:value="0" calcext:value-type="float">
            <text:p>0</text:p>
          </table:table-cell>
          <table:table-cell table:style-name="ce12" table:formula="of:=['REL%20COL%20JUNHO.2020'.H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</text:p>
          </table:table-cell>
          <table:table-cell table:style-name="ce10" table:formula="of:=[.C49]" office:value-type="float" office:value="3" calcext:value-type="float">
            <text:p>3</text:p>
          </table:table-cell>
          <table:table-cell table:style-name="ce12" table:formula="of:=['REL%20COL%20JUNHO.2020'.I22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I</text:p>
          </table:table-cell>
          <table:table-cell table:style-name="ce10" table:formula="of:=[.C50]" office:value-type="float" office:value="4" calcext:value-type="float">
            <text:p>4</text:p>
          </table:table-cell>
          <table:table-cell table:style-name="ce12" table:formula="of:=['REL%20COL%20JUNHO.2020'.J22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ERADOR DE RADIO</text:p>
          </table:table-cell>
          <table:table-cell table:style-name="ce10" table:formula="of:=[.C51]" office:value-type="float" office:value="0" calcext:value-type="float">
            <text:p>0</text:p>
          </table:table-cell>
          <table:table-cell table:style-name="ce12" table:formula="of:=['REL%20COL%20JUNHO.2020'.K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EDAGOGO</text:p>
          </table:table-cell>
          <table:table-cell table:style-name="ce10" table:formula="of:=[.C52]" office:value-type="float" office:value="0" calcext:value-type="float">
            <text:p>0</text:p>
          </table:table-cell>
          <table:table-cell table:style-name="ce12" table:formula="of:=['REL%20COL%20JUNHO.2020'.L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ROG COMPUTADOR</text:p>
          </table:table-cell>
          <table:table-cell table:style-name="ce10" table:formula="of:=[.C53]" office:value-type="float" office:value="2" calcext:value-type="float">
            <text:p>2</text:p>
          </table:table-cell>
          <table:table-cell table:style-name="ce12" table:formula="of:=['REL%20COL%20JUNHO.2020'.M22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QUIMICO INDUSTRIAL</text:p>
          </table:table-cell>
          <table:table-cell table:style-name="ce10" table:formula="of:=[.C54]" office:value-type="float" office:value="7" calcext:value-type="float">
            <text:p>7</text:p>
          </table:table-cell>
          <table:table-cell table:style-name="ce12" table:formula="of:=['REL%20COL%20JUNHO.2020'.N22]" office:value-type="float" office:value="7" calcext:value-type="float">
            <text:p>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LACOES PUBLICAS</text:p>
          </table:table-cell>
          <table:table-cell table:style-name="ce10" table:formula="of:=[.C55]" office:value-type="float" office:value="1" calcext:value-type="float">
            <text:p>1</text:p>
          </table:table-cell>
          <table:table-cell table:style-name="ce12" table:formula="of:=['REL%20COL%20JUNHO.2020'.O22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QUISITADO</text:p>
          </table:table-cell>
          <table:table-cell table:style-name="ce10" table:formula="of:=[.C56]" office:value-type="float" office:value="19" calcext:value-type="float">
            <text:p>19</text:p>
          </table:table-cell>
          <table:table-cell table:style-name="ce12" table:formula="of:=['REL%20COL%20JUNHO.2020'.P22]" office:value-type="float" office:value="19" calcext:value-type="float">
            <text:p>19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 SENIOR</text:p>
          </table:table-cell>
          <table:table-cell table:style-name="ce10" table:formula="of:=[.C57]" office:value-type="float" office:value="1" calcext:value-type="float">
            <text:p>1</text:p>
          </table:table-cell>
          <table:table-cell table:style-name="ce12" table:formula="of:=['REL%20COL%20JUNHO.2020'.G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LIDADE</text:p>
          </table:table-cell>
          <table:table-cell table:style-name="ce10" table:formula="of:=[.C58]" office:value-type="float" office:value="1" calcext:value-type="float">
            <text:p>1</text:p>
          </table:table-cell>
          <table:table-cell table:style-name="ce12" table:formula="of:=['REL%20COL%20JUNHO.2020'.H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INDUSTRI SENIOR</text:p>
          </table:table-cell>
          <table:table-cell table:style-name="ce10" table:formula="of:=[.C59]" office:value-type="float" office:value="8" calcext:value-type="float">
            <text:p>8</text:p>
          </table:table-cell>
          <table:table-cell table:style-name="ce12" table:formula="of:=['REL%20COL%20JUNHO.2020'.I26]" office:value-type="float" office:value="8" calcext:value-type="float">
            <text:p>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MAN REDES EQUIPA</text:p>
          </table:table-cell>
          <table:table-cell table:style-name="ce10" table:formula="of:=[.C60]" office:value-type="float" office:value="1" calcext:value-type="float">
            <text:p>1</text:p>
          </table:table-cell>
          <table:table-cell table:style-name="ce12" table:formula="of:=['REL%20COL%20JUNHO.2020'.J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QUIMICA SENIOR</text:p>
          </table:table-cell>
          <table:table-cell table:style-name="ce10" table:formula="of:=[.C61]" office:value-type="float" office:value="2" calcext:value-type="float">
            <text:p>2</text:p>
          </table:table-cell>
          <table:table-cell table:style-name="ce12" table:formula="of:=['REL%20COL%20JUNHO.2020'.K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SEGURA TRABALHO</text:p>
          </table:table-cell>
          <table:table-cell table:style-name="ce10" table:formula="of:=[.C62]" office:value-type="float" office:value="2" calcext:value-type="float">
            <text:p>2</text:p>
          </table:table-cell>
          <table:table-cell table:style-name="ce12" table:formula="of:=['REL%20COL%20JUNHO.2020'.L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EM QUIMICA</text:p>
          </table:table-cell>
          <table:table-cell table:style-name="ce10" table:formula="of:=[.C63]" office:value-type="float" office:value="3" calcext:value-type="float">
            <text:p>3</text:p>
          </table:table-cell>
          <table:table-cell table:style-name="ce12" table:formula="of:=['REL%20COL%20JUNHO.2020'.M26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INDUSTRIAL</text:p>
          </table:table-cell>
          <table:table-cell table:style-name="ce10" table:formula="of:=[.C64]" office:value-type="float" office:value="35" calcext:value-type="float">
            <text:p>35</text:p>
          </table:table-cell>
          <table:table-cell table:style-name="ce12" table:formula="of:=['REL%20COL%20JUNHO.2020'.N26]" office:value-type="float" office:value="35" calcext:value-type="float">
            <text:p>3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ORNEIRO MECANICO</text:p>
          </table:table-cell>
          <table:table-cell table:style-name="ce10" table:formula="of:=[.C65]" office:value-type="float" office:value="0" calcext:value-type="float">
            <text:p>0</text:p>
          </table:table-cell>
          <table:table-cell table:style-name="ce12" table:formula="of:=['REL%20COL%20JUNHO.2020'.O26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EDIDOS</text:p>
          </table:table-cell>
          <table:table-cell table:style-name="ce10" table:formula="of:=[.C66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6" office:value-type="string" calcext:value-type="string">
            <text:p>TOTAL</text:p>
          </table:table-cell>
          <table:table-cell table:style-name="ce9" table:formula="of:=SUM([.B6:.B65])-[.B66]" office:value-type="float" office:value="980" calcext:value-type="float">
            <text:p>980</text:p>
          </table:table-cell>
          <table:table-cell table:style-name="ce4" table:formula="of:=SUM([.C6:.C65])-[.C66]" office:value-type="float" office:value="980" calcext:value-type="float">
            <text:p>98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number-rows-repeated="1048508">
          <table:table-cell table:number-columns-repeated="4"/>
        </table:table-row>
        <table:table-row table:style-name="ro2">
          <table:table-cell table:number-columns-repeated="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Segoe UI" style:font-family-asian="'Segoe UI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15P0" style:volatile="true">
      <number:number number:decimal-places="0" number:min-decimal-places="0" number:min-integer-digits="1" number:grouping="true"/>
    </number:number-style>
    <number:number-style style:name="N115">
      <number:text>-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</number:number-style>
    <number:number-style style:name="N117">
      <number:text>-</number:text>
      <number:number number:decimal-places="2" number:min-decimal-places="2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time-style style:name="N119">
      <number:minutes number:style="long"/>
      <number:text>:</number:text>
      <number:seconds number:style="long"/>
    </number:time-style>
    <number:time-style style:name="N12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1">
      <number:minutes number:style="long"/>
      <number:text>:</number:text>
      <number:seconds number:style="long" number:decimal-places="1"/>
    </number:time-style>
    <number:number-style style:name="N122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draw:marker draw:name="Pontas_20_das_20_setas_20_1" draw:display-name="Pontas das setas 1" svg:viewBox="0 0 20 30" svg:d="M10 0l-10 30h20z"/>
  </office:styles>
  <office:automatic-styles>
    <style:page-layout style:name="Mpm1">
      <style:page-layout-properties style:first-page-number="continue" style:scale-to="100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2.499cm" fo:margin-bottom="2.499cm" fo:margin-left="1.9cm" fo:margin-right="1.9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Report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REL_25_20COL_25_20JUNHO.2020" style:display-name="PageStyle_REL%20COL%20JUNHO.2020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5-10-13T08:20:15.896000000</dc:date>
    <meta:editing-duration>PT7H30M55S</meta:editing-duration>
    <meta:editing-cycles>69</meta:editing-cycles>
    <meta:generator>LibreOffice/7.6.4.1$Windows_X86_64 LibreOffice_project/e19e193f88cd6c0525a17fb7a176ed8e6a3e2aa1</meta:generator>
    <meta:print-date>2025-10-13T08:20:09.338000000</meta:print-date>
    <meta:printed-by>Arquivos PDF</meta:printed-by>
    <meta:document-statistic meta:table-count="2" meta:cell-count="8401" meta:object-count="1"/>
  </office:meta>
</office:document-meta>
</file>