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4" style:family="table-cell" style:parent-style-name="Excel_BuiltIn_Comma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3.14854166666667cm"/>
    </style:style>
    <style:style style:name="co2" style:family="table-column">
      <style:table-column-properties fo:break-before="auto" style:column-width="9.525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7" table:default-cell-style-name="ce2"/>
        <table:table-column table:style-name="co9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102in" svg:width="1.32874in" svg:height="0.46299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0 ?f0 L ?f1 ?f0 ?f1 ?f1 ?f0 ?f1 ?f0 ?f0 Z N" draw:text-areas="?f4 ?f4 ?f5 ?f5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1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2">
            <text:p>FINANCIAMENTO INTERNO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5"/>
          <table:table-cell office:value-type="string" table:style-name="ce5">
            <text:p>Ano: <text:s text:c="5"/>2023</text:p>
          </table:table-cell>
          <table:table-cell table:style-name="ce5"/>
          <table:table-cell office:value-type="string" table:style-name="ce5">
            <text:p>Mês: <text:s/>AGOSTO</text:p>
          </table:table-cell>
          <table:table-cell table:number-columns-repeated="2" table:style-name="ce5"/>
          <table:table-cell table:style-name="ce4"/>
          <table:table-cell table:number-columns-repeated="16376"/>
        </table:table-row>
        <table:table-row table:style-name="ro2">
          <table:table-cell table:style-name="ce6"/>
          <table:table-cell table:number-columns-repeated="5" table:style-name="ce7"/>
          <table:table-cell table:style-name="ce5"/>
          <table:table-cell table:style-name="ce4"/>
          <table:table-cell table:number-columns-repeated="16376"/>
        </table:table-row>
        <table:table-row table:style-name="ro3">
          <table:table-cell office:value-type="string" table:style-name="ce8">
            <text:p>Nº DO CT</text:p>
          </table:table-cell>
          <table:table-cell office:value-type="string" table:style-name="ce8">
            <text:p>OBJETO</text:p>
          </table:table-cell>
          <table:table-cell office:value-type="string" table:style-name="ce9">
            <text:p>ÓRGÃO/ORIGEM</text:p>
          </table:table-cell>
          <table:table-cell office:value-type="string" table:style-name="ce9">
            <text:p>VALOR PREVISTO</text:p>
          </table:table-cell>
          <table:table-cell office:value-type="string" table:style-name="ce9">
            <text:p>VALOR RECEBIDO</text:p>
          </table:table-cell>
          <table:table-cell office:value-type="string" table:style-name="ce9">
            <text:p>DATA DO REPASSE</text:p>
          </table:table-cell>
          <table:table-cell table:style-name="ce10"/>
          <table:table-cell table:number-columns-repeated="16377" table:style-name="ce11"/>
        </table:table-row>
        <table:table-row table:style-name="ro4">
          <table:table-cell office:value-type="float" office:value="5202116688760" table:style-name="ce12">
            <text:p>5.202.116.688.760</text:p>
          </table:table-cell>
          <table:table-cell office:value-type="string" table:style-name="ce13">
            <text:p>FINANCIAMENTO PARA EXECUÇÃO DE OBRAS NO ESTADO</text:p>
          </table:table-cell>
          <table:table-cell office:value-type="string" table:style-name="ce13">
            <text:p>BNB</text:p>
          </table:table-cell>
          <table:table-cell office:value-type="float" office:value="216000000" table:style-name="ce14">
            <text:p>216.000.000,00</text:p>
          </table:table-cell>
          <table:table-cell office:value-type="float" office:value="6005263.6299999999" table:style-name="ce14">
            <text:p>6.005.263,63</text:p>
          </table:table-cell>
          <table:table-cell office:value-type="date" office:date-value="2023-08-25T00:00:00" table:style-name="ce15">
            <text:p>25/08/2023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6" table:style-name="ro4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string" table:style-name="ce13">
            <text:p>_______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4"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office:value-type="string" table:style-name="ce13">
            <text:p>_______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3">
            <text:p>TOTAL</text:p>
          </table:table-cell>
          <table:covered-table-cell table:number-columns-repeated="2"/>
          <table:table-cell office:value-type="float" office:value="216000000" table:formula="of:=[.D9]" table:style-name="ce18">
            <text:p>216.000.000,00</text:p>
          </table:table-cell>
          <table:table-cell office:value-type="float" office:value="6005263.6299999999" table:formula="of:=SUM([.E9:.E20])" table:style-name="ce19">
            <text:p>6.005.263,63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number-rows-repeated="2" table:style-name="ro1">
          <table:table-cell table:style-name="ce28"/>
          <table:table-cell table:style-name="ce29"/>
          <table:table-cell table:number-columns-repeated="4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6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1024" table:style-name="ce2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6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2" number:min-integer-digits="1" number:grouping="true"/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</number:text>
    </number:number-style>
    <number:number-style style:name="N38P1">
      <number:number number:decimal-places="2" number:min-integer-digits="1" number:grouping="true"/>
      <number:text> </number:text>
    </number:number-style>
    <number:number-style style:name="N3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Ulisses Prado Andrade</meta:initial-creator>
    <dc:creator>Ulisses Prado Andrade</dc:creator>
    <meta:creation-date>2022-08-23T10:02:45Z</meta:creation-date>
    <dc:date>2023-10-11T12:37:29Z</dc:date>
    <meta:print-date>2023-10-03T09:43:47Z</meta:print-date>
    <meta:editing-cycles>74</meta:editing-cycles>
    <meta:editing-duration>PT11342S</meta:editing-duration>
  </office:meta>
</office:document-meta>
</file>