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80000003400132E562F7C97C2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909cm"/>
    </style:style>
    <style:style style:name="co3" style:family="table-column">
      <style:table-column-properties fo:break-before="auto" style:column-width="3.979cm"/>
    </style:style>
    <style:style style:name="co4" style:family="table-column">
      <style:table-column-properties fo:break-before="auto" style:column-width="5.046cm"/>
    </style:style>
    <style:style style:name="co5" style:family="table-column">
      <style:table-column-properties fo:break-before="auto" style:column-width="2.21cm"/>
    </style:style>
    <style:style style:name="co6" style:family="table-column">
      <style:table-column-properties fo:break-before="auto" style:column-width="4.865cm"/>
    </style:style>
    <style:style style:name="co7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3" calcext:value-type="float">
            <text:p>3</text:p>
          </table:table-cell>
          <table:table-cell table:formula="of:=SUMIF([.E5:.E2511];[.H3];[.F5:.F2517])" office:value-type="float" office:value="13" calcext:value-type="float">
            <text:p>13</text:p>
          </table:table-cell>
          <table:table-cell table:formula="of:=SUMIF([.E5:.E2511];[.I3];[.F5:.F2517])" office:value-type="float" office:value="22" calcext:value-type="float">
            <text:p>22</text:p>
          </table:table-cell>
          <table:table-cell table:formula="of:=SUMIF([.E5:.E2511];[.J3];[.F5:.F2517])" office:value-type="float" office:value="10" calcext:value-type="float">
            <text:p>10</text:p>
          </table:table-cell>
          <table:table-cell table:formula="of:=SUMIF([.E5:.E2511];[.K3];[.F5:.F2517])" office:value-type="float" office:value="4" calcext:value-type="float">
            <text:p>4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42" calcext:value-type="float">
            <text:p>42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48" calcext:value-type="float">
            <text:p>148</text:p>
          </table:table-cell>
          <table:table-cell table:formula="of:=SUMIF([.E5:.E2511];[.P3];[.F5:.F2517])" office:value-type="float" office:value="2" calcext:value-type="float">
            <text:p>2</text:p>
          </table:table-cell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11" calcext:value-type="float">
            <text:p>27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O SOCORRO MENEZES DE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332" calcext:value-type="float">
            <text:p>332</text:p>
          </table:table-cell>
          <table:table-cell table:formula="of:=SUMIF([.E5:.E2511];[.H9];[.F5:.F2517])" office:value-type="float" office:value="288" calcext:value-type="float">
            <text:p>288</text:p>
          </table:table-cell>
          <table:table-cell table:formula="of:=SUMIF([.E5:.E2511];[.I9];[.F5:.F2517])" office:value-type="float" office:value="5" calcext:value-type="float">
            <text:p>5</text:p>
          </table:table-cell>
          <table:table-cell table:formula="of:=SUMIF([.E5:.E2511];[.J9];[.F5:.F2517])" office:value-type="float" office:value="9" calcext:value-type="float">
            <text:p>9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6" calcext:value-type="float">
            <text:p>6</text:p>
          </table:table-cell>
          <table:table-cell table:formula="of:=SUMIF([.E5:.E2511];[.M9];[.F5:.F2517])" office:value-type="float" office:value="3" calcext:value-type="float">
            <text:p>3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11" calcext:value-type="float">
            <text:p>11</text:p>
          </table:table-cell>
          <table:table-cell table:formula="of:=SUMIF([.E5:.E2511];[.P9];[.F5:.F2517])" office:value-type="float" office:value="1" calcext:value-type="float">
            <text:p>1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16" calcext:value-type="float">
            <text:p>116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3" calcext:value-type="float">
            <text:p>3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1" calcext:value-type="float">
            <text:p>1</text:p>
          </table:table-cell>
          <table:table-cell table:formula="of:=SUMIF([.E5:.E2511];[.M13];[.F5:.F2517])" office:value-type="float" office:value="6" calcext:value-type="float">
            <text:p>6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41" calcext:value-type="float">
            <text:p>41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1" calcext:value-type="float">
            <text:p>1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13" calcext:value-type="float">
            <text:p>13</text:p>
          </table:table-cell>
          <table:table-cell table:formula="of:=SUMIF([.E5:.E2511];[.M17];[.F5:.F2517])" office:value-type="float" office:value="1" calcext:value-type="float">
            <text:p>1</text:p>
          </table:table-cell>
          <table:table-cell table:formula="of:=SUMIF([.E5:.E2511];[.N17];[.F5:.F2517])" office:value-type="float" office:value="2" calcext:value-type="float">
            <text:p>2</text:p>
          </table:table-cell>
          <table:table-cell table:formula="of:=SUMIF([.E5:.E2511];[.O17];[.F5:.F2517])" office:value-type="float" office:value="2" calcext:value-type="float">
            <text:p>2</text:p>
          </table:table-cell>
          <table:table-cell table:formula="of:=SUMIF([.E5:.E2511];[.P17];[.F5:.F2517])" office:value-type="float" office:value="10" calcext:value-type="float">
            <text:p>10</text:p>
          </table:table-cell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183" calcext:value-type="float">
            <text:p>91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ELIA PENA DE FARO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9" calcext:value-type="float">
            <text:p>9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19" calcext:value-type="float">
            <text:p>19</text:p>
          </table:table-cell>
          <table:table-cell table:formula="of:=SUMIF([.E5:.E2511];[.J21];[.F5:.F2517])" office:value-type="float" office:value="16" calcext:value-type="float">
            <text:p>16</text:p>
          </table:table-cell>
          <table:table-cell table:formula="of:=SUMIF([.E5:.E2511];[.K21];[.F5:.F2517])" office:value-type="float" office:value="2" calcext:value-type="float">
            <text:p>2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4" calcext:value-type="float">
            <text:p>4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6" calcext:value-type="float">
            <text:p>16</text:p>
          </table:table-cell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4" calcext:value-type="float">
            <text:p>4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22" calcext:value-type="float">
            <text:p>22</text:p>
          </table:table-cell>
          <table:table-cell table:formula="of:=SUMIF([.E5:.E2511];[.J25];[.F5:.F2517])" office:value-type="float" office:value="4" calcext:value-type="float">
            <text:p>4</text:p>
          </table:table-cell>
          <table:table-cell table:formula="of:=SUMIF([.E5:.E2511];[.K25];[.F5:.F2517])" office:value-type="float" office:value="5" calcext:value-type="float">
            <text:p>5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4" calcext:value-type="float">
            <text:p>4</text:p>
          </table:table-cell>
          <table:table-cell table:formula="of:=SUMIF([.E5:.E2511];[.N25];[.F5:.F2517])" office:value-type="float" office:value="43" calcext:value-type="float">
            <text:p>43</text:p>
          </table:table-cell>
          <table:table-cell table:formula="of:=SUMIF([.E5:.E2511];[.O25];[.F5:.F2517])" office:value-type="float" office:value="1" calcext:value-type="float">
            <text:p>1</text:p>
          </table:table-cell>
          <table:table-cell/>
        </table:table-row>
        <table:table-row table:style-name="ro1">
          <table:table-cell office:value-type="float" office:value="25080" calcext:value-type="float">
            <text:p>2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CARLOS DE FIGUEIRED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89" calcext:value-type="float">
            <text:p>244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IA ANDRADE OLIVEIR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1267" calcext:value-type="float" table:number-columns-spanned="10" table:number-rows-spanned="4">
            <text:p>1267</text:p>
          </table:table-cell>
          <table:covered-table-cell table:number-columns-repeated="9" table:style-name="ce2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4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62" calcext:value-type="float">
            <text:p>5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NE ANDRADE RIBEIRO</text:p>
          </table:table-cell>
          <table:table-cell office:value-type="string" calcext:value-type="string">
            <text:p>14/09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79" calcext:value-type="float">
            <text:p>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 MARIA SOBRAL ROCHA</text:p>
          </table:table-cell>
          <table:table-cell office:value-type="string" calcext:value-type="string">
            <text:p>11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85" calcext:value-type="float">
            <text:p>27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SE DA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65" calcext:value-type="float">
            <text:p>25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GILMAR DE GOI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71" calcext:value-type="float">
            <text:p>87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MA PENNA CALASANS</text:p>
          </table:table-cell>
          <table:table-cell office:value-type="string" calcext:value-type="string">
            <text:p>02/01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89" calcext:value-type="float">
            <text:p>26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OLIVEIRA SILV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88" calcext:value-type="float">
            <text:p>16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MEIDA SANTOS FILHO</text:p>
          </table:table-cell>
          <table:table-cell office:value-type="string" calcext:value-type="string">
            <text:p>01/11/198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61" calcext:value-type="float">
            <text:p>162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LOBAO MENEZES</text:p>
          </table:table-cell>
          <table:table-cell office:value-type="string" calcext:value-type="string">
            <text:p>11/01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4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32" calcext:value-type="float">
            <text:p>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61" calcext:value-type="float">
            <text:p>6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" calcext:value-type="float">
            <text:p>36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A LOPES SILVEIRA</text:p>
          </table:table-cell>
          <table:table-cell office:value-type="string" calcext:value-type="string">
            <text:p>22/10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80" calcext:value-type="float">
            <text:p>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GELA MARIA DE ABREU BARROS</text:p>
          </table:table-cell>
          <table:table-cell office:value-type="string" calcext:value-type="string">
            <text:p>27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55" calcext:value-type="float">
            <text:p>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VELINO SANTOS</text:p>
          </table:table-cell>
          <table:table-cell office:value-type="string" calcext:value-type="string">
            <text:p>01/09/1980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46" calcext:value-type="float">
            <text:p>40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DOS SANTOS VIEIR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20" calcext:value-type="float">
            <text:p>26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EYRE BOMFIM DE MENEZ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4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94" calcext:value-type="float">
            <text:p>130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A SILVA TUPINAMBA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54" calcext:value-type="float">
            <text:p>24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ERGIO PASSOS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39" calcext:value-type="float">
            <text:p>3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68" calcext:value-type="float">
            <text:p>27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YNEIDE MARIA MELO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33" calcext:value-type="float">
            <text:p>1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ARIAS</text:p>
          </table:table-cell>
          <table:table-cell office:value-type="string" calcext:value-type="string">
            <text:p>07/08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49" calcext:value-type="float">
            <text:p>6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MESSIAS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22" calcext:value-type="float">
            <text:p>24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SON BARBOSA DE MATOS FILHO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42" calcext:value-type="float">
            <text:p>13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ILVINO MA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96" calcext:value-type="float">
            <text:p>260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ERREIRA DA CONCEIC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4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08" calcext:value-type="float">
            <text:p>176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LEMING CARVALHO LIMA</text:p>
          </table:table-cell>
          <table:table-cell office:value-type="string" calcext:value-type="string">
            <text:p>01/06/198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37" calcext:value-type="float">
            <text:p>17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A ALVES DO NASCIMENTO</text:p>
          </table:table-cell>
          <table:table-cell office:value-type="string" calcext:value-type="string">
            <text:p>18/05/1984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66" calcext:value-type="float">
            <text:p>28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BARBOSA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44" calcext:value-type="float">
            <text:p>30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ORIM DE SOUZ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05" calcext:value-type="float">
            <text:p>9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TELES SANTOS</text:p>
          </table:table-cell>
          <table:table-cell office:value-type="string" calcext:value-type="string">
            <text:p>01/12/1980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8" calcext:value-type="float">
            <text:p>407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DANIEL DOS SANTOS</text:p>
          </table:table-cell>
          <table:table-cell office:value-type="string" calcext:value-type="string">
            <text:p>06/11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95" calcext:value-type="float">
            <text:p>9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96" calcext:value-type="float">
            <text:p>9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60" calcext:value-type="float">
            <text:p>6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ORREIA DANTAS</text:p>
          </table:table-cell>
          <table:table-cell office:value-type="string" calcext:value-type="string">
            <text:p>05/06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38" calcext:value-type="float">
            <text:p>1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UIZ MONTEIR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62" calcext:value-type="float">
            <text:p>24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NCY SANTANA BARRETO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4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79" calcext:value-type="float">
            <text:p>1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 HORA</text:p>
          </table:table-cell>
          <table:table-cell office:value-type="string" calcext:value-type="string">
            <text:p>18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46" calcext:value-type="float">
            <text:p>38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YME DUARTE BEMMUYAL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68" calcext:value-type="float">
            <text:p>2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57" calcext:value-type="float">
            <text:p>2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INACIO ROCHA OLIVEIRA</text:p>
          </table:table-cell>
          <table:table-cell office:value-type="string" calcext:value-type="string">
            <text:p>02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41" calcext:value-type="float">
            <text:p>18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NERES DE VASCONCELOS</text:p>
          </table:table-cell>
          <table:table-cell office:value-type="string" calcext:value-type="string">
            <text:p>09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55" calcext:value-type="float">
            <text:p>12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DENISE MORAES MOURA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33" calcext:value-type="float">
            <text:p>29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A ARAGÃO PEREIR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80" calcext:value-type="float">
            <text:p>39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DANTAS MEL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81" calcext:value-type="float">
            <text:p>259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ULIO MACHADO MENDONCA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17" calcext:value-type="float">
            <text:p>258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NOEL DA SILVA</text:p>
          </table:table-cell>
          <table:table-cell office:value-type="string" calcext:value-type="string">
            <text:p>03/02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11" calcext:value-type="float">
            <text:p>24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S ANDRADE SANTOS</text:p>
          </table:table-cell>
          <table:table-cell office:value-type="string" calcext:value-type="string">
            <text:p>03/06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30" calcext:value-type="float">
            <text:p>152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MARX CORREIA MOREIRA DE MAT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4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528" calcext:value-type="float">
            <text:p>6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NIA TAVARES ROCHA SAMPAIO</text:p>
          </table:table-cell>
          <table:table-cell office:value-type="string" calcext:value-type="string">
            <text:p>19/06/1978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61" calcext:value-type="float">
            <text:p>305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I TAVARES ARGOLO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62" calcext:value-type="float">
            <text:p>17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OVANI SILVA</text:p>
          </table:table-cell>
          <table:table-cell office:value-type="string" calcext:value-type="string">
            <text:p>23/07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30" calcext:value-type="float">
            <text:p>25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DARC PRADO DE SANTA RIT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09" calcext:value-type="float">
            <text:p>183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MARIA DA CRUZ VASCONCEL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41" calcext:value-type="float">
            <text:p>191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ENE BOMFIM BASTOS</text:p>
          </table:table-cell>
          <table:table-cell office:value-type="string" calcext:value-type="string">
            <text:p>01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89" calcext:value-type="float">
            <text:p>87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LEMILDES DOS SANTOS</text:p>
          </table:table-cell>
          <table:table-cell office:value-type="string" calcext:value-type="string">
            <text:p>07/01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42" calcext:value-type="float">
            <text:p>27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64" calcext:value-type="float">
            <text:p>6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02" calcext:value-type="float">
            <text:p>40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A SANTOS PAZ LIM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33" calcext:value-type="float">
            <text:p>24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N SETTON FILHO</text:p>
          </table:table-cell>
          <table:table-cell office:value-type="string" calcext:value-type="string">
            <text:p>09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51" calcext:value-type="float">
            <text:p>57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OBERIO LIMA DE CARVALH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4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43" calcext:value-type="float">
            <text:p>21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URILO DE SOUZ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41" calcext:value-type="float">
            <text:p>26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VALDO PEREIRA SILV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49" calcext:value-type="float">
            <text:p>33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ELMO VIEIRA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66" calcext:value-type="float">
            <text:p>26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ACILIANO MOURA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92" calcext:value-type="float">
            <text:p>18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ARAUJO VASCONCELOS</text:p>
          </table:table-cell>
          <table:table-cell office:value-type="string" calcext:value-type="string">
            <text:p>30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36" calcext:value-type="float">
            <text:p>9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LIMA JUNIOR</text:p>
          </table:table-cell>
          <table:table-cell office:value-type="string" calcext:value-type="string">
            <text:p>06/02/1981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88" calcext:value-type="float">
            <text:p>8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791" calcext:value-type="float">
            <text:p>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FA DOS SANTOS</text:p>
          </table:table-cell>
          <table:table-cell office:value-type="string" calcext:value-type="string">
            <text:p>31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70" calcext:value-type="float">
            <text:p>179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UELY GOUVEIA DE NOVAIS SANTOS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4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84" calcext:value-type="float">
            <text:p>9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MAIA MONTALVAO</text:p>
          </table:table-cell>
          <table:table-cell office:value-type="string" calcext:value-type="string">
            <text:p>13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18" calcext:value-type="float">
            <text:p>13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SANTOS MOURA</text:p>
          </table:table-cell>
          <table:table-cell office:value-type="string" calcext:value-type="string">
            <text:p>25/05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82" calcext:value-type="float">
            <text:p>27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SON INACIO ALV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77" calcext:value-type="float">
            <text:p>31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ILSON BATISTA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21" calcext:value-type="float">
            <text:p>195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DELSO MOURA SILVA</text:p>
          </table:table-cell>
          <table:table-cell office:value-type="string" calcext:value-type="string">
            <text:p>13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02" calcext:value-type="float">
            <text:p>12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DE OLIVEIRA</text:p>
          </table:table-cell>
          <table:table-cell office:value-type="string" calcext:value-type="string">
            <text:p>11/03/198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27" calcext:value-type="float">
            <text:p>9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LUIZ DE AQUINO</text:p>
          </table:table-cell>
          <table:table-cell office:value-type="string" calcext:value-type="string">
            <text:p>04/03/1980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" calcext:value-type="float">
            <text:p>3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ANDRADE</text:p>
          </table:table-cell>
          <table:table-cell office:value-type="string" calcext:value-type="string">
            <text:p>16/05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11" calcext:value-type="float">
            <text:p>30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CONCEICA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67" calcext:value-type="float">
            <text:p>117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RANCISCO SANTO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5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13" calcext:value-type="float">
            <text:p>33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IN HENRIQUE PEDROSA LOREN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18" calcext:value-type="float">
            <text:p>59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COSTA SANTOS</text:p>
          </table:table-cell>
          <table:table-cell office:value-type="string" calcext:value-type="string">
            <text:p>21/01/197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74" calcext:value-type="float">
            <text:p>6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CARVALHO NET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57" calcext:value-type="float">
            <text:p>5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39" calcext:value-type="float">
            <text:p>24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SANTANA DO COUTO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66" calcext:value-type="float">
            <text:p>1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POLINARIO DOS SANTOS</text:p>
          </table:table-cell>
          <table:table-cell office:value-type="string" calcext:value-type="string">
            <text:p>02/03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74" calcext:value-type="float">
            <text:p>11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LUIZ ALVES TOURINH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76" calcext:value-type="float">
            <text:p>7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92" calcext:value-type="float">
            <text:p>66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BATISTA SANTOS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5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34" calcext:value-type="float">
            <text:p>125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FEITOZA ARAGÃO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97" calcext:value-type="float">
            <text:p>244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NALDO PEREIRA DA SILV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43" calcext:value-type="float">
            <text:p>132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DOS SANTO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42" calcext:value-type="float">
            <text:p>12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CILIO ARAUJO DOS SANTOS</text:p>
          </table:table-cell>
          <table:table-cell office:value-type="string" calcext:value-type="string">
            <text:p>19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19" calcext:value-type="float">
            <text:p>272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CIO JOSE DA SILVA FILH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72" calcext:value-type="float">
            <text:p>11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DOS SANTOS</text:p>
          </table:table-cell>
          <table:table-cell office:value-type="string" calcext:value-type="string">
            <text:p>25/08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87" calcext:value-type="float">
            <text:p>162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OS COSTA</text:p>
          </table:table-cell>
          <table:table-cell office:value-type="string" calcext:value-type="string">
            <text:p>16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9" calcext:value-type="float">
            <text:p>3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01/02/1975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91" calcext:value-type="float">
            <text:p>12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O FRANCA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08" calcext:value-type="float">
            <text:p>259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DO NASCIMENTO MARTIN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11" calcext:value-type="float">
            <text:p>29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SON MATIAS SALE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11" calcext:value-type="float">
            <text:p>28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IBEIRO COU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79" calcext:value-type="float">
            <text:p>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ANTOS DE JESUS</text:p>
          </table:table-cell>
          <table:table-cell office:value-type="string" calcext:value-type="string">
            <text:p>01/11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55" calcext:value-type="float">
            <text:p>293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 SILVA LIM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5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67" calcext:value-type="float">
            <text:p>26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LTON TEIXEIR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59" calcext:value-type="float">
            <text:p>265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ANA HO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5" calcext:value-type="float">
            <text:p>39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PINTO DIAS</text:p>
          </table:table-cell>
          <table:table-cell office:value-type="string" calcext:value-type="string">
            <text:p>17/02/1975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43" calcext:value-type="float">
            <text:p>10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GINALDO SILVA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41" calcext:value-type="float">
            <text:p>12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ILVA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5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81" calcext:value-type="float">
            <text:p>93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MOURA DE ARAUJ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03" calcext:value-type="float">
            <text:p>10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053" calcext:value-type="float">
            <text:p>220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MODESTO ROCHA</text:p>
          </table:table-cell>
          <table:table-cell office:value-type="string" calcext:value-type="string">
            <text:p>07/04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4" calcext:value-type="float">
            <text:p>39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VANILTON GONÇALVE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66" calcext:value-type="float">
            <text:p>28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A SANTO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686" calcext:value-type="float">
            <text:p>10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CAMPOS NETO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" calcext:value-type="float">
            <text:p>38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ERREIRA FARIAS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05" calcext:value-type="float">
            <text:p>54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ROSA CORREIA</text:p>
          </table:table-cell>
          <table:table-cell office:value-type="string" calcext:value-type="string">
            <text:p>09/09/1977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02" calcext:value-type="float">
            <text:p>39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39" calcext:value-type="float">
            <text:p>252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L FONTES DE SANTAN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26" calcext:value-type="float">
            <text:p>1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PEREIRA DA SILVA</text:p>
          </table:table-cell>
          <table:table-cell office:value-type="string" calcext:value-type="string">
            <text:p>15/07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57" calcext:value-type="float">
            <text:p>40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ESON NASCIMENTO LIM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5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11" calcext:value-type="float">
            <text:p>17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RIO FONTES HORA</text:p>
          </table:table-cell>
          <table:table-cell office:value-type="string" calcext:value-type="string">
            <text:p>17/05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46" calcext:value-type="float">
            <text:p>39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ÁVIO ANDRÉ SANTOS LIM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24" calcext:value-type="float">
            <text:p>38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ESAR SANTO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167" calcext:value-type="float">
            <text:p>16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99" calcext:value-type="float">
            <text:p>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91" calcext:value-type="float">
            <text:p>35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LIANE FAGUNDES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06" calcext:value-type="float">
            <text:p>244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5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66" calcext:value-type="float">
            <text:p>6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OLIVEIRA FERREIRA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00" calcext:value-type="float">
            <text:p>12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ALDO DELFINO DOS SANTOS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68" calcext:value-type="float">
            <text:p>36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HENRIQUE SILVA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13" calcext:value-type="float">
            <text:p>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ONALDO OLIVEIRA DE JESUS</text:p>
          </table:table-cell>
          <table:table-cell office:value-type="string" calcext:value-type="string">
            <text:p>21/01/1980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05" calcext:value-type="float">
            <text:p>19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LDO VIEIRA DOS SANTOS</text:p>
          </table:table-cell>
          <table:table-cell office:value-type="string" calcext:value-type="string">
            <text:p>12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68" calcext:value-type="float">
            <text:p>37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BARRETO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24" calcext:value-type="float">
            <text:p>39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LBER GOES DO ESPIRITO SAN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91" calcext:value-type="float">
            <text:p>36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O COSTA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90" calcext:value-type="float">
            <text:p>241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O DOS SANTOS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5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39" calcext:value-type="float">
            <text:p>12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VELTON RAMALHO DE SOUZ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79" calcext:value-type="float">
            <text:p>40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RODRIGUES DE SANTANA JUNIOR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53" calcext:value-type="float">
            <text:p>24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BISPO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744" calcext:value-type="float">
            <text:p>1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PEREIRA SANTOS</text:p>
          </table:table-cell>
          <table:table-cell office:value-type="string" calcext:value-type="string">
            <text:p>18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13" calcext:value-type="float">
            <text:p>37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EMIO SANTANA DORE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75" calcext:value-type="float">
            <text:p>11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OUZA DE JESU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79" calcext:value-type="float">
            <text:p>36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LIAM MOT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79" calcext:value-type="float">
            <text:p>40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FREITAS SILV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697" calcext:value-type="float">
            <text:p>23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JOSE DOS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5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5" calcext:value-type="float">
            <text:p>36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ILDE RODRIGUES FONTES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81" calcext:value-type="float">
            <text:p>331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OLIVEIRA RAM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16" calcext:value-type="float">
            <text:p>1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57" calcext:value-type="float">
            <text:p>35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ALVE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24" calcext:value-type="float">
            <text:p>34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DOS SANTOS GOMES DE OLIVE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43" calcext:value-type="float">
            <text:p>23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LISBOA BATIST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5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13" calcext:value-type="float">
            <text:p>40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YELE LIMA DA COST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54" calcext:value-type="float">
            <text:p>23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CORREIA DANTA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35" calcext:value-type="float">
            <text:p>33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MILIO SILV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57" calcext:value-type="float">
            <text:p>2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RANCISCO ALBUQUERQUE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96" calcext:value-type="float">
            <text:p>23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BERTO GOES</text:p>
          </table:table-cell>
          <table:table-cell office:value-type="string" calcext:value-type="string">
            <text:p>25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5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41" calcext:value-type="float">
            <text:p>274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ONALDO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565" calcext:value-type="float">
            <text:p>13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 SANTANA</text:p>
          </table:table-cell>
          <table:table-cell office:value-type="string" calcext:value-type="string">
            <text:p>19/07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57" calcext:value-type="float">
            <text:p>34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ASCIMENTO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952" calcext:value-type="float">
            <text:p>18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ETO GOMES SANTOS</text:p>
          </table:table-cell>
          <table:table-cell office:value-type="string" calcext:value-type="string">
            <text:p>1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529" calcext:value-type="float">
            <text:p>205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S GRACAS</text:p>
          </table:table-cell>
          <table:table-cell office:value-type="string" calcext:value-type="string">
            <text:p>07/02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91" calcext:value-type="float">
            <text:p>3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 DONALD SANTANA DE AZEVE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19" calcext:value-type="float">
            <text:p>18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LVES TAVARES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11" calcext:value-type="float">
            <text:p>32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ACIR MENEZES DOS SANTOS JUNIOR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46" calcext:value-type="float">
            <text:p>33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DOS SANTOS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5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24" calcext:value-type="float">
            <text:p>1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553" calcext:value-type="float">
            <text:p>10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SANTOS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73" calcext:value-type="float">
            <text:p>6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OLIVEIRA DE JESU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24" calcext:value-type="float">
            <text:p>34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OUZA JUNIOR</text:p>
          </table:table-cell>
          <table:table-cell office:value-type="string" calcext:value-type="string">
            <text:p>04/11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25" calcext:value-type="float">
            <text:p>12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ALVES DOS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" calcext:value-type="float">
            <text:p>40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</text:p>
          </table:table-cell>
          <table:table-cell office:value-type="string" calcext:value-type="string">
            <text:p>01/12/197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5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59" calcext:value-type="float">
            <text:p>8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VALDO DOS SANTO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35" calcext:value-type="float">
            <text:p>35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O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" calcext:value-type="float">
            <text:p>3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</text:p>
          </table:table-cell>
          <table:table-cell office:value-type="string" calcext:value-type="string">
            <text:p>24/03/197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1" calcext:value-type="float">
            <text:p>50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VARES GOMES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8" calcext:value-type="float">
            <text:p>32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AULO MENEZES GÓI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79" calcext:value-type="float">
            <text:p>7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469" calcext:value-type="float">
            <text:p>214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GOIS DA SILVA</text:p>
          </table:table-cell>
          <table:table-cell office:value-type="string" calcext:value-type="string">
            <text:p>01/04/1985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23" calcext:value-type="float">
            <text:p>78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UINELO MOREIRA DA SILV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5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38" calcext:value-type="float">
            <text:p>246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OLIVEIRA SANTO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24" calcext:value-type="float">
            <text:p>41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ANTOS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91" calcext:value-type="float">
            <text:p>35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NAL JOSE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56" calcext:value-type="float">
            <text:p>323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DOS SANTOS BARBOS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91" calcext:value-type="float">
            <text:p>35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HENRIQUE CELESTIN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29" calcext:value-type="float">
            <text:p>27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FERREIRA OLI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40" calcext:value-type="float">
            <text:p>168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SIMOES RAMOS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468" calcext:value-type="float">
            <text:p>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18/01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5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66" calcext:value-type="float">
            <text:p>3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17" calcext:value-type="float">
            <text:p>26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DE JESU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664" calcext:value-type="float">
            <text:p>13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EDRO DA SILVA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27" calcext:value-type="float">
            <text:p>27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38" calcext:value-type="float">
            <text:p>26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MANDO DED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70" calcext:value-type="float">
            <text:p>4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ATISTA DOS SANTOS</text:p>
          </table:table-cell>
          <table:table-cell office:value-type="string" calcext:value-type="string">
            <text:p>07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32" calcext:value-type="float">
            <text:p>168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Y DA SILV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98" calcext:value-type="float">
            <text:p>169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GO DO CARMO SILVA</text:p>
          </table:table-cell>
          <table:table-cell office:value-type="string" calcext:value-type="string">
            <text:p>10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86" calcext:value-type="float">
            <text:p>64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SSILON MACEDO DE OLIVEIRA</text:p>
          </table:table-cell>
          <table:table-cell office:value-type="string" calcext:value-type="string">
            <text:p>12/06/197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91" calcext:value-type="float">
            <text:p>41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MENEZ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2:5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80" calcext:value-type="float">
            <text:p>16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PRATA SOARES</text:p>
          </table:table-cell>
          <table:table-cell office:value-type="string" calcext:value-type="string">
            <text:p>03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13" calcext:value-type="float">
            <text:p>35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LVES DE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084" calcext:value-type="float">
            <text:p>14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DOS SANTOS</text:p>
          </table:table-cell>
          <table:table-cell office:value-type="string" calcext:value-type="string">
            <text:p>27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39" calcext:value-type="float">
            <text:p>146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DOS SANTOS FILHO</text:p>
          </table:table-cell>
          <table:table-cell office:value-type="string" calcext:value-type="string">
            <text:p>02/08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11" calcext:value-type="float">
            <text:p>28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IAS DA SILVA FI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24" calcext:value-type="float">
            <text:p>35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SON ALVES COST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72" calcext:value-type="float">
            <text:p>7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DA SILVA COST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68" calcext:value-type="float">
            <text:p>35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USTEM FRANCISCO DE JESU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3:0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08" calcext:value-type="float">
            <text:p>32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DIAS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02" calcext:value-type="float">
            <text:p>27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RAN FERNANDES ALV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48" calcext:value-type="float">
            <text:p>14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24" calcext:value-type="float">
            <text:p>37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GALHAES BASTOS JUNIO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477" calcext:value-type="float">
            <text:p>47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694" calcext:value-type="float">
            <text:p>56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IAS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04" calcext:value-type="float">
            <text:p>30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S DO NASCIMENTO SANTOS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79" calcext:value-type="float">
            <text:p>17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RIBEIRO DE MENESES</text:p>
          </table:table-cell>
          <table:table-cell office:value-type="string" calcext:value-type="string">
            <text:p>10/05/1984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1" calcext:value-type="float">
            <text:p>32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3:0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84" calcext:value-type="float">
            <text:p>249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MARIA GOI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02" calcext:value-type="float">
            <text:p>38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Y REIS DUARTE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00" calcext:value-type="float">
            <text:p>30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TADEU SANTOS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86" calcext:value-type="float">
            <text:p>98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TELES DOS SANTOS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55" calcext:value-type="float">
            <text:p>17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MANO DOS SANTOS MELO</text:p>
          </table:table-cell>
          <table:table-cell office:value-type="string" calcext:value-type="string">
            <text:p>18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75" calcext:value-type="float">
            <text:p>18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BSON SILVA</text:p>
          </table:table-cell>
          <table:table-cell office:value-type="string" calcext:value-type="string">
            <text:p>31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55" calcext:value-type="float">
            <text:p>31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ECILIO BATALHA ANDRADE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46" calcext:value-type="float">
            <text:p>33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NHAES MOU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999" calcext:value-type="float">
            <text:p>1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ELIZANIO CARLOS FERREIR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51" calcext:value-type="float">
            <text:p>328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DERMURI CARVALHO CAMP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35" calcext:value-type="float">
            <text:p>39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DE SANTANA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3:0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73" calcext:value-type="float">
            <text:p>7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91" calcext:value-type="float">
            <text:p>38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REINALDO DE JESU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46" calcext:value-type="float">
            <text:p>32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OLIVEIRA FERREIRA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24" calcext:value-type="float">
            <text:p>1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VAN BATISTA ALMEID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37" calcext:value-type="float">
            <text:p>270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STENES CAMPOS JUNIOR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22" calcext:value-type="float">
            <text:p>25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R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818" calcext:value-type="float">
            <text:p>8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14" calcext:value-type="float">
            <text:p>269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E SOUZA FIGUEIRED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45" calcext:value-type="float">
            <text:p>27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ENILDA SANTOS BATING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666" calcext:value-type="float">
            <text:p>7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TON VIEIRA DA SILVA</text:p>
          </table:table-cell>
          <table:table-cell office:value-type="string" calcext:value-type="string">
            <text:p>20/03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3:0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24" calcext:value-type="float">
            <text:p>1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GOIS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90" calcext:value-type="float">
            <text:p>6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ENA NABUCO QUEIROZ SAMPA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14" calcext:value-type="float">
            <text:p>53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SECUNDO ALVES</text:p>
          </table:table-cell>
          <table:table-cell office:value-type="string" calcext:value-type="string">
            <text:p>12/08/1977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80" calcext:value-type="float">
            <text:p>36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SON VIEIRA DA SILVA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70" calcext:value-type="float">
            <text:p>260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ROBERT ANDREOLO CORUMB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77" calcext:value-type="float">
            <text:p>27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E BATISTA GREGORI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80" calcext:value-type="float">
            <text:p>3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SSLER PRATA DE ALMEIDA</text:p>
          </table:table-cell>
          <table:table-cell office:value-type="string" calcext:value-type="string">
            <text:p>23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23" calcext:value-type="float">
            <text:p>323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E OLIVEIRA FILH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43" calcext:value-type="float">
            <text:p>264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OAR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32" calcext:value-type="float">
            <text:p>176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HENRIQUE SAMPAI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00" calcext:value-type="float">
            <text:p>11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LIMA SAMPAIO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08" calcext:value-type="float">
            <text:p>9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LICIO FLORENCIO PRESCINCA</text:p>
          </table:table-cell>
          <table:table-cell office:value-type="string" calcext:value-type="string">
            <text:p>01/06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3:0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57" calcext:value-type="float">
            <text:p>33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SON DE ARAGAO GREGORI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32" calcext:value-type="float">
            <text:p>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708" calcext:value-type="float">
            <text:p>7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PEDRO DA CRUZ</text:p>
          </table:table-cell>
          <table:table-cell office:value-type="string" calcext:value-type="string">
            <text:p>26/03/1979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21" calcext:value-type="float">
            <text:p>252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DE ARAUJO RIBEIR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22" calcext:value-type="float">
            <text:p>28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NE JOVELINA DANTA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13" calcext:value-type="float">
            <text:p>2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LUCIA GONCALVES DA SILV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507" calcext:value-type="float">
            <text:p>185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ES FREIRE DOS SANTOS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20" calcext:value-type="float">
            <text:p>326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MACEDO FREITAS NE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00" calcext:value-type="float">
            <text:p>31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DA GRIL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45" calcext:value-type="float">
            <text:p>26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E MEDEIROS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24" calcext:value-type="float">
            <text:p>37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A MARIA GUIMARAES VIAN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88" calcext:value-type="float">
            <text:p>31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DEU MATOS FIGUEIRED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02" calcext:value-type="float">
            <text:p>38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TEPHANIE SILVEIRA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87" calcext:value-type="float">
            <text:p>14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BIZERRA SANTOS</text:p>
          </table:table-cell>
          <table:table-cell office:value-type="string" calcext:value-type="string">
            <text:p>15/04/196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3:0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61" calcext:value-type="float">
            <text:p>246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ILHERME HENRIQUE COUTINHO C DANTA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" calcext:value-type="float">
            <text:p>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BARROS NETO</text:p>
          </table:table-cell>
          <table:table-cell office:value-type="string" calcext:value-type="string">
            <text:p>12/01/1976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95" calcext:value-type="float">
            <text:p>154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ELES BARRETO FILH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54" calcext:value-type="float">
            <text:p>96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GARETH MENEZES OLIVEIRA MA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GUSTA CUNHA DO NASCIMENTO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79" calcext:value-type="float">
            <text:p>33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A JANETE SALES MENEZ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66" calcext:value-type="float">
            <text:p>32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NTONIO DE OLIVEIR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97" calcext:value-type="float">
            <text:p>9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02" calcext:value-type="float">
            <text:p>37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BER VINICIUS ROCHA SANTOS</text:p>
          </table:table-cell>
          <table:table-cell office:value-type="string" calcext:value-type="string">
            <text:p>15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79" calcext:value-type="float">
            <text:p>38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VIEIRA RAM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32" calcext:value-type="float">
            <text:p>4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E ROBERTO VIANA</text:p>
          </table:table-cell>
          <table:table-cell office:value-type="string" calcext:value-type="string">
            <text:p>29/06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68" calcext:value-type="float">
            <text:p>38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ILV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99" calcext:value-type="float">
            <text:p>5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MATOS DA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57" calcext:value-type="float">
            <text:p>39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ULIANA DA SILVA SANTOS ALMEIDA</text:p>
          </table:table-cell>
          <table:table-cell office:value-type="string" calcext:value-type="string">
            <text:p>13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24" calcext:value-type="float">
            <text:p>37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OLIVEIRA DE ALENCA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2" calcext:value-type="float">
            <text:p>36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SSON PEREIRA GOM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02" calcext:value-type="float">
            <text:p>37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TE BISPO DOS SANTOS SILV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3:0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35" calcext:value-type="float">
            <text:p>3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MARCKS DA COSTA NUNE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52" calcext:value-type="float">
            <text:p>254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MACIEL RODRIGUE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3" calcext:value-type="float">
            <text:p>31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OLIVEIRA SANTO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490" calcext:value-type="float">
            <text:p>8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IAS PEREIRA LIMA</text:p>
          </table:table-cell>
          <table:table-cell office:value-type="string" calcext:value-type="string">
            <text:p>03/09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33" calcext:value-type="float">
            <text:p>29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MENEZES DUARTE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02" calcext:value-type="float">
            <text:p>39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HORA GOUVE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68" calcext:value-type="float">
            <text:p>39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LAN FERREIRA MACHA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52" calcext:value-type="float">
            <text:p>270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LIA FONTES OLIVEIR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94" calcext:value-type="float">
            <text:p>64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GNALDO DE SOUZA</text:p>
          </table:table-cell>
          <table:table-cell office:value-type="string" calcext:value-type="string">
            <text:p>13/06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24" calcext:value-type="float">
            <text:p>12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NALDO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04" calcext:value-type="float">
            <text:p>12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RISVALDO DE ARAUJO</text:p>
          </table:table-cell>
          <table:table-cell office:value-type="string" calcext:value-type="string">
            <text:p>15/03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01" calcext:value-type="float">
            <text:p>27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FATIMA RODRIGUES DE ANDRADE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3:0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79" calcext:value-type="float">
            <text:p>2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O JOSE HORA FREITAS</text:p>
          </table:table-cell>
          <table:table-cell office:value-type="string" calcext:value-type="string">
            <text:p>28/05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91" calcext:value-type="float">
            <text:p>39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NDERLEY DE JESU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995" calcext:value-type="float">
            <text:p>89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SON SANTOS LIMA</text:p>
          </table:table-cell>
          <table:table-cell office:value-type="string" calcext:value-type="string">
            <text:p>25/02/1980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82" calcext:value-type="float">
            <text:p>266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PARECID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79" calcext:value-type="float">
            <text:p>33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SIVANY DE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57" calcext:value-type="float">
            <text:p>3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AURINDO BARR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21" calcext:value-type="float">
            <text:p>237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TANIEL BARROS DOS SANTOS</text:p>
          </table:table-cell>
          <table:table-cell office:value-type="string" calcext:value-type="string">
            <text:p>24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35" calcext:value-type="float">
            <text:p>37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ISCILA SOARES DE SANTAN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101" calcext:value-type="float">
            <text:p>10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200" calcext:value-type="float">
            <text:p>20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70" calcext:value-type="float">
            <text:p>88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MARIA FLORES CARDOSO SOBRAL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3:0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1267" calcext:value-type="float">
            <text:p>126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Legenda para Status eSo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odigo</text:p>
          </table:table-cell>
          <table:table-cell office:value-type="string" calcext:value-type="string">
            <text:p>Descriçã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6</text:p>
          </table:table-cell>
          <table:table-cell office:value-type="string" calcext:value-type="string">
            <text:p>Recibo retornado com advertência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7</text:p>
          </table:table-cell>
          <table:table-cell office:value-type="string" calcext:value-type="string">
            <text:p>Recibo retornado com sucess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7/01/2025 <text:s/>- <text:s/>15:13:0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table:shapes>
          <draw:frame draw:z-index="0" draw:name="Figura 1" draw:style-name="gr1" draw:text-style-name="P1" svg:width="2.875cm" svg:height="0.906cm" svg:x="0.391cm" svg:y="0.32cm">
            <draw:image xlink:href="Pictures/10000000000000B80000003400132E562F7C97C2.png" xlink:type="simple" xlink:show="embed" xlink:actuate="onLoad" draw:mime-type="image/png">
              <text:p/>
            </draw:image>
          </draw:frame>
        </table:shapes>
        <table:table-column table:style-name="co4" table:default-cell-style-name="ce7"/>
        <table:table-column table:style-name="co5" table:default-cell-style-name="ce11"/>
        <table:table-column table:style-name="co6" table:default-cell-style-name="ce7"/>
        <table:table-column table:style-name="co7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3" calcext:value-type="float">
            <text:p>3</text:p>
          </table:table-cell>
          <table:table-cell table:style-name="ce12" table:formula="of:=['REL%20COL%20JUNHO.2020'.G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3" calcext:value-type="float">
            <text:p>13</text:p>
          </table:table-cell>
          <table:table-cell table:style-name="ce12" table:formula="of:=['REL%20COL%20JUNHO.2020'.H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22" calcext:value-type="float">
            <text:p>22</text:p>
          </table:table-cell>
          <table:table-cell table:style-name="ce12" table:formula="of:=['REL%20COL%20JUNHO.2020'.I5]" office:value-type="float" office:value="22" calcext:value-type="float">
            <text:p>2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10" calcext:value-type="float">
            <text:p>10</text:p>
          </table:table-cell>
          <table:table-cell table:style-name="ce12" table:formula="of:=['REL%20COL%20JUNHO.2020'.J5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4" calcext:value-type="float">
            <text:p>4</text:p>
          </table:table-cell>
          <table:table-cell table:style-name="ce12" table:formula="of:=['REL%20COL%20JUNHO.2020'.K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42" calcext:value-type="float">
            <text:p>42</text:p>
          </table:table-cell>
          <table:table-cell table:style-name="ce12" table:formula="of:=['REL%20COL%20JUNHO.2020'.M5]" office:value-type="float" office:value="42" calcext:value-type="float">
            <text:p>4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48" calcext:value-type="float">
            <text:p>148</text:p>
          </table:table-cell>
          <table:table-cell table:style-name="ce12" table:formula="of:=['REL%20COL%20JUNHO.2020'.O5]" office:value-type="float" office:value="148" calcext:value-type="float">
            <text:p>14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332" calcext:value-type="float">
            <text:p>332</text:p>
          </table:table-cell>
          <table:table-cell table:style-name="ce12" table:formula="of:=['REL%20COL%20JUNHO.2020'.G10]" office:value-type="float" office:value="332" calcext:value-type="float">
            <text:p>33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88" calcext:value-type="float">
            <text:p>288</text:p>
          </table:table-cell>
          <table:table-cell table:style-name="ce12" table:formula="of:=['REL%20COL%20JUNHO.2020'.H10]" office:value-type="float" office:value="288" calcext:value-type="float">
            <text:p>28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5" calcext:value-type="float">
            <text:p>5</text:p>
          </table:table-cell>
          <table:table-cell table:style-name="ce12" table:formula="of:=['REL%20COL%20JUNHO.2020'.I10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9" calcext:value-type="float">
            <text:p>9</text:p>
          </table:table-cell>
          <table:table-cell table:style-name="ce12" table:formula="of:=['REL%20COL%20JUNHO.2020'.J10]" office:value-type="float" office:value="9" calcext:value-type="float">
            <text:p>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6" calcext:value-type="float">
            <text:p>6</text:p>
          </table:table-cell>
          <table:table-cell table:style-name="ce12" table:formula="of:=['REL%20COL%20JUNHO.2020'.L10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3" calcext:value-type="float">
            <text:p>3</text:p>
          </table:table-cell>
          <table:table-cell table:style-name="ce12" table:formula="of:=['REL%20COL%20JUNHO.2020'.M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11" calcext:value-type="float">
            <text:p>11</text:p>
          </table:table-cell>
          <table:table-cell table:style-name="ce12" table:formula="of:=['REL%20COL%20JUNHO.2020'.O10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1" calcext:value-type="float">
            <text:p>1</text:p>
          </table:table-cell>
          <table:table-cell table:style-name="ce12" table:formula="of:=['REL%20COL%20JUNHO.2020'.P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16" calcext:value-type="float">
            <text:p>116</text:p>
          </table:table-cell>
          <table:table-cell table:style-name="ce12" table:formula="of:=['REL%20COL%20JUNHO.2020'.G14]" office:value-type="float" office:value="116" calcext:value-type="float">
            <text:p>1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3" calcext:value-type="float">
            <text:p>3</text:p>
          </table:table-cell>
          <table:table-cell table:style-name="ce12" table:formula="of:=['REL%20COL%20JUNHO.2020'.I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1" calcext:value-type="float">
            <text:p>1</text:p>
          </table:table-cell>
          <table:table-cell table:style-name="ce12" table:formula="of:=['REL%20COL%20JUNHO.2020'.L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2" calcext:value-type="float">
            <text:p>2</text:p>
          </table:table-cell>
          <table:table-cell table:style-name="ce12" table:formula="of:=[$'REL%20COL%20JUNHO.2020'.P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6" calcext:value-type="float">
            <text:p>6</text:p>
          </table:table-cell>
          <table:table-cell table:style-name="ce12" table:formula="of:=['REL%20COL%20JUNHO.2020'.M14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41" calcext:value-type="float">
            <text:p>41</text:p>
          </table:table-cell>
          <table:table-cell table:style-name="ce12" table:formula="of:=['REL%20COL%20JUNHO.2020'.H18]" office:value-type="float" office:value="41" calcext:value-type="float">
            <text:p>4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1" calcext:value-type="float">
            <text:p>1</text:p>
          </table:table-cell>
          <table:table-cell table:style-name="ce12" table:formula="of:=['REL%20COL%20JUNHO.2020'.J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13" calcext:value-type="float">
            <text:p>13</text:p>
          </table:table-cell>
          <table:table-cell table:style-name="ce12" table:formula="of:=['REL%20COL%20JUNHO.2020'.L18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1" calcext:value-type="float">
            <text:p>1</text:p>
          </table:table-cell>
          <table:table-cell table:style-name="ce12" table:formula="of:=['REL%20COL%20JUNHO.2020'.M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2" calcext:value-type="float">
            <text:p>2</text:p>
          </table:table-cell>
          <table:table-cell table:style-name="ce12" table:formula="of:=['REL%20COL%20JUNHO.2020'.N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2" calcext:value-type="float">
            <text:p>2</text:p>
          </table:table-cell>
          <table:table-cell table:style-name="ce12" table:formula="of:=['REL%20COL%20JUNHO.2020'.O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10" calcext:value-type="float">
            <text:p>10</text:p>
          </table:table-cell>
          <table:table-cell table:style-name="ce12" table:formula="of:=['REL%20COL%20JUNHO.2020'.P18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9" calcext:value-type="float">
            <text:p>9</text:p>
          </table:table-cell>
          <table:table-cell table:style-name="ce12" table:formula="of:=['REL%20COL%20JUNHO.2020'.G22]" office:value-type="float" office:value="9" calcext:value-type="float">
            <text:p>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19" calcext:value-type="float">
            <text:p>19</text:p>
          </table:table-cell>
          <table:table-cell table:style-name="ce12" table:formula="of:=['REL%20COL%20JUNHO.2020'.I22]" office:value-type="float" office:value="19" calcext:value-type="float">
            <text:p>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16" calcext:value-type="float">
            <text:p>16</text:p>
          </table:table-cell>
          <table:table-cell table:style-name="ce12" table:formula="of:=['REL%20COL%20JUNHO.2020'.J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2" calcext:value-type="float">
            <text:p>2</text:p>
          </table:table-cell>
          <table:table-cell table:style-name="ce12" table:formula="of:=['REL%20COL%20JUNHO.2020'.K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4" calcext:value-type="float">
            <text:p>4</text:p>
          </table:table-cell>
          <table:table-cell table:style-name="ce12" table:formula="of:=['REL%20COL%20JUNHO.2020'.M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0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6" calcext:value-type="float">
            <text:p>16</text:p>
          </table:table-cell>
          <table:table-cell table:style-name="ce12" table:formula="of:=['REL%20COL%20JUNHO.2020'.P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4" calcext:value-type="float">
            <text:p>4</text:p>
          </table:table-cell>
          <table:table-cell table:style-name="ce12" table:formula="of:=['REL%20COL%20JUNHO.2020'.G26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22" calcext:value-type="float">
            <text:p>22</text:p>
          </table:table-cell>
          <table:table-cell table:style-name="ce12" table:formula="of:=['REL%20COL%20JUNHO.2020'.I26]" office:value-type="float" office:value="22" calcext:value-type="float">
            <text:p>2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4" calcext:value-type="float">
            <text:p>4</text:p>
          </table:table-cell>
          <table:table-cell table:style-name="ce12" table:formula="of:=['REL%20COL%20JUNHO.2020'.J26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5" calcext:value-type="float">
            <text:p>5</text:p>
          </table:table-cell>
          <table:table-cell table:style-name="ce12" table:formula="of:=['REL%20COL%20JUNHO.2020'.K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4" calcext:value-type="float">
            <text:p>4</text:p>
          </table:table-cell>
          <table:table-cell table:style-name="ce12" table:formula="of:=['REL%20COL%20JUNHO.2020'.M26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43" calcext:value-type="float">
            <text:p>43</text:p>
          </table:table-cell>
          <table:table-cell table:style-name="ce12" table:formula="of:=['REL%20COL%20JUNHO.2020'.N26]" office:value-type="float" office:value="43" calcext:value-type="float">
            <text:p>4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1" calcext:value-type="float">
            <text:p>1</text:p>
          </table:table-cell>
          <table:table-cell table:style-name="ce12" table:formula="of:=['REL%20COL%20JUNHO.2020'.O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1267" calcext:value-type="float">
            <text:p>1267</text:p>
          </table:table-cell>
          <table:table-cell table:style-name="ce4" table:formula="of:=SUM([.C6:.C65])-[.C66]" office:value-type="float" office:value="1267" calcext:value-type="float">
            <text:p>126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5-01-07T15:23:21.034000000</dc:date>
    <meta:editing-duration>PT7H21M3S</meta:editing-duration>
    <meta:editing-cycles>60</meta:editing-cycles>
    <meta:generator>LibreOffice/7.2.0.4$Windows_X86_64 LibreOffice_project/9a9c6381e3f7a62afc1329bd359cc48accb6435b</meta:generator>
    <meta:print-date>2020-08-18T09:33:19.558000000</meta:print-date>
    <meta:document-statistic meta:table-count="2" meta:cell-count="9942" meta:object-count="1"/>
  </office:meta>
</office:document-meta>
</file>