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3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2.801cm"/>
    </style:style>
    <style:style style:name="co4" style:family="table-column">
      <style:table-column-properties fo:break-before="auto" style:column-width="2.713cm"/>
    </style:style>
    <style:style style:name="co5" style:family="table-column">
      <style:table-column-properties fo:break-before="auto" style:column-width="2.956cm"/>
    </style:style>
    <style:style style:name="co6" style:family="table-column">
      <style:table-column-properties fo:break-before="auto" style:column-width="3.381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912cm" fo:min-width="2.875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0.729cm" table:end-y="0.17cm" draw:z-index="0" draw:name="Picture 14" draw:style-name="gr1" draw:text-style-name="P2" svg:width="3.375cm" svg:height="1.172cm" svg:x="-0.009cm" svg:y="0.032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DEZEMB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04">00/00/0000</text:date>, <text:time style:data-style-name="N2" text:time-value="11:58:20.58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01-04T09:37:00.987000000</dc:date>
    <meta:editing-duration>PT3H11M33S</meta:editing-duration>
    <meta:editing-cycles>79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