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32.03mm"/>
    </style:style>
    <style:style style:name="co3" style:family="table-column">
      <style:table-column-properties fo:break-before="auto" style:column-width="49.09mm"/>
    </style:style>
    <style:style style:name="co4" style:family="table-column">
      <style:table-column-properties fo:break-before="auto" style:column-width="39.79mm"/>
    </style:style>
    <style:style style:name="co5" style:family="table-column">
      <style:table-column-properties fo:break-before="auto" style:column-width="50.46mm"/>
    </style:style>
    <style:style style:name="co6" style:family="table-column">
      <style:table-column-properties fo:break-before="auto" style:column-width="22.1mm"/>
    </style:style>
    <style:style style:name="co7" style:family="table-column">
      <style:table-column-properties fo:break-before="auto" style:column-width="48.65mm"/>
    </style:style>
    <style:style style:name="co8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4" calcext:value-type="float">
            <text:p>264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4" calcext:value-type="float">
            <text:p>104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69" calcext:value-type="float" table:number-columns-spanned="10" table:number-rows-spanned="4">
            <text:p>969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4" calcext:value-type="float">
            <text:p>9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3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5" calcext:value-type="float">
            <text:p>1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11" calcext:value-type="float">
            <text:p>5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42" calcext:value-type="float">
            <text:p>4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72" calcext:value-type="float">
            <text:p>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1" calcext:value-type="float">
            <text:p>5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4" calcext:value-type="float">
            <text:p>1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4" calcext:value-type="float">
            <text:p>6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69" calcext:value-type="float">
            <text:p>9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03/2026 <text:s/>- <text:s/>09:08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4" calcext:value-type="float">
            <text:p>264</text:p>
          </table:table-cell>
          <table:table-cell table:style-name="ce12" table:formula="of:=['REL%20COL%20JUNHO.2020'.H10]" office:value-type="float" office:value="264" calcext:value-type="float">
            <text:p>26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4" calcext:value-type="float">
            <text:p>104</text:p>
          </table:table-cell>
          <table:table-cell table:style-name="ce12" table:formula="of:=['REL%20COL%20JUNHO.2020'.G14]" office:value-type="float" office:value="104" calcext:value-type="float">
            <text:p>10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69" calcext:value-type="float">
            <text:p>969</text:p>
          </table:table-cell>
          <table:table-cell table:style-name="ce4" table:formula="of:=SUM([.C6:.C65])-[.C66]" office:value-type="float" office:value="969" calcext:value-type="float">
            <text:p>96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3-09T09:11:51.969000000</dc:date>
    <meta:editing-duration>PT7H32M3S</meta:editing-duration>
    <meta:editing-cycles>76</meta:editing-cycles>
    <meta:generator>LibreOffice/6.0.1.1$Windows_X86_64 LibreOffice_project/60bfb1526849283ce2491346ed2aa51c465abfe6</meta:generator>
    <meta:print-date>2025-10-13T08:20:09.338000000</meta:print-date>
    <meta:printed-by>Arquivos PDF</meta:printed-by>
    <meta:document-statistic meta:table-count="2" meta:cell-count="8267" meta:object-count="1"/>
  </office:meta>
</office:document-meta>
</file>