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388cm"/>
    </style:style>
    <style:style style:name="co2" style:family="table-column">
      <style:table-column-properties fo:break-before="auto" style:column-width="8.878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"/>
        <table:table-column table:style-name="co2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ANA BEATRIZ OLIVEIRA ALBUQUERQUE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ANNELISE FONTES DE SOUZA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ANTONIO OCTAVIO SANTOS SOUSA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DAIENE FRANCIELLI SANTOS</text:p>
          </table:table-cell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EUDECIO GABRIEL DOS REIS SILVA</text:p>
          </table:table-cell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ICARO BARRETO MENDES</text:p>
          </table:table-cell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INGRID SUYANE SANTOS GOMES</text:p>
          </table:table-cell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JAWIER ALVES DOS SANTOS</text:p>
          </table:table-cell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string" calcext:value-type="string">
            <text:p>JOAO PAULO MARTINS FREITAS</text:p>
          </table:table-cell>
        </table:table-row>
        <table:table-row table:style-name="ro1">
          <table:table-cell office:value-type="float" office:value="57" calcext:value-type="float">
            <text:p>57</text:p>
          </table:table-cell>
          <table:table-cell office:value-type="string" calcext:value-type="string">
            <text:p>JORGE FERNANDO OLIVEIRA PAIVA</text:p>
          </table:table-cell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float" office:value="61" calcext:value-type="float">
            <text:p>61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string" calcext:value-type="string">
            <text:p>LARYSSA HANNA SANTOS FEITOSA</text:p>
          </table:table-cell>
        </table:table-row>
        <table:table-row table:style-name="ro1">
          <table:table-cell office:value-type="float" office:value="69" calcext:value-type="float">
            <text:p>69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float" office:value="83" calcext:value-type="float">
            <text:p>83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string" calcext:value-type="string">
            <text:p>RAQUEL OLIVEIRA DA SILVA RODRIGUES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string" calcext:value-type="string">
            <text:p>SILDENI SANTOS AZEVEDO</text:p>
          </table:table-cell>
        </table:table-row>
        <table:table-row table:style-name="ro1">
          <table:table-cell office:value-type="float" office:value="115" calcext:value-type="float">
            <text:p>115</text:p>
          </table:table-cell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string" calcext:value-type="string">
            <text:p>TAMARA SANTOS CORREIA</text:p>
          </table:table-cell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string" calcext:value-type="string">
            <text:p>VICTORIA CRISTINA ANDRADE COSTA</text:p>
          </table:table-cell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float" office:value="121" calcext:value-type="float">
            <text:p>121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YASMIN DE ANDRADE BEZERRA</text:p>
          </table:table-cell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string" calcext:value-type="string">
            <text:p>YASMIN MARIANNE SANTANA DA CONÇEIÇÃO</text:p>
          </table:table-cell>
        </table:table-row>
        <table:table-row table:style-name="ro1" table:number-rows-repeated="4">
          <table:table-cell table:number-columns-repeated="2"/>
        </table:table-row>
        <table:table-row table:style-name="ro1"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02T10:49:40.768174325</meta:creation-date>
    <dc:date>2024-10-02T10:57:02.289362590</dc:date>
    <meta:editing-duration>PT7M21S</meta:editing-duration>
    <meta:editing-cycles>2</meta:editing-cycles>
    <meta:generator>LibreOffice/7.4.7.2$Linux_X86_64 LibreOffice_project/40$Build-2</meta:generator>
    <meta:document-statistic meta:table-count="1" meta:cell-count="250" meta:object-count="0"/>
  </office:meta>
</office:document-meta>
</file>