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Configurations2/" manifest:media-type="application/vnd.sun.xml.ui.configuration"/>
  <manifest:file-entry manifest:full-path="Object 1/settings.xml" manifest:media-type="text/xml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manifest.rdf" manifest:media-type="application/rdf+xml"/>
  <manifest:file-entry manifest:full-path="Object 2/Configurations2/" manifest:media-type="application/vnd.sun.xml.ui.configuration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spreadsheet"/>
  <manifest:file-entry manifest:full-path="Object 3/manifest.rdf" manifest:media-type="application/rdf+xml"/>
  <manifest:file-entry manifest:full-path="Object 3/styles.xml" manifest:media-type="text/xml"/>
  <manifest:file-entry manifest:full-path="Object 3/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BALANÇO" table:style-name="ta1">
        <table:shapes>
          <draw:frame draw:z-index="0" draw:style-name="gr1" svg:width="15.534cm" svg:height="1.8cm" svg:x="2.185cm" svg:y="26.304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85cm" svg:y="51.955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3-11-30" calcext:value-type="date">
            <text:p>30/11/2023</text:p>
          </table:table-cell>
          <table:table-cell table:style-name="ce17" office:value-type="date" office:date-value="2022-11-30" calcext:value-type="date">
            <text:p>30/11/2022</text:p>
          </table:table-cell>
          <table:table-cell table:style-name="ce17" office:value-type="date" office:date-value="2021-11-30" calcext:value-type="date">
            <text:p>30/11/2021</text:p>
          </table:table-cell>
        </table:table-row>
        <table:table-row table:style-name="ro1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1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255601814.95" calcext:value-type="float">
            <text:p>255.601.814,95 </text:p>
          </table:table-cell>
          <table:table-cell table:style-name="ce18" office:value-type="float" office:value="226886465.02" calcext:value-type="float">
            <text:p>226.886.465,02 </text:p>
          </table:table-cell>
          <table:table-cell table:style-name="ce18" office:value-type="float" office:value="206966972.38" calcext:value-type="float">
            <text:p>206.966.972,38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38155674.45" calcext:value-type="float">
            <text:p>38.155.674,45 </text:p>
          </table:table-cell>
          <table:table-cell table:style-name="ce18" office:value-type="float" office:value="27562776.79" calcext:value-type="float">
            <text:p>27.562.776,79 </text:p>
          </table:table-cell>
          <table:table-cell table:style-name="ce18" office:value-type="float" office:value="16635826.94" calcext:value-type="float">
            <text:p>16.635.826,94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25500" calcext:value-type="float">
            <text:p>25.500,00 </text:p>
          </table:table-cell>
          <table:table-cell table:style-name="ce19" office:value-type="float" office:value="29500" calcext:value-type="float">
            <text:p>29.500,00 </text:p>
          </table:table-cell>
          <table:table-cell table:style-name="ce19" office:value-type="float" office:value="34545.6" calcext:value-type="float">
            <text:p>34.545,6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5741065.34" calcext:value-type="float">
            <text:p>5.741.065,34 </text:p>
          </table:table-cell>
          <table:table-cell table:style-name="ce19" office:value-type="float" office:value="1037949.66" calcext:value-type="float">
            <text:p>1.037.949,66 </text:p>
          </table:table-cell>
          <table:table-cell table:style-name="ce19" office:value-type="float" office:value="3808932.06" calcext:value-type="float">
            <text:p>3.808.932,0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91179.55" calcext:value-type="float">
            <text:p>91.179,55 </text:p>
          </table:table-cell>
          <table:table-cell table:style-name="ce19" office:value-type="float" office:value="294670.13" calcext:value-type="float">
            <text:p>294.670,13 </text:p>
          </table:table-cell>
          <table:table-cell table:style-name="ce19" office:value-type="float" office:value="23727.64" calcext:value-type="float">
            <text:p>23.727,64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32297929.56" calcext:value-type="float">
            <text:p>32.297.929,56 </text:p>
          </table:table-cell>
          <table:table-cell table:style-name="ce19" office:value-type="float" office:value="26200657" calcext:value-type="float">
            <text:p>26.200.657,00 </text:p>
          </table:table-cell>
          <table:table-cell table:style-name="ce19" office:value-type="float" office:value="12768621.64" calcext:value-type="float">
            <text:p>12.768.621,64 </text:p>
          </table:table-cell>
        </table:table-row>
        <table:table-row table:style-name="ro1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06712375.8" calcext:value-type="float">
            <text:p>206.712.375,80 </text:p>
          </table:table-cell>
          <table:table-cell table:style-name="ce18" office:value-type="float" office:value="192437804.67" calcext:value-type="float">
            <text:p>192.437.804,67 </text:p>
          </table:table-cell>
          <table:table-cell table:style-name="ce18" office:value-type="float" office:value="182604654.76" calcext:value-type="float">
            <text:p>182.604.654,7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388033159.46" calcext:value-type="float">
            <text:p>388.033.159,46 </text:p>
          </table:table-cell>
          <table:table-cell table:style-name="ce19" office:value-type="float" office:value="356673168.53" calcext:value-type="float">
            <text:p>356.673.168,53 </text:p>
          </table:table-cell>
          <table:table-cell table:style-name="ce19" office:value-type="float" office:value="376047540.33" calcext:value-type="float">
            <text:p>376.047.540,33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3437138.83" calcext:value-type="float">
            <text:p>123.437.138,83 </text:p>
          </table:table-cell>
          <table:table-cell table:style-name="ce19" office:value-type="float" office:value="131594045.32" calcext:value-type="float">
            <text:p>131.594.045,32 </text:p>
          </table:table-cell>
          <table:table-cell table:style-name="ce19" office:value-type="float" office:value="95340494.55" calcext:value-type="float">
            <text:p>95.340.494,55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6880180.61" calcext:value-type="float">
            <text:p>46.880.180,61 </text:p>
          </table:table-cell>
          <table:table-cell table:style-name="ce19" office:value-type="float" office:value="45004621.17" calcext:value-type="float">
            <text:p>45.004.621,17 </text:p>
          </table:table-cell>
          <table:table-cell table:style-name="ce19" office:value-type="float" office:value="37773179.7" calcext:value-type="float">
            <text:p>37.773.179,7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VISÃO PARA CREDITO DE LIQUID DUVID.</text:p>
          </table:table-cell>
          <table:table-cell table:style-name="ce8" table:number-columns-repeated="2"/>
          <table:table-cell table:style-name="ce19" office:value-type="float" office:value="-351638103.1" calcext:value-type="float">
            <text:p><text:s/>(351.638.103,10)</text:p>
          </table:table-cell>
          <table:table-cell table:style-name="ce19" office:value-type="float" office:value="-340834030.35" calcext:value-type="float">
            <text:p><text:s/>(340.834.030,35)</text:p>
          </table:table-cell>
          <table:table-cell table:style-name="ce19" office:value-type="float" office:value="-326556559.82" calcext:value-type="float">
            <text:p><text:s/>(326.556.559,82)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7557425.5" calcext:value-type="float">
            <text:p>7.557.425,50 </text:p>
          </table:table-cell>
          <table:table-cell table:style-name="ce18" office:value-type="float" office:value="5183013.55" calcext:value-type="float">
            <text:p>5.183.013,55 </text:p>
          </table:table-cell>
          <table:table-cell table:style-name="ce18" office:value-type="float" office:value="6300273.43" calcext:value-type="float">
            <text:p>6.300.273,43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6354430.02" calcext:value-type="float">
            <text:p>6.354.430,02 </text:p>
          </table:table-cell>
          <table:table-cell table:style-name="ce19" office:value-type="float" office:value="5019847.29" calcext:value-type="float">
            <text:p>5.019.847,29 </text:p>
          </table:table-cell>
          <table:table-cell table:style-name="ce19" office:value-type="float" office:value="5652961.26" calcext:value-type="float">
            <text:p>5.652.961,2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182120.99" calcext:value-type="float">
            <text:p>1.182.120,99 </text:p>
          </table:table-cell>
          <table:table-cell table:style-name="ce19" office:value-type="float" office:value="0" calcext:value-type="float">
            <text:p>- </text:p>
          </table:table-cell>
          <table:table-cell table:style-name="ce19" office:value-type="float" office:value="555021.63" calcext:value-type="float">
            <text:p>555.021,63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20874.49" calcext:value-type="float">
            <text:p>20.874,49 </text:p>
          </table:table-cell>
          <table:table-cell table:style-name="ce19" office:value-type="float" office:value="163166.26" calcext:value-type="float">
            <text:p>163.166,26 </text:p>
          </table:table-cell>
          <table:table-cell table:style-name="ce19" office:value-type="float" office:value="92290.54" calcext:value-type="float">
            <text:p>92.290,54 </text:p>
          </table:table-cell>
        </table:table-row>
        <table:table-row table:style-name="ro1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3176339.2" calcext:value-type="float">
            <text:p>3.176.339,20 </text:p>
          </table:table-cell>
          <table:table-cell table:style-name="ce18" office:value-type="float" office:value="1702870.01" calcext:value-type="float">
            <text:p>1.702.870,01 </text:p>
          </table:table-cell>
          <table:table-cell table:style-name="ce18" office:value-type="float" office:value="1426217.25" calcext:value-type="float">
            <text:p>1.426.217,25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3176339.2" calcext:value-type="float">
            <text:p>3.176.339,20 </text:p>
          </table:table-cell>
          <table:table-cell table:style-name="ce19" office:value-type="float" office:value="1702870.01" calcext:value-type="float">
            <text:p>1.702.870,01 </text:p>
          </table:table-cell>
          <table:table-cell table:style-name="ce19" office:value-type="float" office:value="1426217.25" calcext:value-type="float">
            <text:p>1.426.217,25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070431972.29" calcext:value-type="float">
            <text:p>2.070.431.972,29 </text:p>
          </table:table-cell>
          <table:table-cell table:style-name="ce18" office:value-type="float" office:value="1997262415.52" calcext:value-type="float">
            <text:p>1.997.262.415,52 </text:p>
          </table:table-cell>
          <table:table-cell table:style-name="ce18" office:value-type="float" office:value="1886441306" calcext:value-type="float">
            <text:p>1.886.441.306,00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717212.3" calcext:value-type="float">
            <text:p>717.212,30 </text:p>
          </table:table-cell>
          <table:table-cell table:style-name="ce18" office:value-type="float" office:value="12184772.2" calcext:value-type="float">
            <text:p>12.184.772,20 </text:p>
          </table:table-cell>
          <table:table-cell table:style-name="ce18" office:value-type="float" office:value="10477719.77" calcext:value-type="float">
            <text:p>10.477.719,77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168316.73" calcext:value-type="float">
            <text:p>168.316,73 </text:p>
          </table:table-cell>
          <table:table-cell table:style-name="ce19" office:value-type="float" office:value="8424775.37" calcext:value-type="float">
            <text:p>8.424.775,37 </text:p>
          </table:table-cell>
          <table:table-cell table:style-name="ce19" office:value-type="float" office:value="6744980.91" calcext:value-type="float">
            <text:p>6.744.980,9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548895.57" calcext:value-type="float">
            <text:p>548.895,57 </text:p>
          </table:table-cell>
          <table:table-cell table:style-name="ce19" office:value-type="float" office:value="3759996.83" calcext:value-type="float">
            <text:p>3.759.996,83 </text:p>
          </table:table-cell>
          <table:table-cell table:style-name="ce19" office:value-type="float" office:value="3732738.86" calcext:value-type="float">
            <text:p>3.732.738,86 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120708730.64" calcext:value-type="float">
            <text:p>1.120.708.730,64 </text:p>
          </table:table-cell>
          <table:table-cell table:style-name="ce18" office:value-type="float" office:value="1040861761.32" calcext:value-type="float">
            <text:p>1.040.861.761,32 </text:p>
          </table:table-cell>
          <table:table-cell table:style-name="ce18" office:value-type="float" office:value="1040848713.03" calcext:value-type="float">
            <text:p>1.040.848.713,03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690878297.06" calcext:value-type="float">
            <text:p>690.878.297,06 </text:p>
          </table:table-cell>
          <table:table-cell table:style-name="ce19" office:value-type="float" office:value="681301324.89" calcext:value-type="float">
            <text:p>681.301.324,89 </text:p>
          </table:table-cell>
          <table:table-cell table:style-name="ce19" office:value-type="float" office:value="698666381.76" calcext:value-type="float">
            <text:p>698.666.381,76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289285256.16" calcext:value-type="float">
            <text:p>1.289.285.256,16 </text:p>
          </table:table-cell>
          <table:table-cell table:style-name="ce19" office:value-type="float" office:value="1255821719.51" calcext:value-type="float">
            <text:p>1.255.821.719,51 </text:p>
          </table:table-cell>
          <table:table-cell table:style-name="ce19" office:value-type="float" office:value="1239356636.65" calcext:value-type="float">
            <text:p>1.239.356.636,65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598406959.1" calcext:value-type="float">
            <text:p><text:s/>(598.406.959,10)</text:p>
          </table:table-cell>
          <table:table-cell table:style-name="ce19" office:value-type="float" office:value="-574520394.62" calcext:value-type="float">
            <text:p><text:s/>(574.520.394,62)</text:p>
          </table:table-cell>
          <table:table-cell table:style-name="ce19" office:value-type="float" office:value="-540690254.89" calcext:value-type="float">
            <text:p><text:s/>(540.690.254,89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21335994.33" calcext:value-type="float">
            <text:p>421.335.994,33 </text:p>
          </table:table-cell>
          <table:table-cell table:style-name="ce19" office:value-type="float" office:value="349115660.72" calcext:value-type="float">
            <text:p>349.115.660,72 </text:p>
          </table:table-cell>
          <table:table-cell table:style-name="ce19" office:value-type="float" office:value="330270496.76" calcext:value-type="float">
            <text:p>330.270.496,76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542782252.81" calcext:value-type="float">
            <text:p>542.782.252,81 </text:p>
          </table:table-cell>
          <table:table-cell table:style-name="ce19" office:value-type="float" office:value="460036632.68" calcext:value-type="float">
            <text:p>460.036.632,68 </text:p>
          </table:table-cell>
          <table:table-cell table:style-name="ce19" office:value-type="float" office:value="431780883.27" calcext:value-type="float">
            <text:p>431.780.883,27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1446258.48" calcext:value-type="float">
            <text:p><text:s/>(121.446.258,48)</text:p>
          </table:table-cell>
          <table:table-cell table:style-name="ce19" office:value-type="float" office:value="-110920971.96" calcext:value-type="float">
            <text:p><text:s/>(110.920.971,96)</text:p>
          </table:table-cell>
          <table:table-cell table:style-name="ce19" office:value-type="float" office:value="-101510386.51" calcext:value-type="float">
            <text:p><text:s/>(101.510.386,51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8494439.25" calcext:value-type="float">
            <text:p>8.494.439,25 </text:p>
          </table:table-cell>
          <table:table-cell table:style-name="ce19" office:value-type="float" office:value="10444775.71" calcext:value-type="float">
            <text:p>10.444.775,71 </text:p>
          </table:table-cell>
          <table:table-cell table:style-name="ce19" office:value-type="float" office:value="11911834.51" calcext:value-type="float">
            <text:p>11.911.834,51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4821966.27" calcext:value-type="float">
            <text:p>44.821.966,27 </text:p>
          </table:table-cell>
          <table:table-cell table:style-name="ce19" office:value-type="float" office:value="44320222.88" calcext:value-type="float">
            <text:p>44.320.222,88 </text:p>
          </table:table-cell>
          <table:table-cell table:style-name="ce19" office:value-type="float" office:value="42999804.4" calcext:value-type="float">
            <text:p>42.999.804,40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6327527.02" calcext:value-type="float">
            <text:p><text:s/>(36.327.527,02)</text:p>
          </table:table-cell>
          <table:table-cell table:style-name="ce19" office:value-type="float" office:value="-33875447.17" calcext:value-type="float">
            <text:p><text:s/>(33.875.447,17)</text:p>
          </table:table-cell>
          <table:table-cell table:style-name="ce19" office:value-type="float" office:value="-31087969.89" calcext:value-type="float">
            <text:p><text:s/>(31.087.969,89)</text:p>
          </table:table-cell>
        </table:table-row>
        <table:table-row table:style-name="ro1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49006029.35" calcext:value-type="float">
            <text:p>949.006.029,35 </text:p>
          </table:table-cell>
          <table:table-cell table:style-name="ce18" office:value-type="float" office:value="944215882" calcext:value-type="float">
            <text:p>944.215.882,00 </text:p>
          </table:table-cell>
          <table:table-cell table:style-name="ce18" office:value-type="float" office:value="835114873.2" calcext:value-type="float">
            <text:p>835.114.873,2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04860439.64" calcext:value-type="float">
            <text:p>504.860.439,64 </text:p>
          </table:table-cell>
          <table:table-cell table:style-name="ce19" office:value-type="float" office:value="490860129.44" calcext:value-type="float">
            <text:p>490.860.129,44 </text:p>
          </table:table-cell>
          <table:table-cell table:style-name="ce19" office:value-type="float" office:value="411752683.79" calcext:value-type="float">
            <text:p>411.752.683,79 </text:p>
          </table:table-cell>
        </table:table-row>
        <table:table-row table:style-name="ro1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44145589.71" calcext:value-type="float">
            <text:p>444.145.589,71 </text:p>
          </table:table-cell>
          <table:table-cell table:style-name="ce19" office:value-type="float" office:value="453355752.56" calcext:value-type="float">
            <text:p>453.355.752,56 </text:p>
          </table:table-cell>
          <table:table-cell table:style-name="ce19" office:value-type="float" office:value="423362189.41" calcext:value-type="float">
            <text:p>423.362.189,41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326033787.24" calcext:value-type="float">
            <text:p>2.326.033.787,24 </text:p>
          </table:table-cell>
          <table:table-cell table:style-name="ce18" office:value-type="float" office:value="2224148880.54" calcext:value-type="float">
            <text:p>2.224.148.880,54 </text:p>
          </table:table-cell>
          <table:table-cell table:style-name="ce18" office:value-type="float" office:value="2093408278.38" calcext:value-type="float">
            <text:p>2.093.408.278,38 </text:p>
          </table:table-cell>
        </table:table-row>
        <table:table-row table:style-name="ro1" table:number-rows-repeated="7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1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98052712.91" calcext:value-type="float">
            <text:p>98.052.712,91 </text:p>
          </table:table-cell>
          <table:table-cell table:style-name="ce18" office:value-type="float" office:value="105267685.39" calcext:value-type="float">
            <text:p>105.267.685,39 </text:p>
          </table:table-cell>
          <table:table-cell table:style-name="ce18" office:value-type="float" office:value="118526781.85" calcext:value-type="float">
            <text:p>118.526.781,85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38903686.45" calcext:value-type="float">
            <text:p>38.903.686,45 </text:p>
          </table:table-cell>
          <table:table-cell table:style-name="ce18" office:value-type="float" office:value="44305180.69" calcext:value-type="float">
            <text:p>44.305.180,69 </text:p>
          </table:table-cell>
          <table:table-cell table:style-name="ce18" office:value-type="float" office:value="57045510.33" calcext:value-type="float">
            <text:p>57.045.510,3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38903686.45" calcext:value-type="float">
            <text:p>38.903.686,45 </text:p>
          </table:table-cell>
          <table:table-cell table:style-name="ce19" office:value-type="float" office:value="44305180.69" calcext:value-type="float">
            <text:p>44.305.180,69 </text:p>
          </table:table-cell>
          <table:table-cell table:style-name="ce19" office:value-type="float" office:value="57045510.33" calcext:value-type="float">
            <text:p>57.045.510,33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5673815.38" calcext:value-type="float">
            <text:p>5.673.815,38 </text:p>
          </table:table-cell>
          <table:table-cell table:style-name="ce18" office:value-type="float" office:value="3784692.2" calcext:value-type="float">
            <text:p>3.784.692,20 </text:p>
          </table:table-cell>
          <table:table-cell table:style-name="ce18" office:value-type="float" office:value="14936208.85" calcext:value-type="float">
            <text:p>14.936.208,8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5673815.38" calcext:value-type="float">
            <text:p>5.673.815,38 </text:p>
          </table:table-cell>
          <table:table-cell table:style-name="ce19" office:value-type="float" office:value="3784692.2" calcext:value-type="float">
            <text:p>3.784.692,20 </text:p>
          </table:table-cell>
          <table:table-cell table:style-name="ce19" office:value-type="float" office:value="14936208.85" calcext:value-type="float">
            <text:p>14.936.208,85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2626971.35" calcext:value-type="float">
            <text:p>2.626.971,35 </text:p>
          </table:table-cell>
          <table:table-cell table:style-name="ce18" office:value-type="float" office:value="2768561.41" calcext:value-type="float">
            <text:p>2.768.561,41 </text:p>
          </table:table-cell>
          <table:table-cell table:style-name="ce18" office:value-type="float" office:value="1249110.18" calcext:value-type="float">
            <text:p>1.249.110,1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334223.16" calcext:value-type="float">
            <text:p>334.223,16 </text:p>
          </table:table-cell>
          <table:table-cell table:style-name="ce19" office:value-type="float" office:value="437382.53" calcext:value-type="float">
            <text:p>437.382,53 </text:p>
          </table:table-cell>
          <table:table-cell table:style-name="ce19" office:value-type="float" office:value="230854.67" calcext:value-type="float">
            <text:p>230.854,67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2292748.19" calcext:value-type="float">
            <text:p>2.292.748,19 </text:p>
          </table:table-cell>
          <table:table-cell table:style-name="ce19" office:value-type="float" office:value="2331178.88" calcext:value-type="float">
            <text:p>2.331.178,88 </text:p>
          </table:table-cell>
          <table:table-cell table:style-name="ce19" office:value-type="float" office:value="1018255.51" calcext:value-type="float">
            <text:p>1.018.255,51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8137010.56" calcext:value-type="float">
            <text:p>8.137.010,56 </text:p>
          </table:table-cell>
          <table:table-cell table:style-name="ce18" office:value-type="float" office:value="7854634.02" calcext:value-type="float">
            <text:p>7.854.634,02 </text:p>
          </table:table-cell>
          <table:table-cell table:style-name="ce18" office:value-type="float" office:value="7637813.53" calcext:value-type="float">
            <text:p>7.637.813,53 </text:p>
          </table:table-cell>
        </table:table-row>
        <table:table-row table:style-name="ro1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032642.29" calcext:value-type="float">
            <text:p>1.032.642,29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229958.7" calcext:value-type="float">
            <text:p>4.229.958,70 </text:p>
          </table:table-cell>
          <table:table-cell table:style-name="ce19" office:value-type="float" office:value="3857502.01" calcext:value-type="float">
            <text:p>3.857.502,01 </text:p>
          </table:table-cell>
          <table:table-cell table:style-name="ce19" office:value-type="float" office:value="3188939.19" calcext:value-type="float">
            <text:p>3.188.939,19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3907051.86" calcext:value-type="float">
            <text:p>3.907.051,86 </text:p>
          </table:table-cell>
          <table:table-cell table:style-name="ce19" office:value-type="float" office:value="3997132.01" calcext:value-type="float">
            <text:p>3.997.132,01 </text:p>
          </table:table-cell>
          <table:table-cell table:style-name="ce19" office:value-type="float" office:value="3416232.05" calcext:value-type="float">
            <text:p>3.416.232,05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39186714.85" calcext:value-type="float">
            <text:p>39.186.714,85 </text:p>
          </table:table-cell>
          <table:table-cell table:style-name="ce18" office:value-type="float" office:value="35047353.85" calcext:value-type="float">
            <text:p>35.047.353,85 </text:p>
          </table:table-cell>
          <table:table-cell table:style-name="ce18" office:value-type="float" office:value="35172934.98" calcext:value-type="float">
            <text:p>35.172.934,9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836371.68" calcext:value-type="float">
            <text:p>836.371,68 </text:p>
          </table:table-cell>
          <table:table-cell table:style-name="ce19" office:value-type="float" office:value="485148.65" calcext:value-type="float">
            <text:p>485.148,65 </text:p>
          </table:table-cell>
          <table:table-cell table:style-name="ce19" office:value-type="float" office:value="144115.92" calcext:value-type="float">
            <text:p>144.115,9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5779879.26" calcext:value-type="float">
            <text:p>5.779.879,26 </text:p>
          </table:table-cell>
          <table:table-cell table:style-name="ce19" office:value-type="float" office:value="5697465.85" calcext:value-type="float">
            <text:p>5.697.465,85 </text:p>
          </table:table-cell>
          <table:table-cell table:style-name="ce19" office:value-type="float" office:value="4878370.52" calcext:value-type="float">
            <text:p>4.878.370,5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883021.27" calcext:value-type="float">
            <text:p>883.021,27 </text:p>
          </table:table-cell>
          <table:table-cell table:style-name="ce19" office:value-type="float" office:value="764027.54" calcext:value-type="float">
            <text:p>764.027,54 </text:p>
          </table:table-cell>
          <table:table-cell table:style-name="ce19" office:value-type="float" office:value="731570.85" calcext:value-type="float">
            <text:p>731.570,8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31687442.64" calcext:value-type="float">
            <text:p>31.687.442,64 </text:p>
          </table:table-cell>
          <table:table-cell table:style-name="ce19" office:value-type="float" office:value="28100711.81" calcext:value-type="float">
            <text:p>28.100.711,81 </text:p>
          </table:table-cell>
          <table:table-cell table:style-name="ce19" office:value-type="float" office:value="29418877.69" calcext:value-type="float">
            <text:p>29.418.877,69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3524514.32" calcext:value-type="float">
            <text:p>3.524.514,32 </text:p>
          </table:table-cell>
          <table:table-cell table:style-name="ce18" office:value-type="float" office:value="11507263.22" calcext:value-type="float">
            <text:p>11.507.263,22 </text:p>
          </table:table-cell>
          <table:table-cell table:style-name="ce18" office:value-type="float" office:value="2485203.98" calcext:value-type="float">
            <text:p>2.485.203,9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style-name="ce19" office:value-type="float" office:value="0" calcext:value-type="float">
            <text:p>- </text:p>
          </table:table-cell>
          <table:table-cell table:number-columns-repeated="2" table:style-name="ce19" office:value-type="float" office:value="115891.25" calcext:value-type="float">
            <text:p>115.891,2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1129327.21" calcext:value-type="float">
            <text:p>1.129.327,21 </text:p>
          </table:table-cell>
          <table:table-cell table:style-name="ce19" office:value-type="float" office:value="981752.79" calcext:value-type="float">
            <text:p>981.752,79 </text:p>
          </table:table-cell>
          <table:table-cell table:style-name="ce19" office:value-type="float" office:value="2327388.18" calcext:value-type="float">
            <text:p>2.327.388,1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2395187.11" calcext:value-type="float">
            <text:p>2.395.187,11 </text:p>
          </table:table-cell>
          <table:table-cell table:style-name="ce19" office:value-type="float" office:value="10409619.18" calcext:value-type="float">
            <text:p>10.409.619,18 </text:p>
          </table:table-cell>
          <table:table-cell table:style-name="ce19" office:value-type="float" office:value="41924.55" calcext:value-type="float">
            <text:p>41.924,55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299648941.62" calcext:value-type="float">
            <text:p>299.648.941,62 </text:p>
          </table:table-cell>
          <table:table-cell table:style-name="ce18" office:value-type="float" office:value="265848509.85" calcext:value-type="float">
            <text:p>265.848.509,85 </text:p>
          </table:table-cell>
          <table:table-cell table:style-name="ce18" office:value-type="float" office:value="227395289.23" calcext:value-type="float">
            <text:p>227.395.289,23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04671067.41" calcext:value-type="float">
            <text:p>104.671.067,41 </text:p>
          </table:table-cell>
          <table:table-cell table:style-name="ce18" office:value-type="float" office:value="67994064.63" calcext:value-type="float">
            <text:p>67.994.064,63 </text:p>
          </table:table-cell>
          <table:table-cell table:style-name="ce18" office:value-type="float" office:value="25419930.23" calcext:value-type="float">
            <text:p>25.419.930,2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04671067.41" calcext:value-type="float">
            <text:p>104.671.067,41 </text:p>
          </table:table-cell>
          <table:table-cell table:style-name="ce19" office:value-type="float" office:value="67994064.63" calcext:value-type="float">
            <text:p>67.994.064,63 </text:p>
          </table:table-cell>
          <table:table-cell table:style-name="ce19" office:value-type="float" office:value="25419930.23" calcext:value-type="float">
            <text:p>25.419.930,23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  <table:table-cell table:style-name="ce18" office:value-type="float" office:value="31299164.37" calcext:value-type="float">
            <text:p>31.299.164,37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  <table:table-cell table:style-name="ce19" office:value-type="float" office:value="3781679.5" calcext:value-type="float">
            <text:p>3.781.679,5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  <table:table-cell table:style-name="ce19" office:value-type="float" office:value="27517484.87" calcext:value-type="float">
            <text:p>27.517.484,87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  <table:table-cell table:style-name="ce18" office:value-type="float" office:value="28786394.21" calcext:value-type="float">
            <text:p>28.786.394,2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  <table:table-cell table:style-name="ce19" office:value-type="float" office:value="28786394.21" calcext:value-type="float">
            <text:p>28.786.394,21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28332132.71" calcext:value-type="float">
            <text:p>1.928.332.132,71 </text:p>
          </table:table-cell>
          <table:table-cell table:style-name="ce18" office:value-type="float" office:value="1853032685.3" calcext:value-type="float">
            <text:p>1.853.032.685,30 </text:p>
          </table:table-cell>
          <table:table-cell table:style-name="ce18" office:value-type="float" office:value="1747486207.3" calcext:value-type="float">
            <text:p>1.747.486.207,30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71516389.8400003" calcext:value-type="float">
            <text:p><text:s/>(71.516.389,84)</text:p>
          </table:table-cell>
          <table:table-cell table:style-name="ce20" office:value-type="float" office:value="-126001079.15" calcext:value-type="float">
            <text:p><text:s/>(126.001.079,15)</text:p>
          </table:table-cell>
          <table:table-cell table:style-name="ce20" office:value-type="float" office:value="-149766084.39" calcext:value-type="float">
            <text:p><text:s/>(149.766.084,39)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77404710.41" calcext:value-type="float">
            <text:p>677.404.710,41 </text:p>
          </table:table-cell>
          <table:table-cell table:style-name="ce20" office:value-type="float" office:value="656589952.31" calcext:value-type="float">
            <text:p>656.589.952,31 </text:p>
          </table:table-cell>
          <table:table-cell table:style-name="ce20" office:value-type="float" office:value="574808479.55" calcext:value-type="float">
            <text:p>574.808.479,55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326033787.24" calcext:value-type="float">
            <text:p>2.326.033.787,24 </text:p>
          </table:table-cell>
          <table:table-cell table:style-name="ce18" office:value-type="float" office:value="2224148880.54" calcext:value-type="float">
            <text:p>2.224.148.880,54 </text:p>
          </table:table-cell>
          <table:table-cell table:style-name="ce18" office:value-type="float" office:value="2093408278.38" calcext:value-type="float">
            <text:p>2.093.408.278,38 </text:p>
          </table:table-cell>
        </table:table-row>
        <table:table-row table:style-name="ro1" table:number-rows-repeated="7">
          <table:table-cell table:number-columns-repeated="8"/>
        </table:table-row>
        <table:table-row table:style-name="ro1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1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255601814.95" calcext:value-type="float">
            <text:p>255.601.814,95 </text:p>
          </table:table-cell>
          <table:table-cell table:style-name="ce22" office:value-type="float" office:value="226886465.02" calcext:value-type="float">
            <text:p>226.886.465,02 </text:p>
          </table:table-cell>
          <table:table-cell table:style-name="ce22" office:value-type="float" office:value="206966972.38" calcext:value-type="float">
            <text:p>206.966.972,38 </text:p>
          </table:table-cell>
        </table:table-row>
        <table:table-row table:style-name="ro1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070431972.29" calcext:value-type="float">
            <text:p>2.070.431.972,29 </text:p>
          </table:table-cell>
          <table:table-cell table:style-name="ce23" office:value-type="float" office:value="1997262415.52" calcext:value-type="float">
            <text:p>1.997.262.415,52 </text:p>
          </table:table-cell>
          <table:table-cell table:style-name="ce23" office:value-type="float" office:value="1886441306" calcext:value-type="float">
            <text:p>1.886.441.306,00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326033787.24" calcext:value-type="float">
            <text:p>2.326.033.787,24 </text:p>
          </table:table-cell>
          <table:table-cell table:style-name="ce22" office:value-type="float" office:value="2224148880.54" calcext:value-type="float">
            <text:p>2.224.148.880,54 </text:p>
          </table:table-cell>
          <table:table-cell table:style-name="ce22" office:value-type="float" office:value="2093408278.38" calcext:value-type="float">
            <text:p>2.093.408.278,38 </text:p>
          </table:table-cell>
        </table:table-row>
        <table:table-row table:style-name="ro1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1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98052712.91" calcext:value-type="float">
            <text:p>98.052.712,91 </text:p>
          </table:table-cell>
          <table:table-cell table:style-name="ce22" office:value-type="float" office:value="105267685.39" calcext:value-type="float">
            <text:p>105.267.685,39 </text:p>
          </table:table-cell>
          <table:table-cell table:style-name="ce22" office:value-type="float" office:value="118526781.85" calcext:value-type="float">
            <text:p>118.526.781,85 </text:p>
          </table:table-cell>
        </table:table-row>
        <table:table-row table:style-name="ro1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299648941.62" calcext:value-type="float">
            <text:p>299.648.941,62 </text:p>
          </table:table-cell>
          <table:table-cell table:style-name="ce22" office:value-type="float" office:value="265848509.85" calcext:value-type="float">
            <text:p>265.848.509,85 </text:p>
          </table:table-cell>
          <table:table-cell table:style-name="ce22" office:value-type="float" office:value="227395289.23" calcext:value-type="float">
            <text:p>227.395.289,23 </text:p>
          </table:table-cell>
        </table:table-row>
        <table:table-row table:style-name="ro1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28332132.71" calcext:value-type="float">
            <text:p>1.928.332.132,71 </text:p>
          </table:table-cell>
          <table:table-cell table:style-name="ce23" office:value-type="float" office:value="1853032685.3" calcext:value-type="float">
            <text:p>1.853.032.685,30 </text:p>
          </table:table-cell>
          <table:table-cell table:style-name="ce23" office:value-type="float" office:value="1747486207.3" calcext:value-type="float">
            <text:p>1.747.486.207,30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326033787.24" calcext:value-type="float">
            <text:p>2.326.033.787,24 </text:p>
          </table:table-cell>
          <table:table-cell table:style-name="ce22" office:value-type="float" office:value="2224148880.54" calcext:value-type="float">
            <text:p>2.224.148.880,54 </text:p>
          </table:table-cell>
          <table:table-cell table:style-name="ce22" office:value-type="float" office:value="2093408278.38" calcext:value-type="float">
            <text:p>2.093.408.278,38 </text:p>
          </table:table-cell>
        </table:table-row>
        <table:table-row table:style-name="ro1" table:number-rows-repeated="1048453">
          <table:table-cell table:number-columns-repeated="8"/>
        </table:table-row>
        <table:table-row table:style-name="ro1">
          <table:table-cell table:number-columns-repeated="8"/>
        </table:table-row>
      </table:table>
      <table:table table:name="DRE" table:style-name="ta1">
        <table:shapes>
          <draw:frame draw:z-index="0" draw:style-name="gr1" svg:width="15.534cm" svg:height="1.8cm" svg:x="2.387cm" svg:y="26.032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  <draw:frame draw:z-index="1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3-11-30" calcext:value-type="date">
            <text:p>30/11/2023</text:p>
          </table:table-cell>
          <table:table-cell table:style-name="ce17" office:value-type="date" office:date-value="2022-11-30" calcext:value-type="date">
            <text:p>30/11/2022</text:p>
          </table:table-cell>
          <table:table-cell table:style-name="ce17" office:value-type="date" office:date-value="2021-11-30" calcext:value-type="date">
            <text:p>30/11/2021</text:p>
          </table:table-cell>
        </table:table-row>
        <table:table-row table:style-name="ro1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1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778491509.87" calcext:value-type="float">
            <text:p>778.491.509,87 </text:p>
          </table:table-cell>
          <table:table-cell table:style-name="ce52" office:value-type="float" office:value="718519959.59" calcext:value-type="float">
            <text:p>718.519.959,59 </text:p>
          </table:table-cell>
          <table:table-cell table:style-name="ce52" office:value-type="float" office:value="653824075.79" calcext:value-type="float">
            <text:p>653.824.075,79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567637834.85" calcext:value-type="float">
            <text:p>567.637.834,85 </text:p>
          </table:table-cell>
          <table:table-cell table:style-name="ce50" office:value-type="float" office:value="538046096.86" calcext:value-type="float">
            <text:p>538.046.096,86 </text:p>
          </table:table-cell>
          <table:table-cell table:style-name="ce50" office:value-type="float" office:value="471749677.82" calcext:value-type="float">
            <text:p>471.749.677,82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502236813.24" calcext:value-type="float">
            <text:p>502.236.813,24 </text:p>
          </table:table-cell>
          <table:table-cell table:style-name="ce57" office:value-type="float" office:value="482670810.29" calcext:value-type="float">
            <text:p>482.670.810,29 </text:p>
          </table:table-cell>
          <table:table-cell table:style-name="ce57" office:value-type="float" office:value="439755685.72" calcext:value-type="float">
            <text:p>439.755.685,72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65401021.61" calcext:value-type="float">
            <text:p>65.401.021,61 </text:p>
          </table:table-cell>
          <table:table-cell table:style-name="ce57" office:value-type="float" office:value="55375286.57" calcext:value-type="float">
            <text:p>55.375.286,57 </text:p>
          </table:table-cell>
          <table:table-cell table:style-name="ce57" office:value-type="float" office:value="31993992.1" calcext:value-type="float">
            <text:p>31.993.992,10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69760016.96" calcext:value-type="float">
            <text:p>69.760.016,96 </text:p>
          </table:table-cell>
          <table:table-cell table:style-name="ce58" office:value-type="float" office:value="54670327.6" calcext:value-type="float">
            <text:p>54.670.327,60 </text:p>
          </table:table-cell>
          <table:table-cell table:style-name="ce58" office:value-type="float" office:value="76281214.51" calcext:value-type="float">
            <text:p>76.281.214,51 </text:p>
          </table:table-cell>
        </table:table-row>
        <table:table-row table:style-name="ro1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140745137.47" calcext:value-type="float">
            <text:p>140.745.137,47 </text:p>
          </table:table-cell>
          <table:table-cell table:style-name="ce58" office:value-type="float" office:value="125312968.7" calcext:value-type="float">
            <text:p>125.312.968,70 </text:p>
          </table:table-cell>
          <table:table-cell table:style-name="ce58" office:value-type="float" office:value="105151978.92" calcext:value-type="float">
            <text:p>105.151.978,92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127225060.4" calcext:value-type="float">
            <text:p>127.225.060,40 </text:p>
          </table:table-cell>
          <table:table-cell table:style-name="ce50" office:value-type="float" office:value="114546843.01" calcext:value-type="float">
            <text:p>114.546.843,01 </text:p>
          </table:table-cell>
          <table:table-cell table:style-name="ce50" office:value-type="float" office:value="98201801.76" calcext:value-type="float">
            <text:p>98.201.801,76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13520077.07" calcext:value-type="float">
            <text:p>13.520.077,07 </text:p>
          </table:table-cell>
          <table:table-cell table:style-name="ce57" office:value-type="float" office:value="10766125.69" calcext:value-type="float">
            <text:p>10.766.125,69 </text:p>
          </table:table-cell>
          <table:table-cell table:style-name="ce57" office:value-type="float" office:value="6950177.16" calcext:value-type="float">
            <text:p>6.950.177,16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348520.59" calcext:value-type="float">
            <text:p>348.520,59 </text:p>
          </table:table-cell>
          <table:table-cell table:style-name="ce58" office:value-type="float" office:value="490566.43" calcext:value-type="float">
            <text:p>490.566,43 </text:p>
          </table:table-cell>
          <table:table-cell table:style-name="ce58" office:value-type="float" office:value="641204.54" calcext:value-type="float">
            <text:p>641.204,54 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71070560.6" calcext:value-type="float">
            <text:p><text:s/>(71.070.560,60)</text:p>
          </table:table-cell>
          <table:table-cell table:style-name="ce52" office:value-type="float" office:value="-65065888.61" calcext:value-type="float">
            <text:p><text:s/>(65.065.888,61)</text:p>
          </table:table-cell>
          <table:table-cell table:style-name="ce52" office:value-type="float" office:value="-59388535.31" calcext:value-type="float">
            <text:p><text:s/>(59.388.535,31)</text:p>
          </table:table-cell>
        </table:table-row>
        <table:table-row table:style-name="ro1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707420949.27" calcext:value-type="float">
            <text:p>707.420.949,27 </text:p>
          </table:table-cell>
          <table:table-cell table:style-name="ce52" office:value-type="float" office:value="653454070.98" calcext:value-type="float">
            <text:p>653.454.070,98 </text:p>
          </table:table-cell>
          <table:table-cell table:style-name="ce52" office:value-type="float" office:value="594435540.48" calcext:value-type="float">
            <text:p>594.435.540,48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498028504.85" calcext:value-type="float">
            <text:p><text:s/>(498.028.504,85)</text:p>
          </table:table-cell>
          <table:table-cell table:style-name="ce52" office:value-type="float" office:value="-463092019.35" calcext:value-type="float">
            <text:p><text:s/>(463.092.019,35)</text:p>
          </table:table-cell>
          <table:table-cell table:style-name="ce52" office:value-type="float" office:value="-406361356.28" calcext:value-type="float">
            <text:p><text:s/>(406.361.356,28)</text:p>
          </table:table-cell>
        </table:table-row>
        <table:table-row table:style-name="ro1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474129089.03" calcext:value-type="float">
            <text:p><text:s/>(474.129.089,03)</text:p>
          </table:table-cell>
          <table:table-cell table:style-name="ce58" office:value-type="float" office:value="-440581356.09" calcext:value-type="float">
            <text:p><text:s/>(440.581.356,09)</text:p>
          </table:table-cell>
          <table:table-cell table:style-name="ce58" office:value-type="float" office:value="-388056526.47" calcext:value-type="float">
            <text:p><text:s/>(388.056.526,47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55777353.17" calcext:value-type="float">
            <text:p><text:s/>(55.777.353,17)</text:p>
          </table:table-cell>
          <table:table-cell table:style-name="ce58" office:value-type="float" office:value="-53049004.55" calcext:value-type="float">
            <text:p><text:s/>(53.049.004,55)</text:p>
          </table:table-cell>
          <table:table-cell table:style-name="ce58" office:value-type="float" office:value="-44920489" calcext:value-type="float">
            <text:p><text:s/>(44.920.489,00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31877937.35" calcext:value-type="float">
            <text:p>31.877.937,35 </text:p>
          </table:table-cell>
          <table:table-cell table:style-name="ce57" office:value-type="float" office:value="30538341.29" calcext:value-type="float">
            <text:p>30.538.341,29 </text:p>
          </table:table-cell>
          <table:table-cell table:style-name="ce57" office:value-type="float" office:value="26615659.19" calcext:value-type="float">
            <text:p>26.615.659,19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209392444.42" calcext:value-type="float">
            <text:p>209.392.444,42 </text:p>
          </table:table-cell>
          <table:table-cell table:style-name="ce52" office:value-type="float" office:value="190362051.63" calcext:value-type="float">
            <text:p>190.362.051,63 </text:p>
          </table:table-cell>
          <table:table-cell table:style-name="ce52" office:value-type="float" office:value="188074184.2" calcext:value-type="float">
            <text:p>188.074.184,20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67026095.09" calcext:value-type="float">
            <text:p><text:s/>(167.026.095,09)</text:p>
          </table:table-cell>
          <table:table-cell table:style-name="ce52" office:value-type="float" office:value="-144825347.22" calcext:value-type="float">
            <text:p><text:s/>(144.825.347,22)</text:p>
          </table:table-cell>
          <table:table-cell table:style-name="ce52" office:value-type="float" office:value="-135203235.26" calcext:value-type="float">
            <text:p><text:s/>(135.203.235,26)</text:p>
          </table:table-cell>
        </table:table-row>
        <table:table-row table:style-name="ro1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84803329.81" calcext:value-type="float">
            <text:p><text:s/>(84.803.329,81)</text:p>
          </table:table-cell>
          <table:table-cell table:style-name="ce57" office:value-type="float" office:value="-65377990.41" calcext:value-type="float">
            <text:p><text:s/>(65.377.990,41)</text:p>
          </table:table-cell>
          <table:table-cell table:style-name="ce57" office:value-type="float" office:value="-59967145.14" calcext:value-type="float">
            <text:p><text:s/>(59.967.145,14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76309090.43" calcext:value-type="float">
            <text:p><text:s/>(76.309.090,43)</text:p>
          </table:table-cell>
          <table:table-cell table:style-name="ce57" office:value-type="float" office:value="-74192177.24" calcext:value-type="float">
            <text:p><text:s/>(74.192.177,24)</text:p>
          </table:table-cell>
          <table:table-cell table:style-name="ce57" office:value-type="float" office:value="-70429737.05" calcext:value-type="float">
            <text:p><text:s/>(70.429.737,05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5913674.85" calcext:value-type="float">
            <text:p><text:s/>(5.913.674,85)</text:p>
          </table:table-cell>
          <table:table-cell table:style-name="ce57" office:value-type="float" office:value="-5255179.57" calcext:value-type="float">
            <text:p><text:s/>(5.255.179,57)</text:p>
          </table:table-cell>
          <table:table-cell table:style-name="ce57" office:value-type="float" office:value="-4806353.07" calcext:value-type="float">
            <text:p><text:s/>(4.806.353,07)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10141112.9" calcext:value-type="float">
            <text:p>10.141.112,90 </text:p>
          </table:table-cell>
          <table:table-cell table:style-name="ce52" office:value-type="float" office:value="1559361.64" calcext:value-type="float">
            <text:p>1.559.361,64 </text:p>
          </table:table-cell>
          <table:table-cell table:style-name="ce52" office:value-type="float" office:value="18076196.83" calcext:value-type="float">
            <text:p>18.076.196,83 </text:p>
          </table:table-cell>
        </table:table-row>
        <table:table-row table:style-name="ro1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52507462.2300001" calcext:value-type="float">
            <text:p>52.507.462,23 </text:p>
          </table:table-cell>
          <table:table-cell table:style-name="ce18" office:value-type="float" office:value="47096066.05" calcext:value-type="float">
            <text:p>47.096.066,05 </text:p>
          </table:table-cell>
          <table:table-cell table:style-name="ce18" office:value-type="float" office:value="70947145.7700001" calcext:value-type="float">
            <text:p>70.947.145,77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2076164.64" calcext:value-type="float">
            <text:p><text:s/>(2.076.164,64)</text:p>
          </table:table-cell>
          <table:table-cell table:style-name="ce18" office:value-type="float" office:value="-4245287.22" calcext:value-type="float">
            <text:p><text:s/>(4.245.287,22)</text:p>
          </table:table-cell>
          <table:table-cell table:style-name="ce18" office:value-type="float" office:value="-4691611.19" calcext:value-type="float">
            <text:p><text:s/>(4.691.611,19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5370281.1" calcext:value-type="float">
            <text:p>5.370.281,10 </text:p>
          </table:table-cell>
          <table:table-cell table:style-name="ce57" office:value-type="float" office:value="1937092.78" calcext:value-type="float">
            <text:p>1.937.092,78 </text:p>
          </table:table-cell>
          <table:table-cell table:style-name="ce57" office:value-type="float" office:value="484133.04" calcext:value-type="float">
            <text:p>484.133,04 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7446445.74" calcext:value-type="float">
            <text:p><text:s/>(7.446.445,74)</text:p>
          </table:table-cell>
          <table:table-cell table:style-name="ce57" office:value-type="float" office:value="-6182380" calcext:value-type="float">
            <text:p><text:s/>(6.182.380,00)</text:p>
          </table:table-cell>
          <table:table-cell table:style-name="ce57" office:value-type="float" office:value="-5175744.23" calcext:value-type="float">
            <text:p><text:s/>(5.175.744,23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50431297.5900001" calcext:value-type="float">
            <text:p>50.431.297,59 </text:p>
          </table:table-cell>
          <table:table-cell table:style-name="ce52" office:value-type="float" office:value="42850778.83" calcext:value-type="float">
            <text:p>42.850.778,83 </text:p>
          </table:table-cell>
          <table:table-cell table:style-name="ce52" office:value-type="float" office:value="66255534.5800001" calcext:value-type="float">
            <text:p>66.255.534,58 </text:p>
          </table:table-cell>
        </table:table-row>
        <table:table-row table:style-name="ro1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2651387.23" calcext:value-type="float">
            <text:p><text:s/>(2.651.387,23)</text:p>
          </table:table-cell>
          <table:table-cell table:style-name="ce57" office:value-type="float" office:value="-4652552.39" calcext:value-type="float">
            <text:p><text:s/>(4.652.552,39)</text:p>
          </table:table-cell>
          <table:table-cell table:style-name="ce57" office:value-type="float" office:value="-11483946.77" calcext:value-type="float">
            <text:p><text:s/>(11.483.946,77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7779910.3600001" calcext:value-type="float">
            <text:p>47.779.910,36 </text:p>
          </table:table-cell>
          <table:table-cell table:style-name="ce52" office:value-type="float" office:value="38198226.44" calcext:value-type="float">
            <text:p>38.198.226,44 </text:p>
          </table:table-cell>
          <table:table-cell table:style-name="ce52" office:value-type="float" office:value="54771587.8100001" calcext:value-type="float">
            <text:p>54.771.587,81 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1">
          <table:table-cell table:style-name="ce30" office:value-type="string" calcext:value-type="string">
            <text:p>Reconhecemos a exatidão do presente Demonstrativo, <text:s/>realizado em 30 / Novembro / 2023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>
          <table:table-cell table:style-name="ce30" office:value-type="string" calcext:value-type="string">
            <text:p>Aracaju/SE, 6 / Fevereir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 table:number-rows-repeated="1048525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2-06T12:41:45.905000000</meta:creation-date>
    <dc:date>2024-02-06T12:42:58.647000000</dc:date>
    <meta:editing-duration>PT1M12S</meta:editing-duration>
    <meta:editing-cycles>1</meta:editing-cycles>
    <meta:document-statistic meta:table-count="2" meta:cell-count="464" meta:object-count="5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5:06.78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7:09.99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