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Configurations2/" manifest:media-type="application/vnd.sun.xml.ui.configuration"/>
  <manifest:file-entry manifest:full-path="Object 1/settings.xml" manifest:media-type="text/xml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styles.xml" manifest:media-type="text/xml"/>
  <manifest:file-entry manifest:full-path="Object 2/manifest.rdf" manifest:media-type="application/rdf+xml"/>
  <manifest:file-entry manifest:full-path="Object 2/Configurations2/" manifest:media-type="application/vnd.sun.xml.ui.configuration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spreadsheet"/>
  <manifest:file-entry manifest:full-path="Object 3/styles.xml" manifest:media-type="text/xml"/>
  <manifest:file-entry manifest:full-path="Object 3/manifest.rdf" manifest:media-type="application/rdf+xml"/>
  <manifest:file-entry manifest:full-path="Object 3/Configurations2/" manifest:media-type="application/vnd.sun.xml.ui.configuration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shapes>
          <draw:frame draw:z-index="0" draw:style-name="gr1" svg:width="15.534cm" svg:height="1.8cm" svg:x="2.185cm" svg:y="26.304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185cm" svg:y="51.955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3-09-30" calcext:value-type="date">
            <text:p>30/09/2023</text:p>
          </table:table-cell>
          <table:table-cell table:style-name="ce17" office:value-type="date" office:date-value="2022-09-30" calcext:value-type="date">
            <text:p>30/09/2022</text:p>
          </table:table-cell>
          <table:table-cell table:style-name="ce17" office:value-type="date" office:date-value="2021-09-30" calcext:value-type="date">
            <text:p>30/09/2021</text:p>
          </table:table-cell>
        </table:table-row>
        <table:table-row table:style-name="ro1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1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247206232.71" calcext:value-type="float">
            <text:p>247.206.232,71 </text:p>
          </table:table-cell>
          <table:table-cell table:style-name="ce18" office:value-type="float" office:value="217474844.86" calcext:value-type="float">
            <text:p>217.474.844,86 </text:p>
          </table:table-cell>
          <table:table-cell table:style-name="ce18" office:value-type="float" office:value="195277090.17" calcext:value-type="float">
            <text:p>195.277.090,17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35694797.31" calcext:value-type="float">
            <text:p>35.694.797,31 </text:p>
          </table:table-cell>
          <table:table-cell table:style-name="ce18" office:value-type="float" office:value="26944548.68" calcext:value-type="float">
            <text:p>26.944.548,68 </text:p>
          </table:table-cell>
          <table:table-cell table:style-name="ce18" office:value-type="float" office:value="10102136.11" calcext:value-type="float">
            <text:p>10.102.136,1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34500" calcext:value-type="float">
            <text:p>34.500,00 </text:p>
          </table:table-cell>
          <table:table-cell table:style-name="ce19" office:value-type="float" office:value="30000" calcext:value-type="float">
            <text:p>30.000,00 </text:p>
          </table:table-cell>
          <table:table-cell table:style-name="ce19" office:value-type="float" office:value="30500" calcext:value-type="float">
            <text:p>30.500,0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1339261.99" calcext:value-type="float">
            <text:p>1.339.261,99 </text:p>
          </table:table-cell>
          <table:table-cell table:style-name="ce19" office:value-type="float" office:value="987137.64" calcext:value-type="float">
            <text:p>987.137,64 </text:p>
          </table:table-cell>
          <table:table-cell table:style-name="ce19" office:value-type="float" office:value="1813456.98" calcext:value-type="float">
            <text:p>1.813.456,98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1580.65" calcext:value-type="float">
            <text:p>1.580,65 </text:p>
          </table:table-cell>
          <table:table-cell table:style-name="ce19" office:value-type="float" office:value="174227.07" calcext:value-type="float">
            <text:p>174.227,07 </text:p>
          </table:table-cell>
          <table:table-cell table:style-name="ce19" office:value-type="float" office:value="266645.59" calcext:value-type="float">
            <text:p>266.645,59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34319454.67" calcext:value-type="float">
            <text:p>34.319.454,67 </text:p>
          </table:table-cell>
          <table:table-cell table:style-name="ce19" office:value-type="float" office:value="25753183.97" calcext:value-type="float">
            <text:p>25.753.183,97 </text:p>
          </table:table-cell>
          <table:table-cell table:style-name="ce19" office:value-type="float" office:value="7991533.54" calcext:value-type="float">
            <text:p>7.991.533,54 </text:p>
          </table:table-cell>
        </table:table-row>
        <table:table-row table:style-name="ro1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00571145.27" calcext:value-type="float">
            <text:p>200.571.145,27 </text:p>
          </table:table-cell>
          <table:table-cell table:style-name="ce18" office:value-type="float" office:value="182455234.79" calcext:value-type="float">
            <text:p>182.455.234,79 </text:p>
          </table:table-cell>
          <table:table-cell table:style-name="ce18" office:value-type="float" office:value="176947363.82" calcext:value-type="float">
            <text:p>176.947.363,82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383063239.55" calcext:value-type="float">
            <text:p>383.063.239,55 </text:p>
          </table:table-cell>
          <table:table-cell table:style-name="ce19" office:value-type="float" office:value="350574936.26" calcext:value-type="float">
            <text:p>350.574.936,26 </text:p>
          </table:table-cell>
          <table:table-cell table:style-name="ce19" office:value-type="float" office:value="363753422.91" calcext:value-type="float">
            <text:p>363.753.422,9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18488299.21" calcext:value-type="float">
            <text:p>118.488.299,21 </text:p>
          </table:table-cell>
          <table:table-cell table:style-name="ce19" office:value-type="float" office:value="131008751.39" calcext:value-type="float">
            <text:p>131.008.751,39 </text:p>
          </table:table-cell>
          <table:table-cell table:style-name="ce19" office:value-type="float" office:value="117286686.9" calcext:value-type="float">
            <text:p>117.286.686,9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6880180.61" calcext:value-type="float">
            <text:p>46.880.180,61 </text:p>
          </table:table-cell>
          <table:table-cell table:style-name="ce19" office:value-type="float" office:value="39344191.23" calcext:value-type="float">
            <text:p>39.344.191,23 </text:p>
          </table:table-cell>
          <table:table-cell table:style-name="ce19" office:value-type="float" office:value="34175071.6" calcext:value-type="float">
            <text:p>34.175.071,6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VISÃO PARA CREDITO DE LIQUID DUVID.</text:p>
          </table:table-cell>
          <table:table-cell table:style-name="ce8" table:number-columns-repeated="2"/>
          <table:table-cell table:style-name="ce19" office:value-type="float" office:value="-347860574.1" calcext:value-type="float">
            <text:p><text:s/>(347.860.574,10)</text:p>
          </table:table-cell>
          <table:table-cell table:style-name="ce19" office:value-type="float" office:value="-338472644.09" calcext:value-type="float">
            <text:p><text:s/>(338.472.644,09)</text:p>
          </table:table-cell>
          <table:table-cell table:style-name="ce19" office:value-type="float" office:value="-338267817.59" calcext:value-type="float">
            <text:p><text:s/>(338.267.817,59)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7207333.93" calcext:value-type="float">
            <text:p>7.207.333,93 </text:p>
          </table:table-cell>
          <table:table-cell table:style-name="ce18" office:value-type="float" office:value="5327523.72" calcext:value-type="float">
            <text:p>5.327.523,72 </text:p>
          </table:table-cell>
          <table:table-cell table:style-name="ce18" office:value-type="float" office:value="6255967.4" calcext:value-type="float">
            <text:p>6.255.967,4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style-name="ce19" office:value-type="float" office:value="367338" calcext:value-type="float">
            <text:p>367.338,00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5731904.2" calcext:value-type="float">
            <text:p>5.731.904,20 </text:p>
          </table:table-cell>
          <table:table-cell table:style-name="ce19" office:value-type="float" office:value="5232038.52" calcext:value-type="float">
            <text:p>5.232.038,52 </text:p>
          </table:table-cell>
          <table:table-cell table:style-name="ce19" office:value-type="float" office:value="5282161.99" calcext:value-type="float">
            <text:p>5.282.161,99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108091.73" calcext:value-type="float">
            <text:p>1.108.091,73 </text:p>
          </table:table-cell>
          <table:table-cell table:style-name="ce19" office:value-type="float" office:value="95485.2" calcext:value-type="float">
            <text:p>95.485,20 </text:p>
          </table:table-cell>
          <table:table-cell table:style-name="ce19" office:value-type="float" office:value="973805.41" calcext:value-type="float">
            <text:p>973.805,4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3732956.2" calcext:value-type="float">
            <text:p>3.732.956,20 </text:p>
          </table:table-cell>
          <table:table-cell table:style-name="ce18" office:value-type="float" office:value="2747537.67" calcext:value-type="float">
            <text:p>2.747.537,67 </text:p>
          </table:table-cell>
          <table:table-cell table:style-name="ce18" office:value-type="float" office:value="1971622.84" calcext:value-type="float">
            <text:p>1.971.622,84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3732956.2" calcext:value-type="float">
            <text:p>3.732.956,20 </text:p>
          </table:table-cell>
          <table:table-cell table:style-name="ce19" office:value-type="float" office:value="2747537.67" calcext:value-type="float">
            <text:p>2.747.537,67 </text:p>
          </table:table-cell>
          <table:table-cell table:style-name="ce19" office:value-type="float" office:value="1971622.84" calcext:value-type="float">
            <text:p>1.971.622,84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063389574.48" calcext:value-type="float">
            <text:p>2.063.389.574,48 </text:p>
          </table:table-cell>
          <table:table-cell table:style-name="ce18" office:value-type="float" office:value="1966939566.33" calcext:value-type="float">
            <text:p>1.966.939.566,33 </text:p>
          </table:table-cell>
          <table:table-cell table:style-name="ce18" office:value-type="float" office:value="1875857255.63" calcext:value-type="float">
            <text:p>1.875.857.255,63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1167272.89" calcext:value-type="float">
            <text:p>1.167.272,89 </text:p>
          </table:table-cell>
          <table:table-cell table:style-name="ce18" office:value-type="float" office:value="12137806.04" calcext:value-type="float">
            <text:p>12.137.806,04 </text:p>
          </table:table-cell>
          <table:table-cell table:style-name="ce18" office:value-type="float" office:value="10453807" calcext:value-type="float">
            <text:p>10.453.807,0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618377.32" calcext:value-type="float">
            <text:p>618.377,32 </text:p>
          </table:table-cell>
          <table:table-cell table:style-name="ce19" office:value-type="float" office:value="8377809.21" calcext:value-type="float">
            <text:p>8.377.809,21 </text:p>
          </table:table-cell>
          <table:table-cell table:style-name="ce19" office:value-type="float" office:value="6721068.14" calcext:value-type="float">
            <text:p>6.721.068,14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548895.57" calcext:value-type="float">
            <text:p>548.895,57 </text:p>
          </table:table-cell>
          <table:table-cell table:style-name="ce19" office:value-type="float" office:value="3759996.83" calcext:value-type="float">
            <text:p>3.759.996,83 </text:p>
          </table:table-cell>
          <table:table-cell table:style-name="ce19" office:value-type="float" office:value="3732738.86" calcext:value-type="float">
            <text:p>3.732.738,86 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083199649.1" calcext:value-type="float">
            <text:p>1.083.199.649,10 </text:p>
          </table:table-cell>
          <table:table-cell table:style-name="ce18" office:value-type="float" office:value="1037848004.08" calcext:value-type="float">
            <text:p>1.037.848.004,08 </text:p>
          </table:table-cell>
          <table:table-cell table:style-name="ce18" office:value-type="float" office:value="1015259330.87" calcext:value-type="float">
            <text:p>1.015.259.330,87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689036128.23" calcext:value-type="float">
            <text:p>689.036.128,23 </text:p>
          </table:table-cell>
          <table:table-cell table:style-name="ce19" office:value-type="float" office:value="683534899.74" calcext:value-type="float">
            <text:p>683.534.899,74 </text:p>
          </table:table-cell>
          <table:table-cell table:style-name="ce19" office:value-type="float" office:value="700888467.34" calcext:value-type="float">
            <text:p>700.888.467,34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292458966.27" calcext:value-type="float">
            <text:p>1.292.458.966,27 </text:p>
          </table:table-cell>
          <table:table-cell table:style-name="ce19" office:value-type="float" office:value="1252358216.54" calcext:value-type="float">
            <text:p>1.252.358.216,54 </text:p>
          </table:table-cell>
          <table:table-cell table:style-name="ce19" office:value-type="float" office:value="1235964709.24" calcext:value-type="float">
            <text:p>1.235.964.709,24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03422838.04" calcext:value-type="float">
            <text:p><text:s/>(603.422.838,04)</text:p>
          </table:table-cell>
          <table:table-cell table:style-name="ce19" office:value-type="float" office:value="-568823316.8" calcext:value-type="float">
            <text:p><text:s/>(568.823.316,80)</text:p>
          </table:table-cell>
          <table:table-cell table:style-name="ce19" office:value-type="float" office:value="-535076241.9" calcext:value-type="float">
            <text:p><text:s/>(535.076.241,90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385541134.89" calcext:value-type="float">
            <text:p>385.541.134,89 </text:p>
          </table:table-cell>
          <table:table-cell table:style-name="ce19" office:value-type="float" office:value="343446323.86" calcext:value-type="float">
            <text:p>343.446.323,86 </text:p>
          </table:table-cell>
          <table:table-cell table:style-name="ce19" office:value-type="float" office:value="303096029.66" calcext:value-type="float">
            <text:p>303.096.029,66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505122953.18" calcext:value-type="float">
            <text:p>505.122.953,18 </text:p>
          </table:table-cell>
          <table:table-cell table:style-name="ce19" office:value-type="float" office:value="452755374.17" calcext:value-type="float">
            <text:p>452.755.374,17 </text:p>
          </table:table-cell>
          <table:table-cell table:style-name="ce19" office:value-type="float" office:value="403100216.91" calcext:value-type="float">
            <text:p>403.100.216,91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19581818.29" calcext:value-type="float">
            <text:p><text:s/>(119.581.818,29)</text:p>
          </table:table-cell>
          <table:table-cell table:style-name="ce19" office:value-type="float" office:value="-109309050.31" calcext:value-type="float">
            <text:p><text:s/>(109.309.050,31)</text:p>
          </table:table-cell>
          <table:table-cell table:style-name="ce19" office:value-type="float" office:value="-100004187.25" calcext:value-type="float">
            <text:p><text:s/>(100.004.187,25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8622385.98" calcext:value-type="float">
            <text:p>8.622.385,98 </text:p>
          </table:table-cell>
          <table:table-cell table:style-name="ce19" office:value-type="float" office:value="10866780.48" calcext:value-type="float">
            <text:p>10.866.780,48 </text:p>
          </table:table-cell>
          <table:table-cell table:style-name="ce19" office:value-type="float" office:value="11274833.87" calcext:value-type="float">
            <text:p>11.274.833,87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4544726.89" calcext:value-type="float">
            <text:p>44.544.726,89 </text:p>
          </table:table-cell>
          <table:table-cell table:style-name="ce19" office:value-type="float" office:value="44280482.16" calcext:value-type="float">
            <text:p>44.280.482,16 </text:p>
          </table:table-cell>
          <table:table-cell table:style-name="ce19" office:value-type="float" office:value="42342858.72" calcext:value-type="float">
            <text:p>42.342.858,72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5922340.91" calcext:value-type="float">
            <text:p><text:s/>(35.922.340,91)</text:p>
          </table:table-cell>
          <table:table-cell table:style-name="ce19" office:value-type="float" office:value="-33413701.68" calcext:value-type="float">
            <text:p><text:s/>(33.413.701,68)</text:p>
          </table:table-cell>
          <table:table-cell table:style-name="ce19" office:value-type="float" office:value="-31068024.85" calcext:value-type="float">
            <text:p><text:s/>(31.068.024,85)</text:p>
          </table:table-cell>
        </table:table-row>
        <table:table-row table:style-name="ro1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79022652.49" calcext:value-type="float">
            <text:p>979.022.652,49 </text:p>
          </table:table-cell>
          <table:table-cell table:style-name="ce18" office:value-type="float" office:value="916953756.21" calcext:value-type="float">
            <text:p>916.953.756,21 </text:p>
          </table:table-cell>
          <table:table-cell table:style-name="ce18" office:value-type="float" office:value="850144117.76" calcext:value-type="float">
            <text:p>850.144.117,7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04919331.94" calcext:value-type="float">
            <text:p>504.919.331,94 </text:p>
          </table:table-cell>
          <table:table-cell table:style-name="ce19" office:value-type="float" office:value="468994679.62" calcext:value-type="float">
            <text:p>468.994.679,62 </text:p>
          </table:table-cell>
          <table:table-cell table:style-name="ce19" office:value-type="float" office:value="403815351.24" calcext:value-type="float">
            <text:p>403.815.351,24 </text:p>
          </table:table-cell>
        </table:table-row>
        <table:table-row table:style-name="ro1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74103320.55" calcext:value-type="float">
            <text:p>474.103.320,55 </text:p>
          </table:table-cell>
          <table:table-cell table:style-name="ce19" office:value-type="float" office:value="447959076.59" calcext:value-type="float">
            <text:p>447.959.076,59 </text:p>
          </table:table-cell>
          <table:table-cell table:style-name="ce19" office:value-type="float" office:value="446328766.52" calcext:value-type="float">
            <text:p>446.328.766,52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310595807.19" calcext:value-type="float">
            <text:p>2.310.595.807,19 </text:p>
          </table:table-cell>
          <table:table-cell table:style-name="ce18" office:value-type="float" office:value="2184414411.19" calcext:value-type="float">
            <text:p>2.184.414.411,19 </text:p>
          </table:table-cell>
          <table:table-cell table:style-name="ce18" office:value-type="float" office:value="2071134345.8" calcext:value-type="float">
            <text:p>2.071.134.345,80 </text:p>
          </table:table-cell>
        </table:table-row>
        <table:table-row table:style-name="ro1" table:number-rows-repeated="7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1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97534332.55" calcext:value-type="float">
            <text:p>97.534.332,55 </text:p>
          </table:table-cell>
          <table:table-cell table:style-name="ce18" office:value-type="float" office:value="103751672.95" calcext:value-type="float">
            <text:p>103.751.672,95 </text:p>
          </table:table-cell>
          <table:table-cell table:style-name="ce18" office:value-type="float" office:value="117257688.88" calcext:value-type="float">
            <text:p>117.257.688,88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3209940.87" calcext:value-type="float">
            <text:p>43.209.940,87 </text:p>
          </table:table-cell>
          <table:table-cell table:style-name="ce18" office:value-type="float" office:value="44615802.02" calcext:value-type="float">
            <text:p>44.615.802,02 </text:p>
          </table:table-cell>
          <table:table-cell table:style-name="ce18" office:value-type="float" office:value="57313818.37" calcext:value-type="float">
            <text:p>57.313.818,37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3209940.87" calcext:value-type="float">
            <text:p>43.209.940,87 </text:p>
          </table:table-cell>
          <table:table-cell table:style-name="ce19" office:value-type="float" office:value="44615802.02" calcext:value-type="float">
            <text:p>44.615.802,02 </text:p>
          </table:table-cell>
          <table:table-cell table:style-name="ce19" office:value-type="float" office:value="57313818.37" calcext:value-type="float">
            <text:p>57.313.818,37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6024365.49" calcext:value-type="float">
            <text:p>6.024.365,49 </text:p>
          </table:table-cell>
          <table:table-cell table:style-name="ce18" office:value-type="float" office:value="6797591.18" calcext:value-type="float">
            <text:p>6.797.591,18 </text:p>
          </table:table-cell>
          <table:table-cell table:style-name="ce18" office:value-type="float" office:value="18826047.83" calcext:value-type="float">
            <text:p>18.826.047,8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6024365.49" calcext:value-type="float">
            <text:p>6.024.365,49 </text:p>
          </table:table-cell>
          <table:table-cell table:style-name="ce19" office:value-type="float" office:value="6797591.18" calcext:value-type="float">
            <text:p>6.797.591,18 </text:p>
          </table:table-cell>
          <table:table-cell table:style-name="ce19" office:value-type="float" office:value="18826047.83" calcext:value-type="float">
            <text:p>18.826.047,83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3332955.84" calcext:value-type="float">
            <text:p>3.332.955,84 </text:p>
          </table:table-cell>
          <table:table-cell table:style-name="ce18" office:value-type="float" office:value="3187067.72" calcext:value-type="float">
            <text:p>3.187.067,72 </text:p>
          </table:table-cell>
          <table:table-cell table:style-name="ce18" office:value-type="float" office:value="1866683.6" calcext:value-type="float">
            <text:p>1.866.683,6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571293.84" calcext:value-type="float">
            <text:p>571.293,84 </text:p>
          </table:table-cell>
          <table:table-cell table:style-name="ce19" office:value-type="float" office:value="590025.97" calcext:value-type="float">
            <text:p>590.025,97 </text:p>
          </table:table-cell>
          <table:table-cell table:style-name="ce19" office:value-type="float" office:value="385549.24" calcext:value-type="float">
            <text:p>385.549,24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2761662" calcext:value-type="float">
            <text:p>2.761.662,00 </text:p>
          </table:table-cell>
          <table:table-cell table:style-name="ce19" office:value-type="float" office:value="2597041.75" calcext:value-type="float">
            <text:p>2.597.041,75 </text:p>
          </table:table-cell>
          <table:table-cell table:style-name="ce19" office:value-type="float" office:value="1481134.36" calcext:value-type="float">
            <text:p>1.481.134,36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8136004.47" calcext:value-type="float">
            <text:p>8.136.004,47 </text:p>
          </table:table-cell>
          <table:table-cell table:style-name="ce18" office:value-type="float" office:value="7067192.37" calcext:value-type="float">
            <text:p>7.067.192,37 </text:p>
          </table:table-cell>
          <table:table-cell table:style-name="ce18" office:value-type="float" office:value="10521197.1" calcext:value-type="float">
            <text:p>10.521.197,10 </text:p>
          </table:table-cell>
        </table:table-row>
        <table:table-row table:style-name="ro1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3129219.02" calcext:value-type="float">
            <text:p>3.129.219,0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4522820.52" calcext:value-type="float">
            <text:p>4.522.820,52 </text:p>
          </table:table-cell>
          <table:table-cell table:style-name="ce19" office:value-type="float" office:value="3647797.98" calcext:value-type="float">
            <text:p>3.647.797,98 </text:p>
          </table:table-cell>
          <table:table-cell table:style-name="ce19" office:value-type="float" office:value="4220049.55" calcext:value-type="float">
            <text:p>4.220.049,5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3613183.95" calcext:value-type="float">
            <text:p>3.613.183,95 </text:p>
          </table:table-cell>
          <table:table-cell table:style-name="ce19" office:value-type="float" office:value="3419394.39" calcext:value-type="float">
            <text:p>3.419.394,39 </text:p>
          </table:table-cell>
          <table:table-cell table:style-name="ce19" office:value-type="float" office:value="3171928.53" calcext:value-type="float">
            <text:p>3.171.928,53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32997178.12" calcext:value-type="float">
            <text:p>32.997.178,12 </text:p>
          </table:table-cell>
          <table:table-cell table:style-name="ce18" office:value-type="float" office:value="30501058.72" calcext:value-type="float">
            <text:p>30.501.058,72 </text:p>
          </table:table-cell>
          <table:table-cell table:style-name="ce18" office:value-type="float" office:value="26255634.66" calcext:value-type="float">
            <text:p>26.255.634,6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268863.26" calcext:value-type="float">
            <text:p>268.863,26 </text:p>
          </table:table-cell>
          <table:table-cell table:style-name="ce19" office:value-type="float" office:value="733818.58" calcext:value-type="float">
            <text:p>733.818,58 </text:p>
          </table:table-cell>
          <table:table-cell table:style-name="ce19" office:value-type="float" office:value="56225.64" calcext:value-type="float">
            <text:p>56.225,64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5723743.87" calcext:value-type="float">
            <text:p>5.723.743,87 </text:p>
          </table:table-cell>
          <table:table-cell table:style-name="ce19" office:value-type="float" office:value="5254659.73" calcext:value-type="float">
            <text:p>5.254.659,73 </text:p>
          </table:table-cell>
          <table:table-cell table:style-name="ce19" office:value-type="float" office:value="4763128.75" calcext:value-type="float">
            <text:p>4.763.128,7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865024.42" calcext:value-type="float">
            <text:p>865.024,42 </text:p>
          </table:table-cell>
          <table:table-cell table:style-name="ce19" office:value-type="float" office:value="747448.3" calcext:value-type="float">
            <text:p>747.448,30 </text:p>
          </table:table-cell>
          <table:table-cell table:style-name="ce19" office:value-type="float" office:value="706673.87" calcext:value-type="float">
            <text:p>706.673,87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26139546.57" calcext:value-type="float">
            <text:p>26.139.546,57 </text:p>
          </table:table-cell>
          <table:table-cell table:style-name="ce19" office:value-type="float" office:value="23765132.11" calcext:value-type="float">
            <text:p>23.765.132,11 </text:p>
          </table:table-cell>
          <table:table-cell table:style-name="ce19" office:value-type="float" office:value="20729606.4" calcext:value-type="float">
            <text:p>20.729.606,40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3833887.76" calcext:value-type="float">
            <text:p>3.833.887,76 </text:p>
          </table:table-cell>
          <table:table-cell table:style-name="ce18" office:value-type="float" office:value="11582960.94" calcext:value-type="float">
            <text:p>11.582.960,94 </text:p>
          </table:table-cell>
          <table:table-cell table:style-name="ce18" office:value-type="float" office:value="2474307.32" calcext:value-type="float">
            <text:p>2.474.307,3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style-name="ce19" office:value-type="float" office:value="0" calcext:value-type="float">
            <text:p>- </text:p>
          </table:table-cell>
          <table:table-cell table:number-columns-repeated="2" table:style-name="ce19" office:value-type="float" office:value="115891.25" calcext:value-type="float">
            <text:p>115.891,2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981886.77" calcext:value-type="float">
            <text:p>981.886,77 </text:p>
          </table:table-cell>
          <table:table-cell table:style-name="ce19" office:value-type="float" office:value="981075.88" calcext:value-type="float">
            <text:p>981.075,88 </text:p>
          </table:table-cell>
          <table:table-cell table:style-name="ce19" office:value-type="float" office:value="2321183.86" calcext:value-type="float">
            <text:p>2.321.183,8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2852000.99" calcext:value-type="float">
            <text:p>2.852.000,99 </text:p>
          </table:table-cell>
          <table:table-cell table:style-name="ce19" office:value-type="float" office:value="10485993.81" calcext:value-type="float">
            <text:p>10.485.993,81 </text:p>
          </table:table-cell>
          <table:table-cell table:style-name="ce19" office:value-type="float" office:value="37232.21" calcext:value-type="float">
            <text:p>37.232,21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293728386.6" calcext:value-type="float">
            <text:p>293.728.386,60 </text:p>
          </table:table-cell>
          <table:table-cell table:style-name="ce18" office:value-type="float" office:value="245729551.38" calcext:value-type="float">
            <text:p>245.729.551,38 </text:p>
          </table:table-cell>
          <table:table-cell table:style-name="ce18" office:value-type="float" office:value="227395289.23" calcext:value-type="float">
            <text:p>227.395.289,23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98750512.39" calcext:value-type="float">
            <text:p>98.750.512,39 </text:p>
          </table:table-cell>
          <table:table-cell table:style-name="ce18" office:value-type="float" office:value="47875106.16" calcext:value-type="float">
            <text:p>47.875.106,16 </text:p>
          </table:table-cell>
          <table:table-cell table:style-name="ce18" office:value-type="float" office:value="25419930.23" calcext:value-type="float">
            <text:p>25.419.930,2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98750512.39" calcext:value-type="float">
            <text:p>98.750.512,39 </text:p>
          </table:table-cell>
          <table:table-cell table:style-name="ce19" office:value-type="float" office:value="47875106.16" calcext:value-type="float">
            <text:p>47.875.106,16 </text:p>
          </table:table-cell>
          <table:table-cell table:style-name="ce19" office:value-type="float" office:value="25419930.23" calcext:value-type="float">
            <text:p>25.419.930,23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  <table:table-cell table:style-name="ce18" office:value-type="float" office:value="31299164.37" calcext:value-type="float">
            <text:p>31.299.164,37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  <table:table-cell table:style-name="ce19" office:value-type="float" office:value="3781679.5" calcext:value-type="float">
            <text:p>3.781.679,5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  <table:table-cell table:style-name="ce19" office:value-type="float" office:value="27517484.87" calcext:value-type="float">
            <text:p>27.517.484,87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  <table:table-cell table:style-name="ce18" office:value-type="float" office:value="28786394.21" calcext:value-type="float">
            <text:p>28.786.394,2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  <table:table-cell table:style-name="ce19" office:value-type="float" office:value="28786394.21" calcext:value-type="float">
            <text:p>28.786.394,21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19333088.04" calcext:value-type="float">
            <text:p>1.919.333.088,04 </text:p>
          </table:table-cell>
          <table:table-cell table:style-name="ce18" office:value-type="float" office:value="1834933186.86" calcext:value-type="float">
            <text:p>1.834.933.186,86 </text:p>
          </table:table-cell>
          <table:table-cell table:style-name="ce18" office:value-type="float" office:value="1726481367.69" calcext:value-type="float">
            <text:p>1.726.481.367,69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79864497.18" calcext:value-type="float">
            <text:p><text:s/>(79.864.497,18)</text:p>
          </table:table-cell>
          <table:table-cell table:style-name="ce20" office:value-type="float" office:value="-136693391.71" calcext:value-type="float">
            <text:p><text:s/>(136.693.391,71)</text:p>
          </table:table-cell>
          <table:table-cell table:style-name="ce20" office:value-type="float" office:value="-167700111.49" calcext:value-type="float">
            <text:p><text:s/>(167.700.111,49)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76753773.08" calcext:value-type="float">
            <text:p>676.753.773,08 </text:p>
          </table:table-cell>
          <table:table-cell table:style-name="ce20" office:value-type="float" office:value="649182766.43" calcext:value-type="float">
            <text:p>649.182.766,43 </text:p>
          </table:table-cell>
          <table:table-cell table:style-name="ce20" office:value-type="float" office:value="571737667.04" calcext:value-type="float">
            <text:p>571.737.667,04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310595807.19" calcext:value-type="float">
            <text:p>2.310.595.807,19 </text:p>
          </table:table-cell>
          <table:table-cell table:style-name="ce18" office:value-type="float" office:value="2184414411.19" calcext:value-type="float">
            <text:p>2.184.414.411,19 </text:p>
          </table:table-cell>
          <table:table-cell table:style-name="ce18" office:value-type="float" office:value="2071134345.8" calcext:value-type="float">
            <text:p>2.071.134.345,80 </text:p>
          </table:table-cell>
        </table:table-row>
        <table:table-row table:style-name="ro1" table:number-rows-repeated="7">
          <table:table-cell table:number-columns-repeated="8"/>
        </table:table-row>
        <table:table-row table:style-name="ro1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1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247206232.71" calcext:value-type="float">
            <text:p>247.206.232,71 </text:p>
          </table:table-cell>
          <table:table-cell table:style-name="ce22" office:value-type="float" office:value="217474844.86" calcext:value-type="float">
            <text:p>217.474.844,86 </text:p>
          </table:table-cell>
          <table:table-cell table:style-name="ce22" office:value-type="float" office:value="195277090.17" calcext:value-type="float">
            <text:p>195.277.090,17 </text:p>
          </table:table-cell>
        </table:table-row>
        <table:table-row table:style-name="ro1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063389574.48" calcext:value-type="float">
            <text:p>2.063.389.574,48 </text:p>
          </table:table-cell>
          <table:table-cell table:style-name="ce23" office:value-type="float" office:value="1966939566.33" calcext:value-type="float">
            <text:p>1.966.939.566,33 </text:p>
          </table:table-cell>
          <table:table-cell table:style-name="ce23" office:value-type="float" office:value="1875857255.63" calcext:value-type="float">
            <text:p>1.875.857.255,63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310595807.19" calcext:value-type="float">
            <text:p>2.310.595.807,19 </text:p>
          </table:table-cell>
          <table:table-cell table:style-name="ce22" office:value-type="float" office:value="2184414411.19" calcext:value-type="float">
            <text:p>2.184.414.411,19 </text:p>
          </table:table-cell>
          <table:table-cell table:style-name="ce22" office:value-type="float" office:value="2071134345.8" calcext:value-type="float">
            <text:p>2.071.134.345,80 </text:p>
          </table:table-cell>
        </table:table-row>
        <table:table-row table:style-name="ro1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1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97534332.55" calcext:value-type="float">
            <text:p>97.534.332,55 </text:p>
          </table:table-cell>
          <table:table-cell table:style-name="ce22" office:value-type="float" office:value="103751672.95" calcext:value-type="float">
            <text:p>103.751.672,95 </text:p>
          </table:table-cell>
          <table:table-cell table:style-name="ce22" office:value-type="float" office:value="117257688.88" calcext:value-type="float">
            <text:p>117.257.688,88 </text:p>
          </table:table-cell>
        </table:table-row>
        <table:table-row table:style-name="ro1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293728386.6" calcext:value-type="float">
            <text:p>293.728.386,60 </text:p>
          </table:table-cell>
          <table:table-cell table:style-name="ce22" office:value-type="float" office:value="245729551.38" calcext:value-type="float">
            <text:p>245.729.551,38 </text:p>
          </table:table-cell>
          <table:table-cell table:style-name="ce22" office:value-type="float" office:value="227395289.23" calcext:value-type="float">
            <text:p>227.395.289,23 </text:p>
          </table:table-cell>
        </table:table-row>
        <table:table-row table:style-name="ro1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19333088.04" calcext:value-type="float">
            <text:p>1.919.333.088,04 </text:p>
          </table:table-cell>
          <table:table-cell table:style-name="ce23" office:value-type="float" office:value="1834933186.86" calcext:value-type="float">
            <text:p>1.834.933.186,86 </text:p>
          </table:table-cell>
          <table:table-cell table:style-name="ce23" office:value-type="float" office:value="1726481367.69" calcext:value-type="float">
            <text:p>1.726.481.367,69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310595807.19" calcext:value-type="float">
            <text:p>2.310.595.807,19 </text:p>
          </table:table-cell>
          <table:table-cell table:style-name="ce22" office:value-type="float" office:value="2184414411.19" calcext:value-type="float">
            <text:p>2.184.414.411,19 </text:p>
          </table:table-cell>
          <table:table-cell table:style-name="ce22" office:value-type="float" office:value="2071134345.8" calcext:value-type="float">
            <text:p>2.071.134.345,80 </text:p>
          </table:table-cell>
        </table:table-row>
        <table:table-row table:style-name="ro1" table:number-rows-repeated="1048453">
          <table:table-cell table:number-columns-repeated="8"/>
        </table:table-row>
        <table:table-row table:style-name="ro1">
          <table:table-cell table:number-columns-repeated="8"/>
        </table:table-row>
      </table:table>
      <table:table table:name="Planilha2" table:style-name="ta1">
        <table:shapes>
          <draw:frame draw:z-index="0" draw:style-name="gr1" svg:width="15.534cm" svg:height="1.8cm" svg:x="2.387cm" svg:y="26.032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  <draw:frame draw:z-index="1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3-09-30" calcext:value-type="date">
            <text:p>30/09/2023</text:p>
          </table:table-cell>
          <table:table-cell table:style-name="ce17" office:value-type="date" office:date-value="2022-09-30" calcext:value-type="date">
            <text:p>30/09/2022</text:p>
          </table:table-cell>
          <table:table-cell table:style-name="ce17" office:value-type="date" office:date-value="2021-09-30" calcext:value-type="date">
            <text:p>30/09/2021</text:p>
          </table:table-cell>
        </table:table-row>
        <table:table-row table:style-name="ro1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1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630230654.98" calcext:value-type="float">
            <text:p>630.230.654,98 </text:p>
          </table:table-cell>
          <table:table-cell table:style-name="ce52" office:value-type="float" office:value="575498234.91" calcext:value-type="float">
            <text:p>575.498.234,91 </text:p>
          </table:table-cell>
          <table:table-cell table:style-name="ce52" office:value-type="float" office:value="527365817.1" calcext:value-type="float">
            <text:p>527.365.817,10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459507809.47" calcext:value-type="float">
            <text:p>459.507.809,47 </text:p>
          </table:table-cell>
          <table:table-cell table:style-name="ce50" office:value-type="float" office:value="430425292.3" calcext:value-type="float">
            <text:p>430.425.292,30 </text:p>
          </table:table-cell>
          <table:table-cell table:style-name="ce50" office:value-type="float" office:value="378287374.09" calcext:value-type="float">
            <text:p>378.287.374,09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407296065.56" calcext:value-type="float">
            <text:p>407.296.065,56 </text:p>
          </table:table-cell>
          <table:table-cell table:style-name="ce57" office:value-type="float" office:value="386361642.59" calcext:value-type="float">
            <text:p>386.361.642,59 </text:p>
          </table:table-cell>
          <table:table-cell table:style-name="ce57" office:value-type="float" office:value="354675460.61" calcext:value-type="float">
            <text:p>354.675.460,61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52211743.91" calcext:value-type="float">
            <text:p>52.211.743,91 </text:p>
          </table:table-cell>
          <table:table-cell table:style-name="ce57" office:value-type="float" office:value="44063649.71" calcext:value-type="float">
            <text:p>44.063.649,71 </text:p>
          </table:table-cell>
          <table:table-cell table:style-name="ce57" office:value-type="float" office:value="23611913.48" calcext:value-type="float">
            <text:p>23.611.913,48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55723288.09" calcext:value-type="float">
            <text:p>55.723.288,09 </text:p>
          </table:table-cell>
          <table:table-cell table:style-name="ce58" office:value-type="float" office:value="45782594.59" calcext:value-type="float">
            <text:p>45.782.594,59 </text:p>
          </table:table-cell>
          <table:table-cell table:style-name="ce58" office:value-type="float" office:value="64206014.86" calcext:value-type="float">
            <text:p>64.206.014,86 </text:p>
          </table:table-cell>
        </table:table-row>
        <table:table-row table:style-name="ro1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114730145.32" calcext:value-type="float">
            <text:p>114.730.145,32 </text:p>
          </table:table-cell>
          <table:table-cell table:style-name="ce58" office:value-type="float" office:value="98886549.61" calcext:value-type="float">
            <text:p>98.886.549,61 </text:p>
          </table:table-cell>
          <table:table-cell table:style-name="ce58" office:value-type="float" office:value="84293809.85" calcext:value-type="float">
            <text:p>84.293.809,85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104015093.52" calcext:value-type="float">
            <text:p>104.015.093,52 </text:p>
          </table:table-cell>
          <table:table-cell table:style-name="ce50" office:value-type="float" office:value="90421917.64" calcext:value-type="float">
            <text:p>90.421.917,64 </text:p>
          </table:table-cell>
          <table:table-cell table:style-name="ce50" office:value-type="float" office:value="78949994.44" calcext:value-type="float">
            <text:p>78.949.994,44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10715051.8" calcext:value-type="float">
            <text:p>10.715.051,80 </text:p>
          </table:table-cell>
          <table:table-cell table:style-name="ce57" office:value-type="float" office:value="8464631.97" calcext:value-type="float">
            <text:p>8.464.631,97 </text:p>
          </table:table-cell>
          <table:table-cell table:style-name="ce57" office:value-type="float" office:value="5343815.41" calcext:value-type="float">
            <text:p>5.343.815,41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269412.1" calcext:value-type="float">
            <text:p>269.412,10 </text:p>
          </table:table-cell>
          <table:table-cell table:style-name="ce58" office:value-type="float" office:value="403798.41" calcext:value-type="float">
            <text:p>403.798,41 </text:p>
          </table:table-cell>
          <table:table-cell table:style-name="ce58" office:value-type="float" office:value="578618.3" calcext:value-type="float">
            <text:p>578.618,30 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1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57453331.44" calcext:value-type="float">
            <text:p><text:s/>(57.453.331,44)</text:p>
          </table:table-cell>
          <table:table-cell table:style-name="ce52" office:value-type="float" office:value="-52510146.42" calcext:value-type="float">
            <text:p><text:s/>(52.510.146,42)</text:p>
          </table:table-cell>
          <table:table-cell table:style-name="ce52" office:value-type="float" office:value="-48362743.21" calcext:value-type="float">
            <text:p><text:s/>(48.362.743,21)</text:p>
          </table:table-cell>
        </table:table-row>
        <table:table-row table:style-name="ro1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1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572777323.54" calcext:value-type="float">
            <text:p>572.777.323,54 </text:p>
          </table:table-cell>
          <table:table-cell table:style-name="ce52" office:value-type="float" office:value="522988088.49" calcext:value-type="float">
            <text:p>522.988.088,49 </text:p>
          </table:table-cell>
          <table:table-cell table:style-name="ce52" office:value-type="float" office:value="479003073.89" calcext:value-type="float">
            <text:p>479.003.073,89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402601469.16" calcext:value-type="float">
            <text:p><text:s/>(402.601.469,16)</text:p>
          </table:table-cell>
          <table:table-cell table:style-name="ce52" office:value-type="float" office:value="-370870519.34" calcext:value-type="float">
            <text:p><text:s/>(370.870.519,34)</text:p>
          </table:table-cell>
          <table:table-cell table:style-name="ce52" office:value-type="float" office:value="-324182559.17" calcext:value-type="float">
            <text:p><text:s/>(324.182.559,17)</text:p>
          </table:table-cell>
        </table:table-row>
        <table:table-row table:style-name="ro1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383718450.3" calcext:value-type="float">
            <text:p><text:s/>(383.718.450,30)</text:p>
          </table:table-cell>
          <table:table-cell table:style-name="ce58" office:value-type="float" office:value="-352582058.01" calcext:value-type="float">
            <text:p><text:s/>(352.582.058,01)</text:p>
          </table:table-cell>
          <table:table-cell table:style-name="ce58" office:value-type="float" office:value="-312557913.09" calcext:value-type="float">
            <text:p><text:s/>(312.557.913,09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44753287.01" calcext:value-type="float">
            <text:p><text:s/>(44.753.287,01)</text:p>
          </table:table-cell>
          <table:table-cell table:style-name="ce58" office:value-type="float" office:value="-42729160.6" calcext:value-type="float">
            <text:p><text:s/>(42.729.160,60)</text:p>
          </table:table-cell>
          <table:table-cell table:style-name="ce58" office:value-type="float" office:value="-32763309.71" calcext:value-type="float">
            <text:p><text:s/>(32.763.309,71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25870268.15" calcext:value-type="float">
            <text:p>25.870.268,15 </text:p>
          </table:table-cell>
          <table:table-cell table:style-name="ce57" office:value-type="float" office:value="24440699.27" calcext:value-type="float">
            <text:p>24.440.699,27 </text:p>
          </table:table-cell>
          <table:table-cell table:style-name="ce57" office:value-type="float" office:value="21138663.63" calcext:value-type="float">
            <text:p>21.138.663,63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170175854.38" calcext:value-type="float">
            <text:p>170.175.854,38 </text:p>
          </table:table-cell>
          <table:table-cell table:style-name="ce52" office:value-type="float" office:value="152117569.15" calcext:value-type="float">
            <text:p>152.117.569,15 </text:p>
          </table:table-cell>
          <table:table-cell table:style-name="ce52" office:value-type="float" office:value="154820514.72" calcext:value-type="float">
            <text:p>154.820.514,72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33360762.84" calcext:value-type="float">
            <text:p><text:s/>(133.360.762,84)</text:p>
          </table:table-cell>
          <table:table-cell table:style-name="ce52" office:value-type="float" office:value="-117563395.87" calcext:value-type="float">
            <text:p><text:s/>(117.563.395,87)</text:p>
          </table:table-cell>
          <table:table-cell table:style-name="ce52" office:value-type="float" office:value="-108755494.12" calcext:value-type="float">
            <text:p><text:s/>(108.755.494,12)</text:p>
          </table:table-cell>
        </table:table-row>
        <table:table-row table:style-name="ro1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68109649.55" calcext:value-type="float">
            <text:p><text:s/>(68.109.649,55)</text:p>
          </table:table-cell>
          <table:table-cell table:style-name="ce57" office:value-type="float" office:value="-52815087.91" calcext:value-type="float">
            <text:p><text:s/>(52.815.087,91)</text:p>
          </table:table-cell>
          <table:table-cell table:style-name="ce57" office:value-type="float" office:value="-51047363.51" calcext:value-type="float">
            <text:p><text:s/>(51.047.363,51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60587075.75" calcext:value-type="float">
            <text:p><text:s/>(60.587.075,75)</text:p>
          </table:table-cell>
          <table:table-cell table:style-name="ce57" office:value-type="float" office:value="-60658793.95" calcext:value-type="float">
            <text:p><text:s/>(60.658.793,95)</text:p>
          </table:table-cell>
          <table:table-cell table:style-name="ce57" office:value-type="float" office:value="-54184873.58" calcext:value-type="float">
            <text:p><text:s/>(54.184.873,58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4664037.54" calcext:value-type="float">
            <text:p><text:s/>(4.664.037,54)</text:p>
          </table:table-cell>
          <table:table-cell table:style-name="ce57" office:value-type="float" office:value="-4089514.01" calcext:value-type="float">
            <text:p><text:s/>(4.089.514,01)</text:p>
          </table:table-cell>
          <table:table-cell table:style-name="ce57" office:value-type="float" office:value="-3523257.03" calcext:value-type="float">
            <text:p><text:s/>(3.523.257,03)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7234046.64" calcext:value-type="float">
            <text:p>7.234.046,64 </text:p>
          </table:table-cell>
          <table:table-cell table:style-name="ce52" office:value-type="float" office:value="1379702.91" calcext:value-type="float">
            <text:p>1.379.702,91 </text:p>
          </table:table-cell>
          <table:table-cell table:style-name="ce52" office:value-type="float" office:value="6106556.55" calcext:value-type="float">
            <text:p>6.106.556,55 </text:p>
          </table:table-cell>
        </table:table-row>
        <table:table-row table:style-name="ro1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4049138.18" calcext:value-type="float">
            <text:p>44.049.138,18 </text:p>
          </table:table-cell>
          <table:table-cell table:style-name="ce18" office:value-type="float" office:value="35933876.1899999" calcext:value-type="float">
            <text:p>35.933.876,19 </text:p>
          </table:table-cell>
          <table:table-cell table:style-name="ce18" office:value-type="float" office:value="52171577.15" calcext:value-type="float">
            <text:p>52.171.577,15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1965947.93" calcext:value-type="float">
            <text:p><text:s/>(1.965.947,93)</text:p>
          </table:table-cell>
          <table:table-cell table:style-name="ce18" office:value-type="float" office:value="-3775409.92" calcext:value-type="float">
            <text:p><text:s/>(3.775.409,92)</text:p>
          </table:table-cell>
          <table:table-cell table:style-name="ce18" office:value-type="float" office:value="-3850069.67" calcext:value-type="float">
            <text:p><text:s/>(3.850.069,67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4346522.79" calcext:value-type="float">
            <text:p>4.346.522,79 </text:p>
          </table:table-cell>
          <table:table-cell table:style-name="ce57" office:value-type="float" office:value="1385760.53" calcext:value-type="float">
            <text:p>1.385.760,53 </text:p>
          </table:table-cell>
          <table:table-cell table:style-name="ce57" office:value-type="float" office:value="347265.72" calcext:value-type="float">
            <text:p>347.265,72 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6312470.72" calcext:value-type="float">
            <text:p><text:s/>(6.312.470,72)</text:p>
          </table:table-cell>
          <table:table-cell table:style-name="ce57" office:value-type="float" office:value="-5161170.45" calcext:value-type="float">
            <text:p><text:s/>(5.161.170,45)</text:p>
          </table:table-cell>
          <table:table-cell table:style-name="ce57" office:value-type="float" office:value="-4197335.39" calcext:value-type="float">
            <text:p><text:s/>(4.197.335,39)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2083190.25" calcext:value-type="float">
            <text:p>42.083.190,25 </text:p>
          </table:table-cell>
          <table:table-cell table:style-name="ce52" office:value-type="float" office:value="32158466.2699999" calcext:value-type="float">
            <text:p>32.158.466,27 </text:p>
          </table:table-cell>
          <table:table-cell table:style-name="ce52" office:value-type="float" office:value="48321507.48" calcext:value-type="float">
            <text:p>48.321.507,48 </text:p>
          </table:table-cell>
        </table:table-row>
        <table:table-row table:style-name="ro1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2651387.23" calcext:value-type="float">
            <text:p><text:s/>(2.651.387,23)</text:p>
          </table:table-cell>
          <table:table-cell table:style-name="ce57" office:value-type="float" office:value="-4652552.39" calcext:value-type="float">
            <text:p><text:s/>(4.652.552,39)</text:p>
          </table:table-cell>
          <table:table-cell table:style-name="ce57" office:value-type="float" office:value="-11483946.77" calcext:value-type="float">
            <text:p><text:s/>(11.483.946,77)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39431803.02" calcext:value-type="float">
            <text:p>39.431.803,02 </text:p>
          </table:table-cell>
          <table:table-cell table:style-name="ce52" office:value-type="float" office:value="27505913.8799999" calcext:value-type="float">
            <text:p>27.505.913,88 </text:p>
          </table:table-cell>
          <table:table-cell table:style-name="ce52" office:value-type="float" office:value="36837560.71" calcext:value-type="float">
            <text:p>36.837.560,71 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1">
          <table:table-cell table:style-name="ce30" office:value-type="string" calcext:value-type="string">
            <text:p>Reconhecemos a exatidão do presente Demonstrativo, <text:s/>realizado em 30 / Setembro / 2023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1">
          <table:table-cell table:style-name="ce30" office:value-type="string" calcext:value-type="string">
            <text:p>Aracaju/SE, 22 / Novembro / 2023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1" table:number-rows-repeated="1048525">
          <table:table-cell table:number-columns-repeated="8"/>
        </table:table-row>
        <table:table-row table:style-name="ro1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1-2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1-22T08:18:52.469000000</meta:creation-date>
    <dc:date>2023-11-22T08:19:54.073000000</dc:date>
    <meta:editing-duration>PT1M1S</meta:editing-duration>
    <meta:editing-cycles>1</meta:editing-cycles>
    <meta:document-statistic meta:table-count="2" meta:cell-count="464" meta:object-count="5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5:06.78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7:09.99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6:36.0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