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mm" svg:x="-0.09mm" svg:y="0.34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4</text:p>
          </table:table-cell>
          <table:table-cell table:style-name="ce23"/>
          <table:table-cell table:style-name="ce23" office:value-type="string" calcext:value-type="string">
            <text:p>Mês: FEVEREI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3-01">00/00/0000</text:date>, <text:time style:data-style-name="N2" text:time-value="08:29:54.41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4-03-01T08:30:46.217000000</dc:date>
    <meta:editing-duration>PT3H12M28S</meta:editing-duration>
    <meta:editing-cycles>80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