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979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60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953cm"/>
    </style:style>
    <style:style style:name="co6" style:family="table-column">
      <style:table-column-properties fo:break-before="auto" style:column-width="3.863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04cm" fo:min-width="4.217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717cm" svg:height="1.164cm" svg:x="-0.009cm" svg:y="0.04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MAI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6-03">00/00/0000</text:date>, <text:time style:data-style-name="N2" text:time-value="12:32:50.29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4-06-03T08:58:32.823000000</dc:date>
    <meta:editing-duration>PT3H19M25S</meta:editing-duration>
    <meta:editing-cycles>85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