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automatic-styles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0.707cm"/>
    </style:style>
    <style:style style:name="co3" style:family="table-column">
      <style:table-column-properties fo:break-before="auto" style:column-width="16.748cm"/>
    </style:style>
    <style:style style:name="co4" style:family="table-column">
      <style:table-column-properties fo:break-before="auto" style:column-width="6.426cm"/>
    </style:style>
    <style:style style:name="co5" style:family="table-column">
      <style:table-column-properties fo:break-before="auto" style:column-width="2.071cm"/>
    </style:style>
    <style:style style:name="co6" style:family="table-column">
      <style:table-column-properties fo:break-before="auto" style:column-width="1.686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684cm" fo:break-before="auto" style:use-optimal-row-height="fals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46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PageStyle_5f_2018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08" style:family="table-cell" style:parent-style-name="Default">
      <style:table-cell-properties style:glyph-orientation-vertical="0" fo:border-bottom="1.76pt solid #000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cell-protect="protected" style:print-content="true"/>
    </style:style>
    <style:style style:name="ce6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none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cell-protect="protected" style:print-content="true" fo:border="0.74pt solid #000000"/>
    </style:style>
    <style:style style:name="ce9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order-bottom="0.74pt solid #000000" style:cell-protect="protected" style:print-content="true" fo:border-left="0.74pt solid #000000" fo:border-right="none" fo:border-top="0.74pt solid #000000"/>
    </style:style>
    <style:style style:name="ce15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none" style:rotation-angle="90" fo:border-top="0.74pt solid #000000" style:vertical-align="middle"/>
      <style:paragraph-properties fo:text-align="center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order-bottom="0.74pt solid #000000" style:cell-protect="protected" style:print-content="true" fo:border-left="0.74pt solid #000000" fo:border-right="none" fo:border-top="0.74pt solid #000000"/>
      <style:text-properties fo:font-weight="bold" style:font-weight-asian="bold" style:font-weight-complex="bold"/>
    </style:style>
    <style:style style:name="ce18" style:family="table-cell" style:parent-style-name="Default">
      <style:table-cell-properties style:cell-protect="protected" style:print-content="true" fo:border="0.74pt solid #000000"/>
      <style:text-properties fo:font-weight="bold" style:font-weight-asian="bold" style:font-weight-complex="bold"/>
    </style:style>
    <style:style style:name="ce19" style:family="table-cell" style:parent-style-name="Default">
      <style:table-cell-properties style:cell-protect="protected" style:print-content="true" style:text-align-source="fix" style:repeat-content="false" fo:wrap-option="wrap" fo:border="0.74pt solid #000000" style:rotation-angle="90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>
      <style:table-cell-properties style:cell-protect="protected" style:print-content="true" fo:wrap-option="wrap" fo:border="0.74pt solid #000000"/>
    </style:style>
    <style:style style:name="ce21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2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0.74pt solid #000000" style:rotation-angle="9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>
      <style:table-cell-properties style:cell-protect="protected" style:print-content="true" fo:border="0.74pt solid #000000" style:rotation-angle="90"/>
    </style:style>
    <style:style style:name="ce25" style:family="table-cell" style:parent-style-name="Default">
      <style:table-cell-properties fo:border-bottom="0.74pt solid #000000" style:cell-protect="protected" style:print-content="true" fo:border-left="0.74pt solid #000000" fo:border-right="none" style:rotation-angle="90" fo:border-top="0.74pt solid #000000"/>
    </style:style>
    <style:style style:name="ce26" style:family="table-cell" style:parent-style-name="Default">
      <style:table-cell-properties style:cell-protect="protected" style:print-content="true" style:text-align-source="fix" style:repeat-content="false" fo:border="0.74pt solid #000000" style:rotation-angle="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34" style:family="table-cell" style:parent-style-name="Default">
      <style:table-cell-properties style:cell-protect="protected" style:print-content="true" style:text-align-source="fix" style:repeat-content="false" fo:border="0.74pt solid #000000" style:vertical-align="middle"/>
      <style:paragraph-properties fo:text-align="justify"/>
      <style:text-properties fo:font-weight="bold" style:font-weight-asian="bold" style:font-weight-complex="bold"/>
    </style:style>
    <style:style style:name="ce36" style:family="table-cell" style:parent-style-name="Default">
      <style:table-cell-properties style:cell-protect="protected" style:print-content="true" style:text-align-source="fix" style:repeat-content="false" fo:border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>
      <style:table-cell-properties fo:border-bottom="none" style:cell-protect="protected" style:print-content="true" fo:border-left="0.74pt solid #000000" fo:border-right="none" style:rotation-angle="90" fo:border-top="0.74pt solid #000000"/>
    </style:style>
    <style:style style:name="ce39" style:family="table-cell" style:parent-style-name="Default">
      <style:table-cell-properties fo:border-bottom="none" style:cell-protect="protected" style:print-content="true" fo:border-left="0.74pt solid #000000" fo:border-right="none" style:rotation-angle="90" fo:border-top="none"/>
    </style:style>
    <style:style style:name="ce40" style:family="table-cell" style:parent-style-name="Default">
      <style:table-cell-properties fo:border-bottom="0.74pt solid #000000" style:cell-protect="protected" style:print-content="true" fo:border-left="0.74pt solid #000000" fo:border-right="none" style:rotation-angle="90" fo:border-top="none"/>
    </style:style>
    <style:style style:name="ce45" style:family="table-cell" style:parent-style-name="Default">
      <style:table-cell-properties fo:border-bottom="0.74pt solid #000000" style:cell-protect="protected" style:print-content="true" fo:border-left="0.74pt solid #000000" fo:border-right="none" fo:border-top="none"/>
    </style:style>
    <style:style style:name="ce44" style:family="table-cell" style:parent-style-name="Default">
      <style:table-cell-properties fo:border-bottom="none" fo:border-left="none" fo:border-right="none" fo:border-top="0.74pt solid #000000"/>
    </style:style>
    <style:style style:name="ce46" style:family="table-cell" style:parent-style-name="Default">
      <style:table-cell-properties fo:border="none"/>
    </style:style>
    <style:style style:name="ce1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1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none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0.74pt solid #000000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>
      <style:table-cell-properties fo:border-bottom="0.74pt solid #000000" style:cell-protect="protected" style:print-content="true" fo:border-left="none" fo:border-right="0.74pt solid #000000" fo:border-top="0.74pt solid #000000"/>
    </style:style>
    <style:style style:name="ce55" style:family="table-cell" style:parent-style-name="Default">
      <style:table-cell-properties fo:border-bottom="0.74pt solid #000000" style:cell-protect="protected" style:print-content="true" fo:border-left="none" fo:border-right="0.74pt solid #000000" fo:border-top="0.74pt solid #000000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-bottom="0.74pt solid #000000" style:cell-protect="protected" style:print-content="true" fo:border-left="0.74pt solid #000000" fo:border-right="0.74pt solid #000000" fo:border-top="none"/>
    </style:style>
    <style:style style:name="ce57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0.74pt solid #000000" style:rotation-angle="90" fo:border-top="0.74pt solid #000000" style:vertical-align="middle"/>
      <style:paragraph-properties fo:text-align="center"/>
      <style:text-properties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8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</style:style>
    <style:style style:name="ce59" style:family="table-cell" style:parent-style-name="Default">
      <style:table-cell-properties fo:border-bottom="0.74pt solid #000000" style:cell-protect="protected" style:print-content="true" fo:border-left="none" fo:border-right="none" fo:border-top="0.74pt solid #000000"/>
    </style:style>
    <style:style style:name="ce61" style:family="table-cell" style:parent-style-name="Default">
      <style:table-cell-properties style:cell-protect="protected" style:print-content="true" fo:border="0.74pt solid #000000"/>
      <style:text-properties fo:font-size="10pt" style:font-size-asian="10pt" style:font-size-complex="10pt"/>
    </style:style>
    <style:style style:name="ce62" style:family="table-cell" style:parent-style-name="Default">
      <style:table-cell-properties fo:border-bottom="0.74pt solid #000000" style:cell-protect="protected" style:print-content="true" fo:border-left="none" fo:border-right="0.74pt solid #000000" style:rotation-angle="90" fo:border-top="0.74pt solid #000000"/>
    </style:style>
    <style:style style:name="ce66" style:family="table-cell" style:parent-style-name="Default">
      <style:table-cell-properties fo:border-bottom="none" style:cell-protect="protected" style:print-content="true" fo:border-left="none" fo:border-right="none" style:rotation-angle="90" fo:border-top="0.74pt solid #000000"/>
    </style:style>
    <style:style style:name="ce67" style:family="table-cell" style:parent-style-name="Default">
      <style:table-cell-properties style:cell-protect="protected" style:print-content="true" fo:border="none" style:rotation-angle="90"/>
    </style:style>
    <style:style style:name="ce69" style:family="table-cell" style:parent-style-name="Default">
      <style:table-cell-properties fo:border-bottom="0.74pt solid #000000" style:cell-protect="protected" style:print-content="true" fo:border-left="none" fo:border-right="none" style:rotation-angle="90" fo:border-top="none"/>
    </style:style>
    <style:style style:name="ce65" style:family="table-cell" style:parent-style-name="Default">
      <style:table-cell-properties fo:border-bottom="none" style:cell-protect="protected" style:print-content="true" style:text-align-source="fix" style:repeat-content="false" fo:border-left="none" fo:border-right="0.74pt solid #000000" fo:border-top="0.74pt solid #000000" style:vertical-align="middle"/>
      <style:paragraph-properties fo:text-align="center"/>
    </style:style>
    <style:style style:name="ce68" style:family="table-cell" style:parent-style-name="Default">
      <style:table-cell-properties fo:border-bottom="0.74pt solid #000000" style:cell-protect="protected" style:print-content="true" fo:border-left="none" fo:border-right="0.74pt solid #000000" fo:border-top="none"/>
    </style:style>
    <style:style style:name="ce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style:glyph-orientation-vertical="0" fo:border-bottom="1.76pt solid #000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9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9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8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2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5" style:family="table-cell" style:parent-style-name="Default">
      <style:table-cell-properties fo:border-bottom="none" style:cell-protect="protected" style:print-content="true" fo:border-left="0.74pt solid #000000" fo:border-right="0.74pt solid #000000" fo:border-top="0.74pt solid #000000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none" style:cell-protect="protected" style:print-content="true" fo:border-left="0.74pt solid #000000" fo:border-right="0.74pt solid #000000" fo:border-top="none"/>
    </style:style>
    <style:style style:name="ce142" style:family="table-cell" style:parent-style-name="Default">
      <style:table-cell-properties style:glyph-orientation-vertical="0" fo:border-bottom="0.74pt solid #000000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6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5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5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4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none" style:cell-protect="none" style:print-content="tru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5" style:family="table-cell" style:parent-style-name="Default">
      <style:table-cell-properties fo:wrap-option="wrap"/>
      <style:text-properties fo:color="#00000a" style:text-outline="false" style:text-line-through-style="none" style:text-line-through-type="none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8" style:family="table-cell" style:parent-style-name="Default">
      <style:table-cell-properties style:cell-protect="none" style:print-content="true"/>
    </style:style>
    <style:style style:name="ce169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2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justify"/>
      <style:text-properties fo:font-weight="bold" style:font-weight-asian="bold" style:font-weight-complex="bold"/>
    </style:style>
    <style:style style:name="ce17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6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5" style:family="table-cell" style:parent-style-name="Default">
      <style:table-cell-properties fo:border-bottom="none" style:cell-protect="protected" style:print-content="true" fo:border-left="none" fo:padding="0.071cm" fo:border-right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Default">
      <style:table-cell-properties fo:border-bottom="0.74pt solid #000000" style:cell-protect="protected" style:print-content="true" fo:border-left="none" fo:padding="0.071cm" fo:border-right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5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29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6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8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6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83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8" style:family="table-cell" style:parent-style-name="Default">
      <style:table-cell-properties fo:border-bottom="none" style:cell-protect="none" style:print-content="true" fo:background-color="transparent" fo:border-left="0.74pt solid #000000" fo:padding="0.071cm" fo:border-right="0.74pt solid #000000" fo:border-top="none"/>
      <style:text-properties fo:color="#111111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0" style:family="table-cell" style:parent-style-name="Default">
      <style:table-cell-properties style:glyph-orientation-vertical="0" fo:border-bottom="0.74pt solid #000000" style:cell-protect="none" style:print-content="tru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1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</style:style>
    <style:style style:name="ce212" style:family="table-cell" style:parent-style-name="Default">
      <style:table-cell-properties style:glyph-orientation-vertical="0" fo:border-bottom="0.74pt solid #000000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5" style:family="table-cell" style:parent-style-name="Default">
      <style:table-cell-properties style:cell-protect="none" style:print-content="true"/>
      <style:text-properties fo:font-weight="bold" style:font-weight-asian="bold" style:font-weight-complex="bold"/>
    </style:style>
    <style:style style:name="ce213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4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6" style:family="table-cell" style:parent-style-name="Default">
      <style:table-cell-properties fo:border-bottom="none" style:cell-protect="none" style:print-content="true" style:diagonal-bl-tr="none" style:diagonal-tl-br="none" fo:background-color="transparent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8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f10d0c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4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111111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4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2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4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3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0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4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9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1" style:family="table-cell" style:parent-style-name="Default">
      <style:table-cell-properties fo:border-bottom="none" style:cell-protect="none" style:print-content="true" fo:background-color="transparent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2" style:family="table-cell" style:parent-style-name="Default">
      <style:table-cell-properties fo:border-bottom="none" style:cell-protect="none" style:print-content="true" fo:background-color="transparent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2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0" style:family="table-cell" style:parent-style-name="Default">
      <style:table-cell-properties fo:border-bottom="none" style:cell-protect="none" style:print-content="true" fo:background-color="transparent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4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5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3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06" style:family="table-cell" style:parent-style-name="Default">
      <style:table-cell-properties fo:border-bottom="none" style:cell-protect="none" style:print-content="true" fo:background-color="transparent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3" style:family="table-cell" style:parent-style-name="Default">
      <style:table-cell-properties fo:border-bottom="none" style:cell-protect="none" style:print-content="true" fo:background-color="transparent" fo:border-left="0.74pt solid #000000" fo:border-right="0.74pt solid #000000" fo:border-top="0.74pt solid #000000"/>
    </style:style>
    <style:style style:name="ce334" style:family="table-cell" style:parent-style-name="Default">
      <style:table-cell-properties fo:border-bottom="none" style:cell-protect="none" style:print-content="true" fo:background-color="transparent" fo:border-left="0.74pt solid #000000" fo:border-right="0.74pt solid #000000" fo:border-top="none"/>
      <style:text-properties fo:font-size="9pt" fo:font-weight="bold" style:font-size-asian="9pt" style:font-weight-asian="bold" style:font-size-complex="9pt" style:font-weight-complex="bold"/>
    </style:style>
    <style:style style:name="ce335" style:family="table-cell" style:parent-style-name="Default">
      <style:table-cell-properties fo:border-bottom="none" style:cell-protect="none" style:print-content="true" fo:background-color="transparent" fo:border-left="0.74pt solid #000000" fo:border-right="0.74pt solid #000000" fo:border-top="none"/>
      <style:text-properties fo:color="#c9211e"/>
    </style:style>
    <style:style style:name="ce34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ff4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9" style:family="table-cell" style:parent-style-name="Default">
      <style:table-cell-properties fo:border-bottom="none" style:cell-protect="none" style:print-content="true" fo:background-color="transparent" fo:border-left="0.74pt solid #000000" fo:padding="0.071cm" fo:border-right="0.74pt solid #000000" fo:border-top="non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37" style:family="table-cell" style:parent-style-name="Default">
      <style:table-cell-properties style:glyph-orientation-vertical="0" fo:border-bottom="none" fo:background-color="#ffbf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5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0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4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1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</style:style>
    <style:style style:name="ce25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6" style:family="table-cell" style:parent-style-name="Default">
      <style:table-cell-properties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9" style:family="table-cell" style:parent-style-name="Default" style:data-style-name="N37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4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8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3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0" style:family="table-cell" style:parent-style-name="Default">
      <style:table-cell-properties fo:border-bottom="none" style:cell-protect="none" style:print-content="true" style:diagonal-bl-tr="none" style:diagonal-tl-br="none" fo:border-left="0.0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8" style:family="table-cell" style:parent-style-name="Default">
      <style:table-cell-properties fo:border-bottom="none" style:cell-protect="none" style:print-content="true" style:text-align-source="fix" style:repeat-content="false" fo:border-left="0.74pt solid #000000" fo:padding="0.071cm" fo:border-right="0.74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4" style:family="table-cell" style:parent-style-name="Default">
      <style:table-cell-properties fo:border-bottom="none" style:cell-protect="none" style:print-content="true" style:text-align-source="fix" style:repeat-content="false" fo:border-left="0.74pt solid #000000" fo:padding="0.071cm" fo:border-right="0.74pt solid #000000" fo:border-top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6" style:family="table-cell" style:parent-style-name="Default">
      <style:table-cell-properties fo:border-bottom="0.74pt solid #000000" style:cell-protect="none" style:print-content="true" style:text-align-source="fix" style:repeat-content="false" fo:border-left="0.74pt solid #000000" fo:padding="0.071cm" fo:border-right="0.74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Default">
      <style:table-cell-properties style:cell-protect="protected" style:print-content="true"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4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93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3" style:family="table-cell" style:parent-style-name="Default">
      <style:table-cell-properties fo:border-bottom="none" style:cell-protect="none" style:print-content="true" fo:border-left="0.74pt solid #000000" fo:border-right="0.74pt solid #000000" fo:border-top="0.74pt solid #000000"/>
    </style:style>
    <style:style style:name="ce288" style:family="table-cell" style:parent-style-name="Default">
      <style:table-cell-properties fo:border-bottom="none" style:cell-protect="none" style:print-content="true" style:text-align-source="fix" style:repeat-content="false" fo:border-left="0.74pt solid #000000" fo:border-right="0.74pt solid #000000" fo:border-top="none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290" style:family="table-cell" style:parent-style-name="Default">
      <style:table-cell-properties fo:border-bottom="none" style:cell-protect="none" style:print-content="true" fo:border-left="0.74pt solid #000000" fo:border-right="0.74pt solid #000000" fo:border-top="none"/>
    </style:style>
    <style:style style:name="ce292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7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4" style:family="table-cell" style:parent-style-name="Default" style:data-style-name="N10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8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3" style:family="table-cell" style:parent-style-name="Default">
      <style:table-cell-properties fo:border-bottom="0.74pt solid #000000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89" style:family="table-cell" style:parent-style-name="Default">
      <style:table-cell-properties style:cell-protect="protected" style:print-content="true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85" style:family="table-cell" style:parent-style-name="Default">
      <style:table-cell-properties style:cell-protect="none" style:print-content="true" style:text-align-source="fix" style:repeat-content="fals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32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7" style:family="table-cell" style:parent-style-name="Default">
      <style:table-cell-properties fo:border-bottom="none" style:cell-protect="none" style:print-content="true" fo:border-left="none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" style:family="table-cell" style:parent-style-name="Default">
      <style:table-cell-properties style:cell-protect="protected" style:print-content="true" fo:padding="0.071cm"/>
    </style:style>
    <style:style style:name="ce31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justify" draw:textarea-vertical-align="middle" fo:padding-top="0.056cm" fo:padding-bottom="0.056cm" fo:padding-left="0.056cm" fo:padding-right="0.056cm" draw:visible-area-left="0cm" draw:visible-area-top="0cm" draw:visible-area-width="27.253cm" draw:visible-area-height="6.448cm" draw:ole-draw-aspect="1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a"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/>
    </style:style>
    <style:style style:name="T2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/>
    </style:style>
    <style:style style:name="T3" style:family="text">
      <style:text-properties fo:color="#00000a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 style:use-window-font-color="true"/>
    </style:style>
    <style:style style:name="T5" style:family="text">
      <style:text-properties fo:color="#00000a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style:use-window-font-color="true"/>
    </style:style>
    <style:style style:name="T7" style:family="text">
      <style:text-properties style:use-window-font-color="true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font-weight="normal" style:font-weight-asian="normal" style:font-weight-complex="normal"/>
    </style:style>
    <style:style style:name="T9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 fo:font-weight="normal" style:font-weight-asian="normal" style:font-weight-complex="normal"/>
    </style:style>
    <style:style style:name="T10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 fo:font-weight="bold" style:font-weight-asian="bold" style:font-weight-complex="bold"/>
    </style:style>
    <style:style style:name="T11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99" fo:font-weight="normal" style:font-weight-asian="normal" style:font-weight-complex="normal"/>
    </style:style>
    <style:style style:name="T12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fo:color="#00000a"/>
    </style:style>
    <style:style style:name="T13" style:family="text">
      <style:text-properties fo:color="#ff0000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3" table:style-name="ta1" table:protected="true" table:protection-key="5sQZ1DHXLH1t0+WDqvHNCw0w14Q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106"/>
        <table:table-column table:style-name="co4" table:default-cell-style-name="ce106"/>
        <table:table-column table:style-name="co5" table:default-cell-style-name="ce106"/>
        <table:table-column table:style-name="co6" table:number-columns-repeated="59" table:default-cell-style-name="ce106"/>
        <table:table-header-rows>
          <table:table-row table:style-name="ro1">
            <table:table-cell>
              <draw:frame table:end-cell-address="'2023'.C3" table:end-x="2.969cm" table:end-y="0.385cm" draw:z-index="0" draw:name="Picture 1" draw:style-name="gr1" draw:text-style-name="P1" svg:width="4.438cm" svg:height="1.072cm" svg:x="0cm" svg:y="0.413cm">
                <draw:object-ole draw:class-id="CBD2EDBE-65D0-11D1-b7b9-00a0c90646a9" xlink:href="./Object 1" xlink:type="simple" xlink:show="embed" xlink:actuate="onLoad">
                  <loext:p/>
                </draw:object-ole>
                <draw:image xlink:href="./ObjectReplacements/Object 1" xlink:type="simple" xlink:show="embed" xlink:actuate="onLoad"/>
              </draw:frame>
            </table:table-cell>
            <table:table-cell/>
            <table:table-cell table:style-name="ce13" table:number-columns-repeated="2"/>
            <table:table-cell table:style-name="ce107"/>
            <table:table-cell table:number-columns-repeated="59"/>
          </table:table-row>
          <table:table-row table:style-name="ro1">
            <table:table-cell table:number-columns-repeated="2"/>
            <table:table-cell table:style-name="ce13" table:number-columns-repeated="2"/>
            <table:table-cell table:style-name="ce107"/>
            <table:table-cell table:number-columns-repeated="59"/>
          </table:table-row>
          <table:table-row table:style-name="ro1">
            <table:table-cell table:style-name="ce108" table:number-columns-repeated="2"/>
            <table:table-cell table:style-name="ce14" table:number-columns-repeated="2"/>
            <table:table-cell table:style-name="ce108"/>
            <table:table-cell table:number-columns-repeated="59"/>
          </table:table-row>
          <table:table-row table:style-name="ro2">
            <table:table-cell table:number-columns-repeated="2"/>
            <table:table-cell table:style-name="Default" table:number-columns-repeated="62"/>
          </table:table-row>
          <table:table-row table:style-name="ro3">
            <table:table-cell table:style-name="ce3" office:value-type="string" calcext:value-type="string" table:number-columns-spanned="5" table:number-rows-spanned="1">
              <text:p>RELAÇÃO <text:s/>DE OCUPANTES DE FUNÇÕES GRATIFICADAS NA DESO</text:p>
            </table:table-cell>
            <table:covered-table-cell table:number-columns-repeated="3" table:style-name="ce12"/>
            <table:covered-table-cell table:style-name="ce234"/>
            <table:table-cell table:number-columns-repeated="59"/>
          </table:table-row>
          <table:table-row table:style-name="ro4">
            <table:table-cell table:style-name="ce5" table:number-columns-repeated="2"/>
            <table:table-cell table:style-name="ce114"/>
            <table:table-cell table:style-name="ce144" office:value-type="string" calcext:value-type="string">
              <text:p>Data da atualização:</text:p>
            </table:table-cell>
            <table:table-cell table:style-name="ce293" office:value-type="date" office:date-value="2025-08-28" calcext:value-type="date">
              <text:p>28/08/25</text:p>
            </table:table-cell>
            <table:table-cell table:number-columns-repeated="59"/>
          </table:table-row>
          <table:table-row table:style-name="ro1">
            <table:table-cell table:style-name="ce6"/>
            <table:table-cell table:style-name="ce51"/>
            <table:table-cell table:style-name="ce79" office:value-type="string" calcext:value-type="string">
              <text:p>UNIDADES ORGANIZACIONAIS / FUNÇÕES GRATIFICADAS</text:p>
            </table:table-cell>
            <table:table-cell table:style-name="ce151" office:value-type="string" calcext:value-type="string">
              <text:p>OCUPANTES</text:p>
            </table:table-cell>
            <table:table-cell table:style-name="ce151" office:value-type="string" calcext:value-type="string">
              <text:p>PORTARIA</text:p>
            </table:table-cell>
            <table:table-cell table:number-columns-repeated="59"/>
          </table:table-row>
        </table:table-header-rows>
        <table:table-row table:style-name="ro1">
          <table:table-cell table:style-name="ce7" office:value-type="string" calcext:value-type="string" table:number-columns-spanned="2" table:number-rows-spanned="27">
            <text:p>1.0.00.00/PR – PRESIDÊNCIA</text:p>
          </table:table-cell>
          <table:covered-table-cell table:style-name="ce7"/>
          <table:table-cell table:style-name="ce71" office:value-type="string" calcext:value-type="string">
            <text:p>DIRETOR PRESIDENTE</text:p>
          </table:table-cell>
          <table:table-cell table:style-name="ce105" office:value-type="string" calcext:value-type="string">
            <text:p>LUCIANO GOIS PAUL</text:p>
          </table:table-cell>
          <table:table-cell table:style-name="ce128" office:value-type="string" calcext:value-type="string">
            <text:p><text:s/>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2" office:value-type="string" calcext:value-type="string">
            <text:p>1.0.01.00/GAPR – GABINETE DA PRESIDÊNCIA</text:p>
          </table:table-cell>
          <table:table-cell table:style-name="ce127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Lidiane Costa Macedo </text:p>
          </table:table-cell>
          <table:table-cell table:style-name="ce223" office:value-type="string" calcext:value-type="string">
            <text:p>Nº 13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/>
          <table:table-cell table:style-name="ce111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 (a) Técnico (a)</text:p>
          </table:table-cell>
          <table:table-cell table:style-name="ce269" office:value-type="string" calcext:value-type="string">
            <text:p>Marcelo Alves Cândido </text:p>
          </table:table-cell>
          <table:table-cell table:style-name="ce223" office:value-type="string" calcext:value-type="string">
            <text:p>Nº 42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127" office:value-type="string" calcext:value-type="string">
            <text:p>Moema Maria Viggiano Caldas Gandala</text:p>
          </table:table-cell>
          <table:table-cell table:style-name="ce223" office:value-type="string" calcext:value-type="string">
            <text:p>Nº 17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o Gabinete</text:p>
          </table:table-cell>
          <table:table-cell table:style-name="ce192" office:value-type="string" calcext:value-type="string">
            <text:p>Edvania Lima Santos Nascimento</text:p>
          </table:table-cell>
          <table:table-cell table:style-name="ce223" office:value-type="string" calcext:value-type="string">
            <text:p>N°160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Motorista do Presidente</text:p>
          </table:table-cell>
          <table:table-cell table:style-name="ce206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3.00/APGE – ASSESSORIA DE PLANEJAMENTO E GESTÃO EMPRESARIAL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Camilla Araújo Coelho Oliveira</text:p>
          </table:table-cell>
          <table:table-cell table:style-name="ce223" office:value-type="string" calcext:value-type="string">
            <text:p>Nº 16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.</text:p>
          </table:table-cell>
          <table:table-cell table:style-name="ce176" office:value-type="string" calcext:value-type="string">
            <text:p>Marcos Alexandre de Alencar Soares</text:p>
          </table:table-cell>
          <table:table-cell table:style-name="ce289" office:value-type="string" calcext:value-type="string">
            <text:p>Nº 01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81" office:value-type="string" calcext:value-type="string">
            <text:p>1.0.03.01/COCR – COORDENAÇÃO DE ORÇAMENTO E CAPTAÇÃO DE RECURSOS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Ronald Gabriel de Souza Andrade</text:p>
          </table:table-cell>
          <table:table-cell table:style-name="ce289" office:value-type="string" calcext:value-type="string">
            <text:p>Nº 10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81" office:value-type="string" calcext:value-type="string">
            <text:p>1.0.03.02/COPG – COORDENAÇÃO DE PLANEJAMENTO E GESTÃO DE RISCOS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Carlos Magno da Silva</text:p>
          </table:table-cell>
          <table:table-cell table:style-name="ce223" office:value-type="string" calcext:value-type="string">
            <text:p>N°41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5.00/ACOI – ASSESSORIA DE CONTROLE INTERNO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Layana Carvalho Almeida</text:p>
          </table:table-cell>
          <table:table-cell table:style-name="ce223" office:value-type="string" calcext:value-type="string">
            <text:p>N° 04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258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6.00/ASCI – ASSESSORIA DE COMUNICAÇÃO INSTITUCIONAL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</text:p>
          </table:table-cell>
          <table:table-cell table:style-name="ce202" office:value-type="string" calcext:value-type="string">
            <text:p>Eder Meneses Souza</text:p>
          </table:table-cell>
          <table:table-cell table:style-name="ce223" office:value-type="string" calcext:value-type="string">
            <text:p>Nº 113/24</text:p>
          </table:table-cell>
          <table:table-cell table:number-columns-repeated="3"/>
          <table:table-cell table:style-name="ce316"/>
          <table:table-cell table:number-columns-repeated="55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96" office:value-type="string" calcext:value-type="string">
            <text:p>Ana Cristina Oliveira Silva</text:p>
          </table:table-cell>
          <table:table-cell table:style-name="ce289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7.00/ASGQ – ASSESSORIA DE GESTÃO DA QUALIDADE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97" office:value-type="string" calcext:value-type="string">
            <text:p>Isabel Cristina Pereira Alves</text:p>
          </table:table-cell>
          <table:table-cell table:style-name="ce223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Assessoria</text:p>
          </table:table-cell>
          <table:table-cell table:style-name="ce183" office:value-type="string" calcext:value-type="string">
            <text:p>Izabella Cristina Melo de Gois</text:p>
          </table:table-cell>
          <table:table-cell table:style-name="ce223" office:value-type="string" calcext:value-type="string">
            <text:p>N° 316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0"/>
          <table:table-cell table:style-name="ce188"/>
          <table:table-cell table:style-name="ce176"/>
          <table:table-cell table:number-columns-repeated="59"/>
        </table:table-row>
        <table:table-row table:style-name="ro1">
          <table:table-cell table:style-name="ce9" office:value-type="string" calcext:value-type="string" table:number-columns-spanned="2" table:number-rows-spanned="17">
            <text:p>1.0.00.00/PR <text:s/>- PRESIDÊNCIA</text:p>
          </table:table-cell>
          <table:covered-table-cell table:style-name="ce9"/>
          <table:table-cell table:style-name="ce71"/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2" office:value-type="string" calcext:value-type="string">
            <text:p>1.0.09.00/OUVI – OUVIDORIA </text:p>
          </table:table-cell>
          <table:table-cell table:style-name="ce20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38" office:value-type="string" calcext:value-type="string">
            <text:p>Ouvidor (a)</text:p>
          </table:table-cell>
          <table:table-cell table:style-name="ce111" office:value-type="string" calcext:value-type="string">
            <text:p>Ana Paula Melo Figueiredo</text:p>
          </table:table-cell>
          <table:table-cell table:style-name="ce223" office:value-type="string" calcext:value-type="string">
            <text:p>Nº 290/23</text:p>
          </table:table-cell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7" office:value-type="string" calcext:value-type="string">
            <text:p>Secretário (a) Ouvidoria</text:p>
          </table:table-cell>
          <table:table-cell table:style-name="ce183" office:value-type="string" calcext:value-type="string">
            <text:p>Maria Elisangela de Souza</text:p>
          </table:table-cell>
          <table:table-cell table:style-name="ce289" office:value-type="string" calcext:value-type="string">
            <text:p>N° 176/25</text:p>
          </table:table-cell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1" office:value-type="string" calcext:value-type="string">
            <text:p>1.0.10.00/AMKT – ASSESSORIA DE MARKETING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</text:p>
          </table:table-cell>
          <table:table-cell table:style-name="ce202" office:value-type="string" calcext:value-type="string">
            <text:p>Ligia Santos da Silva Carvalho </text:p>
          </table:table-cell>
          <table:table-cell table:style-name="ce223" office:value-type="string" calcext:value-type="string">
            <text:p>Nº 12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236" office:value-type="string" calcext:value-type="string">
            <text:p>Antônio César Nascimento Cardozo</text:p>
          </table:table-cell>
          <table:table-cell table:style-name="ce289" office:value-type="string" calcext:value-type="string">
            <text:p>N° 225/25</text:p>
          </table:table-cell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71" office:value-type="string" calcext:value-type="string">
            <text:p>1.1.00.00/SJUR – SUPERINTENDÊNCIA JURÍDICA</text:p>
          </table:table-cell>
          <table:table-cell table:style-name="ce199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 </text:p>
          </table:table-cell>
          <table:table-cell table:style-name="ce202" office:value-type="string" calcext:value-type="string">
            <text:p>André Luiz Pereira De Oliveir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Superintendência</text:p>
          </table:table-cell>
          <table:table-cell table:style-name="ce183" office:value-type="string" calcext:value-type="string">
            <text:p>Igor Maciel Farias</text:p>
          </table:table-cell>
          <table:table-cell table:style-name="ce289" office:value-type="string" calcext:value-type="string">
            <text:p>Nº 114/25</text:p>
          </table:table-cell>
          <table:table-cell table:style-name="ce278"/>
          <table:table-cell table:number-columns-repeated="58"/>
        </table:table-row>
        <table:table-row table:style-name="ro1">
          <table:covered-table-cell table:style-name="ce9"/>
          <table:covered-table-cell table:style-name="ce8"/>
          <table:table-cell table:style-name="ce93" office:value-type="string" calcext:value-type="string">
            <text:p>1.1.01.00/GECO – GERÊNCIA DO CONTENCIOSO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02" office:value-type="string" calcext:value-type="string">
            <text:p>Renata Montalvão de Azevedo Carrera</text:p>
          </table:table-cell>
          <table:table-cell table:style-name="ce223" office:value-type="string" calcext:value-type="string">
            <text:p>Nº 024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83" office:value-type="string" calcext:value-type="string">
            <text:p>Eliane de Oliveira Costa</text:p>
          </table:table-cell>
          <table:table-cell table:style-name="ce289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1.1.02.00/ GERE – GERÊNCIA DE REGULAÇÃO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02" office:value-type="string" calcext:value-type="string">
            <text:p>Vinicius Rodrigues Cavalcante </text:p>
          </table:table-cell>
          <table:table-cell table:style-name="ce223" office:value-type="string" calcext:value-type="string">
            <text:p>Nº 30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00" office:value-type="string" calcext:value-type="string">
            <text:p>Valfredo Dantas Santos Filh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/>
          <table:table-cell table:style-name="ce200"/>
          <table:table-cell table:style-name="ce223"/>
          <table:table-cell table:number-columns-repeated="59"/>
        </table:table-row>
        <table:table-row table:style-name="ro1">
          <table:table-cell table:style-name="ce6" office:value-type="string" calcext:value-type="string" table:number-columns-spanned="2" table:number-rows-spanned="10">
            <text:p>2.0.00.00/DGC </text:p>
          </table:table-cell>
          <table:covered-table-cell table:style-name="ce48"/>
          <table:table-cell table:style-name="ce93" office:value-type="string" calcext:value-type="string">
            <text:p>DIRETOR DE GESTÃO CORPORATIVA</text:p>
          </table:table-cell>
          <table:table-cell table:style-name="ce133" office:value-type="string" calcext:value-type="string">
            <text:p>WLADIMIR ALVES TORRES</text:p>
          </table:table-cell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Verônica Ismerin Barreto de Oliveira</text:p>
          </table:table-cell>
          <table:table-cell table:style-name="ce223" office:value-type="string" calcext:value-type="string">
            <text:p>N° 392/24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208" office:value-type="string" calcext:value-type="string">
            <text:p>Maria Eliana da Silva Carvalho</text:p>
          </table:table-cell>
          <table:table-cell table:style-name="ce223" office:value-type="string" calcext:value-type="string">
            <text:p>N°156/25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96" office:value-type="string" calcext:value-type="string">
            <text:p>Elienai Andrade Santos</text:p>
          </table:table-cell>
          <table:table-cell table:style-name="ce223" office:value-type="string" calcext:value-type="string">
            <text:p>N°158/25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38" office:value-type="string" calcext:value-type="string">
            <text:p>Motorista do Diretor</text:p>
          </table:table-cell>
          <table:table-cell table:style-name="ce206" office:value-type="string" calcext:value-type="string">
            <text:p>vago</text:p>
          </table:table-cell>
          <table:table-cell table:style-name="ce127"/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77"/>
          <table:table-cell table:style-name="ce188"/>
          <table:table-cell table:style-name="ce176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1" office:value-type="string" calcext:value-type="string">
            <text:p>2.0.01.00/ATGC – ASSESSORIA TÉCNICA DE GESTÃO CORPORATIVA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Assessor (a) Técnico (a)</text:p>
          </table:table-cell>
          <table:table-cell table:style-name="ce127" office:value-type="string" calcext:value-type="string">
            <text:p>Luiz Tiago Vieira Santos</text:p>
          </table:table-cell>
          <table:table-cell table:style-name="ce223" office:value-type="string" calcext:value-type="string">
            <text:p>Nº 393/24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 (a) da Assessoria</text:p>
          </table:table-cell>
          <table:table-cell table:style-name="ce236" office:value-type="string" calcext:value-type="string">
            <text:p>Wesleane Alves Pereira</text:p>
          </table:table-cell>
          <table:table-cell table:style-name="ce223" office:value-type="string" calcext:value-type="string">
            <text:p>N° 218/25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/>
          <table:table-cell table:style-name="ce176"/>
          <table:table-cell table:style-name="ce289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table-cell table:style-name="ce6" office:value-type="string" calcext:value-type="string" table:number-columns-spanned="2" table:number-rows-spanned="27">
            <text:p>2.0.00.00/DGC <text:s/>- DIRETORIA DE GESTÃO CORPORATIVA</text:p>
          </table:table-cell>
          <table:covered-table-cell table:style-name="ce49"/>
          <table:table-cell table:style-name="ce38"/>
          <table:table-cell table:style-name="ce127"/>
          <table:table-cell table:style-name="ce223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5" office:value-type="string" calcext:value-type="string">
            <text:p>2.0.02.00/GTIC – GERÊNCIA DE TECNOLOGIA DA INFORMAÇÃO E COMUNICAÇÃO </text:p>
          </table:table-cell>
          <table:table-cell table:style-name="ce202"/>
          <table:table-cell table:style-name="ce127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260" office:value-type="string" calcext:value-type="string">
            <text:p>Luciano Costa Macedo</text:p>
          </table:table-cell>
          <table:table-cell table:style-name="ce223" office:value-type="string" calcext:value-type="string">
            <text:p>Nº 324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Ana Caroline Castro Silveira</text:p>
          </table:table-cell>
          <table:table-cell table:style-name="ce223" office:value-type="string" calcext:value-type="string">
            <text:p>Nº 119/21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7" office:value-type="string" calcext:value-type="string">
            <text:p>2.0.02.01/CDES – COORDENAÇÃO DE DESENVOLVIMENTO</text:p>
          </table:table-cell>
          <table:table-cell table:style-name="ce105"/>
          <table:table-cell table:style-name="ce211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200" office:value-type="string" calcext:value-type="string">
            <text:p>Herderson Alves Costa</text:p>
          </table:table-cell>
          <table:table-cell table:style-name="ce223" office:value-type="string" calcext:value-type="string">
            <text:p>Nº 109/23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100" office:value-type="string" calcext:value-type="string">
            <text:p>2.0.02.02/CINF – COORDENAÇÃO DE INFRAESTRUTURA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210" office:value-type="string" calcext:value-type="string">
            <text:p>Daniel Carlos Aragão Melo Santos</text:p>
          </table:table-cell>
          <table:table-cell table:style-name="ce223" office:value-type="string" calcext:value-type="string">
            <text:p>Nº 335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7" office:value-type="string" calcext:value-type="string">
            <text:p>2.0.02.03/CSUS – COORDENAÇÃO DE SUPORTE AOS USUÁRIOS</text:p>
          </table:table-cell>
          <table:table-cell table:style-name="ce211" table:number-columns-repeated="2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212" office:value-type="string" calcext:value-type="string">
            <text:p>Gilton Gama do Nascimento</text:p>
          </table:table-cell>
          <table:table-cell table:style-name="ce223" office:value-type="string" calcext:value-type="string">
            <text:p>Nº 267/25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8"/>
          <table:table-cell table:style-name="ce71" office:value-type="string" calcext:value-type="string">
            <text:p>2.0.03.00/GGPE – GERÊNCIA DE GESTÃO DE PESSOAS </text:p>
          </table:table-cell>
          <table:table-cell table:style-name="ce133"/>
          <table:table-cell table:style-name="ce128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05" office:value-type="string" calcext:value-type="string">
            <text:p>Carine Leão Santana</text:p>
          </table:table-cell>
          <table:table-cell table:style-name="ce223" office:value-type="string" calcext:value-type="string">
            <text:p>N° 120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Kátia Cilene Oliveira Barros</text:p>
          </table:table-cell>
          <table:table-cell table:style-name="ce223" office:value-type="string" calcext:value-type="string">
            <text:p>Nº 147/19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Hans Maciel dos Santos</text:p>
          </table:table-cell>
          <table:table-cell table:style-name="ce289" office:value-type="string" calcext:value-type="string">
            <text:p>Nº282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1/CADP – COORDENAÇÃO DE ADMINISTRAÇÃO DE PESSOAL</text:p>
          </table:table-cell>
          <table:table-cell table:style-name="ce199"/>
          <table:table-cell table:style-name="ce128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ábio Zorzetto</text:p>
          </table:table-cell>
          <table:table-cell table:style-name="ce289" office:value-type="string" calcext:value-type="string">
            <text:p>Nº283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2/CDPE – COORDENAÇÃO DE DESENVOLVIMENTO DE PESSOAS</text:p>
          </table:table-cell>
          <table:table-cell table:style-name="ce213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27" office:value-type="string" calcext:value-type="string">
            <text:p>Sheyla Matos Accioly Lins</text:p>
          </table:table-cell>
          <table:table-cell table:style-name="ce289" office:value-type="string" calcext:value-type="string">
            <text:p>Nº010/25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3/CSCR – COORDENAÇÃO DE SELEÇÃO, CARREIRA E REMUNERAÇÃO</text:p>
          </table:table-cell>
          <table:table-cell table:style-name="ce213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tônio Costa Santos Neto</text:p>
          </table:table-cell>
          <table:table-cell table:style-name="ce289" office:value-type="string" calcext:value-type="string">
            <text:p>N° 160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01" office:value-type="string" calcext:value-type="string">
            <text:p>2.0.03.04/CSSB – COORDENAÇÃO DE SERVIÇO SOCIAL E BENEFÍCIOS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ia Aparecida Calazans Mota</text:p>
          </table:table-cell>
          <table:table-cell table:style-name="ce223" office:value-type="string" calcext:value-type="string">
            <text:p>Nº 287/23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1" office:value-type="string" calcext:value-type="string">
            <text:p>2.0.04.00/GGSS – GERÊNCIA DE GESTÃO DE SAÚDE E SEGURANÇA DO TRABALHO</text:p>
          </table:table-cell>
          <table:table-cell table:style-name="ce133"/>
          <table:table-cell table:style-name="ce128"/>
          <table:table-cell table:style-name="ce256"/>
          <table:table-cell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lan Gomes Cardoso </text:p>
          </table:table-cell>
          <table:table-cell table:style-name="ce223" office:value-type="string" calcext:value-type="string">
            <text:p>N° 259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96" office:value-type="string" calcext:value-type="string">
            <text:p>Marcello Eduardo Kierkigard L Campos</text:p>
          </table:table-cell>
          <table:table-cell table:style-name="ce289" office:value-type="string" calcext:value-type="string">
            <text:p>Nº 080/18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101" office:value-type="string" calcext:value-type="string">
            <text:p>2.0.04.01/CSOC – COORDENAÇÃO DE SAÚDE OCUPACIONAL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Paula Cravo de Barros Rodrigues</text:p>
          </table:table-cell>
          <table:table-cell table:style-name="ce289" office:value-type="string" calcext:value-type="string">
            <text:p>Nº 032/25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table-cell table:style-name="ce15" office:value-type="string" calcext:value-type="string" table:number-columns-spanned="2" table:number-rows-spanned="20">
            <text:p>2.0.00.00/DGC <text:s/>- DIRETORIA DE GESTÃO CORPORATIVA</text:p>
          </table:table-cell>
          <table:covered-table-cell table:style-name="ce49"/>
          <table:table-cell table:style-name="ce81" office:value-type="string" calcext:value-type="string">
            <text:p>2.0.04.02/CSTR – COORDENAÇÃO DE SEGURANÇA DO TRABALHO</text:p>
          </table:table-cell>
          <table:table-cell table:style-name="ce214"/>
          <table:table-cell table:style-name="ce127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dryel Vilanova Silva </text:p>
          </table:table-cell>
          <table:table-cell table:style-name="ce289" office:value-type="string" calcext:value-type="string">
            <text:p>Nº 258/24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5"/>
          <table:covered-table-cell table:style-name="ce49"/>
          <table:table-cell table:style-name="ce102" office:value-type="string" calcext:value-type="string">
            <text:p>2.0.05.00/GAAD - GERÊNCIA DE APOIO ADMINISTRATIVO</text:p>
          </table:table-cell>
          <table:table-cell table:style-name="ce152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iago Sanas Alves Centurion </text:p>
          </table:table-cell>
          <table:table-cell table:style-name="ce223" office:value-type="string" calcext:value-type="string">
            <text:p>Nº 214/25</text:p>
          </table:table-cell>
          <table:table-cell/>
          <table:table-cell table:style-name="ce169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236"/>
          <table:table-cell table:style-name="ce289" office:value-type="string" calcext:value-type="string">
            <text:p>N°</text:p>
          </table:table-cell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2.0.05.01/CAPA - COORDENAÇÃO DE ADMINISTRAÇÃO PATRIMONIAL</text:p>
          </table:table-cell>
          <table:table-cell table:style-name="ce152"/>
          <table:table-cell table:style-name="ce128"/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Wallace de Santana Oliveira</text:p>
          </table:table-cell>
          <table:table-cell table:style-name="ce223" office:value-type="string" calcext:value-type="string">
            <text:p>Nº 021/22</text:p>
          </table:table-cell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2.0.05.02/CSGE - COORDENAÇÃO DE SERVIÇOS GERAIS</text:p>
          </table:table-cell>
          <table:table-cell table:style-name="ce213"/>
          <table:table-cell table:style-name="ce128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Douglas Oliveira Azevedo</text:p>
          </table:table-cell>
          <table:table-cell table:style-name="ce223" office:value-type="string" calcext:value-type="string">
            <text:p>N° 81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6"/>
          <table:covered-table-cell table:style-name="ce49"/>
          <table:table-cell table:style-name="ce110" office:value-type="string" calcext:value-type="string">
            <text:p>2.0.05.03/CATR - COORDENAÇÃO DE ADMINISTRAÇÃO DE TRANSPORTE</text:p>
          </table:table-cell>
          <table:table-cell table:style-name="ce213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Bráulio Santos Filho </text:p>
          </table:table-cell>
          <table:table-cell table:style-name="ce223" office:value-type="string" calcext:value-type="string">
            <text:p>Nº 451/24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2.0.05.04/CARP - COORDENAÇÃO DE ARQUIVO E PROTOCOLO</text:p>
          </table:table-cell>
          <table:table-cell table:style-name="ce152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336" office:value-type="string" calcext:value-type="string">
            <text:p>Edson Raimundo da Silva</text:p>
          </table:table-cell>
          <table:table-cell table:style-name="ce223" office:value-type="string" calcext:value-type="string">
            <text:p>Nº 240/25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2.0.06.00/GCAL - GERÊNCIA DE COMPRAS E ALMOXARIFADO</text:p>
          </table:table-cell>
          <table:table-cell table:style-name="ce216"/>
          <table:table-cell table:style-name="ce128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Kissia Paula Socorro Fraga Moraes </text:p>
          </table:table-cell>
          <table:table-cell table:style-name="ce223" office:value-type="string" calcext:value-type="string">
            <text:p>Nº 080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1">2.0.06.01/CCOM - </text:span><text:span text:style-name="T2">COORDENAÇÃO DE COMPRAS</text:span></text:p>
          </table:table-cell>
          <table:table-cell table:style-name="ce128" table:number-columns-repeated="2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236" office:value-type="string" calcext:value-type="string">
            <text:p>Catia Cilene dos Santos</text:p>
          </table:table-cell>
          <table:table-cell table:style-name="ce223" office:value-type="string" calcext:value-type="string">
            <text:p>N° 221/25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1">2.0.06.02/CALM - </text:span><text:span text:style-name="T2">COORDENAÇÃO DE ALMOXARIFADO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seilda dos Santos</text:p>
          </table:table-cell>
          <table:table-cell table:style-name="ce289" office:value-type="string" calcext:value-type="string">
            <text:p>Nº <text:s/>223/25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table-cell table:style-name="ce6" office:value-type="string" calcext:value-type="string" table:number-columns-spanned="2" table:number-rows-spanned="7">
            <text:p>3.0.00.00/DMAE</text:p>
          </table:table-cell>
          <table:covered-table-cell table:style-name="ce8"/>
          <table:table-cell table:style-name="ce38"/>
          <table:table-cell table:style-name="ce127"/>
          <table:table-cell table:style-name="ce223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112" office:value-type="string" calcext:value-type="string">
            <text:p>DIRETOR DE MEIO AMBIENTE E EXPANSÃO</text:p>
          </table:table-cell>
          <table:table-cell table:style-name="ce202" office:value-type="string" calcext:value-type="string">
            <text:p>Kleber Curvelo Fontes</text:p>
          </table:table-cell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André Fernando Batista de Araújo</text:p>
          </table:table-cell>
          <table:table-cell table:style-name="ce223" office:value-type="string" calcext:value-type="string">
            <text:p>Nº 061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Ana Maria da Silva Teixeira<text:span text:style-name="T13"> *</text:span></text:p>
          </table:table-cell>
          <table:table-cell table:style-name="ce223" office:value-type="string" calcext:value-type="string">
            <text:p>Nº 043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Luciana Cristóvão dos Santos</text:p>
          </table:table-cell>
          <table:table-cell table:style-name="ce223" office:value-type="string" calcext:value-type="string">
            <text:p>Nº 114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Motorista do Diretor</text:p>
          </table:table-cell>
          <table:table-cell table:style-name="ce127" office:value-type="string" calcext:value-type="string">
            <text:p>Cristian Barreto Silva</text:p>
          </table:table-cell>
          <table:table-cell table:style-name="ce223" office:value-type="string" calcext:value-type="string">
            <text:p>Nº 115/20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Gerente de Novos Negócios(Função Temporária, equivalente a FG-5) <text:s/>- Vigência 10/01/23 a 09/01/25</text:p>
          </table:table-cell>
          <table:table-cell table:style-name="ce219" office:value-type="string" calcext:value-type="string">
            <text:p>vago</text:p>
          </table:table-cell>
          <table:table-cell table:style-name="ce289"/>
          <table:table-cell/>
          <table:table-cell table:style-name="ce147"/>
          <table:table-cell table:number-columns-repeated="57"/>
        </table:table-row>
        <table:table-row table:style-name="ro1">
          <table:table-cell table:style-name="ce7" office:value-type="string" calcext:value-type="string" table:number-columns-spanned="2" table:number-rows-spanned="27">
            <text:p>3.0.00.00/DMAE – DIRETORIA DE MEIO AMBIENTE E ENGENHARIA</text:p>
          </table:table-cell>
          <table:covered-table-cell table:style-name="ce18"/>
          <table:table-cell table:style-name="ce38"/>
          <table:table-cell table:style-name="ce127"/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17" office:value-type="string" calcext:value-type="string">
            <text:p>3.0.01.00/ATME - ASSESSORIA TÉCNICA DE MEIO AMBIENTE E EXPANSÃO</text:p>
          </table:table-cell>
          <table:table-cell table:style-name="ce217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Viviane Francis Silva Correia</text:p>
          </table:table-cell>
          <table:table-cell table:style-name="ce223" office:value-type="string" calcext:value-type="string">
            <text:p>Nº 054/19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Assessoria</text:p>
          </table:table-cell>
          <table:table-cell table:style-name="ce21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18"/>
          <table:table-cell table:style-name="ce102" office:value-type="string" calcext:value-type="string">
            <text:p>3.0.02.00/GTRF - GERÊNCIA DE TOPOGRAFIA E REGULARIZAÇÃO FUNDIÁRIA</text:p>
          </table:table-cell>
          <table:table-cell table:style-name="ce21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cácia Regina Resende Setton</text:p>
          </table:table-cell>
          <table:table-cell table:style-name="ce223" office:value-type="string" calcext:value-type="string">
            <text:p>Nº 155/18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218" office:value-type="string" calcext:value-type="string">
            <text:p>Fernando Cavalcante Cruz</text:p>
          </table:table-cell>
          <table:table-cell table:style-name="ce289" office:value-type="string" calcext:value-type="string">
            <text:p>N° 114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102" office:value-type="string" calcext:value-type="string">
            <text:p><text:span text:style-name="T3">3.0.03.00/GPRO - </text:span><text:span text:style-name="T4">GERÊNCIA DE PROJETO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rasmo Gomes Santos Júnior</text:p>
          </table:table-cell>
          <table:table-cell table:style-name="ce223" office:value-type="string" calcext:value-type="string">
            <text:p>N° 072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5"/>
          <table:covered-table-cell table:style-name="ce55"/>
          <table:table-cell table:style-name="ce77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style-name="ce256"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3.0.04.00/GORÇ - GERÊNCIA DE ORÇAMENTO</text:p>
          </table:table-cell>
          <table:table-cell table:style-name="ce216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Ugo Souza De Oliveira</text:p>
          </table:table-cell>
          <table:table-cell table:style-name="ce223" office:value-type="string" calcext:value-type="string">
            <text:p>Nº 151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237" office:value-type="string" calcext:value-type="string">
            <text:p>Ezio Tigre De Oliveira </text:p>
          </table:table-cell>
          <table:table-cell table:style-name="ce289" office:value-type="string" calcext:value-type="string">
            <text:p>Nº 035/24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<text:span text:style-name="T3">3.0.05.00/GEOB - </text:span><text:span text:style-name="T4">GERÊNCIA DE EXECUÇÃO DE OBRAS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7"/>
          <table:covered-table-cell table:style-name="ce18"/>
          <table:table-cell table:style-name="ce77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89" office:value-type="string" calcext:value-type="string">
            <text:p>Nº 288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<text:span text:style-name="T3">3.0.13.00/GESA - </text:span><text:span text:style-name="T4">GERÊNCIA SOCIOAMBIENTAL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Mario Leo De Oliveira Rodrigues</text:p>
          </table:table-cell>
          <table:table-cell table:style-name="ce223" office:value-type="string" calcext:value-type="string">
            <text:p>Nº 040/19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58" office:value-type="string" calcext:value-type="string">
            <text:p>Elissandra dos Santos</text:p>
          </table:table-cell>
          <table:table-cell table:style-name="ce289" office:value-type="string" calcext:value-type="string">
            <text:p>N°181/25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110" office:value-type="string" calcext:value-type="string">
            <text:p><text:span text:style-name="T1">3.0.13.01/CEAM - </text:span><text:span text:style-name="T2">COORDENAÇÃO DE EDUCAÇÃO AMBIENTAL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Jorge Silva Santos</text:p>
          </table:table-cell>
          <table:table-cell table:style-name="ce223" office:value-type="string" calcext:value-type="string">
            <text:p>Nº 067/19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236" office:value-type="string" calcext:value-type="string">
            <text:p>João Gonçalves Aranha Júnior </text:p>
          </table:table-cell>
          <table:table-cell table:style-name="ce289" office:value-type="string" calcext:value-type="string">
            <text:p>Nº 028/25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110" office:value-type="string" calcext:value-type="string">
            <text:p><text:span text:style-name="T1">3.0.13.02/CPSO - </text:span><text:span text:style-name="T2">COORDENAÇÃO DE PROJETOS SOCIAI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Valéria Katherine Santos Souza</text:p>
          </table:table-cell>
          <table:table-cell table:style-name="ce289" office:value-type="string" calcext:value-type="string">
            <text:p>Nº 027/25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3.0.14.00/GGEN - </text:span><text:span text:style-name="T4">GERÊNCIA DE GESTÃO ENERGÉTICA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Barbara Ramos Carvalho de Sá </text:p>
          </table:table-cell>
          <table:table-cell table:style-name="ce223" office:value-type="string" calcext:value-type="string">
            <text:p>Nº 311/24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06" office:value-type="string" calcext:value-type="string">
            <text:p>vago</text:p>
          </table:table-cell>
          <table:table-cell table:style-name="ce176"/>
          <table:table-cell/>
          <table:table-cell table:style-name="ce169"/>
          <table:table-cell table:number-columns-repeated="57"/>
        </table:table-row>
        <table:table-row table:style-name="ro1">
          <table:table-cell table:style-name="ce9" office:value-type="string" calcext:value-type="string" table:number-columns-spanned="2" table:number-rows-spanned="27">
            <text:p>3.0.00.00/DMAE – DIRETORIA DE MEIO AMBIENTE E ENGENHARIA</text:p>
          </table:table-cell>
          <table:covered-table-cell table:style-name="ce8"/>
          <table:table-cell table:style-name="ce38"/>
          <table:table-cell table:style-name="ce111"/>
          <table:table-cell table:style-name="ce127"/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17" office:value-type="string" calcext:value-type="string">
            <text:p><text:span text:style-name="T3">3.0.15.00/GMAM - </text:span><text:span text:style-name="T4">GERÊNCIA DE MEIO AMBIENTE</text:span></text:p>
          </table:table-cell>
          <table:table-cell table:style-name="ce111"/>
          <table:table-cell table:style-name="ce127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Marcelle Santos Melo</text:p>
          </table:table-cell>
          <table:table-cell table:style-name="ce223" office:value-type="string" calcext:value-type="string">
            <text:p>N°125/25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44" office:value-type="string" calcext:value-type="string">
            <text:p>Elisson dos Santos Silva</text:p>
          </table:table-cell>
          <table:table-cell table:style-name="ce223" office:value-type="string" calcext:value-type="string">
            <text:p>N° 150/25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20"/>
          <table:table-cell table:style-name="ce127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9"/>
          <table:covered-table-cell table:style-name="ce8"/>
          <table:table-cell table:style-name="ce110" office:value-type="string" calcext:value-type="string">
            <text:p><text:span text:style-name="T1">3.0.15.01/COPS - </text:span><text:span text:style-name="T2">COORDENAÇÃO DE PRESERVAÇÃO DE MANANCIAIS E SEGURANÇA DE BARRAGEN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Milton Oliveira Júnior</text:p>
          </table:table-cell>
          <table:table-cell table:style-name="ce223" office:value-type="string" calcext:value-type="string">
            <text:p>N°205/25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Danilo Vieira de Oliveira</text:p>
          </table:table-cell>
          <table:table-cell table:style-name="ce289" office:value-type="string" calcext:value-type="string">
            <text:p>N° 206/25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<text:span text:style-name="T1">3.0.15.02/CLAM - </text:span><text:span text:style-name="T2">COORDENAÇÃO DE LICENCIAMENTO AMBIENTA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Carlos Ferreira dos Santos</text:p>
          </table:table-cell>
          <table:table-cell table:style-name="ce223" office:value-type="string" calcext:value-type="string">
            <text:p>Nº 192/25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55"/>
          <table:table-cell table:style-name="ce102" office:value-type="string" calcext:value-type="string">
            <text:p><text:span text:style-name="T3">3.0.16.00/GCVQ - </text:span><text:span text:style-name="T4">GERÊNCIA DE CONTROLE E VIGILÂNCIA DA QUALIDAD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Douglas da Cruz Santos</text:p>
          </table:table-cell>
          <table:table-cell table:style-name="ce223" office:value-type="string" calcext:value-type="string">
            <text:p>Nº 124/25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127" office:value-type="string" calcext:value-type="string">
            <text:p>Roseane de Jesus Silva Cosmo </text:p>
          </table:table-cell>
          <table:table-cell table:style-name="ce289" office:value-type="string" calcext:value-type="string">
            <text:p>N° 191/25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110" office:value-type="string" calcext:value-type="string">
            <text:p><text:span text:style-name="T5">3.0.16.01/CQPE - </text:span><text:span text:style-name="T6">COORDENAÇÃO DE QUALIDADE DE PRODUTOS, MATERIAIS E EQUIPAMENTO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Ednilson José da Silva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93" office:value-type="string" calcext:value-type="string">
            <text:p>3.1.00.00/SUEX – SUPERINTENDÊNCIA DE EXPANSÃO</text:p>
          </table:table-cell>
          <table:table-cell table:style-name="ce105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1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José Gabriel Almeida Campos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Superintendência</text:p>
          </table:table-cell>
          <table:table-cell table:style-name="ce294" office:value-type="string" calcext:value-type="string">
            <text:p>Alessandra de Carvalho Costa</text:p>
          </table:table-cell>
          <table:table-cell table:style-name="ce289" office:value-type="string" calcext:value-type="string">
            <text:p>N° 210/25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93" office:value-type="string" calcext:value-type="string">
            <text:p>3.1.01.00/GOB1 - GERÊNCIA DE OBRA ESPECIAL 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64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93" office:value-type="string" calcext:value-type="string">
            <text:p>3.1.02.00/GOB2 - GERÊNCIA DE OBRA ESPECIAL I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Cristina Barreto dos Santos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3.1.03.00/GOB3 - GERÊNCIA DE OBRA ESPECIAL II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José Hunald de Carvalho Júnior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45" office:value-type="string" calcext:value-type="string">
            <text:p>Shirley Silva Santos</text:p>
          </table:table-cell>
          <table:table-cell table:style-name="ce223" office:value-type="string" calcext:value-type="string">
            <text:p>Nº 193/25</text:p>
          </table:table-cell>
          <table:table-cell table:number-columns-repeated="59"/>
        </table:table-row>
        <table:table-row table:style-name="ro1">
          <table:table-cell table:style-name="ce9" office:value-type="string" calcext:value-type="string" table:number-columns-spanned="2" table:number-rows-spanned="12">
            <text:p>3.0.00.00/DMAE</text:p>
          </table:table-cell>
          <table:covered-table-cell table:style-name="ce8"/>
          <table:table-cell table:style-name="ce93" office:value-type="string" calcext:value-type="string">
            <text:p>3.1.04.00/GOB4 - GERÊNCIA DE OBRA ESPECIAL IV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53" office:value-type="string" calcext:value-type="string">
            <text:p>Patrícia Costa Faro</text:p>
          </table:table-cell>
          <table:table-cell table:style-name="ce230" office:value-type="string" calcext:value-type="string">
            <text:p>N°25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45" office:value-type="string" calcext:value-type="string">
            <text:p>Ana Paula Nascimento Bispo</text:p>
          </table:table-cell>
          <table:table-cell table:style-name="ce230" office:value-type="string" calcext:value-type="string">
            <text:p>N°285/24</text:p>
          </table:table-cell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93" office:value-type="string" calcext:value-type="string">
            <text:p>3.1.05.00/GOB5- GERÊNCIA DE OBRA ESPECIAL V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Jethro Duarte Moreira </text:p>
          </table:table-cell>
          <table:table-cell table:style-name="ce223" office:value-type="string" calcext:value-type="string">
            <text:p>Nº 03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30" office:value-type="string" calcext:value-type="string">
            <text:p>Sabrina Batist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3.1.06.00/GOB6 - GERÊNCIA DE OBRA ESPECIAL V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38" office:value-type="string" calcext:value-type="string">
            <text:p>Gerente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9"/>
          <table:covered-table-cell table:style-name="ce20"/>
          <table:table-cell table:style-name="ce93" office:value-type="string" calcext:value-type="string">
            <text:p>3.1.07.00/GOB7 - GERÊNCIA DE OBRA ESPECIAL VII</text:p>
          </table:table-cell>
          <table:table-cell table:style-name="ce233"/>
          <table:table-cell table:style-name="ce222"/>
          <table:table-cell table:number-columns-repeated="59"/>
        </table:table-row>
        <table:table-row table:style-name="ro1">
          <table:covered-table-cell table:number-columns-repeated="2" table:style-name="ce20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Paulo José Santos Silva Amad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20"/>
          <table:table-cell table:style-name="ce77" office:value-type="string" calcext:value-type="string">
            <text:p>Secretário (a) da Gerência</text:p>
          </table:table-cell>
          <table:table-cell table:style-name="ce235" office:value-type="string" calcext:value-type="string">
            <text:p>Larissa Santos Sampaio</text:p>
          </table:table-cell>
          <table:table-cell table:style-name="ce289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table-cell table:style-name="ce21" office:value-type="string" calcext:value-type="string" table:number-columns-spanned="2" table:number-rows-spanned="15">
            <text:p>4.0.00.00/DOM </text:p>
          </table:table-cell>
          <table:covered-table-cell table:style-name="ce20"/>
          <table:table-cell table:style-name="ce38"/>
          <table:table-cell table:style-name="ce230"/>
          <table:table-cell table:style-name="ce223"/>
          <table:table-cell table:number-columns-repeated="59"/>
        </table:table-row>
        <table:table-row table:style-name="ro1">
          <table:covered-table-cell table:style-name="ce21"/>
          <table:covered-table-cell table:style-name="ce8"/>
          <table:table-cell table:style-name="ce112" office:value-type="string" calcext:value-type="string">
            <text:p>DIRETOR DE OPERAÇÃO E MANUTENÇÃO</text:p>
          </table:table-cell>
          <table:table-cell table:style-name="ce202" office:value-type="string" calcext:value-type="string">
            <text:p>GILVAN DOS SANTOS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hefe de Gabinete</text:p>
          </table:table-cell>
          <table:table-cell table:style-name="ce284" office:value-type="string" calcext:value-type="string">
            <text:p>Arthur Santos Prudente</text:p>
          </table:table-cell>
          <table:table-cell table:style-name="ce223" office:value-type="string" calcext:value-type="string">
            <text:p>N° 227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ecretários (as) do Diretor</text:p>
          </table:table-cell>
          <table:table-cell table:style-name="ce284" office:value-type="string" calcext:value-type="string">
            <text:p>Maria Cristina Santana de Jesus</text:p>
          </table:table-cell>
          <table:table-cell table:style-name="ce223" office:value-type="string" calcext:value-type="string">
            <text:p>Nº 10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Diretor</text:p>
          </table:table-cell>
          <table:table-cell table:style-name="ce299" office:value-type="string" calcext:value-type="string">
            <text:p>Alcione Mendonça Aragão </text:p>
          </table:table-cell>
          <table:table-cell table:style-name="ce223" office:value-type="string" calcext:value-type="string">
            <text:p>N º 106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Motorista do Diretor</text:p>
          </table:table-cell>
          <table:table-cell table:style-name="ce301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0.01.00/ATDO - </text:span><text:span text:style-name="T4">ASSESSORIA TÉCNICA DE OPERAÇÃO E MANUTENÇÃO</text:span></text:p>
          </table:table-cell>
          <table:table-cell table:style-name="ce326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Assessor (a) Técnico (a)</text:p>
          </table:table-cell>
          <table:table-cell table:style-name="ce330" office:value-type="string" calcext:value-type="string">
            <text:p>Felipe <text:s/>Renan da Silva Santana</text:p>
          </table:table-cell>
          <table:table-cell table:style-name="ce223" office:value-type="string" calcext:value-type="string">
            <text:p>072/20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96" office:value-type="string" calcext:value-type="string">
            <text:p>Lilian Raquel Santos Viana </text:p>
          </table:table-cell>
          <table:table-cell table:style-name="ce289" office:value-type="string" calcext:value-type="string">
            <text:p>Nº 005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4.0.02.00/GMEL - </text:span><text:span text:style-name="T4">GERÊNCIA DE MANUTENÇÃO ELETROMECÂNICA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José Gonçalves de Lima Júnior</text:p>
          </table:table-cell>
          <table:table-cell table:style-name="ce223" office:value-type="string" calcext:value-type="string">
            <text:p>Nº 03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96" office:value-type="string" calcext:value-type="string">
            <text:p>Elanio Machado Vasconcelos</text:p>
          </table:table-cell>
          <table:table-cell table:style-name="ce289" office:value-type="string" calcext:value-type="string">
            <text:p>Nº 123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0.02.01/COFM - COORDENAÇÃO DA OFICINA DE MANUTENÇÃO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330" office:value-type="string" calcext:value-type="string">
            <text:p>Jonhatan Santos da Silva</text:p>
          </table:table-cell>
          <table:table-cell table:style-name="ce223" office:value-type="string" calcext:value-type="string">
            <text:p>Nº 05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2"/>
          <table:table-cell table:style-name="ce196"/>
          <table:table-cell table:style-name="ce176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/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20" office:value-type="string" calcext:value-type="string">
            <text:p><text:span text:style-name="T1">4.0.02.02/CMEM - </text:span><text:span text:style-name="T2">COORDENAÇÃO DE MANUTENÇÃO DE EQUIP DOS SIST. METROPOLITANOS DE ÁGUA</text:span></text:p>
          </table:table-cell>
          <table:table-cell table:style-name="ce33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Washington Luiz Lima de Almeid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Rafael Almeida de Medeiros</text:p>
          </table:table-cell>
          <table:table-cell table:style-name="ce223" office:value-type="string" calcext:value-type="string">
            <text:p>Nº 042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08" office:value-type="string" calcext:value-type="string">
            <text:p>Josenaldo Moraes de Souza</text:p>
          </table:table-cell>
          <table:table-cell table:style-name="ce223" office:value-type="string" calcext:value-type="string">
            <text:p>N° 152/25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1">4.0.02.03/CMER - </text:span><text:span text:style-name="T2">COORDENAÇÃO DE MANUTENÇÃO DE EQUIPAMENTOS DOS SISTEMAS REG. DE ÁGUA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Mackson Flávio dos Santos</text:p>
          </table:table-cell>
          <table:table-cell table:style-name="ce223" office:value-type="string" calcext:value-type="string">
            <text:p>Nº 060/21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osé Borges Ferreira da Silva</text:p>
          </table:table-cell>
          <table:table-cell table:style-name="ce223" office:value-type="string" calcext:value-type="string">
            <text:p>Nº 055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Clebson Santana dos Santos</text:p>
          </table:table-cell>
          <table:table-cell table:style-name="ce289" office:value-type="string" calcext:value-type="string">
            <text:p>Nº 056/21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1">4.0.02.04/CMES - </text:span><text:span text:style-name="T2">COORDENAÇÃO DE MANUTENÇÃO DE EQUIPAMENTOS DOS SISTEMAS DE ESGOT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29"/>
          <table:covered-table-cell table:style-name="ce56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Aureo Rene Rodrigues do Nascimento </text:p>
          </table:table-cell>
          <table:table-cell table:style-name="ce223" office:value-type="string" calcext:value-type="string">
            <text:p>Nº 090/24</text:p>
          </table:table-cell>
          <table:table-cell table:number-columns-repeated="59"/>
        </table:table-row>
        <table:table-row table:style-name="ro1">
          <table:covered-table-cell table:style-name="ce29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João Elon Vieira Lima </text:p>
          </table:table-cell>
          <table:table-cell table:style-name="ce289" office:value-type="string" calcext:value-type="string">
            <text:p>Nº 03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0.03.00/GPMS - </text:span><text:span text:style-name="T4">GERÊNCIA DE PESQUISA E EXPLORAÇÃO DE MANANCIAIS SUBTERRÂNEOS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Mike Henderson Santana Batist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99" office:value-type="string" calcext:value-type="string">
            <text:p>Diana Livia dos Santos de Jesus</text:p>
          </table:table-cell>
          <table:table-cell table:style-name="ce289" office:value-type="string" calcext:value-type="string">
            <text:p>Nº 09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0.03.01/CEXM - </text:span><text:span text:style-name="T2">COORDENAÇÃO DE EXPLORAÇÃO DE MANANCIAIS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330" office:value-type="string" calcext:value-type="string">
            <text:p>José Henrique Coelho de Oliveira</text:p>
          </table:table-cell>
          <table:table-cell table:style-name="ce223" office:value-type="string" calcext:value-type="string">
            <text:p>Nº 096/5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0.03.02/CHDG - </text:span><text:span text:style-name="T2">COORDENAÇÃO DE HIDROGEOLOGIA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301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0.00/SUSM - </text:span><text:span text:style-name="T4">SUPERINTENDÊNCIA DE SISTEMAS METROPOLITANOS DE ÁGUA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197" office:value-type="string" calcext:value-type="string">
            <text:p>Max Sampaio Kuhl</text:p>
          </table:table-cell>
          <table:table-cell table:style-name="ce223" office:value-type="string" calcext:value-type="string">
            <text:p>Nº 16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Superintendência</text:p>
          </table:table-cell>
          <table:table-cell table:style-name="ce299" office:value-type="string" calcext:value-type="string">
            <text:p>Sônia Gonzaga de Souza</text:p>
          </table:table-cell>
          <table:table-cell table:style-name="ce289" office:value-type="string" calcext:value-type="string">
            <text:p>Nº 28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1.00/GMPM - </text:span><text:span text:style-name="T4">GERÊNCIA METROPOLITANA DE PRODUÇÃO E MANUTENÇÃO DE ADUTORAS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José Edson Figueiredo </text:p>
          </table:table-cell>
          <table:table-cell table:style-name="ce223" office:value-type="string" calcext:value-type="string">
            <text:p>Nº 17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330" office:value-type="string" calcext:value-type="string">
            <text:p>Ana Lídia de Sena Silva Cost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9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 office:value-type="string" calcext:value-type="string">
            <text:p><text:span text:style-name="T1">4.1.01.01/CMPR - </text:span><text:span text:style-name="T2">COORDENAÇÃO METROPOLITANA DE PRODUÇÃ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97" office:value-type="string" calcext:value-type="string">
            <text:p>Anderson dos Santos Fontes</text:p>
          </table:table-cell>
          <table:table-cell table:style-name="ce223" office:value-type="string" calcext:value-type="string">
            <text:p>Nº 048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Oseas de Freitas Lemos</text:p>
          </table:table-cell>
          <table:table-cell table:style-name="ce223" office:value-type="string" calcext:value-type="string">
            <text:p>Nº 068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Lais Freire Macêdo Correia </text:p>
          </table:table-cell>
          <table:table-cell table:style-name="ce223" office:value-type="string" calcext:value-type="string">
            <text:p>Nº 04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Carlos Augusto Pereira dos Santos</text:p>
          </table:table-cell>
          <table:table-cell table:style-name="ce223" office:value-type="string" calcext:value-type="string">
            <text:p>Nº 422/24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1">4.1.01.02/CMAD - </text:span><text:span text:style-name="T2">COORDENAÇÃO METROPOLITANA DE MANUTENÇÃO DE ADUTORAS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Jairo Santana Andrade</text:p>
          </table:table-cell>
          <table:table-cell table:style-name="ce289" office:value-type="string" calcext:value-type="string">
            <text:p>Nº 181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4.1.02.00/GMDN - </text:span><text:span text:style-name="T4">GERÊNCIA METROPOLITANA DE DISTRIBUIÇÃO NORTE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Ádamus Araújo Santos </text:p>
          </table:table-cell>
          <table:table-cell table:style-name="ce223" office:value-type="string" calcext:value-type="string">
            <text:p>Nº 03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Daniel Carlos de Jesus Souz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Eduardo Roberto d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Lúcio Marcos do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Augusto Cesar Andrade Correia</text:p>
          </table:table-cell>
          <table:table-cell table:style-name="ce223" office:value-type="string" calcext:value-type="string">
            <text:p>N° 02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Antônio Marcos do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Ricardo Guaraná dos Santos</text:p>
          </table:table-cell>
          <table:table-cell table:style-name="ce223" office:value-type="string" calcext:value-type="string">
            <text:p>N° 091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Alisson Ribeiro de Souza</text:p>
          </table:table-cell>
          <table:table-cell table:style-name="ce289" office:value-type="string" calcext:value-type="string">
            <text:p>N°29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3.00/GMDS - </text:span><text:span text:style-name="T4">GERÊNCIA METROPOLITANA DE DISTRIBUIÇÃO SUL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José Carlos da Silva Sousa Júnior</text:p>
          </table:table-cell>
          <table:table-cell table:style-name="ce223" office:value-type="string" calcext:value-type="string">
            <text:p>Nº 098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ose Alberto Oliveira Filho</text:p>
          </table:table-cell>
          <table:table-cell table:style-name="ce223" office:value-type="string" calcext:value-type="string">
            <text:p>Nº 30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Handley Luiz Santos </text:p>
          </table:table-cell>
          <table:table-cell table:style-name="ce223" office:value-type="string" calcext:value-type="string">
            <text:p>Nº 16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Edifran Silva dos Santos</text:p>
          </table:table-cell>
          <table:table-cell table:style-name="ce223" office:value-type="string" calcext:value-type="string">
            <text:p>Nº 099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Carlos Henrique Santos Nascimento</text:p>
          </table:table-cell>
          <table:table-cell table:style-name="ce223" office:value-type="string" calcext:value-type="string">
            <text:p>Nº169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Ademário Melo d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Cleomenes Santos Ribeir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Denis de Santan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38"/>
          <table:table-cell table:style-name="ce33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4.1.04.00/GCPM - GERÊNCIA DE CONTROLE DE PERDAS DOS SISTEMAS METROPOLITANOS</text:p>
          </table:table-cell>
          <table:table-cell table:style-name="ce197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302"/>
          <table:table-cell table:style-name="ce30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312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1.04.01/CMMA - COORDENAÇÃO METROPOLITANA DE MACROMEDIÇÃO E AUTOMAÇÃO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Vanusa Alves de Souza Lisboa</text:p>
          </table:table-cell>
          <table:table-cell table:style-name="ce223" office:value-type="string" calcext:value-type="string">
            <text:p>Nº 045/22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21" office:value-type="string" calcext:value-type="string">
            <text:p>4.1.04.02/CMDO - COORDENAÇÃO METROPOLITANA DE DESEMPENHO OPERACIONAL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André Luiz Oliveira dos Anjos</text:p>
          </table:table-cell>
          <table:table-cell table:style-name="ce223" office:value-type="string" calcext:value-type="string">
            <text:p>Nº 163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330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2.00.00/SUSR - </text:span><text:span text:style-name="T4">SUPERINTENDÊNCIA DE SISTEMAS REGIONAIS DE ÁGUA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197" office:value-type="string" calcext:value-type="string">
            <text:p>Jenival Silva Lima </text:p>
          </table:table-cell>
          <table:table-cell table:style-name="ce223" office:value-type="string" calcext:value-type="string">
            <text:p>Nº11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Superintendência</text:p>
          </table:table-cell>
          <table:table-cell table:style-name="ce330" office:value-type="string" calcext:value-type="string">
            <text:p>Andrezza de Jesus Santos</text:p>
          </table:table-cell>
          <table:table-cell table:style-name="ce223" office:value-type="string" calcext:value-type="string">
            <text:p>Nº 044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oseane Kelly Mota de Oliveira</text:p>
          </table:table-cell>
          <table:table-cell table:style-name="ce223" office:value-type="string" calcext:value-type="string">
            <text:p>Nº 103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Monique Nascimento Oliveira </text:p>
          </table:table-cell>
          <table:table-cell table:style-name="ce289" office:value-type="string" calcext:value-type="string">
            <text:p>Nº 05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<text:span text:style-name="T7">4.2.01.00/GRNO - GERENCIA REGIONAL DE PRODUÇÃO E DISTRIBUIÇÃO NORTE</text:span><text:span text:style-name="T8"> 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Ricardo Oliveira dos Santos</text:p>
          </table:table-cell>
          <table:table-cell table:style-name="ce289" office:value-type="string" calcext:value-type="string">
            <text:p>Nº 095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84" office:value-type="string" calcext:value-type="string">
            <text:p>Gislaine da Graça Araújo</text:p>
          </table:table-cell>
          <table:table-cell table:style-name="ce289" office:value-type="string" calcext:value-type="string">
            <text:p>Nº 12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1.01/CPNO - COORDENAÇÃO REGIONAL DE PRODUÇÃO NORTE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284" office:value-type="string" calcext:value-type="string">
            <text:p>Anatalino Rodrigues dos Santos</text:p>
          </table:table-cell>
          <table:table-cell table:style-name="ce223" office:value-type="string" calcext:value-type="string">
            <text:p>Nº 097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84" office:value-type="string" calcext:value-type="string">
            <text:p>Adriana dos Santos Caldas Pereira</text:p>
          </table:table-cell>
          <table:table-cell table:style-name="ce223" office:value-type="string" calcext:value-type="string">
            <text:p>N°11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300" office:value-type="string" calcext:value-type="string">
            <text:p>Erilio da Silva dos Anjos</text:p>
          </table:table-cell>
          <table:table-cell table:style-name="ce289" office:value-type="string" calcext:value-type="string">
            <text:p>N°177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5" office:value-type="string" calcext:value-type="string">
            <text:p>4.2.01.02/CDNE - COORDENAÇÃO DE DISTRIBUIÇÃO DO NÚCLEO NEÓPOLIS</text:p>
          </table:table-cell>
          <table:table-cell table:style-name="ce314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6" office:value-type="string" calcext:value-type="string">
            <text:p>Coordenador (a)</text:p>
          </table:table-cell>
          <table:table-cell table:style-name="ce315" office:value-type="string" calcext:value-type="string">
            <text:p>Marcos Arthur Lins Barbosa</text:p>
          </table:table-cell>
          <table:table-cell table:style-name="ce289" office:value-type="string" calcext:value-type="string">
            <text:p>N° 23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1" office:value-type="string" calcext:value-type="string">
            <text:p>4.2.01.03/CDND - COORDENAÇÃO DE DISTRIBUIÇÃO DO NÚCLEO N.S. DAS DORES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323" office:value-type="string" calcext:value-type="string">
            <text:p>José Henrique de Santana Santos </text:p>
          </table:table-cell>
          <table:table-cell table:style-name="ce289" office:value-type="string" calcext:value-type="string">
            <text:p>Nº 030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1.04/CDPR - COORDENAÇÃO DE DISTRIBUIÇÃO DO NÚCLEO PROPRIÁ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Wilson Vieira da Silva</text:p>
          </table:table-cell>
          <table:table-cell table:style-name="ce289" office:value-type="string" calcext:value-type="string">
            <text:p>Nº 104/24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02" office:value-type="string" calcext:value-type="string">
            <text:p><text:span text:style-name="T3">4.2.02.00/GRSE - </text:span><text:span text:style-name="T4">GERENCIA REGIONAL DE PRODUÇÃO E DISTRIBUIÇÃO SERTÃO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Raulkiony Mota Santana</text:p>
          </table:table-cell>
          <table:table-cell table:style-name="ce223" office:value-type="string" calcext:value-type="string">
            <text:p>N° 05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96" office:value-type="string" calcext:value-type="string">
            <text:p>Marcos Aurélio de Santan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2.02.01/CPSE - COORDENAÇÃO REGIONAL DE PRODUÇÃO SERTÃO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Cleo Lemos de Souza</text:p>
          </table:table-cell>
          <table:table-cell table:style-name="ce223" office:value-type="string" calcext:value-type="string">
            <text:p>N° 41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Daniel Souza Ribeiro</text:p>
          </table:table-cell>
          <table:table-cell table:style-name="ce223" office:value-type="string" calcext:value-type="string">
            <text:p>N° 200/25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38" office:value-type="string" calcext:value-type="string">
            <text:p>Supervisor (a) da 4.2.02.01/CPSE</text:p>
          </table:table-cell>
          <table:table-cell table:style-name="ce330" office:value-type="string" calcext:value-type="string">
            <text:p>Manoel Messias Sebrão Romualdo</text:p>
          </table:table-cell>
          <table:table-cell table:style-name="ce223" office:value-type="string" calcext:value-type="string">
            <text:p>N° 202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2.02.02/CDFR - </text:span><text:span text:style-name="T2">COORDENAÇÃO DE DISTRIBUIÇÃO DO NÚCLEO FREI PAUL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Adilson Correa Souza</text:p>
          </table:table-cell>
          <table:table-cell table:style-name="ce289" office:value-type="string" calcext:value-type="string">
            <text:p>Nº 05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2.02.03/CDGR - </text:span><text:span text:style-name="T2">COORDENAÇÃO DE DISTRIBUIÇÃO DO NÚCLEO GRACCHO CARDOS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Neviton Gomes de Matos</text:p>
          </table:table-cell>
          <table:table-cell table:style-name="ce223" office:value-type="string" calcext:value-type="string">
            <text:p>Nº 38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2" office:value-type="string" calcext:value-type="string">
            <text:p><text:span text:style-name="T1">4.2.02.04/CDLO - </text:span><text:span text:style-name="T2">COORDENAÇÃO DE DISTRIBUIÇÃO DO NÚCLEO N.S. DE LOURDES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/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1">4.2.02.05/CDGL - </text:span><text:span text:style-name="T2">COORDENAÇÃO DE DISTRIBUIÇÃO DO NÚCLEO N.S. DA GLÓRIA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João Antonio Lima de Santana</text:p>
          </table:table-cell>
          <table:table-cell table:style-name="ce289" office:value-type="string" calcext:value-type="string">
            <text:p>Nº 05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2" office:value-type="string" calcext:value-type="string">
            <text:p><text:span text:style-name="T1">4.2.02.06/CDPO - </text:span><text:span text:style-name="T2">COORDENAÇÃO DE DISTRIBUIÇÃO DO NÚCLEO PORTO DA FOLHA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Paulo Henrique Oliveira Santos </text:p>
          </table:table-cell>
          <table:table-cell table:style-name="ce289" office:value-type="string" calcext:value-type="string">
            <text:p>Nº 40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4.2.03.00/GRCO - GERENCIA REGIONAL DE PRODUÇÃO E DISTRIBUIÇÃO CENTRO OESTE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Jilberto Rodrigues de Oliveira Júnior</text:p>
          </table:table-cell>
          <table:table-cell table:style-name="ce223" office:value-type="string" calcext:value-type="string">
            <text:p>85/20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96" office:value-type="string" calcext:value-type="string">
            <text:p>José Maciel Borges Santos</text:p>
          </table:table-cell>
          <table:table-cell table:style-name="ce289" office:value-type="string" calcext:value-type="string">
            <text:p>Nº 19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3.01/CPCO - COORDENAÇÃO REGIONAL DE PRODUÇÃO CENTRO OESTE</text:p>
          </table:table-cell>
          <table:table-cell table:style-name="ce320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Fábio Oliveira Andrade</text:p>
          </table:table-cell>
          <table:table-cell table:style-name="ce223" office:value-type="string" calcext:value-type="string">
            <text:p>Nº 44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anio Santos de Menezes </text:p>
          </table:table-cell>
          <table:table-cell table:style-name="ce223" office:value-type="string" calcext:value-type="string">
            <text:p>Nº 20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José Manoel Messias dos Santos</text:p>
          </table:table-cell>
          <table:table-cell table:style-name="ce289" office:value-type="string" calcext:value-type="string">
            <text:p>Nº 007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2.03.02/CDIT - COORDENAÇÃO DE DISTRIBUIÇÃO DO NÚCLEO ITABAIANA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Cloves Santos de Almeida </text:p>
          </table:table-cell>
          <table:table-cell table:style-name="ce223" office:value-type="string" calcext:value-type="string">
            <text:p>Nº 26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9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21" office:value-type="string" calcext:value-type="string">
            <text:p>4.2.03.03/CDMA - COORDENAÇÃO DE DISTRIBUIÇÃO DO NÚCLEO MARUIM</text:p>
          </table:table-cell>
          <table:table-cell table:style-name="ce320"/>
          <table:table-cell table:style-name="ce128"/>
          <table:table-cell/>
          <table:table-cell table:style-name="ce1" table:number-columns-repeated="7"/>
          <table:table-cell table:number-columns-repeated="51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José Romisson Corcino Leal</text:p>
          </table:table-cell>
          <table:table-cell table:style-name="ce289" office:value-type="string" calcext:value-type="string">
            <text:p>Nº 072/20</text:p>
          </table:table-cell>
          <table:table-cell/>
          <table:table-cell table:style-name="ce1" table:number-columns-repeated="7"/>
          <table:table-cell table:number-columns-repeated="51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1">4.2.04.00/GRSU - </text:span><text:span text:style-name="T2">GERENCIA REGIONAL DE PRODUÇÃO E DISTRIBUIÇÃO SUL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Alan Barreto Fontes</text:p>
          </table:table-cell>
          <table:table-cell table:style-name="ce223" office:value-type="string" calcext:value-type="string">
            <text:p>Nº 127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196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4.01/CPSU - COORDENAÇÃO REGIONAL DE PRODUÇÃO SUL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06" office:value-type="string" calcext:value-type="string">
            <text:p>Ana Lívia Damasceno Nascimento</text:p>
          </table:table-cell>
          <table:table-cell table:style-name="ce223" office:value-type="string" calcext:value-type="string">
            <text:p>N° 169/25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38" office:value-type="string" calcext:value-type="string">
            <text:p>Supervisor (a) da 4.2.04.01/CPSU</text:p>
          </table:table-cell>
          <table:table-cell table:style-name="ce330" office:value-type="string" calcext:value-type="string">
            <text:p>Wilke Lima Dias </text:p>
          </table:table-cell>
          <table:table-cell table:style-name="ce223" office:value-type="string" calcext:value-type="string">
            <text:p>Nº 13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 da 4.2.04.01/CPSU</text:p>
          </table:table-cell>
          <table:table-cell table:style-name="ce299" office:value-type="string" calcext:value-type="string">
            <text:p>Vanessa <text:s/>Jesus Bispo Ferreira </text:p>
          </table:table-cell>
          <table:table-cell table:style-name="ce289" office:value-type="string" calcext:value-type="string">
            <text:p>Nº 252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4.2.04.02/CDLA - </text:span><text:span text:style-name="T6">COORDENAÇÃO DE DISTRIBUIÇÃO DO NÚCLEO LAGART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Anderson de Santana santos</text:p>
          </table:table-cell>
          <table:table-cell table:style-name="ce223" office:value-type="string" calcext:value-type="string">
            <text:p>Nº 45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2.04.03/CDSA - </text:span><text:span text:style-name="T6">COORDENAÇÃO DE DISTRIBUIÇÃO DO NÚCLEO SALGAD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Tarcísio de Brito Santos Filho</text:p>
          </table:table-cell>
          <table:table-cell table:style-name="ce289" office:value-type="string" calcext:value-type="string">
            <text:p>Nº 056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32" office:value-type="string" calcext:value-type="string">
            <text:p><text:span text:style-name="T5">4.2.04.04/CDTO - </text:span><text:span text:style-name="T6">COORDENAÇÃO DE DISTRIBUIÇÃO DO NÚCLEO TOBIAS BARRETO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James Dória Ribeiro de <text:s/>Andrade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2.04.05/CDUM - </text:span><text:span text:style-name="T6">COORDENAÇÃO DE DISTRIBUIÇÃO DO NÚCLEO UMBAÚBA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Adelmo Leal dos Santos</text:p>
          </table:table-cell>
          <table:table-cell table:style-name="ce289" office:value-type="string" calcext:value-type="string">
            <text:p>Nº 15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1" office:value-type="string" calcext:value-type="string">
            <text:p>4.2.04.06/CDIP - COORDENAÇÃO DE DISTRIBUIÇÃO DO NÚCLEO ITAPORANGA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Carlos Magnun Lisboa Vicco da Silv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4.2.05.00/GCPR - GERÊNCIA DE CONTROLE DE PERDAS DOS SISTEMAS REGIONAIS</text:p>
          </table:table-cell>
          <table:table-cell table:style-name="ce326"/>
          <table:table-cell table:style-name="ce211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323" office:value-type="string" calcext:value-type="string">
            <text:p>Charlles Adriano Silva Alves</text:p>
          </table:table-cell>
          <table:table-cell table:style-name="ce223" office:value-type="string" calcext:value-type="string">
            <text:p>N°187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312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5.01/CMAR - COORDENAÇÃO DE MACROMEDIÇÃO E AUTOMAÇÃO DOS SISTEMAS REGIONAIS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Coordenador (a)</text:p>
          </table:table-cell>
          <table:table-cell table:style-name="ce196" office:value-type="string" calcext:value-type="string">
            <text:p>Valdenilson Soares Gomes</text:p>
          </table:table-cell>
          <table:table-cell table:style-name="ce289" office:value-type="string" calcext:value-type="string">
            <text:p>Nº 29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5.02/CDOR - COORDENAÇÃO DE DESEMPENHO OPERACIONAL DOS SISTEMAS REGIONAI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Breno Iago Santos Carvalho</text:p>
          </table:table-cell>
          <table:table-cell table:style-name="ce289" office:value-type="string" calcext:value-type="string">
            <text:p>Nº 180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5" office:value-type="string" calcext:value-type="string">
            <text:p>4.3.00.00/SUES - SUPERINTENDÊNCIA DE SISTEMAS DE ESGOT. SANITÁRIO METROPOLITANO</text:p>
          </table:table-cell>
          <table:table-cell table:style-name="ce333"/>
          <table:table-cell table:style-name="ce24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6" office:value-type="string" calcext:value-type="string">
            <text:p>Superintendente</text:p>
          </table:table-cell>
          <table:table-cell table:style-name="ce334" office:value-type="string" calcext:value-type="string">
            <text:p>Marcelo Santos Barreto</text:p>
          </table:table-cell>
          <table:table-cell table:style-name="ce288" office:value-type="string" calcext:value-type="string">
            <text:p>Nº 168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6" office:value-type="string" calcext:value-type="string">
            <text:p>Secretário (a) da Superintendência</text:p>
          </table:table-cell>
          <table:table-cell table:style-name="ce335" office:value-type="string" calcext:value-type="string">
            <text:p>vago</text:p>
          </table:table-cell>
          <table:table-cell table:style-name="ce290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3.01.00/GCTN - </text:span><text:span text:style-name="T4">GERENCIA DE COLETA E TRATAMENTO DOS SISTEMAS METROPOLITANOS NORTE</text:span><text:span text:style-name="T9"> 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Thiago De Souza Menezes</text:p>
          </table:table-cell>
          <table:table-cell table:style-name="ce223" office:value-type="string" calcext:value-type="string">
            <text:p>Nº 062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301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5">4.3.01.01/CCMN - </text:span><text:span text:style-name="T6">COORDENAÇÃO DE COLETA DOS SISTEMAS METROPOLITANOS NORTE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42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6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ose Fernandes de Oliveira Santos</text:p>
          </table:table-cell>
          <table:table-cell table:style-name="ce223" office:value-type="string" calcext:value-type="string">
            <text:p>Nº 170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Kleber Silva Aragã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299" office:value-type="string" calcext:value-type="string">
            <text:p>Jose <text:s/>Bispo Santana Junior </text:p>
          </table:table-cell>
          <table:table-cell table:style-name="ce223" office:value-type="string" calcext:value-type="string">
            <text:p>Nº 08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1.02/CTMN - </text:span><text:span text:style-name="T6">COORDENAÇÃO DE TRATAMENTO DOS SISTEMAS METROPOLITANOS NORTE 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301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3.02.00/GCTS - </text:span><text:span text:style-name="T4">GERENCIA DE COLETA E TRATAMENTO DOS SISTEMAS METROPOLITANOS SUL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339" office:value-type="string" calcext:value-type="string">
            <text:p>José Erisvaldo Andrade Regis</text:p>
          </table:table-cell>
          <table:table-cell table:style-name="ce223" office:value-type="string" calcext:value-type="string">
            <text:p>N°173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2.01/CCMS - </text:span><text:span text:style-name="T6">COORDENAÇÃO DE COLETA DOS SISTEMAS METROPOLITANOS SUL</text:span>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José Rodrigues dos Santos</text:p>
          </table:table-cell>
          <table:table-cell table:style-name="ce223" office:value-type="string" calcext:value-type="string">
            <text:p>Nº 154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Romário Rodrigues Ferr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96" office:value-type="string" calcext:value-type="string">
            <text:p>Franklin Matias da Silv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 office:value-type="string" calcext:value-type="string">
            <text:p><text:span text:style-name="T5">4.3.02.01/CCMS – </text:span><text:span text:style-name="T6">Continuação</text:span>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7" office:value-type="string" calcext:value-type="string">
            <text:p>Wagner Pereira de Carvalh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229" office:value-type="string" calcext:value-type="string">
            <text:p>vago</text:p>
          </table:table-cell>
          <table:table-cell table:style-name="ce29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2.02/CTMS - </text:span><text:span text:style-name="T6">COORDENAÇÃO DE TRATAMENTO DOS SISTEMAS METROPOLITANOS SU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Marcos Porto dos Santos</text:p>
          </table:table-cell>
          <table:table-cell table:style-name="ce223" office:value-type="string" calcext:value-type="string">
            <text:p>N° 16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5" office:value-type="string" calcext:value-type="string">
            <text:p>4.4.00.00/SUER - SUPERINTENDÊNCIA DE SISTEMAS DE ESGOTAMENTO SANITÁRIO REGIONAL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6" office:value-type="string" calcext:value-type="string">
            <text:p>Superintendente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6" office:value-type="string" calcext:value-type="string">
            <text:p>Secretário (a) da Superintendência</text:p>
          </table:table-cell>
          <table:table-cell table:style-name="ce215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02" office:value-type="string" calcext:value-type="string">
            <text:p><text:span text:style-name="T3">4.4.01.00/GCTR - </text:span><text:span text:style-name="T4">GERENCIA DE COLETA E TRATAMENTO DOS SISTEMAS REGIONAIS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97" office:value-type="string" calcext:value-type="string">
            <text:p>Ricardo Lopes Dos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312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4.01.01/CCNS - COORDENAÇÃO DE COLETA DOS SISTEMAS REGIONAIS NORTE E SERTÃO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Arquibaldo dos Santos Mou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osé Henrique Carmo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oelmir Faria Doria</text:p>
          </table:table-cell>
          <table:table-cell table:style-name="ce223" office:value-type="string" calcext:value-type="string">
            <text:p>Nº 245/24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57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Glariston Cezar Araujo Viei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Anselmo Luiz Prata de Almeid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21" office:value-type="string" calcext:value-type="string">
            <text:p>4.4.01.02/CCSC - COORDENAÇÃO DE COLETA DOS SISTEMAS REGIONAIS SUL E CENTRO-OESTE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330" office:value-type="string" calcext:value-type="string">
            <text:p>Harali Brasil da Silv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Ivan Leandro Nune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330" office:value-type="string" calcext:value-type="string">
            <text:p>Jainne Monieri Carvalho Prat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330" office:value-type="string" calcext:value-type="string">
            <text:p>Dérick Passos da Invenção </text:p>
          </table:table-cell>
          <table:table-cell table:style-name="ce223" office:value-type="string" calcext:value-type="string">
            <text:p>Nº 345/24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7">
            <text:p>4.0.00.00/DOM </text:p>
          </table:table-cell>
          <table:covered-table-cell table:style-name="ce49"/>
          <table:table-cell table:style-name="ce121" office:value-type="string" calcext:value-type="string">
            <text:p>4.4.01.02/CCSC – Continuação</text:p>
          </table:table-cell>
          <table:table-cell table:style-name="ce330"/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21" office:value-type="string" calcext:value-type="string">
            <text:p>4.4.01.03/CTNS - COORDENAÇÃO DE TRATAMENTO DOS SISTEMAS REGIONAIS NORTE E SERTÃO</text:p>
          </table:table-cell>
          <table:table-cell table:style-name="ce320"/>
          <table:table-cell table:style-name="ce28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301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121" office:value-type="string" calcext:value-type="string">
            <text:p>4.4.01.04/CTSC - COORDENAÇÃO DE TRATAMENTO DOS SISTEMAS REGIONAIS SUL E CENTRO-OESTE</text:p>
          </table:table-cell>
          <table:table-cell table:style-name="ce320"/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96" office:value-type="string" calcext:value-type="string">
            <text:p>Thiago Vinícius Soares da Silv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0">
            <text:p>5.0.00.00/DCF – DIRETORIA COMERCIAL FINANCEIRA</text:p>
          </table:table-cell>
          <table:covered-table-cell table:style-name="ce49"/>
          <table:table-cell table:style-name="ce38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2" office:value-type="string" calcext:value-type="string">
            <text:p>DIRETOR COMERCIAL FINANCEIRO</text:p>
          </table:table-cell>
          <table:table-cell table:style-name="ce202" office:value-type="string" calcext:value-type="string">
            <text:p>JOÃO QUINTILIANO DA FONSECA NETO</text:p>
          </table:table-cell>
          <table:table-cell table:style-name="ce12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Cláudia Regina Pereira dos Santos </text:p>
          </table:table-cell>
          <table:table-cell table:style-name="ce223" office:value-type="string" calcext:value-type="string">
            <text:p>Nº 132/25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42" office:value-type="string" calcext:value-type="string">
            <text:p>Motorista do Diretor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<text:span text:style-name="T3">5.0.01.00/ATCF - </text:span><text:span text:style-name="T4">ASSESSORIA TÉCNICA COMERCIAL FINANCEIRA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Daíza Valeria da Silva Sobral</text:p>
          </table:table-cell>
          <table:table-cell table:style-name="ce223" office:value-type="string" calcext:value-type="string">
            <text:p>N° 136/25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142" office:value-type="string" calcext:value-type="string">
            <text:p>Secretário (a) da Assessoria</text:p>
          </table:table-cell>
          <table:table-cell table:style-name="ce21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<text:span text:style-name="T3">5.0.03.00/GATE - </text:span><text:span text:style-name="T4">GERÊNCIA DE ATENDIMENTO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Kelly Cristina Santos Lino</text:p>
          </table:table-cell>
          <table:table-cell table:style-name="ce223" office:value-type="string" calcext:value-type="string">
            <text:p>N° 074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5.0.03.01/CCAT - </text:span><text:span text:style-name="T6">COORDENAÇÃO DE CANAIS DE ATENDIMEN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cio Vinicius dos Santos Souza</text:p>
          </table:table-cell>
          <table:table-cell table:style-name="ce289" office:value-type="string" calcext:value-type="string">
            <text:p>Nº00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2/CMSE - </text:span><text:span text:style-name="T6">COORDENAÇÃO DE MONITORAMENTO DE SERVIÇO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3/CLA1 - </text:span><text:span text:style-name="T6">COORDENAÇÃO DE LOJA DE ATENDIMENTO METROPOLITANA 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Sônia Ferreira Da Cruz</text:p>
          </table:table-cell>
          <table:table-cell table:style-name="ce289" office:value-type="string" calcext:value-type="string">
            <text:p>Nº 14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4/CLA2 - </text:span><text:span text:style-name="T6">COORDENAÇÃO DE LOJA DE ATENDIMENTO METROPOLITANA I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50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0.03.05/CLA3 - </text:span><text:span text:style-name="T6">COORDENAÇÃO DE LOJA DE ATENDIMENTO METROPOLITANA II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6/CLA4 - </text:span><text:span text:style-name="T6">COORDENAÇÃO DE LOJA DE ATENDIMENTO METROPOLITANA IV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Rejane Goulart Nunes Sobral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7/CLA5 - </text:span><text:span text:style-name="T6">COORDENAÇÃO DE LOJA DE ATENDIMENTO METROPOLITANA V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8/CLA6 - </text:span><text:span text:style-name="T6">COORDENAÇÃO DE LOJA DE ATENDIMENTO METROPOLITANA V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4.00/GSUC - </text:span><text:span text:style-name="T4">GERÊNCIA DE SUPORTE COMERCIA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349" office:value-type="string" calcext:value-type="string">
            <text:p>Mizael martins de Santana Junior </text:p>
          </table:table-cell>
          <table:table-cell table:style-name="ce223" office:value-type="string" calcext:value-type="string">
            <text:p>N° 248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51" office:value-type="string" calcext:value-type="string">
            <text:p>Jessé Alysson Santos Alves</text:p>
          </table:table-cell>
          <table:table-cell table:style-name="ce223" office:value-type="string" calcext:value-type="string">
            <text:p>N° 163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1/CHID - </text:span><text:span text:style-name="T6">COORDENAÇÃO DE HIDROMETRI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52" office:value-type="string" calcext:value-type="string">
            <text:p>Genival Almeida Santo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2/CPCO - </text:span><text:span text:style-name="T6">COORDENAÇÃO DE PERDAS COMERCIA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294" office:value-type="string" calcext:value-type="string">
            <text:p>Erica Maria Le Pinto</text:p>
          </table:table-cell>
          <table:table-cell table:style-name="ce289" office:value-type="string" calcext:value-type="string">
            <text:p>N°162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3/CCAD - </text:span><text:span text:style-name="T6">COORDENAÇÃO DE CADASTRO COMERCIAL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aldo Silva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5.00/GREC - </text:span><text:span text:style-name="T4">GERÊNCIA DE RECEITA</text:span></text:p>
          </table:table-cell>
          <table:table-cell table:style-name="ce105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Wendell silva Nascimento</text:p>
          </table:table-cell>
          <table:table-cell table:style-name="ce223" office:value-type="string" calcext:value-type="string">
            <text:p>N° 137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Juliana dos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5.01/CARR - </text:span><text:span text:style-name="T6">COORDENAÇÃO DE ARRECADAÇÃO</text:span></text:p>
          </table:table-cell>
          <table:table-cell table:style-name="ce128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Elisa Kelly Fontes da Victória</text:p>
          </table:table-cell>
          <table:table-cell table:style-name="ce289" office:value-type="string" calcext:value-type="string">
            <text:p>N°153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5.02/CFAT - </text:span><text:span text:style-name="T6">COORDENAÇÃO DE FATURAMENTO</text:span></text:p>
          </table:table-cell>
          <table:table-cell table:style-name="ce128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Tawane Marques de Brito</text:p>
          </table:table-cell>
          <table:table-cell table:style-name="ce223" office:value-type="string" calcext:value-type="string">
            <text:p>Nº 07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Marcos Antônio Santos</text:p>
          </table:table-cell>
          <table:table-cell table:style-name="ce223" office:value-type="string" calcext:value-type="string">
            <text:p>Nº 176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02" office:value-type="string" calcext:value-type="string">
            <text:p><text:span text:style-name="T3">5.0.06.00/GCLE - </text:span><text:span text:style-name="T4">GERÊNCIA DE CLIENTES ESPECIAIS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ndré Luis Oliveira Rocha</text:p>
          </table:table-cell>
          <table:table-cell table:style-name="ce223" office:value-type="string" calcext:value-type="string">
            <text:p>Nº 08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cos Antônio Santos</text:p>
          </table:table-cell>
          <table:table-cell table:style-name="ce289" office:value-type="string" calcext:value-type="string">
            <text:p>Nº 420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6.01/CCLE - </text:span><text:span text:style-name="T6">COORDENAÇÃO DE GRANDES CLIENTE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6.02/CCPU - </text:span><text:span text:style-name="T6">COORDENAÇÃO DE CONTAS PÚBLIC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gno Luiz Santos de Melo Pinto</text:p>
          </table:table-cell>
          <table:table-cell table:style-name="ce223" office:value-type="string" calcext:value-type="string">
            <text:p>Nº 41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7" office:value-type="string" calcext:value-type="string">
            <text:p><text:span text:style-name="T3">5.0.07.00/GCOM - </text:span><text:span text:style-name="T4">GERÊNCIA DE COBRANÇA METROPOLITANA</text:span></text:p>
          </table:table-cell>
          <table:table-cell table:style-name="ce111"/>
          <table:table-cell table:style-name="ce24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60" office:value-type="string" calcext:value-type="string">
            <text:p>Amanda da Silva Alves </text:p>
          </table:table-cell>
          <table:table-cell table:style-name="ce223" office:value-type="string" calcext:value-type="string">
            <text:p>N° 12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Wembia Lima Santos</text:p>
          </table:table-cell>
          <table:table-cell table:style-name="ce309" office:value-type="string" calcext:value-type="string">
            <text:p>N° 155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1/CCS1 - COORDENAÇÃO DE COBRANÇA SETORIAL I</text:p>
          </table:table-cell>
          <table:table-cell table:style-name="ce128"/>
          <table:table-cell table:style-name="ce311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cella Carvalho Meneses</text:p>
          </table:table-cell>
          <table:table-cell table:style-name="ce289" office:value-type="string" calcext:value-type="string">
            <text:p>Nº 003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2/CCS2 - COORDENAÇÃO DE COBRANÇA SETORIAL II</text:p>
          </table:table-cell>
          <table:table-cell table:style-name="ce128"/>
          <table:table-cell table:style-name="ce13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37" office:value-type="string" calcext:value-type="string">
            <text:p>Cláudia Regina Pereira dos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3/CCS3 - COORDENAÇÃO DE COBRANÇA SETORIAL III</text:p>
          </table:table-cell>
          <table:table-cell table:style-name="ce128"/>
          <table:table-cell table:style-name="ce13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4/CCS4 - COORDENAÇÃO DE COBRANÇA SETORIAL IV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3"/>
          <table:table-cell table:style-name="ce254"/>
          <table:table-cell table:style-name="ce31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8.00/GFIN - </text:span><text:span text:style-name="T4">GERÊNCIA FINANCEIRA E CONTÁBI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dvaldo de Melo Fernandes </text:p>
          </table:table-cell>
          <table:table-cell table:style-name="ce223" office:value-type="string" calcext:value-type="string">
            <text:p>Nº 28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8.01/CFIN - </text:span><text:span text:style-name="T6">COORDENAÇÃO FINANCEIR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Cledja Fabiana Araújo Silva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8.02/CCON - </text:span><text:span text:style-name="T6">COORDENAÇÃO DE CONTABILIDADE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Edivane da Silva Santos</text:p>
          </table:table-cell>
          <table:table-cell table:style-name="ce223" office:value-type="string" calcext:value-type="string">
            <text:p>Nº 35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0.08.03/CRET</text:span><text:span text:style-name="T10"> - </text:span><text:span text:style-name="T9">COORDENAÇÃO DE RECURSOS DE TERCEIRO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Mayra Santos Santana</text:p>
          </table:table-cell>
          <table:table-cell table:style-name="ce289" office:value-type="string" calcext:value-type="string">
            <text:p>N°17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<text:span text:style-name="T7">5.1.00.00/SCOR - SUPERINTENDÊNCIA COMERCIAL DAS REGIONAIS</text:span><text:span text:style-name="T11">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269" office:value-type="string" calcext:value-type="string">
            <text:p>José Edson Nunes Portela</text:p>
          </table:table-cell>
          <table:table-cell table:style-name="ce223" office:value-type="string" calcext:value-type="string">
            <text:p>Nº 195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Superintendência</text:p>
          </table:table-cell>
          <table:table-cell table:style-name="ce23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1.00/GCNO - </text:span><text:span text:style-name="T4">GERÊNCIA COMERCIAL REGIONAL NORTE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aimundo José Cardoso Filho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Welisson Pereira Gomes dos Santos</text:p>
          </table:table-cell>
          <table:table-cell table:style-name="ce289" office:value-type="string" calcext:value-type="string">
            <text:p>Nº 116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1/CANP - </text:span><text:span text:style-name="T6">COORDENAÇÃO REGIONAL DE LOJA DE ATENDIMENTO NEÓPOL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2/CANF - </text:span><text:span text:style-name="T6">COORDENAÇÃO REGIONAL DE LOJA DE ATENDIMENTO ILHA DAS FLORE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Kaniggia Santos Barros</text:p>
          </table:table-cell>
          <table:table-cell table:style-name="ce289" office:value-type="string" calcext:value-type="string">
            <text:p>N° 05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0" office:value-type="string" calcext:value-type="string">
            <text:p><text:span text:style-name="T5">5.1.01.03/CAJP - </text:span><text:span text:style-name="T6">COORDENAÇÃO REGIONAL DE LOJA DE ATENDIMENTO JAPARATUBA</text:span></text:p>
          </table:table-cell>
          <table:table-cell table:style-name="ce127"/>
          <table:table-cell table:style-name="ce24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4/CADR - </text:span><text:span text:style-name="T6">COORDENAÇÃO REGIONAL DE LOJA DE ATENDIMENTO N.S. DAS DORES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06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0" office:value-type="string" calcext:value-type="string">
            <text:p><text:span text:style-name="T5">5.1.01.05/CAPR - </text:span><text:span text:style-name="T6">COORDENAÇÃO REGIONAL DE LOJA DE ATENDIMENTO PROPRIÁ</text:span></text:p>
          </table:table-cell>
          <table:table-cell table:style-name="ce127"/>
          <table:table-cell table:style-name="ce24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1.02.00/GCCO - </text:span><text:span text:style-name="T4">GERÊNCIA COMERCIAL REGIONAL CENTRO-OESTE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lexandro Correia da Silva </text:p>
          </table:table-cell>
          <table:table-cell table:style-name="ce223" office:value-type="string" calcext:value-type="string">
            <text:p>Nº 25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sé Diones Costa dos Santos</text:p>
          </table:table-cell>
          <table:table-cell table:style-name="ce223" office:value-type="string" calcext:value-type="string">
            <text:p>Nº 27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37" office:value-type="string" calcext:value-type="string">
            <text:p>José Diogo Santana Santos</text:p>
          </table:table-cell>
          <table:table-cell table:style-name="ce223" office:value-type="string" calcext:value-type="string">
            <text:p>Nº 27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1/CACB - </text:span><text:span text:style-name="T6">COORDENAÇÃO REGIONAL DE LOJA DE ATENDIMENTO CAMPO DO BRI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1.02.02/CAIT - </text:span><text:span text:style-name="T6">COORDENAÇÃO REGIONAL DE LOJA DE ATENDIMENTO ITABAIAN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94" office:value-type="string" calcext:value-type="string">
            <text:p>Maria Rejane Andrade Santos Vieira</text:p>
          </table:table-cell>
          <table:table-cell table:style-name="ce289" office:value-type="string" calcext:value-type="string">
            <text:p>N° 207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3/CALR - </text:span><text:span text:style-name="T6">COORDENAÇÃO REGIONAL DE LOJA DE ATENDIMENTO LARANJEIR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4/CAMR - </text:span><text:span text:style-name="T6">COORDENAÇÃO REGIONAL DE LOJA DE ATENDIMENTO MALHADOR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5/CAMM - </text:span><text:span text:style-name="T6">COORDENAÇÃO REGIONAL DE LOJA DE ATENDIMENTO MARUIM</text:span><text:span text:style-name="T12">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ucimary Karine Tavares Santos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6/CARB - </text:span><text:span text:style-name="T6">COORDENAÇÃO REGIONAL DE LOJA DE ATENDIMENTO RIBEIRÓPOLIS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3.00/GCSU - </text:span><text:span text:style-name="T4">GERÊNCIA COMERCIAL REGIONAL SU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lexandre Dantas Vasconcelos </text:p>
          </table:table-cell>
          <table:table-cell table:style-name="ce223" office:value-type="string" calcext:value-type="string">
            <text:p>N°438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Esdra de Jesus Santos</text:p>
          </table:table-cell>
          <table:table-cell table:style-name="ce223" office:value-type="string" calcext:value-type="string">
            <text:p>N º 00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essélia Fontes O. Freitas</text:p>
          </table:table-cell>
          <table:table-cell table:style-name="ce223" office:value-type="string" calcext:value-type="string">
            <text:p>Nº 018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arlos Magno Andrade dos Santos</text:p>
          </table:table-cell>
          <table:table-cell table:style-name="ce223" office:value-type="string" calcext:value-type="string">
            <text:p>Nº 45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31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2/CACN - </text:span><text:span text:style-name="T6">COORDENAÇÃO REGIONAL DE LOJA DE ATENDIMENTO CRISTINÁPOL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Leandro Oliveira Guimarães</text:p>
          </table:table-cell>
          <table:table-cell table:style-name="ce223" office:value-type="string" calcext:value-type="string">
            <text:p>Nº 057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5.1.03.03/CAIN - </text:span><text:span text:style-name="T6">COORDENAÇÃO REGIONAL DE LOJA DE ATENDIMENTO ITABAIANINH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4/CAIP - </text:span><text:span text:style-name="T6">COORDENAÇÃO REGIONAL DE LOJA DE ATENDIMENTO ITAPORANGA D'AJUD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Gaudêncio Valério de F. Santos Neto</text:p>
          </table:table-cell>
          <table:table-cell table:style-name="ce289" office:value-type="string" calcext:value-type="string">
            <text:p>Nº 22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5/CALG - </text:span><text:span text:style-name="T6">COORDENAÇÃO REGIONAL DE LOJA DE ATENDIMENTO LAGAR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osé Marcelino de Azevedo Prata</text:p>
          </table:table-cell>
          <table:table-cell table:style-name="ce289" office:value-type="string" calcext:value-type="string">
            <text:p>Nº 196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6/CASD - </text:span><text:span text:style-name="T6">COORDENAÇÃO REGIONAL DE LOJA DE ATENDIMENTO SIMÃO DI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Palmiro Carlos de Souza Sobrinho</text:p>
          </table:table-cell>
          <table:table-cell table:style-name="ce289" office:value-type="string" calcext:value-type="string">
            <text:p>Nº 213/19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3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1.03.07/CATB - </text:span><text:span text:style-name="T6">COORDENAÇÃO REGIONAL DE LOJA DE ATENDIMENTO TOBIAS BARRETO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94" office:value-type="string" calcext:value-type="string">
            <text:p>Diego Pereira Santos</text:p>
          </table:table-cell>
          <table:table-cell table:style-name="ce223" office:value-type="string" calcext:value-type="string">
            <text:p>N° 230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8/CAUB - </text:span><text:span text:style-name="T6">COORDENAÇÃO REGIONAL DE LOJA DE ATENDIMENTO UMBAÚB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4.00/GCSE - </text:span><text:span text:style-name="T4">GERÊNCIA COMERCIAL REGIONAL SERTÃO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94" office:value-type="string" calcext:value-type="string">
            <text:p>Alexandre Jorge Ribeiro de Menezes</text:p>
          </table:table-cell>
          <table:table-cell table:style-name="ce223" office:value-type="string" calcext:value-type="string">
            <text:p>N° 228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hn Lima Guimarães</text:p>
          </table:table-cell>
          <table:table-cell table:style-name="ce223" office:value-type="string" calcext:value-type="string">
            <text:p>Nº 096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Thiago José Oliveira Resende</text:p>
          </table:table-cell>
          <table:table-cell table:style-name="ce223" office:value-type="string" calcext:value-type="string">
            <text:p>Nº 095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José Carlos Serafin Santos</text:p>
          </table:table-cell>
          <table:table-cell table:style-name="ce289" office:value-type="string" calcext:value-type="string">
            <text:p>Nº 061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1/CAAQ - </text:span><text:span text:style-name="T6">COORDENAÇÃO REGIONAL DE LOJA DE ATENDIMENTO AQUIDABÃ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Lucas Ramos do Nascimento </text:p>
          </table:table-cell>
          <table:table-cell table:style-name="ce289" office:value-type="string" calcext:value-type="string">
            <text:p>Nº 024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2/CACR - </text:span><text:span text:style-name="T6">COORDENAÇÃO REGIONAL DE LOJA DE ATENDIMENTO CARIR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3/CAFP - </text:span><text:span text:style-name="T6">COORDENAÇÃO REGIONAL DE LOJA DE ATENDIMENTO FREI PAUL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94" office:value-type="string" calcext:value-type="string">
            <text:p>José Augusto Barreto</text:p>
          </table:table-cell>
          <table:table-cell table:style-name="ce289" office:value-type="string" calcext:value-type="string">
            <text:p>Nº 138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4/CAII - </text:span><text:span text:style-name="T6">COORDENAÇÃO REGIONAL DE LOJA DE ATENDIMENTO ITAB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5/CAPÇ - </text:span><text:span text:style-name="T6">COORDENAÇÃO REGIONAL DE LOJA DE ATENDIMENTO POÇO REDOND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<text:span text:style-name="T5">5.1.04.06/CAPF - </text:span><text:span text:style-name="T6">COORDENAÇÃO REGIONAL DE LOJA DE ATENDIMENTO PORTO DA FOLH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42" office:value-type="string" calcext:value-type="string">
            <text:p>Coordenador (a)</text:p>
          </table:table-cell>
          <table:table-cell table:style-name="ce229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5">5.1.04.07/CAGL - </text:span><text:span text:style-name="T6">COORDENAÇÃO REGIONAL DE LOJA DE ATENDIMENTO N. S. DA GLÓRI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enoaldo Almeida Santos </text:p>
          </table:table-cell>
          <table:table-cell table:style-name="ce289" office:value-type="string" calcext:value-type="string">
            <text:p>Nº 098/19</text:p>
          </table:table-cell>
          <table:table-cell table:number-columns-repeated="59"/>
        </table:table-row>
        <table:table-row table:style-name="ro1">
          <table:table-cell table:style-name="ce19" office:value-type="string" calcext:value-type="string" table:number-columns-spanned="2" table:number-rows-spanned="4">
            <text:p>6.0.00.00/CON</text:p>
          </table:table-cell>
          <table:covered-table-cell table:style-name="ce58"/>
          <table:table-cell table:style-name="ce145" office:value-type="string" calcext:value-type="string">
            <text:p><text:span text:style-name="T3">6.0.00.00/CA - </text:span><text:span text:style-name="T4">CONSELHO DE ADMINISTRAÇÃO</text:span></text:p>
          </table:table-cell>
          <table:table-cell table:style-name="ce133"/>
          <table:table-cell table:style-name="ce297"/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146" office:value-type="string" calcext:value-type="string">
            <text:p>6.0.01.00/AUDI - AUDITORIA INTERNA</text:p>
          </table:table-cell>
          <table:table-cell table:style-name="ce111"/>
          <table:table-cell table:style-name="ce248"/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38" office:value-type="string" calcext:value-type="string">
            <text:p>Auditor (a) Interno</text:p>
          </table:table-cell>
          <table:table-cell table:style-name="ce111" office:value-type="string" calcext:value-type="string">
            <text:p>Thiago Figueiredo de Almeida Lima</text:p>
          </table:table-cell>
          <table:table-cell table:style-name="ce317" office:value-type="string" calcext:value-type="string">
            <text:p>Nº 179/24</text:p>
          </table:table-cell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77" office:value-type="string" calcext:value-type="string">
            <text:p>Secretário (a) da Auditoria Interna</text:p>
          </table:table-cell>
          <table:table-cell table:style-name="ce235" office:value-type="string" calcext:value-type="string">
            <text:p>Valdenize Henrique Santana</text:p>
          </table:table-cell>
          <table:table-cell table:style-name="ce318" office:value-type="string" calcext:value-type="string">
            <text:p>RCA 04/18</text:p>
          </table:table-cell>
          <table:table-cell table:number-columns-repeated="59"/>
        </table:table-row>
        <table:table-row table:style-name="ro1">
          <table:table-cell table:style-name="ce25"/>
          <table:table-cell table:style-name="ce59"/>
          <table:table-cell table:style-name="ce147"/>
          <table:table-cell table:style-name="ce256"/>
          <table:table-cell table:style-name="ce319"/>
          <table:table-cell table:number-columns-repeated="59"/>
        </table:table-row>
        <table:table-row table:style-name="ro2">
          <table:table-cell table:style-name="ce26" office:value-type="string" calcext:value-type="string" table:number-columns-spanned="5" table:number-rows-spanned="2">
            <text:p>RELAÇÃO DE OCUPANTES <text:s/>DE OUTRAS FUNÇÕES <text:s/>GRATIFICADAS NA DESO</text:p>
          </table:table-cell>
          <table:covered-table-cell table:style-name="ce61"/>
          <table:covered-table-cell table:style-name="ce148"/>
          <table:covered-table-cell table:style-name="ce239"/>
          <table:covered-table-cell table:style-name="ce148"/>
          <table:table-cell table:number-columns-repeated="59"/>
        </table:table-row>
        <table:table-row table:style-name="ro2">
          <table:covered-table-cell table:style-name="ce26"/>
          <table:covered-table-cell table:style-name="ce61"/>
          <table:covered-table-cell table:number-columns-repeated="3" table:style-name="ce148"/>
          <table:table-cell table:number-columns-repeated="59"/>
        </table:table-row>
        <table:table-row table:style-name="ro2">
          <table:table-cell table:style-name="ce34" office:value-type="string" calcext:value-type="string" table:number-columns-spanned="5" table:number-rows-spanned="3">
            <text:p>A partir de 01/08/18, quando abrir vaga das funções gratificadas referentes a “Auxiliar de Serviços Administrativos”, <text:s/>só poderão ser preenchidas exclusivamente por empregados contratados no cargo “Auxiliar de Execução”, com número de nomeações totais não superior a 25 (vinte e cinco), independente da lotação que pode ser em área vinculada a qualquer Diretoria. </text:p>
          </table:table-cell>
          <table:covered-table-cell table:style-name="ce8"/>
          <table:covered-table-cell table:style-name="ce94"/>
          <table:covered-table-cell table:style-name="ce150"/>
          <table:covered-table-cell table:style-name="ce389"/>
          <table:table-cell table:number-columns-repeated="59"/>
        </table:table-row>
        <table:table-row table:style-name="ro4">
          <table:covered-table-cell table:number-columns-repeated="2" table:style-name="ce8"/>
          <table:covered-table-cell table:number-columns-repeated="2" table:style-name="ce150"/>
          <table:covered-table-cell table:style-name="ce389"/>
          <table:table-cell table:number-columns-repeated="59"/>
        </table:table-row>
        <table:table-row table:style-name="ro5">
          <table:covered-table-cell table:number-columns-repeated="2" table:style-name="ce8"/>
          <table:covered-table-cell table:number-columns-repeated="2" table:style-name="ce150"/>
          <table:covered-table-cell table:style-name="ce389"/>
          <table:table-cell table:number-columns-repeated="59"/>
        </table:table-row>
        <table:table-row table:style-name="ro1">
          <table:table-cell table:style-name="ce36" office:value-type="string" calcext:value-type="string" table:number-columns-spanned="3" table:number-rows-spanned="1">
            <text:p>UNIDADE ORGANIZACIONAL</text:p>
          </table:table-cell>
          <table:covered-table-cell table:style-name="ce18"/>
          <table:covered-table-cell table:style-name="ce151"/>
          <table:table-cell table:style-name="ce151" office:value-type="string" calcext:value-type="string">
            <text:p>OCUPANTE</text:p>
          </table:table-cell>
          <table:table-cell table:style-name="ce151" office:value-type="string" calcext:value-type="string">
            <text:p>PORTARIA </text:p>
          </table:table-cell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20">
            <text:p>QUALQUER DIRETORIA</text:p>
          </table:table-cell>
          <table:covered-table-cell table:style-name="ce8"/>
          <table:table-cell table:style-name="ce152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3" office:value-type="string" calcext:value-type="string">
            <text:p><text:s text:c="3"/>1. Auxiliar de Serviços Administrativos </text:p>
          </table:table-cell>
          <table:table-cell table:style-name="ce197" office:value-type="string" calcext:value-type="string">
            <text:p>Gilmarcos Barreto Alves </text:p>
          </table:table-cell>
          <table:table-cell table:style-name="ce307" office:value-type="string" calcext:value-type="string">
            <text:p>Nº 074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2.0.03.03/CSCR – COORDENAÇÃO DE SELEÇÃO, CARREIRA E REMUNERAÇÃO</text:p>
          </table:table-cell>
          <table:table-cell table:style-name="ce320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2. Auxiliar de Serviços Administrativos</text:p>
          </table:table-cell>
          <table:table-cell table:style-name="ce294" office:value-type="string" calcext:value-type="string">
            <text:p>Diego Mecenas de Farias </text:p>
          </table:table-cell>
          <table:table-cell table:style-name="ce321" office:value-type="string" calcext:value-type="string">
            <text:p>Nº242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0.04.01/CHID - </text:span><text:span text:style-name="T6">COORDENAÇÃO DE HIDROMETRI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3. Auxiliar de Serviços Administrativos</text:p>
          </table:table-cell>
          <table:table-cell table:style-name="ce324" office:value-type="string" calcext:value-type="string">
            <text:p>Kleber Lucas Lima dos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4" office:value-type="string" calcext:value-type="string">
            <text:p>2.0.03.01/CADP – COORDENAÇÃO DE ADMINISTRAÇÃO DE PESSOAL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4. Auxiliar de Serviços Administrativos</text:p>
          </table:table-cell>
          <table:table-cell table:style-name="ce328" office:value-type="string" calcext:value-type="string">
            <text:p>Adriana Oliveira Andrade</text:p>
          </table:table-cell>
          <table:table-cell table:style-name="ce307" office:value-type="string" calcext:value-type="string">
            <text:p>Nº 13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4.07/CAGL – COORDENAÇÃO </text:span><text:span text:style-name="T2">REGIONAL DE LOJA DE ATENDIMENTO N. S. DA GLÓRIA</text:span></text:p>
          </table:table-cell>
          <table:table-cell table:style-name="ce326"/>
          <table:table-cell table:style-name="ce32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4"/>5. Auxiliar de Serviços Administrativos</text:p>
          </table:table-cell>
          <table:table-cell table:style-name="ce329" office:value-type="string" calcext:value-type="string">
            <text:p>José Elmo Lima</text:p>
          </table:table-cell>
          <table:table-cell table:style-name="ce321" office:value-type="string" calcext:value-type="string">
            <text:p>N°435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5.1.04.01.55/CAAQ – GRACCHO CARDOSO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4"/>6. Auxiliar de Serviços Administrativos</text:p>
          </table:table-cell>
          <table:table-cell table:style-name="ce328" office:value-type="string" calcext:value-type="string">
            <text:p>Luciano de Aragão</text:p>
          </table:table-cell>
          <table:table-cell table:style-name="ce307" office:value-type="string" calcext:value-type="string">
            <text:p>N°424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1">5.1.03.00/GCSU - </text:span><text:span text:style-name="T2">GERÊNCIA COMERCIAL REGIONAL SUL</text:span></text:p>
          </table:table-cell>
          <table:table-cell table:style-name="ce320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4"/>7. Auxiliar de Serviços Administrativos</text:p>
          </table:table-cell>
          <table:table-cell table:style-name="ce197" office:value-type="string" calcext:value-type="string">
            <text:p>Marcos Antônio da Silv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3" office:value-type="string" calcext:value-type="string">
            <text:p>5.0.04.01/CHID - COORDENAÇÃO DE HIDROMETRIA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4"/>8. Auxiliar de Serviços Administrativos</text:p>
          </table:table-cell>
          <table:table-cell table:style-name="ce323" office:value-type="string" calcext:value-type="string">
            <text:p>Susi Mary Almeida Ramos </text:p>
          </table:table-cell>
          <table:table-cell table:style-name="ce321" office:value-type="string" calcext:value-type="string">
            <text:p>Nº 26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9" office:value-type="string" calcext:value-type="string">
            <text:p>5.0.04.02/CPCO – COORDENAÇÃO DE PERDAS COMERCIAIS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4"/>9. Auxiliar de Serviços Administrativos </text:p>
          </table:table-cell>
          <table:table-cell table:style-name="ce328" office:value-type="string" calcext:value-type="string">
            <text:p>Rosineide de Oliveira Gonzaga</text:p>
          </table:table-cell>
          <table:table-cell table:style-name="ce307" office:value-type="string" calcext:value-type="string">
            <text:p>Nº 268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2.0.06.02/CALM - COORDENAÇÃO DE ALMOXARIFADO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10. Auxiliar de Serviços Administrativos</text:p>
          </table:table-cell>
          <table:table-cell table:style-name="ce197" office:value-type="string" calcext:value-type="string">
            <text:p>Jose Amilton Vieira dos Santos </text:p>
          </table:table-cell>
          <table:table-cell table:style-name="ce307" office:value-type="string" calcext:value-type="string">
            <text:p>Nº 268/25</text:p>
          </table:table-cell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27">
            <text:p>QUALQUER DIRETORIA</text:p>
          </table:table-cell>
          <table:covered-table-cell table:style-name="ce8"/>
          <table:table-cell table:style-name="ce152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33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3"/>11. Auxiliar de Serviços Administrativos <text:s text:c="2"/></text:p>
          </table:table-cell>
          <table:table-cell table:style-name="ce197" office:value-type="string" calcext:value-type="string">
            <text:p>Maria Rita de Sá e Silv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3" office:value-type="string" calcext:value-type="string">
            <text:p>2.0.03.01/CADP – COORDENAÇÃO DE ADMINISTRAÇÃO DE PESSOAL 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2"/>12. Auxiliar de Serviços Administrativos</text:p>
          </table:table-cell>
          <table:table-cell table:style-name="ce197" office:value-type="string" calcext:value-type="string">
            <text:p>Rita Vieira Freitas</text:p>
          </table:table-cell>
          <table:table-cell table:style-name="ce307" office:value-type="string" calcext:value-type="string">
            <text:p>Nº 265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5" office:value-type="string" calcext:value-type="string">
            <text:p>3.0.16.00/GCVQ - GERÊNCIA DE CONTROLE E VIGILÂNCIA DA QUALIDADE 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2"/>13. Auxiliar de Serviços Administrativos</text:p>
          </table:table-cell>
          <table:table-cell table:style-name="ce323" office:value-type="string" calcext:value-type="string">
            <text:p>Lucivânio Pedro da Silva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5">5.1.03.04/CAIP - </text:span><text:span text:style-name="T6">COORDENAÇÃO REGIONAL DE LOJA DE ATENDIMENTO ITAPORANGA D'AJUDA</text:span></text:p>
          </table:table-cell>
          <table:table-cell table:style-name="ce197"/>
          <table:table-cell table:style-name="ce12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5" office:value-type="string" calcext:value-type="string">
            <text:p><text:s text:c="3"/>14. Auxiliar de Serviços Administrativos</text:p>
          </table:table-cell>
          <table:table-cell table:style-name="ce323" office:value-type="string" calcext:value-type="string">
            <text:p>José Wilson Mendonça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0" office:value-type="string" calcext:value-type="string">
            <text:p><text:span text:style-name="T5">5.1.03.07/CATB - </text:span><text:span text:style-name="T6">COORDENAÇÃO REGIONAL DE LOJA DE ATENDIMENTO TOBIAS BARRETO </text:span></text:p>
          </table:table-cell>
          <table:table-cell table:style-name="ce33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3"/>15. Auxiliar de Serviços Administrativos</text:p>
          </table:table-cell>
          <table:table-cell table:style-name="ce197" office:value-type="string" calcext:value-type="string">
            <text:p>Maria José Santos de Mat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4.00/GCSE - </text:span><text:span text:style-name="T2">GERÊNCIA COMERCIAL REGIONAL SERTÃO</text:span>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6. Auxiliar de Serviços Administrativos</text:p>
          </table:table-cell>
          <table:table-cell table:style-name="ce197" office:value-type="string" calcext:value-type="string">
            <text:p>Jocilene Batista Lim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5.1.03.07.69/CATB – POÇO VERDE </text:p>
          </table:table-cell>
          <table:table-cell table:style-name="ce320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7. Auxiliar de Serviços Administrativos </text:p>
          </table:table-cell>
          <table:table-cell table:style-name="ce197" office:value-type="string" calcext:value-type="string">
            <text:p>Manoel Messias Xavier dos Santos</text:p>
          </table:table-cell>
          <table:table-cell table:style-name="ce307" office:value-type="string" calcext:value-type="string">
            <text:p>Nº 092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4" office:value-type="string" calcext:value-type="string">
            <text:p>2.0.05.04/CARP – COORDENAÇÃO DE ARQUIVO E PROTOCOLO</text:p>
          </table:table-cell>
          <table:table-cell table:style-name="ce32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8. Auxiliar de Serviços Administrativos</text:p>
          </table:table-cell>
          <table:table-cell table:style-name="ce258" office:value-type="string" calcext:value-type="string">
            <text:p>Maria Josivânia Do Couto Melo </text:p>
          </table:table-cell>
          <table:table-cell table:style-name="ce307" office:value-type="string" calcext:value-type="string">
            <text:p>N° 237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2.0.06.02/CALM - COORDENAÇÃO DE ALMOXARIFADO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9. Auxiliar de Serviços Administrativos</text:p>
          </table:table-cell>
          <table:table-cell table:style-name="ce283" office:value-type="string" calcext:value-type="string">
            <text:p>Sara Leite dos Santos</text:p>
          </table:table-cell>
          <table:table-cell table:style-name="ce307" office:value-type="string" calcext:value-type="string">
            <text:p>Nº 150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1" office:value-type="string" calcext:value-type="string">
            <text:p>2.0.04.00/GGSS – GERÊNCIA DE GESTÃO DE SAÚDE E SEGURANÇA DO TRABALHO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2"/>20. Auxiliar de Serviços Administrativos</text:p>
          </table:table-cell>
          <table:table-cell table:style-name="ce253" office:value-type="string" calcext:value-type="string">
            <text:p>Cristiani Rocha de Andrade </text:p>
          </table:table-cell>
          <table:table-cell table:style-name="ce385" office:value-type="string" calcext:value-type="string">
            <text:p>N° 220/25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2.0.06.00/GCAL – GERÊNCIA DE COMPRAS E ALMOXARIFADO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21. Auxiliar de Serviços Administrativos</text:p>
          </table:table-cell>
          <table:table-cell table:style-name="ce253" office:value-type="string" calcext:value-type="string">
            <text:p>Denis de Santana</text:p>
          </table:table-cell>
          <table:table-cell table:style-name="ce30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8"/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5" office:value-type="string" calcext:value-type="string">
            <text:p><text:s text:c="2"/>22. Auxiliar de Serviços Administrativos</text:p>
          </table:table-cell>
          <table:table-cell table:style-name="ce229" office:value-type="string" calcext:value-type="string">
            <text:p>vago</text:p>
          </table:table-cell>
          <table:table-cell table:style-name="ce16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8"/>
          <table:table-cell table:style-name="ce176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23. Auxiliar de Serviços Administrativos</text:p>
          </table:table-cell>
          <table:table-cell table:style-name="ce229" office:value-type="string" calcext:value-type="string">
            <text:p>vago</text:p>
          </table:table-cell>
          <table:table-cell table:style-name="ce16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/>
          <table:table-cell table:style-name="ce254"/>
          <table:table-cell table:style-name="ce321"/>
          <table:table-cell table:number-columns-repeated="59"/>
        </table:table-row>
        <table:table-row table:style-name="ro1">
          <table:table-cell table:style-name="ce7" table:number-columns-spanned="2" table:number-rows-spanned="5"/>
          <table:covered-table-cell table:style-name="ce62"/>
          <table:table-cell table:style-name="ce168"/>
          <table:table-cell table:style-name="ce280"/>
          <table:table-cell table:style-name="ce28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12" office:value-type="string" calcext:value-type="string">
            <text:p><text:s text:c="2"/>24. Auxiliar de Serviços Administrativos CARP</text:p>
          </table:table-cell>
          <table:table-cell table:style-name="ce229" office:value-type="string" calcext:value-type="string">
            <text:p>vago</text:p>
          </table:table-cell>
          <table:table-cell table:style-name="ce168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68"/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12" office:value-type="string" calcext:value-type="string">
            <text:p><text:s text:c="2"/>25 Auxiliar de Serviços Administrativos </text:p>
          </table:table-cell>
          <table:table-cell table:style-name="ce229" office:value-type="string" calcext:value-type="string">
            <text:p>vago</text:p>
          </table:table-cell>
          <table:table-cell table:style-name="ce168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55"/>
          <table:table-cell table:style-name="ce221"/>
          <table:table-cell table:style-name="ce321"/>
          <table:table-cell table:number-columns-repeated="59"/>
        </table:table-row>
        <table:table-row table:style-name="ro1">
          <table:table-cell table:style-name="ce37"/>
          <table:table-cell table:style-name="ce66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39"/>
          <table:table-cell table:style-name="ce67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40"/>
          <table:table-cell table:style-name="ce69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14">
            <text:p>MEMBROS DA COMISSÃO DE LICITAÇÃO</text:p>
          </table:table-cell>
          <table:covered-table-cell table:style-name="ce65"/>
          <table:table-cell table:style-name="ce172" office:value-type="string" calcext:value-type="string" table:number-columns-spanned="2" table:number-rows-spanned="2">
            <text:p>COMISSÃO PERMANENTE DE LICITAÇÃO: Para Compras, Serviços e Obras desta Companha, quando tratar-se de Aquisição por Tomada de Preços, Concorrência Pública, Inexibilidade, Convite e Pregão. (<text:span text:style-name="T13">Vigência da Portaria nº 102/2023 – até 08/05/2024</text:span>)</text:p>
          </table:table-cell>
          <table:covered-table-cell table:style-name="ce151"/>
          <table:table-cell table:style-name="ce151" office:value-type="string" calcext:value-type="string" table:number-columns-spanned="1" table:number-rows-spanned="2">
            <text:p>PORTARIA </text:p>
          </table:table-cell>
          <table:table-cell table:number-columns-repeated="59"/>
        </table:table-row>
        <table:table-row table:style-name="ro1">
          <table:covered-table-cell table:style-name="ce45"/>
          <table:covered-table-cell table:style-name="ce68"/>
          <table:covered-table-cell table:number-columns-repeated="2" table:style-name="ce151"/>
          <table:covered-table-cell table:style-name="ce286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3" office:value-type="string" calcext:value-type="string">
            <text:p>Presidente da CPL</text:p>
          </table:table-cell>
          <table:table-cell table:style-name="ce262" office:value-type="string" calcext:value-type="string">
            <text:p>Roberto Santos Barros Júnior</text:p>
          </table:table-cell>
          <table:table-cell table:style-name="ce287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3" office:value-type="string" calcext:value-type="string">
            <text:p>Secretário(a) da CPL</text:p>
          </table:table-cell>
          <table:table-cell table:style-name="ce262" office:value-type="string" calcext:value-type="string">
            <text:p>Andrezza de Jesus Santos</text:p>
          </table:table-cell>
          <table:table-cell table:style-name="ce289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1" office:value-type="string" calcext:value-type="string">
            <text:p>Membros Efetivos da CPL(03)</text:p>
          </table:table-cell>
          <table:table-cell table:style-name="ce199" office:value-type="string" calcext:value-type="string">
            <text:p>Márcio Vinicius dos Santos Souza</text:p>
          </table:table-cell>
          <table:table-cell table:style-name="ce287" office:value-type="string" calcext:value-type="string">
            <text:p>Nº 24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Hercílio da Silva Ramos Júnior <text:span text:style-name="T13">*</text:span></text:p>
          </table:table-cell>
          <table:table-cell table:style-name="ce287" office:value-type="string" calcext:value-type="string">
            <text:p>Nº 24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Edson Raimundo da Silva</text:p>
          </table:table-cell>
          <table:table-cell table:style-name="ce223" office:value-type="string" calcext:value-type="string">
            <text:p>Nº 249/2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Tiago Sanas Alves Centurion</text:p>
          </table:table-cell>
          <table:table-cell table:style-name="ce287" office:value-type="string" calcext:value-type="string">
            <text:p>Nº 24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office:value-type="string" calcext:value-type="string">
            <text:p>Membro Substituto (01)</text:p>
          </table:table-cell>
          <table:table-cell table:style-name="ce268" office:value-type="string" calcext:value-type="string">
            <text:p>Everaldo Acioli da Rocha</text:p>
          </table:table-cell>
          <table:table-cell table:style-name="ce287" office:value-type="string" calcext:value-type="string">
            <text:p>Nº 241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5" office:value-type="string" calcext:value-type="string">
            <text:p>Pregão Eletrônico</text:p>
          </table:table-cell>
          <table:table-cell table:style-name="ce274"/>
          <table:table-cell table:style-name="ce327"/>
          <table:table-cell table:number-columns-repeated="59"/>
        </table:table-row>
        <table:table-row table:style-name="ro1">
          <table:covered-table-cell table:number-columns-repeated="2" table:style-name="ce8"/>
          <table:table-cell office:value-type="string" calcext:value-type="string">
            <text:p>Pregoeiros Representante do Comprador(04)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Wagnevalter Teles Barreto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7"/>
          <table:table-cell table:style-name="ce276" office:value-type="string" calcext:value-type="string">
            <text:p>Diane Santos Pinheiro</text:p>
          </table:table-cell>
          <table:table-cell table:style-name="ce289" office:value-type="string" calcext:value-type="string">
            <text:p>Nº 041/20</text:p>
          </table:table-cell>
          <table:table-cell table:number-columns-repeated="59"/>
        </table:table-row>
        <table:table-row table:style-name="ro1">
          <table:table-cell table:style-name="ce44" table:number-columns-repeated="2"/>
          <table:table-cell/>
          <table:table-cell table:style-name="ce278"/>
          <table:table-cell table:number-columns-repeated="60"/>
        </table:table-row>
        <table:table-row table:style-name="ro1" table:number-rows-repeated="6">
          <table:table-cell table:style-name="ce46" table:number-columns-repeated="2"/>
          <table:table-cell table:number-columns-repeated="62"/>
        </table:table-row>
        <table:table-row table:style-name="ro1" table:number-rows-repeated="1047939">
          <table:table-cell table:number-columns-repeated="64"/>
        </table:table-row>
        <table:table-row table:style-name="ro6" table:number-rows-repeated="6">
          <table:table-cell table:number-columns-repeated="64"/>
        </table:table-row>
        <table:table-row table:style-name="ro6">
          <table:table-cell table:number-columns-repeated="64"/>
        </table:table-row>
        <table:named-expressions>
          <table:named-expression table:name="Excel_BuiltIn_Print_Titles" table:base-cell-address="$'2023'.$A$1" table:expression="[$'2023'.$C$1]:$amk$7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1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11P1" style:volatile="true">
      <number:text> R$ (</number:text>
      <number:number number:decimal-places="0" number:min-decimal-places="0" number:min-integer-digits="1" number:grouping="true"/>
      <number:text>)</number:text>
    </number:number-style>
    <number:number-style style:name="N111P2" style:volatile="true">
      <number:text> R$ -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3P0" style:volatile="true">
      <number:number number:decimal-places="0" number:min-decimal-places="0" number:min-integer-digits="1" number:grouping="true"/>
      <number:text> </number:text>
    </number:number-style>
    <number:number-style style:name="N113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3P0"/>
    </number:number-style>
    <number:number-style style:name="N17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14">
      <number:number number:decimal-places="6" number:min-decimal-places="6" number:min-integer-digits="1" number:grouping="true"/>
    </number:number-style>
    <number:number-style style:name="N182">
      <number:number number:decimal-places="8" number:min-decimal-places="8" number:min-integer-digits="1"/>
    </number:number-style>
    <number:number-style style:name="N118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date-style style:name="N186P0" style:volatile="true">
      <number:day/>
      <number:text>/</number:text>
      <number:month/>
      <number:text>/</number:text>
      <number:year number:style="long"/>
    </number:date-style>
    <number:text-style style:name="N186">
      <number:text-content/>
      <style:map style:condition="value()&lt;=1.7976931348623157E+308" style:apply-style-name="N186P0"/>
    </number:text-style>
    <number:number-style style:name="N122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22P2" style:volatile="true">
      <number:text> R$ -</number:text>
      <number:number number:decimal-places="0" number:min-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88">
      <number:minutes number:style="long"/>
      <number:text>:</number:text>
      <number:seconds number:style="long" number:decimal-places="1"/>
    </number:time-style>
    <number:number-style style:name="N124P0" style:volatile="true">
      <number:number number:decimal-places="2" number:min-decimal-places="2" number:min-integer-digits="1" number:grouping="true"/>
      <number:text> </number:text>
    </number:number-style>
    <number:number-style style:name="N124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date-style style:name="N125">
      <number:day/>
      <number:text>/</number:text>
      <number:month number:textual="true"/>
      <number:text>/</number:text>
      <number:year/>
    </number:date-style>
    <number:number-style style:name="N126">
      <number:number number:decimal-places="4" number:min-decimal-places="4" number:min-integer-digits="1"/>
    </number:number-style>
    <number:number-style style:name="N193">
      <number:number number:decimal-places="3" number:min-decimal-places="3" number:min-integer-digits="1"/>
    </number:number-style>
    <number:number-style style:name="N129P0" style:volatile="true"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-</number:text>
      <number:number number:decimal-places="0" number:min-decimal-places="0" number:min-integer-digits="0"/>
      <number:text>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date-style style:name="N197">
      <number:month number:textual="true"/>
      <number:text>/</number:text>
      <number:year/>
    </number:date-style>
    <number:number-style style:name="N133P0" style:volatile="true">
      <number:text> R$</number:text>
      <number:number number:decimal-places="0" number:min-decimal-places="0" number:min-integer-digits="1" number:grouping="true"/>
      <number:text> </number:text>
    </number:number-style>
    <number:number-style style:name="N133P1" style:volatile="true">
      <number:text> R$(</number:text>
      <number:number number:decimal-places="0" number:min-decimal-places="0" number:min-integer-digits="1" number:grouping="true"/>
      <number:text>)</number:text>
    </number:number-style>
    <number:number-style style:name="N133P2" style:volatile="true">
      <number:text> R$-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98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9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98P0"/>
    </number:number-style>
    <number:time-style style:name="N134">
      <number:minutes number:style="long"/>
      <number:text>:</number:text>
      <number:seconds number:style="long"/>
    </number:time-style>
    <number:number-style style:name="N199">
      <number:number number:decimal-places="0" number:min-decimal-places="0" number:min-integer-digits="2"/>
    </number:number-style>
    <number:number-style style:name="N135">
      <number:number number:decimal-places="9" number:min-decimal-places="9" number:min-integer-digits="1" number:grouping="true"/>
    </number:number-style>
    <number:number-style style:name="N137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37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37P0"/>
    </number:number-style>
    <number:number-style style:name="N138">
      <number:number number:decimal-places="2" number:min-decimal-places="2" number:min-integer-digits="2"/>
    </number:number-style>
    <number:number-style style:name="N139P0" style:volatile="true">
      <number:number number:decimal-places="0" number:min-decimal-places="0" number:min-integer-digits="1" number:grouping="true"/>
      <number:text> </number:text>
    </number:number-style>
    <number:number-style style:name="N13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date-style style:name="N140">
      <number:day/>
      <number:text>/</number:text>
      <number:month number:textual="true"/>
    </number:date-style>
    <number:date-style style:name="N141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42">
      <number:number number:decimal-places="5" number:min-decimal-places="5" number:min-integer-digits="1" number:grouping="true"/>
    </number:number-style>
    <number:number-style style:name="N14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6P2" style:volatile="true">
      <number:text> R$ </number:text>
      <number:fill-character> </number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number:number number:decimal-places="2" number:min-decimal-places="2" number:min-integer-digits="1" number:grouping="true"/>
      <number:text> </number:text>
    </number:number-style>
    <number:number-style style:name="N14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48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51P0" style:volatile="true"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51P2" style:volatile="true">
      <number:text> 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time-style style:name="N152">
      <number:hours/>
      <number:text>:</number:text>
      <number:minutes number:style="long"/>
      <number:text> </number:text>
      <number:am-pm/>
    </number:time-style>
    <number:number-style style:name="N154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54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56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58P0" style:volatile="true"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-</number:text>
      <number:number number:decimal-places="0" number:min-decimal-places="0" number:min-integer-digits="0"/>
      <number:text>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4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64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64P2" style:volatile="true">
      <number:text> R$-</number:text>
      <number:number number:decimal-places="0" number:min-decimal-places="0" number:min-integer-digits="0"/>
      <number:text>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65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65P0"/>
    </number:number-style>
    <number:number-style style:name="N166">
      <number:scientific-number number:decimal-places="1" number:min-decimal-places="1" number:min-integer-digits="3" number:min-exponent-digits="1" number:exponent-interval="3" number:forced-exponent-sign="true"/>
    </number:number-style>
    <number:time-style style:name="N167">
      <number:minutes number:style="long"/>
      <number:text>:</number:text>
      <number:seconds number:style="long"/>
      <number:text>,</number:text>
    </number:time-style>
    <number:number-style style:name="N169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69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69P0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70P0"/>
    </number:number-style>
    <number:number-style style:name="N171">
      <number:number number:decimal-places="1" number:min-decimal-places="1" number:min-integer-digits="1"/>
    </number:number-style>
    <number:number-style style:name="N172P0" style:volatile="true">
      <number:number number:decimal-places="2" number:min-decimal-places="2" number:min-integer-digits="1" number:grouping="true"/>
    </number:number-style>
    <number:number-style style:name="N172">
      <number:text>-</number:text>
      <number:number number:decimal-places="2" number:min-decimal-places="2" number:min-integer-digits="1" number:grouping="true"/>
      <style:map style:condition="value()&gt;=0" style:apply-style-name="N172P0"/>
    </number:number-style>
    <number:number-style style:name="N173">
      <number:number number:decimal-places="4" number:min-decimal-places="4" number:min-integer-digits="1" number:grouping="true"/>
    </number:number-style>
    <number:percentage-style style:name="N174">
      <number:number number:decimal-places="2" number:min-decimal-places="2" number:min-integer-digits="1" number:grouping="true"/>
      <number:text>%</number:text>
    </number:percentage-style>
    <number:time-style style:name="N179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80">
      <number:number number:decimal-places="0" number:min-decimal-places="0" number:min-integer-digits="2" number:grouping="true"/>
    </number:number-style>
    <number:time-style style:name="N181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83">
      <number:number number:decimal-places="3" number:min-decimal-places="3" number:min-integer-digits="1" number:grouping="true"/>
    </number:number-style>
    <number:number-style style:name="N184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84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date-style style:name="N185">
      <number:day/>
      <number:text>/</number:text>
      <number:month/>
      <number:text>/</number:text>
      <number:year number:style="long"/>
    </number:date-style>
    <number:number-style style:name="N187">
      <number:number number:decimal-places="7" number:min-decimal-places="7" number:min-integer-digits="1" number:grouping="true"/>
    </number:number-style>
    <number:number-style style:name="N19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2P2" style:volatile="true">
      <number:text> </number:text>
      <number:fill-character> </number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4">
      <number:number number:decimal-places="10" number:min-decimal-places="10" number:min-integer-digits="1"/>
    </number:number-style>
    <number:number-style style:name="N195P0" style:volatile="true">
      <number:number number:decimal-places="0" number:min-decimal-places="0" number:min-integer-digits="1" number:grouping="true"/>
    </number:number-style>
    <number:number-style style:name="N195">
      <number:text>-</number:text>
      <number:number number:decimal-places="0" number:min-decimal-places="0" number:min-integer-digits="1" number:grouping="true"/>
      <style:map style:condition="value()&gt;=0" style:apply-style-name="N195P0"/>
    </number:number-style>
    <number:number-style style:name="N196">
      <number:number number:decimal-places="0" number:min-decimal-places="0" number:min-integer-digits="0" number:grouping="true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" style:display-name="Resultado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Resultado2_20_1" style:display-name="Resultado2 1" style:family="table-cell" style:parent-style-name="Default" style:data-style-name="N10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Título1_20_1" style:display-name="Título1 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0.801cm" fo:margin-left="1cm" fo:margin-right="1cm" style:scale-to="100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</office:automatic-styles>
  <office:master-styles>
    <style:master-page style:name="PageStyle_5f_2018" style:display-name="PageStyle_2018" style:page-layout-name="Mpm1">
      <style:header style:display="false"/>
      <style:header-left style:display="false"/>
      <style:header-first style:display="false"/>
      <style:footer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>
      <style:footer-left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cycles>307</meta:editing-cycles>
    <meta:editing-duration>P2DT18H30M31S</meta:editing-duration>
    <meta:generator>LibreOffice/7.3.6.2$Windows_X86_64 LibreOffice_project/c28ca90fd6e1a19e189fc16c05f8f8924961e12e</meta:generator>
    <meta:creation-date>2023-05-26T07:49:28.034000000</meta:creation-date>
    <dc:date>2025-08-28T11:12:54.628000000</dc:date>
    <meta:document-statistic meta:table-count="1" meta:cell-count="1259" meta:object-count="1"/>
  </office:meta>
</office:document-meta>
</file>