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2.422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2.817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3.605cm" fo:break-before="auto" style:use-optimal-row-height="true"/>
    </style:style>
    <style:style style:name="ro9" style:family="table-row">
      <style:table-row-properties style:row-height="4.001cm" fo:break-before="auto" style:use-optimal-row-height="true"/>
    </style:style>
    <style:style style:name="ro10" style:family="table-row">
      <style:table-row-properties style:row-height="3.21cm" fo:break-before="auto" style:use-optimal-row-height="true"/>
    </style:style>
    <style:style style:name="ro11" style:family="table-row">
      <style:table-row-properties style:row-height="5.186cm" fo:break-before="auto" style:use-optimal-row-height="true"/>
    </style:style>
    <style:style style:name="ro12" style:family="table-row">
      <style:table-row-properties style:row-height="4.39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wrap-option="wra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 fo:wrap-option="wrap" style:vertical-align="top"/>
      <style:paragraph-properties fo:text-align="end"/>
      <style:text-properties style:use-window-font-color="true" style:text-outline="false" style:text-line-through-style="none" style:text-line-through-type="none" style:font-name="Liberation Serif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number-columns-repeated="5" table:default-cell-style-name="ce3"/>
        <table:table-column table:style-name="co1" table:number-columns-repeated="8" table:default-cell-style-name="Default"/>
        <table:table-row table:style-name="ro1">
          <table:table-cell table:style-name="ce1" office:value-type="string" calcext:value-type="string">
            <text:p>34.915.195/0001-11  2T CONSTRUÇÕES E SERVIÇOS EIRELI </text:p>
          </table:table-cell>
          <table:table-cell table:style-name="Default" table:number-columns-repeated="4"/>
          <table:table-cell table:number-columns-repeated="8"/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53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82/2026</text:p>
          </table:table-cell>
          <table:table-cell table:style-name="ce2" office:value-type="float" office:value="41" calcext:value-type="float">
            <text:p>41</text:p>
          </table:table-cell>
          <table:table-cell table:style-name="ce7" office:value-type="date" office:date-value="2026-02-23" calcext:value-type="date">
            <text:p>23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8" office:value-type="float" office:value="191578.64" calcext:value-type="float">
            <text:p>191578,64</text:p>
          </table:table-cell>
          <table:table-cell table:style-name="ce8" office:value-type="float" office:value="161596.57" calcext:value-type="float">
            <text:p>161596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1596.57" calcext:value-type="float">
            <text:p>161596,5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3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71/2026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style-name="ce8" office:value-type="float" office:value="167270.4" calcext:value-type="float">
            <text:p>167270,4</text:p>
          </table:table-cell>
          <table:table-cell table:style-name="ce8" office:value-type="float" office:value="141092.58" calcext:value-type="float">
            <text:p>141092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1092.58" calcext:value-type="float">
            <text:p>141092,5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47" xlink:type="simple">00096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66/2026</text:p>
          </table:table-cell>
          <table:table-cell table:style-name="ce2" office:value-type="float" office:value="33" calcext:value-type="float">
            <text:p>33</text:p>
          </table:table-cell>
          <table:table-cell table:style-name="ce7" office:value-type="date" office:date-value="2026-01-30" calcext:value-type="date">
            <text:p>30/01/26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8" office:value-type="float" office:value="49019.48" calcext:value-type="float">
            <text:p>49019,48</text:p>
          </table:table-cell>
          <table:table-cell table:style-name="ce8" office:value-type="float" office:value="41347.94" calcext:value-type="float">
            <text:p>41347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347.94" calcext:value-type="float">
            <text:p>41347,9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49019.48" calcext:value-type="float">
            <text:p>49019,48</text:p>
          </table:table-cell>
          <table:table-cell office:value-type="float" office:value="41347.94" calcext:value-type="float">
            <text:p>41347,94</text:p>
          </table:table-cell>
          <table:table-cell office:value-type="float" office:value="0" calcext:value-type="float">
            <text:p>0</text:p>
          </table:table-cell>
          <table:table-cell office:value-type="float" office:value="41347.94" calcext:value-type="float">
            <text:p>41347,9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358849.04" calcext:value-type="float">
            <text:p>358849,04</text:p>
          </table:table-cell>
          <table:table-cell office:value-type="float" office:value="302689.15" calcext:value-type="float">
            <text:p>302689,15</text:p>
          </table:table-cell>
          <table:table-cell office:value-type="float" office:value="0" calcext:value-type="float">
            <text:p>0</text:p>
          </table:table-cell>
          <table:table-cell office:value-type="float" office:value="302689.15" calcext:value-type="float">
            <text:p>302689,15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07868.52" calcext:value-type="float">
            <text:p>407868,52</text:p>
          </table:table-cell>
          <table:table-cell office:value-type="float" office:value="344037.09" calcext:value-type="float">
            <text:p>344037,09</text:p>
          </table:table-cell>
          <table:table-cell office:value-type="float" office:value="0" calcext:value-type="float">
            <text:p>0</text:p>
          </table:table-cell>
          <table:table-cell office:value-type="float" office:value="344037.09" calcext:value-type="float">
            <text:p>344037,0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0.334.879/0001-61  3CORP SERVICOS DE TECNOLOGIA LTD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47/2026</text:p>
          </table:table-cell>
          <table:table-cell table:style-name="ce2" office:value-type="float" office:value="7001" calcext:value-type="float">
            <text:p>7001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18925" calcext:value-type="float">
            <text:p>18925</text:p>
          </table:table-cell>
          <table:table-cell table:style-name="ce8" office:value-type="float" office:value="17761.11" calcext:value-type="float">
            <text:p>17761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761.11" calcext:value-type="float">
            <text:p>17761,1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50/2026 (R)</text:p>
          </table:table-cell>
          <table:table-cell table:style-name="ce2" office:value-type="float" office:value="7002" calcext:value-type="float">
            <text:p>700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1884.93" calcext:value-type="float">
            <text:p>1884,93</text:p>
          </table:table-cell>
          <table:table-cell table:style-name="ce8" office:value-type="float" office:value="1769.01" calcext:value-type="float">
            <text:p>176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69.01" calcext:value-type="float">
            <text:p>1769,0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20809.93" calcext:value-type="float">
            <text:p>20809,93</text:p>
          </table:table-cell>
          <table:table-cell office:value-type="float" office:value="19530.12" calcext:value-type="float">
            <text:p>19530,12</text:p>
          </table:table-cell>
          <table:table-cell office:value-type="float" office:value="0" calcext:value-type="float">
            <text:p>0</text:p>
          </table:table-cell>
          <table:table-cell office:value-type="float" office:value="19530.12" calcext:value-type="float">
            <text:p>19530,1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20809.93" calcext:value-type="float">
            <text:p>20809,93</text:p>
          </table:table-cell>
          <table:table-cell office:value-type="float" office:value="19530.12" calcext:value-type="float">
            <text:p>19530,12</text:p>
          </table:table-cell>
          <table:table-cell office:value-type="float" office:value="0" calcext:value-type="float">
            <text:p>0</text:p>
          </table:table-cell>
          <table:table-cell office:value-type="float" office:value="19530.12" calcext:value-type="float">
            <text:p>19530,1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57.950.135-87  ACACIA TORQUATO PINHEIRO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49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8/2026</text:p>
          </table:table-cell>
          <table:table-cell table:style-name="ce2" office:value-type="float" office:value="9582026" calcext:value-type="float">
            <text:p>9582026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80.53" calcext:value-type="float">
            <text:p>80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.53" calcext:value-type="float">
            <text:p>80,5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80.53" calcext:value-type="float">
            <text:p>80,53</text:p>
          </table:table-cell>
          <table:table-cell office:value-type="float" office:value="0" calcext:value-type="float">
            <text:p>0</text:p>
          </table:table-cell>
          <table:table-cell office:value-type="float" office:value="80.53" calcext:value-type="float">
            <text:p>80,5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80.53" calcext:value-type="float">
            <text:p>80,53</text:p>
          </table:table-cell>
          <table:table-cell office:value-type="float" office:value="0" calcext:value-type="float">
            <text:p>0</text:p>
          </table:table-cell>
          <table:table-cell office:value-type="float" office:value="80.53" calcext:value-type="float">
            <text:p>80,5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924.741/0001-00  ADCD-ASSOC DESP CULTURAL DA DES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6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24948.82" calcext:value-type="float">
            <text:p>24948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948.82" calcext:value-type="float">
            <text:p>24948,8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4948.82" calcext:value-type="float">
            <text:p>24948,82</text:p>
          </table:table-cell>
          <table:table-cell office:value-type="float" office:value="0" calcext:value-type="float">
            <text:p>0</text:p>
          </table:table-cell>
          <table:table-cell office:value-type="float" office:value="24948.82" calcext:value-type="float">
            <text:p>24948,8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4948.82" calcext:value-type="float">
            <text:p>24948,82</text:p>
          </table:table-cell>
          <table:table-cell office:value-type="float" office:value="0" calcext:value-type="float">
            <text:p>0</text:p>
          </table:table-cell>
          <table:table-cell office:value-type="float" office:value="24948.82" calcext:value-type="float">
            <text:p>24948,82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3.168.992/0001-02  ADEM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252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34/2026</text:p>
          </table:table-cell>
          <table:table-cell table:style-name="ce2" office:value-type="float" office:value="3142026" calcext:value-type="float">
            <text:p>3142026</text:p>
          </table:table-cell>
          <table:table-cell table:number-columns-repeated="2"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15602.4" calcext:value-type="float">
            <text:p>15602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602.4" calcext:value-type="float">
            <text:p>15602,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602.4" calcext:value-type="float">
            <text:p>15602,4</text:p>
          </table:table-cell>
          <table:table-cell office:value-type="float" office:value="0" calcext:value-type="float">
            <text:p>0</text:p>
          </table:table-cell>
          <table:table-cell office:value-type="float" office:value="15602.4" calcext:value-type="float">
            <text:p>15602,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602.4" calcext:value-type="float">
            <text:p>15602,4</text:p>
          </table:table-cell>
          <table:table-cell office:value-type="float" office:value="0" calcext:value-type="float">
            <text:p>0</text:p>
          </table:table-cell>
          <table:table-cell office:value-type="float" office:value="15602.4" calcext:value-type="float">
            <text:p>15602,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03.661.275-86  ADRIANA SANTOS DE LIM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75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05/2026</text:p>
          </table:table-cell>
          <table:table-cell table:style-name="ce2" office:value-type="float" office:value="12922026" calcext:value-type="float">
            <text:p>12922026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180.04" calcext:value-type="float">
            <text:p>180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.04" calcext:value-type="float">
            <text:p>180,0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80.04" calcext:value-type="float">
            <text:p>180,04</text:p>
          </table:table-cell>
          <table:table-cell office:value-type="float" office:value="0" calcext:value-type="float">
            <text:p>0</text:p>
          </table:table-cell>
          <table:table-cell office:value-type="float" office:value="180.04" calcext:value-type="float">
            <text:p>180,0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80.04" calcext:value-type="float">
            <text:p>180,04</text:p>
          </table:table-cell>
          <table:table-cell office:value-type="float" office:value="0" calcext:value-type="float">
            <text:p>0</text:p>
          </table:table-cell>
          <table:table-cell office:value-type="float" office:value="180.04" calcext:value-type="float">
            <text:p>180,0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6.990.358/0001-00  AESBE ASSOSS. DAS EMPRE. SANE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33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7/2026</text:p>
          </table:table-cell>
          <table:table-cell table:style-name="ce2" office:value-type="float" office:value="103895260331646" calcext:value-type="float">
            <text:p>10389526033164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9558.18" calcext:value-type="float">
            <text:p>19558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558.18" calcext:value-type="float">
            <text:p>19558,1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9558.18" calcext:value-type="float">
            <text:p>19558,18</text:p>
          </table:table-cell>
          <table:table-cell office:value-type="float" office:value="0" calcext:value-type="float">
            <text:p>0</text:p>
          </table:table-cell>
          <table:table-cell office:value-type="float" office:value="19558.18" calcext:value-type="float">
            <text:p>19558,1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9558.18" calcext:value-type="float">
            <text:p>19558,18</text:p>
          </table:table-cell>
          <table:table-cell office:value-type="float" office:value="0" calcext:value-type="float">
            <text:p>0</text:p>
          </table:table-cell>
          <table:table-cell office:value-type="float" office:value="19558.18" calcext:value-type="float">
            <text:p>19558,1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3.083.433/0001-53  AGENCIA REGULADORA DE SERVIÇOS PUBLICOS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287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54/2026</text:p>
          </table:table-cell>
          <table:table-cell table:style-name="ce2" office:value-type="float" office:value="20261" calcext:value-type="float">
            <text:p>20261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2" calcext:value-type="date">
            <text:p>12/02/26</text:p>
          </table:table-cell>
          <table:table-cell table:number-columns-repeated="2" table:style-name="ce8" office:value-type="float" office:value="165051.41" calcext:value-type="float">
            <text:p>165051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5051.41" calcext:value-type="float">
            <text:p>165051,4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65051.41" calcext:value-type="float">
            <text:p>165051,41</text:p>
          </table:table-cell>
          <table:table-cell office:value-type="float" office:value="0" calcext:value-type="float">
            <text:p>0</text:p>
          </table:table-cell>
          <table:table-cell office:value-type="float" office:value="165051.41" calcext:value-type="float">
            <text:p>165051,4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65051.41" calcext:value-type="float">
            <text:p>165051,41</text:p>
          </table:table-cell>
          <table:table-cell office:value-type="float" office:value="0" calcext:value-type="float">
            <text:p>0</text:p>
          </table:table-cell>
          <table:table-cell office:value-type="float" office:value="165051.41" calcext:value-type="float">
            <text:p>165051,4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5.174.463/0001-09  AGIL COMERCIO &amp; SERVIÇOS EIRELI-ME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87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style-name="ce8" office:value-type="float" office:value="151548.53" calcext:value-type="float">
            <text:p>151548,53</text:p>
          </table:table-cell>
          <table:table-cell table:style-name="ce8" office:value-type="float" office:value="143971.1" calcext:value-type="float">
            <text:p>143971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971.1" calcext:value-type="float">
            <text:p>143971,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12/2026 (R)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style-name="ce8" office:value-type="float" office:value="20125.64" calcext:value-type="float">
            <text:p>20125,64</text:p>
          </table:table-cell>
          <table:table-cell table:style-name="ce8" office:value-type="float" office:value="19119.36" calcext:value-type="float">
            <text:p>19119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119.36" calcext:value-type="float">
            <text:p>19119,3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71674.17" calcext:value-type="float">
            <text:p>171674,17</text:p>
          </table:table-cell>
          <table:table-cell office:value-type="float" office:value="163090.46" calcext:value-type="float">
            <text:p>163090,46</text:p>
          </table:table-cell>
          <table:table-cell office:value-type="float" office:value="0" calcext:value-type="float">
            <text:p>0</text:p>
          </table:table-cell>
          <table:table-cell office:value-type="float" office:value="163090.46" calcext:value-type="float">
            <text:p>163090,4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71674.17" calcext:value-type="float">
            <text:p>171674,17</text:p>
          </table:table-cell>
          <table:table-cell office:value-type="float" office:value="163090.46" calcext:value-type="float">
            <text:p>163090,46</text:p>
          </table:table-cell>
          <table:table-cell office:value-type="float" office:value="0" calcext:value-type="float">
            <text:p>0</text:p>
          </table:table-cell>
          <table:table-cell office:value-type="float" office:value="163090.46" calcext:value-type="float">
            <text:p>163090,46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776.788.505-49  ALAN OLIVEIRA SILV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38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4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581.68" calcext:value-type="float">
            <text:p>1581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1.68" calcext:value-type="float">
            <text:p>1581,6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81.68" calcext:value-type="float">
            <text:p>1581,68</text:p>
          </table:table-cell>
          <table:table-cell office:value-type="float" office:value="0" calcext:value-type="float">
            <text:p>0</text:p>
          </table:table-cell>
          <table:table-cell office:value-type="float" office:value="1581.68" calcext:value-type="float">
            <text:p>1581,6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81.68" calcext:value-type="float">
            <text:p>1581,68</text:p>
          </table:table-cell>
          <table:table-cell office:value-type="float" office:value="0" calcext:value-type="float">
            <text:p>0</text:p>
          </table:table-cell>
          <table:table-cell office:value-type="float" office:value="1581.68" calcext:value-type="float">
            <text:p>1581,6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5.291.555/0001-07  ALBERTO DO MONTE ANDRADE -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29" xlink:type="simple">OD01183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49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6632.56" calcext:value-type="float">
            <text:p>6632,56</text:p>
          </table:table-cell>
          <table:table-cell table:style-name="ce8" office:value-type="float" office:value="6300.93" calcext:value-type="float">
            <text:p>6300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00.93" calcext:value-type="float">
            <text:p>6300,93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29" xlink:type="simple">OD01183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1/2026</text:p>
          </table:table-cell>
          <table:table-cell table:style-name="ce2" office:value-type="float" office:value="1792" calcext:value-type="float">
            <text:p>179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037.6" calcext:value-type="float">
            <text:p>4037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37.6" calcext:value-type="float">
            <text:p>4037,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0670.16" calcext:value-type="float">
            <text:p>10670,16</text:p>
          </table:table-cell>
          <table:table-cell office:value-type="float" office:value="10338.53" calcext:value-type="float">
            <text:p>10338,53</text:p>
          </table:table-cell>
          <table:table-cell office:value-type="float" office:value="0" calcext:value-type="float">
            <text:p>0</text:p>
          </table:table-cell>
          <table:table-cell office:value-type="float" office:value="10338.53" calcext:value-type="float">
            <text:p>10338,5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0670.16" calcext:value-type="float">
            <text:p>10670,16</text:p>
          </table:table-cell>
          <table:table-cell office:value-type="float" office:value="10338.53" calcext:value-type="float">
            <text:p>10338,53</text:p>
          </table:table-cell>
          <table:table-cell office:value-type="float" office:value="0" calcext:value-type="float">
            <text:p>0</text:p>
          </table:table-cell>
          <table:table-cell office:value-type="float" office:value="10338.53" calcext:value-type="float">
            <text:p>10338,5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609.599.595-72  ALEXSANDRA SOARES CARDOS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92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86/2026</text:p>
          </table:table-cell>
          <table:table-cell table:style-name="ce2" office:value-type="float" office:value="14752026" calcext:value-type="float">
            <text:p>14752026</text:p>
          </table:table-cell>
          <table:table-cell table:style-name="ce7" office:value-type="date" office:date-value="2026-02-19" calcext:value-type="date">
            <text:p>19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66.21" calcext:value-type="float">
            <text:p>66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.21" calcext:value-type="float">
            <text:p>66,2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6.21" calcext:value-type="float">
            <text:p>66,21</text:p>
          </table:table-cell>
          <table:table-cell office:value-type="float" office:value="0" calcext:value-type="float">
            <text:p>0</text:p>
          </table:table-cell>
          <table:table-cell office:value-type="float" office:value="66.21" calcext:value-type="float">
            <text:p>66,2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6.21" calcext:value-type="float">
            <text:p>66,21</text:p>
          </table:table-cell>
          <table:table-cell office:value-type="float" office:value="0" calcext:value-type="float">
            <text:p>0</text:p>
          </table:table-cell>
          <table:table-cell office:value-type="float" office:value="66.21" calcext:value-type="float">
            <text:p>66,2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5.006.152/0001-79  ALS ENGENHARIA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25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211438.68" calcext:value-type="float">
            <text:p>211438,68</text:p>
          </table:table-cell>
          <table:table-cell table:style-name="ce8" office:value-type="float" office:value="180145.76" calcext:value-type="float">
            <text:p>180145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145.76" calcext:value-type="float">
            <text:p>180145,7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6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35/2026 (R)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style-name="ce8" office:value-type="float" office:value="158118.74" calcext:value-type="float">
            <text:p>158118,74</text:p>
          </table:table-cell>
          <table:table-cell table:style-name="ce8" office:value-type="float" office:value="134717.17" calcext:value-type="float">
            <text:p>134717,1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4717.17" calcext:value-type="float">
            <text:p>134717,1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42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0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8" office:value-type="float" office:value="140991.08" calcext:value-type="float">
            <text:p>140991,08</text:p>
          </table:table-cell>
          <table:table-cell table:style-name="ce8" office:value-type="float" office:value="130837.72" calcext:value-type="float">
            <text:p>130837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837.72" calcext:value-type="float">
            <text:p>130837,7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7/2026 (R)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style-name="ce8" office:value-type="float" office:value="77234.35" calcext:value-type="float">
            <text:p>77234,35</text:p>
          </table:table-cell>
          <table:table-cell table:style-name="ce8" office:value-type="float" office:value="71671.47" calcext:value-type="float">
            <text:p>71671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1671.47" calcext:value-type="float">
            <text:p>71671,4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94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99627.31" calcext:value-type="float">
            <text:p>199627,31</text:p>
          </table:table-cell>
          <table:table-cell table:style-name="ce8" office:value-type="float" office:value="170082.47" calcext:value-type="float">
            <text:p>170082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0082.47" calcext:value-type="float">
            <text:p>170082,4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646419.08" calcext:value-type="float">
            <text:p>646419,08</text:p>
          </table:table-cell>
          <table:table-cell office:value-type="float" office:value="556616.87" calcext:value-type="float">
            <text:p>556616,87</text:p>
          </table:table-cell>
          <table:table-cell office:value-type="float" office:value="0" calcext:value-type="float">
            <text:p>0</text:p>
          </table:table-cell>
          <table:table-cell office:value-type="float" office:value="556616.87" calcext:value-type="float">
            <text:p>556616,8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140991.08" calcext:value-type="float">
            <text:p>140991,08</text:p>
          </table:table-cell>
          <table:table-cell office:value-type="float" office:value="130837.72" calcext:value-type="float">
            <text:p>130837,72</text:p>
          </table:table-cell>
          <table:table-cell office:value-type="float" office:value="0" calcext:value-type="float">
            <text:p>0</text:p>
          </table:table-cell>
          <table:table-cell office:value-type="float" office:value="130837.72" calcext:value-type="float">
            <text:p>130837,72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787410.16" calcext:value-type="float">
            <text:p>787410,16</text:p>
          </table:table-cell>
          <table:table-cell office:value-type="float" office:value="687454.59" calcext:value-type="float">
            <text:p>687454,59</text:p>
          </table:table-cell>
          <table:table-cell office:value-type="float" office:value="0" calcext:value-type="float">
            <text:p>0</text:p>
          </table:table-cell>
          <table:table-cell office:value-type="float" office:value="687454.59" calcext:value-type="float">
            <text:p>687454,5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6.628.118/0001-07  AM3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48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61/2026</text:p>
          </table:table-cell>
          <table:table-cell table:style-name="ce2" office:value-type="float" office:value="1314" calcext:value-type="float">
            <text:p>1314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style-name="ce8" office:value-type="float" office:value="958678.1" calcext:value-type="float">
            <text:p>958678,1</text:p>
          </table:table-cell>
          <table:table-cell table:style-name="ce8" office:value-type="float" office:value="910744.19" calcext:value-type="float">
            <text:p>910744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10744.19" calcext:value-type="float">
            <text:p>910744,1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958678.1" calcext:value-type="float">
            <text:p>958678,1</text:p>
          </table:table-cell>
          <table:table-cell office:value-type="float" office:value="910744.19" calcext:value-type="float">
            <text:p>910744,19</text:p>
          </table:table-cell>
          <table:table-cell office:value-type="float" office:value="0" calcext:value-type="float">
            <text:p>0</text:p>
          </table:table-cell>
          <table:table-cell office:value-type="float" office:value="910744.19" calcext:value-type="float">
            <text:p>910744,19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58678.1" calcext:value-type="float">
            <text:p>958678,1</text:p>
          </table:table-cell>
          <table:table-cell office:value-type="float" office:value="910744.19" calcext:value-type="float">
            <text:p>910744,19</text:p>
          </table:table-cell>
          <table:table-cell office:value-type="float" office:value="0" calcext:value-type="float">
            <text:p>0</text:p>
          </table:table-cell>
          <table:table-cell office:value-type="float" office:value="910744.19" calcext:value-type="float">
            <text:p>910744,1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455.196.415-87  ANA ARLEIDE SANTANA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47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7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621" calcext:value-type="float">
            <text:p>16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1" calcext:value-type="float">
            <text:p>162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621" calcext:value-type="float">
            <text:p>1621</text:p>
          </table:table-cell>
          <table:table-cell office:value-type="float" office:value="0" calcext:value-type="float">
            <text:p>0</text:p>
          </table:table-cell>
          <table:table-cell office:value-type="float" office:value="1621" calcext:value-type="float">
            <text:p>162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621" calcext:value-type="float">
            <text:p>1621</text:p>
          </table:table-cell>
          <table:table-cell office:value-type="float" office:value="0" calcext:value-type="float">
            <text:p>0</text:p>
          </table:table-cell>
          <table:table-cell office:value-type="float" office:value="1621" calcext:value-type="float">
            <text:p>1621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53.934.615-34  ANTONIO GONCALVES SANTAN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40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6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3242" calcext:value-type="float">
            <text:p>32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2" calcext:value-type="float">
            <text:p>324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242" calcext:value-type="float">
            <text:p>3242</text:p>
          </table:table-cell>
          <table:table-cell office:value-type="float" office:value="0" calcext:value-type="float">
            <text:p>0</text:p>
          </table:table-cell>
          <table:table-cell office:value-type="float" office:value="3242" calcext:value-type="float">
            <text:p>324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242" calcext:value-type="float">
            <text:p>3242</text:p>
          </table:table-cell>
          <table:table-cell office:value-type="float" office:value="0" calcext:value-type="float">
            <text:p>0</text:p>
          </table:table-cell>
          <table:table-cell office:value-type="float" office:value="3242" calcext:value-type="float">
            <text:p>324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9.388.151/0001-97  ARACAJUCARD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87/2026</text:p>
          </table:table-cell>
          <table:table-cell table:style-name="ce2" office:value-type="float" office:value="4849568" calcext:value-type="float">
            <text:p>484956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1790" calcext:value-type="float">
            <text:p>1179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90" calcext:value-type="float">
            <text:p>11790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88/2026</text:p>
          </table:table-cell>
          <table:table-cell table:style-name="ce2" office:value-type="float" office:value="4849641" calcext:value-type="float">
            <text:p>4849641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328.5" calcext:value-type="float">
            <text:p>328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8.5" calcext:value-type="float">
            <text:p>328,5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65" xlink:type="simple">00011/2026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89/2026</text:p>
          </table:table-cell>
          <table:table-cell table:style-name="ce2" office:value-type="float" office:value="4850638" calcext:value-type="float">
            <text:p>485063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508.5" calcext:value-type="float">
            <text:p>508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8.5" calcext:value-type="float">
            <text:p>508,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2627" calcext:value-type="float">
            <text:p>12627</text:p>
          </table:table-cell>
          <table:table-cell office:value-type="float" office:value="0" calcext:value-type="float">
            <text:p>0</text:p>
          </table:table-cell>
          <table:table-cell office:value-type="float" office:value="12627" calcext:value-type="float">
            <text:p>1262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2627" calcext:value-type="float">
            <text:p>12627</text:p>
          </table:table-cell>
          <table:table-cell office:value-type="float" office:value="0" calcext:value-type="float">
            <text:p>0</text:p>
          </table:table-cell>
          <table:table-cell office:value-type="float" office:value="12627" calcext:value-type="float">
            <text:p>1262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695.036.565-91  ARIOSVALDO MENEZES LEIT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93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4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2324.15" calcext:value-type="float">
            <text:p>232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4.15" calcext:value-type="float">
            <text:p>2324,1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24.15" calcext:value-type="float">
            <text:p>2324,15</text:p>
          </table:table-cell>
          <table:table-cell office:value-type="float" office:value="0" calcext:value-type="float">
            <text:p>0</text:p>
          </table:table-cell>
          <table:table-cell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324.15" calcext:value-type="float">
            <text:p>2324,15</text:p>
          </table:table-cell>
          <table:table-cell office:value-type="float" office:value="0" calcext:value-type="float">
            <text:p>0</text:p>
          </table:table-cell>
          <table:table-cell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3.657.354/0001-00  ASSOCIAÇÃO BRASILEIRA DE AGÊNCIA DE REGULAÇÃO - ABAR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02" xlink:type="simple">OD01442/2025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74/2026</text:p>
          </table:table-cell>
          <table:table-cell table:style-name="ce2" office:value-type="float" office:value="354" calcext:value-type="float">
            <text:p>354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500" calcext:value-type="float">
            <text:p>1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" calcext:value-type="float">
            <text:p>15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00" calcext:value-type="float">
            <text:p>1500</text:p>
          </table:table-cell>
          <table:table-cell office:value-type="float" office:value="0" calcext:value-type="float">
            <text:p>0</text:p>
          </table:table-cell>
          <table:table-cell office:value-type="float" office:value="1500" calcext:value-type="float">
            <text:p>15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00" calcext:value-type="float">
            <text:p>1500</text:p>
          </table:table-cell>
          <table:table-cell office:value-type="float" office:value="0" calcext:value-type="float">
            <text:p>0</text:p>
          </table:table-cell>
          <table:table-cell office:value-type="float" office:value="1500" calcext:value-type="float">
            <text:p>1500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046.636/0001-16  ASSOCIAÇÃO DE PAIS E AMIGOS DOS EXCEPCIONAIS DE ARACAJU-APA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73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5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15000" calcext:value-type="float">
            <text:p>1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00" calcext:value-type="float">
            <text:p>15000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3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18" calcext:value-type="float">
            <text:p>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" calcext:value-type="float">
            <text:p>1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018" calcext:value-type="float">
            <text:p>15018</text:p>
          </table:table-cell>
          <table:table-cell office:value-type="float" office:value="0" calcext:value-type="float">
            <text:p>0</text:p>
          </table:table-cell>
          <table:table-cell office:value-type="float" office:value="15018" calcext:value-type="float">
            <text:p>1501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018" calcext:value-type="float">
            <text:p>15018</text:p>
          </table:table-cell>
          <table:table-cell office:value-type="float" office:value="0" calcext:value-type="float">
            <text:p>0</text:p>
          </table:table-cell>
          <table:table-cell office:value-type="float" office:value="15018" calcext:value-type="float">
            <text:p>15018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70.410/0001-22  ASSOCIAÇÃO DOS EMPREGADOS DA CEHOP - ASSEC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42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6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42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37312.3" calcext:value-type="float">
            <text:p>1337312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7312.3" calcext:value-type="float">
            <text:p>1337312,3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3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82.44" calcext:value-type="float">
            <text:p>82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.44" calcext:value-type="float">
            <text:p>82,4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37394.74" calcext:value-type="float">
            <text:p>1337394,74</text:p>
          </table:table-cell>
          <table:table-cell office:value-type="float" office:value="0" calcext:value-type="float">
            <text:p>0</text:p>
          </table:table-cell>
          <table:table-cell office:value-type="float" office:value="1337394.74" calcext:value-type="float">
            <text:p>1337394,7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337394.74" calcext:value-type="float">
            <text:p>1337394,74</text:p>
          </table:table-cell>
          <table:table-cell office:value-type="float" office:value="0" calcext:value-type="float">
            <text:p>0</text:p>
          </table:table-cell>
          <table:table-cell office:value-type="float" office:value="1337394.74" calcext:value-type="float">
            <text:p>1337394,7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9.798.549/0001-00  AUG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57" xlink:type="simple">OD01315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4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43/2026</text:p>
          </table:table-cell>
          <table:table-cell table:style-name="ce2" office:value-type="float" office:value="2672" calcext:value-type="float">
            <text:p>267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1425.75" calcext:value-type="float">
            <text:p>11425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25.75" calcext:value-type="float">
            <text:p>11425,7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1425.75" calcext:value-type="float">
            <text:p>11425,75</text:p>
          </table:table-cell>
          <table:table-cell office:value-type="float" office:value="0" calcext:value-type="float">
            <text:p>0</text:p>
          </table:table-cell>
          <table:table-cell office:value-type="float" office:value="11425.75" calcext:value-type="float">
            <text:p>11425,75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425.75" calcext:value-type="float">
            <text:p>11425,75</text:p>
          </table:table-cell>
          <table:table-cell office:value-type="float" office:value="0" calcext:value-type="float">
            <text:p>0</text:p>
          </table:table-cell>
          <table:table-cell office:value-type="float" office:value="11425.75" calcext:value-type="float">
            <text:p>11425,75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4.774.075/0001-34  AVISO URGENTE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97" xlink:type="simple">0010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18/2026</text:p>
          </table:table-cell>
          <table:table-cell table:style-name="ce2" office:value-type="float" office:value="12375" calcext:value-type="float">
            <text:p>1237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275.68" calcext:value-type="float">
            <text:p>275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.68" calcext:value-type="float">
            <text:p>275,6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75.68" calcext:value-type="float">
            <text:p>275,68</text:p>
          </table:table-cell>
          <table:table-cell office:value-type="float" office:value="0" calcext:value-type="float">
            <text:p>0</text:p>
          </table:table-cell>
          <table:table-cell office:value-type="float" office:value="275.68" calcext:value-type="float">
            <text:p>275,6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75.68" calcext:value-type="float">
            <text:p>275,68</text:p>
          </table:table-cell>
          <table:table-cell office:value-type="float" office:value="0" calcext:value-type="float">
            <text:p>0</text:p>
          </table:table-cell>
          <table:table-cell office:value-type="float" office:value="275.68" calcext:value-type="float">
            <text:p>275,6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0.000.000/0001-91  BANCO DO BRASIL S/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406" xlink:type="simple">00117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7/2026</text:p>
          </table:table-cell>
          <table:table-cell table:style-name="ce2" office:value-type="float" office:value="197" calcext:value-type="float">
            <text:p>197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247.7" calcext:value-type="float">
            <text:p>1247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7.7" calcext:value-type="float">
            <text:p>1247,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247.7" calcext:value-type="float">
            <text:p>1247,7</text:p>
          </table:table-cell>
          <table:table-cell office:value-type="float" office:value="0" calcext:value-type="float">
            <text:p>0</text:p>
          </table:table-cell>
          <table:table-cell office:value-type="float" office:value="1247.7" calcext:value-type="float">
            <text:p>1247,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247.7" calcext:value-type="float">
            <text:p>1247,7</text:p>
          </table:table-cell>
          <table:table-cell office:value-type="float" office:value="0" calcext:value-type="float">
            <text:p>0</text:p>
          </table:table-cell>
          <table:table-cell office:value-type="float" office:value="1247.7" calcext:value-type="float">
            <text:p>1247,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0.000.000/5103-94  BANCO DO BRASIL S/A SETOR PÚBLICO ARACAJU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369" xlink:type="simple">0010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9/2026</text:p>
          </table:table-cell>
          <table:table-cell table:style-name="ce2" office:value-type="float" office:value="4642026" calcext:value-type="float">
            <text:p>4642026</text:p>
          </table:table-cell>
          <table:table-cell table:style-name="ce7" office:value-type="date" office:date-value="2026-02-15" calcext:value-type="date">
            <text:p>15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34.4" calcext:value-type="float">
            <text:p>134,4</text:p>
          </table:table-cell>
          <table:table-cell table:style-name="ce8" office:value-type="float" office:value="-134.4" calcext:value-type="float">
            <text:p>-134,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4.4" calcext:value-type="float">
            <text:p>134,4</text:p>
          </table:table-cell>
          <table:table-cell office:value-type="float" office:value="-134.4" calcext:value-type="float">
            <text:p>-134,4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34.4" calcext:value-type="float">
            <text:p>134,4</text:p>
          </table:table-cell>
          <table:table-cell office:value-type="float" office:value="-134.4" calcext:value-type="float">
            <text:p>-134,4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09.717/0029-47  BANCO DO ESTADO DE SERGIPE S/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105235.69" calcext:value-type="float">
            <text:p>105235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235.69" calcext:value-type="float">
            <text:p>105235,6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5235.69" calcext:value-type="float">
            <text:p>105235,69</text:p>
          </table:table-cell>
          <table:table-cell office:value-type="float" office:value="0" calcext:value-type="float">
            <text:p>0</text:p>
          </table:table-cell>
          <table:table-cell office:value-type="float" office:value="105235.69" calcext:value-type="float">
            <text:p>105235,6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5235.69" calcext:value-type="float">
            <text:p>105235,69</text:p>
          </table:table-cell>
          <table:table-cell office:value-type="float" office:value="0" calcext:value-type="float">
            <text:p>0</text:p>
          </table:table-cell>
          <table:table-cell office:value-type="float" office:value="105235.69" calcext:value-type="float">
            <text:p>105235,6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7.237.373/0001-20  BANCO DO NORDESTE DO BRASIL S.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26" xlink:type="simple">0004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1/2026</text:p>
          </table:table-cell>
          <table:table-cell table:style-name="ce2" office:value-type="float" office:value="4642026" calcext:value-type="float">
            <text:p>4642026</text:p>
          </table:table-cell>
          <table:table-cell table:style-name="ce7" office:value-type="date" office:date-value="2026-02-15" calcext:value-type="date">
            <text:p>15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.6" calcext:value-type="float">
            <text:p>1,6</text:p>
          </table:table-cell>
          <table:table-cell table:style-name="ce8" office:value-type="float" office:value="-1.6" calcext:value-type="float">
            <text:p>-1,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.6" calcext:value-type="float">
            <text:p>1,6</text:p>
          </table:table-cell>
          <table:table-cell office:value-type="float" office:value="-1.6" calcext:value-type="float">
            <text:p>-1,6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.6" calcext:value-type="float">
            <text:p>1,6</text:p>
          </table:table-cell>
          <table:table-cell office:value-type="float" office:value="-1.6" calcext:value-type="float">
            <text:p>-1,6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7.237.373/0005-53  BANCO DO NORDESTE DO BRASIL S/A - BNB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58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51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9/2026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2" table:style-name="ce7" office:value-type="date" office:date-value="2026-02-18" calcext:value-type="date">
            <text:p>18/02/26</text:p>
          </table:table-cell>
          <table:table-cell table:number-columns-repeated="2" table:style-name="ce8" office:value-type="float" office:value="1177878.83" calcext:value-type="float">
            <text:p>1177878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7878.83" calcext:value-type="float">
            <text:p>1177878,8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177878.83" calcext:value-type="float">
            <text:p>1177878,83</text:p>
          </table:table-cell>
          <table:table-cell office:value-type="float" office:value="0" calcext:value-type="float">
            <text:p>0</text:p>
          </table:table-cell>
          <table:table-cell office:value-type="float" office:value="1177878.83" calcext:value-type="float">
            <text:p>1177878,83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77878.83" calcext:value-type="float">
            <text:p>1177878,83</text:p>
          </table:table-cell>
          <table:table-cell office:value-type="float" office:value="0" calcext:value-type="float">
            <text:p>0</text:p>
          </table:table-cell>
          <table:table-cell office:value-type="float" office:value="1177878.83" calcext:value-type="float">
            <text:p>1177878,8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90.400.888/0001-42  BANCO SANTANDER BRASI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55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5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50/2026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2" table:style-name="ce7" office:value-type="date" office:date-value="2026-02-18" calcext:value-type="date">
            <text:p>18/02/26</text:p>
          </table:table-cell>
          <table:table-cell table:number-columns-repeated="2" table:style-name="ce8" office:value-type="float" office:value="3590771.61" calcext:value-type="float">
            <text:p>3590771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90771.61" calcext:value-type="float">
            <text:p>3590771,6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37" xlink:type="simple">00046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0/2026</text:p>
          </table:table-cell>
          <table:table-cell table:style-name="ce2" office:value-type="float" office:value="4642026" calcext:value-type="float">
            <text:p>4642026</text:p>
          </table:table-cell>
          <table:table-cell table:style-name="ce7" office:value-type="date" office:date-value="2026-02-15" calcext:value-type="date">
            <text:p>15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32.03" calcext:value-type="float">
            <text:p>132,03</text:p>
          </table:table-cell>
          <table:table-cell table:style-name="ce8" office:value-type="float" office:value="-132.03" calcext:value-type="float">
            <text:p>-132,0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2.03" calcext:value-type="float">
            <text:p>132,03</text:p>
          </table:table-cell>
          <table:table-cell office:value-type="float" office:value="-132.03" calcext:value-type="float">
            <text:p>-132,03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3590771.61" calcext:value-type="float">
            <text:p>3590771,61</text:p>
          </table:table-cell>
          <table:table-cell office:value-type="float" office:value="0" calcext:value-type="float">
            <text:p>0</text:p>
          </table:table-cell>
          <table:table-cell office:value-type="float" office:value="3590771.61" calcext:value-type="float">
            <text:p>3590771,61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590903.64" calcext:value-type="float">
            <text:p>3590903,64</text:p>
          </table:table-cell>
          <table:table-cell office:value-type="float" office:value="-132.03" calcext:value-type="float">
            <text:p>-132,03</text:p>
          </table:table-cell>
          <table:table-cell office:value-type="float" office:value="3590771.61" calcext:value-type="float">
            <text:p>3590771,61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9.290.506/0001-00  BARRETTO CHAGAS ADVOCACI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850" xlink:type="simple">0010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0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91/2026</text:p>
          </table:table-cell>
          <table:table-cell table:style-name="ce2" office:value-type="float" office:value="88" calcext:value-type="float">
            <text:p>88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706042.57" calcext:value-type="float">
            <text:p>706042,57</text:p>
          </table:table-cell>
          <table:table-cell table:style-name="ce8" office:value-type="float" office:value="670740.44" calcext:value-type="float">
            <text:p>670740,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0740.44" calcext:value-type="float">
            <text:p>670740,4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706042.57" calcext:value-type="float">
            <text:p>706042,57</text:p>
          </table:table-cell>
          <table:table-cell office:value-type="float" office:value="670740.44" calcext:value-type="float">
            <text:p>670740,44</text:p>
          </table:table-cell>
          <table:table-cell office:value-type="float" office:value="0" calcext:value-type="float">
            <text:p>0</text:p>
          </table:table-cell>
          <table:table-cell office:value-type="float" office:value="670740.44" calcext:value-type="float">
            <text:p>670740,4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706042.57" calcext:value-type="float">
            <text:p>706042,57</text:p>
          </table:table-cell>
          <table:table-cell office:value-type="float" office:value="670740.44" calcext:value-type="float">
            <text:p>670740,44</text:p>
          </table:table-cell>
          <table:table-cell office:value-type="float" office:value="0" calcext:value-type="float">
            <text:p>0</text:p>
          </table:table-cell>
          <table:table-cell office:value-type="float" office:value="670740.44" calcext:value-type="float">
            <text:p>670740,4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23.647.365/0007-01  BAUMINAS QUIMICA N/NE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3920/2025</text:p>
          </table:table-cell>
          <table:table-cell table:style-name="ce2" office:value-type="float" office:value="66000" calcext:value-type="float">
            <text:p>66000</text:p>
          </table:table-cell>
          <table:table-cell table:style-name="ce7" office:value-type="date" office:date-value="2025-12-30" calcext:value-type="date">
            <text:p>30/12/25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105840" calcext:value-type="float">
            <text:p>1058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840" calcext:value-type="float">
            <text:p>10584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35/2025</text:p>
          </table:table-cell>
          <table:table-cell table:style-name="ce2" office:value-type="float" office:value="66605" calcext:value-type="float">
            <text:p>66605</text:p>
          </table:table-cell>
          <table:table-cell table:style-name="ce7" office:value-type="date" office:date-value="2026-01-22" calcext:value-type="date">
            <text:p>22/01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4600" calcext:value-type="float">
            <text:p>34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600" calcext:value-type="float">
            <text:p>346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43/2025</text:p>
          </table:table-cell>
          <table:table-cell table:style-name="ce2" office:value-type="float" office:value="66190" calcext:value-type="float">
            <text:p>66190</text:p>
          </table:table-cell>
          <table:table-cell table:style-name="ce7" office:value-type="date" office:date-value="2026-01-23" calcext:value-type="date">
            <text:p>23/01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1320" calcext:value-type="float">
            <text:p>313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320" calcext:value-type="float">
            <text:p>3132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53628" xlink:type="simple">00008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45/2025</text:p>
          </table:table-cell>
          <table:table-cell table:style-name="ce2" office:value-type="float" office:value="66187" calcext:value-type="float">
            <text:p>66187</text:p>
          </table:table-cell>
          <table:table-cell table:style-name="ce7" office:value-type="date" office:date-value="2026-01-23" calcext:value-type="date">
            <text:p>23/01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0880" calcext:value-type="float">
            <text:p>208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880" calcext:value-type="float">
            <text:p>2088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77/2026</text:p>
          </table:table-cell>
          <table:table-cell table:style-name="ce2" office:value-type="float" office:value="66571" calcext:value-type="float">
            <text:p>66571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4900" calcext:value-type="float">
            <text:p>34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900" calcext:value-type="float">
            <text:p>349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0/2026</text:p>
          </table:table-cell>
          <table:table-cell table:style-name="ce2" office:value-type="float" office:value="66734" calcext:value-type="float">
            <text:p>66734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43425" calcext:value-type="float">
            <text:p>434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425" calcext:value-type="float">
            <text:p>4342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2/2026</text:p>
          </table:table-cell>
          <table:table-cell table:style-name="ce2" office:value-type="float" office:value="66686" calcext:value-type="float">
            <text:p>66686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4200" calcext:value-type="float">
            <text:p>34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200" calcext:value-type="float">
            <text:p>342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4/2026</text:p>
          </table:table-cell>
          <table:table-cell table:style-name="ce2" office:value-type="float" office:value="66749" calcext:value-type="float">
            <text:p>66749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82600" calcext:value-type="float">
            <text:p>82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600" calcext:value-type="float">
            <text:p>826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6/2026</text:p>
          </table:table-cell>
          <table:table-cell table:style-name="ce2" office:value-type="float" office:value="66738" calcext:value-type="float">
            <text:p>66738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2400" calcext:value-type="float">
            <text:p>324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400" calcext:value-type="float">
            <text:p>324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8/2026</text:p>
          </table:table-cell>
          <table:table-cell table:style-name="ce2" office:value-type="float" office:value="66735" calcext:value-type="float">
            <text:p>66735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42975" calcext:value-type="float">
            <text:p>429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975" calcext:value-type="float">
            <text:p>4297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1/2026</text:p>
          </table:table-cell>
          <table:table-cell table:style-name="ce2" office:value-type="float" office:value="66728" calcext:value-type="float">
            <text:p>66728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83000" calcext:value-type="float">
            <text:p>83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000" calcext:value-type="float">
            <text:p>830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2/2026</text:p>
          </table:table-cell>
          <table:table-cell table:style-name="ce2" office:value-type="float" office:value="64194" calcext:value-type="float">
            <text:p>64194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80850" calcext:value-type="float">
            <text:p>808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850" calcext:value-type="float">
            <text:p>8085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52/2026</text:p>
          </table:table-cell>
          <table:table-cell table:style-name="ce2" office:value-type="float" office:value="66828" calcext:value-type="float">
            <text:p>66828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83500" calcext:value-type="float">
            <text:p>83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500" calcext:value-type="float">
            <text:p>835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56/2026</text:p>
          </table:table-cell>
          <table:table-cell table:style-name="ce2" office:value-type="float" office:value="66826" calcext:value-type="float">
            <text:p>66826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3950" calcext:value-type="float">
            <text:p>339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950" calcext:value-type="float">
            <text:p>3395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62/2026</text:p>
          </table:table-cell>
          <table:table-cell table:style-name="ce2" office:value-type="float" office:value="66670" calcext:value-type="float">
            <text:p>66670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6525" calcext:value-type="float">
            <text:p>365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25" calcext:value-type="float">
            <text:p>3652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66/2026</text:p>
          </table:table-cell>
          <table:table-cell table:style-name="ce2" office:value-type="float" office:value="66809" calcext:value-type="float">
            <text:p>66809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85775" calcext:value-type="float">
            <text:p>857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775" calcext:value-type="float">
            <text:p>8577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6/2026</text:p>
          </table:table-cell>
          <table:table-cell table:style-name="ce2" office:value-type="float" office:value="66977" calcext:value-type="float">
            <text:p>66977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42475" calcext:value-type="float">
            <text:p>424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475" calcext:value-type="float">
            <text:p>4247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9/2026</text:p>
          </table:table-cell>
          <table:table-cell table:style-name="ce2" office:value-type="float" office:value="66879" calcext:value-type="float">
            <text:p>66879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300" calcext:value-type="float">
            <text:p>33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00" calcext:value-type="float">
            <text:p>33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31/2026</text:p>
          </table:table-cell>
          <table:table-cell table:style-name="ce2" office:value-type="float" office:value="66869" calcext:value-type="float">
            <text:p>66869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300" calcext:value-type="float">
            <text:p>33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00" calcext:value-type="float">
            <text:p>33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3624" xlink:type="simple">0000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33/2026</text:p>
          </table:table-cell>
          <table:table-cell table:style-name="ce2" office:value-type="float" office:value="66873" calcext:value-type="float">
            <text:p>66873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300" calcext:value-type="float">
            <text:p>33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00" calcext:value-type="float">
            <text:p>33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919115" calcext:value-type="float">
            <text:p>919115</text:p>
          </table:table-cell>
          <table:table-cell office:value-type="float" office:value="0" calcext:value-type="float">
            <text:p>0</text:p>
          </table:table-cell>
          <table:table-cell office:value-type="float" office:value="919115" calcext:value-type="float">
            <text:p>91911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919115" calcext:value-type="float">
            <text:p>919115</text:p>
          </table:table-cell>
          <table:table-cell office:value-type="float" office:value="0" calcext:value-type="float">
            <text:p>0</text:p>
          </table:table-cell>
          <table:table-cell office:value-type="float" office:value="919115" calcext:value-type="float">
            <text:p>919115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8.674.896/0001-50  BAX COMPANY COMERCIO E SERVICO DE EQUIPAMENTOS LTDA 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17" xlink:type="simple">OD01521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67/2026</text:p>
          </table:table-cell>
          <table:table-cell table:style-name="ce2" office:value-type="float" office:value="1871" calcext:value-type="float">
            <text:p>187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066.5" calcext:value-type="float">
            <text:p>4066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66.5" calcext:value-type="float">
            <text:p>4066,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066.5" calcext:value-type="float">
            <text:p>4066,5</text:p>
          </table:table-cell>
          <table:table-cell office:value-type="float" office:value="0" calcext:value-type="float">
            <text:p>0</text:p>
          </table:table-cell>
          <table:table-cell office:value-type="float" office:value="4066.5" calcext:value-type="float">
            <text:p>4066,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066.5" calcext:value-type="float">
            <text:p>4066,5</text:p>
          </table:table-cell>
          <table:table-cell office:value-type="float" office:value="0" calcext:value-type="float">
            <text:p>0</text:p>
          </table:table-cell>
          <table:table-cell office:value-type="float" office:value="4066.5" calcext:value-type="float">
            <text:p>4066,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8.929.415/0001-00  BK TELCOMUNICAÇÕES LTDA 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8/2026 (R)</text:p>
          </table:table-cell>
          <table:table-cell table:style-name="ce2" office:value-type="float" office:value="193" calcext:value-type="float">
            <text:p>193</text:p>
          </table:table-cell>
          <table:table-cell table:style-name="ce7" office:value-type="date" office:date-value="2026-01-30" calcext:value-type="date">
            <text:p>30/01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672.75" calcext:value-type="float">
            <text:p>672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2.75" calcext:value-type="float">
            <text:p>672,7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49/2026</text:p>
          </table:table-cell>
          <table:table-cell table:style-name="ce2" office:value-type="float" office:value="192" calcext:value-type="float">
            <text:p>19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07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6713.6" calcext:value-type="float">
            <text:p>16713,6</text:p>
          </table:table-cell>
          <table:table-cell table:style-name="ce8" office:value-type="float" office:value="15877.92" calcext:value-type="float">
            <text:p>15877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77.92" calcext:value-type="float">
            <text:p>15877,9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19/2026 (R)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498.68" calcext:value-type="float">
            <text:p>2498,68</text:p>
          </table:table-cell>
          <table:table-cell table:style-name="ce8" office:value-type="float" office:value="2373.75" calcext:value-type="float">
            <text:p>2373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3.75" calcext:value-type="float">
            <text:p>2373,7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65/2026</text:p>
          </table:table-cell>
          <table:table-cell table:style-name="ce2" office:value-type="float" office:value="190" calcext:value-type="float">
            <text:p>190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23963" calcext:value-type="float">
            <text:p>239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63" calcext:value-type="float">
            <text:p>2396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72" xlink:type="simple">00137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66/2026 (R)</text:p>
          </table:table-cell>
          <table:table-cell table:style-name="ce2" office:value-type="float" office:value="191" calcext:value-type="float">
            <text:p>19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229.3" calcext:value-type="float">
            <text:p>1229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29.3" calcext:value-type="float">
            <text:p>1229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49577.33" calcext:value-type="float">
            <text:p>49577,33</text:p>
          </table:table-cell>
          <table:table-cell office:value-type="float" office:value="48616.72" calcext:value-type="float">
            <text:p>48616,72</text:p>
          </table:table-cell>
          <table:table-cell office:value-type="float" office:value="0" calcext:value-type="float">
            <text:p>0</text:p>
          </table:table-cell>
          <table:table-cell office:value-type="float" office:value="48616.72" calcext:value-type="float">
            <text:p>48616,7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9577.33" calcext:value-type="float">
            <text:p>49577,33</text:p>
          </table:table-cell>
          <table:table-cell office:value-type="float" office:value="48616.72" calcext:value-type="float">
            <text:p>48616,72</text:p>
          </table:table-cell>
          <table:table-cell office:value-type="float" office:value="0" calcext:value-type="float">
            <text:p>0</text:p>
          </table:table-cell>
          <table:table-cell office:value-type="float" office:value="48616.72" calcext:value-type="float">
            <text:p>48616,7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51.990.695/0001-37  BRADESCO VIDA E PREVIDENCIA S.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6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28.25" calcext:value-type="float">
            <text:p>28,25</text:p>
          </table:table-cell>
          <table:table-cell table:style-name="ce8" office:value-type="float" office:value="-1.41" calcext:value-type="float">
            <text:p>-1,41</text:p>
          </table:table-cell>
          <table:table-cell table:style-name="ce8" office:value-type="float" office:value="26.84" calcext:value-type="float">
            <text:p>26,8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8.25" calcext:value-type="float">
            <text:p>28,25</text:p>
          </table:table-cell>
          <table:table-cell office:value-type="float" office:value="-1.41" calcext:value-type="float">
            <text:p>-1,41</text:p>
          </table:table-cell>
          <table:table-cell office:value-type="float" office:value="26.84" calcext:value-type="float">
            <text:p>26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.25" calcext:value-type="float">
            <text:p>28,25</text:p>
          </table:table-cell>
          <table:table-cell office:value-type="float" office:value="-1.41" calcext:value-type="float">
            <text:p>-1,41</text:p>
          </table:table-cell>
          <table:table-cell office:value-type="float" office:value="26.84" calcext:value-type="float">
            <text:p>26,8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.595.502/0001-63  BRANDO SERVIÇOS E TRANSPORTES LTD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42/2026</text:p>
          </table:table-cell>
          <table:table-cell table:style-name="ce2" office:value-type="float" office:value="59" calcext:value-type="float">
            <text:p>59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style-name="ce8" office:value-type="float" office:value="20070" calcext:value-type="float">
            <text:p>20070</text:p>
          </table:table-cell>
          <table:table-cell table:style-name="ce8" office:value-type="float" office:value="19066.5" calcext:value-type="float">
            <text:p>19066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066.5" calcext:value-type="float">
            <text:p>19066,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44/2026</text:p>
          </table:table-cell>
          <table:table-cell table:style-name="ce2" office:value-type="float" office:value="11699" calcext:value-type="float">
            <text:p>11699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84456.15" calcext:value-type="float">
            <text:p>84456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456.15" calcext:value-type="float">
            <text:p>84456,1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04526.15" calcext:value-type="float">
            <text:p>104526,15</text:p>
          </table:table-cell>
          <table:table-cell office:value-type="float" office:value="103522.65" calcext:value-type="float">
            <text:p>103522,65</text:p>
          </table:table-cell>
          <table:table-cell office:value-type="float" office:value="0" calcext:value-type="float">
            <text:p>0</text:p>
          </table:table-cell>
          <table:table-cell office:value-type="float" office:value="103522.65" calcext:value-type="float">
            <text:p>103522,6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04526.15" calcext:value-type="float">
            <text:p>104526,15</text:p>
          </table:table-cell>
          <table:table-cell office:value-type="float" office:value="103522.65" calcext:value-type="float">
            <text:p>103522,65</text:p>
          </table:table-cell>
          <table:table-cell office:value-type="float" office:value="0" calcext:value-type="float">
            <text:p>0</text:p>
          </table:table-cell>
          <table:table-cell office:value-type="float" office:value="103522.65" calcext:value-type="float">
            <text:p>103522,65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859.600.711-34  BRUNO NUNES SAD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7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4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8.805.667/0001-73  C.A.S.T. LOCAÇÃO DE MAQUINAS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71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style-name="ce8" office:value-type="float" office:value="41280" calcext:value-type="float">
            <text:p>41280</text:p>
          </table:table-cell>
          <table:table-cell table:style-name="ce8" office:value-type="float" office:value="39435.61" calcext:value-type="float">
            <text:p>39435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435.61" calcext:value-type="float">
            <text:p>39435,6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19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2-23" calcext:value-type="date">
            <text:p>23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8" office:value-type="float" office:value="49248" calcext:value-type="float">
            <text:p>49248</text:p>
          </table:table-cell>
          <table:table-cell table:style-name="ce8" office:value-type="float" office:value="47034.79" calcext:value-type="float">
            <text:p>47034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034.79" calcext:value-type="float">
            <text:p>47034,7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0528" calcext:value-type="float">
            <text:p>90528</text:p>
          </table:table-cell>
          <table:table-cell office:value-type="float" office:value="86470.4" calcext:value-type="float">
            <text:p>86470,4</text:p>
          </table:table-cell>
          <table:table-cell office:value-type="float" office:value="0" calcext:value-type="float">
            <text:p>0</text:p>
          </table:table-cell>
          <table:table-cell office:value-type="float" office:value="86470.4" calcext:value-type="float">
            <text:p>86470,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0528" calcext:value-type="float">
            <text:p>90528</text:p>
          </table:table-cell>
          <table:table-cell office:value-type="float" office:value="86470.4" calcext:value-type="float">
            <text:p>86470,4</text:p>
          </table:table-cell>
          <table:table-cell office:value-type="float" office:value="0" calcext:value-type="float">
            <text:p>0</text:p>
          </table:table-cell>
          <table:table-cell office:value-type="float" office:value="86470.4" calcext:value-type="float">
            <text:p>86470,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60.305/0059-20  CAIXA ECONOMICA FEDERAL -C.E.F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315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47/2026</text:p>
          </table:table-cell>
          <table:table-cell table:style-name="ce2" office:value-type="float" office:value="5.9105908260219E+018" calcext:value-type="float">
            <text:p>5,9105908260219E+018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7000" calcext:value-type="float">
            <text:p>7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00" calcext:value-type="float">
            <text:p>7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11" xlink:type="simple">0003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96/2026</text:p>
          </table:table-cell>
          <table:table-cell table:style-name="ce2" office:value-type="float" office:value="4642026" calcext:value-type="float">
            <text:p>4642026</text:p>
          </table:table-cell>
          <table:table-cell table:style-name="ce7" office:value-type="date" office:date-value="2026-02-15" calcext:value-type="date">
            <text:p>15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967.5" calcext:value-type="float">
            <text:p>967,5</text:p>
          </table:table-cell>
          <table:table-cell table:style-name="ce8" office:value-type="float" office:value="-967.5" calcext:value-type="float">
            <text:p>-967,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7967.5" calcext:value-type="float">
            <text:p>7967,5</text:p>
          </table:table-cell>
          <table:table-cell office:value-type="float" office:value="-967.5" calcext:value-type="float">
            <text:p>-967,5</text:p>
          </table:table-cell>
          <table:table-cell office:value-type="float" office:value="7000" calcext:value-type="float">
            <text:p>70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967.5" calcext:value-type="float">
            <text:p>7967,5</text:p>
          </table:table-cell>
          <table:table-cell office:value-type="float" office:value="-967.5" calcext:value-type="float">
            <text:p>-967,5</text:p>
          </table:table-cell>
          <table:table-cell office:value-type="float" office:value="7000" calcext:value-type="float">
            <text:p>70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530.501/0001-42  CALIBRE SCIENTIFIC BRASI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93" xlink:type="simple">00074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8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983/2025</text:p>
          </table:table-cell>
          <table:table-cell table:style-name="ce2" office:value-type="float" office:value="178046" calcext:value-type="float">
            <text:p>178046</text:p>
          </table:table-cell>
          <table:table-cell table:style-name="ce7" office:value-type="date" office:date-value="2026-01-22" calcext:value-type="date">
            <text:p>22/01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50150" calcext:value-type="float">
            <text:p>501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150" calcext:value-type="float">
            <text:p>5015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50150" calcext:value-type="float">
            <text:p>50150</text:p>
          </table:table-cell>
          <table:table-cell office:value-type="float" office:value="0" calcext:value-type="float">
            <text:p>0</text:p>
          </table:table-cell>
          <table:table-cell office:value-type="float" office:value="50150" calcext:value-type="float">
            <text:p>5015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0150" calcext:value-type="float">
            <text:p>50150</text:p>
          </table:table-cell>
          <table:table-cell office:value-type="float" office:value="0" calcext:value-type="float">
            <text:p>0</text:p>
          </table:table-cell>
          <table:table-cell office:value-type="float" office:value="50150" calcext:value-type="float">
            <text:p>50150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3.034.433/0001-56  CAMARA DE COMERCIALIZAÇÃO DE ENERGIA ELÉTRIC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79/2026</text:p>
          </table:table-cell>
          <table:table-cell table:style-name="ce2" office:value-type="float" office:value="996668138" calcext:value-type="float">
            <text:p>996668138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648.14" calcext:value-type="float">
            <text:p>1648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48.14" calcext:value-type="float">
            <text:p>1648,1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5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38/2026</text:p>
          </table:table-cell>
          <table:table-cell table:style-name="ce2" office:value-type="float" office:value="2026001" calcext:value-type="float">
            <text:p>2026001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32678.25" calcext:value-type="float">
            <text:p>32678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678.25" calcext:value-type="float">
            <text:p>32678,2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0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6/2026</text:p>
          </table:table-cell>
          <table:table-cell table:style-name="ce2" office:value-type="float" office:value="202601" calcext:value-type="float">
            <text:p>20260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44698.52" calcext:value-type="float">
            <text:p>244698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698.52" calcext:value-type="float">
            <text:p>244698,5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94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80/2026</text:p>
          </table:table-cell>
          <table:table-cell table:style-name="ce2" office:value-type="float" office:value="202602" calcext:value-type="float">
            <text:p>202602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131918.99" calcext:value-type="float">
            <text:p>131918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918.99" calcext:value-type="float">
            <text:p>131918,9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10943.9" calcext:value-type="float">
            <text:p>410943,9</text:p>
          </table:table-cell>
          <table:table-cell office:value-type="float" office:value="0" calcext:value-type="float">
            <text:p>0</text:p>
          </table:table-cell>
          <table:table-cell office:value-type="float" office:value="410943.9" calcext:value-type="float">
            <text:p>410943,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10943.9" calcext:value-type="float">
            <text:p>410943,9</text:p>
          </table:table-cell>
          <table:table-cell office:value-type="float" office:value="0" calcext:value-type="float">
            <text:p>0</text:p>
          </table:table-cell>
          <table:table-cell office:value-type="float" office:value="410943.9" calcext:value-type="float">
            <text:p>410943,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5.325.897/0001-47  CAMEL EMPREENDIMENTOS E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7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6/2026 (R)</text:p>
          </table:table-cell>
          <table:table-cell table:style-name="ce2" office:value-type="float" office:value="73" calcext:value-type="float">
            <text:p>73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8" office:value-type="float" office:value="16236.18" calcext:value-type="float">
            <text:p>16236,18</text:p>
          </table:table-cell>
          <table:table-cell table:style-name="ce8" office:value-type="float" office:value="14561.13" calcext:value-type="float">
            <text:p>14561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561.13" calcext:value-type="float">
            <text:p>14561,1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1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31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18788.08" calcext:value-type="float">
            <text:p>118788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8788.08" calcext:value-type="float">
            <text:p>118788,0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878" xlink:type="simple">00118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047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9/2026</text:p>
          </table:table-cell>
          <table:table-cell table:style-name="ce2" office:value-type="float" office:value="64" calcext:value-type="float">
            <text:p>64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8" office:value-type="float" office:value="816846.11" calcext:value-type="float">
            <text:p>816846,11</text:p>
          </table:table-cell>
          <table:table-cell table:style-name="ce8" office:value-type="float" office:value="761879.51" calcext:value-type="float">
            <text:p>761879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1879.51" calcext:value-type="float">
            <text:p>761879,51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041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28/2025 (R)</text:p>
          </table:table-cell>
          <table:table-cell table:style-name="ce2" office:value-type="float" office:value="2416" calcext:value-type="float">
            <text:p>2416</text:p>
          </table:table-cell>
          <table:table-cell table:style-name="ce7" office:value-type="date" office:date-value="2026-01-02" calcext:value-type="date">
            <text:p>02/01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19827.46" calcext:value-type="float">
            <text:p>19827,46</text:p>
          </table:table-cell>
          <table:table-cell table:style-name="ce8" office:value-type="float" office:value="17817.81" calcext:value-type="float">
            <text:p>17817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17.81" calcext:value-type="float">
            <text:p>17817,8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8788.08" calcext:value-type="float">
            <text:p>118788,08</text:p>
          </table:table-cell>
          <table:table-cell office:value-type="float" office:value="0" calcext:value-type="float">
            <text:p>0</text:p>
          </table:table-cell>
          <table:table-cell office:value-type="float" office:value="118788.08" calcext:value-type="float">
            <text:p>118788,0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office:value-type="float" office:value="836673.57" calcext:value-type="float">
            <text:p>836673,57</text:p>
          </table:table-cell>
          <table:table-cell office:value-type="float" office:value="779697.32" calcext:value-type="float">
            <text:p>779697,32</text:p>
          </table:table-cell>
          <table:table-cell office:value-type="float" office:value="0" calcext:value-type="float">
            <text:p>0</text:p>
          </table:table-cell>
          <table:table-cell office:value-type="float" office:value="779697.32" calcext:value-type="float">
            <text:p>779697,3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16236.18" calcext:value-type="float">
            <text:p>16236,18</text:p>
          </table:table-cell>
          <table:table-cell office:value-type="float" office:value="14561.13" calcext:value-type="float">
            <text:p>14561,13</text:p>
          </table:table-cell>
          <table:table-cell office:value-type="float" office:value="0" calcext:value-type="float">
            <text:p>0</text:p>
          </table:table-cell>
          <table:table-cell office:value-type="float" office:value="14561.13" calcext:value-type="float">
            <text:p>14561,13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71697.83" calcext:value-type="float">
            <text:p>971697,83</text:p>
          </table:table-cell>
          <table:table-cell office:value-type="float" office:value="913046.53" calcext:value-type="float">
            <text:p>913046,53</text:p>
          </table:table-cell>
          <table:table-cell office:value-type="float" office:value="0" calcext:value-type="float">
            <text:p>0</text:p>
          </table:table-cell>
          <table:table-cell office:value-type="float" office:value="913046.53" calcext:value-type="float">
            <text:p>913046,5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42.818.048/0001-51  CAPACITACAO LEGAL - TREINAMENT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24" xlink:type="simple">OD01550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16/2026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0000" calcext:value-type="float">
            <text:p>1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00" calcext:value-type="float">
            <text:p>10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000" calcext:value-type="float">
            <text:p>10000</text:p>
          </table:table-cell>
          <table:table-cell office:value-type="float" office:value="0" calcext:value-type="float">
            <text:p>0</text:p>
          </table:table-cell>
          <table:table-cell office:value-type="float" office:value="10000" calcext:value-type="float">
            <text:p>100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000" calcext:value-type="float">
            <text:p>10000</text:p>
          </table:table-cell>
          <table:table-cell office:value-type="float" office:value="0" calcext:value-type="float">
            <text:p>0</text:p>
          </table:table-cell>
          <table:table-cell office:value-type="float" office:value="10000" calcext:value-type="float">
            <text:p>10000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8.602.745/0001-32  CAPEMISA SEGURADORA DE VIDA E PREVIDÊNCIA S/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0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1613.14" calcext:value-type="float">
            <text:p>1613,14</text:p>
          </table:table-cell>
          <table:table-cell table:style-name="ce8" office:value-type="float" office:value="-80.66" calcext:value-type="float">
            <text:p>-80,66</text:p>
          </table:table-cell>
          <table:table-cell table:style-name="ce8" office:value-type="float" office:value="1532.48" calcext:value-type="float">
            <text:p>1532,4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613.14" calcext:value-type="float">
            <text:p>1613,14</text:p>
          </table:table-cell>
          <table:table-cell office:value-type="float" office:value="-80.66" calcext:value-type="float">
            <text:p>-80,66</text:p>
          </table:table-cell>
          <table:table-cell office:value-type="float" office:value="1532.48" calcext:value-type="float">
            <text:p>1532,4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613.14" calcext:value-type="float">
            <text:p>1613,14</text:p>
          </table:table-cell>
          <table:table-cell office:value-type="float" office:value="-80.66" calcext:value-type="float">
            <text:p>-80,66</text:p>
          </table:table-cell>
          <table:table-cell office:value-type="float" office:value="1532.48" calcext:value-type="float">
            <text:p>1532,48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1.233.260/0001-70  CARDOSO &amp;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71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21269.5" calcext:value-type="float">
            <text:p>21269,5</text:p>
          </table:table-cell>
          <table:table-cell table:style-name="ce8" office:value-type="float" office:value="19961.43" calcext:value-type="float">
            <text:p>19961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61.43" calcext:value-type="float">
            <text:p>19961,4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21269.5" calcext:value-type="float">
            <text:p>21269,5</text:p>
          </table:table-cell>
          <table:table-cell office:value-type="float" office:value="19961.43" calcext:value-type="float">
            <text:p>19961,43</text:p>
          </table:table-cell>
          <table:table-cell office:value-type="float" office:value="0" calcext:value-type="float">
            <text:p>0</text:p>
          </table:table-cell>
          <table:table-cell office:value-type="float" office:value="19961.43" calcext:value-type="float">
            <text:p>19961,4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21269.5" calcext:value-type="float">
            <text:p>21269,5</text:p>
          </table:table-cell>
          <table:table-cell office:value-type="float" office:value="19961.43" calcext:value-type="float">
            <text:p>19961,43</text:p>
          </table:table-cell>
          <table:table-cell office:value-type="float" office:value="0" calcext:value-type="float">
            <text:p>0</text:p>
          </table:table-cell>
          <table:table-cell office:value-type="float" office:value="19961.43" calcext:value-type="float">
            <text:p>19961,4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76.422.465-87  CARLOS EDUARDO DO NASCIMEN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4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0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134.7" calcext:value-type="float">
            <text:p>1134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4.7" calcext:value-type="float">
            <text:p>1134,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34.7" calcext:value-type="float">
            <text:p>1134,7</text:p>
          </table:table-cell>
          <table:table-cell office:value-type="float" office:value="0" calcext:value-type="float">
            <text:p>0</text:p>
          </table:table-cell>
          <table:table-cell office:value-type="float" office:value="1134.7" calcext:value-type="float">
            <text:p>1134,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34.7" calcext:value-type="float">
            <text:p>1134,7</text:p>
          </table:table-cell>
          <table:table-cell office:value-type="float" office:value="0" calcext:value-type="float">
            <text:p>0</text:p>
          </table:table-cell>
          <table:table-cell office:value-type="float" office:value="1134.7" calcext:value-type="float">
            <text:p>1134,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661.828.835-53  CARLOS FERNANDES DE MELO NE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6/2026</text:p>
          </table:table-cell>
          <table:table-cell table:style-name="ce2" office:value-type="float" office:value="43" calcext:value-type="float">
            <text:p>43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832.8" calcext:value-type="float">
            <text:p>832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2.8" calcext:value-type="float">
            <text:p>832,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7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3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481.1" calcext:value-type="float">
            <text:p>5481,1</text:p>
          </table:table-cell>
          <table:table-cell office:value-type="float" office:value="0" calcext:value-type="float">
            <text:p>0</text:p>
          </table:table-cell>
          <table:table-cell office:value-type="float" office:value="5481.1" calcext:value-type="float">
            <text:p>5481,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481.1" calcext:value-type="float">
            <text:p>5481,1</text:p>
          </table:table-cell>
          <table:table-cell office:value-type="float" office:value="0" calcext:value-type="float">
            <text:p>0</text:p>
          </table:table-cell>
          <table:table-cell office:value-type="float" office:value="5481.1" calcext:value-type="float">
            <text:p>5481,1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61.600.839/0001-55  CENTRO DE INTEGRAÇÃO EMPRESA ESCOLA - CIE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21677" xlink:type="simple">00032/2021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5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97/2026</text:p>
          </table:table-cell>
          <table:table-cell table:style-name="ce2" office:value-type="float" office:value="1767899" calcext:value-type="float">
            <text:p>1767899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40024.49" calcext:value-type="float">
            <text:p>40024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024.49" calcext:value-type="float">
            <text:p>40024,4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0024.49" calcext:value-type="float">
            <text:p>40024,49</text:p>
          </table:table-cell>
          <table:table-cell office:value-type="float" office:value="0" calcext:value-type="float">
            <text:p>0</text:p>
          </table:table-cell>
          <table:table-cell office:value-type="float" office:value="40024.49" calcext:value-type="float">
            <text:p>40024,4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0024.49" calcext:value-type="float">
            <text:p>40024,49</text:p>
          </table:table-cell>
          <table:table-cell office:value-type="float" office:value="0" calcext:value-type="float">
            <text:p>0</text:p>
          </table:table-cell>
          <table:table-cell office:value-type="float" office:value="40024.49" calcext:value-type="float">
            <text:p>40024,4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07.842/0001-99  CERCOS COOP. DE ELETRIF. RURAL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74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51/2026</text:p>
          </table:table-cell>
          <table:table-cell table:style-name="ce2" office:value-type="float" office:value="277017" calcext:value-type="float">
            <text:p>277017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32210.18" calcext:value-type="float">
            <text:p>32210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210.18" calcext:value-type="float">
            <text:p>32210,1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2210.18" calcext:value-type="float">
            <text:p>32210,18</text:p>
          </table:table-cell>
          <table:table-cell office:value-type="float" office:value="0" calcext:value-type="float">
            <text:p>0</text:p>
          </table:table-cell>
          <table:table-cell office:value-type="float" office:value="32210.18" calcext:value-type="float">
            <text:p>32210,1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2210.18" calcext:value-type="float">
            <text:p>32210,18</text:p>
          </table:table-cell>
          <table:table-cell office:value-type="float" office:value="0" calcext:value-type="float">
            <text:p>0</text:p>
          </table:table-cell>
          <table:table-cell office:value-type="float" office:value="32210.18" calcext:value-type="float">
            <text:p>32210,1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5.139.629/0001-94  COELBA CIA ELETRICIDADE ESTAD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62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46/2026</text:p>
          </table:table-cell>
          <table:table-cell table:style-name="ce2" office:value-type="float" office:value="610047438895" calcext:value-type="float">
            <text:p>610047438895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50102.75" calcext:value-type="float">
            <text:p>150102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0102.75" calcext:value-type="float">
            <text:p>150102,7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0102.75" calcext:value-type="float">
            <text:p>150102,75</text:p>
          </table:table-cell>
          <table:table-cell office:value-type="float" office:value="0" calcext:value-type="float">
            <text:p>0</text:p>
          </table:table-cell>
          <table:table-cell office:value-type="float" office:value="150102.75" calcext:value-type="float">
            <text:p>150102,7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0102.75" calcext:value-type="float">
            <text:p>150102,75</text:p>
          </table:table-cell>
          <table:table-cell office:value-type="float" office:value="0" calcext:value-type="float">
            <text:p>0</text:p>
          </table:table-cell>
          <table:table-cell office:value-type="float" office:value="150102.75" calcext:value-type="float">
            <text:p>150102,7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2.676.601/0001-05  COMERCIAL CAETAN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1">
          <table:table-cell table:style-name="ce2" office:value-type="string" calcext:value-type="string">
            <text:p><text:a xlink:href="http://publixweb:8080/publix/jsp/frmConsultaLicitacaoCompromisso.jsp?chave=53922" xlink:type="simple">OD01544/2025</text:a></text:p>
          </table:table-cell>
          <table:table-cell table:style-name="ce6" office:value-type="string" calcext:value-type="string">
            <text:p>400.03 - BENS E EQUIPAMENTOS ADMINISTRATIV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84/2026</text:p>
          </table:table-cell>
          <table:table-cell table:style-name="ce2" office:value-type="float" office:value="1868" calcext:value-type="float">
            <text:p>1868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0780" calcext:value-type="float">
            <text:p>2078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780" calcext:value-type="float">
            <text:p>2078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0780" calcext:value-type="float">
            <text:p>20780</text:p>
          </table:table-cell>
          <table:table-cell office:value-type="float" office:value="0" calcext:value-type="float">
            <text:p>0</text:p>
          </table:table-cell>
          <table:table-cell office:value-type="float" office:value="20780" calcext:value-type="float">
            <text:p>2078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0780" calcext:value-type="float">
            <text:p>20780</text:p>
          </table:table-cell>
          <table:table-cell office:value-type="float" office:value="0" calcext:value-type="float">
            <text:p>0</text:p>
          </table:table-cell>
          <table:table-cell office:value-type="float" office:value="20780" calcext:value-type="float">
            <text:p>2078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0.506.256/0001-36  COMERCIAL CONSTRUMIX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48" xlink:type="simple">OD00127/2026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81/2026</text:p>
          </table:table-cell>
          <table:table-cell table:style-name="ce2" office:value-type="float" office:value="4880" calcext:value-type="float">
            <text:p>488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025" calcext:value-type="float">
            <text:p>20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25" calcext:value-type="float">
            <text:p>202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025" calcext:value-type="float">
            <text:p>2025</text:p>
          </table:table-cell>
          <table:table-cell office:value-type="float" office:value="0" calcext:value-type="float">
            <text:p>0</text:p>
          </table:table-cell>
          <table:table-cell office:value-type="float" office:value="2025" calcext:value-type="float">
            <text:p>202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025" calcext:value-type="float">
            <text:p>2025</text:p>
          </table:table-cell>
          <table:table-cell office:value-type="float" office:value="0" calcext:value-type="float">
            <text:p>0</text:p>
          </table:table-cell>
          <table:table-cell office:value-type="float" office:value="2025" calcext:value-type="float">
            <text:p>2025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32.876.757/0001-30  COMERCIAL NASCIMENTO COMÉRCIO VAREGISTA DE MATERIAL DE CONSTRUÇÃ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49" xlink:type="simple">OD00129/2026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96/2026</text:p>
          </table:table-cell>
          <table:table-cell table:style-name="ce2" office:value-type="float" office:value="4763" calcext:value-type="float">
            <text:p>4763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6111.5" calcext:value-type="float">
            <text:p>6111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111.5" calcext:value-type="float">
            <text:p>6111,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111.5" calcext:value-type="float">
            <text:p>6111,5</text:p>
          </table:table-cell>
          <table:table-cell office:value-type="float" office:value="0" calcext:value-type="float">
            <text:p>0</text:p>
          </table:table-cell>
          <table:table-cell office:value-type="float" office:value="6111.5" calcext:value-type="float">
            <text:p>6111,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111.5" calcext:value-type="float">
            <text:p>6111,5</text:p>
          </table:table-cell>
          <table:table-cell office:value-type="float" office:value="0" calcext:value-type="float">
            <text:p>0</text:p>
          </table:table-cell>
          <table:table-cell office:value-type="float" office:value="6111.5" calcext:value-type="float">
            <text:p>6111,5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5.613.813/0001-24  COMPANHIA DE DESENVOLVIMENTO REGIONAL DE SERGIP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76/2026 (R)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3327.23" calcext:value-type="float">
            <text:p>3327,23</text:p>
          </table:table-cell>
          <table:table-cell table:style-name="ce8" office:value-type="float" office:value="3006.14" calcext:value-type="float">
            <text:p>300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6.14" calcext:value-type="float">
            <text:p>3006,1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9/2026 (R)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26920.3" calcext:value-type="float">
            <text:p>26920,3</text:p>
          </table:table-cell>
          <table:table-cell table:style-name="ce8" office:value-type="float" office:value="24317.55" calcext:value-type="float">
            <text:p>24317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17.55" calcext:value-type="float">
            <text:p>24317,5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04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1" calcext:value-type="date">
            <text:p>01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8" office:value-type="float" office:value="12866.31" calcext:value-type="float">
            <text:p>12866,31</text:p>
          </table:table-cell>
          <table:table-cell table:style-name="ce8" office:value-type="float" office:value="11624.71" calcext:value-type="float">
            <text:p>11624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24.71" calcext:value-type="float">
            <text:p>11624,7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14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1" calcext:value-type="date">
            <text:p>01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8" office:value-type="float" office:value="104100.14" calcext:value-type="float">
            <text:p>104100,14</text:p>
          </table:table-cell>
          <table:table-cell table:style-name="ce8" office:value-type="float" office:value="94049.56" calcext:value-type="float">
            <text:p>94049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049.56" calcext:value-type="float">
            <text:p>94049,5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47213.98" calcext:value-type="float">
            <text:p>147213,98</text:p>
          </table:table-cell>
          <table:table-cell office:value-type="float" office:value="132997.96" calcext:value-type="float">
            <text:p>132997,96</text:p>
          </table:table-cell>
          <table:table-cell office:value-type="float" office:value="0" calcext:value-type="float">
            <text:p>0</text:p>
          </table:table-cell>
          <table:table-cell office:value-type="float" office:value="132997.96" calcext:value-type="float">
            <text:p>132997,9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47213.98" calcext:value-type="float">
            <text:p>147213,98</text:p>
          </table:table-cell>
          <table:table-cell office:value-type="float" office:value="132997.96" calcext:value-type="float">
            <text:p>132997,96</text:p>
          </table:table-cell>
          <table:table-cell office:value-type="float" office:value="0" calcext:value-type="float">
            <text:p>0</text:p>
          </table:table-cell>
          <table:table-cell office:value-type="float" office:value="132997.96" calcext:value-type="float">
            <text:p>132997,96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018.171/0001-90  COMPANHIA DE SANEAMENTO DE SERGIPE - DES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5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07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75846.87" calcext:value-type="float">
            <text:p>75846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846.87" calcext:value-type="float">
            <text:p>75846,87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style-name="ce8" office:value-type="float" office:value="60453.91" calcext:value-type="float">
            <text:p>60453,91</text:p>
          </table:table-cell>
          <table:table-cell table:style-name="ce8" office:value-type="float" office:value="11252.68" calcext:value-type="float">
            <text:p>11252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252.68" calcext:value-type="float">
            <text:p>11252,6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style-name="ce8" office:value-type="float" office:value="60453.91" calcext:value-type="float">
            <text:p>60453,91</text:p>
          </table:table-cell>
          <table:table-cell table:style-name="ce8" office:value-type="float" office:value="22224.29" calcext:value-type="float">
            <text:p>22224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224.29" calcext:value-type="float">
            <text:p>22224,29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style-name="ce8" office:value-type="float" office:value="60453.91" calcext:value-type="float">
            <text:p>60453,91</text:p>
          </table:table-cell>
          <table:table-cell table:style-name="ce8" office:value-type="float" office:value="25665.02" calcext:value-type="float">
            <text:p>25665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665.02" calcext:value-type="float">
            <text:p>25665,0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9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style-name="ce8" office:value-type="float" office:value="60453.91" calcext:value-type="float">
            <text:p>60453,91</text:p>
          </table:table-cell>
          <table:table-cell table:style-name="ce8" office:value-type="float" office:value="1311.92" calcext:value-type="float">
            <text:p>1311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1.92" calcext:value-type="float">
            <text:p>1311,9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8" office:value-type="float" office:value="691728.27" calcext:value-type="float">
            <text:p>691728,27</text:p>
          </table:table-cell>
          <table:table-cell table:style-name="ce8" office:value-type="float" office:value="225933.71" calcext:value-type="float">
            <text:p>225933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5933.71" calcext:value-type="float">
            <text:p>225933,71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8" office:value-type="float" office:value="691728.27" calcext:value-type="float">
            <text:p>691728,27</text:p>
          </table:table-cell>
          <table:table-cell table:style-name="ce8" office:value-type="float" office:value="186806.32" calcext:value-type="float">
            <text:p>186806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6806.32" calcext:value-type="float">
            <text:p>186806,3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8" office:value-type="float" office:value="691728.27" calcext:value-type="float">
            <text:p>691728,27</text:p>
          </table:table-cell>
          <table:table-cell table:style-name="ce8" office:value-type="float" office:value="204092.55" calcext:value-type="float">
            <text:p>20409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4092.55" calcext:value-type="float">
            <text:p>204092,55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8" office:value-type="float" office:value="1965.56" calcext:value-type="float">
            <text:p>1965,56</text:p>
          </table:table-cell>
          <table:table-cell table:style-name="ce8" office:value-type="float" office:value="109.36" calcext:value-type="float">
            <text:p>109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9.36" calcext:value-type="float">
            <text:p>109,36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8" office:value-type="float" office:value="1965.56" calcext:value-type="float">
            <text:p>1965,56</text:p>
          </table:table-cell>
          <table:table-cell table:style-name="ce8" office:value-type="float" office:value="596.53" calcext:value-type="float">
            <text:p>596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6.53" calcext:value-type="float">
            <text:p>596,53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8" office:value-type="float" office:value="1965.56" calcext:value-type="float">
            <text:p>1965,56</text:p>
          </table:table-cell>
          <table:table-cell table:style-name="ce8" office:value-type="float" office:value="1259.67" calcext:value-type="float">
            <text:p>1259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9.67" calcext:value-type="float">
            <text:p>1259,67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3" calcext:value-type="date">
            <text:p>23/02/26</text:p>
          </table:table-cell>
          <table:table-cell table:style-name="ce8" office:value-type="float" office:value="5894816.86" calcext:value-type="float">
            <text:p>5894816,86</text:p>
          </table:table-cell>
          <table:table-cell table:style-name="ce8" office:value-type="float" office:value="1391384.55" calcext:value-type="float">
            <text:p>1391384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91384.55" calcext:value-type="float">
            <text:p>1391384,55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3" calcext:value-type="date">
            <text:p>23/02/26</text:p>
          </table:table-cell>
          <table:table-cell table:style-name="ce8" office:value-type="float" office:value="5894816.86" calcext:value-type="float">
            <text:p>5894816,86</text:p>
          </table:table-cell>
          <table:table-cell table:style-name="ce8" office:value-type="float" office:value="2389330.92" calcext:value-type="float">
            <text:p>2389330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89330.92" calcext:value-type="float">
            <text:p>2389330,9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3" calcext:value-type="date">
            <text:p>23/02/26</text:p>
          </table:table-cell>
          <table:table-cell table:style-name="ce8" office:value-type="float" office:value="5894816.86" calcext:value-type="float">
            <text:p>5894816,86</text:p>
          </table:table-cell>
          <table:table-cell table:style-name="ce8" office:value-type="float" office:value="1754467.4" calcext:value-type="float">
            <text:p>1754467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54467.4" calcext:value-type="float">
            <text:p>1754467,4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14/2026</text:p>
          </table:table-cell>
          <table:table-cell table:style-name="ce2" office:value-type="float" office:value="1314" calcext:value-type="float">
            <text:p>131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78658.67" calcext:value-type="float">
            <text:p>878658,67</text:p>
          </table:table-cell>
          <table:table-cell table:style-name="ce8" office:value-type="float" office:value="-878658.67" calcext:value-type="float">
            <text:p>-878658,6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24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6594.62" calcext:value-type="float">
            <text:p>36594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94.62" calcext:value-type="float">
            <text:p>36594,6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3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7604.38" calcext:value-type="float">
            <text:p>7604,38</text:p>
          </table:table-cell>
          <table:table-cell table:style-name="ce8" office:value-type="float" office:value="2449.55" calcext:value-type="float">
            <text:p>2449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49.55" calcext:value-type="float">
            <text:p>2449,55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04443.31" calcext:value-type="float">
            <text:p>204443,31</text:p>
          </table:table-cell>
          <table:table-cell table:style-name="ce8" office:value-type="float" office:value="70313.49" calcext:value-type="float">
            <text:p>70313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313.49" calcext:value-type="float">
            <text:p>70313,49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8" office:value-type="float" office:value="204443.31" calcext:value-type="float">
            <text:p>204443,31</text:p>
          </table:table-cell>
          <table:table-cell table:style-name="ce8" office:value-type="float" office:value="64899.89" calcext:value-type="float">
            <text:p>64899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899.89" calcext:value-type="float">
            <text:p>64899,89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3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8" office:value-type="float" office:value="7604.38" calcext:value-type="float">
            <text:p>7604,38</text:p>
          </table:table-cell>
          <table:table-cell table:style-name="ce8" office:value-type="float" office:value="1629.72" calcext:value-type="float">
            <text:p>1629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9.72" calcext:value-type="float">
            <text:p>1629,7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3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8" office:value-type="float" office:value="7604.38" calcext:value-type="float">
            <text:p>7604,38</text:p>
          </table:table-cell>
          <table:table-cell table:style-name="ce8" office:value-type="float" office:value="2270.89" calcext:value-type="float">
            <text:p>2270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70.89" calcext:value-type="float">
            <text:p>2270,89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3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8" office:value-type="float" office:value="7604.38" calcext:value-type="float">
            <text:p>7604,38</text:p>
          </table:table-cell>
          <table:table-cell table:style-name="ce8" office:value-type="float" office:value="1254.22" calcext:value-type="float">
            <text:p>1254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4.22" calcext:value-type="float">
            <text:p>1254,2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8" office:value-type="float" office:value="204443.31" calcext:value-type="float">
            <text:p>204443,31</text:p>
          </table:table-cell>
          <table:table-cell table:style-name="ce8" office:value-type="float" office:value="45512.06" calcext:value-type="float">
            <text:p>45512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512.06" calcext:value-type="float">
            <text:p>45512,0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7852112.45" calcext:value-type="float">
            <text:p>7852112,45</text:p>
          </table:table-cell>
          <table:table-cell office:value-type="float" office:value="7393864.9" calcext:value-type="float">
            <text:p>7393864,9</text:p>
          </table:table-cell>
          <table:table-cell office:value-type="float" office:value="-878658.67" calcext:value-type="float">
            <text:p>-878658,67</text:p>
          </table:table-cell>
          <table:table-cell office:value-type="float" office:value="6515206.23" calcext:value-type="float">
            <text:p>6515206,2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7852112.45" calcext:value-type="float">
            <text:p>7852112,45</text:p>
          </table:table-cell>
          <table:table-cell office:value-type="float" office:value="7393864.9" calcext:value-type="float">
            <text:p>7393864,9</text:p>
          </table:table-cell>
          <table:table-cell office:value-type="float" office:value="-878658.67" calcext:value-type="float">
            <text:p>-878658,67</text:p>
          </table:table-cell>
          <table:table-cell office:value-type="float" office:value="6515206.23" calcext:value-type="float">
            <text:p>6515206,23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0.404.419/0001-09  CONCEITO COMUNICAÇÃO INTEGRAD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0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49/2026</text:p>
          </table:table-cell>
          <table:table-cell table:style-name="ce2" office:value-type="float" office:value="510" calcext:value-type="float">
            <text:p>510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5690" calcext:value-type="float">
            <text:p>5690</text:p>
          </table:table-cell>
          <table:table-cell table:style-name="ce8" office:value-type="float" office:value="5364.63" calcext:value-type="float">
            <text:p>5364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64.63" calcext:value-type="float">
            <text:p>5364,6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04/2026</text:p>
          </table:table-cell>
          <table:table-cell table:style-name="ce2" office:value-type="float" office:value="3012" calcext:value-type="float">
            <text:p>301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8" office:value-type="float" office:value="30087.6" calcext:value-type="float">
            <text:p>30087,6</text:p>
          </table:table-cell>
          <table:table-cell table:style-name="ce8" office:value-type="float" office:value="29753.62" calcext:value-type="float">
            <text:p>29753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753.62" calcext:value-type="float">
            <text:p>29753,6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87/2026</text:p>
          </table:table-cell>
          <table:table-cell table:style-name="ce2" office:value-type="float" office:value="2978" calcext:value-type="float">
            <text:p>297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3096" calcext:value-type="float">
            <text:p>30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96" calcext:value-type="float">
            <text:p>309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96/2026</text:p>
          </table:table-cell>
          <table:table-cell table:style-name="ce2" office:value-type="float" office:value="3018" calcext:value-type="float">
            <text:p>301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8" office:value-type="float" office:value="10252.8" calcext:value-type="float">
            <text:p>10252,8</text:p>
          </table:table-cell>
          <table:table-cell table:style-name="ce8" office:value-type="float" office:value="10138.99" calcext:value-type="float">
            <text:p>10138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138.99" calcext:value-type="float">
            <text:p>10138,9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float" office:value="2880" calcext:value-type="float">
            <text:p>2880</text:p>
          </table:table-cell>
          <table:table-cell table:style-name="ce7" office:value-type="date" office:date-value="2026-01-28" calcext:value-type="date">
            <text:p>28/01/26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8" office:value-type="float" office:value="1500" calcext:value-type="float">
            <text:p>1500</text:p>
          </table:table-cell>
          <table:table-cell table:style-name="ce8" office:value-type="float" office:value="1484.21" calcext:value-type="float">
            <text:p>1484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84.21" calcext:value-type="float">
            <text:p>1484,2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7/2026</text:p>
          </table:table-cell>
          <table:table-cell table:style-name="ce2" office:value-type="float" office:value="3008" calcext:value-type="float">
            <text:p>300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7500" calcext:value-type="float">
            <text:p>7500</text:p>
          </table:table-cell>
          <table:table-cell table:style-name="ce8" office:value-type="float" office:value="7253.46" calcext:value-type="float">
            <text:p>7253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53.46" calcext:value-type="float">
            <text:p>7253,4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3/2026</text:p>
          </table:table-cell>
          <table:table-cell table:style-name="ce2" office:value-type="float" office:value="2974" calcext:value-type="float">
            <text:p>297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8000" calcext:value-type="float">
            <text:p>8000</text:p>
          </table:table-cell>
          <table:table-cell table:style-name="ce8" office:value-type="float" office:value="7912.34" calcext:value-type="float">
            <text:p>7912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12.34" calcext:value-type="float">
            <text:p>7912,3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9/2026</text:p>
          </table:table-cell>
          <table:table-cell table:style-name="ce2" office:value-type="float" office:value="3013" calcext:value-type="float">
            <text:p>301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6120" calcext:value-type="float">
            <text:p>6120</text:p>
          </table:table-cell>
          <table:table-cell table:style-name="ce8" office:value-type="float" office:value="6052.94" calcext:value-type="float">
            <text:p>6052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52.94" calcext:value-type="float">
            <text:p>6052,9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3/2026</text:p>
          </table:table-cell>
          <table:table-cell table:style-name="ce2" office:value-type="float" office:value="326" calcext:value-type="float">
            <text:p>32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2000" calcext:value-type="float">
            <text:p>2000</text:p>
          </table:table-cell>
          <table:table-cell table:style-name="ce8" office:value-type="float" office:value="1929.78" calcext:value-type="float">
            <text:p>1929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29.78" calcext:value-type="float">
            <text:p>1929,7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6/2026</text:p>
          </table:table-cell>
          <table:table-cell table:style-name="ce2" office:value-type="float" office:value="323" calcext:value-type="float">
            <text:p>32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3127.6" calcext:value-type="float">
            <text:p>3127,6</text:p>
          </table:table-cell>
          <table:table-cell table:style-name="ce8" office:value-type="float" office:value="3096.32" calcext:value-type="float">
            <text:p>3096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96.32" calcext:value-type="float">
            <text:p>3096,3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7/2026</text:p>
          </table:table-cell>
          <table:table-cell table:style-name="ce2" office:value-type="float" office:value="322" calcext:value-type="float">
            <text:p>32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3000" calcext:value-type="float">
            <text:p>3000</text:p>
          </table:table-cell>
          <table:table-cell table:style-name="ce8" office:value-type="float" office:value="2970" calcext:value-type="float">
            <text:p>297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70" calcext:value-type="float">
            <text:p>297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1/2026</text:p>
          </table:table-cell>
          <table:table-cell table:style-name="ce2" office:value-type="float" office:value="325" calcext:value-type="float">
            <text:p>32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5000" calcext:value-type="float">
            <text:p>5000</text:p>
          </table:table-cell>
          <table:table-cell table:style-name="ce8" office:value-type="float" office:value="4950" calcext:value-type="float">
            <text:p>49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50" calcext:value-type="float">
            <text:p>495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2/2026</text:p>
          </table:table-cell>
          <table:table-cell table:style-name="ce2" office:value-type="float" office:value="324" calcext:value-type="float">
            <text:p>32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3000" calcext:value-type="float">
            <text:p>3000</text:p>
          </table:table-cell>
          <table:table-cell table:style-name="ce8" office:value-type="float" office:value="2922" calcext:value-type="float">
            <text:p>29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22" calcext:value-type="float">
            <text:p>292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5/2026</text:p>
          </table:table-cell>
          <table:table-cell table:style-name="ce2" office:value-type="float" office:value="321" calcext:value-type="float">
            <text:p>32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6000" calcext:value-type="float">
            <text:p>6000</text:p>
          </table:table-cell>
          <table:table-cell table:style-name="ce8" office:value-type="float" office:value="5940" calcext:value-type="float">
            <text:p>59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40" calcext:value-type="float">
            <text:p>594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4374" calcext:value-type="float">
            <text:p>94374</text:p>
          </table:table-cell>
          <table:table-cell office:value-type="float" office:value="92864.29" calcext:value-type="float">
            <text:p>92864,29</text:p>
          </table:table-cell>
          <table:table-cell office:value-type="float" office:value="0" calcext:value-type="float">
            <text:p>0</text:p>
          </table:table-cell>
          <table:table-cell office:value-type="float" office:value="92864.29" calcext:value-type="float">
            <text:p>92864,2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4374" calcext:value-type="float">
            <text:p>94374</text:p>
          </table:table-cell>
          <table:table-cell office:value-type="float" office:value="92864.29" calcext:value-type="float">
            <text:p>92864,29</text:p>
          </table:table-cell>
          <table:table-cell office:value-type="float" office:value="0" calcext:value-type="float">
            <text:p>0</text:p>
          </table:table-cell>
          <table:table-cell office:value-type="float" office:value="92864.29" calcext:value-type="float">
            <text:p>92864,2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5.267.735/0001-08  CONSENSO - PROJETOS E SERVIÇOS EIRELI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74/2026</text:p>
          </table:table-cell>
          <table:table-cell table:style-name="ce2" office:value-type="float" office:value="1061" calcext:value-type="float">
            <text:p>1061</text:p>
          </table:table-cell>
          <table:table-cell table:style-name="ce7" office:value-type="date" office:date-value="2026-02-08" calcext:value-type="date">
            <text:p>08/02/26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8" office:value-type="float" office:value="148079.12" calcext:value-type="float">
            <text:p>148079,12</text:p>
          </table:table-cell>
          <table:table-cell table:style-name="ce8" office:value-type="float" office:value="131568.3" calcext:value-type="float">
            <text:p>13156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1568.3" calcext:value-type="float">
            <text:p>131568,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83/2026 (R)</text:p>
          </table:table-cell>
          <table:table-cell table:style-name="ce2" office:value-type="float" office:value="1062" calcext:value-type="float">
            <text:p>1062</text:p>
          </table:table-cell>
          <table:table-cell table:style-name="ce7" office:value-type="date" office:date-value="2026-02-08" calcext:value-type="date">
            <text:p>08/02/26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8" office:value-type="float" office:value="8144.35" calcext:value-type="float">
            <text:p>8144,35</text:p>
          </table:table-cell>
          <table:table-cell table:style-name="ce8" office:value-type="float" office:value="7236.25" calcext:value-type="float">
            <text:p>7236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36.25" calcext:value-type="float">
            <text:p>7236,2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74/2026</text:p>
          </table:table-cell>
          <table:table-cell table:style-name="ce2" office:value-type="float" office:value="1059" calcext:value-type="float">
            <text:p>1059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32678.48" calcext:value-type="float">
            <text:p>232678,48</text:p>
          </table:table-cell>
          <table:table-cell table:style-name="ce8" office:value-type="float" office:value="206734.83" calcext:value-type="float">
            <text:p>206734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6734.83" calcext:value-type="float">
            <text:p>206734,8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388901.95" calcext:value-type="float">
            <text:p>388901,95</text:p>
          </table:table-cell>
          <table:table-cell office:value-type="float" office:value="345539.38" calcext:value-type="float">
            <text:p>345539,38</text:p>
          </table:table-cell>
          <table:table-cell office:value-type="float" office:value="0" calcext:value-type="float">
            <text:p>0</text:p>
          </table:table-cell>
          <table:table-cell office:value-type="float" office:value="345539.38" calcext:value-type="float">
            <text:p>345539,3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388901.95" calcext:value-type="float">
            <text:p>388901,95</text:p>
          </table:table-cell>
          <table:table-cell office:value-type="float" office:value="345539.38" calcext:value-type="float">
            <text:p>345539,38</text:p>
          </table:table-cell>
          <table:table-cell office:value-type="float" office:value="0" calcext:value-type="float">
            <text:p>0</text:p>
          </table:table-cell>
          <table:table-cell office:value-type="float" office:value="345539.38" calcext:value-type="float">
            <text:p>345539,3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371.687/0001-13  CONSTATA CONSULTORIA E OBRA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38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style-name="ce8" office:value-type="float" office:value="27442.25" calcext:value-type="float">
            <text:p>27442,25</text:p>
          </table:table-cell>
          <table:table-cell table:style-name="ce8" office:value-type="float" office:value="24382.45" calcext:value-type="float">
            <text:p>24382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382.45" calcext:value-type="float">
            <text:p>24382,4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62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6698.5" calcext:value-type="float">
            <text:p>26698,5</text:p>
          </table:table-cell>
          <table:table-cell table:style-name="ce8" office:value-type="float" office:value="23721.6" calcext:value-type="float">
            <text:p>23721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721.6" calcext:value-type="float">
            <text:p>23721,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54140.75" calcext:value-type="float">
            <text:p>54140,75</text:p>
          </table:table-cell>
          <table:table-cell office:value-type="float" office:value="48104.05" calcext:value-type="float">
            <text:p>48104,05</text:p>
          </table:table-cell>
          <table:table-cell office:value-type="float" office:value="0" calcext:value-type="float">
            <text:p>0</text:p>
          </table:table-cell>
          <table:table-cell office:value-type="float" office:value="48104.05" calcext:value-type="float">
            <text:p>48104,0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54140.75" calcext:value-type="float">
            <text:p>54140,75</text:p>
          </table:table-cell>
          <table:table-cell office:value-type="float" office:value="48104.05" calcext:value-type="float">
            <text:p>48104,05</text:p>
          </table:table-cell>
          <table:table-cell office:value-type="float" office:value="0" calcext:value-type="float">
            <text:p>0</text:p>
          </table:table-cell>
          <table:table-cell office:value-type="float" office:value="48104.05" calcext:value-type="float">
            <text:p>48104,05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5.431.967/0001-41  CONTROLE ANALÍTICO ANALISES TÉCNICA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9/2026</text:p>
          </table:table-cell>
          <table:table-cell table:style-name="ce2" office:value-type="float" office:value="92770" calcext:value-type="float">
            <text:p>92770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style-name="ce8" office:value-type="float" office:value="56542" calcext:value-type="float">
            <text:p>56542</text:p>
          </table:table-cell>
          <table:table-cell table:style-name="ce8" office:value-type="float" office:value="53064.67" calcext:value-type="float">
            <text:p>53064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064.67" calcext:value-type="float">
            <text:p>53064,6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56542" calcext:value-type="float">
            <text:p>56542</text:p>
          </table:table-cell>
          <table:table-cell office:value-type="float" office:value="53064.67" calcext:value-type="float">
            <text:p>53064,67</text:p>
          </table:table-cell>
          <table:table-cell office:value-type="float" office:value="0" calcext:value-type="float">
            <text:p>0</text:p>
          </table:table-cell>
          <table:table-cell office:value-type="float" office:value="53064.67" calcext:value-type="float">
            <text:p>53064,6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56542" calcext:value-type="float">
            <text:p>56542</text:p>
          </table:table-cell>
          <table:table-cell office:value-type="float" office:value="53064.67" calcext:value-type="float">
            <text:p>53064,67</text:p>
          </table:table-cell>
          <table:table-cell office:value-type="float" office:value="0" calcext:value-type="float">
            <text:p>0</text:p>
          </table:table-cell>
          <table:table-cell office:value-type="float" office:value="53064.67" calcext:value-type="float">
            <text:p>53064,67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02.725.037/0001-02  COOPERDONTO - COOPERATIVA DOS CIRURGIÕES DENTISTAS DO ESTADO DE SERGIPE LTD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159.84" calcext:value-type="float">
            <text:p>159,84</text:p>
          </table:table-cell>
          <table:table-cell table:style-name="ce8" office:value-type="float" office:value="-7.99" calcext:value-type="float">
            <text:p>-7,99</text:p>
          </table:table-cell>
          <table:table-cell table:style-name="ce8" office:value-type="float" office:value="151.85" calcext:value-type="float">
            <text:p>151,8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9.84" calcext:value-type="float">
            <text:p>159,84</text:p>
          </table:table-cell>
          <table:table-cell office:value-type="float" office:value="-7.99" calcext:value-type="float">
            <text:p>-7,99</text:p>
          </table:table-cell>
          <table:table-cell office:value-type="float" office:value="151.85" calcext:value-type="float">
            <text:p>151,8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9.84" calcext:value-type="float">
            <text:p>159,84</text:p>
          </table:table-cell>
          <table:table-cell office:value-type="float" office:value="-7.99" calcext:value-type="float">
            <text:p>-7,99</text:p>
          </table:table-cell>
          <table:table-cell office:value-type="float" office:value="151.85" calcext:value-type="float">
            <text:p>151,8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136.890/0001-05  CREA-SE - CONS REG ENG, ARQ 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61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63/2026</text:p>
          </table:table-cell>
          <table:table-cell table:style-name="ce2" office:value-type="float" office:value="8204118492" calcext:value-type="float">
            <text:p>8204118492</text:p>
          </table:table-cell>
          <table:table-cell table:style-name="ce7" office:value-type="date" office:date-value="2026-02-12" calcext:value-type="date">
            <text:p>12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108.39" calcext:value-type="float">
            <text:p>108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.39" calcext:value-type="float">
            <text:p>108,3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8.39" calcext:value-type="float">
            <text:p>108,39</text:p>
          </table:table-cell>
          <table:table-cell office:value-type="float" office:value="0" calcext:value-type="float">
            <text:p>0</text:p>
          </table:table-cell>
          <table:table-cell office:value-type="float" office:value="108.39" calcext:value-type="float">
            <text:p>108,3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8.39" calcext:value-type="float">
            <text:p>108,39</text:p>
          </table:table-cell>
          <table:table-cell office:value-type="float" office:value="0" calcext:value-type="float">
            <text:p>0</text:p>
          </table:table-cell>
          <table:table-cell office:value-type="float" office:value="108.39" calcext:value-type="float">
            <text:p>108,39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0.965.693/0001-00  CS BRASIL TRANSPORTES DE PASSAGEIROS E SERVIÇOS AMBIENTAI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2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58/2026</text:p>
          </table:table-cell>
          <table:table-cell table:style-name="ce2" office:value-type="float" office:value="157157272" calcext:value-type="float">
            <text:p>157157272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780.95" calcext:value-type="float">
            <text:p>780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0.95" calcext:value-type="float">
            <text:p>780,9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780.95" calcext:value-type="float">
            <text:p>780,95</text:p>
          </table:table-cell>
          <table:table-cell office:value-type="float" office:value="0" calcext:value-type="float">
            <text:p>0</text:p>
          </table:table-cell>
          <table:table-cell office:value-type="float" office:value="780.95" calcext:value-type="float">
            <text:p>780,9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80.95" calcext:value-type="float">
            <text:p>780,95</text:p>
          </table:table-cell>
          <table:table-cell office:value-type="float" office:value="0" calcext:value-type="float">
            <text:p>0</text:p>
          </table:table-cell>
          <table:table-cell office:value-type="float" office:value="780.95" calcext:value-type="float">
            <text:p>780,95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008.639.491-69  DANIEL MARQUES ANDREOZZI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7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8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2.344.025-20  DARTICLEA MARIA DOS SANTOS CARVA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45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8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540.33" calcext:value-type="float">
            <text:p>540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0.33" calcext:value-type="float">
            <text:p>540,3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40.33" calcext:value-type="float">
            <text:p>540,33</text:p>
          </table:table-cell>
          <table:table-cell office:value-type="float" office:value="0" calcext:value-type="float">
            <text:p>0</text:p>
          </table:table-cell>
          <table:table-cell office:value-type="float" office:value="540.33" calcext:value-type="float">
            <text:p>540,3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40.33" calcext:value-type="float">
            <text:p>540,33</text:p>
          </table:table-cell>
          <table:table-cell office:value-type="float" office:value="0" calcext:value-type="float">
            <text:p>0</text:p>
          </table:table-cell>
          <table:table-cell office:value-type="float" office:value="540.33" calcext:value-type="float">
            <text:p>540,3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560.393/0001-50  DEPARTAMENTO ESTADUAL DE TRAN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308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59/2026</text:p>
          </table:table-cell>
          <table:table-cell table:style-name="ce2" office:value-type="float" office:value="409883440" calcext:value-type="float">
            <text:p>40988344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81.37" calcext:value-type="float">
            <text:p>181,3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1.37" calcext:value-type="float">
            <text:p>181,3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81.37" calcext:value-type="float">
            <text:p>181,37</text:p>
          </table:table-cell>
          <table:table-cell office:value-type="float" office:value="0" calcext:value-type="float">
            <text:p>0</text:p>
          </table:table-cell>
          <table:table-cell office:value-type="float" office:value="181.37" calcext:value-type="float">
            <text:p>181,3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81.37" calcext:value-type="float">
            <text:p>181,37</text:p>
          </table:table-cell>
          <table:table-cell office:value-type="float" office:value="0" calcext:value-type="float">
            <text:p>0</text:p>
          </table:table-cell>
          <table:table-cell office:value-type="float" office:value="181.37" calcext:value-type="float">
            <text:p>181,37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04.892.707/0001-00  DNIT- DEPARTAMENTO NACIONAL DE INFRAESTRUTURA DE TRANSPORTE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293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92/2026</text:p>
          </table:table-cell>
          <table:table-cell table:style-name="ce2" office:value-type="float" office:value="46634559" calcext:value-type="float">
            <text:p>4663455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04.13" calcext:value-type="float">
            <text:p>104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.13" calcext:value-type="float">
            <text:p>104,1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4.13" calcext:value-type="float">
            <text:p>104,13</text:p>
          </table:table-cell>
          <table:table-cell office:value-type="float" office:value="0" calcext:value-type="float">
            <text:p>0</text:p>
          </table:table-cell>
          <table:table-cell office:value-type="float" office:value="104.13" calcext:value-type="float">
            <text:p>104,1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4.13" calcext:value-type="float">
            <text:p>104,13</text:p>
          </table:table-cell>
          <table:table-cell office:value-type="float" office:value="0" calcext:value-type="float">
            <text:p>0</text:p>
          </table:table-cell>
          <table:table-cell office:value-type="float" office:value="104.13" calcext:value-type="float">
            <text:p>104,1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47.810.899/0001-71  E4 AUTOMACAO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59" xlink:type="simple">00058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04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867/2025</text:p>
          </table:table-cell>
          <table:table-cell table:style-name="ce2" office:value-type="float" office:value="245" calcext:value-type="float">
            <text:p>245</text:p>
          </table:table-cell>
          <table:table-cell table:style-name="ce7" office:value-type="date" office:date-value="2026-01-05" calcext:value-type="date">
            <text:p>05/01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170000" calcext:value-type="float">
            <text:p>117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0000" calcext:value-type="float">
            <text:p>1170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170000" calcext:value-type="float">
            <text:p>1170000</text:p>
          </table:table-cell>
          <table:table-cell office:value-type="float" office:value="0" calcext:value-type="float">
            <text:p>0</text:p>
          </table:table-cell>
          <table:table-cell office:value-type="float" office:value="1170000" calcext:value-type="float">
            <text:p>117000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70000" calcext:value-type="float">
            <text:p>1170000</text:p>
          </table:table-cell>
          <table:table-cell office:value-type="float" office:value="0" calcext:value-type="float">
            <text:p>0</text:p>
          </table:table-cell>
          <table:table-cell office:value-type="float" office:value="1170000" calcext:value-type="float">
            <text:p>1170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46.138.319/0001-89  EBARA BOMBAS AMERICA DO SU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07" xlink:type="simple">00037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6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3746/2025</text:p>
          </table:table-cell>
          <table:table-cell table:style-name="ce2" office:value-type="float" office:value="341283" calcext:value-type="float">
            <text:p>34128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6499.99" calcext:value-type="float">
            <text:p>26499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499.99" calcext:value-type="float">
            <text:p>26499,9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26499.99" calcext:value-type="float">
            <text:p>26499,99</text:p>
          </table:table-cell>
          <table:table-cell office:value-type="float" office:value="0" calcext:value-type="float">
            <text:p>0</text:p>
          </table:table-cell>
          <table:table-cell office:value-type="float" office:value="26499.99" calcext:value-type="float">
            <text:p>26499,99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6499.99" calcext:value-type="float">
            <text:p>26499,99</text:p>
          </table:table-cell>
          <table:table-cell office:value-type="float" office:value="0" calcext:value-type="float">
            <text:p>0</text:p>
          </table:table-cell>
          <table:table-cell office:value-type="float" office:value="26499.99" calcext:value-type="float">
            <text:p>26499,99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10.788.775/0001-27  ECOCLORO INDUSTRIA E COMERCIO DE PRODUTOS QUIMICOS LTD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36/2026</text:p>
          </table:table-cell>
          <table:table-cell table:style-name="ce2" office:value-type="float" office:value="14033" calcext:value-type="float">
            <text:p>14033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02500" calcext:value-type="float">
            <text:p>202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2500" calcext:value-type="float">
            <text:p>20250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30/2026 (R)</text:p>
          </table:table-cell>
          <table:table-cell table:style-name="ce2" office:value-type="float" office:value="14374" calcext:value-type="float">
            <text:p>1437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2819.95" calcext:value-type="float">
            <text:p>22819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19.95" calcext:value-type="float">
            <text:p>22819,9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2/2026 (R)</text:p>
          </table:table-cell>
          <table:table-cell table:style-name="ce2" office:value-type="float" office:value="14743" calcext:value-type="float">
            <text:p>1474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031.9" calcext:value-type="float">
            <text:p>23031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031.9" calcext:value-type="float">
            <text:p>23031,9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0/2026 (R)</text:p>
          </table:table-cell>
          <table:table-cell table:style-name="ce2" office:value-type="float" office:value="12431" calcext:value-type="float">
            <text:p>1243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2325.4" calcext:value-type="float">
            <text:p>22325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25.4" calcext:value-type="float">
            <text:p>22325,4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1/2026 (R)</text:p>
          </table:table-cell>
          <table:table-cell table:style-name="ce2" office:value-type="float" office:value="12701" calcext:value-type="float">
            <text:p>12701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3/2026 (R)</text:p>
          </table:table-cell>
          <table:table-cell table:style-name="ce2" office:value-type="float" office:value="13124" calcext:value-type="float">
            <text:p>1312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4/2026 (R)</text:p>
          </table:table-cell>
          <table:table-cell table:style-name="ce2" office:value-type="float" office:value="13674" calcext:value-type="float">
            <text:p>13674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5/2026 (R)</text:p>
          </table:table-cell>
          <table:table-cell table:style-name="ce2" office:value-type="float" office:value="13953" calcext:value-type="float">
            <text:p>13953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314.5" calcext:value-type="float">
            <text:p>23314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14.5" calcext:value-type="float">
            <text:p>23314,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7/2026 (R)</text:p>
          </table:table-cell>
          <table:table-cell table:style-name="ce2" office:value-type="float" office:value="14545" calcext:value-type="float">
            <text:p>14545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28/2026 (R)</text:p>
          </table:table-cell>
          <table:table-cell table:style-name="ce2" office:value-type="float" office:value="14120" calcext:value-type="float">
            <text:p>14120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32/2026 (R)</text:p>
          </table:table-cell>
          <table:table-cell table:style-name="ce2" office:value-type="float" office:value="14182" calcext:value-type="float">
            <text:p>14182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3102.55" calcext:value-type="float">
            <text:p>23102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02.55" calcext:value-type="float">
            <text:p>23102,55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42877" xlink:type="simple">00117/2023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64/2026</text:p>
          </table:table-cell>
          <table:table-cell table:style-name="ce2" office:value-type="float" office:value="13951" calcext:value-type="float">
            <text:p>1395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47500" calcext:value-type="float">
            <text:p>247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7500" calcext:value-type="float">
            <text:p>2475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80107.05" calcext:value-type="float">
            <text:p>680107,05</text:p>
          </table:table-cell>
          <table:table-cell office:value-type="float" office:value="0" calcext:value-type="float">
            <text:p>0</text:p>
          </table:table-cell>
          <table:table-cell office:value-type="float" office:value="680107.05" calcext:value-type="float">
            <text:p>680107,0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80107.05" calcext:value-type="float">
            <text:p>680107,05</text:p>
          </table:table-cell>
          <table:table-cell office:value-type="float" office:value="0" calcext:value-type="float">
            <text:p>0</text:p>
          </table:table-cell>
          <table:table-cell office:value-type="float" office:value="680107.05" calcext:value-type="float">
            <text:p>680107,0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44.504.378-45  EDEMILSON BENICIO DOS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3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9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930" calcext:value-type="float">
            <text:p>9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0" calcext:value-type="float">
            <text:p>93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930" calcext:value-type="float">
            <text:p>930</text:p>
          </table:table-cell>
          <table:table-cell office:value-type="float" office:value="0" calcext:value-type="float">
            <text:p>0</text:p>
          </table:table-cell>
          <table:table-cell office:value-type="float" office:value="930" calcext:value-type="float">
            <text:p>93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930" calcext:value-type="float">
            <text:p>930</text:p>
          </table:table-cell>
          <table:table-cell office:value-type="float" office:value="0" calcext:value-type="float">
            <text:p>0</text:p>
          </table:table-cell>
          <table:table-cell office:value-type="float" office:value="930" calcext:value-type="float">
            <text:p>930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780.243.745-87  EDER MENESES SOUS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77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48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56" calcext:value-type="float">
            <text:p>12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6" calcext:value-type="float">
            <text:p>125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6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8/2026</text:p>
          </table:table-cell>
          <table:table-cell table:style-name="ce2" office:value-type="float" office:value="4" calcext:value-type="float">
            <text:p>4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200" calcext:value-type="float">
            <text:p>32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00" calcext:value-type="float">
            <text:p>32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67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0/2026</text:p>
          </table:table-cell>
          <table:table-cell table:style-name="ce2" office:value-type="float" office:value="5" calcext:value-type="float">
            <text:p>5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700" calcext:value-type="float">
            <text:p>37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00" calcext:value-type="float">
            <text:p>370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1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5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206.8" calcext:value-type="float">
            <text:p>3206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06.8" calcext:value-type="float">
            <text:p>3206,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362.8" calcext:value-type="float">
            <text:p>11362,8</text:p>
          </table:table-cell>
          <table:table-cell office:value-type="float" office:value="0" calcext:value-type="float">
            <text:p>0</text:p>
          </table:table-cell>
          <table:table-cell office:value-type="float" office:value="11362.8" calcext:value-type="float">
            <text:p>11362,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362.8" calcext:value-type="float">
            <text:p>11362,8</text:p>
          </table:table-cell>
          <table:table-cell office:value-type="float" office:value="0" calcext:value-type="float">
            <text:p>0</text:p>
          </table:table-cell>
          <table:table-cell office:value-type="float" office:value="11362.8" calcext:value-type="float">
            <text:p>11362,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12.950.535-86  EDNA BATISTA DE SOUZA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6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60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260" calcext:value-type="float">
            <text:p>12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0" calcext:value-type="float">
            <text:p>126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260" calcext:value-type="float">
            <text:p>1260</text:p>
          </table:table-cell>
          <table:table-cell office:value-type="float" office:value="0" calcext:value-type="float">
            <text:p>0</text:p>
          </table:table-cell>
          <table:table-cell office:value-type="float" office:value="1260" calcext:value-type="float">
            <text:p>126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260" calcext:value-type="float">
            <text:p>1260</text:p>
          </table:table-cell>
          <table:table-cell office:value-type="float" office:value="0" calcext:value-type="float">
            <text:p>0</text:p>
          </table:table-cell>
          <table:table-cell office:value-type="float" office:value="1260" calcext:value-type="float">
            <text:p>126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9.090.104-55  EDUARDO JOSÉ CABRAL DE MEL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87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7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90.495.946/0001-69  ELECTRIC CONSULTORIA E SERVIÇOS SOCIEDADE SIMPLE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3/2026</text:p>
          </table:table-cell>
          <table:table-cell table:style-name="ce2" office:value-type="float" office:value="1615" calcext:value-type="float">
            <text:p>1615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style-name="ce8" office:value-type="float" office:value="3990" calcext:value-type="float">
            <text:p>3990</text:p>
          </table:table-cell>
          <table:table-cell table:style-name="ce8" office:value-type="float" office:value="3744.61" calcext:value-type="float">
            <text:p>3744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44.61" calcext:value-type="float">
            <text:p>3744,6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3990" calcext:value-type="float">
            <text:p>3990</text:p>
          </table:table-cell>
          <table:table-cell office:value-type="float" office:value="3744.61" calcext:value-type="float">
            <text:p>3744,61</text:p>
          </table:table-cell>
          <table:table-cell office:value-type="float" office:value="0" calcext:value-type="float">
            <text:p>0</text:p>
          </table:table-cell>
          <table:table-cell office:value-type="float" office:value="3744.61" calcext:value-type="float">
            <text:p>3744,6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3990" calcext:value-type="float">
            <text:p>3990</text:p>
          </table:table-cell>
          <table:table-cell office:value-type="float" office:value="3744.61" calcext:value-type="float">
            <text:p>3744,61</text:p>
          </table:table-cell>
          <table:table-cell office:value-type="float" office:value="0" calcext:value-type="float">
            <text:p>0</text:p>
          </table:table-cell>
          <table:table-cell office:value-type="float" office:value="3744.61" calcext:value-type="float">
            <text:p>3744,6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921.284.245-34  ELENICE LISBOA P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79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80/2026</text:p>
          </table:table-cell>
          <table:table-cell table:style-name="ce2" office:value-type="float" office:value="13152026" calcext:value-type="float">
            <text:p>13152026</text:p>
          </table:table-cell>
          <table:table-cell table:style-name="ce7" office:value-type="date" office:date-value="2026-02-14" calcext:value-type="date">
            <text:p>14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100.62" calcext:value-type="float">
            <text:p>100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.62" calcext:value-type="float">
            <text:p>100,6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0.62" calcext:value-type="float">
            <text:p>100,62</text:p>
          </table:table-cell>
          <table:table-cell office:value-type="float" office:value="0" calcext:value-type="float">
            <text:p>0</text:p>
          </table:table-cell>
          <table:table-cell office:value-type="float" office:value="100.62" calcext:value-type="float">
            <text:p>100,6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0.62" calcext:value-type="float">
            <text:p>100,62</text:p>
          </table:table-cell>
          <table:table-cell office:value-type="float" office:value="0" calcext:value-type="float">
            <text:p>0</text:p>
          </table:table-cell>
          <table:table-cell office:value-type="float" office:value="100.62" calcext:value-type="float">
            <text:p>100,6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590.112.205-44  EMERSON DANTAS DE MENEZE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5/2026</text:p>
          </table:table-cell>
          <table:table-cell table:style-name="ce2" office:value-type="float" office:value="31" calcext:value-type="float">
            <text:p>31</text:p>
          </table:table-cell>
          <table:table-cell table:style-name="ce7" office:value-type="date" office:date-value="2026-02-24" calcext:value-type="date">
            <text:p>24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570.41" calcext:value-type="float">
            <text:p>1570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70.41" calcext:value-type="float">
            <text:p>1570,4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70.41" calcext:value-type="float">
            <text:p>1570,41</text:p>
          </table:table-cell>
          <table:table-cell office:value-type="float" office:value="0" calcext:value-type="float">
            <text:p>0</text:p>
          </table:table-cell>
          <table:table-cell office:value-type="float" office:value="1570.41" calcext:value-type="float">
            <text:p>1570,4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70.41" calcext:value-type="float">
            <text:p>1570,41</text:p>
          </table:table-cell>
          <table:table-cell office:value-type="float" office:value="0" calcext:value-type="float">
            <text:p>0</text:p>
          </table:table-cell>
          <table:table-cell office:value-type="float" office:value="1570.41" calcext:value-type="float">
            <text:p>1570,4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46.107/0001-12  EMPRESA GRAFICA JORNAL DA CIDAD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2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8/2026</text:p>
          </table:table-cell>
          <table:table-cell table:style-name="ce2" office:value-type="float" office:value="207" calcext:value-type="float">
            <text:p>207</text:p>
          </table:table-cell>
          <table:table-cell table:style-name="ce7" office:value-type="date" office:date-value="2026-02-23" calcext:value-type="date">
            <text:p>23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3600" calcext:value-type="float">
            <text:p>3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00" calcext:value-type="float">
            <text:p>36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600" calcext:value-type="float">
            <text:p>3600</text:p>
          </table:table-cell>
          <table:table-cell office:value-type="float" office:value="0" calcext:value-type="float">
            <text:p>0</text:p>
          </table:table-cell>
          <table:table-cell office:value-type="float" office:value="3600" calcext:value-type="float">
            <text:p>36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600" calcext:value-type="float">
            <text:p>3600</text:p>
          </table:table-cell>
          <table:table-cell office:value-type="float" office:value="0" calcext:value-type="float">
            <text:p>0</text:p>
          </table:table-cell>
          <table:table-cell office:value-type="float" office:value="3600" calcext:value-type="float">
            <text:p>3600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017.462/0001-63  ENERGISA SERGIPE-DISTRIBUIDORA DE ENERGIA S.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81/2026</text:p>
          </table:table-cell>
          <table:table-cell table:style-name="ce2" office:value-type="float" office:value="7418429" calcext:value-type="float">
            <text:p>7418429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291468.58" calcext:value-type="float">
            <text:p>1291468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91468.58" calcext:value-type="float">
            <text:p>1291468,5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58/2026</text:p>
          </table:table-cell>
          <table:table-cell table:style-name="ce2" office:value-type="float" office:value="7418428" calcext:value-type="float">
            <text:p>7418428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525893.94" calcext:value-type="float">
            <text:p>152589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25893.94" calcext:value-type="float">
            <text:p>1525893,9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75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7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01/2026</text:p>
          </table:table-cell>
          <table:table-cell table:style-name="ce2" office:value-type="float" office:value="7417100" calcext:value-type="float">
            <text:p>7417100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538551.12" calcext:value-type="float">
            <text:p>538551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8551.12" calcext:value-type="float">
            <text:p>538551,1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355913.64" calcext:value-type="float">
            <text:p>3355913,64</text:p>
          </table:table-cell>
          <table:table-cell office:value-type="float" office:value="0" calcext:value-type="float">
            <text:p>0</text:p>
          </table:table-cell>
          <table:table-cell office:value-type="float" office:value="3355913.64" calcext:value-type="float">
            <text:p>3355913,6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355913.64" calcext:value-type="float">
            <text:p>3355913,64</text:p>
          </table:table-cell>
          <table:table-cell office:value-type="float" office:value="0" calcext:value-type="float">
            <text:p>0</text:p>
          </table:table-cell>
          <table:table-cell office:value-type="float" office:value="3355913.64" calcext:value-type="float">
            <text:p>3355913,6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77.358.154-50  ERASMO GOMES SANTOS JUNIOR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28/2026</text:p>
          </table:table-cell>
          <table:table-cell table:style-name="ce2" office:value-type="float" office:value="41" calcext:value-type="float">
            <text:p>41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998.72" calcext:value-type="float">
            <text:p>199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8.72" calcext:value-type="float">
            <text:p>1998,7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998.72" calcext:value-type="float">
            <text:p>1998,72</text:p>
          </table:table-cell>
          <table:table-cell office:value-type="float" office:value="0" calcext:value-type="float">
            <text:p>0</text:p>
          </table:table-cell>
          <table:table-cell office:value-type="float" office:value="1998.72" calcext:value-type="float">
            <text:p>1998,7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998.72" calcext:value-type="float">
            <text:p>1998,72</text:p>
          </table:table-cell>
          <table:table-cell office:value-type="float" office:value="0" calcext:value-type="float">
            <text:p>0</text:p>
          </table:table-cell>
          <table:table-cell office:value-type="float" office:value="1998.72" calcext:value-type="float">
            <text:p>1998,72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05.976.727/0001-22  ESTRUTURAL - ESTRUTURAS METALICAS E CONSTRUCOES LTDA - 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5" xlink:type="simple">0009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77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439431.97" calcext:value-type="float">
            <text:p>439431,97</text:p>
          </table:table-cell>
          <table:table-cell table:style-name="ce8" office:value-type="float" office:value="393291.61" calcext:value-type="float">
            <text:p>393291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3291.61" calcext:value-type="float">
            <text:p>393291,6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439431.97" calcext:value-type="float">
            <text:p>439431,97</text:p>
          </table:table-cell>
          <table:table-cell office:value-type="float" office:value="393291.61" calcext:value-type="float">
            <text:p>393291,61</text:p>
          </table:table-cell>
          <table:table-cell office:value-type="float" office:value="0" calcext:value-type="float">
            <text:p>0</text:p>
          </table:table-cell>
          <table:table-cell office:value-type="float" office:value="393291.61" calcext:value-type="float">
            <text:p>393291,6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39431.97" calcext:value-type="float">
            <text:p>439431,97</text:p>
          </table:table-cell>
          <table:table-cell office:value-type="float" office:value="393291.61" calcext:value-type="float">
            <text:p>393291,61</text:p>
          </table:table-cell>
          <table:table-cell office:value-type="float" office:value="0" calcext:value-type="float">
            <text:p>0</text:p>
          </table:table-cell>
          <table:table-cell office:value-type="float" office:value="393291.61" calcext:value-type="float">
            <text:p>393291,61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56.902.625-87  EVERSON FERREIRA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81/2026</text:p>
          </table:table-cell>
          <table:table-cell table:style-name="ce2" office:value-type="float" office:value="205278" calcext:value-type="float">
            <text:p>205278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381.04" calcext:value-type="float">
            <text:p>1381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1.04" calcext:value-type="float">
            <text:p>1381,0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81.04" calcext:value-type="float">
            <text:p>1381,04</text:p>
          </table:table-cell>
          <table:table-cell office:value-type="float" office:value="0" calcext:value-type="float">
            <text:p>0</text:p>
          </table:table-cell>
          <table:table-cell office:value-type="float" office:value="1381.04" calcext:value-type="float">
            <text:p>1381,0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381.04" calcext:value-type="float">
            <text:p>1381,04</text:p>
          </table:table-cell>
          <table:table-cell office:value-type="float" office:value="0" calcext:value-type="float">
            <text:p>0</text:p>
          </table:table-cell>
          <table:table-cell office:value-type="float" office:value="1381.04" calcext:value-type="float">
            <text:p>1381,0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14.482.544/0001-41  F.S. PARTICIPAÇÕE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80" xlink:type="simple">00083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06/2026</text:p>
          </table:table-cell>
          <table:table-cell table:style-name="ce2" office:value-type="float" office:value="34" calcext:value-type="float">
            <text:p>34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39000" calcext:value-type="float">
            <text:p>39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000" calcext:value-type="float">
            <text:p>39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80" xlink:type="simple">00083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15/2026 (R)</text:p>
          </table:table-cell>
          <table:table-cell table:style-name="ce2" office:value-type="float" office:value="10" calcext:value-type="float">
            <text:p>10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3814.2" calcext:value-type="float">
            <text:p>3814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14.2" calcext:value-type="float">
            <text:p>3814,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2814.2" calcext:value-type="float">
            <text:p>42814,2</text:p>
          </table:table-cell>
          <table:table-cell office:value-type="float" office:value="0" calcext:value-type="float">
            <text:p>0</text:p>
          </table:table-cell>
          <table:table-cell office:value-type="float" office:value="42814.2" calcext:value-type="float">
            <text:p>42814,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2814.2" calcext:value-type="float">
            <text:p>42814,2</text:p>
          </table:table-cell>
          <table:table-cell office:value-type="float" office:value="0" calcext:value-type="float">
            <text:p>0</text:p>
          </table:table-cell>
          <table:table-cell office:value-type="float" office:value="42814.2" calcext:value-type="float">
            <text:p>42814,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1.707.794/0001-06  FASTLABOR COMERCIAL EIRELI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23" xlink:type="simple">OD01549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9/2026</text:p>
          </table:table-cell>
          <table:table-cell table:style-name="ce2" office:value-type="float" office:value="10926" calcext:value-type="float">
            <text:p>10926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5439.96" calcext:value-type="float">
            <text:p>5439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439.96" calcext:value-type="float">
            <text:p>5439,9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439.96" calcext:value-type="float">
            <text:p>5439,96</text:p>
          </table:table-cell>
          <table:table-cell office:value-type="float" office:value="0" calcext:value-type="float">
            <text:p>0</text:p>
          </table:table-cell>
          <table:table-cell office:value-type="float" office:value="5439.96" calcext:value-type="float">
            <text:p>5439,9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439.96" calcext:value-type="float">
            <text:p>5439,96</text:p>
          </table:table-cell>
          <table:table-cell office:value-type="float" office:value="0" calcext:value-type="float">
            <text:p>0</text:p>
          </table:table-cell>
          <table:table-cell office:value-type="float" office:value="5439.96" calcext:value-type="float">
            <text:p>5439,9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1.655.954/0001-59  FEDERAL TELECOM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4/2026</text:p>
          </table:table-cell>
          <table:table-cell table:style-name="ce2" office:value-type="float" office:value="9910" calcext:value-type="float">
            <text:p>9910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1006.57" calcext:value-type="float">
            <text:p>1006,5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57" calcext:value-type="float">
            <text:p>1006,5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972" xlink:type="simple">0015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6/2026 (R)</text:p>
          </table:table-cell>
          <table:table-cell table:style-name="ce2" office:value-type="float" office:value="9909" calcext:value-type="float">
            <text:p>9909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98.95" calcext:value-type="float">
            <text:p>9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.95" calcext:value-type="float">
            <text:p>98,9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05.52" calcext:value-type="float">
            <text:p>1105,52</text:p>
          </table:table-cell>
          <table:table-cell office:value-type="float" office:value="0" calcext:value-type="float">
            <text:p>0</text:p>
          </table:table-cell>
          <table:table-cell office:value-type="float" office:value="1105.52" calcext:value-type="float">
            <text:p>1105,5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05.52" calcext:value-type="float">
            <text:p>1105,52</text:p>
          </table:table-cell>
          <table:table-cell office:value-type="float" office:value="0" calcext:value-type="float">
            <text:p>0</text:p>
          </table:table-cell>
          <table:table-cell office:value-type="float" office:value="1105.52" calcext:value-type="float">
            <text:p>1105,52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080.108.885-24  FELIPE MENDONÇA CARVA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4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5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588.97" calcext:value-type="float">
            <text:p>1588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8.97" calcext:value-type="float">
            <text:p>1588,9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88.97" calcext:value-type="float">
            <text:p>1588,97</text:p>
          </table:table-cell>
          <table:table-cell office:value-type="float" office:value="0" calcext:value-type="float">
            <text:p>0</text:p>
          </table:table-cell>
          <table:table-cell office:value-type="float" office:value="1588.97" calcext:value-type="float">
            <text:p>1588,9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88.97" calcext:value-type="float">
            <text:p>1588,97</text:p>
          </table:table-cell>
          <table:table-cell office:value-type="float" office:value="0" calcext:value-type="float">
            <text:p>0</text:p>
          </table:table-cell>
          <table:table-cell office:value-type="float" office:value="1588.97" calcext:value-type="float">
            <text:p>1588,9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1.504.670/0001-08  FORTHE AGROPECUARI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1">
          <table:table-cell table:style-name="ce2" office:value-type="string" calcext:value-type="string">
            <text:p><text:a xlink:href="http://publixweb:8080/publix/jsp/frmConsultaLicitacaoCompromisso.jsp?chave=53884" xlink:type="simple">OD01406/2025</text:a></text:p>
          </table:table-cell>
          <table:table-cell table:style-name="ce6" office:value-type="string" calcext:value-type="string">
            <text:p>400.03 - BENS E EQUIPAMENTOS ADMINISTRATIV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4/2026</text:p>
          </table:table-cell>
          <table:table-cell table:style-name="ce2" office:value-type="float" office:value="701" calcext:value-type="float">
            <text:p>701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53000" calcext:value-type="float">
            <text:p>53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000" calcext:value-type="float">
            <text:p>53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3000" calcext:value-type="float">
            <text:p>53000</text:p>
          </table:table-cell>
          <table:table-cell office:value-type="float" office:value="0" calcext:value-type="float">
            <text:p>0</text:p>
          </table:table-cell>
          <table:table-cell office:value-type="float" office:value="53000" calcext:value-type="float">
            <text:p>530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3000" calcext:value-type="float">
            <text:p>53000</text:p>
          </table:table-cell>
          <table:table-cell office:value-type="float" office:value="0" calcext:value-type="float">
            <text:p>0</text:p>
          </table:table-cell>
          <table:table-cell office:value-type="float" office:value="53000" calcext:value-type="float">
            <text:p>530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7.483.435/0001-90  FOTOVO ENERGIAS RENOVAVEI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9" xlink:type="simple">00132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39/2026</text:p>
          </table:table-cell>
          <table:table-cell table:style-name="ce2" office:value-type="float" office:value="495" calcext:value-type="float">
            <text:p>49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628380.23" calcext:value-type="float">
            <text:p>1628380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8380.23" calcext:value-type="float">
            <text:p>1628380,2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62/2026</text:p>
          </table:table-cell>
          <table:table-cell table:style-name="ce2" office:value-type="float" office:value="497" calcext:value-type="float">
            <text:p>497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7108.86" calcext:value-type="float">
            <text:p>137108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7108.86" calcext:value-type="float">
            <text:p>137108,8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64/2026</text:p>
          </table:table-cell>
          <table:table-cell table:style-name="ce2" office:value-type="float" office:value="500" calcext:value-type="float">
            <text:p>500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97301.93" calcext:value-type="float">
            <text:p>197301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7301.93" calcext:value-type="float">
            <text:p>197301,9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67/2026</text:p>
          </table:table-cell>
          <table:table-cell table:style-name="ce2" office:value-type="float" office:value="496" calcext:value-type="float">
            <text:p>49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3715.1" calcext:value-type="float">
            <text:p>133715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715.1" calcext:value-type="float">
            <text:p>133715,1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70/2026</text:p>
          </table:table-cell>
          <table:table-cell table:style-name="ce2" office:value-type="float" office:value="499" calcext:value-type="float">
            <text:p>499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20071.76" calcext:value-type="float">
            <text:p>320071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0071.76" calcext:value-type="float">
            <text:p>320071,7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41" xlink:type="simple">00133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81/2026</text:p>
          </table:table-cell>
          <table:table-cell table:style-name="ce2" office:value-type="float" office:value="498" calcext:value-type="float">
            <text:p>49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89619.45" calcext:value-type="float">
            <text:p>189619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9619.45" calcext:value-type="float">
            <text:p>189619,4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606197.33" calcext:value-type="float">
            <text:p>2606197,33</text:p>
          </table:table-cell>
          <table:table-cell office:value-type="float" office:value="0" calcext:value-type="float">
            <text:p>0</text:p>
          </table:table-cell>
          <table:table-cell office:value-type="float" office:value="2606197.33" calcext:value-type="float">
            <text:p>2606197,3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606197.33" calcext:value-type="float">
            <text:p>2606197,33</text:p>
          </table:table-cell>
          <table:table-cell office:value-type="float" office:value="0" calcext:value-type="float">
            <text:p>0</text:p>
          </table:table-cell>
          <table:table-cell office:value-type="float" office:value="2606197.33" calcext:value-type="float">
            <text:p>2606197,33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32.834.491/0001-62  FRANCA SERVIÇOS DE VIGILÂNCIA E SEGURANÇA PATRIMONIA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92/2026</text:p>
          </table:table-cell>
          <table:table-cell table:style-name="ce2" office:value-type="float" office:value="79" calcext:value-type="float">
            <text:p>79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46583.78" calcext:value-type="float">
            <text:p>46583,78</text:p>
          </table:table-cell>
          <table:table-cell table:style-name="ce8" office:value-type="float" office:value="36498.38" calcext:value-type="float">
            <text:p>36498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98.38" calcext:value-type="float">
            <text:p>36498,3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9/2026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9.2" calcext:value-type="float">
            <text:p>182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9.2" calcext:value-type="float">
            <text:p>18249,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4/2026</text:p>
          </table:table-cell>
          <table:table-cell table:style-name="ce2" office:value-type="float" office:value="86" calcext:value-type="float">
            <text:p>86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2.78" calcext:value-type="float">
            <text:p>10022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2.78" calcext:value-type="float">
            <text:p>10022,7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5/2026</text:p>
          </table:table-cell>
          <table:table-cell table:style-name="ce2" office:value-type="float" office:value="74" calcext:value-type="float">
            <text:p>74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621.33" calcext:value-type="float">
            <text:p>10621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21.33" calcext:value-type="float">
            <text:p>10621,3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25/2026</text:p>
          </table:table-cell>
          <table:table-cell table:style-name="ce2" office:value-type="float" office:value="68" calcext:value-type="float">
            <text:p>68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0/202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36088.68" calcext:value-type="float">
            <text:p>36088,68</text:p>
          </table:table-cell>
          <table:table-cell table:style-name="ce8" office:value-type="float" office:value="28275.49" calcext:value-type="float">
            <text:p>28275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75.49" calcext:value-type="float">
            <text:p>28275,4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5/2026</text:p>
          </table:table-cell>
          <table:table-cell table:style-name="ce2" office:value-type="float" office:value="71" calcext:value-type="float">
            <text:p>7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1/2026</text:p>
          </table:table-cell>
          <table:table-cell table:style-name="ce2" office:value-type="float" office:value="72" calcext:value-type="float">
            <text:p>7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3.67" calcext:value-type="float">
            <text:p>18243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3.67" calcext:value-type="float">
            <text:p>18243,6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6/202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1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46583.78" calcext:value-type="float">
            <text:p>46583,78</text:p>
          </table:table-cell>
          <table:table-cell table:style-name="ce8" office:value-type="float" office:value="36493.46" calcext:value-type="float">
            <text:p>36493,4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93.46" calcext:value-type="float">
            <text:p>36493,4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6/2026</text:p>
          </table:table-cell>
          <table:table-cell table:style-name="ce2" office:value-type="float" office:value="81" calcext:value-type="float">
            <text:p>8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46583.78" calcext:value-type="float">
            <text:p>46583,78</text:p>
          </table:table-cell>
          <table:table-cell table:style-name="ce8" office:value-type="float" office:value="36498.38" calcext:value-type="float">
            <text:p>36498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498.38" calcext:value-type="float">
            <text:p>36498,3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81/2026</text:p>
          </table:table-cell>
          <table:table-cell table:style-name="ce2" office:value-type="float" office:value="84" calcext:value-type="float">
            <text:p>84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36088.68" calcext:value-type="float">
            <text:p>36088,68</text:p>
          </table:table-cell>
          <table:table-cell table:style-name="ce8" office:value-type="float" office:value="28270.86" calcext:value-type="float">
            <text:p>28270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270.86" calcext:value-type="float">
            <text:p>28270,8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95/2026</text:p>
          </table:table-cell>
          <table:table-cell table:style-name="ce2" office:value-type="float" office:value="87" calcext:value-type="float">
            <text:p>87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9.2" calcext:value-type="float">
            <text:p>182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9.2" calcext:value-type="float">
            <text:p>18249,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4/2026</text:p>
          </table:table-cell>
          <table:table-cell table:style-name="ce2" office:value-type="float" office:value="82" calcext:value-type="float">
            <text:p>8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44/2026</text:p>
          </table:table-cell>
          <table:table-cell table:style-name="ce2" office:value-type="float" office:value="69" calcext:value-type="float">
            <text:p>69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89700.4" calcext:value-type="float">
            <text:p>89700,4</text:p>
          </table:table-cell>
          <table:table-cell table:style-name="ce8" office:value-type="float" office:value="70280.27" calcext:value-type="float">
            <text:p>70280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280.27" calcext:value-type="float">
            <text:p>70280,2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49/2026</text:p>
          </table:table-cell>
          <table:table-cell table:style-name="ce2" office:value-type="float" office:value="77" calcext:value-type="float">
            <text:p>77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2796.79" calcext:value-type="float">
            <text:p>12796,79</text:p>
          </table:table-cell>
          <table:table-cell table:style-name="ce8" office:value-type="float" office:value="10026.28" calcext:value-type="float">
            <text:p>1002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26.28" calcext:value-type="float">
            <text:p>10026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16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61682.26" calcext:value-type="float">
            <text:p>61682,26</text:p>
          </table:table-cell>
          <table:table-cell table:style-name="ce8" office:value-type="float" office:value="48328.05" calcext:value-type="float">
            <text:p>48328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328.05" calcext:value-type="float">
            <text:p>48328,0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1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10691.64" calcext:value-type="float">
            <text:p>210691,64</text:p>
          </table:table-cell>
          <table:table-cell table:style-name="ce8" office:value-type="float" office:value="165076.9" calcext:value-type="float">
            <text:p>165076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5076.9" calcext:value-type="float">
            <text:p>165076,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6/2026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23291.89" calcext:value-type="float">
            <text:p>23291,89</text:p>
          </table:table-cell>
          <table:table-cell table:style-name="ce8" office:value-type="float" office:value="18249.2" calcext:value-type="float">
            <text:p>182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249.2" calcext:value-type="float">
            <text:p>18249,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33/2026</text:p>
          </table:table-cell>
          <table:table-cell table:style-name="ce2" office:value-type="float" office:value="83" calcext:value-type="float">
            <text:p>83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164107.86" calcext:value-type="float">
            <text:p>164107,86</text:p>
          </table:table-cell>
          <table:table-cell table:style-name="ce8" office:value-type="float" office:value="128578.51" calcext:value-type="float">
            <text:p>128578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8578.51" calcext:value-type="float">
            <text:p>128578,5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20855.95" calcext:value-type="float">
            <text:p>920855,95</text:p>
          </table:table-cell>
          <table:table-cell office:value-type="float" office:value="722067.08" calcext:value-type="float">
            <text:p>722067,08</text:p>
          </table:table-cell>
          <table:table-cell office:value-type="float" office:value="0" calcext:value-type="float">
            <text:p>0</text:p>
          </table:table-cell>
          <table:table-cell office:value-type="float" office:value="722067.08" calcext:value-type="float">
            <text:p>722067,0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20855.95" calcext:value-type="float">
            <text:p>920855,95</text:p>
          </table:table-cell>
          <table:table-cell office:value-type="float" office:value="722067.08" calcext:value-type="float">
            <text:p>722067,08</text:p>
          </table:table-cell>
          <table:table-cell office:value-type="float" office:value="0" calcext:value-type="float">
            <text:p>0</text:p>
          </table:table-cell>
          <table:table-cell office:value-type="float" office:value="722067.08" calcext:value-type="float">
            <text:p>722067,0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83.042.844-72  FRANCISCO DE PAULA MEDEIR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39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5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621" calcext:value-type="float">
            <text:p>16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1" calcext:value-type="float">
            <text:p>162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621" calcext:value-type="float">
            <text:p>1621</text:p>
          </table:table-cell>
          <table:table-cell office:value-type="float" office:value="0" calcext:value-type="float">
            <text:p>0</text:p>
          </table:table-cell>
          <table:table-cell office:value-type="float" office:value="1621" calcext:value-type="float">
            <text:p>162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621" calcext:value-type="float">
            <text:p>1621</text:p>
          </table:table-cell>
          <table:table-cell office:value-type="float" office:value="0" calcext:value-type="float">
            <text:p>0</text:p>
          </table:table-cell>
          <table:table-cell office:value-type="float" office:value="1621" calcext:value-type="float">
            <text:p>162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4.556.274/0001-12  FUNDO ESTADUAL DE RECURSOS HÍDRIC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322" xlink:type="simple">S/C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1/2026</text:p>
          </table:table-cell>
          <table:table-cell table:style-name="ce2" office:value-type="float" office:value="4011611" calcext:value-type="float">
            <text:p>4011611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2372" calcext:value-type="float">
            <text:p>223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72" calcext:value-type="float">
            <text:p>22372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319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93/2026</text:p>
          </table:table-cell>
          <table:table-cell table:style-name="ce2" office:value-type="float" office:value="4556274000112" calcext:value-type="float">
            <text:p>4556274000112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8948.8" calcext:value-type="float">
            <text:p>8948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48.8" calcext:value-type="float">
            <text:p>8948,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1320.8" calcext:value-type="float">
            <text:p>31320,8</text:p>
          </table:table-cell>
          <table:table-cell office:value-type="float" office:value="0" calcext:value-type="float">
            <text:p>0</text:p>
          </table:table-cell>
          <table:table-cell office:value-type="float" office:value="31320.8" calcext:value-type="float">
            <text:p>31320,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1320.8" calcext:value-type="float">
            <text:p>31320,8</text:p>
          </table:table-cell>
          <table:table-cell office:value-type="float" office:value="0" calcext:value-type="float">
            <text:p>0</text:p>
          </table:table-cell>
          <table:table-cell office:value-type="float" office:value="31320.8" calcext:value-type="float">
            <text:p>31320,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9.314.825/0001-55  FUNDO FINANCEIRO PREVIDENCIÁRIO - FINANPREV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18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21/2026</text:p>
          </table:table-cell>
          <table:table-cell table:style-name="ce2" office:value-type="float" office:value="6334" calcext:value-type="float">
            <text:p>633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938.53" calcext:value-type="float">
            <text:p>2938,5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38.53" calcext:value-type="float">
            <text:p>2938,5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938.53" calcext:value-type="float">
            <text:p>2938,53</text:p>
          </table:table-cell>
          <table:table-cell office:value-type="float" office:value="0" calcext:value-type="float">
            <text:p>0</text:p>
          </table:table-cell>
          <table:table-cell office:value-type="float" office:value="2938.53" calcext:value-type="float">
            <text:p>2938,5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938.53" calcext:value-type="float">
            <text:p>2938,53</text:p>
          </table:table-cell>
          <table:table-cell office:value-type="float" office:value="0" calcext:value-type="float">
            <text:p>0</text:p>
          </table:table-cell>
          <table:table-cell office:value-type="float" office:value="2938.53" calcext:value-type="float">
            <text:p>2938,5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3.658.432/0001-82  GEAP AUTOGESTAO EM SAUD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4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9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1-30" calcext:value-type="date">
            <text:p>30/01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1553810.72" calcext:value-type="float">
            <text:p>1553810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3810.72" calcext:value-type="float">
            <text:p>1553810,7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516245.64" calcext:value-type="float">
            <text:p>516245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6245.64" calcext:value-type="float">
            <text:p>516245,6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070056.36" calcext:value-type="float">
            <text:p>2070056,36</text:p>
          </table:table-cell>
          <table:table-cell office:value-type="float" office:value="0" calcext:value-type="float">
            <text:p>0</text:p>
          </table:table-cell>
          <table:table-cell office:value-type="float" office:value="2070056.36" calcext:value-type="float">
            <text:p>2070056,3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070056.36" calcext:value-type="float">
            <text:p>2070056,36</text:p>
          </table:table-cell>
          <table:table-cell office:value-type="float" office:value="0" calcext:value-type="float">
            <text:p>0</text:p>
          </table:table-cell>
          <table:table-cell office:value-type="float" office:value="2070056.36" calcext:value-type="float">
            <text:p>2070056,3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4.031.791/0001-78  GEOTEC - CONSULTORIA E SERVIÇ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36/2026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2" table:style-name="ce7" office:value-type="date" office:date-value="2026-02-19" calcext:value-type="date">
            <text:p>19/02/26</text:p>
          </table:table-cell>
          <table:table-cell table:style-name="ce8" office:value-type="float" office:value="22929.48" calcext:value-type="float">
            <text:p>22929,48</text:p>
          </table:table-cell>
          <table:table-cell table:style-name="ce8" office:value-type="float" office:value="21783.01" calcext:value-type="float">
            <text:p>2178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83.01" calcext:value-type="float">
            <text:p>21783,0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69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22929.48" calcext:value-type="float">
            <text:p>22929,48</text:p>
          </table:table-cell>
          <table:table-cell table:style-name="ce8" office:value-type="float" office:value="21783.01" calcext:value-type="float">
            <text:p>21783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783.01" calcext:value-type="float">
            <text:p>21783,0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45858.96" calcext:value-type="float">
            <text:p>45858,96</text:p>
          </table:table-cell>
          <table:table-cell office:value-type="float" office:value="43566.02" calcext:value-type="float">
            <text:p>43566,02</text:p>
          </table:table-cell>
          <table:table-cell office:value-type="float" office:value="0" calcext:value-type="float">
            <text:p>0</text:p>
          </table:table-cell>
          <table:table-cell office:value-type="float" office:value="43566.02" calcext:value-type="float">
            <text:p>43566,0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5858.96" calcext:value-type="float">
            <text:p>45858,96</text:p>
          </table:table-cell>
          <table:table-cell office:value-type="float" office:value="43566.02" calcext:value-type="float">
            <text:p>43566,02</text:p>
          </table:table-cell>
          <table:table-cell office:value-type="float" office:value="0" calcext:value-type="float">
            <text:p>0</text:p>
          </table:table-cell>
          <table:table-cell office:value-type="float" office:value="43566.02" calcext:value-type="float">
            <text:p>43566,0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275.333.955-49  GERALDO GOMES DA SILV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67/2026</text:p>
          </table:table-cell>
          <table:table-cell table:style-name="ce2" office:value-type="float" office:value="28611" calcext:value-type="float">
            <text:p>28611</text:p>
          </table:table-cell>
          <table:table-cell table:number-columns-repeated="2" table:style-name="ce7" office:value-type="date" office:date-value="2026-02-23" calcext:value-type="date">
            <text:p>23/02/26</text:p>
          </table:table-cell>
          <table:table-cell table:number-columns-repeated="2" table:style-name="ce8" office:value-type="float" office:value="68430.4" calcext:value-type="float">
            <text:p>68430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430.4" calcext:value-type="float">
            <text:p>68430,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8430.4" calcext:value-type="float">
            <text:p>68430,4</text:p>
          </table:table-cell>
          <table:table-cell office:value-type="float" office:value="0" calcext:value-type="float">
            <text:p>0</text:p>
          </table:table-cell>
          <table:table-cell office:value-type="float" office:value="68430.4" calcext:value-type="float">
            <text:p>68430,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8430.4" calcext:value-type="float">
            <text:p>68430,4</text:p>
          </table:table-cell>
          <table:table-cell office:value-type="float" office:value="0" calcext:value-type="float">
            <text:p>0</text:p>
          </table:table-cell>
          <table:table-cell office:value-type="float" office:value="68430.4" calcext:value-type="float">
            <text:p>68430,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958.225.775-04  GILTON CAVALCANTE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25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9/2026</text:p>
          </table:table-cell>
          <table:table-cell table:style-name="ce2" office:value-type="float" office:value="18582026" calcext:value-type="float">
            <text:p>18582026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21.19" calcext:value-type="float">
            <text:p>121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1.19" calcext:value-type="float">
            <text:p>121,1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21.19" calcext:value-type="float">
            <text:p>121,19</text:p>
          </table:table-cell>
          <table:table-cell office:value-type="float" office:value="0" calcext:value-type="float">
            <text:p>0</text:p>
          </table:table-cell>
          <table:table-cell office:value-type="float" office:value="121.19" calcext:value-type="float">
            <text:p>121,1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21.19" calcext:value-type="float">
            <text:p>121,19</text:p>
          </table:table-cell>
          <table:table-cell office:value-type="float" office:value="0" calcext:value-type="float">
            <text:p>0</text:p>
          </table:table-cell>
          <table:table-cell office:value-type="float" office:value="121.19" calcext:value-type="float">
            <text:p>121,1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947.994.315-87  GILTON GAMA DO NASCIMEN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16/2026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0.98" calcext:value-type="float">
            <text:p>28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0.98" calcext:value-type="float">
            <text:p>280,9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959.920.735-15  GISELMA MENDONÇA DA MOT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3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3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588.97" calcext:value-type="float">
            <text:p>1588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8.97" calcext:value-type="float">
            <text:p>1588,97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3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78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1-30" calcext:value-type="date">
            <text:p>30/01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740" calcext:value-type="float">
            <text:p>17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0" calcext:value-type="float">
            <text:p>174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328.97" calcext:value-type="float">
            <text:p>3328,97</text:p>
          </table:table-cell>
          <table:table-cell office:value-type="float" office:value="0" calcext:value-type="float">
            <text:p>0</text:p>
          </table:table-cell>
          <table:table-cell office:value-type="float" office:value="3328.97" calcext:value-type="float">
            <text:p>3328,9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328.97" calcext:value-type="float">
            <text:p>3328,97</text:p>
          </table:table-cell>
          <table:table-cell office:value-type="float" office:value="0" calcext:value-type="float">
            <text:p>0</text:p>
          </table:table-cell>
          <table:table-cell office:value-type="float" office:value="3328.97" calcext:value-type="float">
            <text:p>3328,97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7.873.280/0001-91  GRUPO ENERGIA DO BRASIL INDUSTRIA E COMERCIO DE MAQUINAS E EQUIPAMENTOS LTD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43/2026</text:p>
          </table:table-cell>
          <table:table-cell table:style-name="ce2" office:value-type="float" office:value="20132" calcext:value-type="float">
            <text:p>20132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9166.5" calcext:value-type="float">
            <text:p>9166,5</text:p>
          </table:table-cell>
          <table:table-cell table:style-name="ce8" office:value-type="float" office:value="8602.75" calcext:value-type="float">
            <text:p>8602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602.75" calcext:value-type="float">
            <text:p>8602,7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166.5" calcext:value-type="float">
            <text:p>9166,5</text:p>
          </table:table-cell>
          <table:table-cell office:value-type="float" office:value="8602.75" calcext:value-type="float">
            <text:p>8602,75</text:p>
          </table:table-cell>
          <table:table-cell office:value-type="float" office:value="0" calcext:value-type="float">
            <text:p>0</text:p>
          </table:table-cell>
          <table:table-cell office:value-type="float" office:value="8602.75" calcext:value-type="float">
            <text:p>8602,7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166.5" calcext:value-type="float">
            <text:p>9166,5</text:p>
          </table:table-cell>
          <table:table-cell office:value-type="float" office:value="8602.75" calcext:value-type="float">
            <text:p>8602,75</text:p>
          </table:table-cell>
          <table:table-cell office:value-type="float" office:value="0" calcext:value-type="float">
            <text:p>0</text:p>
          </table:table-cell>
          <table:table-cell office:value-type="float" office:value="8602.75" calcext:value-type="float">
            <text:p>8602,7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5.807.474/0001-24  H C DE MELO AMBIENTA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75" xlink:type="simple">00024/2026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60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81/2026</text:p>
          </table:table-cell>
          <table:table-cell table:style-name="ce2" office:value-type="float" office:value="186" calcext:value-type="float">
            <text:p>186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4671275.08" calcext:value-type="float">
            <text:p>4671275,08</text:p>
          </table:table-cell>
          <table:table-cell table:style-name="ce8" office:value-type="float" office:value="4437711.33" calcext:value-type="float">
            <text:p>4437711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37711.33" calcext:value-type="float">
            <text:p>4437711,3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191" xlink:type="simple">00032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48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50/2026</text:p>
          </table:table-cell>
          <table:table-cell table:style-name="ce2" office:value-type="float" office:value="184" calcext:value-type="float">
            <text:p>184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style-name="ce8" office:value-type="float" office:value="745000" calcext:value-type="float">
            <text:p>745000</text:p>
          </table:table-cell>
          <table:table-cell table:style-name="ce8" office:value-type="float" office:value="707750" calcext:value-type="float">
            <text:p>707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7750" calcext:value-type="float">
            <text:p>70775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41" xlink:type="simple">00093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8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44/2026</text:p>
          </table:table-cell>
          <table:table-cell table:style-name="ce2" office:value-type="float" office:value="183" calcext:value-type="float">
            <text:p>183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style-name="ce8" office:value-type="float" office:value="653750" calcext:value-type="float">
            <text:p>653750</text:p>
          </table:table-cell>
          <table:table-cell table:style-name="ce8" office:value-type="float" office:value="621059" calcext:value-type="float">
            <text:p>6210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1059" calcext:value-type="float">
            <text:p>62105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6070025.08" calcext:value-type="float">
            <text:p>6070025,08</text:p>
          </table:table-cell>
          <table:table-cell office:value-type="float" office:value="5766520.33" calcext:value-type="float">
            <text:p>5766520,33</text:p>
          </table:table-cell>
          <table:table-cell office:value-type="float" office:value="0" calcext:value-type="float">
            <text:p>0</text:p>
          </table:table-cell>
          <table:table-cell office:value-type="float" office:value="5766520.33" calcext:value-type="float">
            <text:p>5766520,33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6070025.08" calcext:value-type="float">
            <text:p>6070025,08</text:p>
          </table:table-cell>
          <table:table-cell office:value-type="float" office:value="5766520.33" calcext:value-type="float">
            <text:p>5766520,33</text:p>
          </table:table-cell>
          <table:table-cell office:value-type="float" office:value="0" calcext:value-type="float">
            <text:p>0</text:p>
          </table:table-cell>
          <table:table-cell office:value-type="float" office:value="5766520.33" calcext:value-type="float">
            <text:p>5766520,3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4.822.903/0001-70  HD3 COMERCIAL TECNICA EIRELI - EPP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04" xlink:type="simple">OD01456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5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92/2026</text:p>
          </table:table-cell>
          <table:table-cell table:style-name="ce2" office:value-type="float" office:value="309" calcext:value-type="float">
            <text:p>309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60000" calcext:value-type="float">
            <text:p>6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000" calcext:value-type="float">
            <text:p>60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60000" calcext:value-type="float">
            <text:p>60000</text:p>
          </table:table-cell>
          <table:table-cell office:value-type="float" office:value="0" calcext:value-type="float">
            <text:p>0</text:p>
          </table:table-cell>
          <table:table-cell office:value-type="float" office:value="60000" calcext:value-type="float">
            <text:p>6000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0000" calcext:value-type="float">
            <text:p>60000</text:p>
          </table:table-cell>
          <table:table-cell office:value-type="float" office:value="0" calcext:value-type="float">
            <text:p>0</text:p>
          </table:table-cell>
          <table:table-cell office:value-type="float" office:value="60000" calcext:value-type="float">
            <text:p>6000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4.822.903/0001-70  HD3 COMERCIAL TECNIC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94" xlink:type="simple">OD01423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52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6/2026</text:p>
          </table:table-cell>
          <table:table-cell table:style-name="ce2" office:value-type="float" office:value="308" calcext:value-type="float">
            <text:p>308</text:p>
          </table:table-cell>
          <table:table-cell table:number-columns-repeated="2"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56896.14" calcext:value-type="float">
            <text:p>56896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896.14" calcext:value-type="float">
            <text:p>56896,1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56896.14" calcext:value-type="float">
            <text:p>56896,14</text:p>
          </table:table-cell>
          <table:table-cell office:value-type="float" office:value="0" calcext:value-type="float">
            <text:p>0</text:p>
          </table:table-cell>
          <table:table-cell office:value-type="float" office:value="56896.14" calcext:value-type="float">
            <text:p>56896,14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6896.14" calcext:value-type="float">
            <text:p>56896,14</text:p>
          </table:table-cell>
          <table:table-cell office:value-type="float" office:value="0" calcext:value-type="float">
            <text:p>0</text:p>
          </table:table-cell>
          <table:table-cell office:value-type="float" office:value="56896.14" calcext:value-type="float">
            <text:p>56896,1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5.609.563/0001-59  HIDROSOLO - SERVIÇOS HIDROGEOLOGICOS E GEOLOGIC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6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86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47815.73" calcext:value-type="float">
            <text:p>47815,73</text:p>
          </table:table-cell>
          <table:table-cell table:style-name="ce8" office:value-type="float" office:value="45424.94" calcext:value-type="float">
            <text:p>45424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424.94" calcext:value-type="float">
            <text:p>45424,9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47815.73" calcext:value-type="float">
            <text:p>47815,73</text:p>
          </table:table-cell>
          <table:table-cell office:value-type="float" office:value="45424.94" calcext:value-type="float">
            <text:p>45424,94</text:p>
          </table:table-cell>
          <table:table-cell office:value-type="float" office:value="0" calcext:value-type="float">
            <text:p>0</text:p>
          </table:table-cell>
          <table:table-cell office:value-type="float" office:value="45424.94" calcext:value-type="float">
            <text:p>45424,94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7815.73" calcext:value-type="float">
            <text:p>47815,73</text:p>
          </table:table-cell>
          <table:table-cell office:value-type="float" office:value="45424.94" calcext:value-type="float">
            <text:p>45424,94</text:p>
          </table:table-cell>
          <table:table-cell office:value-type="float" office:value="0" calcext:value-type="float">
            <text:p>0</text:p>
          </table:table-cell>
          <table:table-cell office:value-type="float" office:value="45424.94" calcext:value-type="float">
            <text:p>45424,9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985.298.625-20  ILTON ANTONIO DE FARIA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9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1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2324.15" calcext:value-type="float">
            <text:p>232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4.15" calcext:value-type="float">
            <text:p>2324,1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24.15" calcext:value-type="float">
            <text:p>2324,15</text:p>
          </table:table-cell>
          <table:table-cell office:value-type="float" office:value="0" calcext:value-type="float">
            <text:p>0</text:p>
          </table:table-cell>
          <table:table-cell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324.15" calcext:value-type="float">
            <text:p>2324,15</text:p>
          </table:table-cell>
          <table:table-cell office:value-type="float" office:value="0" calcext:value-type="float">
            <text:p>0</text:p>
          </table:table-cell>
          <table:table-cell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85.519/0001-61  IMPRENSA OFICIAL DE SERGIPE - IOS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51" xlink:type="simple">0009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68/2025</text:p>
          </table:table-cell>
          <table:table-cell table:style-name="ce2" office:value-type="float" office:value="3273" calcext:value-type="float">
            <text:p>3273</text:p>
          </table:table-cell>
          <table:table-cell table:style-name="ce7" office:value-type="date" office:date-value="2026-01-30" calcext:value-type="date">
            <text:p>30/01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319.58" calcext:value-type="float">
            <text:p>319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9.58" calcext:value-type="float">
            <text:p>319,5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19.58" calcext:value-type="float">
            <text:p>319,58</text:p>
          </table:table-cell>
          <table:table-cell office:value-type="float" office:value="0" calcext:value-type="float">
            <text:p>0</text:p>
          </table:table-cell>
          <table:table-cell office:value-type="float" office:value="319.58" calcext:value-type="float">
            <text:p>319,5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19.58" calcext:value-type="float">
            <text:p>319,58</text:p>
          </table:table-cell>
          <table:table-cell office:value-type="float" office:value="0" calcext:value-type="float">
            <text:p>0</text:p>
          </table:table-cell>
          <table:table-cell office:value-type="float" office:value="319.58" calcext:value-type="float">
            <text:p>319,58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02.380.554/0001-97  INFOW SOFTWAR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2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56690.6" calcext:value-type="float">
            <text:p>56690,6</text:p>
          </table:table-cell>
          <table:table-cell table:style-name="ce8" office:value-type="float" office:value="55556.79" calcext:value-type="float">
            <text:p>55556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556.79" calcext:value-type="float">
            <text:p>55556,7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6/2026</text:p>
          </table:table-cell>
          <table:table-cell table:style-name="ce2" office:value-type="float" office:value="10" calcext:value-type="float">
            <text:p>10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52556.74" calcext:value-type="float">
            <text:p>52556,74</text:p>
          </table:table-cell>
          <table:table-cell table:style-name="ce8" office:value-type="float" office:value="51505.61" calcext:value-type="float">
            <text:p>51505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505.61" calcext:value-type="float">
            <text:p>51505,6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09247.34" calcext:value-type="float">
            <text:p>109247,34</text:p>
          </table:table-cell>
          <table:table-cell office:value-type="float" office:value="107062.4" calcext:value-type="float">
            <text:p>107062,4</text:p>
          </table:table-cell>
          <table:table-cell office:value-type="float" office:value="0" calcext:value-type="float">
            <text:p>0</text:p>
          </table:table-cell>
          <table:table-cell office:value-type="float" office:value="107062.4" calcext:value-type="float">
            <text:p>107062,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09247.34" calcext:value-type="float">
            <text:p>109247,34</text:p>
          </table:table-cell>
          <table:table-cell office:value-type="float" office:value="107062.4" calcext:value-type="float">
            <text:p>107062,4</text:p>
          </table:table-cell>
          <table:table-cell office:value-type="float" office:value="0" calcext:value-type="float">
            <text:p>0</text:p>
          </table:table-cell>
          <table:table-cell office:value-type="float" office:value="107062.4" calcext:value-type="float">
            <text:p>107062,4</text:p>
          </table:table-cell>
          <table:table-cell table:number-columns-repeated="8"/>
        </table:table-row>
        <table:table-row table:style-name="ro11">
          <table:table-cell table:style-name="ce4" office:value-type="string" calcext:value-type="string">
            <text:p>  00.662.270/0003-20  INMETRO - INSTITUTO NACIONAL DE METROLOGIA, QUALIDADE E TECNOLOGI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309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68/2026</text:p>
          </table:table-cell>
          <table:table-cell table:style-name="ce2" office:value-type="float" office:value="2.94104126000968E+017" calcext:value-type="float">
            <text:p>2,94104126000968E+017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90.09" calcext:value-type="float">
            <text:p>90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0.09" calcext:value-type="float">
            <text:p>90,0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90.09" calcext:value-type="float">
            <text:p>90,09</text:p>
          </table:table-cell>
          <table:table-cell office:value-type="float" office:value="0" calcext:value-type="float">
            <text:p>0</text:p>
          </table:table-cell>
          <table:table-cell office:value-type="float" office:value="90.09" calcext:value-type="float">
            <text:p>90,0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90.09" calcext:value-type="float">
            <text:p>90,09</text:p>
          </table:table-cell>
          <table:table-cell office:value-type="float" office:value="0" calcext:value-type="float">
            <text:p>0</text:p>
          </table:table-cell>
          <table:table-cell office:value-type="float" office:value="90.09" calcext:value-type="float">
            <text:p>90,09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29.979.036/0416-88  INS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9" xlink:type="simple">0013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92/2026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4314.88" calcext:value-type="float">
            <text:p>24314,88</text:p>
          </table:table-cell>
          <table:table-cell table:style-name="ce8" office:value-type="float" office:value="-24314.88" calcext:value-type="float">
            <text:p>-24314,8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02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0505.08" calcext:value-type="float">
            <text:p>20505,08</text:p>
          </table:table-cell>
          <table:table-cell table:style-name="ce8" office:value-type="float" office:value="-20505.08" calcext:value-type="float">
            <text:p>-20505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96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5342.4" calcext:value-type="float">
            <text:p>15342,4</text:p>
          </table:table-cell>
          <table:table-cell table:style-name="ce8" office:value-type="float" office:value="-15342.4" calcext:value-type="float">
            <text:p>-15342,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59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7452.75" calcext:value-type="float">
            <text:p>17452,75</text:p>
          </table:table-cell>
          <table:table-cell table:style-name="ce8" office:value-type="float" office:value="-17452.75" calcext:value-type="float">
            <text:p>-17452,7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27/2026</text:p>
          </table:table-cell>
          <table:table-cell table:style-name="ce2" office:value-type="float" office:value="68" calcext:value-type="float">
            <text:p>6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79" xlink:type="simple">00109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1/2026</text:p>
          </table:table-cell>
          <table:table-cell table:style-name="ce2" office:value-type="float" office:value="692" calcext:value-type="float">
            <text:p>69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3282.45" calcext:value-type="float">
            <text:p>93282,45</text:p>
          </table:table-cell>
          <table:table-cell table:style-name="ce8" office:value-type="float" office:value="-93282.45" calcext:value-type="float">
            <text:p>-93282,4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47" xlink:type="simple">00096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68/2026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696.07" calcext:value-type="float">
            <text:p>2696,07</text:p>
          </table:table-cell>
          <table:table-cell table:style-name="ce8" office:value-type="float" office:value="-2696.07" calcext:value-type="float">
            <text:p>-2696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97/2026</text:p>
          </table:table-cell>
          <table:table-cell table:style-name="ce2" office:value-type="float" office:value="87" calcext:value-type="float">
            <text:p>8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83/2026</text:p>
          </table:table-cell>
          <table:table-cell table:style-name="ce2" office:value-type="float" office:value="84" calcext:value-type="float">
            <text:p>8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969.75" calcext:value-type="float">
            <text:p>3969,75</text:p>
          </table:table-cell>
          <table:table-cell table:style-name="ce8" office:value-type="float" office:value="-3969.75" calcext:value-type="float">
            <text:p>-3969,7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8/2026</text:p>
          </table:table-cell>
          <table:table-cell table:style-name="ce2" office:value-type="float" office:value="81" calcext:value-type="float">
            <text:p>8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124.22" calcext:value-type="float">
            <text:p>5124,22</text:p>
          </table:table-cell>
          <table:table-cell table:style-name="ce8" office:value-type="float" office:value="-5124.22" calcext:value-type="float">
            <text:p>-5124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3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124.22" calcext:value-type="float">
            <text:p>5124,22</text:p>
          </table:table-cell>
          <table:table-cell table:style-name="ce8" office:value-type="float" office:value="-5124.22" calcext:value-type="float">
            <text:p>-5124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8/202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3/2026</text:p>
          </table:table-cell>
          <table:table-cell table:style-name="ce2" office:value-type="float" office:value="72" calcext:value-type="float">
            <text:p>7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7/2026</text:p>
          </table:table-cell>
          <table:table-cell table:style-name="ce2" office:value-type="float" office:value="71" calcext:value-type="float">
            <text:p>7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2/202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969.75" calcext:value-type="float">
            <text:p>3969,75</text:p>
          </table:table-cell>
          <table:table-cell table:style-name="ce8" office:value-type="float" office:value="-3969.75" calcext:value-type="float">
            <text:p>-3969,7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27/2026</text:p>
          </table:table-cell>
          <table:table-cell table:style-name="ce2" office:value-type="float" office:value="64" calcext:value-type="float">
            <text:p>6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573.95" calcext:value-type="float">
            <text:p>6573,95</text:p>
          </table:table-cell>
          <table:table-cell table:style-name="ce8" office:value-type="float" office:value="-6573.95" calcext:value-type="float">
            <text:p>-6573,9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3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101.8" calcext:value-type="float">
            <text:p>3101,8</text:p>
          </table:table-cell>
          <table:table-cell table:style-name="ce8" office:value-type="float" office:value="-3101.8" calcext:value-type="float">
            <text:p>-3101,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35/2026</text:p>
          </table:table-cell>
          <table:table-cell table:style-name="ce2" office:value-type="float" office:value="83" calcext:value-type="float">
            <text:p>8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8051.86" calcext:value-type="float">
            <text:p>18051,86</text:p>
          </table:table-cell>
          <table:table-cell table:style-name="ce8" office:value-type="float" office:value="-18051.86" calcext:value-type="float">
            <text:p>-18051,8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8/2026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3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176.08" calcext:value-type="float">
            <text:p>23176,08</text:p>
          </table:table-cell>
          <table:table-cell table:style-name="ce8" office:value-type="float" office:value="-23176.08" calcext:value-type="float">
            <text:p>-23176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18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785.05" calcext:value-type="float">
            <text:p>6785,05</text:p>
          </table:table-cell>
          <table:table-cell table:style-name="ce8" office:value-type="float" office:value="-6785.05" calcext:value-type="float">
            <text:p>-678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1/2026</text:p>
          </table:table-cell>
          <table:table-cell table:style-name="ce2" office:value-type="float" office:value="77" calcext:value-type="float">
            <text:p>7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46/2026</text:p>
          </table:table-cell>
          <table:table-cell table:style-name="ce2" office:value-type="float" office:value="69" calcext:value-type="float">
            <text:p>6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867.04" calcext:value-type="float">
            <text:p>9867,04</text:p>
          </table:table-cell>
          <table:table-cell table:style-name="ce8" office:value-type="float" office:value="-9867.04" calcext:value-type="float">
            <text:p>-9867,0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6/2026</text:p>
          </table:table-cell>
          <table:table-cell table:style-name="ce2" office:value-type="float" office:value="82" calcext:value-type="float">
            <text:p>8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13/2026 (R)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26.94" calcext:value-type="float">
            <text:p>2826,94</text:p>
          </table:table-cell>
          <table:table-cell table:style-name="ce8" office:value-type="float" office:value="-2826.94" calcext:value-type="float">
            <text:p>-2826,9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15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61.88" calcext:value-type="float">
            <text:p>5961,88</text:p>
          </table:table-cell>
          <table:table-cell table:style-name="ce8" office:value-type="float" office:value="-5961.88" calcext:value-type="float">
            <text:p>-5961,8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0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750.87" calcext:value-type="float">
            <text:p>23750,87</text:p>
          </table:table-cell>
          <table:table-cell table:style-name="ce8" office:value-type="float" office:value="-23750.87" calcext:value-type="float">
            <text:p>-23750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5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817.04" calcext:value-type="float">
            <text:p>9817,04</text:p>
          </table:table-cell>
          <table:table-cell table:style-name="ce8" office:value-type="float" office:value="-9817.04" calcext:value-type="float">
            <text:p>-9817,0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878" xlink:type="simple">00118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00/2026</text:p>
          </table:table-cell>
          <table:table-cell table:style-name="ce2" office:value-type="float" office:value="64" calcext:value-type="float">
            <text:p>6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2292.76" calcext:value-type="float">
            <text:p>22292,76</text:p>
          </table:table-cell>
          <table:table-cell table:style-name="ce8" office:value-type="float" office:value="-22292.76" calcext:value-type="float">
            <text:p>-22292,7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518" xlink:type="simple">00161/2022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32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696.02" calcext:value-type="float">
            <text:p>4696,02</text:p>
          </table:table-cell>
          <table:table-cell table:style-name="ce8" office:value-type="float" office:value="-4696.02" calcext:value-type="float">
            <text:p>-4696,0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94/2026</text:p>
          </table:table-cell>
          <table:table-cell table:style-name="ce2" office:value-type="float" office:value="79" calcext:value-type="float">
            <text:p>7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124.22" calcext:value-type="float">
            <text:p>5124,22</text:p>
          </table:table-cell>
          <table:table-cell table:style-name="ce8" office:value-type="float" office:value="-5124.22" calcext:value-type="float">
            <text:p>-5124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54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0402.87" calcext:value-type="float">
            <text:p>20402,87</text:p>
          </table:table-cell>
          <table:table-cell table:style-name="ce8" office:value-type="float" office:value="-20402.87" calcext:value-type="float">
            <text:p>-20402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7/2026</text:p>
          </table:table-cell>
          <table:table-cell table:style-name="ce2" office:value-type="float" office:value="74" calcext:value-type="float">
            <text:p>7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7/2026</text:p>
          </table:table-cell>
          <table:table-cell table:style-name="ce2" office:value-type="float" office:value="86" calcext:value-type="float">
            <text:p>8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07.65" calcext:value-type="float">
            <text:p>1407,65</text:p>
          </table:table-cell>
          <table:table-cell table:style-name="ce8" office:value-type="float" office:value="-1407.65" calcext:value-type="float">
            <text:p>-140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1/2026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562.11" calcext:value-type="float">
            <text:p>2562,11</text:p>
          </table:table-cell>
          <table:table-cell table:style-name="ce8" office:value-type="float" office:value="-2562.11" calcext:value-type="float">
            <text:p>-2562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9/2026 (R)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58.32" calcext:value-type="float">
            <text:p>858,32</text:p>
          </table:table-cell>
          <table:table-cell table:style-name="ce8" office:value-type="float" office:value="-858.32" calcext:value-type="float">
            <text:p>-858,3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7/2026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7567.2" calcext:value-type="float">
            <text:p>17567,2</text:p>
          </table:table-cell>
          <table:table-cell table:style-name="ce8" office:value-type="float" office:value="-17567.2" calcext:value-type="float">
            <text:p>-17567,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15563.55" calcext:value-type="float">
            <text:p>215563,55</text:p>
          </table:table-cell>
          <table:table-cell office:value-type="float" office:value="-215563.55" calcext:value-type="float">
            <text:p>-215563,55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2" office:value-type="float" office:value="26988.78" calcext:value-type="float">
            <text:p>26988,78</text:p>
          </table:table-cell>
          <table:table-cell office:value-type="float" office:value="-26988.78" calcext:value-type="float">
            <text:p>-26988,78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50185.13" calcext:value-type="float">
            <text:p>150185,13</text:p>
          </table:table-cell>
          <table:table-cell office:value-type="float" office:value="-150185.13" calcext:value-type="float">
            <text:p>-150185,13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92737.46" calcext:value-type="float">
            <text:p>392737,46</text:p>
          </table:table-cell>
          <table:table-cell office:value-type="float" office:value="-392737.46" calcext:value-type="float">
            <text:p>-392737,46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2.844.938/0001-84  INSTITUTO ASSISTENCIAL DA DES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79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8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2820.43" calcext:value-type="float">
            <text:p>22820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20.43" calcext:value-type="float">
            <text:p>22820,43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64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7241.71" calcext:value-type="float">
            <text:p>7241,7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41.71" calcext:value-type="float">
            <text:p>7241,71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65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1628.88" calcext:value-type="float">
            <text:p>1628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28.88" calcext:value-type="float">
            <text:p>1628,8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79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33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23069.59" calcext:value-type="float">
            <text:p>23069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069.59" calcext:value-type="float">
            <text:p>23069,5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4760.61" calcext:value-type="float">
            <text:p>54760,61</text:p>
          </table:table-cell>
          <table:table-cell office:value-type="float" office:value="0" calcext:value-type="float">
            <text:p>0</text:p>
          </table:table-cell>
          <table:table-cell office:value-type="float" office:value="54760.61" calcext:value-type="float">
            <text:p>54760,6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4760.61" calcext:value-type="float">
            <text:p>54760,61</text:p>
          </table:table-cell>
          <table:table-cell office:value-type="float" office:value="0" calcext:value-type="float">
            <text:p>0</text:p>
          </table:table-cell>
          <table:table-cell office:value-type="float" office:value="54760.61" calcext:value-type="float">
            <text:p>54760,6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076.013/0001-96  INSTITUTO EUVALDO LODI NUCLE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693" xlink:type="simple">00032/2025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47/2026</text:p>
          </table:table-cell>
          <table:table-cell table:style-name="ce2" office:value-type="float" office:value="28951" calcext:value-type="float">
            <text:p>28951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1587" calcext:value-type="float">
            <text:p>15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7" calcext:value-type="float">
            <text:p>158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87" calcext:value-type="float">
            <text:p>1587</text:p>
          </table:table-cell>
          <table:table-cell office:value-type="float" office:value="0" calcext:value-type="float">
            <text:p>0</text:p>
          </table:table-cell>
          <table:table-cell office:value-type="float" office:value="1587" calcext:value-type="float">
            <text:p>158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87" calcext:value-type="float">
            <text:p>1587</text:p>
          </table:table-cell>
          <table:table-cell office:value-type="float" office:value="0" calcext:value-type="float">
            <text:p>0</text:p>
          </table:table-cell>
          <table:table-cell office:value-type="float" office:value="1587" calcext:value-type="float">
            <text:p>158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30.200.782/0001-73  ITALO JOSÉ SANTOS SILVEIRA -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04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42564.85" calcext:value-type="float">
            <text:p>42564,85</text:p>
          </table:table-cell>
          <table:table-cell table:style-name="ce8" office:value-type="float" office:value="41713.55" calcext:value-type="float">
            <text:p>41713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713.55" calcext:value-type="float">
            <text:p>41713,5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42564.85" calcext:value-type="float">
            <text:p>42564,85</text:p>
          </table:table-cell>
          <table:table-cell office:value-type="float" office:value="41713.55" calcext:value-type="float">
            <text:p>41713,55</text:p>
          </table:table-cell>
          <table:table-cell office:value-type="float" office:value="0" calcext:value-type="float">
            <text:p>0</text:p>
          </table:table-cell>
          <table:table-cell office:value-type="float" office:value="41713.55" calcext:value-type="float">
            <text:p>41713,55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2564.85" calcext:value-type="float">
            <text:p>42564,85</text:p>
          </table:table-cell>
          <table:table-cell office:value-type="float" office:value="41713.55" calcext:value-type="float">
            <text:p>41713,55</text:p>
          </table:table-cell>
          <table:table-cell office:value-type="float" office:value="0" calcext:value-type="float">
            <text:p>0</text:p>
          </table:table-cell>
          <table:table-cell office:value-type="float" office:value="41713.55" calcext:value-type="float">
            <text:p>41713,5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02.526.915-12  JAMISSON SILVA DA CRUZ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17/2026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0.98" calcext:value-type="float">
            <text:p>28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0.98" calcext:value-type="float">
            <text:p>280,9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2.884.154/0001-97  JJN COMERCIO &amp;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6/2026</text:p>
          </table:table-cell>
          <table:table-cell table:style-name="ce2" office:value-type="float" office:value="520" calcext:value-type="float">
            <text:p>520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9334.4" calcext:value-type="float">
            <text:p>29334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334.4" calcext:value-type="float">
            <text:p>29334,4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59/2025</text:p>
          </table:table-cell>
          <table:table-cell table:style-name="ce2" office:value-type="float" office:value="500" calcext:value-type="float">
            <text:p>500</text:p>
          </table:table-cell>
          <table:table-cell table:style-name="ce7" office:value-type="date" office:date-value="2026-01-09" calcext:value-type="date">
            <text:p>09/01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108274" calcext:value-type="float">
            <text:p>1082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274" calcext:value-type="float">
            <text:p>108274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60/2025</text:p>
          </table:table-cell>
          <table:table-cell table:style-name="ce2" office:value-type="float" office:value="501" calcext:value-type="float">
            <text:p>501</text:p>
          </table:table-cell>
          <table:table-cell table:style-name="ce7" office:value-type="date" office:date-value="2026-01-09" calcext:value-type="date">
            <text:p>09/01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79785.4" calcext:value-type="float">
            <text:p>79785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785.4" calcext:value-type="float">
            <text:p>79785,4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78" xlink:type="simple">OD01393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63/2025</text:p>
          </table:table-cell>
          <table:table-cell table:style-name="ce2" office:value-type="float" office:value="505" calcext:value-type="float">
            <text:p>505</text:p>
          </table:table-cell>
          <table:table-cell table:style-name="ce7" office:value-type="date" office:date-value="2026-01-09" calcext:value-type="date">
            <text:p>09/01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69099" calcext:value-type="float">
            <text:p>690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9099" calcext:value-type="float">
            <text:p>69099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91" xlink:type="simple">00118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51/2026</text:p>
          </table:table-cell>
          <table:table-cell table:style-name="ce2" office:value-type="float" office:value="510" calcext:value-type="float">
            <text:p>510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5791.2" calcext:value-type="float">
            <text:p>5791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791.2" calcext:value-type="float">
            <text:p>5791,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92284" calcext:value-type="float">
            <text:p>292284</text:p>
          </table:table-cell>
          <table:table-cell office:value-type="float" office:value="0" calcext:value-type="float">
            <text:p>0</text:p>
          </table:table-cell>
          <table:table-cell office:value-type="float" office:value="292284" calcext:value-type="float">
            <text:p>2922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92284" calcext:value-type="float">
            <text:p>292284</text:p>
          </table:table-cell>
          <table:table-cell office:value-type="float" office:value="0" calcext:value-type="float">
            <text:p>0</text:p>
          </table:table-cell>
          <table:table-cell office:value-type="float" office:value="292284" calcext:value-type="float">
            <text:p>29228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234.913.705-82  JOÃO QUINTILIANO DA FONSECA NE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5/2026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832.8" calcext:value-type="float">
            <text:p>832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2.8" calcext:value-type="float">
            <text:p>832,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55/2026</text:p>
          </table:table-cell>
          <table:table-cell table:style-name="ce2" office:value-type="float" office:value="21" calcext:value-type="float">
            <text:p>21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1388" calcext:value-type="float">
            <text:p>13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8" calcext:value-type="float">
            <text:p>138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220.8" calcext:value-type="float">
            <text:p>2220,8</text:p>
          </table:table-cell>
          <table:table-cell office:value-type="float" office:value="0" calcext:value-type="float">
            <text:p>0</text:p>
          </table:table-cell>
          <table:table-cell office:value-type="float" office:value="2220.8" calcext:value-type="float">
            <text:p>2220,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220.8" calcext:value-type="float">
            <text:p>2220,8</text:p>
          </table:table-cell>
          <table:table-cell office:value-type="float" office:value="0" calcext:value-type="float">
            <text:p>0</text:p>
          </table:table-cell>
          <table:table-cell office:value-type="float" office:value="2220.8" calcext:value-type="float">
            <text:p>2220,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71.304.555-00  JOELSON SENA OLIVEIR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8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39/2026</text:p>
          </table:table-cell>
          <table:table-cell table:style-name="ce2" office:value-type="float" office:value="13932026" calcext:value-type="float">
            <text:p>13932026</text:p>
          </table:table-cell>
          <table:table-cell table:style-name="ce7" office:value-type="date" office:date-value="2026-02-17" calcext:value-type="date">
            <text:p>17/02/26</text:p>
          </table:table-cell>
          <table:table-cell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82.22" calcext:value-type="float">
            <text:p>82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.22" calcext:value-type="float">
            <text:p>82,2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82.22" calcext:value-type="float">
            <text:p>82,22</text:p>
          </table:table-cell>
          <table:table-cell office:value-type="float" office:value="0" calcext:value-type="float">
            <text:p>0</text:p>
          </table:table-cell>
          <table:table-cell office:value-type="float" office:value="82.22" calcext:value-type="float">
            <text:p>82,2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82.22" calcext:value-type="float">
            <text:p>82,22</text:p>
          </table:table-cell>
          <table:table-cell office:value-type="float" office:value="0" calcext:value-type="float">
            <text:p>0</text:p>
          </table:table-cell>
          <table:table-cell office:value-type="float" office:value="82.22" calcext:value-type="float">
            <text:p>82,2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7.216.175/0001-80  JORNAL DO DIA EMPRESA JORNALISTICA E EDITOR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7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6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54/2026</text:p>
          </table:table-cell>
          <table:table-cell table:style-name="ce2" office:value-type="float" office:value="192" calcext:value-type="float">
            <text:p>192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3744" calcext:value-type="float">
            <text:p>374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44" calcext:value-type="float">
            <text:p>374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744" calcext:value-type="float">
            <text:p>3744</text:p>
          </table:table-cell>
          <table:table-cell office:value-type="float" office:value="0" calcext:value-type="float">
            <text:p>0</text:p>
          </table:table-cell>
          <table:table-cell office:value-type="float" office:value="3744" calcext:value-type="float">
            <text:p>374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744" calcext:value-type="float">
            <text:p>3744</text:p>
          </table:table-cell>
          <table:table-cell office:value-type="float" office:value="0" calcext:value-type="float">
            <text:p>0</text:p>
          </table:table-cell>
          <table:table-cell office:value-type="float" office:value="3744" calcext:value-type="float">
            <text:p>374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267.348.775-15  JOSE CARLOS SANTOS DA SILV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99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43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1987.31" calcext:value-type="float">
            <text:p>1987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7.31" calcext:value-type="float">
            <text:p>1987,3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987.31" calcext:value-type="float">
            <text:p>1987,31</text:p>
          </table:table-cell>
          <table:table-cell office:value-type="float" office:value="0" calcext:value-type="float">
            <text:p>0</text:p>
          </table:table-cell>
          <table:table-cell office:value-type="float" office:value="1987.31" calcext:value-type="float">
            <text:p>1987,3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987.31" calcext:value-type="float">
            <text:p>1987,31</text:p>
          </table:table-cell>
          <table:table-cell office:value-type="float" office:value="0" calcext:value-type="float">
            <text:p>0</text:p>
          </table:table-cell>
          <table:table-cell office:value-type="float" office:value="1987.31" calcext:value-type="float">
            <text:p>1987,31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70.560.475-72  JOSE DA SILVA FI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18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65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6548.88" calcext:value-type="float">
            <text:p>6548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548.88" calcext:value-type="float">
            <text:p>6548,8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548.88" calcext:value-type="float">
            <text:p>6548,88</text:p>
          </table:table-cell>
          <table:table-cell office:value-type="float" office:value="0" calcext:value-type="float">
            <text:p>0</text:p>
          </table:table-cell>
          <table:table-cell office:value-type="float" office:value="6548.88" calcext:value-type="float">
            <text:p>6548,8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548.88" calcext:value-type="float">
            <text:p>6548,88</text:p>
          </table:table-cell>
          <table:table-cell office:value-type="float" office:value="0" calcext:value-type="float">
            <text:p>0</text:p>
          </table:table-cell>
          <table:table-cell office:value-type="float" office:value="6548.88" calcext:value-type="float">
            <text:p>6548,88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573.827.865-87  JOSE FERNANDO MARTIN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35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5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648.4" calcext:value-type="float">
            <text:p>648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8.4" calcext:value-type="float">
            <text:p>648,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48.4" calcext:value-type="float">
            <text:p>648,4</text:p>
          </table:table-cell>
          <table:table-cell office:value-type="float" office:value="0" calcext:value-type="float">
            <text:p>0</text:p>
          </table:table-cell>
          <table:table-cell office:value-type="float" office:value="648.4" calcext:value-type="float">
            <text:p>648,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48.4" calcext:value-type="float">
            <text:p>648,4</text:p>
          </table:table-cell>
          <table:table-cell office:value-type="float" office:value="0" calcext:value-type="float">
            <text:p>0</text:p>
          </table:table-cell>
          <table:table-cell office:value-type="float" office:value="648.4" calcext:value-type="float">
            <text:p>648,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189.490.105-34  JOSÉ FREIRE DE OLIVEIR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2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61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880.89" calcext:value-type="float">
            <text:p>1880,8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80.89" calcext:value-type="float">
            <text:p>1880,8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880.89" calcext:value-type="float">
            <text:p>1880,89</text:p>
          </table:table-cell>
          <table:table-cell office:value-type="float" office:value="0" calcext:value-type="float">
            <text:p>0</text:p>
          </table:table-cell>
          <table:table-cell office:value-type="float" office:value="1880.89" calcext:value-type="float">
            <text:p>1880,8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880.89" calcext:value-type="float">
            <text:p>1880,89</text:p>
          </table:table-cell>
          <table:table-cell office:value-type="float" office:value="0" calcext:value-type="float">
            <text:p>0</text:p>
          </table:table-cell>
          <table:table-cell office:value-type="float" office:value="1880.89" calcext:value-type="float">
            <text:p>1880,8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449.933.315-68  JOSE HENRIQUE CARMO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16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62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5650" calcext:value-type="float">
            <text:p>56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50" calcext:value-type="float">
            <text:p>565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650" calcext:value-type="float">
            <text:p>5650</text:p>
          </table:table-cell>
          <table:table-cell office:value-type="float" office:value="0" calcext:value-type="float">
            <text:p>0</text:p>
          </table:table-cell>
          <table:table-cell office:value-type="float" office:value="5650" calcext:value-type="float">
            <text:p>565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650" calcext:value-type="float">
            <text:p>5650</text:p>
          </table:table-cell>
          <table:table-cell office:value-type="float" office:value="0" calcext:value-type="float">
            <text:p>0</text:p>
          </table:table-cell>
          <table:table-cell office:value-type="float" office:value="5650" calcext:value-type="float">
            <text:p>565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33.697.625-95  JOSE LENILSON SANTANA CRUZ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2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99/2026</text:p>
          </table:table-cell>
          <table:table-cell table:style-name="ce2" office:value-type="float" office:value="9472026" calcext:value-type="float">
            <text:p>9472026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493.34" calcext:value-type="float">
            <text:p>493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3.34" calcext:value-type="float">
            <text:p>493,3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93.34" calcext:value-type="float">
            <text:p>493,34</text:p>
          </table:table-cell>
          <table:table-cell office:value-type="float" office:value="0" calcext:value-type="float">
            <text:p>0</text:p>
          </table:table-cell>
          <table:table-cell office:value-type="float" office:value="493.34" calcext:value-type="float">
            <text:p>493,3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93.34" calcext:value-type="float">
            <text:p>493,34</text:p>
          </table:table-cell>
          <table:table-cell office:value-type="float" office:value="0" calcext:value-type="float">
            <text:p>0</text:p>
          </table:table-cell>
          <table:table-cell office:value-type="float" office:value="493.34" calcext:value-type="float">
            <text:p>493,3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83.807.475-85  JOSE WUERLIS ARAUJO DA SILV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1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0/2026</text:p>
          </table:table-cell>
          <table:table-cell table:style-name="ce2" office:value-type="float" office:value="18502026" calcext:value-type="float">
            <text:p>18502026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527.24" calcext:value-type="float">
            <text:p>527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7.24" calcext:value-type="float">
            <text:p>527,2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27.24" calcext:value-type="float">
            <text:p>527,24</text:p>
          </table:table-cell>
          <table:table-cell office:value-type="float" office:value="0" calcext:value-type="float">
            <text:p>0</text:p>
          </table:table-cell>
          <table:table-cell office:value-type="float" office:value="527.24" calcext:value-type="float">
            <text:p>527,2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27.24" calcext:value-type="float">
            <text:p>527,24</text:p>
          </table:table-cell>
          <table:table-cell office:value-type="float" office:value="0" calcext:value-type="float">
            <text:p>0</text:p>
          </table:table-cell>
          <table:table-cell office:value-type="float" office:value="527.24" calcext:value-type="float">
            <text:p>527,24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479.242.845-91  KATIA CILENE OLIVEIRA BARR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18/2026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0.98" calcext:value-type="float">
            <text:p>28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0.98" calcext:value-type="float">
            <text:p>280,9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170.243.585-72  KLEBER CURVELO FONTE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83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14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60" calcext:value-type="float">
            <text:p>4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0" calcext:value-type="float">
            <text:p>46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57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72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1299.99" calcext:value-type="float">
            <text:p>1299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99.99" calcext:value-type="float">
            <text:p>1299,9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759.99" calcext:value-type="float">
            <text:p>1759,99</text:p>
          </table:table-cell>
          <table:table-cell office:value-type="float" office:value="0" calcext:value-type="float">
            <text:p>0</text:p>
          </table:table-cell>
          <table:table-cell office:value-type="float" office:value="1759.99" calcext:value-type="float">
            <text:p>1759,9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759.99" calcext:value-type="float">
            <text:p>1759,99</text:p>
          </table:table-cell>
          <table:table-cell office:value-type="float" office:value="0" calcext:value-type="float">
            <text:p>0</text:p>
          </table:table-cell>
          <table:table-cell office:value-type="float" office:value="1759.99" calcext:value-type="float">
            <text:p>1759,9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0.202.852/0001-15  KROMA COMERCIALIZADORA DE ENERGI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35" xlink:type="simple">00048/2025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51/2026</text:p>
          </table:table-cell>
          <table:table-cell table:style-name="ce2" office:value-type="float" office:value="44663" calcext:value-type="float">
            <text:p>4466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63235.03" calcext:value-type="float">
            <text:p>463235,0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3235.03" calcext:value-type="float">
            <text:p>463235,0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3235.03" calcext:value-type="float">
            <text:p>463235,03</text:p>
          </table:table-cell>
          <table:table-cell office:value-type="float" office:value="0" calcext:value-type="float">
            <text:p>0</text:p>
          </table:table-cell>
          <table:table-cell office:value-type="float" office:value="463235.03" calcext:value-type="float">
            <text:p>463235,0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3235.03" calcext:value-type="float">
            <text:p>463235,03</text:p>
          </table:table-cell>
          <table:table-cell office:value-type="float" office:value="0" calcext:value-type="float">
            <text:p>0</text:p>
          </table:table-cell>
          <table:table-cell office:value-type="float" office:value="463235.03" calcext:value-type="float">
            <text:p>463235,03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60.680.873/0001-14  KSB BRASI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50" xlink:type="simple">00095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6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38/2026</text:p>
          </table:table-cell>
          <table:table-cell table:style-name="ce2" office:value-type="float" office:value="591406" calcext:value-type="float">
            <text:p>591406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335000" calcext:value-type="float">
            <text:p>335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5000" calcext:value-type="float">
            <text:p>335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335000" calcext:value-type="float">
            <text:p>335000</text:p>
          </table:table-cell>
          <table:table-cell office:value-type="float" office:value="0" calcext:value-type="float">
            <text:p>0</text:p>
          </table:table-cell>
          <table:table-cell office:value-type="float" office:value="335000" calcext:value-type="float">
            <text:p>33500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35000" calcext:value-type="float">
            <text:p>335000</text:p>
          </table:table-cell>
          <table:table-cell office:value-type="float" office:value="0" calcext:value-type="float">
            <text:p>0</text:p>
          </table:table-cell>
          <table:table-cell office:value-type="float" office:value="335000" calcext:value-type="float">
            <text:p>33500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24.599.275-84  LARAH PARAIZO DANTAS FONTES BARRE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6/2026</text:p>
          </table:table-cell>
          <table:table-cell table:style-name="ce2" office:value-type="float" office:value="32" calcext:value-type="float">
            <text:p>32</text:p>
          </table:table-cell>
          <table:table-cell table:style-name="ce7" office:value-type="date" office:date-value="2026-02-24" calcext:value-type="date">
            <text:p>24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998.72" calcext:value-type="float">
            <text:p>199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98.72" calcext:value-type="float">
            <text:p>1998,7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998.72" calcext:value-type="float">
            <text:p>1998,72</text:p>
          </table:table-cell>
          <table:table-cell office:value-type="float" office:value="0" calcext:value-type="float">
            <text:p>0</text:p>
          </table:table-cell>
          <table:table-cell office:value-type="float" office:value="1998.72" calcext:value-type="float">
            <text:p>1998,7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998.72" calcext:value-type="float">
            <text:p>1998,72</text:p>
          </table:table-cell>
          <table:table-cell office:value-type="float" office:value="0" calcext:value-type="float">
            <text:p>0</text:p>
          </table:table-cell>
          <table:table-cell office:value-type="float" office:value="1998.72" calcext:value-type="float">
            <text:p>1998,7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54.836.655-20  LEONIDIA MARIA DE JESU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53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8/2026</text:p>
          </table:table-cell>
          <table:table-cell table:style-name="ce2" office:value-type="float" office:value="127782026" calcext:value-type="float">
            <text:p>127782026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7480.22" calcext:value-type="float">
            <text:p>748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80.22" calcext:value-type="float">
            <text:p>7480,2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7480.22" calcext:value-type="float">
            <text:p>7480,22</text:p>
          </table:table-cell>
          <table:table-cell office:value-type="float" office:value="0" calcext:value-type="float">
            <text:p>0</text:p>
          </table:table-cell>
          <table:table-cell office:value-type="float" office:value="7480.22" calcext:value-type="float">
            <text:p>7480,2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480.22" calcext:value-type="float">
            <text:p>7480,22</text:p>
          </table:table-cell>
          <table:table-cell office:value-type="float" office:value="0" calcext:value-type="float">
            <text:p>0</text:p>
          </table:table-cell>
          <table:table-cell office:value-type="float" office:value="7480.22" calcext:value-type="float">
            <text:p>7480,22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026.344.665-44  LIDIANE COSTA MACED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9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8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3486.22" calcext:value-type="float">
            <text:p>3486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86.22" calcext:value-type="float">
            <text:p>3486,2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486.22" calcext:value-type="float">
            <text:p>3486,22</text:p>
          </table:table-cell>
          <table:table-cell office:value-type="float" office:value="0" calcext:value-type="float">
            <text:p>0</text:p>
          </table:table-cell>
          <table:table-cell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486.22" calcext:value-type="float">
            <text:p>3486,22</text:p>
          </table:table-cell>
          <table:table-cell office:value-type="float" office:value="0" calcext:value-type="float">
            <text:p>0</text:p>
          </table:table-cell>
          <table:table-cell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5.473.604/0001-79  LIMA &amp; FREIRE ADVOGADOS ASSOCIAD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625" xlink:type="simple">0018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93/2026</text:p>
          </table:table-cell>
          <table:table-cell table:style-name="ce2" office:value-type="float" office:value="31" calcext:value-type="float">
            <text:p>31</text:p>
          </table:table-cell>
          <table:table-cell table:style-name="ce7" office:value-type="date" office:date-value="2026-02-22" calcext:value-type="date">
            <text:p>22/02/26</text:p>
          </table:table-cell>
          <table:table-cell table:style-name="ce7" office:value-type="date" office:date-value="2026-02-23" calcext:value-type="date">
            <text:p>23/02/26</text:p>
          </table:table-cell>
          <table:table-cell table:number-columns-repeated="2" table:style-name="ce8" office:value-type="float" office:value="14000" calcext:value-type="float">
            <text:p>1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" calcext:value-type="float">
            <text:p>14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625" xlink:type="simple">0018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19/2026</text:p>
          </table:table-cell>
          <table:table-cell table:style-name="ce2" office:value-type="float" office:value="32" calcext:value-type="float">
            <text:p>32</text:p>
          </table:table-cell>
          <table:table-cell table:style-name="ce7" office:value-type="date" office:date-value="2026-02-22" calcext:value-type="date">
            <text:p>22/02/26</text:p>
          </table:table-cell>
          <table:table-cell table:style-name="ce7" office:value-type="date" office:date-value="2026-02-23" calcext:value-type="date">
            <text:p>23/02/26</text:p>
          </table:table-cell>
          <table:table-cell table:number-columns-repeated="2" table:style-name="ce8" office:value-type="float" office:value="14000" calcext:value-type="float">
            <text:p>1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" calcext:value-type="float">
            <text:p>14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625" xlink:type="simple">0018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22/2026</text:p>
          </table:table-cell>
          <table:table-cell table:style-name="ce2" office:value-type="float" office:value="33" calcext:value-type="float">
            <text:p>33</text:p>
          </table:table-cell>
          <table:table-cell table:style-name="ce7" office:value-type="date" office:date-value="2026-02-22" calcext:value-type="date">
            <text:p>22/02/26</text:p>
          </table:table-cell>
          <table:table-cell table:style-name="ce7" office:value-type="date" office:date-value="2026-02-23" calcext:value-type="date">
            <text:p>23/02/26</text:p>
          </table:table-cell>
          <table:table-cell table:number-columns-repeated="2" table:style-name="ce8" office:value-type="float" office:value="14000" calcext:value-type="float">
            <text:p>1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" calcext:value-type="float">
            <text:p>14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625" xlink:type="simple">0018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30/2026</text:p>
          </table:table-cell>
          <table:table-cell table:style-name="ce2" office:value-type="float" office:value="34" calcext:value-type="float">
            <text:p>34</text:p>
          </table:table-cell>
          <table:table-cell table:style-name="ce7" office:value-type="date" office:date-value="2026-02-22" calcext:value-type="date">
            <text:p>22/02/26</text:p>
          </table:table-cell>
          <table:table-cell table:style-name="ce7" office:value-type="date" office:date-value="2026-02-23" calcext:value-type="date">
            <text:p>23/02/26</text:p>
          </table:table-cell>
          <table:table-cell table:number-columns-repeated="2" table:style-name="ce8" office:value-type="float" office:value="14000" calcext:value-type="float">
            <text:p>1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" calcext:value-type="float">
            <text:p>14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625" xlink:type="simple">0018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32/2026</text:p>
          </table:table-cell>
          <table:table-cell table:style-name="ce2" office:value-type="float" office:value="35" calcext:value-type="float">
            <text:p>35</text:p>
          </table:table-cell>
          <table:table-cell table:style-name="ce7" office:value-type="date" office:date-value="2026-02-22" calcext:value-type="date">
            <text:p>22/02/26</text:p>
          </table:table-cell>
          <table:table-cell table:style-name="ce7" office:value-type="date" office:date-value="2026-02-23" calcext:value-type="date">
            <text:p>23/02/26</text:p>
          </table:table-cell>
          <table:table-cell table:number-columns-repeated="2" table:style-name="ce8" office:value-type="float" office:value="14000" calcext:value-type="float">
            <text:p>14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000" calcext:value-type="float">
            <text:p>14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70000" calcext:value-type="float">
            <text:p>70000</text:p>
          </table:table-cell>
          <table:table-cell office:value-type="float" office:value="0" calcext:value-type="float">
            <text:p>0</text:p>
          </table:table-cell>
          <table:table-cell office:value-type="float" office:value="70000" calcext:value-type="float">
            <text:p>700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0000" calcext:value-type="float">
            <text:p>70000</text:p>
          </table:table-cell>
          <table:table-cell office:value-type="float" office:value="0" calcext:value-type="float">
            <text:p>0</text:p>
          </table:table-cell>
          <table:table-cell office:value-type="float" office:value="70000" calcext:value-type="float">
            <text:p>70000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04.196.357/0001-48  LINECONTROL INDUSTRIA COMERCIO IMPORTAÇÃO E EXPORTAÇÃ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794" xlink:type="simple">00072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33/2026</text:p>
          </table:table-cell>
          <table:table-cell table:style-name="ce2" office:value-type="float" office:value="17894" calcext:value-type="float">
            <text:p>17894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103178.72" calcext:value-type="float">
            <text:p>10317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3178.72" calcext:value-type="float">
            <text:p>103178,7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3178.72" calcext:value-type="float">
            <text:p>103178,72</text:p>
          </table:table-cell>
          <table:table-cell office:value-type="float" office:value="0" calcext:value-type="float">
            <text:p>0</text:p>
          </table:table-cell>
          <table:table-cell office:value-type="float" office:value="103178.72" calcext:value-type="float">
            <text:p>103178,7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3178.72" calcext:value-type="float">
            <text:p>103178,72</text:p>
          </table:table-cell>
          <table:table-cell office:value-type="float" office:value="0" calcext:value-type="float">
            <text:p>0</text:p>
          </table:table-cell>
          <table:table-cell office:value-type="float" office:value="103178.72" calcext:value-type="float">
            <text:p>103178,7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2.698.736/0001-89  LSS EMPREENDIMENT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54" xlink:type="simple">OD00180/2026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2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style-name="ce8" office:value-type="float" office:value="26052" calcext:value-type="float">
            <text:p>26052</text:p>
          </table:table-cell>
          <table:table-cell table:style-name="ce8" office:value-type="float" office:value="24749.4" calcext:value-type="float">
            <text:p>24749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749.4" calcext:value-type="float">
            <text:p>24749,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26052" calcext:value-type="float">
            <text:p>26052</text:p>
          </table:table-cell>
          <table:table-cell office:value-type="float" office:value="24749.4" calcext:value-type="float">
            <text:p>24749,4</text:p>
          </table:table-cell>
          <table:table-cell office:value-type="float" office:value="0" calcext:value-type="float">
            <text:p>0</text:p>
          </table:table-cell>
          <table:table-cell office:value-type="float" office:value="24749.4" calcext:value-type="float">
            <text:p>24749,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26052" calcext:value-type="float">
            <text:p>26052</text:p>
          </table:table-cell>
          <table:table-cell office:value-type="float" office:value="24749.4" calcext:value-type="float">
            <text:p>24749,4</text:p>
          </table:table-cell>
          <table:table-cell office:value-type="float" office:value="0" calcext:value-type="float">
            <text:p>0</text:p>
          </table:table-cell>
          <table:table-cell office:value-type="float" office:value="24749.4" calcext:value-type="float">
            <text:p>24749,4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010.618.194-77  LUCIANO GOIS PAUL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4/2026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332.48" calcext:value-type="float">
            <text:p>1332,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2.48" calcext:value-type="float">
            <text:p>1332,4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4/2026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2"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832.8" calcext:value-type="float">
            <text:p>832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2.8" calcext:value-type="float">
            <text:p>832,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89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0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813.58" calcext:value-type="float">
            <text:p>6813,58</text:p>
          </table:table-cell>
          <table:table-cell office:value-type="float" office:value="0" calcext:value-type="float">
            <text:p>0</text:p>
          </table:table-cell>
          <table:table-cell office:value-type="float" office:value="6813.58" calcext:value-type="float">
            <text:p>6813,5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813.58" calcext:value-type="float">
            <text:p>6813,58</text:p>
          </table:table-cell>
          <table:table-cell office:value-type="float" office:value="0" calcext:value-type="float">
            <text:p>0</text:p>
          </table:table-cell>
          <table:table-cell office:value-type="float" office:value="6813.58" calcext:value-type="float">
            <text:p>6813,58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49.619.854/0001-40  MAG CORPORAT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42586" xlink:type="simple">00300/2022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91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108602.86" calcext:value-type="float">
            <text:p>108602,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602.86" calcext:value-type="float">
            <text:p>108602,86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3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6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113641.91" calcext:value-type="float">
            <text:p>113641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641.91" calcext:value-type="float">
            <text:p>113641,9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22244.77" calcext:value-type="float">
            <text:p>222244,77</text:p>
          </table:table-cell>
          <table:table-cell office:value-type="float" office:value="0" calcext:value-type="float">
            <text:p>0</text:p>
          </table:table-cell>
          <table:table-cell office:value-type="float" office:value="222244.77" calcext:value-type="float">
            <text:p>222244,7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22244.77" calcext:value-type="float">
            <text:p>222244,77</text:p>
          </table:table-cell>
          <table:table-cell office:value-type="float" office:value="0" calcext:value-type="float">
            <text:p>0</text:p>
          </table:table-cell>
          <table:table-cell office:value-type="float" office:value="222244.77" calcext:value-type="float">
            <text:p>222244,77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13.767.105-95  MARCELO ALVES CÂNDID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92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2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3-05" calcext:value-type="date">
            <text:p>05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2324.15" calcext:value-type="float">
            <text:p>232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4.15" calcext:value-type="float">
            <text:p>2324,1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24.15" calcext:value-type="float">
            <text:p>2324,15</text:p>
          </table:table-cell>
          <table:table-cell office:value-type="float" office:value="0" calcext:value-type="float">
            <text:p>0</text:p>
          </table:table-cell>
          <table:table-cell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324.15" calcext:value-type="float">
            <text:p>2324,15</text:p>
          </table:table-cell>
          <table:table-cell office:value-type="float" office:value="0" calcext:value-type="float">
            <text:p>0</text:p>
          </table:table-cell>
          <table:table-cell office:value-type="float" office:value="2324.15" calcext:value-type="float">
            <text:p>2324,1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843.551.581-87  MARCELO ARAQUAM DE SOUZ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64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6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80.108.755-46  MARIA CLARA MENDONÇA CARVA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5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4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588.97" calcext:value-type="float">
            <text:p>1588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88.97" calcext:value-type="float">
            <text:p>1588,9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88.97" calcext:value-type="float">
            <text:p>1588,97</text:p>
          </table:table-cell>
          <table:table-cell office:value-type="float" office:value="0" calcext:value-type="float">
            <text:p>0</text:p>
          </table:table-cell>
          <table:table-cell office:value-type="float" office:value="1588.97" calcext:value-type="float">
            <text:p>1588,9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88.97" calcext:value-type="float">
            <text:p>1588,97</text:p>
          </table:table-cell>
          <table:table-cell office:value-type="float" office:value="0" calcext:value-type="float">
            <text:p>0</text:p>
          </table:table-cell>
          <table:table-cell office:value-type="float" office:value="1588.97" calcext:value-type="float">
            <text:p>1588,97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023.263.155-70  MARIA DOS SANTO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42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2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1080.66" calcext:value-type="float">
            <text:p>1080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80.66" calcext:value-type="float">
            <text:p>1080,6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80.66" calcext:value-type="float">
            <text:p>1080,66</text:p>
          </table:table-cell>
          <table:table-cell office:value-type="float" office:value="0" calcext:value-type="float">
            <text:p>0</text:p>
          </table:table-cell>
          <table:table-cell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80.66" calcext:value-type="float">
            <text:p>1080,66</text:p>
          </table:table-cell>
          <table:table-cell office:value-type="float" office:value="0" calcext:value-type="float">
            <text:p>0</text:p>
          </table:table-cell>
          <table:table-cell office:value-type="float" office:value="1080.66" calcext:value-type="float">
            <text:p>1080,66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457.474.585-15  MARIA JIVANILDE GONÇALVES REZEND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43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1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275" calcext:value-type="float">
            <text:p>2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" calcext:value-type="float">
            <text:p>27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75" calcext:value-type="float">
            <text:p>275</text:p>
          </table:table-cell>
          <table:table-cell office:value-type="float" office:value="0" calcext:value-type="float">
            <text:p>0</text:p>
          </table:table-cell>
          <table:table-cell office:value-type="float" office:value="275" calcext:value-type="float">
            <text:p>27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75" calcext:value-type="float">
            <text:p>275</text:p>
          </table:table-cell>
          <table:table-cell office:value-type="float" office:value="0" calcext:value-type="float">
            <text:p>0</text:p>
          </table:table-cell>
          <table:table-cell office:value-type="float" office:value="275" calcext:value-type="float">
            <text:p>27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883.377.905-04  MARIO CESAR VASCONCELOS FREIRE CARVAL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85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5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5.751.699/0003-07  MARTINEZ &amp; MARTINEZ ADVOGADOS ASSOCIADOS - 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57" xlink:type="simple">00102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4/2026</text:p>
          </table:table-cell>
          <table:table-cell table:style-name="ce2" office:value-type="float" office:value="88" calcext:value-type="float">
            <text:p>8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184.12" calcext:value-type="float">
            <text:p>11184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84.12" calcext:value-type="float">
            <text:p>11184,1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184.12" calcext:value-type="float">
            <text:p>11184,12</text:p>
          </table:table-cell>
          <table:table-cell office:value-type="float" office:value="0" calcext:value-type="float">
            <text:p>0</text:p>
          </table:table-cell>
          <table:table-cell office:value-type="float" office:value="11184.12" calcext:value-type="float">
            <text:p>11184,1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184.12" calcext:value-type="float">
            <text:p>11184,12</text:p>
          </table:table-cell>
          <table:table-cell office:value-type="float" office:value="0" calcext:value-type="float">
            <text:p>0</text:p>
          </table:table-cell>
          <table:table-cell office:value-type="float" office:value="11184.12" calcext:value-type="float">
            <text:p>11184,1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1.508.279/0001-42  MAURICIO A. JUNIOR REFRIGERACA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6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11/2026</text:p>
          </table:table-cell>
          <table:table-cell table:style-name="ce2" office:value-type="float" office:value="1597" calcext:value-type="float">
            <text:p>1597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28000" calcext:value-type="float">
            <text:p>28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000" calcext:value-type="float">
            <text:p>28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86" xlink:type="simple">0008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6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13/2026</text:p>
          </table:table-cell>
          <table:table-cell table:style-name="ce2" office:value-type="float" office:value="355" calcext:value-type="float">
            <text:p>355</text:p>
          </table:table-cell>
          <table:table-cell table:number-columns-repeated="2"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2283.29" calcext:value-type="float">
            <text:p>2283,2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83.29" calcext:value-type="float">
            <text:p>2283,2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0283.29" calcext:value-type="float">
            <text:p>30283,29</text:p>
          </table:table-cell>
          <table:table-cell office:value-type="float" office:value="0" calcext:value-type="float">
            <text:p>0</text:p>
          </table:table-cell>
          <table:table-cell office:value-type="float" office:value="30283.29" calcext:value-type="float">
            <text:p>30283,2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0283.29" calcext:value-type="float">
            <text:p>30283,29</text:p>
          </table:table-cell>
          <table:table-cell office:value-type="float" office:value="0" calcext:value-type="float">
            <text:p>0</text:p>
          </table:table-cell>
          <table:table-cell office:value-type="float" office:value="30283.29" calcext:value-type="float">
            <text:p>30283,2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6.216.780/0001-41  METALÚRGICA ACEJ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26/2026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99435.15" calcext:value-type="float">
            <text:p>99435,15</text:p>
          </table:table-cell>
          <table:table-cell table:style-name="ce8" office:value-type="float" office:value="94463.39" calcext:value-type="float">
            <text:p>94463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463.39" calcext:value-type="float">
            <text:p>94463,3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9435.15" calcext:value-type="float">
            <text:p>99435,15</text:p>
          </table:table-cell>
          <table:table-cell office:value-type="float" office:value="94463.39" calcext:value-type="float">
            <text:p>94463,39</text:p>
          </table:table-cell>
          <table:table-cell office:value-type="float" office:value="0" calcext:value-type="float">
            <text:p>0</text:p>
          </table:table-cell>
          <table:table-cell office:value-type="float" office:value="94463.39" calcext:value-type="float">
            <text:p>94463,3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9435.15" calcext:value-type="float">
            <text:p>99435,15</text:p>
          </table:table-cell>
          <table:table-cell office:value-type="float" office:value="94463.39" calcext:value-type="float">
            <text:p>94463,39</text:p>
          </table:table-cell>
          <table:table-cell office:value-type="float" office:value="0" calcext:value-type="float">
            <text:p>0</text:p>
          </table:table-cell>
          <table:table-cell office:value-type="float" office:value="94463.39" calcext:value-type="float">
            <text:p>94463,39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33.435.426/0001-27  MF DISTRIBUIDOR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29" xlink:type="simple">OD00080/2026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29/2026</text:p>
          </table:table-cell>
          <table:table-cell table:style-name="ce2" office:value-type="float" office:value="664" calcext:value-type="float">
            <text:p>664</text:p>
          </table:table-cell>
          <table:table-cell table:style-name="ce7" office:value-type="date" office:date-value="2026-02-18" calcext:value-type="date">
            <text:p>18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13230" calcext:value-type="float">
            <text:p>132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230" calcext:value-type="float">
            <text:p>1323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230" calcext:value-type="float">
            <text:p>13230</text:p>
          </table:table-cell>
          <table:table-cell office:value-type="float" office:value="0" calcext:value-type="float">
            <text:p>0</text:p>
          </table:table-cell>
          <table:table-cell office:value-type="float" office:value="13230" calcext:value-type="float">
            <text:p>1323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3230" calcext:value-type="float">
            <text:p>13230</text:p>
          </table:table-cell>
          <table:table-cell office:value-type="float" office:value="0" calcext:value-type="float">
            <text:p>0</text:p>
          </table:table-cell>
          <table:table-cell office:value-type="float" office:value="13230" calcext:value-type="float">
            <text:p>13230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460/0022-76  MINISTERIO DA FAZENDA - SERGIP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0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25/2026</text:p>
          </table:table-cell>
          <table:table-cell table:style-name="ce2" office:value-type="float" office:value="163" calcext:value-type="float">
            <text:p>163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7507.84" calcext:value-type="float">
            <text:p>27507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507.84" calcext:value-type="float">
            <text:p>27507,84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1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31/2026</text:p>
          </table:table-cell>
          <table:table-cell table:style-name="ce2" office:value-type="float" office:value="143" calcext:value-type="float">
            <text:p>143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47007.91" calcext:value-type="float">
            <text:p>47007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007.91" calcext:value-type="float">
            <text:p>47007,91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2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32/2026</text:p>
          </table:table-cell>
          <table:table-cell table:style-name="ce2" office:value-type="float" office:value="135" calcext:value-type="float">
            <text:p>135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25579.36" calcext:value-type="float">
            <text:p>125579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579.36" calcext:value-type="float">
            <text:p>125579,36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3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37/2026</text:p>
          </table:table-cell>
          <table:table-cell table:style-name="ce2" office:value-type="float" office:value="98" calcext:value-type="float">
            <text:p>98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98800.49" calcext:value-type="float">
            <text:p>98800,4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800.49" calcext:value-type="float">
            <text:p>98800,49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4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35/2026</text:p>
          </table:table-cell>
          <table:table-cell table:style-name="ce2" office:value-type="float" office:value="109" calcext:value-type="float">
            <text:p>109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14479.74" calcext:value-type="float">
            <text:p>114479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479.74" calcext:value-type="float">
            <text:p>114479,74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5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2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85357.7" calcext:value-type="float">
            <text:p>185357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5357.7" calcext:value-type="float">
            <text:p>185357,7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6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3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20758.83" calcext:value-type="float">
            <text:p>120758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0758.83" calcext:value-type="float">
            <text:p>120758,83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67" xlink:type="simple">S/C</text:a></text:p>
          </table:table-cell>
          <table:table-cell table:style-name="ce6" office:value-type="string" calcext:value-type="string">
            <text:p>300.08 - EMPRESTIMOS E PARCELAMENT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4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5871.04" calcext:value-type="float">
            <text:p>5871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71.04" calcext:value-type="float">
            <text:p>5871,04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0/2026</text:p>
          </table:table-cell>
          <table:table-cell table:style-name="ce2" office:value-type="float" office:value="7162604340376491" calcext:value-type="float">
            <text:p>7162604340376491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144469.56" calcext:value-type="float">
            <text:p>1144469,56</text:p>
          </table:table-cell>
          <table:table-cell table:style-name="ce8" office:value-type="float" office:value="-1144469.56" calcext:value-type="float">
            <text:p>-1144469,5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CompromissoDespesasLIP.jsp?chave=110199" xlink:type="simple">S/C</text:a></text:p>
          </table:table-cell>
          <table:table-cell table:style-name="ce6" office:value-type="string" calcext:value-type="string">
            <text:p>300.07 - IMPOSTOS, TRIBUTOS E TAXAS PUBLICA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77/2026</text:p>
          </table:table-cell>
          <table:table-cell table:style-name="ce2" office:value-type="float" office:value="7162604340467519" calcext:value-type="float">
            <text:p>7162604340467519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247968.41" calcext:value-type="float">
            <text:p>247968,41</text:p>
          </table:table-cell>
          <table:table-cell table:style-name="ce8" office:value-type="float" office:value="-247968.41" calcext:value-type="float">
            <text:p>-247968,4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45" xlink:type="simple">0016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70/2025</text:p>
          </table:table-cell>
          <table:table-cell table:style-name="ce2" office:value-type="float" office:value="90" calcext:value-type="float">
            <text:p>90</text:p>
          </table:table-cell>
          <table:table-cell table:style-name="ce7" office:value-type="date" office:date-value="2026-01-20" calcext:value-type="date">
            <text:p>20/01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7.68" calcext:value-type="float">
            <text:p>147,68</text:p>
          </table:table-cell>
          <table:table-cell table:style-name="ce8" office:value-type="float" office:value="-147.68" calcext:value-type="float">
            <text:p>-147,6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175" xlink:type="simple">00017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852/2025</text:p>
          </table:table-cell>
          <table:table-cell table:style-name="ce2" office:value-type="float" office:value="434" calcext:value-type="float">
            <text:p>434</text:p>
          </table:table-cell>
          <table:table-cell table:style-name="ce7" office:value-type="date" office:date-value="2026-01-20" calcext:value-type="date">
            <text:p>20/01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346.26" calcext:value-type="float">
            <text:p>23346,26</text:p>
          </table:table-cell>
          <table:table-cell table:style-name="ce8" office:value-type="float" office:value="-23346.26" calcext:value-type="float">
            <text:p>-23346,2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44/2026</text:p>
          </table:table-cell>
          <table:table-cell table:style-name="ce2" office:value-type="float" office:value="20132" calcext:value-type="float">
            <text:p>20132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37.5" calcext:value-type="float">
            <text:p>137,5</text:p>
          </table:table-cell>
          <table:table-cell table:style-name="ce8" office:value-type="float" office:value="-137.5" calcext:value-type="float">
            <text:p>-137,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58" xlink:type="simple">0012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77/2025</text:p>
          </table:table-cell>
          <table:table-cell table:style-name="ce2" office:value-type="float" office:value="19371" calcext:value-type="float">
            <text:p>1937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26.25" calcext:value-type="float">
            <text:p>426,25</text:p>
          </table:table-cell>
          <table:table-cell table:style-name="ce8" office:value-type="float" office:value="-426.25" calcext:value-type="float">
            <text:p>-426,2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16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354.97" calcext:value-type="float">
            <text:p>1354,97</text:p>
          </table:table-cell>
          <table:table-cell table:style-name="ce8" office:value-type="float" office:value="-1354.97" calcext:value-type="float">
            <text:p>-1354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14/2026 (R)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42.49" calcext:value-type="float">
            <text:p>642,49</text:p>
          </table:table-cell>
          <table:table-cell table:style-name="ce8" office:value-type="float" office:value="-642.49" calcext:value-type="float">
            <text:p>-642,4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104/2025</text:p>
          </table:table-cell>
          <table:table-cell table:style-name="ce2" office:value-type="float" office:value="62" calcext:value-type="float">
            <text:p>6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959.9" calcext:value-type="float">
            <text:p>8959,9</text:p>
          </table:table-cell>
          <table:table-cell table:style-name="ce8" office:value-type="float" office:value="-8959.9" calcext:value-type="float">
            <text:p>-8959,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4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974.86" calcext:value-type="float">
            <text:p>2974,86</text:p>
          </table:table-cell>
          <table:table-cell table:style-name="ce8" office:value-type="float" office:value="-2974.86" calcext:value-type="float">
            <text:p>-2974,8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12/2025</text:p>
          </table:table-cell>
          <table:table-cell table:style-name="ce2" office:value-type="float" office:value="1055" calcext:value-type="float">
            <text:p>105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903.22" calcext:value-type="float">
            <text:p>9903,22</text:p>
          </table:table-cell>
          <table:table-cell table:style-name="ce8" office:value-type="float" office:value="-9903.22" calcext:value-type="float">
            <text:p>-9903,2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16/2025 (R)</text:p>
          </table:table-cell>
          <table:table-cell table:style-name="ce2" office:value-type="float" office:value="1056" calcext:value-type="float">
            <text:p>105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51.59" calcext:value-type="float">
            <text:p>451,59</text:p>
          </table:table-cell>
          <table:table-cell table:style-name="ce8" office:value-type="float" office:value="-451.59" calcext:value-type="float">
            <text:p>-451,5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1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477.51" calcext:value-type="float">
            <text:p>6477,51</text:p>
          </table:table-cell>
          <table:table-cell table:style-name="ce8" office:value-type="float" office:value="-6477.51" calcext:value-type="float">
            <text:p>-6477,5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float" office:value="1059" calcext:value-type="float">
            <text:p>105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490.18" calcext:value-type="float">
            <text:p>3490,18</text:p>
          </table:table-cell>
          <table:table-cell table:style-name="ce8" office:value-type="float" office:value="-3490.18" calcext:value-type="float">
            <text:p>-3490,1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02/2026</text:p>
          </table:table-cell>
          <table:table-cell table:style-name="ce2" office:value-type="float" office:value="36" calcext:value-type="float">
            <text:p>3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405.23" calcext:value-type="float">
            <text:p>4405,23</text:p>
          </table:table-cell>
          <table:table-cell table:style-name="ce8" office:value-type="float" office:value="-4405.23" calcext:value-type="float">
            <text:p>-4405,2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14/2026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873.79" calcext:value-type="float">
            <text:p>1873,79</text:p>
          </table:table-cell>
          <table:table-cell table:style-name="ce8" office:value-type="float" office:value="-1873.79" calcext:value-type="float">
            <text:p>-1873,7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518" xlink:type="simple">00161/2022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04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024.59" calcext:value-type="float">
            <text:p>1024,59</text:p>
          </table:table-cell>
          <table:table-cell table:style-name="ce8" office:value-type="float" office:value="-1024.59" calcext:value-type="float">
            <text:p>-1024,5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70/2026</text:p>
          </table:table-cell>
          <table:table-cell table:style-name="ce2" office:value-type="float" office:value="58" calcext:value-type="float">
            <text:p>5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3814.95" calcext:value-type="float">
            <text:p>33814,95</text:p>
          </table:table-cell>
          <table:table-cell table:style-name="ce8" office:value-type="float" office:value="-33814.95" calcext:value-type="float">
            <text:p>-33814,9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55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564.42" calcext:value-type="float">
            <text:p>5564,42</text:p>
          </table:table-cell>
          <table:table-cell table:style-name="ce8" office:value-type="float" office:value="-5564.42" calcext:value-type="float">
            <text:p>-5564,4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93/2026</text:p>
          </table:table-cell>
          <table:table-cell table:style-name="ce2" office:value-type="float" office:value="79" calcext:value-type="float">
            <text:p>7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65.84" calcext:value-type="float">
            <text:p>465,84</text:p>
          </table:table-cell>
          <table:table-cell table:style-name="ce8" office:value-type="float" office:value="-465.84" calcext:value-type="float">
            <text:p>-465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94/2026</text:p>
          </table:table-cell>
          <table:table-cell table:style-name="ce2" office:value-type="float" office:value="573621" calcext:value-type="float">
            <text:p>57362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.08" calcext:value-type="float">
            <text:p>28,08</text:p>
          </table:table-cell>
          <table:table-cell table:style-name="ce8" office:value-type="float" office:value="-28.08" calcext:value-type="float">
            <text:p>-28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05/2026</text:p>
          </table:table-cell>
          <table:table-cell table:style-name="ce2" office:value-type="float" office:value="578713" calcext:value-type="float">
            <text:p>57871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93.44" calcext:value-type="float">
            <text:p>193,44</text:p>
          </table:table-cell>
          <table:table-cell table:style-name="ce8" office:value-type="float" office:value="-193.44" calcext:value-type="float">
            <text:p>-193,4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13/2026</text:p>
          </table:table-cell>
          <table:table-cell table:style-name="ce2" office:value-type="float" office:value="577868" calcext:value-type="float">
            <text:p>57786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99.89" calcext:value-type="float">
            <text:p>399,89</text:p>
          </table:table-cell>
          <table:table-cell table:style-name="ce8" office:value-type="float" office:value="-399.89" calcext:value-type="float">
            <text:p>-399,8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19/2026</text:p>
          </table:table-cell>
          <table:table-cell table:style-name="ce2" office:value-type="float" office:value="577870" calcext:value-type="float">
            <text:p>57787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9.84" calcext:value-type="float">
            <text:p>599,84</text:p>
          </table:table-cell>
          <table:table-cell table:style-name="ce8" office:value-type="float" office:value="-599.84" calcext:value-type="float">
            <text:p>-599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22/2026</text:p>
          </table:table-cell>
          <table:table-cell table:style-name="ce2" office:value-type="float" office:value="577821" calcext:value-type="float">
            <text:p>57782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17.61" calcext:value-type="float">
            <text:p>217,61</text:p>
          </table:table-cell>
          <table:table-cell table:style-name="ce8" office:value-type="float" office:value="-217.61" calcext:value-type="float">
            <text:p>-217,6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96/2026</text:p>
          </table:table-cell>
          <table:table-cell table:style-name="ce2" office:value-type="float" office:value="577869" calcext:value-type="float">
            <text:p>57786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99.74" calcext:value-type="float">
            <text:p>999,74</text:p>
          </table:table-cell>
          <table:table-cell table:style-name="ce8" office:value-type="float" office:value="-999.74" calcext:value-type="float">
            <text:p>-999,7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0/2026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4/2026</text:p>
          </table:table-cell>
          <table:table-cell table:style-name="ce2" office:value-type="float" office:value="573375" calcext:value-type="float">
            <text:p>57337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66.44" calcext:value-type="float">
            <text:p>366,44</text:p>
          </table:table-cell>
          <table:table-cell table:style-name="ce8" office:value-type="float" office:value="-366.44" calcext:value-type="float">
            <text:p>-366,4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390/2025</text:p>
          </table:table-cell>
          <table:table-cell table:style-name="ce2" office:value-type="float" office:value="577430" calcext:value-type="float">
            <text:p>57743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135.96" calcext:value-type="float">
            <text:p>1135,96</text:p>
          </table:table-cell>
          <table:table-cell table:style-name="ce8" office:value-type="float" office:value="-1135.96" calcext:value-type="float">
            <text:p>-1135,9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5/2026</text:p>
          </table:table-cell>
          <table:table-cell table:style-name="ce2" office:value-type="float" office:value="86" calcext:value-type="float">
            <text:p>8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6/2026</text:p>
          </table:table-cell>
          <table:table-cell table:style-name="ce2" office:value-type="float" office:value="74" calcext:value-type="float">
            <text:p>7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460/2025</text:p>
          </table:table-cell>
          <table:table-cell table:style-name="ce2" office:value-type="float" office:value="2588" calcext:value-type="float">
            <text:p>258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465/2025</text:p>
          </table:table-cell>
          <table:table-cell table:style-name="ce2" office:value-type="float" office:value="2589" calcext:value-type="float">
            <text:p>258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171.06" calcext:value-type="float">
            <text:p>4171,06</text:p>
          </table:table-cell>
          <table:table-cell table:style-name="ce8" office:value-type="float" office:value="-4171.06" calcext:value-type="float">
            <text:p>-4171,0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470/2025</text:p>
          </table:table-cell>
          <table:table-cell table:style-name="ce2" office:value-type="float" office:value="2590" calcext:value-type="float">
            <text:p>259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678.12" calcext:value-type="float">
            <text:p>1678,12</text:p>
          </table:table-cell>
          <table:table-cell table:style-name="ce8" office:value-type="float" office:value="-1678.12" calcext:value-type="float">
            <text:p>-1678,1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476/2025</text:p>
          </table:table-cell>
          <table:table-cell table:style-name="ce2" office:value-type="float" office:value="2591" calcext:value-type="float">
            <text:p>259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483/2025</text:p>
          </table:table-cell>
          <table:table-cell table:style-name="ce2" office:value-type="float" office:value="2592" calcext:value-type="float">
            <text:p>259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56/2025</text:p>
          </table:table-cell>
          <table:table-cell table:style-name="ce2" office:value-type="float" office:value="2593" calcext:value-type="float">
            <text:p>259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68.23" calcext:value-type="float">
            <text:p>2868,23</text:p>
          </table:table-cell>
          <table:table-cell table:style-name="ce8" office:value-type="float" office:value="-2868.23" calcext:value-type="float">
            <text:p>-2868,2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64/2025</text:p>
          </table:table-cell>
          <table:table-cell table:style-name="ce2" office:value-type="float" office:value="2595" calcext:value-type="float">
            <text:p>259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71/2025</text:p>
          </table:table-cell>
          <table:table-cell table:style-name="ce2" office:value-type="float" office:value="2596" calcext:value-type="float">
            <text:p>259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166.15" calcext:value-type="float">
            <text:p>2166,15</text:p>
          </table:table-cell>
          <table:table-cell table:style-name="ce8" office:value-type="float" office:value="-2166.15" calcext:value-type="float">
            <text:p>-216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84/2025</text:p>
          </table:table-cell>
          <table:table-cell table:style-name="ce2" office:value-type="float" office:value="2597" calcext:value-type="float">
            <text:p>259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91/2025</text:p>
          </table:table-cell>
          <table:table-cell table:style-name="ce2" office:value-type="float" office:value="2598" calcext:value-type="float">
            <text:p>259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797.16" calcext:value-type="float">
            <text:p>9797,16</text:p>
          </table:table-cell>
          <table:table-cell table:style-name="ce8" office:value-type="float" office:value="-9797.16" calcext:value-type="float">
            <text:p>-9797,1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98/2025</text:p>
          </table:table-cell>
          <table:table-cell table:style-name="ce2" office:value-type="float" office:value="2594" calcext:value-type="float">
            <text:p>259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23/2025</text:p>
          </table:table-cell>
          <table:table-cell table:style-name="ce2" office:value-type="float" office:value="2599" calcext:value-type="float">
            <text:p>259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166.15" calcext:value-type="float">
            <text:p>2166,15</text:p>
          </table:table-cell>
          <table:table-cell table:style-name="ce8" office:value-type="float" office:value="-2166.15" calcext:value-type="float">
            <text:p>-216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28/2025</text:p>
          </table:table-cell>
          <table:table-cell table:style-name="ce2" office:value-type="float" office:value="2600" calcext:value-type="float">
            <text:p>260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34/2025</text:p>
          </table:table-cell>
          <table:table-cell table:style-name="ce2" office:value-type="float" office:value="2601" calcext:value-type="float">
            <text:p>260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166.15" calcext:value-type="float">
            <text:p>2166,15</text:p>
          </table:table-cell>
          <table:table-cell table:style-name="ce8" office:value-type="float" office:value="-2166.15" calcext:value-type="float">
            <text:p>-2166,1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40/2025</text:p>
          </table:table-cell>
          <table:table-cell table:style-name="ce2" office:value-type="float" office:value="2602" calcext:value-type="float">
            <text:p>260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45/2025</text:p>
          </table:table-cell>
          <table:table-cell table:style-name="ce2" office:value-type="float" office:value="2603" calcext:value-type="float">
            <text:p>260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7631.02" calcext:value-type="float">
            <text:p>7631,02</text:p>
          </table:table-cell>
          <table:table-cell table:style-name="ce8" office:value-type="float" office:value="-7631.02" calcext:value-type="float">
            <text:p>-7631,0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50/2025</text:p>
          </table:table-cell>
          <table:table-cell table:style-name="ce2" office:value-type="float" office:value="2604" calcext:value-type="float">
            <text:p>260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678.12" calcext:value-type="float">
            <text:p>1678,12</text:p>
          </table:table-cell>
          <table:table-cell table:style-name="ce8" office:value-type="float" office:value="-1678.12" calcext:value-type="float">
            <text:p>-1678,1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673/2025</text:p>
          </table:table-cell>
          <table:table-cell table:style-name="ce2" office:value-type="float" office:value="2605" calcext:value-type="float">
            <text:p>260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741/2025</text:p>
          </table:table-cell>
          <table:table-cell table:style-name="ce2" office:value-type="float" office:value="2606" calcext:value-type="float">
            <text:p>260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5.05" calcext:value-type="float">
            <text:p>595,05</text:p>
          </table:table-cell>
          <table:table-cell table:style-name="ce8" office:value-type="float" office:value="-595.05" calcext:value-type="float">
            <text:p>-595,0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748/2025</text:p>
          </table:table-cell>
          <table:table-cell table:style-name="ce2" office:value-type="float" office:value="2607" calcext:value-type="float">
            <text:p>260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083.07" calcext:value-type="float">
            <text:p>1083,07</text:p>
          </table:table-cell>
          <table:table-cell table:style-name="ce8" office:value-type="float" office:value="-1083.07" calcext:value-type="float">
            <text:p>-1083,0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10" xlink:type="simple">00042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83/2025</text:p>
          </table:table-cell>
          <table:table-cell table:style-name="ce2" office:value-type="float" office:value="436" calcext:value-type="float">
            <text:p>43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6436.18" calcext:value-type="float">
            <text:p>46436,18</text:p>
          </table:table-cell>
          <table:table-cell table:style-name="ce8" office:value-type="float" office:value="-46436.18" calcext:value-type="float">
            <text:p>-46436,1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41" xlink:type="simple">00164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808/2025</text:p>
          </table:table-cell>
          <table:table-cell table:style-name="ce2" office:value-type="float" office:value="92" calcext:value-type="float">
            <text:p>9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9.34" calcext:value-type="float">
            <text:p>29,34</text:p>
          </table:table-cell>
          <table:table-cell table:style-name="ce8" office:value-type="float" office:value="-29.34" calcext:value-type="float">
            <text:p>-29,3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0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11.63" calcext:value-type="float">
            <text:p>411,63</text:p>
          </table:table-cell>
          <table:table-cell table:style-name="ce8" office:value-type="float" office:value="-411.63" calcext:value-type="float">
            <text:p>-411,6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03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213.66" calcext:value-type="float">
            <text:p>6213,66</text:p>
          </table:table-cell>
          <table:table-cell table:style-name="ce8" office:value-type="float" office:value="-6213.66" calcext:value-type="float">
            <text:p>-6213,6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63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00.48" calcext:value-type="float">
            <text:p>400,48</text:p>
          </table:table-cell>
          <table:table-cell table:style-name="ce8" office:value-type="float" office:value="-400.48" calcext:value-type="float">
            <text:p>-400,4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75/2025</text:p>
          </table:table-cell>
          <table:table-cell table:style-name="ce2" office:value-type="float" office:value="67" calcext:value-type="float">
            <text:p>6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4668.2" calcext:value-type="float">
            <text:p>24668,2</text:p>
          </table:table-cell>
          <table:table-cell table:style-name="ce8" office:value-type="float" office:value="-24668.2" calcext:value-type="float">
            <text:p>-24668,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22" xlink:type="simple">00045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59/2026</text:p>
          </table:table-cell>
          <table:table-cell table:style-name="ce2" office:value-type="float" office:value="435" calcext:value-type="float">
            <text:p>43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7430.36" calcext:value-type="float">
            <text:p>27430,36</text:p>
          </table:table-cell>
          <table:table-cell table:style-name="ce8" office:value-type="float" office:value="-27430.36" calcext:value-type="float">
            <text:p>-27430,3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5/2026</text:p>
          </table:table-cell>
          <table:table-cell table:style-name="ce2" office:value-type="float" office:value="1615" calcext:value-type="float">
            <text:p>161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.85" calcext:value-type="float">
            <text:p>59,85</text:p>
          </table:table-cell>
          <table:table-cell table:style-name="ce8" office:value-type="float" office:value="-59.85" calcext:value-type="float">
            <text:p>-59,8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40/2026</text:p>
          </table:table-cell>
          <table:table-cell table:style-name="ce2" office:value-type="float" office:value="11759" calcext:value-type="float">
            <text:p>1175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02.03" calcext:value-type="float">
            <text:p>602,03</text:p>
          </table:table-cell>
          <table:table-cell table:style-name="ce8" office:value-type="float" office:value="-602.03" calcext:value-type="float">
            <text:p>-602,0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97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615.18" calcext:value-type="float">
            <text:p>2615,18</text:p>
          </table:table-cell>
          <table:table-cell table:style-name="ce8" office:value-type="float" office:value="-2615.18" calcext:value-type="float">
            <text:p>-2615,1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60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974.9" calcext:value-type="float">
            <text:p>2974,9</text:p>
          </table:table-cell>
          <table:table-cell table:style-name="ce8" office:value-type="float" office:value="-2974.9" calcext:value-type="float">
            <text:p>-2974,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51/2026 (R)</text:p>
          </table:table-cell>
          <table:table-cell table:style-name="ce2" office:value-type="float" office:value="7002" calcext:value-type="float">
            <text:p>700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.27" calcext:value-type="float">
            <text:p>28,27</text:p>
          </table:table-cell>
          <table:table-cell table:style-name="ce8" office:value-type="float" office:value="-28.27" calcext:value-type="float">
            <text:p>-28,2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92/2026</text:p>
          </table:table-cell>
          <table:table-cell table:style-name="ce2" office:value-type="float" office:value="7109" calcext:value-type="float">
            <text:p>710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3.88" calcext:value-type="float">
            <text:p>283,88</text:p>
          </table:table-cell>
          <table:table-cell table:style-name="ce8" office:value-type="float" office:value="-283.88" calcext:value-type="float">
            <text:p>-283,8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99/2026 (R)</text:p>
          </table:table-cell>
          <table:table-cell table:style-name="ce2" office:value-type="float" office:value="7110" calcext:value-type="float">
            <text:p>711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.27" calcext:value-type="float">
            <text:p>28,27</text:p>
          </table:table-cell>
          <table:table-cell table:style-name="ce8" office:value-type="float" office:value="-28.27" calcext:value-type="float">
            <text:p>-28,2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87/2025</text:p>
          </table:table-cell>
          <table:table-cell table:style-name="ce2" office:value-type="float" office:value="6840" calcext:value-type="float">
            <text:p>684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80.01" calcext:value-type="float">
            <text:p>880,01</text:p>
          </table:table-cell>
          <table:table-cell table:style-name="ce8" office:value-type="float" office:value="-880.01" calcext:value-type="float">
            <text:p>-880,0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90/2025 (R)</text:p>
          </table:table-cell>
          <table:table-cell table:style-name="ce2" office:value-type="float" office:value="6841" calcext:value-type="float">
            <text:p>684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7.65" calcext:value-type="float">
            <text:p>87,65</text:p>
          </table:table-cell>
          <table:table-cell table:style-name="ce8" office:value-type="float" office:value="-87.65" calcext:value-type="float">
            <text:p>-87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55" xlink:type="simple">0016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48/2026</text:p>
          </table:table-cell>
          <table:table-cell table:style-name="ce2" office:value-type="float" office:value="7001" calcext:value-type="float">
            <text:p>700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3.88" calcext:value-type="float">
            <text:p>283,88</text:p>
          </table:table-cell>
          <table:table-cell table:style-name="ce8" office:value-type="float" office:value="-283.88" calcext:value-type="float">
            <text:p>-283,8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7/2026</text:p>
          </table:table-cell>
          <table:table-cell table:style-name="ce2" office:value-type="float" office:value="203" calcext:value-type="float">
            <text:p>20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3.4" calcext:value-type="float">
            <text:p>63,4</text:p>
          </table:table-cell>
          <table:table-cell table:style-name="ce8" office:value-type="float" office:value="-63.4" calcext:value-type="float">
            <text:p>-63,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346/2025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98.28" calcext:value-type="float">
            <text:p>598,28</text:p>
          </table:table-cell>
          <table:table-cell table:style-name="ce8" office:value-type="float" office:value="-598.28" calcext:value-type="float">
            <text:p>-598,2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15/2025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840.65" calcext:value-type="float">
            <text:p>4840,65</text:p>
          </table:table-cell>
          <table:table-cell table:style-name="ce8" office:value-type="float" office:value="-4840.65" calcext:value-type="float">
            <text:p>-4840,6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701/2025 (R)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51.81" calcext:value-type="float">
            <text:p>1251,81</text:p>
          </table:table-cell>
          <table:table-cell table:style-name="ce8" office:value-type="float" office:value="-1251.81" calcext:value-type="float">
            <text:p>-1251,8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806/2025 (R)</text:p>
          </table:table-cell>
          <table:table-cell table:style-name="ce2" office:value-type="float" office:value="43" calcext:value-type="float">
            <text:p>4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54.73" calcext:value-type="float">
            <text:p>154,73</text:p>
          </table:table-cell>
          <table:table-cell table:style-name="ce8" office:value-type="float" office:value="-154.73" calcext:value-type="float">
            <text:p>-154,7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805/2025</text:p>
          </table:table-cell>
          <table:table-cell table:style-name="ce2" office:value-type="float" office:value="1218" calcext:value-type="float">
            <text:p>121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85.54" calcext:value-type="float">
            <text:p>185,54</text:p>
          </table:table-cell>
          <table:table-cell table:style-name="ce8" office:value-type="float" office:value="-185.54" calcext:value-type="float">
            <text:p>-185,5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92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06/2026</text:p>
          </table:table-cell>
          <table:table-cell table:style-name="ce2" office:value-type="float" office:value="1306" calcext:value-type="float">
            <text:p>130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944902.2" calcext:value-type="float">
            <text:p>1944902,2</text:p>
          </table:table-cell>
          <table:table-cell table:style-name="ce8" office:value-type="float" office:value="-1944902.2" calcext:value-type="float">
            <text:p>-1944902,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49/2026</text:p>
          </table:table-cell>
          <table:table-cell table:style-name="ce2" office:value-type="float" office:value="127" calcext:value-type="float">
            <text:p>12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9.34" calcext:value-type="float">
            <text:p>289,34</text:p>
          </table:table-cell>
          <table:table-cell table:style-name="ce8" office:value-type="float" office:value="-289.34" calcext:value-type="float">
            <text:p>-289,3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50/2026</text:p>
          </table:table-cell>
          <table:table-cell table:style-name="ce2" office:value-type="float" office:value="127" calcext:value-type="float">
            <text:p>12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0.3" calcext:value-type="float">
            <text:p>280,3</text:p>
          </table:table-cell>
          <table:table-cell table:style-name="ce8" office:value-type="float" office:value="-280.3" calcext:value-type="float">
            <text:p>-280,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810" xlink:type="simple">00090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01/2026</text:p>
          </table:table-cell>
          <table:table-cell table:style-name="ce2" office:value-type="float" office:value="3524" calcext:value-type="float">
            <text:p>352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372.08" calcext:value-type="float">
            <text:p>9372,08</text:p>
          </table:table-cell>
          <table:table-cell table:style-name="ce8" office:value-type="float" office:value="-9372.08" calcext:value-type="float">
            <text:p>-9372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150" xlink:type="simple">00200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818/2025</text:p>
          </table:table-cell>
          <table:table-cell table:style-name="ce2" office:value-type="float" office:value="5510" calcext:value-type="float">
            <text:p>551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60.11" calcext:value-type="float">
            <text:p>660,11</text:p>
          </table:table-cell>
          <table:table-cell table:style-name="ce8" office:value-type="float" office:value="-660.11" calcext:value-type="float">
            <text:p>-660,1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4/2026</text:p>
          </table:table-cell>
          <table:table-cell table:style-name="ce2" office:value-type="float" office:value="92770" calcext:value-type="float">
            <text:p>9277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48.13" calcext:value-type="float">
            <text:p>848,13</text:p>
          </table:table-cell>
          <table:table-cell table:style-name="ce8" office:value-type="float" office:value="-848.13" calcext:value-type="float">
            <text:p>-848,13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917" xlink:type="simple">00125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5013/2025</text:p>
          </table:table-cell>
          <table:table-cell table:style-name="ce2" office:value-type="float" office:value="91289" calcext:value-type="float">
            <text:p>9128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40.17" calcext:value-type="float">
            <text:p>2840,17</text:p>
          </table:table-cell>
          <table:table-cell table:style-name="ce8" office:value-type="float" office:value="-2840.17" calcext:value-type="float">
            <text:p>-2840,1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99/2026</text:p>
          </table:table-cell>
          <table:table-cell table:style-name="ce2" office:value-type="float" office:value="3418" calcext:value-type="float">
            <text:p>341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88.29" calcext:value-type="float">
            <text:p>388,29</text:p>
          </table:table-cell>
          <table:table-cell table:style-name="ce8" office:value-type="float" office:value="-388.29" calcext:value-type="float">
            <text:p>-388,2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337" xlink:type="simple">00090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00/2026</text:p>
          </table:table-cell>
          <table:table-cell table:style-name="ce2" office:value-type="float" office:value="3418" calcext:value-type="float">
            <text:p>341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03.7" calcext:value-type="float">
            <text:p>1203,7</text:p>
          </table:table-cell>
          <table:table-cell table:style-name="ce8" office:value-type="float" office:value="-1203.7" calcext:value-type="float">
            <text:p>-1203,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4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114.87" calcext:value-type="float">
            <text:p>2114,87</text:p>
          </table:table-cell>
          <table:table-cell table:style-name="ce8" office:value-type="float" office:value="-2114.87" calcext:value-type="float">
            <text:p>-2114,8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86/2026 (R)</text:p>
          </table:table-cell>
          <table:table-cell table:style-name="ce2" office:value-type="float" office:value="1062" calcext:value-type="float">
            <text:p>106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2.17" calcext:value-type="float">
            <text:p>122,17</text:p>
          </table:table-cell>
          <table:table-cell table:style-name="ce8" office:value-type="float" office:value="-122.17" calcext:value-type="float">
            <text:p>-122,1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79/2026</text:p>
          </table:table-cell>
          <table:table-cell table:style-name="ce2" office:value-type="float" office:value="1061" calcext:value-type="float">
            <text:p>106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221.19" calcext:value-type="float">
            <text:p>2221,19</text:p>
          </table:table-cell>
          <table:table-cell table:style-name="ce8" office:value-type="float" office:value="-2221.19" calcext:value-type="float">
            <text:p>-2221,1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53/2026</text:p>
          </table:table-cell>
          <table:table-cell table:style-name="ce2" office:value-type="float" office:value="509" calcext:value-type="float">
            <text:p>50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27.5" calcext:value-type="float">
            <text:p>227,5</text:p>
          </table:table-cell>
          <table:table-cell table:style-name="ce8" office:value-type="float" office:value="-227.5" calcext:value-type="float">
            <text:p>-227,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536/2025</text:p>
          </table:table-cell>
          <table:table-cell table:style-name="ce2" office:value-type="float" office:value="5147" calcext:value-type="float">
            <text:p>514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705.25" calcext:value-type="float">
            <text:p>705,25</text:p>
          </table:table-cell>
          <table:table-cell table:style-name="ce8" office:value-type="float" office:value="-705.25" calcext:value-type="float">
            <text:p>-705,2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11/2025</text:p>
          </table:table-cell>
          <table:table-cell table:style-name="ce2" office:value-type="float" office:value="1057" calcext:value-type="float">
            <text:p>105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885.67" calcext:value-type="float">
            <text:p>6885,67</text:p>
          </table:table-cell>
          <table:table-cell table:style-name="ce8" office:value-type="float" office:value="-6885.67" calcext:value-type="float">
            <text:p>-6885,6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221/2025 (R)</text:p>
          </table:table-cell>
          <table:table-cell table:style-name="ce2" office:value-type="float" office:value="1058" calcext:value-type="float">
            <text:p>105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78.7" calcext:value-type="float">
            <text:p>378,7</text:p>
          </table:table-cell>
          <table:table-cell table:style-name="ce8" office:value-type="float" office:value="-378.7" calcext:value-type="float">
            <text:p>-378,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353/2025</text:p>
          </table:table-cell>
          <table:table-cell table:style-name="ce2" office:value-type="float" office:value="11680" calcext:value-type="float">
            <text:p>1168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846.56" calcext:value-type="float">
            <text:p>1846,56</text:p>
          </table:table-cell>
          <table:table-cell table:style-name="ce8" office:value-type="float" office:value="-1846.56" calcext:value-type="float">
            <text:p>-1846,5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358/2025</text:p>
          </table:table-cell>
          <table:table-cell table:style-name="ce2" office:value-type="float" office:value="11681" calcext:value-type="float">
            <text:p>1168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15.95" calcext:value-type="float">
            <text:p>615,95</text:p>
          </table:table-cell>
          <table:table-cell table:style-name="ce8" office:value-type="float" office:value="-615.95" calcext:value-type="float">
            <text:p>-615,9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79" xlink:type="simple">00109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89/2026</text:p>
          </table:table-cell>
          <table:table-cell table:style-name="ce2" office:value-type="float" office:value="692" calcext:value-type="float">
            <text:p>69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78866.06" calcext:value-type="float">
            <text:p>78866,06</text:p>
          </table:table-cell>
          <table:table-cell table:style-name="ce8" office:value-type="float" office:value="-78866.06" calcext:value-type="float">
            <text:p>-78866,06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79" xlink:type="simple">00109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0/2026</text:p>
          </table:table-cell>
          <table:table-cell table:style-name="ce2" office:value-type="float" office:value="692" calcext:value-type="float">
            <text:p>69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5440.67" calcext:value-type="float">
            <text:p>25440,67</text:p>
          </table:table-cell>
          <table:table-cell table:style-name="ce8" office:value-type="float" office:value="-25440.67" calcext:value-type="float">
            <text:p>-25440,6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26/2026</text:p>
          </table:table-cell>
          <table:table-cell table:style-name="ce2" office:value-type="float" office:value="68" calcext:value-type="float">
            <text:p>6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47" xlink:type="simple">00096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69/2026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735.29" calcext:value-type="float">
            <text:p>735,29</text:p>
          </table:table-cell>
          <table:table-cell table:style-name="ce8" office:value-type="float" office:value="-735.29" calcext:value-type="float">
            <text:p>-735,2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3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.72" calcext:value-type="float">
            <text:p>1,72</text:p>
          </table:table-cell>
          <table:table-cell table:style-name="ce8" office:value-type="float" office:value="-1.72" calcext:value-type="float">
            <text:p>-1,7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14762/2025</text:p>
          </table:table-cell>
          <table:table-cell table:style-name="ce2" office:value-type="float" office:value="2617" calcext:value-type="float">
            <text:p>261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77.55" calcext:value-type="float">
            <text:p>77,55</text:p>
          </table:table-cell>
          <table:table-cell table:style-name="ce8" office:value-type="float" office:value="-77.55" calcext:value-type="float">
            <text:p>-77,5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05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97.5" calcext:value-type="float">
            <text:p>697,5</text:p>
          </table:table-cell>
          <table:table-cell table:style-name="ce8" office:value-type="float" office:value="-697.5" calcext:value-type="float">
            <text:p>-697,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03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25" calcext:value-type="float">
            <text:p>225</text:p>
          </table:table-cell>
          <table:table-cell table:style-name="ce8" office:value-type="float" office:value="-225" calcext:value-type="float">
            <text:p>-225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1/202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60.89" calcext:value-type="float">
            <text:p>360,89</text:p>
          </table:table-cell>
          <table:table-cell table:style-name="ce8" office:value-type="float" office:value="-360.89" calcext:value-type="float">
            <text:p>-360,8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6/2026</text:p>
          </table:table-cell>
          <table:table-cell table:style-name="ce2" office:value-type="float" office:value="71" calcext:value-type="float">
            <text:p>7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2/2026</text:p>
          </table:table-cell>
          <table:table-cell table:style-name="ce2" office:value-type="float" office:value="72" calcext:value-type="float">
            <text:p>7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7/202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2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65.84" calcext:value-type="float">
            <text:p>465,84</text:p>
          </table:table-cell>
          <table:table-cell table:style-name="ce8" office:value-type="float" office:value="-465.84" calcext:value-type="float">
            <text:p>-465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7/2026</text:p>
          </table:table-cell>
          <table:table-cell table:style-name="ce2" office:value-type="float" office:value="81" calcext:value-type="float">
            <text:p>8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65.84" calcext:value-type="float">
            <text:p>465,84</text:p>
          </table:table-cell>
          <table:table-cell table:style-name="ce8" office:value-type="float" office:value="-465.84" calcext:value-type="float">
            <text:p>-465,8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82/2026</text:p>
          </table:table-cell>
          <table:table-cell table:style-name="ce2" office:value-type="float" office:value="84" calcext:value-type="float">
            <text:p>8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60.89" calcext:value-type="float">
            <text:p>360,89</text:p>
          </table:table-cell>
          <table:table-cell table:style-name="ce8" office:value-type="float" office:value="-360.89" calcext:value-type="float">
            <text:p>-360,8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96/2026</text:p>
          </table:table-cell>
          <table:table-cell table:style-name="ce2" office:value-type="float" office:value="87" calcext:value-type="float">
            <text:p>8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5/2026</text:p>
          </table:table-cell>
          <table:table-cell table:style-name="ce2" office:value-type="float" office:value="82" calcext:value-type="float">
            <text:p>82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45/2026</text:p>
          </table:table-cell>
          <table:table-cell table:style-name="ce2" office:value-type="float" office:value="69" calcext:value-type="float">
            <text:p>6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897" calcext:value-type="float">
            <text:p>897</text:p>
          </table:table-cell>
          <table:table-cell table:style-name="ce8" office:value-type="float" office:value="-897" calcext:value-type="float">
            <text:p>-8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0/2026</text:p>
          </table:table-cell>
          <table:table-cell table:style-name="ce2" office:value-type="float" office:value="77" calcext:value-type="float">
            <text:p>77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27.97" calcext:value-type="float">
            <text:p>127,97</text:p>
          </table:table-cell>
          <table:table-cell table:style-name="ce8" office:value-type="float" office:value="-127.97" calcext:value-type="float">
            <text:p>-127,9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17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16.82" calcext:value-type="float">
            <text:p>616,82</text:p>
          </table:table-cell>
          <table:table-cell table:style-name="ce8" office:value-type="float" office:value="-616.82" calcext:value-type="float">
            <text:p>-616,8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2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106.92" calcext:value-type="float">
            <text:p>2106,92</text:p>
          </table:table-cell>
          <table:table-cell table:style-name="ce8" office:value-type="float" office:value="-2106.92" calcext:value-type="float">
            <text:p>-2106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7/2026</text:p>
          </table:table-cell>
          <table:table-cell table:style-name="ce2" office:value-type="float" office:value="80" calcext:value-type="float">
            <text:p>80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32.92" calcext:value-type="float">
            <text:p>232,92</text:p>
          </table:table-cell>
          <table:table-cell table:style-name="ce8" office:value-type="float" office:value="-232.92" calcext:value-type="float">
            <text:p>-232,92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34/2026</text:p>
          </table:table-cell>
          <table:table-cell table:style-name="ce2" office:value-type="float" office:value="83" calcext:value-type="float">
            <text:p>83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641.08" calcext:value-type="float">
            <text:p>1641,08</text:p>
          </table:table-cell>
          <table:table-cell table:style-name="ce8" office:value-type="float" office:value="-1641.08" calcext:value-type="float">
            <text:p>-1641,08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95/2026</text:p>
          </table:table-cell>
          <table:table-cell table:style-name="ce2" office:value-type="float" office:value="1295" calcext:value-type="float">
            <text:p>1295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627252.09" calcext:value-type="float">
            <text:p>627252,09</text:p>
          </table:table-cell>
          <table:table-cell table:style-name="ce8" office:value-type="float" office:value="-627252.09" calcext:value-type="float">
            <text:p>-627252,09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41" xlink:type="simple">00052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6/2026</text:p>
          </table:table-cell>
          <table:table-cell table:style-name="ce2" office:value-type="float" office:value="1615" calcext:value-type="float">
            <text:p>1615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85.54" calcext:value-type="float">
            <text:p>185,54</text:p>
          </table:table-cell>
          <table:table-cell table:style-name="ce8" office:value-type="float" office:value="-185.54" calcext:value-type="float">
            <text:p>-185,54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0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8/2026</text:p>
          </table:table-cell>
          <table:table-cell table:style-name="ce2" office:value-type="float" office:value="7" calcext:value-type="float">
            <text:p>7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994.41" calcext:value-type="float">
            <text:p>2994,41</text:p>
          </table:table-cell>
          <table:table-cell table:style-name="ce8" office:value-type="float" office:value="-2994.41" calcext:value-type="float">
            <text:p>-2994,4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float" office:value="41" calcext:value-type="float">
            <text:p>41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5.31" calcext:value-type="float">
            <text:p>5,31</text:p>
          </table:table-cell>
          <table:table-cell table:style-name="ce8" office:value-type="float" office:value="-5.31" calcext:value-type="float">
            <text:p>-5,31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5442/2025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53/2026</text:p>
          </table:table-cell>
          <table:table-cell table:style-name="ce2" office:value-type="float" office:value="13" calcext:value-type="float">
            <text:p>13</text:p>
          </table:table-cell>
          <table:table-cell table:style-name="ce7" office:value-type="date" office:date-value="2026-03-20" calcext:value-type="date">
            <text:p>20/03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7249.7" calcext:value-type="float">
            <text:p>17249,7</text:p>
          </table:table-cell>
          <table:table-cell table:style-name="ce8" office:value-type="float" office:value="-17249.7" calcext:value-type="float">
            <text:p>-17249,7</text:p>
          </table:table-cell>
          <table:table-cell table:style-name="ce8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916325.03" calcext:value-type="float">
            <text:p>4916325,03</text:p>
          </table:table-cell>
          <table:table-cell office:value-type="float" office:value="-4190962.12" calcext:value-type="float">
            <text:p>-4190962,12</text:p>
          </table:table-cell>
          <table:table-cell office:value-type="float" office:value="725362.91" calcext:value-type="float">
            <text:p>725362,9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2" office:value-type="float" office:value="1024.59" calcext:value-type="float">
            <text:p>1024,59</text:p>
          </table:table-cell>
          <table:table-cell office:value-type="float" office:value="-1024.59" calcext:value-type="float">
            <text:p>-1024,59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211577.23" calcext:value-type="float">
            <text:p>211577,23</text:p>
          </table:table-cell>
          <table:table-cell office:value-type="float" office:value="-211577.23" calcext:value-type="float">
            <text:p>-211577,23</text:p>
          </table:table-cell>
          <table:table-cell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128926.85" calcext:value-type="float">
            <text:p>5128926,85</text:p>
          </table:table-cell>
          <table:table-cell office:value-type="float" office:value="-4403563.94" calcext:value-type="float">
            <text:p>-4403563,94</text:p>
          </table:table-cell>
          <table:table-cell office:value-type="float" office:value="725362.91" calcext:value-type="float">
            <text:p>725362,9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0.394.460/0001-41  MINISTERIO DA FAZENDA - UNIÃ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00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7888.87" calcext:value-type="float">
            <text:p>17888,8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888.87" calcext:value-type="float">
            <text:p>17888,8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7888.87" calcext:value-type="float">
            <text:p>17888,87</text:p>
          </table:table-cell>
          <table:table-cell office:value-type="float" office:value="0" calcext:value-type="float">
            <text:p>0</text:p>
          </table:table-cell>
          <table:table-cell office:value-type="float" office:value="17888.87" calcext:value-type="float">
            <text:p>17888,8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7888.87" calcext:value-type="float">
            <text:p>17888,87</text:p>
          </table:table-cell>
          <table:table-cell office:value-type="float" office:value="0" calcext:value-type="float">
            <text:p>0</text:p>
          </table:table-cell>
          <table:table-cell office:value-type="float" office:value="17888.87" calcext:value-type="float">
            <text:p>17888,87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23.612.685/0001-22  MINISTERIO DO TRABALHO E EMPREGO - MT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93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3/2026</text:p>
          </table:table-cell>
          <table:table-cell table:style-name="ce2" office:value-type="float" office:value="12026" calcext:value-type="float">
            <text:p>12026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926062.42" calcext:value-type="float">
            <text:p>926062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26062.42" calcext:value-type="float">
            <text:p>926062,4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926062.42" calcext:value-type="float">
            <text:p>926062,42</text:p>
          </table:table-cell>
          <table:table-cell office:value-type="float" office:value="0" calcext:value-type="float">
            <text:p>0</text:p>
          </table:table-cell>
          <table:table-cell office:value-type="float" office:value="926062.42" calcext:value-type="float">
            <text:p>926062,4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926062.42" calcext:value-type="float">
            <text:p>926062,42</text:p>
          </table:table-cell>
          <table:table-cell office:value-type="float" office:value="0" calcext:value-type="float">
            <text:p>0</text:p>
          </table:table-cell>
          <table:table-cell office:value-type="float" office:value="926062.42" calcext:value-type="float">
            <text:p>926062,42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36.578.744/0001-35  MM ENGENHARIA DIAGNOSTICA &amp; CONSULTORI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91" xlink:type="simple">0010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88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8" office:value-type="float" office:value="35423.47" calcext:value-type="float">
            <text:p>35423,47</text:p>
          </table:table-cell>
          <table:table-cell table:style-name="ce8" office:value-type="float" office:value="34715" calcext:value-type="float">
            <text:p>347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715" calcext:value-type="float">
            <text:p>3471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35423.47" calcext:value-type="float">
            <text:p>35423,47</text:p>
          </table:table-cell>
          <table:table-cell office:value-type="float" office:value="34715" calcext:value-type="float">
            <text:p>34715</text:p>
          </table:table-cell>
          <table:table-cell office:value-type="float" office:value="0" calcext:value-type="float">
            <text:p>0</text:p>
          </table:table-cell>
          <table:table-cell office:value-type="float" office:value="34715" calcext:value-type="float">
            <text:p>3471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35423.47" calcext:value-type="float">
            <text:p>35423,47</text:p>
          </table:table-cell>
          <table:table-cell office:value-type="float" office:value="34715" calcext:value-type="float">
            <text:p>34715</text:p>
          </table:table-cell>
          <table:table-cell office:value-type="float" office:value="0" calcext:value-type="float">
            <text:p>0</text:p>
          </table:table-cell>
          <table:table-cell office:value-type="float" office:value="34715" calcext:value-type="float">
            <text:p>3471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3.608.308/0001-73  MONGERAL PREVIDENCIA PRIVA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3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68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2352.4" calcext:value-type="float">
            <text:p>2352,4</text:p>
          </table:table-cell>
          <table:table-cell table:style-name="ce8" office:value-type="float" office:value="-117.62" calcext:value-type="float">
            <text:p>-117,62</text:p>
          </table:table-cell>
          <table:table-cell table:style-name="ce8" office:value-type="float" office:value="2234.78" calcext:value-type="float">
            <text:p>2234,7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52.4" calcext:value-type="float">
            <text:p>2352,4</text:p>
          </table:table-cell>
          <table:table-cell office:value-type="float" office:value="-117.62" calcext:value-type="float">
            <text:p>-117,62</text:p>
          </table:table-cell>
          <table:table-cell office:value-type="float" office:value="2234.78" calcext:value-type="float">
            <text:p>2234,7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352.4" calcext:value-type="float">
            <text:p>2352,4</text:p>
          </table:table-cell>
          <table:table-cell office:value-type="float" office:value="-117.62" calcext:value-type="float">
            <text:p>-117,62</text:p>
          </table:table-cell>
          <table:table-cell office:value-type="float" office:value="2234.78" calcext:value-type="float">
            <text:p>2234,7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3.182.035/0001-94  MRG REPRESENTACOES E COMERCIO DE MATERIAI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87" xlink:type="simple">00120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9/2026</text:p>
          </table:table-cell>
          <table:table-cell table:style-name="ce2" office:value-type="float" office:value="231" calcext:value-type="float">
            <text:p>23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281600" calcext:value-type="float">
            <text:p>2816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1600" calcext:value-type="float">
            <text:p>2816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281600" calcext:value-type="float">
            <text:p>281600</text:p>
          </table:table-cell>
          <table:table-cell office:value-type="float" office:value="0" calcext:value-type="float">
            <text:p>0</text:p>
          </table:table-cell>
          <table:table-cell office:value-type="float" office:value="281600" calcext:value-type="float">
            <text:p>28160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1600" calcext:value-type="float">
            <text:p>281600</text:p>
          </table:table-cell>
          <table:table-cell office:value-type="float" office:value="0" calcext:value-type="float">
            <text:p>0</text:p>
          </table:table-cell>
          <table:table-cell office:value-type="float" office:value="281600" calcext:value-type="float">
            <text:p>28160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0.452.436/0001-90  MTPROJ ENGENHARI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43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1101.07" calcext:value-type="float">
            <text:p>1101,07</text:p>
          </table:table-cell>
          <table:table-cell table:style-name="ce8" office:value-type="float" office:value="1046.02" calcext:value-type="float">
            <text:p>1046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6.02" calcext:value-type="float">
            <text:p>1046,0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101.07" calcext:value-type="float">
            <text:p>1101,07</text:p>
          </table:table-cell>
          <table:table-cell office:value-type="float" office:value="1046.02" calcext:value-type="float">
            <text:p>1046,02</text:p>
          </table:table-cell>
          <table:table-cell office:value-type="float" office:value="0" calcext:value-type="float">
            <text:p>0</text:p>
          </table:table-cell>
          <table:table-cell office:value-type="float" office:value="1046.02" calcext:value-type="float">
            <text:p>1046,0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101.07" calcext:value-type="float">
            <text:p>1101,07</text:p>
          </table:table-cell>
          <table:table-cell office:value-type="float" office:value="1046.02" calcext:value-type="float">
            <text:p>1046,02</text:p>
          </table:table-cell>
          <table:table-cell office:value-type="float" office:value="0" calcext:value-type="float">
            <text:p>0</text:p>
          </table:table-cell>
          <table:table-cell office:value-type="float" office:value="1046.02" calcext:value-type="float">
            <text:p>1046,02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21.672.816/0001-31  N. C. SEGURANCA ELETRONICA E MONITORAMENT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51/2026</text:p>
          </table:table-cell>
          <table:table-cell table:style-name="ce2" office:value-type="float" office:value="509" calcext:value-type="float">
            <text:p>509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15166.58" calcext:value-type="float">
            <text:p>15166,58</text:p>
          </table:table-cell>
          <table:table-cell table:style-name="ce8" office:value-type="float" office:value="13475.5" calcext:value-type="float">
            <text:p>13475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475.5" calcext:value-type="float">
            <text:p>13475,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5166.58" calcext:value-type="float">
            <text:p>15166,58</text:p>
          </table:table-cell>
          <table:table-cell office:value-type="float" office:value="13475.5" calcext:value-type="float">
            <text:p>13475,5</text:p>
          </table:table-cell>
          <table:table-cell office:value-type="float" office:value="0" calcext:value-type="float">
            <text:p>0</text:p>
          </table:table-cell>
          <table:table-cell office:value-type="float" office:value="13475.5" calcext:value-type="float">
            <text:p>13475,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5166.58" calcext:value-type="float">
            <text:p>15166,58</text:p>
          </table:table-cell>
          <table:table-cell office:value-type="float" office:value="13475.5" calcext:value-type="float">
            <text:p>13475,5</text:p>
          </table:table-cell>
          <table:table-cell office:value-type="float" office:value="0" calcext:value-type="float">
            <text:p>0</text:p>
          </table:table-cell>
          <table:table-cell office:value-type="float" office:value="13475.5" calcext:value-type="float">
            <text:p>13475,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20.170.945-87  NAPOLEAO GOMES BARRETO FI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7/2026</text:p>
          </table:table-cell>
          <table:table-cell table:style-name="ce2" office:value-type="float" office:value="50964" calcext:value-type="float">
            <text:p>50964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200.7" calcext:value-type="float">
            <text:p>200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.7" calcext:value-type="float">
            <text:p>200,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00.7" calcext:value-type="float">
            <text:p>200,7</text:p>
          </table:table-cell>
          <table:table-cell office:value-type="float" office:value="0" calcext:value-type="float">
            <text:p>0</text:p>
          </table:table-cell>
          <table:table-cell office:value-type="float" office:value="200.7" calcext:value-type="float">
            <text:p>200,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00.7" calcext:value-type="float">
            <text:p>200,7</text:p>
          </table:table-cell>
          <table:table-cell office:value-type="float" office:value="0" calcext:value-type="float">
            <text:p>0</text:p>
          </table:table-cell>
          <table:table-cell office:value-type="float" office:value="200.7" calcext:value-type="float">
            <text:p>200,7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2.000.139/0001-60  NOVA ERA CONSULTORIA E TRENAMENTO EM RH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56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1/2026</text:p>
          </table:table-cell>
          <table:table-cell table:style-name="ce2" office:value-type="float" office:value="10090" calcext:value-type="float">
            <text:p>1009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702.5" calcext:value-type="float">
            <text:p>4702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02.5" calcext:value-type="float">
            <text:p>4702,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702.5" calcext:value-type="float">
            <text:p>4702,5</text:p>
          </table:table-cell>
          <table:table-cell office:value-type="float" office:value="0" calcext:value-type="float">
            <text:p>0</text:p>
          </table:table-cell>
          <table:table-cell office:value-type="float" office:value="4702.5" calcext:value-type="float">
            <text:p>4702,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702.5" calcext:value-type="float">
            <text:p>4702,5</text:p>
          </table:table-cell>
          <table:table-cell office:value-type="float" office:value="0" calcext:value-type="float">
            <text:p>0</text:p>
          </table:table-cell>
          <table:table-cell office:value-type="float" office:value="4702.5" calcext:value-type="float">
            <text:p>4702,5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2.402.925/0001-94  NÚCLEO BÁSICO TECNOLOGIA E INFORMAÇÃ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68/2026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20000" calcext:value-type="float">
            <text:p>2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000" calcext:value-type="float">
            <text:p>2000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357" xlink:type="simple">00100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69/2026 (R)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2656" calcext:value-type="float">
            <text:p>26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56" calcext:value-type="float">
            <text:p>265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2656" calcext:value-type="float">
            <text:p>22656</text:p>
          </table:table-cell>
          <table:table-cell office:value-type="float" office:value="0" calcext:value-type="float">
            <text:p>0</text:p>
          </table:table-cell>
          <table:table-cell office:value-type="float" office:value="22656" calcext:value-type="float">
            <text:p>2265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2656" calcext:value-type="float">
            <text:p>22656</text:p>
          </table:table-cell>
          <table:table-cell office:value-type="float" office:value="0" calcext:value-type="float">
            <text:p>0</text:p>
          </table:table-cell>
          <table:table-cell office:value-type="float" office:value="22656" calcext:value-type="float">
            <text:p>2265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37.318.313/0001-00  OPERADOR NACIONAL DO REGISTR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72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49/2026</text:p>
          </table:table-cell>
          <table:table-cell table:style-name="ce2" office:value-type="float" office:value="63401433" calcext:value-type="float">
            <text:p>63401433</text:p>
          </table:table-cell>
          <table:table-cell table:style-name="ce7" office:value-type="date" office:date-value="2026-02-19" calcext:value-type="date">
            <text:p>19/02/26</text:p>
          </table:table-cell>
          <table:table-cell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1000" calcext:value-type="float">
            <text:p>1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0" calcext:value-type="float">
            <text:p>1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00" calcext:value-type="float">
            <text:p>1000</text:p>
          </table:table-cell>
          <table:table-cell office:value-type="float" office:value="0" calcext:value-type="float">
            <text:p>0</text:p>
          </table:table-cell>
          <table:table-cell office:value-type="float" office:value="1000" calcext:value-type="float">
            <text:p>10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00" calcext:value-type="float">
            <text:p>1000</text:p>
          </table:table-cell>
          <table:table-cell office:value-type="float" office:value="0" calcext:value-type="float">
            <text:p>0</text:p>
          </table:table-cell>
          <table:table-cell office:value-type="float" office:value="1000" calcext:value-type="float">
            <text:p>1000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3.391.001/0005-26  P Q A PRODUTOS QUIMICOS ARACRUZ S/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53699" xlink:type="simple">0003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0/2026</text:p>
          </table:table-cell>
          <table:table-cell table:style-name="ce2" office:value-type="float" office:value="65933" calcext:value-type="float">
            <text:p>6593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6750" calcext:value-type="float">
            <text:p>36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750" calcext:value-type="float">
            <text:p>36750</text:p>
          </table:table-cell>
        </table:table-row>
        <table:table-row table:style-name="ro7">
          <table:table-cell table:style-name="ce2" office:value-type="string" calcext:value-type="string">
            <text:p><text:a xlink:href="http://publixweb:8080/publix/jsp/frmConsultaLicitacaoCompromisso.jsp?chave=53699" xlink:type="simple">00034/2025</text:a></text:p>
          </table:table-cell>
          <table:table-cell table:style-name="ce6" office:value-type="string" calcext:value-type="string">
            <text:p>300.02 - MATERIAL DE TRATAMENTO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1/2026</text:p>
          </table:table-cell>
          <table:table-cell table:style-name="ce2" office:value-type="float" office:value="65478" calcext:value-type="float">
            <text:p>6547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6750" calcext:value-type="float">
            <text:p>36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750" calcext:value-type="float">
            <text:p>3675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73500" calcext:value-type="float">
            <text:p>73500</text:p>
          </table:table-cell>
          <table:table-cell office:value-type="float" office:value="0" calcext:value-type="float">
            <text:p>0</text:p>
          </table:table-cell>
          <table:table-cell office:value-type="float" office:value="73500" calcext:value-type="float">
            <text:p>735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3500" calcext:value-type="float">
            <text:p>73500</text:p>
          </table:table-cell>
          <table:table-cell office:value-type="float" office:value="0" calcext:value-type="float">
            <text:p>0</text:p>
          </table:table-cell>
          <table:table-cell office:value-type="float" office:value="73500" calcext:value-type="float">
            <text:p>7350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69.034.668/0001-56  PLUXEE BENEFÍCIOS BRASIL S.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6/2026</text:p>
          </table:table-cell>
          <table:table-cell table:style-name="ce2" office:value-type="float" office:value="425526001" calcext:value-type="float">
            <text:p>425526001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807848" calcext:value-type="float">
            <text:p>18078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7848" calcext:value-type="float">
            <text:p>1807848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22019" xlink:type="simple">00152/2021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7/2026</text:p>
          </table:table-cell>
          <table:table-cell table:style-name="ce2" office:value-type="float" office:value="464161001" calcext:value-type="float">
            <text:p>464161001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143640" calcext:value-type="float">
            <text:p>14364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3640" calcext:value-type="float">
            <text:p>14364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951488" calcext:value-type="float">
            <text:p>1951488</text:p>
          </table:table-cell>
          <table:table-cell office:value-type="float" office:value="0" calcext:value-type="float">
            <text:p>0</text:p>
          </table:table-cell>
          <table:table-cell office:value-type="float" office:value="1951488" calcext:value-type="float">
            <text:p>195148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951488" calcext:value-type="float">
            <text:p>1951488</text:p>
          </table:table-cell>
          <table:table-cell office:value-type="float" office:value="0" calcext:value-type="float">
            <text:p>0</text:p>
          </table:table-cell>
          <table:table-cell office:value-type="float" office:value="1951488" calcext:value-type="float">
            <text:p>1951488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10.564/0001-29  PREFEITURA MUNICIPAL DE AMPARO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67" xlink:type="simple">00104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48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63/2026</text:p>
          </table:table-cell>
          <table:table-cell table:style-name="ce2" office:value-type="float" office:value="1314" calcext:value-type="float">
            <text:p>1314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47933.91" calcext:value-type="float">
            <text:p>47933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933.91" calcext:value-type="float">
            <text:p>47933,9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28/2026</text:p>
          </table:table-cell>
          <table:table-cell table:style-name="ce2" office:value-type="float" office:value="68" calcext:value-type="float">
            <text:p>6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191" xlink:type="simple">00032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13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90/2026</text:p>
          </table:table-cell>
          <table:table-cell table:style-name="ce2" office:value-type="float" office:value="177" calcext:value-type="float">
            <text:p>177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4500" calcext:value-type="float">
            <text:p>7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500" calcext:value-type="float">
            <text:p>745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22433.91" calcext:value-type="float">
            <text:p>122433,91</text:p>
          </table:table-cell>
          <table:table-cell office:value-type="float" office:value="0" calcext:value-type="float">
            <text:p>0</text:p>
          </table:table-cell>
          <table:table-cell office:value-type="float" office:value="122433.91" calcext:value-type="float">
            <text:p>122433,91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23073.75" calcext:value-type="float">
            <text:p>123073,75</text:p>
          </table:table-cell>
          <table:table-cell office:value-type="float" office:value="0" calcext:value-type="float">
            <text:p>0</text:p>
          </table:table-cell>
          <table:table-cell office:value-type="float" office:value="123073.75" calcext:value-type="float">
            <text:p>123073,7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28.780/0001-00  PREFEITURA MUNICIPAL DE ARACAJU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4/2026</text:p>
          </table:table-cell>
          <table:table-cell table:style-name="ce2" office:value-type="float" office:value="510" calcext:value-type="float">
            <text:p>510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268.47" calcext:value-type="float">
            <text:p>268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8.47" calcext:value-type="float">
            <text:p>268,4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99/2026</text:p>
          </table:table-cell>
          <table:table-cell table:style-name="ce2" office:value-type="float" office:value="3018" calcext:value-type="float">
            <text:p>301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113.81" calcext:value-type="float">
            <text:p>11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.81" calcext:value-type="float">
            <text:p>113,8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4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05/2026</text:p>
          </table:table-cell>
          <table:table-cell table:style-name="ce2" office:value-type="float" office:value="3012" calcext:value-type="float">
            <text:p>3012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333.98" calcext:value-type="float">
            <text:p>333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3.98" calcext:value-type="float">
            <text:p>333,9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48/2026</text:p>
          </table:table-cell>
          <table:table-cell table:style-name="ce2" office:value-type="float" office:value="127" calcext:value-type="float">
            <text:p>127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01.4" calcext:value-type="float">
            <text:p>301,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1.4" calcext:value-type="float">
            <text:p>301,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20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8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46.42" calcext:value-type="float">
            <text:p>1046,4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46.42" calcext:value-type="float">
            <text:p>1046,4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20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2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62.88" calcext:value-type="float">
            <text:p>1062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2.88" calcext:value-type="float">
            <text:p>1062,8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7/2026</text:p>
          </table:table-cell>
          <table:table-cell table:style-name="ce2" office:value-type="float" office:value="323" calcext:value-type="float">
            <text:p>32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1.28" calcext:value-type="float">
            <text:p>31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.28" calcext:value-type="float">
            <text:p>31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4/2026</text:p>
          </table:table-cell>
          <table:table-cell table:style-name="ce2" office:value-type="float" office:value="326" calcext:value-type="float">
            <text:p>32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" calcext:value-type="float">
            <text:p>2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5/2026</text:p>
          </table:table-cell>
          <table:table-cell table:style-name="ce2" office:value-type="float" office:value="326" calcext:value-type="float">
            <text:p>32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50.22" calcext:value-type="float">
            <text:p>5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.22" calcext:value-type="float">
            <text:p>50,2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6/2026</text:p>
          </table:table-cell>
          <table:table-cell table:style-name="ce2" office:value-type="float" office:value="321" calcext:value-type="float">
            <text:p>32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0" calcext:value-type="float">
            <text:p>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3/2026</text:p>
          </table:table-cell>
          <table:table-cell table:style-name="ce2" office:value-type="float" office:value="324" calcext:value-type="float">
            <text:p>32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4/2026</text:p>
          </table:table-cell>
          <table:table-cell table:style-name="ce2" office:value-type="float" office:value="324" calcext:value-type="float">
            <text:p>32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8" calcext:value-type="float">
            <text:p>4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2/2026</text:p>
          </table:table-cell>
          <table:table-cell table:style-name="ce2" office:value-type="float" office:value="325" calcext:value-type="float">
            <text:p>32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50" calcext:value-type="float">
            <text:p>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" calcext:value-type="float">
            <text:p>5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46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8/2026</text:p>
          </table:table-cell>
          <table:table-cell table:style-name="ce2" office:value-type="float" office:value="322" calcext:value-type="float">
            <text:p>32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04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1068.31" calcext:value-type="float">
            <text:p>31068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068.31" calcext:value-type="float">
            <text:p>31068,3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9/2026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983.23" calcext:value-type="float">
            <text:p>8983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83.23" calcext:value-type="float">
            <text:p>8983,2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98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845.55" calcext:value-type="float">
            <text:p>7845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45.55" calcext:value-type="float">
            <text:p>7845,5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29" xlink:type="simple">0005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21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213.21" calcext:value-type="float">
            <text:p>2213,2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13.21" calcext:value-type="float">
            <text:p>2213,2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45" xlink:type="simple">00051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061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924.7" calcext:value-type="float">
            <text:p>8924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24.7" calcext:value-type="float">
            <text:p>8924,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15/2026 (R)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06.28" calcext:value-type="float">
            <text:p>1006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6.28" calcext:value-type="float">
            <text:p>1006,2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5/2026</text:p>
          </table:table-cell>
          <table:table-cell table:style-name="ce2" office:value-type="float" office:value="203" calcext:value-type="float">
            <text:p>20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16.99" calcext:value-type="float">
            <text:p>316,9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6.99" calcext:value-type="float">
            <text:p>316,9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409" xlink:type="simple">00125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11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577.43" calcext:value-type="float">
            <text:p>757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77.43" calcext:value-type="float">
            <text:p>7577,4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47" xlink:type="simple">00096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70/2026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960.78" calcext:value-type="float">
            <text:p>1960,7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60.78" calcext:value-type="float">
            <text:p>1960,7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6" xlink:type="simple">00080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04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50" calcext:value-type="float">
            <text:p>7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0" calcext:value-type="float">
            <text:p>750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29" xlink:type="simple">OD01183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58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31.63" calcext:value-type="float">
            <text:p>331,6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1.63" calcext:value-type="float">
            <text:p>331,6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34" xlink:type="simple">0008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2/2026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5.72" calcext:value-type="float">
            <text:p>5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.72" calcext:value-type="float">
            <text:p>5,7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15" xlink:type="simple">0008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54/2026</text:p>
          </table:table-cell>
          <table:table-cell table:style-name="ce2" office:value-type="float" office:value="509" calcext:value-type="float">
            <text:p>509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58.33" calcext:value-type="float">
            <text:p>758,3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58.33" calcext:value-type="float">
            <text:p>758,3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81/2026</text:p>
          </table:table-cell>
          <table:table-cell table:style-name="ce2" office:value-type="float" office:value="1061" calcext:value-type="float">
            <text:p>106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403.96" calcext:value-type="float">
            <text:p>7403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03.96" calcext:value-type="float">
            <text:p>7403,9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337" xlink:type="simple">0009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87/2026 (R)</text:p>
          </table:table-cell>
          <table:table-cell table:style-name="ce2" office:value-type="float" office:value="1062" calcext:value-type="float">
            <text:p>106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07.22" calcext:value-type="float">
            <text:p>407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7.22" calcext:value-type="float">
            <text:p>407,2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47/2026</text:p>
          </table:table-cell>
          <table:table-cell table:style-name="ce2" office:value-type="float" office:value="69" calcext:value-type="float">
            <text:p>69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485.02" calcext:value-type="float">
            <text:p>4485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485.02" calcext:value-type="float">
            <text:p>4485,0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6" xlink:type="simple">00042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76/2026</text:p>
          </table:table-cell>
          <table:table-cell table:style-name="ce2" office:value-type="float" office:value="1059" calcext:value-type="float">
            <text:p>1059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633.92" calcext:value-type="float">
            <text:p>11633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33.92" calcext:value-type="float">
            <text:p>11633,9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2" xlink:type="simple">00035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16/2026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9368.96" calcext:value-type="float">
            <text:p>9368,9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368.96" calcext:value-type="float">
            <text:p>9368,9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878" xlink:type="simple">00118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string" calcext:value-type="string">
            <text:p>004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03/2026</text:p>
          </table:table-cell>
          <table:table-cell table:style-name="ce2" office:value-type="float" office:value="64" calcext:value-type="float">
            <text:p>6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2673.84" calcext:value-type="float">
            <text:p>32673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2673.84" calcext:value-type="float">
            <text:p>32673,8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20/2026 (R)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24.93" calcext:value-type="float">
            <text:p>124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.93" calcext:value-type="float">
            <text:p>124,9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08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35.68" calcext:value-type="float">
            <text:p>835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5.68" calcext:value-type="float">
            <text:p>835,6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850" xlink:type="simple">00105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52/2026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8832.59" calcext:value-type="float">
            <text:p>38832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832.59" calcext:value-type="float">
            <text:p>38832,5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6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4874.3" calcext:value-type="float">
            <text:p>14874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874.3" calcext:value-type="float">
            <text:p>14874,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70/20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46.47" calcext:value-type="float">
            <text:p>1146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6.47" calcext:value-type="float">
            <text:p>1146,4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31" xlink:type="simple">00118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2/2026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971.76" calcext:value-type="float">
            <text:p>4971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71.76" calcext:value-type="float">
            <text:p>4971,7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27" xlink:type="simple">00114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37/2026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46.47" calcext:value-type="float">
            <text:p>1146,4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46.47" calcext:value-type="float">
            <text:p>1146,47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42" xlink:type="simple">00012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0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55.05" calcext:value-type="float">
            <text:p>55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5.05" calcext:value-type="float">
            <text:p>55,0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97" xlink:type="simple">00117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09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230.81" calcext:value-type="float">
            <text:p>2230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0.81" calcext:value-type="float">
            <text:p>2230,81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36" xlink:type="simple">00005/2026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56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4838.45" calcext:value-type="float">
            <text:p>14838,4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838.45" calcext:value-type="float">
            <text:p>14838,4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01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062.84" calcext:value-type="float">
            <text:p>4062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62.84" calcext:value-type="float">
            <text:p>4062,8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61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53082.92" calcext:value-type="float">
            <text:p>53082,9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082.92" calcext:value-type="float">
            <text:p>53082,9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54" xlink:type="simple">OD00180/2026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3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02.6" calcext:value-type="float">
            <text:p>1302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02.6" calcext:value-type="float">
            <text:p>1302,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48/2026</text:p>
          </table:table-cell>
          <table:table-cell table:style-name="ce2" office:value-type="float" office:value="64" calcext:value-type="float">
            <text:p>64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35.68" calcext:value-type="float">
            <text:p>835,6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35.68" calcext:value-type="float">
            <text:p>835,6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545" xlink:type="simple">00171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50/2026 (R)</text:p>
          </table:table-cell>
          <table:table-cell table:style-name="ce2" office:value-type="float" office:value="65" calcext:value-type="float">
            <text:p>65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24.93" calcext:value-type="float">
            <text:p>124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4.93" calcext:value-type="float">
            <text:p>124,9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47" xlink:type="simple">0007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43/2026</text:p>
          </table:table-cell>
          <table:table-cell table:style-name="ce2" office:value-type="float" office:value="59" calcext:value-type="float">
            <text:p>5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03.5" calcext:value-type="float">
            <text:p>1003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3.5" calcext:value-type="float">
            <text:p>1003,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30/2026</text:p>
          </table:table-cell>
          <table:table-cell table:style-name="ce2" office:value-type="float" office:value="3013" calcext:value-type="float">
            <text:p>3013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67.06" calcext:value-type="float">
            <text:p>67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.06" calcext:value-type="float">
            <text:p>67,0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4/2026</text:p>
          </table:table-cell>
          <table:table-cell table:style-name="ce2" office:value-type="float" office:value="2974" calcext:value-type="float">
            <text:p>2974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87.66" calcext:value-type="float">
            <text:p>87,6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7.66" calcext:value-type="float">
            <text:p>87,6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7/2026</text:p>
          </table:table-cell>
          <table:table-cell table:style-name="ce2" office:value-type="float" office:value="3008" calcext:value-type="float">
            <text:p>3008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82.18" calcext:value-type="float">
            <text:p>82,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.18" calcext:value-type="float">
            <text:p>82,1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1124.32" calcext:value-type="float">
            <text:p>231124,32</text:p>
          </table:table-cell>
          <table:table-cell office:value-type="float" office:value="0" calcext:value-type="float">
            <text:p>0</text:p>
          </table:table-cell>
          <table:table-cell office:value-type="float" office:value="231124.32" calcext:value-type="float">
            <text:p>231124,3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2" office:value-type="float" office:value="32673.84" calcext:value-type="float">
            <text:p>32673,84</text:p>
          </table:table-cell>
          <table:table-cell office:value-type="float" office:value="0" calcext:value-type="float">
            <text:p>0</text:p>
          </table:table-cell>
          <table:table-cell office:value-type="float" office:value="32673.84" calcext:value-type="float">
            <text:p>32673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7069.26" calcext:value-type="float">
            <text:p>17069,26</text:p>
          </table:table-cell>
          <table:table-cell office:value-type="float" office:value="0" calcext:value-type="float">
            <text:p>0</text:p>
          </table:table-cell>
          <table:table-cell office:value-type="float" office:value="17069.26" calcext:value-type="float">
            <text:p>17069,26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0867.42" calcext:value-type="float">
            <text:p>280867,42</text:p>
          </table:table-cell>
          <table:table-cell office:value-type="float" office:value="0" calcext:value-type="float">
            <text:p>0</text:p>
          </table:table-cell>
          <table:table-cell office:value-type="float" office:value="280867.42" calcext:value-type="float">
            <text:p>280867,4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00.995/0001-04  PREFEITURA MUNICIPAL DE AREIA BRANC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3/2026</text:p>
          </table:table-cell>
          <table:table-cell table:style-name="ce2" office:value-type="float" office:value="70" calcext:value-type="float">
            <text:p>70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804.43" calcext:value-type="float">
            <text:p>180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4.43" calcext:value-type="float">
            <text:p>1804,4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804.43" calcext:value-type="float">
            <text:p>1804,43</text:p>
          </table:table-cell>
          <table:table-cell office:value-type="float" office:value="0" calcext:value-type="float">
            <text:p>0</text:p>
          </table:table-cell>
          <table:table-cell office:value-type="float" office:value="1804.43" calcext:value-type="float">
            <text:p>1804,4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804.43" calcext:value-type="float">
            <text:p>1804,43</text:p>
          </table:table-cell>
          <table:table-cell office:value-type="float" office:value="0" calcext:value-type="float">
            <text:p>0</text:p>
          </table:table-cell>
          <table:table-cell office:value-type="float" office:value="1804.43" calcext:value-type="float">
            <text:p>1804,43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20.225/0001-23  PREFEITURA MUNICIPAL DE CANINDE DO SAO FRANCISC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59/2026</text:p>
          </table:table-cell>
          <table:table-cell table:style-name="ce2" office:value-type="float" office:value="71" calcext:value-type="float">
            <text:p>7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07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43.32" calcext:value-type="float">
            <text:p>643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3.32" calcext:value-type="float">
            <text:p>643,3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85/2026 (R)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66.36" calcext:value-type="float">
            <text:p>166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6.36" calcext:value-type="float">
            <text:p>166,3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449.52" calcext:value-type="float">
            <text:p>1449,52</text:p>
          </table:table-cell>
          <table:table-cell office:value-type="float" office:value="0" calcext:value-type="float">
            <text:p>0</text:p>
          </table:table-cell>
          <table:table-cell office:value-type="float" office:value="1449.52" calcext:value-type="float">
            <text:p>1449,5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449.52" calcext:value-type="float">
            <text:p>1449,52</text:p>
          </table:table-cell>
          <table:table-cell office:value-type="float" office:value="0" calcext:value-type="float">
            <text:p>0</text:p>
          </table:table-cell>
          <table:table-cell office:value-type="float" office:value="1449.52" calcext:value-type="float">
            <text:p>1449,5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9.961/0001-61  PREFEITURA MUNICIPAL DE CAPEL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588" xlink:type="simple">00181/2022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5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8/2026</text:p>
          </table:table-cell>
          <table:table-cell table:style-name="ce2" office:value-type="float" office:value="2034" calcext:value-type="float">
            <text:p>2034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7324.1" calcext:value-type="float">
            <text:p>7324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324.1" calcext:value-type="float">
            <text:p>7324,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4/2026</text:p>
          </table:table-cell>
          <table:table-cell table:style-name="ce2" office:value-type="float" office:value="72" calcext:value-type="float">
            <text:p>7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70.12" calcext:value-type="float">
            <text:p>117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70.12" calcext:value-type="float">
            <text:p>1170,1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70.12" calcext:value-type="float">
            <text:p>1170,12</text:p>
          </table:table-cell>
          <table:table-cell office:value-type="float" office:value="0" calcext:value-type="float">
            <text:p>0</text:p>
          </table:table-cell>
          <table:table-cell office:value-type="float" office:value="1170.12" calcext:value-type="float">
            <text:p>1170,1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7324.1" calcext:value-type="float">
            <text:p>7324,1</text:p>
          </table:table-cell>
          <table:table-cell office:value-type="float" office:value="0" calcext:value-type="float">
            <text:p>0</text:p>
          </table:table-cell>
          <table:table-cell office:value-type="float" office:value="7324.1" calcext:value-type="float">
            <text:p>7324,1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8494.22" calcext:value-type="float">
            <text:p>8494,22</text:p>
          </table:table-cell>
          <table:table-cell office:value-type="float" office:value="0" calcext:value-type="float">
            <text:p>0</text:p>
          </table:table-cell>
          <table:table-cell office:value-type="float" office:value="8494.22" calcext:value-type="float">
            <text:p>8494,2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08.733/0001-96  PREFEITURA MUNICIPAL DE DIVINA PASTOR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16/2026 (R)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284.97" calcext:value-type="float">
            <text:p>1284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84.97" calcext:value-type="float">
            <text:p>1284,9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52" xlink:type="simple">00125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17/202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709.94" calcext:value-type="float">
            <text:p>2709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9.94" calcext:value-type="float">
            <text:p>2709,9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3994.91" calcext:value-type="float">
            <text:p>3994,91</text:p>
          </table:table-cell>
          <table:table-cell office:value-type="float" office:value="0" calcext:value-type="float">
            <text:p>0</text:p>
          </table:table-cell>
          <table:table-cell office:value-type="float" office:value="3994.91" calcext:value-type="float">
            <text:p>3994,91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994.91" calcext:value-type="float">
            <text:p>3994,91</text:p>
          </table:table-cell>
          <table:table-cell office:value-type="float" office:value="0" calcext:value-type="float">
            <text:p>0</text:p>
          </table:table-cell>
          <table:table-cell office:value-type="float" office:value="3994.91" calcext:value-type="float">
            <text:p>3994,9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04.740/0001-10  PREFEITURA MUNICIPAL DE ITABAIAN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19/2026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3084.11" calcext:value-type="float">
            <text:p>3084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84.11" calcext:value-type="float">
            <text:p>3084,1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084.11" calcext:value-type="float">
            <text:p>3084,11</text:p>
          </table:table-cell>
          <table:table-cell office:value-type="float" office:value="0" calcext:value-type="float">
            <text:p>0</text:p>
          </table:table-cell>
          <table:table-cell office:value-type="float" office:value="3084.11" calcext:value-type="float">
            <text:p>3084,1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084.11" calcext:value-type="float">
            <text:p>3084,11</text:p>
          </table:table-cell>
          <table:table-cell office:value-type="float" office:value="0" calcext:value-type="float">
            <text:p>0</text:p>
          </table:table-cell>
          <table:table-cell office:value-type="float" office:value="3084.11" calcext:value-type="float">
            <text:p>3084,11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28.889/0001-39  PREFEITURA MUNICIPAL DE ITAPORANGA D AJU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68/2026</text:p>
          </table:table-cell>
          <table:table-cell table:style-name="ce2" office:value-type="float" office:value="74" calcext:value-type="float">
            <text:p>7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093.786/0001-80  PREFEITURA MUNICIPAL DE JAPARATUB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69/2026</text:p>
          </table:table-cell>
          <table:table-cell table:style-name="ce2" office:value-type="float" office:value="75" calcext:value-type="float">
            <text:p>7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24.052/0001-11  PREFEITURA MUNICIPAL DE LAGAR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4/2026</text:p>
          </table:table-cell>
          <table:table-cell table:style-name="ce2" office:value-type="float" office:value="76" calcext:value-type="float">
            <text:p>7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334.11" calcext:value-type="float">
            <text:p>2334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34.11" calcext:value-type="float">
            <text:p>2334,11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956" xlink:type="simple">00145/2023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80/2026 (R)</text:p>
          </table:table-cell>
          <table:table-cell table:style-name="ce2" office:value-type="float" office:value="73" calcext:value-type="float">
            <text:p>7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16.73" calcext:value-type="float">
            <text:p>816,7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6.73" calcext:value-type="float">
            <text:p>816,7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25/2026 (R)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50.94" calcext:value-type="float">
            <text:p>1350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50.94" calcext:value-type="float">
            <text:p>1350,9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21826" xlink:type="simple">00102/2021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33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5209.93" calcext:value-type="float">
            <text:p>5209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209.93" calcext:value-type="float">
            <text:p>5209,9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2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1596.62" calcext:value-type="float">
            <text:p>21596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596.62" calcext:value-type="float">
            <text:p>21596,6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8894.98" calcext:value-type="float">
            <text:p>8894,98</text:p>
          </table:table-cell>
          <table:table-cell office:value-type="float" office:value="0" calcext:value-type="float">
            <text:p>0</text:p>
          </table:table-cell>
          <table:table-cell office:value-type="float" office:value="8894.98" calcext:value-type="float">
            <text:p>8894,9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22413.35" calcext:value-type="float">
            <text:p>22413,35</text:p>
          </table:table-cell>
          <table:table-cell office:value-type="float" office:value="0" calcext:value-type="float">
            <text:p>0</text:p>
          </table:table-cell>
          <table:table-cell office:value-type="float" office:value="22413.35" calcext:value-type="float">
            <text:p>22413,35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1308.33" calcext:value-type="float">
            <text:p>31308,33</text:p>
          </table:table-cell>
          <table:table-cell office:value-type="float" office:value="0" calcext:value-type="float">
            <text:p>0</text:p>
          </table:table-cell>
          <table:table-cell office:value-type="float" office:value="31308.33" calcext:value-type="float">
            <text:p>31308,33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20.613/0001-04  PREFEITURA MUNICIPAL DE LARANJEIRA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879" xlink:type="simple">00109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0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92/2026</text:p>
          </table:table-cell>
          <table:table-cell table:style-name="ce2" office:value-type="float" office:value="692" calcext:value-type="float">
            <text:p>69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84802.22" calcext:value-type="float">
            <text:p>84802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4802.22" calcext:value-type="float">
            <text:p>84802,2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84802.22" calcext:value-type="float">
            <text:p>84802,22</text:p>
          </table:table-cell>
          <table:table-cell office:value-type="float" office:value="0" calcext:value-type="float">
            <text:p>0</text:p>
          </table:table-cell>
          <table:table-cell office:value-type="float" office:value="84802.22" calcext:value-type="float">
            <text:p>84802,22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84802.22" calcext:value-type="float">
            <text:p>84802,22</text:p>
          </table:table-cell>
          <table:table-cell office:value-type="float" office:value="0" calcext:value-type="float">
            <text:p>0</text:p>
          </table:table-cell>
          <table:table-cell office:value-type="float" office:value="84802.22" calcext:value-type="float">
            <text:p>84802,22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15.993/0001-99  PREFEITURA MUNICIPAL DE MALHADA DOS BOI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2/2026</text:p>
          </table:table-cell>
          <table:table-cell table:style-name="ce2" office:value-type="float" office:value="77" calcext:value-type="float">
            <text:p>77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13.128.814/0001-58  PREFEITURA MUNICIPAL DE NOSSA SENHORA DO SOCORR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4/2026</text:p>
          </table:table-cell>
          <table:table-cell table:style-name="ce2" office:value-type="float" office:value="78" calcext:value-type="float">
            <text:p>7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534.58" calcext:value-type="float">
            <text:p>10534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34.58" calcext:value-type="float">
            <text:p>10534,5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10/2026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9.98" calcext:value-type="float">
            <text:p>79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.98" calcext:value-type="float">
            <text:p>79,98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22/2026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09.5" calcext:value-type="float">
            <text:p>409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9.5" calcext:value-type="float">
            <text:p>409,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38/2026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5.02" calcext:value-type="float">
            <text:p>105,0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.02" calcext:value-type="float">
            <text:p>105,0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5/2026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78.75" calcext:value-type="float">
            <text:p>78,7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.75" calcext:value-type="float">
            <text:p>78,7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8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82.85" calcext:value-type="float">
            <text:p>1382,8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82.85" calcext:value-type="float">
            <text:p>1382,8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91/2026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260" calcext:value-type="float">
            <text:p>12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60" calcext:value-type="float">
            <text:p>126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12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266.31" calcext:value-type="float">
            <text:p>4266,3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266.31" calcext:value-type="float">
            <text:p>4266,3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850.68" calcext:value-type="float">
            <text:p>13850,68</text:p>
          </table:table-cell>
          <table:table-cell office:value-type="float" office:value="0" calcext:value-type="float">
            <text:p>0</text:p>
          </table:table-cell>
          <table:table-cell office:value-type="float" office:value="13850.68" calcext:value-type="float">
            <text:p>13850,6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4266.31" calcext:value-type="float">
            <text:p>4266,31</text:p>
          </table:table-cell>
          <table:table-cell office:value-type="float" office:value="0" calcext:value-type="float">
            <text:p>0</text:p>
          </table:table-cell>
          <table:table-cell office:value-type="float" office:value="4266.31" calcext:value-type="float">
            <text:p>4266,31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8116.99" calcext:value-type="float">
            <text:p>18116,99</text:p>
          </table:table-cell>
          <table:table-cell office:value-type="float" office:value="0" calcext:value-type="float">
            <text:p>0</text:p>
          </table:table-cell>
          <table:table-cell office:value-type="float" office:value="18116.99" calcext:value-type="float">
            <text:p>18116,99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01.308/0001-75  PREFEITURA MUNICIPAL DE NOSSA SRA. APARECI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1/2026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944.81" calcext:value-type="float">
            <text:p>944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44.81" calcext:value-type="float">
            <text:p>944,81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900" xlink:type="simple">00123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11/2026</text:p>
          </table:table-cell>
          <table:table-cell table:style-name="ce2" office:value-type="float" office:value="6" calcext:value-type="float">
            <text:p>6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51.3" calcext:value-type="float">
            <text:p>851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1.3" calcext:value-type="float">
            <text:p>851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796.11" calcext:value-type="float">
            <text:p>1796,11</text:p>
          </table:table-cell>
          <table:table-cell office:value-type="float" office:value="0" calcext:value-type="float">
            <text:p>0</text:p>
          </table:table-cell>
          <table:table-cell office:value-type="float" office:value="1796.11" calcext:value-type="float">
            <text:p>1796,11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796.11" calcext:value-type="float">
            <text:p>1796,11</text:p>
          </table:table-cell>
          <table:table-cell office:value-type="float" office:value="0" calcext:value-type="float">
            <text:p>0</text:p>
          </table:table-cell>
          <table:table-cell office:value-type="float" office:value="1796.11" calcext:value-type="float">
            <text:p>1796,1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095.039/0001-81  PREFEITURA MUNICIPAL DE PIRAMBU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55/202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4936.69" calcext:value-type="float">
            <text:p>4936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36.69" calcext:value-type="float">
            <text:p>4936,69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10" xlink:type="simple">00084/2024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0/2026 (R)</text:p>
          </table:table-cell>
          <table:table-cell table:style-name="ce2" office:value-type="float" office:value="8" calcext:value-type="float">
            <text:p>8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705.2" calcext:value-type="float">
            <text:p>2705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5.2" calcext:value-type="float">
            <text:p>2705,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705.2" calcext:value-type="float">
            <text:p>2705,2</text:p>
          </table:table-cell>
          <table:table-cell office:value-type="float" office:value="0" calcext:value-type="float">
            <text:p>0</text:p>
          </table:table-cell>
          <table:table-cell office:value-type="float" office:value="2705.2" calcext:value-type="float">
            <text:p>2705,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4936.69" calcext:value-type="float">
            <text:p>4936,69</text:p>
          </table:table-cell>
          <table:table-cell office:value-type="float" office:value="0" calcext:value-type="float">
            <text:p>0</text:p>
          </table:table-cell>
          <table:table-cell office:value-type="float" office:value="4936.69" calcext:value-type="float">
            <text:p>4936,69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641.89" calcext:value-type="float">
            <text:p>7641,89</text:p>
          </table:table-cell>
          <table:table-cell office:value-type="float" office:value="0" calcext:value-type="float">
            <text:p>0</text:p>
          </table:table-cell>
          <table:table-cell office:value-type="float" office:value="7641.89" calcext:value-type="float">
            <text:p>7641,8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14.004/0001-42  PREFEITURA MUNICIPAL DE POÇO REDOND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780" xlink:type="simple">00066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1/2026</text:p>
          </table:table-cell>
          <table:table-cell table:style-name="ce2" office:value-type="float" office:value="180" calcext:value-type="float">
            <text:p>180</text:p>
          </table:table-cell>
          <table:table-cell table:style-name="ce7" office:value-type="date" office:date-value="2026-02-25" calcext:value-type="date">
            <text:p>25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050.9" calcext:value-type="float">
            <text:p>10050,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50.9" calcext:value-type="float">
            <text:p>10050,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10050.9" calcext:value-type="float">
            <text:p>10050,9</text:p>
          </table:table-cell>
          <table:table-cell office:value-type="float" office:value="0" calcext:value-type="float">
            <text:p>0</text:p>
          </table:table-cell>
          <table:table-cell office:value-type="float" office:value="10050.9" calcext:value-type="float">
            <text:p>10050,9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050.9" calcext:value-type="float">
            <text:p>10050,9</text:p>
          </table:table-cell>
          <table:table-cell office:value-type="float" office:value="0" calcext:value-type="float">
            <text:p>0</text:p>
          </table:table-cell>
          <table:table-cell office:value-type="float" office:value="10050.9" calcext:value-type="float">
            <text:p>10050,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31.982/0001-00  PREFEITURA MUNICIPAL DE PORTO DA FOLH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2614" xlink:type="simple">00007/2023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40" calcext:value-type="float">
            <text:p>40</text:p>
          </table:table-cell>
          <table:table-cell table:style-name="ce2" office:value-type="string" calcext:value-type="string">
            <text:p>0016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87/2026</text:p>
          </table:table-cell>
          <table:table-cell table:style-name="ce2" office:value-type="float" office:value="178" calcext:value-type="float">
            <text:p>178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21946.7" calcext:value-type="float">
            <text:p>21946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946.7" calcext:value-type="float">
            <text:p>21946,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21946.7" calcext:value-type="float">
            <text:p>21946,7</text:p>
          </table:table-cell>
          <table:table-cell office:value-type="float" office:value="0" calcext:value-type="float">
            <text:p>0</text:p>
          </table:table-cell>
          <table:table-cell office:value-type="float" office:value="21946.7" calcext:value-type="float">
            <text:p>21946,7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1946.7" calcext:value-type="float">
            <text:p>21946,7</text:p>
          </table:table-cell>
          <table:table-cell office:value-type="float" office:value="0" calcext:value-type="float">
            <text:p>0</text:p>
          </table:table-cell>
          <table:table-cell office:value-type="float" office:value="21946.7" calcext:value-type="float">
            <text:p>21946,7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7.320/0001-78  PREFEITURA MUNICIPAL DE PROPRIÁ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26/2026</text:p>
          </table:table-cell>
          <table:table-cell table:style-name="ce2" office:value-type="float" office:value="64" calcext:value-type="float">
            <text:p>64</text:p>
          </table:table-cell>
          <table:table-cell table:style-name="ce7" office:value-type="date" office:date-value="2026-02-18" calcext:value-type="date">
            <text:p>18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5976.32" calcext:value-type="float">
            <text:p>5976,3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76.32" calcext:value-type="float">
            <text:p>5976,3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95/2026</text:p>
          </table:table-cell>
          <table:table-cell table:style-name="ce2" office:value-type="float" office:value="79" calcext:value-type="float">
            <text:p>79</text:p>
          </table:table-cell>
          <table:table-cell table:style-name="ce7" office:value-type="date" office:date-value="2026-02-18" calcext:value-type="date">
            <text:p>18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329.19" calcext:value-type="float">
            <text:p>2329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.19" calcext:value-type="float">
            <text:p>2329,1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8305.51" calcext:value-type="float">
            <text:p>8305,51</text:p>
          </table:table-cell>
          <table:table-cell office:value-type="float" office:value="0" calcext:value-type="float">
            <text:p>0</text:p>
          </table:table-cell>
          <table:table-cell office:value-type="float" office:value="8305.51" calcext:value-type="float">
            <text:p>8305,5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8305.51" calcext:value-type="float">
            <text:p>8305,51</text:p>
          </table:table-cell>
          <table:table-cell office:value-type="float" office:value="0" calcext:value-type="float">
            <text:p>0</text:p>
          </table:table-cell>
          <table:table-cell office:value-type="float" office:value="8305.51" calcext:value-type="float">
            <text:p>8305,51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28.897/0001-85  PREFEITURA MUNICIPAL DE RIACHUEL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float" office:value="80" calcext:value-type="float">
            <text:p>80</text:p>
          </table:table-cell>
          <table:table-cell table:style-name="ce7" office:value-type="date" office:date-value="2026-02-21" calcext:value-type="date">
            <text:p>21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64.59" calcext:value-type="float">
            <text:p>116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4.59" calcext:value-type="float">
            <text:p>1164,5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64.59" calcext:value-type="float">
            <text:p>1164,59</text:p>
          </table:table-cell>
          <table:table-cell office:value-type="float" office:value="0" calcext:value-type="float">
            <text:p>0</text:p>
          </table:table-cell>
          <table:table-cell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64.59" calcext:value-type="float">
            <text:p>1164,59</text:p>
          </table:table-cell>
          <table:table-cell office:value-type="float" office:value="0" calcext:value-type="float">
            <text:p>0</text:p>
          </table:table-cell>
          <table:table-cell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07.453/0001-63  PREFEITURA MUNICIPAL DE SALGAD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53661" xlink:type="simple">00015/2025</text:a></text:p>
          </table:table-cell>
          <table:table-cell table:style-name="ce6" office:value-type="string" calcext:value-type="string">
            <text:p>400.01 - SISTEMAS DE ÁGUA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43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87/2026</text:p>
          </table:table-cell>
          <table:table-cell table:style-name="ce2" office:value-type="float" office:value="4" calcext:value-type="float">
            <text:p>4</text:p>
          </table:table-cell>
          <table:table-cell table:style-name="ce7" office:value-type="date" office:date-value="2026-03-08" calcext:value-type="date">
            <text:p>08/03/26</text:p>
          </table:table-cell>
          <table:table-cell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2390.79" calcext:value-type="float">
            <text:p>2390,7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90.79" calcext:value-type="float">
            <text:p>2390,7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79/2026</text:p>
          </table:table-cell>
          <table:table-cell table:style-name="ce2" office:value-type="float" office:value="81" calcext:value-type="float">
            <text:p>81</text:p>
          </table:table-cell>
          <table:table-cell table:style-name="ce7" office:value-type="date" office:date-value="2026-02-07" calcext:value-type="date">
            <text:p>07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2329.19" calcext:value-type="float">
            <text:p>2329,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29.19" calcext:value-type="float">
            <text:p>2329,1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29.19" calcext:value-type="float">
            <text:p>2329,19</text:p>
          </table:table-cell>
          <table:table-cell office:value-type="float" office:value="0" calcext:value-type="float">
            <text:p>0</text:p>
          </table:table-cell>
          <table:table-cell office:value-type="float" office:value="2329.19" calcext:value-type="float">
            <text:p>2329,1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2" office:value-type="float" office:value="2390.79" calcext:value-type="float">
            <text:p>2390,79</text:p>
          </table:table-cell>
          <table:table-cell office:value-type="float" office:value="0" calcext:value-type="float">
            <text:p>0</text:p>
          </table:table-cell>
          <table:table-cell office:value-type="float" office:value="2390.79" calcext:value-type="float">
            <text:p>2390,79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719.98" calcext:value-type="float">
            <text:p>4719,98</text:p>
          </table:table-cell>
          <table:table-cell office:value-type="float" office:value="0" calcext:value-type="float">
            <text:p>0</text:p>
          </table:table-cell>
          <table:table-cell office:value-type="float" office:value="4719.98" calcext:value-type="float">
            <text:p>4719,98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13.110.218/0001-40  PREFEITURA MUNICIPAL DE SANTO AMARO DAS BROTA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57/2026</text:p>
          </table:table-cell>
          <table:table-cell table:style-name="ce2" office:value-type="float" office:value="82" calcext:value-type="float">
            <text:p>8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39.84" calcext:value-type="float">
            <text:p>639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39.84" calcext:value-type="float">
            <text:p>639,8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39.84" calcext:value-type="float">
            <text:p>639,84</text:p>
          </table:table-cell>
          <table:table-cell office:value-type="float" office:value="0" calcext:value-type="float">
            <text:p>0</text:p>
          </table:table-cell>
          <table:table-cell office:value-type="float" office:value="639.84" calcext:value-type="float">
            <text:p>639,8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28.855/0001-44  PREFEITURA MUNICIPAL DE SÃO CRISTÓVÃ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36/2026</text:p>
          </table:table-cell>
          <table:table-cell table:style-name="ce2" office:value-type="float" office:value="83" calcext:value-type="float">
            <text:p>83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8205.39" calcext:value-type="float">
            <text:p>8205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205.39" calcext:value-type="float">
            <text:p>8205,3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11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64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34.93" calcext:value-type="float">
            <text:p>1334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34.93" calcext:value-type="float">
            <text:p>1334,9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501" xlink:type="simple">00153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1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372.11" calcext:value-type="float">
            <text:p>1372,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372.11" calcext:value-type="float">
            <text:p>1372,1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170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31/2026</text:p>
          </table:table-cell>
          <table:table-cell table:style-name="ce2" office:value-type="float" office:value="3008" calcext:value-type="float">
            <text:p>300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64.36" calcext:value-type="float">
            <text:p>164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4.36" calcext:value-type="float">
            <text:p>164,36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72" xlink:type="simple">0010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0/2026</text:p>
          </table:table-cell>
          <table:table-cell table:style-name="ce2" office:value-type="float" office:value="10" calcext:value-type="float">
            <text:p>10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051.13" calcext:value-type="float">
            <text:p>1051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51.13" calcext:value-type="float">
            <text:p>1051,1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32" xlink:type="simple">0008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7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3/2026</text:p>
          </table:table-cell>
          <table:table-cell table:style-name="ce2" office:value-type="float" office:value="9" calcext:value-type="float">
            <text:p>9</text:p>
          </table:table-cell>
          <table:table-cell table:style-name="ce7" office:value-type="date" office:date-value="2026-03-10" calcext:value-type="date">
            <text:p>10/03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33.81" calcext:value-type="float">
            <text:p>113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33.81" calcext:value-type="float">
            <text:p>1133,8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3261.73" calcext:value-type="float">
            <text:p>13261,73</text:p>
          </table:table-cell>
          <table:table-cell office:value-type="float" office:value="0" calcext:value-type="float">
            <text:p>0</text:p>
          </table:table-cell>
          <table:table-cell office:value-type="float" office:value="13261.73" calcext:value-type="float">
            <text:p>13261,7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3261.73" calcext:value-type="float">
            <text:p>13261,73</text:p>
          </table:table-cell>
          <table:table-cell office:value-type="float" office:value="0" calcext:value-type="float">
            <text:p>0</text:p>
          </table:table-cell>
          <table:table-cell office:value-type="float" office:value="13261.73" calcext:value-type="float">
            <text:p>13261,7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08.089/0001-56  PREFEITURA MUNICIPAL DE SIMÃO DIA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84/2026</text:p>
          </table:table-cell>
          <table:table-cell table:style-name="ce2" office:value-type="float" office:value="84" calcext:value-type="float">
            <text:p>84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809.06" calcext:value-type="float">
            <text:p>1809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09.06" calcext:value-type="float">
            <text:p>1809,0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809.06" calcext:value-type="float">
            <text:p>1809,06</text:p>
          </table:table-cell>
          <table:table-cell office:value-type="float" office:value="0" calcext:value-type="float">
            <text:p>0</text:p>
          </table:table-cell>
          <table:table-cell office:value-type="float" office:value="1809.06" calcext:value-type="float">
            <text:p>1809,0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809.06" calcext:value-type="float">
            <text:p>1809,06</text:p>
          </table:table-cell>
          <table:table-cell office:value-type="float" office:value="0" calcext:value-type="float">
            <text:p>0</text:p>
          </table:table-cell>
          <table:table-cell office:value-type="float" office:value="1809.06" calcext:value-type="float">
            <text:p>1809,06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13.110.408/0001-68  PREFEITURA MUNICIPAL DE SIRIRI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2/2026</text:p>
          </table:table-cell>
          <table:table-cell table:style-name="ce2" office:value-type="float" office:value="85" calcext:value-type="float">
            <text:p>85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64.59" calcext:value-type="float">
            <text:p>116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4.59" calcext:value-type="float">
            <text:p>1164,5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64.59" calcext:value-type="float">
            <text:p>1164,59</text:p>
          </table:table-cell>
          <table:table-cell office:value-type="float" office:value="0" calcext:value-type="float">
            <text:p>0</text:p>
          </table:table-cell>
          <table:table-cell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64.59" calcext:value-type="float">
            <text:p>1164,59</text:p>
          </table:table-cell>
          <table:table-cell office:value-type="float" office:value="0" calcext:value-type="float">
            <text:p>0</text:p>
          </table:table-cell>
          <table:table-cell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19.300/0001-36  PREFEITURA MUNICIPAL DE TOBIAS BARRET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68/2026</text:p>
          </table:table-cell>
          <table:table-cell table:style-name="ce2" office:value-type="float" office:value="86" calcext:value-type="float">
            <text:p>86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643.34" calcext:value-type="float">
            <text:p>643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3.34" calcext:value-type="float">
            <text:p>643,3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643.34" calcext:value-type="float">
            <text:p>643,34</text:p>
          </table:table-cell>
          <table:table-cell office:value-type="float" office:value="0" calcext:value-type="float">
            <text:p>0</text:p>
          </table:table-cell>
          <table:table-cell office:value-type="float" office:value="643.34" calcext:value-type="float">
            <text:p>643,3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643.34" calcext:value-type="float">
            <text:p>643,34</text:p>
          </table:table-cell>
          <table:table-cell office:value-type="float" office:value="0" calcext:value-type="float">
            <text:p>0</text:p>
          </table:table-cell>
          <table:table-cell office:value-type="float" office:value="643.34" calcext:value-type="float">
            <text:p>643,34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099.395/0001-73  PREFEITURA MUNICIPAL DE UMBAUB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80" xlink:type="simple">0011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4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98/2026</text:p>
          </table:table-cell>
          <table:table-cell table:style-name="ce2" office:value-type="float" office:value="87" calcext:value-type="float">
            <text:p>87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1164.59" calcext:value-type="float">
            <text:p>1164,5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64.59" calcext:value-type="float">
            <text:p>1164,5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164.59" calcext:value-type="float">
            <text:p>1164,59</text:p>
          </table:table-cell>
          <table:table-cell office:value-type="float" office:value="0" calcext:value-type="float">
            <text:p>0</text:p>
          </table:table-cell>
          <table:table-cell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164.59" calcext:value-type="float">
            <text:p>1164,59</text:p>
          </table:table-cell>
          <table:table-cell office:value-type="float" office:value="0" calcext:value-type="float">
            <text:p>0</text:p>
          </table:table-cell>
          <table:table-cell office:value-type="float" office:value="1164.59" calcext:value-type="float">
            <text:p>1164,59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05.340.639/0001-30  PRIME CONSULTORIA E ASSESSORIA EMPRESARIA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671" xlink:type="simple">00034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15/2026</text:p>
          </table:table-cell>
          <table:table-cell table:style-name="ce2" office:value-type="float" office:value="2722057" calcext:value-type="float">
            <text:p>2722057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291625" calcext:value-type="float">
            <text:p>2916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1625" calcext:value-type="float">
            <text:p>29162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91625" calcext:value-type="float">
            <text:p>291625</text:p>
          </table:table-cell>
          <table:table-cell office:value-type="float" office:value="0" calcext:value-type="float">
            <text:p>0</text:p>
          </table:table-cell>
          <table:table-cell office:value-type="float" office:value="291625" calcext:value-type="float">
            <text:p>29162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91625" calcext:value-type="float">
            <text:p>291625</text:p>
          </table:table-cell>
          <table:table-cell office:value-type="float" office:value="0" calcext:value-type="float">
            <text:p>0</text:p>
          </table:table-cell>
          <table:table-cell office:value-type="float" office:value="291625" calcext:value-type="float">
            <text:p>291625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42.925.322/0001-91  PRINTPAGE SERVICOS DIGITAI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3/2026</text:p>
          </table:table-cell>
          <table:table-cell table:style-name="ce2" office:value-type="float" office:value="4673" calcext:value-type="float">
            <text:p>4673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1328.72" calcext:value-type="float">
            <text:p>21328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28.72" calcext:value-type="float">
            <text:p>21328,72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019" xlink:type="simple">00163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8/2026 (R)</text:p>
          </table:table-cell>
          <table:table-cell table:style-name="ce2" office:value-type="float" office:value="4674" calcext:value-type="float">
            <text:p>4674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096.61" calcext:value-type="float">
            <text:p>2096,6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6.61" calcext:value-type="float">
            <text:p>2096,6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3425.33" calcext:value-type="float">
            <text:p>23425,33</text:p>
          </table:table-cell>
          <table:table-cell office:value-type="float" office:value="0" calcext:value-type="float">
            <text:p>0</text:p>
          </table:table-cell>
          <table:table-cell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3425.33" calcext:value-type="float">
            <text:p>23425,33</text:p>
          </table:table-cell>
          <table:table-cell office:value-type="float" office:value="0" calcext:value-type="float">
            <text:p>0</text:p>
          </table:table-cell>
          <table:table-cell office:value-type="float" office:value="23425.33" calcext:value-type="float">
            <text:p>23425,3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32.841.157/0001-36  PROMARKETING LTDA EPP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81/2026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29585.65" calcext:value-type="float">
            <text:p>29585,65</text:p>
          </table:table-cell>
          <table:table-cell table:style-name="ce8" office:value-type="float" office:value="28422.93" calcext:value-type="float">
            <text:p>28422,9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422.93" calcext:value-type="float">
            <text:p>28422,9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19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87/2026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26814.35" calcext:value-type="float">
            <text:p>26814,35</text:p>
          </table:table-cell>
          <table:table-cell table:style-name="ce8" office:value-type="float" office:value="25760.55" calcext:value-type="float">
            <text:p>25760,5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760.55" calcext:value-type="float">
            <text:p>25760,5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56400" calcext:value-type="float">
            <text:p>56400</text:p>
          </table:table-cell>
          <table:table-cell office:value-type="float" office:value="54183.48" calcext:value-type="float">
            <text:p>54183,48</text:p>
          </table:table-cell>
          <table:table-cell office:value-type="float" office:value="0" calcext:value-type="float">
            <text:p>0</text:p>
          </table:table-cell>
          <table:table-cell office:value-type="float" office:value="54183.48" calcext:value-type="float">
            <text:p>54183,4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56400" calcext:value-type="float">
            <text:p>56400</text:p>
          </table:table-cell>
          <table:table-cell office:value-type="float" office:value="54183.48" calcext:value-type="float">
            <text:p>54183,48</text:p>
          </table:table-cell>
          <table:table-cell office:value-type="float" office:value="0" calcext:value-type="float">
            <text:p>0</text:p>
          </table:table-cell>
          <table:table-cell office:value-type="float" office:value="54183.48" calcext:value-type="float">
            <text:p>54183,4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1.240.349/0001-63  PYXIS TECNOLOGIA LTDA - EPP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09" xlink:type="simple">00125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00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style-name="ce8" office:value-type="float" office:value="81912.04" calcext:value-type="float">
            <text:p>81912,04</text:p>
          </table:table-cell>
          <table:table-cell table:style-name="ce8" office:value-type="float" office:value="77849.2" calcext:value-type="float">
            <text:p>7784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849.2" calcext:value-type="float">
            <text:p>77849,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81912.04" calcext:value-type="float">
            <text:p>81912,04</text:p>
          </table:table-cell>
          <table:table-cell office:value-type="float" office:value="77849.2" calcext:value-type="float">
            <text:p>77849,2</text:p>
          </table:table-cell>
          <table:table-cell office:value-type="float" office:value="0" calcext:value-type="float">
            <text:p>0</text:p>
          </table:table-cell>
          <table:table-cell office:value-type="float" office:value="77849.2" calcext:value-type="float">
            <text:p>77849,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81912.04" calcext:value-type="float">
            <text:p>81912,04</text:p>
          </table:table-cell>
          <table:table-cell office:value-type="float" office:value="77849.2" calcext:value-type="float">
            <text:p>77849,2</text:p>
          </table:table-cell>
          <table:table-cell office:value-type="float" office:value="0" calcext:value-type="float">
            <text:p>0</text:p>
          </table:table-cell>
          <table:table-cell office:value-type="float" office:value="77849.2" calcext:value-type="float">
            <text:p>77849,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382.118.905-34  RAIMUNDO JOSE CARDOSO FI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86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86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907.090.045-91  RICARDO RIBEIRO DE MEL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01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2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09" calcext:value-type="float">
            <text:p>2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9" calcext:value-type="float">
            <text:p>209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09" calcext:value-type="float">
            <text:p>209</text:p>
          </table:table-cell>
          <table:table-cell office:value-type="float" office:value="0" calcext:value-type="float">
            <text:p>0</text:p>
          </table:table-cell>
          <table:table-cell office:value-type="float" office:value="209" calcext:value-type="float">
            <text:p>20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09" calcext:value-type="float">
            <text:p>209</text:p>
          </table:table-cell>
          <table:table-cell office:value-type="float" office:value="0" calcext:value-type="float">
            <text:p>0</text:p>
          </table:table-cell>
          <table:table-cell office:value-type="float" office:value="209" calcext:value-type="float">
            <text:p>209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617.174.608-87  ROOSEVELT SANTOS MENDONÇA MAYNART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63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5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29.970.907/0001-65  SCIENTIFICA SOUZA EIRELLI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32279" xlink:type="simple">00067/2022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196/2026</text:p>
          </table:table-cell>
          <table:table-cell table:style-name="ce2" office:value-type="float" office:value="93" calcext:value-type="float">
            <text:p>93</text:p>
          </table:table-cell>
          <table:table-cell table:number-columns-repeated="2" table:style-name="ce7" office:value-type="date" office:date-value="2026-02-19" calcext:value-type="date">
            <text:p>19/02/26</text:p>
          </table:table-cell>
          <table:table-cell table:style-name="ce8" office:value-type="float" office:value="3225.77" calcext:value-type="float">
            <text:p>3225,77</text:p>
          </table:table-cell>
          <table:table-cell table:style-name="ce8" office:value-type="float" office:value="3027.38" calcext:value-type="float">
            <text:p>3027,3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27.38" calcext:value-type="float">
            <text:p>3027,3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3225.77" calcext:value-type="float">
            <text:p>3225,77</text:p>
          </table:table-cell>
          <table:table-cell office:value-type="float" office:value="3027.38" calcext:value-type="float">
            <text:p>3027,38</text:p>
          </table:table-cell>
          <table:table-cell office:value-type="float" office:value="0" calcext:value-type="float">
            <text:p>0</text:p>
          </table:table-cell>
          <table:table-cell office:value-type="float" office:value="3027.38" calcext:value-type="float">
            <text:p>3027,3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3225.77" calcext:value-type="float">
            <text:p>3225,77</text:p>
          </table:table-cell>
          <table:table-cell office:value-type="float" office:value="3027.38" calcext:value-type="float">
            <text:p>3027,38</text:p>
          </table:table-cell>
          <table:table-cell office:value-type="float" office:value="0" calcext:value-type="float">
            <text:p>0</text:p>
          </table:table-cell>
          <table:table-cell office:value-type="float" office:value="3027.38" calcext:value-type="float">
            <text:p>3027,38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29.970.907/0001-65  SCIENTIFICA SOUZA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838" xlink:type="simple">00088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0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49/2026</text:p>
          </table:table-cell>
          <table:table-cell table:style-name="ce2" office:value-type="float" office:value="162" calcext:value-type="float">
            <text:p>162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19" calcext:value-type="date">
            <text:p>19/02/26</text:p>
          </table:table-cell>
          <table:table-cell table:number-columns-repeated="2" table:style-name="ce8" office:value-type="float" office:value="91218" calcext:value-type="float">
            <text:p>9121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1218" calcext:value-type="float">
            <text:p>9121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91218" calcext:value-type="float">
            <text:p>91218</text:p>
          </table:table-cell>
          <table:table-cell office:value-type="float" office:value="0" calcext:value-type="float">
            <text:p>0</text:p>
          </table:table-cell>
          <table:table-cell office:value-type="float" office:value="91218" calcext:value-type="float">
            <text:p>9121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91218" calcext:value-type="float">
            <text:p>91218</text:p>
          </table:table-cell>
          <table:table-cell office:value-type="float" office:value="0" calcext:value-type="float">
            <text:p>0</text:p>
          </table:table-cell>
          <table:table-cell office:value-type="float" office:value="91218" calcext:value-type="float">
            <text:p>91218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34.849.652/0001-17  SECRETARIA DE ESTADO DA ADMINISTRAÇÃ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233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50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00000" calcext:value-type="float">
            <text:p>1000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0000" calcext:value-type="float">
            <text:p>1000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00000" calcext:value-type="float">
            <text:p>100000</text:p>
          </table:table-cell>
          <table:table-cell office:value-type="float" office:value="0" calcext:value-type="float">
            <text:p>0</text:p>
          </table:table-cell>
          <table:table-cell office:value-type="float" office:value="100000" calcext:value-type="float">
            <text:p>1000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00000" calcext:value-type="float">
            <text:p>100000</text:p>
          </table:table-cell>
          <table:table-cell office:value-type="float" office:value="0" calcext:value-type="float">
            <text:p>0</text:p>
          </table:table-cell>
          <table:table-cell office:value-type="float" office:value="100000" calcext:value-type="float">
            <text:p>100000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34.841.195/0001-14  SECRETARIA DE ESTADO DA EDUCACAO E DA CULTURA - SEDUC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0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31/2026</text:p>
          </table:table-cell>
          <table:table-cell table:style-name="ce2" office:value-type="float" office:value="1007" calcext:value-type="float">
            <text:p>1007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4873.43" calcext:value-type="float">
            <text:p>4873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73.43" calcext:value-type="float">
            <text:p>4873,4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873.43" calcext:value-type="float">
            <text:p>4873,43</text:p>
          </table:table-cell>
          <table:table-cell office:value-type="float" office:value="0" calcext:value-type="float">
            <text:p>0</text:p>
          </table:table-cell>
          <table:table-cell office:value-type="float" office:value="4873.43" calcext:value-type="float">
            <text:p>4873,4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873.43" calcext:value-type="float">
            <text:p>4873,43</text:p>
          </table:table-cell>
          <table:table-cell office:value-type="float" office:value="0" calcext:value-type="float">
            <text:p>0</text:p>
          </table:table-cell>
          <table:table-cell office:value-type="float" office:value="4873.43" calcext:value-type="float">
            <text:p>4873,4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7.312.912/0001-48  SECRETARIA DE ESTADO DAS FINANCA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17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4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49/2026</text:p>
          </table:table-cell>
          <table:table-cell table:style-name="ce2" office:value-type="float" office:value="758" calcext:value-type="float">
            <text:p>758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977.62" calcext:value-type="float">
            <text:p>1977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77.62" calcext:value-type="float">
            <text:p>1977,6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17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05/2026</text:p>
          </table:table-cell>
          <table:table-cell table:style-name="ce2" office:value-type="float" office:value="1874" calcext:value-type="float">
            <text:p>1874</text:p>
          </table:table-cell>
          <table:table-cell table:style-name="ce7" office:value-type="date" office:date-value="2026-03-31" calcext:value-type="date">
            <text:p>31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2509.8" calcext:value-type="float">
            <text:p>2509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09.8" calcext:value-type="float">
            <text:p>2509,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487.42" calcext:value-type="float">
            <text:p>4487,42</text:p>
          </table:table-cell>
          <table:table-cell office:value-type="float" office:value="0" calcext:value-type="float">
            <text:p>0</text:p>
          </table:table-cell>
          <table:table-cell office:value-type="float" office:value="4487.42" calcext:value-type="float">
            <text:p>4487,4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487.42" calcext:value-type="float">
            <text:p>4487,42</text:p>
          </table:table-cell>
          <table:table-cell office:value-type="float" office:value="0" calcext:value-type="float">
            <text:p>0</text:p>
          </table:table-cell>
          <table:table-cell office:value-type="float" office:value="4487.42" calcext:value-type="float">
            <text:p>4487,42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66.343/0001-72  SEMIL - SERVIÇOS MECÂNICOS INDUSTRIAI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07" xlink:type="simple">0004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02/202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297485.94" calcext:value-type="float">
            <text:p>297485,94</text:p>
          </table:table-cell>
          <table:table-cell table:style-name="ce8" office:value-type="float" office:value="255986.64" calcext:value-type="float">
            <text:p>255986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55986.64" calcext:value-type="float">
            <text:p>255986,6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256" xlink:type="simple">00059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300/2026</text:p>
          </table:table-cell>
          <table:table-cell table:style-name="ce2" office:value-type="float" office:value="2" calcext:value-type="float">
            <text:p>2</text:p>
          </table:table-cell>
          <table:table-cell table:style-name="ce7" office:value-type="date" office:date-value="2026-02-08" calcext:value-type="date">
            <text:p>08/02/26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8" office:value-type="float" office:value="621366.22" calcext:value-type="float">
            <text:p>621366,22</text:p>
          </table:table-cell>
          <table:table-cell table:style-name="ce8" office:value-type="float" office:value="534685.64" calcext:value-type="float">
            <text:p>534685,6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34685.64" calcext:value-type="float">
            <text:p>534685,6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18852.16" calcext:value-type="float">
            <text:p>918852,16</text:p>
          </table:table-cell>
          <table:table-cell office:value-type="float" office:value="790672.28" calcext:value-type="float">
            <text:p>790672,28</text:p>
          </table:table-cell>
          <table:table-cell office:value-type="float" office:value="0" calcext:value-type="float">
            <text:p>0</text:p>
          </table:table-cell>
          <table:table-cell office:value-type="float" office:value="790672.28" calcext:value-type="float">
            <text:p>790672,2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18852.16" calcext:value-type="float">
            <text:p>918852,16</text:p>
          </table:table-cell>
          <table:table-cell office:value-type="float" office:value="790672.28" calcext:value-type="float">
            <text:p>790672,28</text:p>
          </table:table-cell>
          <table:table-cell office:value-type="float" office:value="0" calcext:value-type="float">
            <text:p>0</text:p>
          </table:table-cell>
          <table:table-cell office:value-type="float" office:value="790672.28" calcext:value-type="float">
            <text:p>790672,28</text:p>
          </table:table-cell>
          <table:table-cell table:number-columns-repeated="8"/>
        </table:table-row>
        <table:table-row table:style-name="ro8">
          <table:table-cell table:style-name="ce4" office:value-type="string" calcext:value-type="string">
            <text:p>  03.795.415/0001-97  SENAI - SERVIÇO NACIONAL DE APRENDIZAGEM INDUSTRIAL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84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34/2026</text:p>
          </table:table-cell>
          <table:table-cell table:style-name="ce2" office:value-type="float" office:value="202601" calcext:value-type="float">
            <text:p>202601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16597.52" calcext:value-type="float">
            <text:p>16597,5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597.52" calcext:value-type="float">
            <text:p>16597,52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05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33/2026</text:p>
          </table:table-cell>
          <table:table-cell table:style-name="ce2" office:value-type="float" office:value="261" calcext:value-type="float">
            <text:p>26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82987.63" calcext:value-type="float">
            <text:p>82987,63</text:p>
          </table:table-cell>
          <table:table-cell table:style-name="ce8" office:value-type="float" office:value="80083.06" calcext:value-type="float">
            <text:p>80083,0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083.06" calcext:value-type="float">
            <text:p>80083,0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99585.15" calcext:value-type="float">
            <text:p>99585,15</text:p>
          </table:table-cell>
          <table:table-cell office:value-type="float" office:value="96680.58" calcext:value-type="float">
            <text:p>96680,58</text:p>
          </table:table-cell>
          <table:table-cell office:value-type="float" office:value="0" calcext:value-type="float">
            <text:p>0</text:p>
          </table:table-cell>
          <table:table-cell office:value-type="float" office:value="96680.58" calcext:value-type="float">
            <text:p>96680,5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99585.15" calcext:value-type="float">
            <text:p>99585,15</text:p>
          </table:table-cell>
          <table:table-cell office:value-type="float" office:value="96680.58" calcext:value-type="float">
            <text:p>96680,58</text:p>
          </table:table-cell>
          <table:table-cell office:value-type="float" office:value="0" calcext:value-type="float">
            <text:p>0</text:p>
          </table:table-cell>
          <table:table-cell office:value-type="float" office:value="96680.58" calcext:value-type="float">
            <text:p>96680,58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3.360.961/0001-59  SENG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2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90" calcext:value-type="float">
            <text:p>49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0" calcext:value-type="float">
            <text:p>49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90" calcext:value-type="float">
            <text:p>490</text:p>
          </table:table-cell>
          <table:table-cell office:value-type="float" office:value="0" calcext:value-type="float">
            <text:p>0</text:p>
          </table:table-cell>
          <table:table-cell office:value-type="float" office:value="490" calcext:value-type="float">
            <text:p>49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90" calcext:value-type="float">
            <text:p>490</text:p>
          </table:table-cell>
          <table:table-cell office:value-type="float" office:value="0" calcext:value-type="float">
            <text:p>0</text:p>
          </table:table-cell>
          <table:table-cell office:value-type="float" office:value="490" calcext:value-type="float">
            <text:p>490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80.680.093/0001-81  SENIOR SISTEMAS S.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93/2026</text:p>
          </table:table-cell>
          <table:table-cell table:style-name="ce2" office:value-type="float" office:value="573621" calcext:value-type="float">
            <text:p>573621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style-name="ce8" office:value-type="float" office:value="1871.96" calcext:value-type="float">
            <text:p>1871,96</text:p>
          </table:table-cell>
          <table:table-cell table:style-name="ce8" office:value-type="float" office:value="1756.83" calcext:value-type="float">
            <text:p>1756,8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56.83" calcext:value-type="float">
            <text:p>1756,8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636" xlink:type="simple">00001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7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3/2026</text:p>
          </table:table-cell>
          <table:table-cell table:style-name="ce2" office:value-type="float" office:value="573375" calcext:value-type="float">
            <text:p>573375</text:p>
          </table:table-cell>
          <table:table-cell table:style-name="ce7" office:value-type="date" office:date-value="2026-02-16" calcext:value-type="date">
            <text:p>16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8" office:value-type="float" office:value="24429.28" calcext:value-type="float">
            <text:p>24429,28</text:p>
          </table:table-cell>
          <table:table-cell table:style-name="ce8" office:value-type="float" office:value="22926.88" calcext:value-type="float">
            <text:p>22926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926.88" calcext:value-type="float">
            <text:p>22926,8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26301.24" calcext:value-type="float">
            <text:p>26301,24</text:p>
          </table:table-cell>
          <table:table-cell office:value-type="float" office:value="24683.71" calcext:value-type="float">
            <text:p>24683,71</text:p>
          </table:table-cell>
          <table:table-cell office:value-type="float" office:value="0" calcext:value-type="float">
            <text:p>0</text:p>
          </table:table-cell>
          <table:table-cell office:value-type="float" office:value="24683.71" calcext:value-type="float">
            <text:p>24683,7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26301.24" calcext:value-type="float">
            <text:p>26301,24</text:p>
          </table:table-cell>
          <table:table-cell office:value-type="float" office:value="24683.71" calcext:value-type="float">
            <text:p>24683,71</text:p>
          </table:table-cell>
          <table:table-cell office:value-type="float" office:value="0" calcext:value-type="float">
            <text:p>0</text:p>
          </table:table-cell>
          <table:table-cell office:value-type="float" office:value="24683.71" calcext:value-type="float">
            <text:p>24683,71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.067.040/0001-01  SERGIPE VEÍCULOS COMERCIAIS LTDA.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33/2026</text:p>
          </table:table-cell>
          <table:table-cell table:style-name="ce2" office:value-type="float" office:value="168" calcext:value-type="float">
            <text:p>168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1499.4" calcext:value-type="float">
            <text:p>1499,4</text:p>
          </table:table-cell>
          <table:table-cell table:style-name="ce8" office:value-type="float" office:value="1424.43" calcext:value-type="float">
            <text:p>1424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24.43" calcext:value-type="float">
            <text:p>1424,43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63/2026</text:p>
          </table:table-cell>
          <table:table-cell table:style-name="ce2" office:value-type="float" office:value="169" calcext:value-type="float">
            <text:p>169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1701" calcext:value-type="float">
            <text:p>1701</text:p>
          </table:table-cell>
          <table:table-cell table:style-name="ce8" office:value-type="float" office:value="1615.95" calcext:value-type="float">
            <text:p>1615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15.95" calcext:value-type="float">
            <text:p>1615,95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68/2026</text:p>
          </table:table-cell>
          <table:table-cell table:style-name="ce2" office:value-type="float" office:value="170" calcext:value-type="float">
            <text:p>170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527.94" calcext:value-type="float">
            <text:p>527,94</text:p>
          </table:table-cell>
          <table:table-cell table:style-name="ce8" office:value-type="float" office:value="501.54" calcext:value-type="float">
            <text:p>501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01.54" calcext:value-type="float">
            <text:p>501,5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0/2026</text:p>
          </table:table-cell>
          <table:table-cell table:style-name="ce2" office:value-type="float" office:value="171" calcext:value-type="float">
            <text:p>171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16361.1" calcext:value-type="float">
            <text:p>16361,1</text:p>
          </table:table-cell>
          <table:table-cell table:style-name="ce8" office:value-type="float" office:value="15543.04" calcext:value-type="float">
            <text:p>15543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543.04" calcext:value-type="float">
            <text:p>15543,0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8/2026</text:p>
          </table:table-cell>
          <table:table-cell table:style-name="ce2" office:value-type="float" office:value="172" calcext:value-type="float">
            <text:p>172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1172.43" calcext:value-type="float">
            <text:p>1172,43</text:p>
          </table:table-cell>
          <table:table-cell table:style-name="ce8" office:value-type="float" office:value="1113.81" calcext:value-type="float">
            <text:p>1113,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13.81" calcext:value-type="float">
            <text:p>1113,81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08/2026</text:p>
          </table:table-cell>
          <table:table-cell table:style-name="ce2" office:value-type="float" office:value="173" calcext:value-type="float">
            <text:p>173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style-name="ce8" office:value-type="float" office:value="655.83" calcext:value-type="float">
            <text:p>655,83</text:p>
          </table:table-cell>
          <table:table-cell table:style-name="ce8" office:value-type="float" office:value="623.04" calcext:value-type="float">
            <text:p>623,0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3.04" calcext:value-type="float">
            <text:p>623,04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1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2/2026</text:p>
          </table:table-cell>
          <table:table-cell table:style-name="ce2" office:value-type="float" office:value="104042" calcext:value-type="float">
            <text:p>104042</text:p>
          </table:table-cell>
          <table:table-cell table:number-columns-repeated="2"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6444.39" calcext:value-type="float">
            <text:p>6444,3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444.39" calcext:value-type="float">
            <text:p>6444,39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800" xlink:type="simple">0007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7/2026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style-name="ce8" office:value-type="float" office:value="27657" calcext:value-type="float">
            <text:p>27657</text:p>
          </table:table-cell>
          <table:table-cell table:style-name="ce8" office:value-type="float" office:value="26274.15" calcext:value-type="float">
            <text:p>26274,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6274.15" calcext:value-type="float">
            <text:p>26274,1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56019.09" calcext:value-type="float">
            <text:p>56019,09</text:p>
          </table:table-cell>
          <table:table-cell office:value-type="float" office:value="53540.35" calcext:value-type="float">
            <text:p>53540,35</text:p>
          </table:table-cell>
          <table:table-cell office:value-type="float" office:value="0" calcext:value-type="float">
            <text:p>0</text:p>
          </table:table-cell>
          <table:table-cell office:value-type="float" office:value="53540.35" calcext:value-type="float">
            <text:p>53540,3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56019.09" calcext:value-type="float">
            <text:p>56019,09</text:p>
          </table:table-cell>
          <table:table-cell office:value-type="float" office:value="53540.35" calcext:value-type="float">
            <text:p>53540,35</text:p>
          </table:table-cell>
          <table:table-cell office:value-type="float" office:value="0" calcext:value-type="float">
            <text:p>0</text:p>
          </table:table-cell>
          <table:table-cell office:value-type="float" office:value="53540.35" calcext:value-type="float">
            <text:p>53540,3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3.789.474/0001-52  SERVIÇO SOCIAL DA INDUSTRIA - SESI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2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5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91/2026</text:p>
          </table:table-cell>
          <table:table-cell table:style-name="ce2" office:value-type="float" office:value="5035" calcext:value-type="float">
            <text:p>5035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365.25" calcext:value-type="float">
            <text:p>365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5.25" calcext:value-type="float">
            <text:p>365,25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22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5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90/2026</text:p>
          </table:table-cell>
          <table:table-cell table:style-name="ce2" office:value-type="float" office:value="6477" calcext:value-type="float">
            <text:p>6477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23.5" calcext:value-type="float">
            <text:p>123,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3.5" calcext:value-type="float">
            <text:p>123,5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06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38/2026</text:p>
          </table:table-cell>
          <table:table-cell table:style-name="ce2" office:value-type="float" office:value="202601" calcext:value-type="float">
            <text:p>20260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style-name="ce8" office:value-type="float" office:value="124481.45" calcext:value-type="float">
            <text:p>124481,45</text:p>
          </table:table-cell>
          <table:table-cell table:style-name="ce8" office:value-type="float" office:value="120124.6" calcext:value-type="float">
            <text:p>120124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0124.6" calcext:value-type="float">
            <text:p>120124,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24970.2" calcext:value-type="float">
            <text:p>124970,2</text:p>
          </table:table-cell>
          <table:table-cell office:value-type="float" office:value="120613.35" calcext:value-type="float">
            <text:p>120613,35</text:p>
          </table:table-cell>
          <table:table-cell office:value-type="float" office:value="0" calcext:value-type="float">
            <text:p>0</text:p>
          </table:table-cell>
          <table:table-cell office:value-type="float" office:value="120613.35" calcext:value-type="float">
            <text:p>120613,3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24970.2" calcext:value-type="float">
            <text:p>124970,2</text:p>
          </table:table-cell>
          <table:table-cell office:value-type="float" office:value="120613.35" calcext:value-type="float">
            <text:p>120613,35</text:p>
          </table:table-cell>
          <table:table-cell office:value-type="float" office:value="0" calcext:value-type="float">
            <text:p>0</text:p>
          </table:table-cell>
          <table:table-cell office:value-type="float" office:value="120613.35" calcext:value-type="float">
            <text:p>120613,35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5.608.599/0001-18  SINDISAN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4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80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40376.27" calcext:value-type="float">
            <text:p>40376,2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0376.27" calcext:value-type="float">
            <text:p>40376,2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0376.27" calcext:value-type="float">
            <text:p>40376,27</text:p>
          </table:table-cell>
          <table:table-cell office:value-type="float" office:value="0" calcext:value-type="float">
            <text:p>0</text:p>
          </table:table-cell>
          <table:table-cell office:value-type="float" office:value="40376.27" calcext:value-type="float">
            <text:p>40376,27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0376.27" calcext:value-type="float">
            <text:p>40376,27</text:p>
          </table:table-cell>
          <table:table-cell office:value-type="float" office:value="0" calcext:value-type="float">
            <text:p>0</text:p>
          </table:table-cell>
          <table:table-cell office:value-type="float" office:value="40376.27" calcext:value-type="float">
            <text:p>40376,27</text:p>
          </table:table-cell>
          <table:table-cell table:number-columns-repeated="8"/>
        </table:table-row>
        <table:table-row table:style-name="ro2">
          <table:table-cell table:style-name="ce4" office:value-type="string" calcext:value-type="string">
            <text:p>  16.460.834/0001-10  SINTEC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23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71/2026</text:p>
          </table:table-cell>
          <table:table-cell table:style-name="ce2" office:value-type="float" office:value="0" calcext:value-type="float">
            <text:p>0</text:p>
          </table:table-cell>
          <table:table-cell table:number-columns-repeated="2"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97.26" calcext:value-type="float">
            <text:p>97,2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7.26" calcext:value-type="float">
            <text:p>97,2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97.26" calcext:value-type="float">
            <text:p>97,26</text:p>
          </table:table-cell>
          <table:table-cell office:value-type="float" office:value="0" calcext:value-type="float">
            <text:p>0</text:p>
          </table:table-cell>
          <table:table-cell office:value-type="float" office:value="97.26" calcext:value-type="float">
            <text:p>97,2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97.26" calcext:value-type="float">
            <text:p>97,26</text:p>
          </table:table-cell>
          <table:table-cell office:value-type="float" office:value="0" calcext:value-type="float">
            <text:p>0</text:p>
          </table:table-cell>
          <table:table-cell office:value-type="float" office:value="97.26" calcext:value-type="float">
            <text:p>97,26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0.488.478/0001-02  STJ - SUPERIOR TRIBUNAL DE JUSTIÇ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7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9/2026</text:p>
          </table:table-cell>
          <table:table-cell table:style-name="ce2" office:value-type="float" office:value="2.94199100043976E+016" calcext:value-type="float">
            <text:p>2,94199100043976E+01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270.12" calcext:value-type="float">
            <text:p>270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0.12" calcext:value-type="float">
            <text:p>270,1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70.12" calcext:value-type="float">
            <text:p>270,12</text:p>
          </table:table-cell>
          <table:table-cell office:value-type="float" office:value="0" calcext:value-type="float">
            <text:p>0</text:p>
          </table:table-cell>
          <table:table-cell office:value-type="float" office:value="270.12" calcext:value-type="float">
            <text:p>270,1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70.12" calcext:value-type="float">
            <text:p>270,12</text:p>
          </table:table-cell>
          <table:table-cell office:value-type="float" office:value="0" calcext:value-type="float">
            <text:p>0</text:p>
          </table:table-cell>
          <table:table-cell office:value-type="float" office:value="270.12" calcext:value-type="float">
            <text:p>270,12</text:p>
          </table:table-cell>
          <table:table-cell table:number-columns-repeated="8"/>
        </table:table-row>
        <table:table-row table:style-name="ro9">
          <table:table-cell table:style-name="ce4" office:value-type="string" calcext:value-type="string">
            <text:p>  13.255.658/0001-96  SULGIPE - COMPANHIA SUL SERGIPANA DE ELETRICIDAD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61/2026</text:p>
          </table:table-cell>
          <table:table-cell table:style-name="ce2" office:value-type="float" office:value="6188" calcext:value-type="float">
            <text:p>6188</text:p>
          </table:table-cell>
          <table:table-cell table:number-columns-repeated="2"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381575.69" calcext:value-type="float">
            <text:p>381575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81575.69" calcext:value-type="float">
            <text:p>381575,69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073" xlink:type="simple">S/C</text:a></text:p>
          </table:table-cell>
          <table:table-cell table:style-name="ce6" office:value-type="string" calcext:value-type="string">
            <text:p>300.04 - ENERGIA ELÉTRICA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5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1/2026</text:p>
          </table:table-cell>
          <table:table-cell table:style-name="ce2" office:value-type="float" office:value="6080" calcext:value-type="float">
            <text:p>6080</text:p>
          </table:table-cell>
          <table:table-cell table:number-columns-repeated="2"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174874.1" calcext:value-type="float">
            <text:p>174874,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74874.1" calcext:value-type="float">
            <text:p>174874,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56449.79" calcext:value-type="float">
            <text:p>556449,79</text:p>
          </table:table-cell>
          <table:table-cell office:value-type="float" office:value="0" calcext:value-type="float">
            <text:p>0</text:p>
          </table:table-cell>
          <table:table-cell office:value-type="float" office:value="556449.79" calcext:value-type="float">
            <text:p>556449,79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56449.79" calcext:value-type="float">
            <text:p>556449,79</text:p>
          </table:table-cell>
          <table:table-cell office:value-type="float" office:value="0" calcext:value-type="float">
            <text:p>0</text:p>
          </table:table-cell>
          <table:table-cell office:value-type="float" office:value="556449.79" calcext:value-type="float">
            <text:p>556449,79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2.558.157/0001-62  TELEFONICA BRASIL S/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425" xlink:type="simple">00116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83/2026</text:p>
          </table:table-cell>
          <table:table-cell table:style-name="ce2" office:value-type="float" office:value="12642602176" calcext:value-type="float">
            <text:p>12642602176</text:p>
          </table:table-cell>
          <table:table-cell table:style-name="ce7" office:value-type="date" office:date-value="2026-02-17" calcext:value-type="date">
            <text:p>17/02/26</text:p>
          </table:table-cell>
          <table:table-cell table:style-name="ce7" office:value-type="date" office:date-value="2026-02-12" calcext:value-type="date">
            <text:p>12/02/26</text:p>
          </table:table-cell>
          <table:table-cell table:number-columns-repeated="2" table:style-name="ce8" office:value-type="float" office:value="43523.05" calcext:value-type="float">
            <text:p>43523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3523.05" calcext:value-type="float">
            <text:p>43523,0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3523.05" calcext:value-type="float">
            <text:p>43523,05</text:p>
          </table:table-cell>
          <table:table-cell office:value-type="float" office:value="0" calcext:value-type="float">
            <text:p>0</text:p>
          </table:table-cell>
          <table:table-cell office:value-type="float" office:value="43523.05" calcext:value-type="float">
            <text:p>43523,0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3523.05" calcext:value-type="float">
            <text:p>43523,05</text:p>
          </table:table-cell>
          <table:table-cell office:value-type="float" office:value="0" calcext:value-type="float">
            <text:p>0</text:p>
          </table:table-cell>
          <table:table-cell office:value-type="float" office:value="43523.05" calcext:value-type="float">
            <text:p>43523,05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43.567.455-23  THIAGO FIGUEIREDO DE ALMEIDA LIM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064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1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7/202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2"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3486.22" calcext:value-type="float">
            <text:p>3486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86.22" calcext:value-type="float">
            <text:p>3486,2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486.22" calcext:value-type="float">
            <text:p>3486,22</text:p>
          </table:table-cell>
          <table:table-cell office:value-type="float" office:value="0" calcext:value-type="float">
            <text:p>0</text:p>
          </table:table-cell>
          <table:table-cell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486.22" calcext:value-type="float">
            <text:p>3486,22</text:p>
          </table:table-cell>
          <table:table-cell office:value-type="float" office:value="0" calcext:value-type="float">
            <text:p>0</text:p>
          </table:table-cell>
          <table:table-cell office:value-type="float" office:value="3486.22" calcext:value-type="float">
            <text:p>3486,22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001.018.155-57  TIAGO SANAS ALVES CENTURION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27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8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4500" calcext:value-type="float">
            <text:p>45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500" calcext:value-type="float">
            <text:p>450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500" calcext:value-type="float">
            <text:p>4500</text:p>
          </table:table-cell>
          <table:table-cell office:value-type="float" office:value="0" calcext:value-type="float">
            <text:p>0</text:p>
          </table:table-cell>
          <table:table-cell office:value-type="float" office:value="4500" calcext:value-type="float">
            <text:p>450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500" calcext:value-type="float">
            <text:p>4500</text:p>
          </table:table-cell>
          <table:table-cell office:value-type="float" office:value="0" calcext:value-type="float">
            <text:p>0</text:p>
          </table:table-cell>
          <table:table-cell office:value-type="float" office:value="4500" calcext:value-type="float">
            <text:p>4500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32.734.968/0001-38  TOTAL FACILITIES - SE LOCACOES E SERVIC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913" xlink:type="simple">00127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3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58/2026</text:p>
          </table:table-cell>
          <table:table-cell table:style-name="ce2" office:value-type="float" office:value="3" calcext:value-type="float">
            <text:p>3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8" office:value-type="float" office:value="1061658.3" calcext:value-type="float">
            <text:p>1061658,3</text:p>
          </table:table-cell>
          <table:table-cell table:style-name="ce8" office:value-type="float" office:value="906125.36" calcext:value-type="float">
            <text:p>906125,3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06125.36" calcext:value-type="float">
            <text:p>906125,36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061658.3" calcext:value-type="float">
            <text:p>1061658,3</text:p>
          </table:table-cell>
          <table:table-cell office:value-type="float" office:value="906125.36" calcext:value-type="float">
            <text:p>906125,36</text:p>
          </table:table-cell>
          <table:table-cell office:value-type="float" office:value="0" calcext:value-type="float">
            <text:p>0</text:p>
          </table:table-cell>
          <table:table-cell office:value-type="float" office:value="906125.36" calcext:value-type="float">
            <text:p>906125,36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061658.3" calcext:value-type="float">
            <text:p>1061658,3</text:p>
          </table:table-cell>
          <table:table-cell office:value-type="float" office:value="906125.36" calcext:value-type="float">
            <text:p>906125,36</text:p>
          </table:table-cell>
          <table:table-cell office:value-type="float" office:value="0" calcext:value-type="float">
            <text:p>0</text:p>
          </table:table-cell>
          <table:table-cell office:value-type="float" office:value="906125.36" calcext:value-type="float">
            <text:p>906125,36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13.166.970/0001-03  TRIBUNAL DE JUSTIÇA DO ESTADO DE SERGIP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7/2026</text:p>
          </table:table-cell>
          <table:table-cell table:style-name="ce2" office:value-type="float" office:value="202610400328" calcext:value-type="float">
            <text:p>202610400328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416.56" calcext:value-type="float">
            <text:p>416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6.56" calcext:value-type="float">
            <text:p>416,5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3/2026</text:p>
          </table:table-cell>
          <table:table-cell table:style-name="ce2" office:value-type="float" office:value="27745935" calcext:value-type="float">
            <text:p>27745935</text:p>
          </table:table-cell>
          <table:table-cell table:style-name="ce7" office:value-type="date" office:date-value="2026-03-03" calcext:value-type="date">
            <text:p>03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5890" calcext:value-type="float">
            <text:p>589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890" calcext:value-type="float">
            <text:p>589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5/2026</text:p>
          </table:table-cell>
          <table:table-cell table:style-name="ce2" office:value-type="float" office:value="108470266" calcext:value-type="float">
            <text:p>108470266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513.94" calcext:value-type="float">
            <text:p>151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13.94" calcext:value-type="float">
            <text:p>1513,9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6/2026</text:p>
          </table:table-cell>
          <table:table-cell table:style-name="ce2" office:value-type="float" office:value="108473214" calcext:value-type="float">
            <text:p>108473214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513.94" calcext:value-type="float">
            <text:p>151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13.94" calcext:value-type="float">
            <text:p>1513,9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7/2026</text:p>
          </table:table-cell>
          <table:table-cell table:style-name="ce2" office:value-type="float" office:value="108473117" calcext:value-type="float">
            <text:p>108473117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531.23" calcext:value-type="float">
            <text:p>1531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31.23" calcext:value-type="float">
            <text:p>1531,2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8/2026</text:p>
          </table:table-cell>
          <table:table-cell table:style-name="ce2" office:value-type="float" office:value="108473168" calcext:value-type="float">
            <text:p>108473168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1513.94" calcext:value-type="float">
            <text:p>151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13.94" calcext:value-type="float">
            <text:p>1513,9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19/2026</text:p>
          </table:table-cell>
          <table:table-cell table:style-name="ce2" office:value-type="float" office:value="202610300849" calcext:value-type="float">
            <text:p>202610300849</text:p>
          </table:table-cell>
          <table:table-cell table:style-name="ce7" office:value-type="date" office:date-value="2026-02-27" calcext:value-type="date">
            <text:p>27/02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775.72" calcext:value-type="float">
            <text:p>775,7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5.72" calcext:value-type="float">
            <text:p>775,7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29/2026</text:p>
          </table:table-cell>
          <table:table-cell table:style-name="ce2" office:value-type="float" office:value="108458185" calcext:value-type="float">
            <text:p>108458185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375.05" calcext:value-type="float">
            <text:p>375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5.05" calcext:value-type="float">
            <text:p>375,0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30/2026</text:p>
          </table:table-cell>
          <table:table-cell table:style-name="ce2" office:value-type="float" office:value="108477570" calcext:value-type="float">
            <text:p>108477570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794.97" calcext:value-type="float">
            <text:p>794,9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94.97" calcext:value-type="float">
            <text:p>794,9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31/2026</text:p>
          </table:table-cell>
          <table:table-cell table:style-name="ce2" office:value-type="float" office:value="202610300917" calcext:value-type="float">
            <text:p>202610300917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9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50/2026</text:p>
          </table:table-cell>
          <table:table-cell table:style-name="ce2" office:value-type="float" office:value="202610056690" calcext:value-type="float">
            <text:p>202610056690</text:p>
          </table:table-cell>
          <table:table-cell table:style-name="ce7" office:value-type="date" office:date-value="2026-03-02" calcext:value-type="date">
            <text:p>02/03/26</text:p>
          </table:table-cell>
          <table:table-cell table:style-name="ce7" office:value-type="date" office:date-value="2026-02-26" calcext:value-type="date">
            <text:p>26/02/26</text:p>
          </table:table-cell>
          <table:table-cell table:number-columns-repeated="2" table:style-name="ce8" office:value-type="float" office:value="494.28" calcext:value-type="float">
            <text:p>494,2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4.28" calcext:value-type="float">
            <text:p>494,2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39/2026</text:p>
          </table:table-cell>
          <table:table-cell table:style-name="ce2" office:value-type="float" office:value="202610054606" calcext:value-type="float">
            <text:p>202610054606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40/2026</text:p>
          </table:table-cell>
          <table:table-cell table:style-name="ce2" office:value-type="float" office:value="202610054609" calcext:value-type="float">
            <text:p>202610054609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44/2026</text:p>
          </table:table-cell>
          <table:table-cell table:style-name="ce2" office:value-type="float" office:value="202610054621" calcext:value-type="float">
            <text:p>202610054621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48/2026</text:p>
          </table:table-cell>
          <table:table-cell table:style-name="ce2" office:value-type="float" office:value="202612800501" calcext:value-type="float">
            <text:p>202612800501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3/2026</text:p>
          </table:table-cell>
          <table:table-cell table:style-name="ce2" office:value-type="float" office:value="202610300829" calcext:value-type="float">
            <text:p>202610300829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773.09" calcext:value-type="float">
            <text:p>773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73.09" calcext:value-type="float">
            <text:p>773,09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6/2026</text:p>
          </table:table-cell>
          <table:table-cell table:style-name="ce2" office:value-type="float" office:value="108456271" calcext:value-type="float">
            <text:p>108456271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531.23" calcext:value-type="float">
            <text:p>1531,2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31.23" calcext:value-type="float">
            <text:p>1531,2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58/2026</text:p>
          </table:table-cell>
          <table:table-cell table:style-name="ce2" office:value-type="float" office:value="108473184" calcext:value-type="float">
            <text:p>108473184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513.94" calcext:value-type="float">
            <text:p>1513,9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13.94" calcext:value-type="float">
            <text:p>1513,94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6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99/2026</text:p>
          </table:table-cell>
          <table:table-cell table:style-name="ce2" office:value-type="float" office:value="0" calcext:value-type="float">
            <text:p>0</text:p>
          </table:table-cell>
          <table:table-cell table:style-name="ce7" office:value-type="date" office:date-value="2026-03-11" calcext:value-type="date">
            <text:p>11/03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789.01" calcext:value-type="float">
            <text:p>789,0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89.01" calcext:value-type="float">
            <text:p>789,01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5/2026</text:p>
          </table:table-cell>
          <table:table-cell table:style-name="ce2" office:value-type="float" office:value="202610054660" calcext:value-type="float">
            <text:p>202610054660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672.25" calcext:value-type="float">
            <text:p>672,2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2.25" calcext:value-type="float">
            <text:p>672,2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49/2026</text:p>
          </table:table-cell>
          <table:table-cell table:style-name="ce2" office:value-type="float" office:value="202611800236" calcext:value-type="float">
            <text:p>202611800236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50/2026</text:p>
          </table:table-cell>
          <table:table-cell table:style-name="ce2" office:value-type="float" office:value="202610054703" calcext:value-type="float">
            <text:p>202610054703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53/2026</text:p>
          </table:table-cell>
          <table:table-cell table:style-name="ce2" office:value-type="float" office:value="202610052012" calcext:value-type="float">
            <text:p>202610052012</text:p>
          </table:table-cell>
          <table:table-cell table:number-columns-repeated="2" table:style-name="ce7" office:value-type="date" office:date-value="2026-02-24" calcext:value-type="date">
            <text:p>24/02/26</text:p>
          </table:table-cell>
          <table:table-cell table:number-columns-repeated="2" table:style-name="ce8" office:value-type="float" office:value="74.6" calcext:value-type="float">
            <text:p>74,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4.6" calcext:value-type="float">
            <text:p>74,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39/2026</text:p>
          </table:table-cell>
          <table:table-cell table:style-name="ce2" office:value-type="float" office:value="202610400287" calcext:value-type="float">
            <text:p>202610400287</text:p>
          </table:table-cell>
          <table:table-cell table:style-name="ce7" office:value-type="date" office:date-value="2026-02-19" calcext:value-type="date">
            <text:p>19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1/2026</text:p>
          </table:table-cell>
          <table:table-cell table:style-name="ce2" office:value-type="float" office:value="202610400274" calcext:value-type="float">
            <text:p>202610400274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338.84" calcext:value-type="float">
            <text:p>338,8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8.84" calcext:value-type="float">
            <text:p>338,8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40/2026</text:p>
          </table:table-cell>
          <table:table-cell table:style-name="ce2" office:value-type="float" office:value="202610400273" calcext:value-type="float">
            <text:p>202610400273</text:p>
          </table:table-cell>
          <table:table-cell table:style-name="ce7" office:value-type="date" office:date-value="2026-02-23" calcext:value-type="date">
            <text:p>23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416.56" calcext:value-type="float">
            <text:p>416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6.56" calcext:value-type="float">
            <text:p>416,5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2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69/2026</text:p>
          </table:table-cell>
          <table:table-cell table:style-name="ce2" office:value-type="float" office:value="202612500285" calcext:value-type="float">
            <text:p>202612500285</text:p>
          </table:table-cell>
          <table:table-cell table:style-name="ce7" office:value-type="date" office:date-value="2026-02-24" calcext:value-type="date">
            <text:p>24/02/26</text:p>
          </table:table-cell>
          <table:table-cell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215/2026</text:p>
          </table:table-cell>
          <table:table-cell table:style-name="ce2" office:value-type="float" office:value="202613301183" calcext:value-type="float">
            <text:p>202613301183</text:p>
          </table:table-cell>
          <table:table-cell table:style-name="ce7" office:value-type="date" office:date-value="2026-02-19" calcext:value-type="date">
            <text:p>19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276.67" calcext:value-type="float">
            <text:p>276,6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76.67" calcext:value-type="float">
            <text:p>276,67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9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90/2026</text:p>
          </table:table-cell>
          <table:table-cell table:style-name="ce2" office:value-type="float" office:value="207260000698" calcext:value-type="float">
            <text:p>207260000698</text:p>
          </table:table-cell>
          <table:table-cell table:style-name="ce7" office:value-type="date" office:date-value="2026-02-20" calcext:value-type="date">
            <text:p>20/02/26</text:p>
          </table:table-cell>
          <table:table-cell table:style-name="ce7" office:value-type="date" office:date-value="2026-02-13" calcext:value-type="date">
            <text:p>13/02/26</text:p>
          </table:table-cell>
          <table:table-cell table:number-columns-repeated="2" table:style-name="ce8" office:value-type="float" office:value="1254.2" calcext:value-type="float">
            <text:p>1254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254.2" calcext:value-type="float">
            <text:p>1254,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53/2026</text:p>
          </table:table-cell>
          <table:table-cell table:style-name="ce2" office:value-type="float" office:value="202611200134" calcext:value-type="float">
            <text:p>202611200134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2" calcext:value-type="date">
            <text:p>12/02/26</text:p>
          </table:table-cell>
          <table:table-cell table:number-columns-repeated="2" table:style-name="ce8" office:value-type="float" office:value="245.58" calcext:value-type="float">
            <text:p>245,5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5.58" calcext:value-type="float">
            <text:p>245,5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75/2026</text:p>
          </table:table-cell>
          <table:table-cell table:style-name="ce2" office:value-type="float" office:value="202610400256" calcext:value-type="float">
            <text:p>202610400256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2" calcext:value-type="date">
            <text:p>12/02/26</text:p>
          </table:table-cell>
          <table:table-cell table:number-columns-repeated="2" table:style-name="ce8" office:value-type="float" office:value="416.56" calcext:value-type="float">
            <text:p>416,5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16.56" calcext:value-type="float">
            <text:p>416,5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89/2026</text:p>
          </table:table-cell>
          <table:table-cell table:style-name="ce2" office:value-type="float" office:value="202610052762" calcext:value-type="float">
            <text:p>202610052762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2" calcext:value-type="date">
            <text:p>12/02/26</text:p>
          </table:table-cell>
          <table:table-cell table:number-columns-repeated="2" table:style-name="ce8" office:value-type="float" office:value="805.14" calcext:value-type="float">
            <text:p>805,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05.14" calcext:value-type="float">
            <text:p>805,1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83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152/2026</text:p>
          </table:table-cell>
          <table:table-cell table:style-name="ce2" office:value-type="float" office:value="108439040" calcext:value-type="float">
            <text:p>108439040</text:p>
          </table:table-cell>
          <table:table-cell table:style-name="ce7" office:value-type="date" office:date-value="2026-02-13" calcext:value-type="date">
            <text:p>13/02/26</text:p>
          </table:table-cell>
          <table:table-cell table:style-name="ce7" office:value-type="date" office:date-value="2026-02-11" calcext:value-type="date">
            <text:p>11/02/26</text:p>
          </table:table-cell>
          <table:table-cell table:number-columns-repeated="2" table:style-name="ce8" office:value-type="float" office:value="726.62" calcext:value-type="float">
            <text:p>726,6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26.62" calcext:value-type="float">
            <text:p>726,6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5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69/2026</text:p>
          </table:table-cell>
          <table:table-cell table:style-name="ce2" office:value-type="float" office:value="202610050968" calcext:value-type="float">
            <text:p>202610050968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04/2026</text:p>
          </table:table-cell>
          <table:table-cell table:style-name="ce2" office:value-type="float" office:value="202610050536" calcext:value-type="float">
            <text:p>202610050536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72/2026</text:p>
          </table:table-cell>
          <table:table-cell table:style-name="ce2" office:value-type="float" office:value="108425570" calcext:value-type="float">
            <text:p>108425570</text:p>
          </table:table-cell>
          <table:table-cell table:style-name="ce7" office:value-type="date" office:date-value="2026-02-11" calcext:value-type="date">
            <text:p>11/02/26</text:p>
          </table:table-cell>
          <table:table-cell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2319.34" calcext:value-type="float">
            <text:p>2319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19.34" calcext:value-type="float">
            <text:p>2319,3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3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75/2026</text:p>
          </table:table-cell>
          <table:table-cell table:style-name="ce2" office:value-type="float" office:value="108426879" calcext:value-type="float">
            <text:p>108426879</text:p>
          </table:table-cell>
          <table:table-cell table:style-name="ce7" office:value-type="date" office:date-value="2026-02-11" calcext:value-type="date">
            <text:p>11/02/26</text:p>
          </table:table-cell>
          <table:table-cell table:style-name="ce7" office:value-type="date" office:date-value="2026-02-09" calcext:value-type="date">
            <text:p>09/02/26</text:p>
          </table:table-cell>
          <table:table-cell table:number-columns-repeated="2" table:style-name="ce8" office:value-type="float" office:value="2302.05" calcext:value-type="float">
            <text:p>2302,0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302.05" calcext:value-type="float">
            <text:p>2302,0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19/2026</text:p>
          </table:table-cell>
          <table:table-cell table:style-name="ce2" office:value-type="float" office:value="108422890" calcext:value-type="float">
            <text:p>108422890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392.09" calcext:value-type="float">
            <text:p>392,0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92.09" calcext:value-type="float">
            <text:p>392,09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50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26/2026</text:p>
          </table:table-cell>
          <table:table-cell table:style-name="ce2" office:value-type="float" office:value="27601232" calcext:value-type="float">
            <text:p>27601232</text:p>
          </table:table-cell>
          <table:table-cell table:style-name="ce7" office:value-type="date" office:date-value="2026-02-09" calcext:value-type="date">
            <text:p>09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18133.88" calcext:value-type="float">
            <text:p>18133,8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8133.88" calcext:value-type="float">
            <text:p>18133,8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68/2026</text:p>
          </table:table-cell>
          <table:table-cell table:style-name="ce2" office:value-type="float" office:value="202610050212" calcext:value-type="float">
            <text:p>202610050212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6" calcext:value-type="date">
            <text:p>06/02/26</text:p>
          </table:table-cell>
          <table:table-cell table:number-columns-repeated="2" table:style-name="ce8" office:value-type="float" office:value="307.74" calcext:value-type="float">
            <text:p>307,7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7.74" calcext:value-type="float">
            <text:p>307,7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96/2026</text:p>
          </table:table-cell>
          <table:table-cell table:style-name="ce2" office:value-type="float" office:value="108423322" calcext:value-type="float">
            <text:p>108423322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674.69" calcext:value-type="float">
            <text:p>674,6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74.69" calcext:value-type="float">
            <text:p>674,69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0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901/2026</text:p>
          </table:table-cell>
          <table:table-cell table:style-name="ce2" office:value-type="float" office:value="27645523" calcext:value-type="float">
            <text:p>27645523</text:p>
          </table:table-cell>
          <table:table-cell table:style-name="ce7" office:value-type="date" office:date-value="2026-02-10" calcext:value-type="date">
            <text:p>10/02/26</text:p>
          </table:table-cell>
          <table:table-cell table:style-name="ce7" office:value-type="date" office:date-value="2026-02-05" calcext:value-type="date">
            <text:p>05/02/26</text:p>
          </table:table-cell>
          <table:table-cell table:number-columns-repeated="2" table:style-name="ce8" office:value-type="float" office:value="2250" calcext:value-type="float">
            <text:p>225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50" calcext:value-type="float">
            <text:p>225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69/2026</text:p>
          </table:table-cell>
          <table:table-cell table:style-name="ce2" office:value-type="float" office:value="202613500337" calcext:value-type="float">
            <text:p>202613500337</text:p>
          </table:table-cell>
          <table:table-cell table:style-name="ce7" office:value-type="date" office:date-value="2026-02-05" calcext:value-type="date">
            <text:p>05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3/2026</text:p>
          </table:table-cell>
          <table:table-cell table:style-name="ce2" office:value-type="float" office:value="108415796" calcext:value-type="float">
            <text:p>108415796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485.34" calcext:value-type="float">
            <text:p>485,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5.34" calcext:value-type="float">
            <text:p>485,3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42/2026</text:p>
          </table:table-cell>
          <table:table-cell table:style-name="ce2" office:value-type="float" office:value="27630356" calcext:value-type="float">
            <text:p>27630356</text:p>
          </table:table-cell>
          <table:table-cell table:style-name="ce7" office:value-type="date" office:date-value="2026-02-06" calcext:value-type="date">
            <text:p>06/02/26</text:p>
          </table:table-cell>
          <table:table-cell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4900" calcext:value-type="float">
            <text:p>49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00" calcext:value-type="float">
            <text:p>490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73/2026</text:p>
          </table:table-cell>
          <table:table-cell table:style-name="ce2" office:value-type="float" office:value="27612730" calcext:value-type="float">
            <text:p>27612730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853.24" calcext:value-type="float">
            <text:p>853,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53.24" calcext:value-type="float">
            <text:p>853,24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06/2026</text:p>
          </table:table-cell>
          <table:table-cell table:style-name="ce2" office:value-type="float" office:value="27616744" calcext:value-type="float">
            <text:p>27616744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2422.12" calcext:value-type="float">
            <text:p>2422,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22.12" calcext:value-type="float">
            <text:p>2422,1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2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10/2026</text:p>
          </table:table-cell>
          <table:table-cell table:style-name="ce2" office:value-type="float" office:value="27617198" calcext:value-type="float">
            <text:p>27617198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4987.43" calcext:value-type="float">
            <text:p>498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987.43" calcext:value-type="float">
            <text:p>4987,43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3/2026</text:p>
          </table:table-cell>
          <table:table-cell table:style-name="ce2" office:value-type="float" office:value="202611200105" calcext:value-type="float">
            <text:p>202611200105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198.95" calcext:value-type="float">
            <text:p>19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.95" calcext:value-type="float">
            <text:p>198,9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4/2026</text:p>
          </table:table-cell>
          <table:table-cell table:style-name="ce2" office:value-type="float" office:value="108412525" calcext:value-type="float">
            <text:p>108412525</text:p>
          </table:table-cell>
          <table:table-cell table:style-name="ce7" office:value-type="date" office:date-value="2026-02-03" calcext:value-type="date">
            <text:p>03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1079.16" calcext:value-type="float">
            <text:p>1079,1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79.16" calcext:value-type="float">
            <text:p>1079,1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95/2026</text:p>
          </table:table-cell>
          <table:table-cell table:style-name="ce2" office:value-type="float" office:value="202611700050" calcext:value-type="float">
            <text:p>202611700050</text:p>
          </table:table-cell>
          <table:table-cell table:style-name="ce7" office:value-type="date" office:date-value="2026-02-03" calcext:value-type="date">
            <text:p>03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198.95" calcext:value-type="float">
            <text:p>198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8.95" calcext:value-type="float">
            <text:p>198,95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2/2026</text:p>
          </table:table-cell>
          <table:table-cell table:style-name="ce2" office:value-type="float" office:value="202610400138" calcext:value-type="float">
            <text:p>202610400138</text:p>
          </table:table-cell>
          <table:table-cell table:style-name="ce7" office:value-type="date" office:date-value="2026-02-03" calcext:value-type="date">
            <text:p>03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20.22" calcext:value-type="float">
            <text:p>20,2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0.22" calcext:value-type="float">
            <text:p>20,22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78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75/2026</text:p>
          </table:table-cell>
          <table:table-cell table:style-name="ce2" office:value-type="float" office:value="27625735" calcext:value-type="float">
            <text:p>27625735</text:p>
          </table:table-cell>
          <table:table-cell table:style-name="ce7" office:value-type="date" office:date-value="2026-02-03" calcext:value-type="date">
            <text:p>03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4700" calcext:value-type="float">
            <text:p>47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700" calcext:value-type="float">
            <text:p>4700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98/2026</text:p>
          </table:table-cell>
          <table:table-cell table:style-name="ce2" office:value-type="float" office:value="108411995" calcext:value-type="float">
            <text:p>108411995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317.08" calcext:value-type="float">
            <text:p>317,0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7.08" calcext:value-type="float">
            <text:p>317,08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24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7/2026</text:p>
          </table:table-cell>
          <table:table-cell table:style-name="ce2" office:value-type="float" office:value="108407963" calcext:value-type="float">
            <text:p>108407963</text:p>
          </table:table-cell>
          <table:table-cell table:style-name="ce7" office:value-type="date" office:date-value="2026-02-04" calcext:value-type="date">
            <text:p>04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1526.76" calcext:value-type="float">
            <text:p>1526,7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26.76" calcext:value-type="float">
            <text:p>1526,76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80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2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0/2026</text:p>
          </table:table-cell>
          <table:table-cell table:style-name="ce2" office:value-type="float" office:value="207260000486" calcext:value-type="float">
            <text:p>207260000486</text:p>
          </table:table-cell>
          <table:table-cell table:style-name="ce7" office:value-type="date" office:date-value="2026-02-07" calcext:value-type="date">
            <text:p>07/02/26</text:p>
          </table:table-cell>
          <table:table-cell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19.2" calcext:value-type="float">
            <text:p>19,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9.2" calcext:value-type="float">
            <text:p>19,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74461.32" calcext:value-type="float">
            <text:p>74461,32</text:p>
          </table:table-cell>
          <table:table-cell office:value-type="float" office:value="0" calcext:value-type="float">
            <text:p>0</text:p>
          </table:table-cell>
          <table:table-cell office:value-type="float" office:value="74461.32" calcext:value-type="float">
            <text:p>74461,3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74461.32" calcext:value-type="float">
            <text:p>74461,32</text:p>
          </table:table-cell>
          <table:table-cell office:value-type="float" office:value="0" calcext:value-type="float">
            <text:p>0</text:p>
          </table:table-cell>
          <table:table-cell office:value-type="float" office:value="74461.32" calcext:value-type="float">
            <text:p>74461,32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.445.033/0001-08  TRIBUNAL REGIONAL DO TRABALHO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CompromissoDespesasLIP.jsp?chave=110131" xlink:type="simple">S/C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626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95/2026</text:p>
          </table:table-cell>
          <table:table-cell table:style-name="ce2" office:value-type="float" office:value="2.83658501375474E+016" calcext:value-type="float">
            <text:p>2,83658501375474E+016</text:p>
          </table:table-cell>
          <table:table-cell table:style-name="ce7" office:value-type="date" office:date-value="2026-03-04" calcext:value-type="date">
            <text:p>04/03/26</text:p>
          </table:table-cell>
          <table:table-cell table:style-name="ce7" office:value-type="date" office:date-value="2026-02-27" calcext:value-type="date">
            <text:p>27/02/26</text:p>
          </table:table-cell>
          <table:table-cell table:number-columns-repeated="2" table:style-name="ce8" office:value-type="float" office:value="3172.91" calcext:value-type="float">
            <text:p>3172,9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172.91" calcext:value-type="float">
            <text:p>3172,9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3172.91" calcext:value-type="float">
            <text:p>3172,91</text:p>
          </table:table-cell>
          <table:table-cell office:value-type="float" office:value="0" calcext:value-type="float">
            <text:p>0</text:p>
          </table:table-cell>
          <table:table-cell office:value-type="float" office:value="3172.91" calcext:value-type="float">
            <text:p>3172,9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3172.91" calcext:value-type="float">
            <text:p>3172,91</text:p>
          </table:table-cell>
          <table:table-cell office:value-type="float" office:value="0" calcext:value-type="float">
            <text:p>0</text:p>
          </table:table-cell>
          <table:table-cell office:value-type="float" office:value="3172.91" calcext:value-type="float">
            <text:p>3172,91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40.240.100/0001-00  UNIAOLOC SERVICOS DE LOCACAO DE MAQUINAS E EQUIPAMENTO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3156" xlink:type="simple">00010/2024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68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57/2026</text:p>
          </table:table-cell>
          <table:table-cell table:style-name="ce2" office:value-type="float" office:value="64" calcext:value-type="float">
            <text:p>64</text:p>
          </table:table-cell>
          <table:table-cell table:style-name="ce7" office:value-type="date" office:date-value="2026-02-11" calcext:value-type="date">
            <text:p>11/02/26</text:p>
          </table:table-cell>
          <table:table-cell table:style-name="ce7" office:value-type="date" office:date-value="2026-02-23" calcext:value-type="date">
            <text:p>23/02/26</text:p>
          </table:table-cell>
          <table:table-cell table:style-name="ce8" office:value-type="float" office:value="119526.4" calcext:value-type="float">
            <text:p>119526,4</text:p>
          </table:table-cell>
          <table:table-cell table:style-name="ce8" office:value-type="float" office:value="106976.13" calcext:value-type="float">
            <text:p>106976,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6976.13" calcext:value-type="float">
            <text:p>106976,1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119526.4" calcext:value-type="float">
            <text:p>119526,4</text:p>
          </table:table-cell>
          <table:table-cell office:value-type="float" office:value="106976.13" calcext:value-type="float">
            <text:p>106976,13</text:p>
          </table:table-cell>
          <table:table-cell office:value-type="float" office:value="0" calcext:value-type="float">
            <text:p>0</text:p>
          </table:table-cell>
          <table:table-cell office:value-type="float" office:value="106976.13" calcext:value-type="float">
            <text:p>106976,1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119526.4" calcext:value-type="float">
            <text:p>119526,4</text:p>
          </table:table-cell>
          <table:table-cell office:value-type="float" office:value="106976.13" calcext:value-type="float">
            <text:p>106976,13</text:p>
          </table:table-cell>
          <table:table-cell office:value-type="float" office:value="0" calcext:value-type="float">
            <text:p>0</text:p>
          </table:table-cell>
          <table:table-cell office:value-type="float" office:value="106976.13" calcext:value-type="float">
            <text:p>106976,13</text:p>
          </table:table-cell>
          <table:table-cell table:number-columns-repeated="8"/>
        </table:table-row>
        <table:table-row table:style-name="ro6">
          <table:table-cell table:style-name="ce4" office:value-type="string" calcext:value-type="string">
            <text:p>  01.250.090/0001-31  UNICORP INFORMATICA INDUSTRIAL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53787" xlink:type="simple">00069/2025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439/2026</text:p>
          </table:table-cell>
          <table:table-cell table:style-name="ce2" office:value-type="float" office:value="11759" calcext:value-type="float">
            <text:p>11759</text:p>
          </table:table-cell>
          <table:table-cell table:number-columns-repeated="2" table:style-name="ce7" office:value-type="date" office:date-value="2026-02-09" calcext:value-type="date">
            <text:p>09/02/26</text:p>
          </table:table-cell>
          <table:table-cell table:style-name="ce8" office:value-type="float" office:value="40135.13" calcext:value-type="float">
            <text:p>40135,13</text:p>
          </table:table-cell>
          <table:table-cell table:style-name="ce8" office:value-type="float" office:value="37666.82" calcext:value-type="float">
            <text:p>37666,8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7666.82" calcext:value-type="float">
            <text:p>37666,82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40135.13" calcext:value-type="float">
            <text:p>40135,13</text:p>
          </table:table-cell>
          <table:table-cell office:value-type="float" office:value="37666.82" calcext:value-type="float">
            <text:p>37666,82</text:p>
          </table:table-cell>
          <table:table-cell office:value-type="float" office:value="0" calcext:value-type="float">
            <text:p>0</text:p>
          </table:table-cell>
          <table:table-cell office:value-type="float" office:value="37666.82" calcext:value-type="float">
            <text:p>37666,82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0135.13" calcext:value-type="float">
            <text:p>40135,13</text:p>
          </table:table-cell>
          <table:table-cell office:value-type="float" office:value="37666.82" calcext:value-type="float">
            <text:p>37666,82</text:p>
          </table:table-cell>
          <table:table-cell office:value-type="float" office:value="0" calcext:value-type="float">
            <text:p>0</text:p>
          </table:table-cell>
          <table:table-cell office:value-type="float" office:value="37666.82" calcext:value-type="float">
            <text:p>37666,82</text:p>
          </table:table-cell>
          <table:table-cell table:number-columns-repeated="8"/>
        </table:table-row>
        <table:table-row table:style-name="ro12">
          <table:table-cell table:style-name="ce4" office:value-type="string" calcext:value-type="string">
            <text:p>  32.876.906/0001-60  UNIVERSO DE COMUNICAÇÃO CONSULTORIA &amp; TREINAMENTO LTDA -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CompromissoDespesasLIP.jsp?chave=110324" xlink:type="simple">S/C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89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525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25" calcext:value-type="date">
            <text:p>25/02/26</text:p>
          </table:table-cell>
          <table:table-cell table:style-name="ce8" office:value-type="float" office:value="63333.2" calcext:value-type="float">
            <text:p>63333,2</text:p>
          </table:table-cell>
          <table:table-cell table:style-name="ce8" office:value-type="float" office:value="62066.54" calcext:value-type="float">
            <text:p>62066,5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2066.54" calcext:value-type="float">
            <text:p>62066,54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63333.2" calcext:value-type="float">
            <text:p>63333,2</text:p>
          </table:table-cell>
          <table:table-cell office:value-type="float" office:value="62066.54" calcext:value-type="float">
            <text:p>62066,54</text:p>
          </table:table-cell>
          <table:table-cell office:value-type="float" office:value="0" calcext:value-type="float">
            <text:p>0</text:p>
          </table:table-cell>
          <table:table-cell office:value-type="float" office:value="62066.54" calcext:value-type="float">
            <text:p>62066,54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63333.2" calcext:value-type="float">
            <text:p>63333,2</text:p>
          </table:table-cell>
          <table:table-cell office:value-type="float" office:value="62066.54" calcext:value-type="float">
            <text:p>62066,54</text:p>
          </table:table-cell>
          <table:table-cell office:value-type="float" office:value="0" calcext:value-type="float">
            <text:p>0</text:p>
          </table:table-cell>
          <table:table-cell office:value-type="float" office:value="62066.54" calcext:value-type="float">
            <text:p>62066,54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13.994.655-11  VINÍCIUS ARAGÃO SANTIAGO COST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7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472/2026</text:p>
          </table:table-cell>
          <table:table-cell table:style-name="ce2" office:value-type="float" office:value="40" calcext:value-type="float">
            <text:p>40</text:p>
          </table:table-cell>
          <table:table-cell table:style-name="ce7" office:value-type="date" office:date-value="2026-02-26" calcext:value-type="date">
            <text:p>26/02/26</text:p>
          </table:table-cell>
          <table:table-cell table:style-name="ce7" office:value-type="date" office:date-value="2026-02-25" calcext:value-type="date">
            <text:p>25/02/26</text:p>
          </table:table-cell>
          <table:table-cell table:number-columns-repeated="2" table:style-name="ce8" office:value-type="float" office:value="1570.41" calcext:value-type="float">
            <text:p>1570,4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570.41" calcext:value-type="float">
            <text:p>1570,4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1570.41" calcext:value-type="float">
            <text:p>1570,41</text:p>
          </table:table-cell>
          <table:table-cell office:value-type="float" office:value="0" calcext:value-type="float">
            <text:p>0</text:p>
          </table:table-cell>
          <table:table-cell office:value-type="float" office:value="1570.41" calcext:value-type="float">
            <text:p>1570,4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1570.41" calcext:value-type="float">
            <text:p>1570,41</text:p>
          </table:table-cell>
          <table:table-cell office:value-type="float" office:value="0" calcext:value-type="float">
            <text:p>0</text:p>
          </table:table-cell>
          <table:table-cell office:value-type="float" office:value="1570.41" calcext:value-type="float">
            <text:p>1570,4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13.134.811/0001-27  VISION NET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3">
          <table:table-cell table:style-name="ce2" office:value-type="string" calcext:value-type="string">
            <text:p><text:a xlink:href="http://publixweb:8080/publix/jsp/frmConsultaLicitacaoCompromisso.jsp?chave=42706" xlink:type="simple">00049/2023</text:a></text:p>
          </table:table-cell>
          <table:table-cell table:style-name="ce6" office:value-type="string" calcext:value-type="string">
            <text:p>300.05 - SERVIÇOS DE TERCEIRO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20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784/2026</text:p>
          </table:table-cell>
          <table:table-cell table:style-name="ce2" office:value-type="float" office:value="203" calcext:value-type="float">
            <text:p>203</text:p>
          </table:table-cell>
          <table:table-cell table:number-columns-repeated="2" table:style-name="ce7" office:value-type="date" office:date-value="2026-02-06" calcext:value-type="date">
            <text:p>06/02/26</text:p>
          </table:table-cell>
          <table:table-cell table:style-name="ce8" office:value-type="float" office:value="6339.7" calcext:value-type="float">
            <text:p>6339,7</text:p>
          </table:table-cell>
          <table:table-cell table:style-name="ce8" office:value-type="float" office:value="5664.51" calcext:value-type="float">
            <text:p>5664,5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664.51" calcext:value-type="float">
            <text:p>5664,51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office:value-type="float" office:value="6339.7" calcext:value-type="float">
            <text:p>6339,7</text:p>
          </table:table-cell>
          <table:table-cell office:value-type="float" office:value="5664.51" calcext:value-type="float">
            <text:p>5664,51</text:p>
          </table:table-cell>
          <table:table-cell office:value-type="float" office:value="0" calcext:value-type="float">
            <text:p>0</text:p>
          </table:table-cell>
          <table:table-cell office:value-type="float" office:value="5664.51" calcext:value-type="float">
            <text:p>5664,51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6339.7" calcext:value-type="float">
            <text:p>6339,7</text:p>
          </table:table-cell>
          <table:table-cell office:value-type="float" office:value="5664.51" calcext:value-type="float">
            <text:p>5664,51</text:p>
          </table:table-cell>
          <table:table-cell office:value-type="float" office:value="0" calcext:value-type="float">
            <text:p>0</text:p>
          </table:table-cell>
          <table:table-cell office:value-type="float" office:value="5664.51" calcext:value-type="float">
            <text:p>5664,51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26.639.538/0001-34  VR CONSTRUÇÕE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421" xlink:type="simple">00113/2024</text:a></text:p>
          </table:table-cell>
          <table:table-cell table:style-name="ce6" office:value-type="string" calcext:value-type="string">
            <text:p>400.02 - SISTEMAS DE ESGOTO</text:p>
          </table:table-cell>
          <table:table-cell table:style-name="ce2" office:value-type="float" office:value="100" calcext:value-type="float">
            <text:p>100</text:p>
          </table:table-cell>
          <table:table-cell table:style-name="ce2" office:value-type="string" calcext:value-type="string">
            <text:p>0035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808/2026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style-name="ce8" office:value-type="float" office:value="431833.98" calcext:value-type="float">
            <text:p>431833,98</text:p>
          </table:table-cell>
          <table:table-cell table:style-name="ce8" office:value-type="float" office:value="359928.7" calcext:value-type="float">
            <text:p>359928,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59928.7" calcext:value-type="float">
            <text:p>359928,7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office:value-type="float" office:value="431833.98" calcext:value-type="float">
            <text:p>431833,98</text:p>
          </table:table-cell>
          <table:table-cell office:value-type="float" office:value="359928.7" calcext:value-type="float">
            <text:p>359928,7</text:p>
          </table:table-cell>
          <table:table-cell office:value-type="float" office:value="0" calcext:value-type="float">
            <text:p>0</text:p>
          </table:table-cell>
          <table:table-cell office:value-type="float" office:value="359928.7" calcext:value-type="float">
            <text:p>359928,7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office:value-type="float" office:value="431833.98" calcext:value-type="float">
            <text:p>431833,98</text:p>
          </table:table-cell>
          <table:table-cell office:value-type="float" office:value="359928.7" calcext:value-type="float">
            <text:p>359928,7</text:p>
          </table:table-cell>
          <table:table-cell office:value-type="float" office:value="0" calcext:value-type="float">
            <text:p>0</text:p>
          </table:table-cell>
          <table:table-cell office:value-type="float" office:value="359928.7" calcext:value-type="float">
            <text:p>359928,7</text:p>
          </table:table-cell>
          <table:table-cell table:number-columns-repeated="8"/>
        </table:table-row>
        <table:table-row table:style-name="ro10">
          <table:table-cell table:style-name="ce4" office:value-type="string" calcext:value-type="string">
            <text:p>  32.875.635/0001-29  W.M.W COMERCIAL E MATERIAIS DE LIMPEZA LTDA - ME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663" xlink:type="simple">OD00269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6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288/2026</text:p>
          </table:table-cell>
          <table:table-cell table:style-name="ce2" office:value-type="float" office:value="22917" calcext:value-type="float">
            <text:p>22917</text:p>
          </table:table-cell>
          <table:table-cell table:number-columns-repeated="2" table:style-name="ce7" office:value-type="date" office:date-value="2026-02-04" calcext:value-type="date">
            <text:p>04/02/26</text:p>
          </table:table-cell>
          <table:table-cell table:number-columns-repeated="2" table:style-name="ce8" office:value-type="float" office:value="5193.8" calcext:value-type="float">
            <text:p>5193,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193.8" calcext:value-type="float">
            <text:p>5193,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5193.8" calcext:value-type="float">
            <text:p>5193,8</text:p>
          </table:table-cell>
          <table:table-cell office:value-type="float" office:value="0" calcext:value-type="float">
            <text:p>0</text:p>
          </table:table-cell>
          <table:table-cell office:value-type="float" office:value="5193.8" calcext:value-type="float">
            <text:p>5193,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5193.8" calcext:value-type="float">
            <text:p>5193,8</text:p>
          </table:table-cell>
          <table:table-cell office:value-type="float" office:value="0" calcext:value-type="float">
            <text:p>0</text:p>
          </table:table-cell>
          <table:table-cell office:value-type="float" office:value="5193.8" calcext:value-type="float">
            <text:p>5193,8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35.709.585-58  WALLACE DE SANTANA OLIVEIR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1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3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319/2026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80.98" calcext:value-type="float">
            <text:p>280,9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80.98" calcext:value-type="float">
            <text:p>280,98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80.98" calcext:value-type="float">
            <text:p>280,98</text:p>
          </table:table-cell>
          <table:table-cell office:value-type="float" office:value="0" calcext:value-type="float">
            <text:p>0</text:p>
          </table:table-cell>
          <table:table-cell office:value-type="float" office:value="280.98" calcext:value-type="float">
            <text:p>280,98</text:p>
          </table:table-cell>
          <table:table-cell table:number-columns-repeated="8"/>
        </table:table-row>
        <table:table-row table:style-name="ro3">
          <table:table-cell table:style-name="ce4" office:value-type="string" calcext:value-type="string">
            <text:p>  267.266.705-59  WALTER PEREIRA LIM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10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84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572/2026</text:p>
          </table:table-cell>
          <table:table-cell table:style-name="ce2" office:value-type="float" office:value="1" calcext:value-type="float">
            <text:p>1</text:p>
          </table:table-cell>
          <table:table-cell table:style-name="ce7" office:value-type="date" office:date-value="2026-02-02" calcext:value-type="date">
            <text:p>02/02/26</text:p>
          </table:table-cell>
          <table:table-cell table:style-name="ce7" office:value-type="date" office:date-value="2026-02-03" calcext:value-type="date">
            <text:p>03/02/26</text:p>
          </table:table-cell>
          <table:table-cell table:number-columns-repeated="2" table:style-name="ce8" office:value-type="float" office:value="4648.3" calcext:value-type="float">
            <text:p>4648,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648.3" calcext:value-type="float">
            <text:p>4648,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4648.3" calcext:value-type="float">
            <text:p>4648,3</text:p>
          </table:table-cell>
          <table:table-cell office:value-type="float" office:value="0" calcext:value-type="float">
            <text:p>0</text:p>
          </table:table-cell>
          <table:table-cell office:value-type="float" office:value="4648.3" calcext:value-type="float">
            <text:p>4648,3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13.480.254/0001-04  WC VIAGENS E TURISMO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2">
          <table:table-cell table:style-name="ce2" office:value-type="string" calcext:value-type="string">
            <text:p><text:a xlink:href="http://publixweb:8080/publix/jsp/frmConsultaLicitacaoCompromisso.jsp?chave=43343" xlink:type="simple">00101/2024</text:a></text:p>
          </table:table-cell>
          <table:table-cell table:style-name="ce6" office:value-type="string" calcext:value-type="string">
            <text:p>300.06 - GASTOS GER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301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47/2026</text:p>
          </table:table-cell>
          <table:table-cell table:style-name="ce2" office:value-type="float" office:value="17351" calcext:value-type="float">
            <text:p>17351</text:p>
          </table:table-cell>
          <table:table-cell table:number-columns-repeated="2" table:style-name="ce7" office:value-type="date" office:date-value="2026-02-02" calcext:value-type="date">
            <text:p>02/02/26</text:p>
          </table:table-cell>
          <table:table-cell table:number-columns-repeated="2" table:style-name="ce8" office:value-type="float" office:value="29497.43" calcext:value-type="float">
            <text:p>29497,4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497.43" calcext:value-type="float">
            <text:p>29497,43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9497.43" calcext:value-type="float">
            <text:p>29497,43</text:p>
          </table:table-cell>
          <table:table-cell office:value-type="float" office:value="0" calcext:value-type="float">
            <text:p>0</text:p>
          </table:table-cell>
          <table:table-cell office:value-type="float" office:value="29497.43" calcext:value-type="float">
            <text:p>29497,43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9497.43" calcext:value-type="float">
            <text:p>29497,43</text:p>
          </table:table-cell>
          <table:table-cell office:value-type="float" office:value="0" calcext:value-type="float">
            <text:p>0</text:p>
          </table:table-cell>
          <table:table-cell office:value-type="float" office:value="29497.43" calcext:value-type="float">
            <text:p>29497,43</text:p>
          </table:table-cell>
          <table:table-cell table:number-columns-repeated="8"/>
        </table:table-row>
        <table:table-row table:style-name="ro1">
          <table:table-cell table:style-name="ce4" office:value-type="string" calcext:value-type="string">
            <text:p>  07.429.337/0001-68  WCA DIGITAL MÁQUINAS LTDA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LicitacaoCompromisso.jsp?chave=53914" xlink:type="simple">OD01499/2025</text:a></text:p>
          </table:table-cell>
          <table:table-cell table:style-name="ce6" office:value-type="string" calcext:value-type="string">
            <text:p>300.03 - MATERIAIS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515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0639/2026</text:p>
          </table:table-cell>
          <table:table-cell table:style-name="ce2" office:value-type="float" office:value="1061" calcext:value-type="float">
            <text:p>1061</text:p>
          </table:table-cell>
          <table:table-cell table:number-columns-repeated="2" table:style-name="ce7" office:value-type="date" office:date-value="2026-02-20" calcext:value-type="date">
            <text:p>20/02/26</text:p>
          </table:table-cell>
          <table:table-cell table:number-columns-repeated="2" table:style-name="ce8" office:value-type="float" office:value="2499.95" calcext:value-type="float">
            <text:p>2499,9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499.95" calcext:value-type="float">
            <text:p>2499,95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499.95" calcext:value-type="float">
            <text:p>2499,95</text:p>
          </table:table-cell>
          <table:table-cell office:value-type="float" office:value="0" calcext:value-type="float">
            <text:p>0</text:p>
          </table:table-cell>
          <table:table-cell office:value-type="float" office:value="2499.95" calcext:value-type="float">
            <text:p>2499,95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499.95" calcext:value-type="float">
            <text:p>2499,95</text:p>
          </table:table-cell>
          <table:table-cell office:value-type="float" office:value="0" calcext:value-type="float">
            <text:p>0</text:p>
          </table:table-cell>
          <table:table-cell office:value-type="float" office:value="2499.95" calcext:value-type="float">
            <text:p>2499,95</text:p>
          </table:table-cell>
          <table:table-cell table:number-columns-repeated="8"/>
        </table:table-row>
        <table:table-row table:style-name="ro7">
          <table:table-cell table:style-name="ce4" office:value-type="string" calcext:value-type="string">
            <text:p>  532.323.135-15  WLADIMIR ALVES TORRES</text:p>
          </table:table-cell>
          <table:table-cell table:style-name="Default" table:number-columns-repeated="4"/>
          <table:table-cell table:number-columns-repeated="8"/>
        </table:table-row>
        <table:table-row table:style-name="ro4">
          <table:table-cell table:style-name="ce5" office:value-type="string" calcext:value-type="string">
            <text:p>Contratação</text:p>
          </table:table-cell>
          <table:table-cell table:style-name="ce5" office:value-type="string" calcext:value-type="string">
            <text:p>Natureza de Despesa</text:p>
          </table:table-cell>
          <table:table-cell table:style-name="ce5" office:value-type="string" calcext:value-type="string">
            <text:p>FR</text:p>
          </table:table-cell>
          <table:table-cell table:style-name="ce5" office:value-type="string" calcext:value-type="string">
            <text:p>N° Pgto.</text:p>
          </table:table-cell>
          <table:table-cell table:style-name="ce5" office:value-type="string" calcext:value-type="string">
            <text:p>Forma</text:p>
          </table:table-cell>
          <table:table-cell table:style-name="ce5" office:value-type="string" calcext:value-type="string">
            <text:p>N° LIP</text:p>
          </table:table-cell>
          <table:table-cell table:style-name="ce5" office:value-type="string" calcext:value-type="string">
            <text:p>N° DOC</text:p>
          </table:table-cell>
          <table:table-cell table:style-name="ce5" office:value-type="string" calcext:value-type="string">
            <text:p>Vencimento</text:p>
          </table:table-cell>
          <table:table-cell table:style-name="ce5" office:value-type="string" calcext:value-type="string">
            <text:p>Pagamento</text:p>
          </table:table-cell>
          <table:table-cell table:style-name="ce5" office:value-type="string" calcext:value-type="string">
            <text:p>Valor Bruto</text:p>
          </table:table-cell>
          <table:table-cell table:style-name="ce5" office:value-type="string" calcext:value-type="string">
            <text:p>Valor Líquido</text:p>
          </table:table-cell>
          <table:table-cell table:style-name="ce5" office:value-type="string" calcext:value-type="string">
            <text:p>Correção</text:p>
          </table:table-cell>
          <table:table-cell table:style-name="ce5" office:value-type="string" calcext:value-type="string">
            <text:p>Total Pago</text:p>
          </table:table-cell>
        </table:table-row>
        <table:table-row table:style-name="ro4">
          <table:table-cell table:style-name="ce2" office:value-type="string" calcext:value-type="string">
            <text:p><text:a xlink:href="http://publixweb:8080/publix/jsp/frmConsultaCompromissoDespesasLIP.jsp?chave=110210" xlink:type="simple">S/C</text:a></text:p>
          </table:table-cell>
          <table:table-cell table:style-name="ce6" office:value-type="string" calcext:value-type="string">
            <text:p>300.01 - PESSOAL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00442/2026</text:p>
          </table:table-cell>
          <table:table-cell table:style-name="ce2" office:value-type="string" calcext:value-type="string">
            <text:p>DC</text:p>
          </table:table-cell>
          <table:table-cell table:style-name="ce2" office:value-type="string" calcext:value-type="string">
            <text:p>01084/20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2" table:style-name="ce7" office:value-type="date" office:date-value="2026-02-10" calcext:value-type="date">
            <text:p>10/02/26</text:p>
          </table:table-cell>
          <table:table-cell table:number-columns-repeated="2" table:style-name="ce8" office:value-type="float" office:value="2230" calcext:value-type="float">
            <text:p>223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230" calcext:value-type="float">
            <text:p>2230</text:p>
          </table:table-cell>
        </table:table-row>
        <table:table-row table:style-name="ro4">
          <table:table-cell office:value-type="string" calcext:value-type="string">
            <text:p>Total Fonte 10 (R$):  </text:p>
          </table:table-cell>
          <table:table-cell table:number-columns-repeated="2" office:value-type="float" office:value="2230" calcext:value-type="float">
            <text:p>2230</text:p>
          </table:table-cell>
          <table:table-cell office:value-type="float" office:value="0" calcext:value-type="float">
            <text:p>0</text:p>
          </table:table-cell>
          <table:table-cell office:value-type="float" office:value="2230" calcext:value-type="float">
            <text:p>223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Fonte 20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4">
          <table:table-cell office:value-type="string" calcext:value-type="string">
            <text:p>Total Outras Fontes (R$): 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8"/>
        </table:table-row>
        <table:table-row table:style-name="ro5">
          <table:table-cell office:value-type="string" calcext:value-type="string">
            <text:p>Total (R$):  </text:p>
          </table:table-cell>
          <table:table-cell table:number-columns-repeated="2" office:value-type="float" office:value="2230" calcext:value-type="float">
            <text:p>2230</text:p>
          </table:table-cell>
          <table:table-cell office:value-type="float" office:value="0" calcext:value-type="float">
            <text:p>0</text:p>
          </table:table-cell>
          <table:table-cell office:value-type="float" office:value="2230" calcext:value-type="float">
            <text:p>2230</text:p>
          </table:table-cell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4-13T12:14:21.700000000</meta:creation-date>
    <dc:date>2026-04-13T12:14:41.729000000</dc:date>
    <meta:editing-duration>PT20S</meta:editing-duration>
    <meta:editing-cycles>1</meta:editing-cycles>
    <meta:document-statistic meta:table-count="1" meta:cell-count="16565" meta:object-count="0"/>
    <meta:generator>LibreOffice/7.2.5.2$Windows_X86_64 LibreOffice_project/499f9727c189e6ef3471021d6132d4c694f357e5</meta:generator>
  </office:meta>
</office:document-meta>
</file>