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"/>
  <manifest:file-entry manifest:full-path="ObjectReplacements/Object 3" manifest:media-type=""/>
  <manifest:file-entry manifest:full-path="Object 1/Configurations2/" manifest:media-type="application/vnd.sun.xml.ui.configuration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Configurations2/" manifest:media-type="application/vnd.sun.xml.ui.configuration"/>
  <manifest:file-entry manifest:full-path="Object 2/manifest.rdf" manifest:media-type="application/rdf+xml"/>
  <manifest:file-entry manifest:full-path="Object 2/styles.xml" manifest:media-type="text/xml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spreadsheet"/>
  <manifest:file-entry manifest:full-path="Object 3/styles.xml" manifest:media-type="text/xml"/>
  <manifest:file-entry manifest:full-path="Object 3/Configurations2/" manifest:media-type="application/vnd.sun.xml.ui.configuration"/>
  <manifest:file-entry manifest:full-path="Object 3/settings.xml" manifest:media-type="text/xml"/>
  <manifest:file-entry manifest:full-path="Object 3/content.xml" manifest:media-type="text/xml"/>
  <manifest:file-entry manifest:full-path="Object 3/manifest.rdf" manifest:media-type="application/rdf+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40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0.965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18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BALANÇO" table:style-name="ta1">
        <table:shapes>
          <draw:frame draw:z-index="0" draw:style-name="gr1" svg:width="15.534cm" svg:height="1.8cm" svg:x="2.08cm" svg:y="27.385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235cm" svg:y="50.12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4-02-29" calcext:value-type="date">
            <text:p>29/02/2024</text:p>
          </table:table-cell>
          <table:table-cell table:style-name="ce17" office:value-type="date" office:date-value="2023-02-28" calcext:value-type="date">
            <text:p>28/02/2023</text:p>
          </table:table-cell>
          <table:table-cell table:style-name="ce17" office:value-type="date" office:date-value="2022-02-28" calcext:value-type="date">
            <text:p>28/02/2022</text:p>
          </table:table-cell>
        </table:table-row>
        <table:table-row table:style-name="ro2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2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41126903.11" calcext:value-type="float">
            <text:p>241.126.903,11 </text:p>
          </table:table-cell>
          <table:table-cell table:style-name="ce18" office:value-type="float" office:value="204892729.8" calcext:value-type="float">
            <text:p>204.892.729,80 </text:p>
          </table:table-cell>
          <table:table-cell table:style-name="ce18" office:value-type="float" office:value="209991953.73" calcext:value-type="float">
            <text:p>209.991.953,73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28869023.43" calcext:value-type="float">
            <text:p>28.869.023,43 </text:p>
          </table:table-cell>
          <table:table-cell table:style-name="ce18" office:value-type="float" office:value="15273918.07" calcext:value-type="float">
            <text:p>15.273.918,07 </text:p>
          </table:table-cell>
          <table:table-cell table:style-name="ce18" office:value-type="float" office:value="15071335.07" calcext:value-type="float">
            <text:p>15.071.335,0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21000" calcext:value-type="float">
            <text:p>21.000,00 </text:p>
          </table:table-cell>
          <table:table-cell table:style-name="ce19" office:value-type="float" office:value="32000" calcext:value-type="float">
            <text:p>32.000,00 </text:p>
          </table:table-cell>
          <table:table-cell table:style-name="ce19" office:value-type="float" office:value="24500" calcext:value-type="float">
            <text:p>24.500,0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1632410.43" calcext:value-type="float">
            <text:p>1.632.410,43 </text:p>
          </table:table-cell>
          <table:table-cell table:style-name="ce19" office:value-type="float" office:value="1601311.96" calcext:value-type="float">
            <text:p>1.601.311,96 </text:p>
          </table:table-cell>
          <table:table-cell table:style-name="ce19" office:value-type="float" office:value="3824363.51" calcext:value-type="float">
            <text:p>3.824.363,51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51016.36" calcext:value-type="float">
            <text:p>51.016,36 </text:p>
          </table:table-cell>
          <table:table-cell table:style-name="ce19" office:value-type="float" office:value="218498.87" calcext:value-type="float">
            <text:p>218.498,87 </text:p>
          </table:table-cell>
          <table:table-cell table:style-name="ce19" office:value-type="float" office:value="5290457.88" calcext:value-type="float">
            <text:p>5.290.457,8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27164596.64" calcext:value-type="float">
            <text:p>27.164.596,64 </text:p>
          </table:table-cell>
          <table:table-cell table:style-name="ce19" office:value-type="float" office:value="13422107.24" calcext:value-type="float">
            <text:p>13.422.107,24 </text:p>
          </table:table-cell>
          <table:table-cell table:style-name="ce19" office:value-type="float" office:value="5932013.68" calcext:value-type="float">
            <text:p>5.932.013,68 </text:p>
          </table:table-cell>
        </table:table-row>
        <table:table-row table:style-name="ro2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06283921.89" calcext:value-type="float">
            <text:p>206.283.921,89 </text:p>
          </table:table-cell>
          <table:table-cell table:style-name="ce18" office:value-type="float" office:value="185931110.07" calcext:value-type="float">
            <text:p>185.931.110,07 </text:p>
          </table:table-cell>
          <table:table-cell table:style-name="ce18" office:value-type="float" office:value="190847549.29" calcext:value-type="float">
            <text:p>190.847.549,2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407180200.53" calcext:value-type="float">
            <text:p>407.180.200,53 </text:p>
          </table:table-cell>
          <table:table-cell table:style-name="ce19" office:value-type="float" office:value="365245289.71" calcext:value-type="float">
            <text:p>365.245.289,71 </text:p>
          </table:table-cell>
          <table:table-cell table:style-name="ce19" office:value-type="float" office:value="343078693.78" calcext:value-type="float">
            <text:p>343.078.693,7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2990124.65" calcext:value-type="float">
            <text:p>122.990.124,65 </text:p>
          </table:table-cell>
          <table:table-cell table:style-name="ce19" office:value-type="float" office:value="113146075.53" calcext:value-type="float">
            <text:p>113.146.075,53 </text:p>
          </table:table-cell>
          <table:table-cell table:style-name="ce19" office:value-type="float" office:value="137956199.75" calcext:value-type="float">
            <text:p>137.956.199,75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39495902.86" calcext:value-type="float">
            <text:p>39.495.902,86 </text:p>
          </table:table-cell>
          <table:table-cell table:style-name="ce19" office:value-type="float" office:value="42689672.57" calcext:value-type="float">
            <text:p>42.689.672,57 </text:p>
          </table:table-cell>
          <table:table-cell table:style-name="ce19" office:value-type="float" office:value="43180704.35" calcext:value-type="float">
            <text:p>43.180.704,35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63382306.15" calcext:value-type="float">
            <text:p><text:s/>(363.382.306,15)</text:p>
          </table:table-cell>
          <table:table-cell table:style-name="ce19" office:value-type="float" office:value="-335149927.74" calcext:value-type="float">
            <text:p><text:s/>(335.149.927,74)</text:p>
          </table:table-cell>
          <table:table-cell table:style-name="ce19" office:value-type="float" office:value="-333368048.59" calcext:value-type="float">
            <text:p><text:s/>(333.368.048,59)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1473000.85" calcext:value-type="float">
            <text:p>1.473.000,85 </text:p>
          </table:table-cell>
          <table:table-cell table:style-name="ce18" office:value-type="float" office:value="1423422.59" calcext:value-type="float">
            <text:p>1.423.422,59 </text:p>
          </table:table-cell>
          <table:table-cell table:style-name="ce18" office:value-type="float" office:value="1537259.35" calcext:value-type="float">
            <text:p>1.537.259,35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246033.88" calcext:value-type="float">
            <text:p>246.033,88 </text:p>
          </table:table-cell>
          <table:table-cell table:style-name="ce19" office:value-type="float" office:value="209187.77" calcext:value-type="float">
            <text:p>209.187,77 </text:p>
          </table:table-cell>
          <table:table-cell table:style-name="ce19" office:value-type="float" office:value="854605.43" calcext:value-type="float">
            <text:p>854.605,4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26966.97" calcext:value-type="float">
            <text:p>1.226.966,97 </text:p>
          </table:table-cell>
          <table:table-cell table:style-name="ce19" office:value-type="float" office:value="1156895.07" calcext:value-type="float">
            <text:p>1.156.895,07 </text:p>
          </table:table-cell>
          <table:table-cell table:style-name="ce19" office:value-type="float" office:value="596479.24" calcext:value-type="float">
            <text:p>596.479,2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0" calcext:value-type="float">
            <text:p>- </text:p>
          </table:table-cell>
          <table:table-cell table:style-name="ce19" office:value-type="float" office:value="57339.75" calcext:value-type="float">
            <text:p>57.339,75 </text:p>
          </table:table-cell>
          <table:table-cell table:style-name="ce19" office:value-type="float" office:value="86174.68" calcext:value-type="float">
            <text:p>86.174,68 </text:p>
          </table:table-cell>
        </table:table-row>
        <table:table-row table:style-name="ro2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4500956.94" calcext:value-type="float">
            <text:p>4.500.956,94 </text:p>
          </table:table-cell>
          <table:table-cell table:style-name="ce18" office:value-type="float" office:value="2264279.07" calcext:value-type="float">
            <text:p>2.264.279,07 </text:p>
          </table:table-cell>
          <table:table-cell table:style-name="ce18" office:value-type="float" office:value="2535810.02" calcext:value-type="float">
            <text:p>2.535.810,02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4500956.94" calcext:value-type="float">
            <text:p>4.500.956,94 </text:p>
          </table:table-cell>
          <table:table-cell table:style-name="ce19" office:value-type="float" office:value="2264279.07" calcext:value-type="float">
            <text:p>2.264.279,07 </text:p>
          </table:table-cell>
          <table:table-cell table:style-name="ce19" office:value-type="float" office:value="2535810.02" calcext:value-type="float">
            <text:p>2.535.810,02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103990515.9" calcext:value-type="float">
            <text:p>2.103.990.515,90 </text:p>
          </table:table-cell>
          <table:table-cell table:style-name="ce18" office:value-type="float" office:value="2036510424.76" calcext:value-type="float">
            <text:p>2.036.510.424,76 </text:p>
          </table:table-cell>
          <table:table-cell table:style-name="ce18" office:value-type="float" office:value="1898003862.01" calcext:value-type="float">
            <text:p>1.898.003.862,0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3715012.89" calcext:value-type="float">
            <text:p>3.715.012,89 </text:p>
          </table:table-cell>
          <table:table-cell table:style-name="ce18" office:value-type="float" office:value="12382114.59" calcext:value-type="float">
            <text:p>12.382.114,59 </text:p>
          </table:table-cell>
          <table:table-cell table:style-name="ce18" office:value-type="float" office:value="10388730.26" calcext:value-type="float">
            <text:p>10.388.730,26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3007263.24" calcext:value-type="float">
            <text:p>3.007.263,24 </text:p>
          </table:table-cell>
          <table:table-cell table:style-name="ce19" office:value-type="float" office:value="7408476.07" calcext:value-type="float">
            <text:p>7.408.476,07 </text:p>
          </table:table-cell>
          <table:table-cell table:style-name="ce19" office:value-type="float" office:value="6803321.49" calcext:value-type="float">
            <text:p>6.803.321,4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7749.65" calcext:value-type="float">
            <text:p>707.749,65 </text:p>
          </table:table-cell>
          <table:table-cell table:style-name="ce19" office:value-type="float" office:value="4973638.52" calcext:value-type="float">
            <text:p>4.973.638,52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172099056.61" calcext:value-type="float">
            <text:p>1.172.099.056,61 </text:p>
          </table:table-cell>
          <table:table-cell table:style-name="ce18" office:value-type="float" office:value="1061321292.92" calcext:value-type="float">
            <text:p>1.061.321.292,92 </text:p>
          </table:table-cell>
          <table:table-cell table:style-name="ce18" office:value-type="float" office:value="1049392960.03" calcext:value-type="float">
            <text:p>1.049.392.960,0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698343907.34" calcext:value-type="float">
            <text:p>698.343.907,34 </text:p>
          </table:table-cell>
          <table:table-cell table:style-name="ce19" office:value-type="float" office:value="678959789.65" calcext:value-type="float">
            <text:p>678.959.789,65 </text:p>
          </table:table-cell>
          <table:table-cell table:style-name="ce19" office:value-type="float" office:value="698281573.04" calcext:value-type="float">
            <text:p>698.281.573,04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305626600.63" calcext:value-type="float">
            <text:p>1.305.626.600,63 </text:p>
          </table:table-cell>
          <table:table-cell table:style-name="ce19" office:value-type="float" office:value="1262056245.72" calcext:value-type="float">
            <text:p>1.262.056.245,72 </text:p>
          </table:table-cell>
          <table:table-cell table:style-name="ce19" office:value-type="float" office:value="1247265985.39" calcext:value-type="float">
            <text:p>1.247.265.985,39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07282693.29" calcext:value-type="float">
            <text:p><text:s/>(607.282.693,29)</text:p>
          </table:table-cell>
          <table:table-cell table:style-name="ce19" office:value-type="float" office:value="-583096456.07" calcext:value-type="float">
            <text:p><text:s/>(583.096.456,07)</text:p>
          </table:table-cell>
          <table:table-cell table:style-name="ce19" office:value-type="float" office:value="-548984412.35" calcext:value-type="float">
            <text:p><text:s/>(548.984.412,35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64621651.87" calcext:value-type="float">
            <text:p>464.621.651,87 </text:p>
          </table:table-cell>
          <table:table-cell table:style-name="ce19" office:value-type="float" office:value="372442156.71" calcext:value-type="float">
            <text:p>372.442.156,71 </text:p>
          </table:table-cell>
          <table:table-cell table:style-name="ce19" office:value-type="float" office:value="339674415.53" calcext:value-type="float">
            <text:p>339.674.415,53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589053493.47" calcext:value-type="float">
            <text:p>589.053.493,47 </text:p>
          </table:table-cell>
          <table:table-cell table:style-name="ce19" office:value-type="float" office:value="485922866.91" calcext:value-type="float">
            <text:p>485.922.866,91 </text:p>
          </table:table-cell>
          <table:table-cell table:style-name="ce19" office:value-type="float" office:value="443472621.09" calcext:value-type="float">
            <text:p>443.472.621,09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4431841.6" calcext:value-type="float">
            <text:p><text:s/>(124.431.841,60)</text:p>
          </table:table-cell>
          <table:table-cell table:style-name="ce19" office:value-type="float" office:value="-113480710.2" calcext:value-type="float">
            <text:p><text:s/>(113.480.710,20)</text:p>
          </table:table-cell>
          <table:table-cell table:style-name="ce19" office:value-type="float" office:value="-103798205.56" calcext:value-type="float">
            <text:p><text:s/>(103.798.205,56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9133497.4" calcext:value-type="float">
            <text:p>9.133.497,40 </text:p>
          </table:table-cell>
          <table:table-cell table:style-name="ce19" office:value-type="float" office:value="9919346.56" calcext:value-type="float">
            <text:p>9.919.346,56 </text:p>
          </table:table-cell>
          <table:table-cell table:style-name="ce19" office:value-type="float" office:value="11436971.46" calcext:value-type="float">
            <text:p>11.436.971,46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5548536.69" calcext:value-type="float">
            <text:p>45.548.536,69 </text:p>
          </table:table-cell>
          <table:table-cell table:style-name="ce19" office:value-type="float" office:value="44418153.3" calcext:value-type="float">
            <text:p>44.418.153,30 </text:p>
          </table:table-cell>
          <table:table-cell table:style-name="ce19" office:value-type="float" office:value="43188147.27" calcext:value-type="float">
            <text:p>43.188.147,27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415039.29" calcext:value-type="float">
            <text:p><text:s/>(36.415.039,29)</text:p>
          </table:table-cell>
          <table:table-cell table:style-name="ce19" office:value-type="float" office:value="-34498806.74" calcext:value-type="float">
            <text:p><text:s/>(34.498.806,74)</text:p>
          </table:table-cell>
          <table:table-cell table:style-name="ce19" office:value-type="float" office:value="-31751175.81" calcext:value-type="float">
            <text:p><text:s/>(31.751.175,81)</text:p>
          </table:table-cell>
        </table:table-row>
        <table:table-row table:style-name="ro2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28176446.4" calcext:value-type="float">
            <text:p>928.176.446,40 </text:p>
          </table:table-cell>
          <table:table-cell table:style-name="ce18" office:value-type="float" office:value="962807017.25" calcext:value-type="float">
            <text:p>962.807.017,25 </text:p>
          </table:table-cell>
          <table:table-cell table:style-name="ce18" office:value-type="float" office:value="838222171.72" calcext:value-type="float">
            <text:p>838.222.171,7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9080025.36" calcext:value-type="float">
            <text:p>509.080.025,36 </text:p>
          </table:table-cell>
          <table:table-cell table:style-name="ce19" office:value-type="float" office:value="502684642.09" calcext:value-type="float">
            <text:p>502.684.642,09 </text:p>
          </table:table-cell>
          <table:table-cell table:style-name="ce19" office:value-type="float" office:value="416566959.22" calcext:value-type="float">
            <text:p>416.566.959,22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19011746.6" calcext:value-type="float">
            <text:p>419.011.746,60 </text:p>
          </table:table-cell>
          <table:table-cell table:style-name="ce19" office:value-type="float" office:value="460122375.16" calcext:value-type="float">
            <text:p>460.122.375,16 </text:p>
          </table:table-cell>
          <table:table-cell table:style-name="ce19" office:value-type="float" office:value="421655212.5" calcext:value-type="float">
            <text:p>421.655.212,50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ADMINISTRATIVO</text:p>
          </table:table-cell>
          <table:table-cell table:style-name="ce4" table:number-columns-repeated="2"/>
          <table:table-cell table:style-name="ce19" office:value-type="float" office:value="84674.44" calcext:value-type="float">
            <text:p>84.674,44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345117419.01" calcext:value-type="float">
            <text:p>2.345.117.419,01 </text:p>
          </table:table-cell>
          <table:table-cell table:style-name="ce18" office:value-type="float" office:value="2241403154.56" calcext:value-type="float">
            <text:p>2.241.403.154,56 </text:p>
          </table:table-cell>
          <table:table-cell table:style-name="ce18" office:value-type="float" office:value="2107995815.74" calcext:value-type="float">
            <text:p>2.107.995.815,74 </text:p>
          </table:table-cell>
        </table:table-row>
        <table:table-row table:style-name="ro2" table:number-rows-repeated="8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2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102280504.44" calcext:value-type="float">
            <text:p>102.280.504,44 </text:p>
          </table:table-cell>
          <table:table-cell table:style-name="ce18" office:value-type="float" office:value="99533630.78" calcext:value-type="float">
            <text:p>99.533.630,78 </text:p>
          </table:table-cell>
          <table:table-cell table:style-name="ce18" office:value-type="float" office:value="119953088.51" calcext:value-type="float">
            <text:p>119.953.088,5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5582195.32" calcext:value-type="float">
            <text:p>45.582.195,32 </text:p>
          </table:table-cell>
          <table:table-cell table:style-name="ce18" office:value-type="float" office:value="45104576.02" calcext:value-type="float">
            <text:p>45.104.576,02 </text:p>
          </table:table-cell>
          <table:table-cell table:style-name="ce18" office:value-type="float" office:value="42442458.07" calcext:value-type="float">
            <text:p>42.442.458,0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5582195.32" calcext:value-type="float">
            <text:p>45.582.195,32 </text:p>
          </table:table-cell>
          <table:table-cell table:style-name="ce19" office:value-type="float" office:value="45104576.02" calcext:value-type="float">
            <text:p>45.104.576,02 </text:p>
          </table:table-cell>
          <table:table-cell table:style-name="ce19" office:value-type="float" office:value="42442458.07" calcext:value-type="float">
            <text:p>42.442.458,07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6803910.99" calcext:value-type="float">
            <text:p>6.803.910,99 </text:p>
          </table:table-cell>
          <table:table-cell table:style-name="ce18" office:value-type="float" office:value="11110382.66" calcext:value-type="float">
            <text:p>11.110.382,66 </text:p>
          </table:table-cell>
          <table:table-cell table:style-name="ce18" office:value-type="float" office:value="28504415.15" calcext:value-type="float">
            <text:p>28.504.415,1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6803910.99" calcext:value-type="float">
            <text:p>6.803.910,99 </text:p>
          </table:table-cell>
          <table:table-cell table:style-name="ce19" office:value-type="float" office:value="11110382.66" calcext:value-type="float">
            <text:p>11.110.382,66 </text:p>
          </table:table-cell>
          <table:table-cell table:style-name="ce19" office:value-type="float" office:value="28504415.15" calcext:value-type="float">
            <text:p>28.504.415,15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5581568.59" calcext:value-type="float">
            <text:p>5.581.568,59 </text:p>
          </table:table-cell>
          <table:table-cell table:style-name="ce18" office:value-type="float" office:value="5372279.64" calcext:value-type="float">
            <text:p>5.372.279,64 </text:p>
          </table:table-cell>
          <table:table-cell table:style-name="ce18" office:value-type="float" office:value="4852873.94" calcext:value-type="float">
            <text:p>4.852.873,9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1263713.49" calcext:value-type="float">
            <text:p>1.263.713,49 </text:p>
          </table:table-cell>
          <table:table-cell table:style-name="ce19" office:value-type="float" office:value="1205420.34" calcext:value-type="float">
            <text:p>1.205.420,34 </text:p>
          </table:table-cell>
          <table:table-cell table:style-name="ce19" office:value-type="float" office:value="1083115.94" calcext:value-type="float">
            <text:p>1.083.115,9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4317855.1" calcext:value-type="float">
            <text:p>4.317.855,10 </text:p>
          </table:table-cell>
          <table:table-cell table:style-name="ce19" office:value-type="float" office:value="4166859.3" calcext:value-type="float">
            <text:p>4.166.859,30 </text:p>
          </table:table-cell>
          <table:table-cell table:style-name="ce19" office:value-type="float" office:value="3769758" calcext:value-type="float">
            <text:p>3.769.758,00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7882247.06" calcext:value-type="float">
            <text:p>7.882.247,06 </text:p>
          </table:table-cell>
          <table:table-cell table:style-name="ce18" office:value-type="float" office:value="7393572.9" calcext:value-type="float">
            <text:p>7.393.572,90 </text:p>
          </table:table-cell>
          <table:table-cell table:style-name="ce18" office:value-type="float" office:value="6417804.02" calcext:value-type="float">
            <text:p>6.417.804,02 </text:p>
          </table:table-cell>
        </table:table-row>
        <table:table-row table:style-name="ro2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230454.6" calcext:value-type="float">
            <text:p>230.454,6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3906089.12" calcext:value-type="float">
            <text:p>3.906.089,12 </text:p>
          </table:table-cell>
          <table:table-cell table:style-name="ce19" office:value-type="float" office:value="3904684.34" calcext:value-type="float">
            <text:p>3.904.684,34 </text:p>
          </table:table-cell>
          <table:table-cell table:style-name="ce19" office:value-type="float" office:value="3174185.95" calcext:value-type="float">
            <text:p>3.174.185,9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3976157.94" calcext:value-type="float">
            <text:p>3.976.157,94 </text:p>
          </table:table-cell>
          <table:table-cell table:style-name="ce19" office:value-type="float" office:value="3488888.56" calcext:value-type="float">
            <text:p>3.488.888,56 </text:p>
          </table:table-cell>
          <table:table-cell table:style-name="ce19" office:value-type="float" office:value="3013163.47" calcext:value-type="float">
            <text:p>3.013.163,47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32750816.63" calcext:value-type="float">
            <text:p>32.750.816,63 </text:p>
          </table:table-cell>
          <table:table-cell table:style-name="ce18" office:value-type="float" office:value="25257220.58" calcext:value-type="float">
            <text:p>25.257.220,58 </text:p>
          </table:table-cell>
          <table:table-cell table:style-name="ce18" office:value-type="float" office:value="26266769.97" calcext:value-type="float">
            <text:p>26.266.769,9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713868.79" calcext:value-type="float">
            <text:p>713.868,79 </text:p>
          </table:table-cell>
          <table:table-cell table:style-name="ce19" office:value-type="float" office:value="530283.16" calcext:value-type="float">
            <text:p>530.283,16 </text:p>
          </table:table-cell>
          <table:table-cell table:style-name="ce19" office:value-type="float" office:value="223196.3" calcext:value-type="float">
            <text:p>223.196,3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904594.18" calcext:value-type="float">
            <text:p>5.904.594,18 </text:p>
          </table:table-cell>
          <table:table-cell table:style-name="ce19" office:value-type="float" office:value="5685390.16" calcext:value-type="float">
            <text:p>5.685.390,16 </text:p>
          </table:table-cell>
          <table:table-cell table:style-name="ce19" office:value-type="float" office:value="5263377.2" calcext:value-type="float">
            <text:p>5.263.377,2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1754229.59" calcext:value-type="float">
            <text:p>1.754.229,59 </text:p>
          </table:table-cell>
          <table:table-cell table:style-name="ce19" office:value-type="float" office:value="790690.78" calcext:value-type="float">
            <text:p>790.690,78 </text:p>
          </table:table-cell>
          <table:table-cell table:style-name="ce19" office:value-type="float" office:value="716282.93" calcext:value-type="float">
            <text:p>716.282,9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24378124.07" calcext:value-type="float">
            <text:p>24.378.124,07 </text:p>
          </table:table-cell>
          <table:table-cell table:style-name="ce19" office:value-type="float" office:value="18250856.48" calcext:value-type="float">
            <text:p>18.250.856,48 </text:p>
          </table:table-cell>
          <table:table-cell table:style-name="ce19" office:value-type="float" office:value="20063913.54" calcext:value-type="float">
            <text:p>20.063.913,54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3679765.85" calcext:value-type="float">
            <text:p>3.679.765,85 </text:p>
          </table:table-cell>
          <table:table-cell table:style-name="ce18" office:value-type="float" office:value="5295598.98" calcext:value-type="float">
            <text:p>5.295.598,98 </text:p>
          </table:table-cell>
          <table:table-cell table:style-name="ce18" office:value-type="float" office:value="11468767.36" calcext:value-type="float">
            <text:p>11.468.767,3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1147455.81" calcext:value-type="float">
            <text:p>1.147.455,81 </text:p>
          </table:table-cell>
          <table:table-cell table:style-name="ce19" office:value-type="float" office:value="979950.31" calcext:value-type="float">
            <text:p>979.950,31 </text:p>
          </table:table-cell>
          <table:table-cell table:style-name="ce19" office:value-type="float" office:value="934573.01" calcext:value-type="float">
            <text:p>934.573,0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2532310.04" calcext:value-type="float">
            <text:p>2.532.310,04 </text:p>
          </table:table-cell>
          <table:table-cell table:style-name="ce19" office:value-type="float" office:value="4315648.67" calcext:value-type="float">
            <text:p>4.315.648,67 </text:p>
          </table:table-cell>
          <table:table-cell table:style-name="ce19" office:value-type="float" office:value="10418303.1" calcext:value-type="float">
            <text:p>10.418.303,10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301247783.31" calcext:value-type="float">
            <text:p>301.247.783,31 </text:p>
          </table:table-cell>
          <table:table-cell table:style-name="ce18" office:value-type="float" office:value="258068177.88" calcext:value-type="float">
            <text:p>258.068.177,88 </text:p>
          </table:table-cell>
          <table:table-cell table:style-name="ce18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09907802.68" calcext:value-type="float">
            <text:p>109.907.802,68 </text:p>
          </table:table-cell>
          <table:table-cell table:style-name="ce18" office:value-type="float" office:value="63090303.67" calcext:value-type="float">
            <text:p>63.090.303,67 </text:p>
          </table:table-cell>
          <table:table-cell table:style-name="ce18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09907802.68" calcext:value-type="float">
            <text:p>109.907.802,68 </text:p>
          </table:table-cell>
          <table:table-cell table:style-name="ce19" office:value-type="float" office:value="63090303.67" calcext:value-type="float">
            <text:p>63.090.303,67 </text:p>
          </table:table-cell>
          <table:table-cell table:style-name="ce19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41589131.26" calcext:value-type="float">
            <text:p>1.941.589.131,26 </text:p>
          </table:table-cell>
          <table:table-cell table:style-name="ce18" office:value-type="float" office:value="1883801345.9" calcext:value-type="float">
            <text:p>1.883.801.345,90 </text:p>
          </table:table-cell>
          <table:table-cell table:style-name="ce18" office:value-type="float" office:value="1783082084.82" calcext:value-type="float">
            <text:p>1.783.082.084,82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69200824.6600001" calcext:value-type="float">
            <text:p><text:s/>(69.200.824,66)</text:p>
          </table:table-cell>
          <table:table-cell table:style-name="ce20" office:value-type="float" office:value="-103266610.87" calcext:value-type="float">
            <text:p><text:s/>(103.266.610,87)</text:p>
          </table:table-cell>
          <table:table-cell table:style-name="ce20" office:value-type="float" office:value="-156910956.22" calcext:value-type="float">
            <text:p><text:s/>(156.910.956,22)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88346143.78" calcext:value-type="float">
            <text:p>688.346.143,78 </text:p>
          </table:table-cell>
          <table:table-cell table:style-name="ce20" office:value-type="float" office:value="664624144.63" calcext:value-type="float">
            <text:p>664.624.144,63 </text:p>
          </table:table-cell>
          <table:table-cell table:style-name="ce20" office:value-type="float" office:value="617549228.9" calcext:value-type="float">
            <text:p>617.549.228,90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345117419.01" calcext:value-type="float">
            <text:p>2.345.117.419,01 </text:p>
          </table:table-cell>
          <table:table-cell table:style-name="ce18" office:value-type="float" office:value="2241403154.56" calcext:value-type="float">
            <text:p>2.241.403.154,56 </text:p>
          </table:table-cell>
          <table:table-cell table:style-name="ce18" office:value-type="float" office:value="2107995815.74" calcext:value-type="float">
            <text:p>2.107.995.815,74 </text:p>
          </table:table-cell>
        </table:table-row>
        <table:table-row table:style-name="ro2" table:number-rows-repeated="7">
          <table:table-cell table:number-columns-repeated="8"/>
        </table:table-row>
        <table:table-row table:style-name="ro2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2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41126903.11" calcext:value-type="float">
            <text:p>241.126.903,11 </text:p>
          </table:table-cell>
          <table:table-cell table:style-name="ce22" office:value-type="float" office:value="204892729.8" calcext:value-type="float">
            <text:p>204.892.729,80 </text:p>
          </table:table-cell>
          <table:table-cell table:style-name="ce22" office:value-type="float" office:value="209991953.73" calcext:value-type="float">
            <text:p>209.991.953,73 </text:p>
          </table:table-cell>
        </table:table-row>
        <table:table-row table:style-name="ro2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103990515.9" calcext:value-type="float">
            <text:p>2.103.990.515,90 </text:p>
          </table:table-cell>
          <table:table-cell table:style-name="ce23" office:value-type="float" office:value="2036510424.76" calcext:value-type="float">
            <text:p>2.036.510.424,76 </text:p>
          </table:table-cell>
          <table:table-cell table:style-name="ce23" office:value-type="float" office:value="1898003862.01" calcext:value-type="float">
            <text:p>1.898.003.862,01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345117419.01" calcext:value-type="float">
            <text:p>2.345.117.419,01 </text:p>
          </table:table-cell>
          <table:table-cell table:style-name="ce22" office:value-type="float" office:value="2241403154.56" calcext:value-type="float">
            <text:p>2.241.403.154,56 </text:p>
          </table:table-cell>
          <table:table-cell table:style-name="ce22" office:value-type="float" office:value="2107995815.74" calcext:value-type="float">
            <text:p>2.107.995.815,74 </text:p>
          </table:table-cell>
        </table:table-row>
        <table:table-row table:style-name="ro2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2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102280504.44" calcext:value-type="float">
            <text:p>102.280.504,44 </text:p>
          </table:table-cell>
          <table:table-cell table:style-name="ce22" office:value-type="float" office:value="99533630.78" calcext:value-type="float">
            <text:p>99.533.630,78 </text:p>
          </table:table-cell>
          <table:table-cell table:style-name="ce22" office:value-type="float" office:value="119953088.51" calcext:value-type="float">
            <text:p>119.953.088,51 </text:p>
          </table:table-cell>
        </table:table-row>
        <table:table-row table:style-name="ro2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301247783.31" calcext:value-type="float">
            <text:p>301.247.783,31 </text:p>
          </table:table-cell>
          <table:table-cell table:style-name="ce22" office:value-type="float" office:value="258068177.88" calcext:value-type="float">
            <text:p>258.068.177,88 </text:p>
          </table:table-cell>
          <table:table-cell table:style-name="ce22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41589131.26" calcext:value-type="float">
            <text:p>1.941.589.131,26 </text:p>
          </table:table-cell>
          <table:table-cell table:style-name="ce23" office:value-type="float" office:value="1883801345.9" calcext:value-type="float">
            <text:p>1.883.801.345,90 </text:p>
          </table:table-cell>
          <table:table-cell table:style-name="ce23" office:value-type="float" office:value="1783082084.82" calcext:value-type="float">
            <text:p>1.783.082.084,82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345117419.01" calcext:value-type="float">
            <text:p>2.345.117.419,01 </text:p>
          </table:table-cell>
          <table:table-cell table:style-name="ce22" office:value-type="float" office:value="2241403154.56" calcext:value-type="float">
            <text:p>2.241.403.154,56 </text:p>
          </table:table-cell>
          <table:table-cell table:style-name="ce22" office:value-type="float" office:value="2107995815.74" calcext:value-type="float">
            <text:p>2.107.995.815,74 </text:p>
          </table:table-cell>
        </table:table-row>
        <table:table-row table:style-name="ro2" table:number-rows-repeated="1048451">
          <table:table-cell table:number-columns-repeated="8"/>
        </table:table-row>
        <table:table-row table:style-name="ro2">
          <table:table-cell table:number-columns-repeated="8"/>
        </table:table-row>
      </table:table>
      <table:table table:name="DRE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  <draw:frame draw:z-index="1" draw:style-name="gr1" svg:width="15.534cm" svg:height="1.8cm" svg:x="2.691cm" svg:y="25.845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3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4-02-29" calcext:value-type="date">
            <text:p>29/02/2024</text:p>
          </table:table-cell>
          <table:table-cell table:style-name="ce17" office:value-type="date" office:date-value="2023-02-28" calcext:value-type="date">
            <text:p>28/02/2023</text:p>
          </table:table-cell>
          <table:table-cell table:style-name="ce17" office:value-type="date" office:date-value="2022-02-28" calcext:value-type="date">
            <text:p>28/02/2022</text:p>
          </table:table-cell>
        </table:table-row>
        <table:table-row table:style-name="ro2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2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43207090.16" calcext:value-type="float">
            <text:p>143.207.090,16 </text:p>
          </table:table-cell>
          <table:table-cell table:style-name="ce52" office:value-type="float" office:value="140894758.77" calcext:value-type="float">
            <text:p>140.894.758,77 </text:p>
          </table:table-cell>
          <table:table-cell table:style-name="ce52" office:value-type="float" office:value="123855856.78" calcext:value-type="float">
            <text:p>123.855.856,78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105229956.21" calcext:value-type="float">
            <text:p>105.229.956,21 </text:p>
          </table:table-cell>
          <table:table-cell table:style-name="ce50" office:value-type="float" office:value="100759016.23" calcext:value-type="float">
            <text:p>100.759.016,23 </text:p>
          </table:table-cell>
          <table:table-cell table:style-name="ce50" office:value-type="float" office:value="94886153.89" calcext:value-type="float">
            <text:p>94.886.153,89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94265836.43" calcext:value-type="float">
            <text:p>94.265.836,43 </text:p>
          </table:table-cell>
          <table:table-cell table:style-name="ce57" office:value-type="float" office:value="90005008.07" calcext:value-type="float">
            <text:p>90.005.008,07 </text:p>
          </table:table-cell>
          <table:table-cell table:style-name="ce57" office:value-type="float" office:value="86000845.84" calcext:value-type="float">
            <text:p>86.000.845,84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10964119.78" calcext:value-type="float">
            <text:p>10.964.119,78 </text:p>
          </table:table-cell>
          <table:table-cell table:style-name="ce57" office:value-type="float" office:value="10754008.16" calcext:value-type="float">
            <text:p>10.754.008,16 </text:p>
          </table:table-cell>
          <table:table-cell table:style-name="ce57" office:value-type="float" office:value="8885308.05" calcext:value-type="float">
            <text:p>8.885.308,05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11350861.81" calcext:value-type="float">
            <text:p>11.350.861,81 </text:p>
          </table:table-cell>
          <table:table-cell table:style-name="ce58" office:value-type="float" office:value="15612941.08" calcext:value-type="float">
            <text:p>15.612.941,08 </text:p>
          </table:table-cell>
          <table:table-cell table:style-name="ce58" office:value-type="float" office:value="7121850.34" calcext:value-type="float">
            <text:p>7.121.850,34 </text:p>
          </table:table-cell>
        </table:table-row>
        <table:table-row table:style-name="ro2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26508186.08" calcext:value-type="float">
            <text:p>26.508.186,08 </text:p>
          </table:table-cell>
          <table:table-cell table:style-name="ce58" office:value-type="float" office:value="24448235.27" calcext:value-type="float">
            <text:p>24.448.235,27 </text:p>
          </table:table-cell>
          <table:table-cell table:style-name="ce58" office:value-type="float" office:value="21766831.64" calcext:value-type="float">
            <text:p>21.766.831,64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24127411.13" calcext:value-type="float">
            <text:p>24.127.411,13 </text:p>
          </table:table-cell>
          <table:table-cell table:style-name="ce50" office:value-type="float" office:value="22136082.42" calcext:value-type="float">
            <text:p>22.136.082,42 </text:p>
          </table:table-cell>
          <table:table-cell table:style-name="ce50" office:value-type="float" office:value="19981839.12" calcext:value-type="float">
            <text:p>19.981.839,12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2380774.95" calcext:value-type="float">
            <text:p>2.380.774,95 </text:p>
          </table:table-cell>
          <table:table-cell table:style-name="ce57" office:value-type="float" office:value="2312152.85" calcext:value-type="float">
            <text:p>2.312.152,85 </text:p>
          </table:table-cell>
          <table:table-cell table:style-name="ce57" office:value-type="float" office:value="1784992.52" calcext:value-type="float">
            <text:p>1.784.992,52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18086.06" calcext:value-type="float">
            <text:p>118.086,06 </text:p>
          </table:table-cell>
          <table:table-cell table:style-name="ce58" office:value-type="float" office:value="74566.19" calcext:value-type="float">
            <text:p>74.566,19 </text:p>
          </table:table-cell>
          <table:table-cell table:style-name="ce58" office:value-type="float" office:value="81020.91" calcext:value-type="float">
            <text:p>81.020,91 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3497826.99" calcext:value-type="float">
            <text:p><text:s/>(13.497.826,99)</text:p>
          </table:table-cell>
          <table:table-cell table:style-name="ce52" office:value-type="float" office:value="-12987524.81" calcext:value-type="float">
            <text:p><text:s/>(12.987.524,81)</text:p>
          </table:table-cell>
          <table:table-cell table:style-name="ce52" office:value-type="float" office:value="-11300904.01" calcext:value-type="float">
            <text:p><text:s/>(11.300.904,01)</text:p>
          </table:table-cell>
        </table:table-row>
        <table:table-row table:style-name="ro2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29709263.17" calcext:value-type="float">
            <text:p>129.709.263,17 </text:p>
          </table:table-cell>
          <table:table-cell table:style-name="ce52" office:value-type="float" office:value="127907233.96" calcext:value-type="float">
            <text:p>127.907.233,96 </text:p>
          </table:table-cell>
          <table:table-cell table:style-name="ce52" office:value-type="float" office:value="112554952.77" calcext:value-type="float">
            <text:p>112.554.952,77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94102260.78" calcext:value-type="float">
            <text:p><text:s/>(94.102.260,78)</text:p>
          </table:table-cell>
          <table:table-cell table:style-name="ce52" office:value-type="float" office:value="-89564791.37" calcext:value-type="float">
            <text:p><text:s/>(89.564.791,37)</text:p>
          </table:table-cell>
          <table:table-cell table:style-name="ce52" office:value-type="float" office:value="-78794446.34" calcext:value-type="float">
            <text:p><text:s/>(78.794.446,34)</text:p>
          </table:table-cell>
        </table:table-row>
        <table:table-row table:style-name="ro2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89855116.2" calcext:value-type="float">
            <text:p><text:s/>(89.855.116,20)</text:p>
          </table:table-cell>
          <table:table-cell table:style-name="ce58" office:value-type="float" office:value="-85148578.15" calcext:value-type="float">
            <text:p><text:s/>(85.148.578,15)</text:p>
          </table:table-cell>
          <table:table-cell table:style-name="ce58" office:value-type="float" office:value="-75613225.75" calcext:value-type="float">
            <text:p><text:s/>(75.613.225,75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9955093.76" calcext:value-type="float">
            <text:p><text:s/>(9.955.093,76)</text:p>
          </table:table-cell>
          <table:table-cell table:style-name="ce58" office:value-type="float" office:value="-10015261.37" calcext:value-type="float">
            <text:p><text:s/>(10.015.261,37)</text:p>
          </table:table-cell>
          <table:table-cell table:style-name="ce58" office:value-type="float" office:value="-8391010.15" calcext:value-type="float">
            <text:p><text:s/>(8.391.010,15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5707949.18" calcext:value-type="float">
            <text:p>5.707.949,18 </text:p>
          </table:table-cell>
          <table:table-cell table:style-name="ce57" office:value-type="float" office:value="5599048.15" calcext:value-type="float">
            <text:p>5.599.048,15 </text:p>
          </table:table-cell>
          <table:table-cell table:style-name="ce57" office:value-type="float" office:value="5209789.56" calcext:value-type="float">
            <text:p>5.209.789,56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5607002.39" calcext:value-type="float">
            <text:p>35.607.002,39 </text:p>
          </table:table-cell>
          <table:table-cell table:style-name="ce52" office:value-type="float" office:value="38342442.59" calcext:value-type="float">
            <text:p>38.342.442,59 </text:p>
          </table:table-cell>
          <table:table-cell table:style-name="ce52" office:value-type="float" office:value="33760506.43" calcext:value-type="float">
            <text:p>33.760.506,43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30600395.12" calcext:value-type="float">
            <text:p><text:s/>(30.600.395,12)</text:p>
          </table:table-cell>
          <table:table-cell table:style-name="ce52" office:value-type="float" office:value="-22636493.32" calcext:value-type="float">
            <text:p><text:s/>(22.636.493,32)</text:p>
          </table:table-cell>
          <table:table-cell table:style-name="ce52" office:value-type="float" office:value="-25498737.96" calcext:value-type="float">
            <text:p><text:s/>(25.498.737,96)</text:p>
          </table:table-cell>
        </table:table-row>
        <table:table-row table:style-name="ro2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15444609.14" calcext:value-type="float">
            <text:p><text:s/>(15.444.609,14)</text:p>
          </table:table-cell>
          <table:table-cell table:style-name="ce57" office:value-type="float" office:value="-10131853.61" calcext:value-type="float">
            <text:p><text:s/>(10.131.853,61)</text:p>
          </table:table-cell>
          <table:table-cell table:style-name="ce57" office:value-type="float" office:value="-13450857.38" calcext:value-type="float">
            <text:p><text:s/>(13.450.857,38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14586608.75" calcext:value-type="float">
            <text:p><text:s/>(14.586.608,75)</text:p>
          </table:table-cell>
          <table:table-cell table:style-name="ce57" office:value-type="float" office:value="-11924345.48" calcext:value-type="float">
            <text:p><text:s/>(11.924.345,48)</text:p>
          </table:table-cell>
          <table:table-cell table:style-name="ce57" office:value-type="float" office:value="-11429416.19" calcext:value-type="float">
            <text:p><text:s/>(11.429.416,19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569177.23" calcext:value-type="float">
            <text:p><text:s/>(569.177,23)</text:p>
          </table:table-cell>
          <table:table-cell table:style-name="ce57" office:value-type="float" office:value="-580294.23" calcext:value-type="float">
            <text:p><text:s/>(580.294,23)</text:p>
          </table:table-cell>
          <table:table-cell table:style-name="ce57" office:value-type="float" office:value="-618464.39" calcext:value-type="float">
            <text:p><text:s/>(618.464,39)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343901.3" calcext:value-type="float">
            <text:p>343.901,30 </text:p>
          </table:table-cell>
          <table:table-cell table:style-name="ce52" office:value-type="float" office:value="1462428.87" calcext:value-type="float">
            <text:p>1.462.428,87 </text:p>
          </table:table-cell>
          <table:table-cell table:style-name="ce52" office:value-type="float" office:value="308653.86" calcext:value-type="float">
            <text:p>308.653,86 </text:p>
          </table:table-cell>
        </table:table-row>
        <table:table-row table:style-name="ro2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350508.57" calcext:value-type="float">
            <text:p>5.350.508,57 </text:p>
          </table:table-cell>
          <table:table-cell table:style-name="ce18" office:value-type="float" office:value="17168378.14" calcext:value-type="float">
            <text:p>17.168.378,14 </text:p>
          </table:table-cell>
          <table:table-cell table:style-name="ce18" office:value-type="float" office:value="8570422.32999999" calcext:value-type="float">
            <text:p>8.570.422,33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1145185.32" calcext:value-type="float">
            <text:p><text:s/>(1.145.185,32)</text:p>
          </table:table-cell>
          <table:table-cell table:style-name="ce18" office:value-type="float" office:value="-1138688.81" calcext:value-type="float">
            <text:p><text:s/>(1.138.688,81)</text:p>
          </table:table-cell>
          <table:table-cell table:style-name="ce18" office:value-type="float" office:value="-1282072.96" calcext:value-type="float">
            <text:p><text:s/>(1.282.072,96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491772.99" calcext:value-type="float">
            <text:p>491.772,99 </text:p>
          </table:table-cell>
          <table:table-cell table:style-name="ce57" office:value-type="float" office:value="398527.95" calcext:value-type="float">
            <text:p>398.527,95 </text:p>
          </table:table-cell>
          <table:table-cell table:style-name="ce57" office:value-type="float" office:value="207976.49" calcext:value-type="float">
            <text:p>207.976,49 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1636958.31" calcext:value-type="float">
            <text:p><text:s/>(1.636.958,31)</text:p>
          </table:table-cell>
          <table:table-cell table:style-name="ce57" office:value-type="float" office:value="-1537216.76" calcext:value-type="float">
            <text:p><text:s/>(1.537.216,76)</text:p>
          </table:table-cell>
          <table:table-cell table:style-name="ce57" office:value-type="float" office:value="-1490049.45" calcext:value-type="float">
            <text:p><text:s/>(1.490.049,45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205323.25" calcext:value-type="float">
            <text:p>4.205.323,25 </text:p>
          </table:table-cell>
          <table:table-cell table:style-name="ce52" office:value-type="float" office:value="16029689.33" calcext:value-type="float">
            <text:p>16.029.689,33 </text:p>
          </table:table-cell>
          <table:table-cell table:style-name="ce52" office:value-type="float" office:value="7288349.36999999" calcext:value-type="float">
            <text:p>7.288.349,37 </text:p>
          </table:table-cell>
        </table:table-row>
        <table:table-row table:style-name="ro2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264756.42" calcext:value-type="float">
            <text:p><text:s/>(264.756,42)</text:p>
          </table:table-cell>
          <table:table-cell table:number-columns-repeated="2" table:style-name="ce57" office:value-type="float" office:value="-0" calcext:value-type="float">
            <text:p>-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940566.83" calcext:value-type="float">
            <text:p>3.940.566,83 </text:p>
          </table:table-cell>
          <table:table-cell table:style-name="ce52" office:value-type="float" office:value="16029689.33" calcext:value-type="float">
            <text:p>16.029.689,33 </text:p>
          </table:table-cell>
          <table:table-cell table:style-name="ce52" office:value-type="float" office:value="7288349.36999999" calcext:value-type="float">
            <text:p>7.288.349,37 </text:p>
          </table:table-cell>
        </table:table-row>
        <table:table-row table:style-name="ro2">
          <table:table-cell table:number-columns-repeated="8"/>
        </table:table-row>
        <table:table-row table:style-name="ro2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2">
          <table:table-cell table:style-name="ce30" office:value-type="string" calcext:value-type="string">
            <text:p>Reconhecemos a exatidão do presente Demonstrativo, <text:s/>realizado em 29 / Fevereir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>
          <table:table-cell table:style-name="ce30" office:value-type="string" calcext:value-type="string">
            <text:p>Aracaju/SE, 2 / Mai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 table:number-rows-repeated="1048525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5-02T12:01:46.665000000</meta:creation-date>
    <dc:date>2024-05-02T12:08:58.113000000</dc:date>
    <meta:editing-duration>PT7M11S</meta:editing-duration>
    <meta:editing-cycles>1</meta:editing-cycles>
    <meta:document-statistic meta:table-count="2" meta:cell-count="468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0" office:value-type="string" calcext:value-type="string">
            <text:p>Luciano Gois Paul</text:p>
          </table:table-cell>
          <table:table-cell table:style-name="ce15" office:value-type="string" calcext:value-type="string">
            <text:p>Kleber Curvelo Fontes</text:p>
          </table:table-cell>
          <table:table-cell table:style-name="ce10" office:value-type="string" calcext:value-type="string">
            <text:p>João Quintiliano da Fonseca Neto</text:p>
          </table:table-cell>
        </table:table-row>
        <table:table-row table:style-name="ro1">
          <table:table-cell table:style-name="ce11" office:value-type="string" calcext:value-type="string">
            <text:p>Diretor-Presidente</text:p>
          </table:table-cell>
          <table:table-cell table:style-name="ce16" office:value-type="string" calcext:value-type="string">
            <text:p>Dir. De Meio Ambiente e Expansão</text:p>
          </table:table-cell>
          <table:table-cell table:style-name="ce10" office:value-type="string" calcext:value-type="string">
            <text:p>Dir. Comercial Financeiro</text:p>
          </table:table-cell>
        </table:table-row>
        <table:table-row table:style-name="ro2">
          <table:table-cell table:style-name="ce12" table:number-columns-repeated="3"/>
        </table:table-row>
        <table:table-row table:style-name="ro1">
          <table:table-cell table:style-name="ce13" office:value-type="string" office:string-value="Ricardo Pereira Simões dos Reis" calcext:value-type="string">
            <text:p>Ricardo Pereira Simões dos Reis </text:p>
          </table:table-cell>
          <table:table-cell table:style-name="ce17" office:value-type="string" calcext:value-type="string">
            <text:p>Carlos Anderson Silveira Pedreira</text:p>
          </table:table-cell>
          <table:table-cell table:style-name="ce13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14" office:value-type="string" calcext:value-type="string">
            <text:p>Diretor de Gestão Corporativa</text:p>
          </table:table-cell>
          <table:table-cell table:style-name="ce18" office:value-type="string" office:string-value="Diretor de Operações" calcext:value-type="string">
            <text:p>Diretor de Operações </text:p>
          </table:table-cell>
          <table:table-cell table:style-name="ce13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02">00/00/0000</text:date>, <text:time style:data-style-name="N2" text:time-value="11:57:51.12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0" office:value-type="string" calcext:value-type="string">
            <text:p>Luciano Gois Paul</text:p>
          </table:table-cell>
          <table:table-cell table:style-name="ce15" office:value-type="string" calcext:value-type="string">
            <text:p>Kleber Curvelo Fontes</text:p>
          </table:table-cell>
          <table:table-cell table:style-name="ce10" office:value-type="string" calcext:value-type="string">
            <text:p>João Quintiliano da Fonseca Neto</text:p>
          </table:table-cell>
        </table:table-row>
        <table:table-row table:style-name="ro1">
          <table:table-cell table:style-name="ce11" office:value-type="string" calcext:value-type="string">
            <text:p>Diretor-Presidente</text:p>
          </table:table-cell>
          <table:table-cell table:style-name="ce16" office:value-type="string" calcext:value-type="string">
            <text:p>Dir. De Meio Ambiente e Expansão</text:p>
          </table:table-cell>
          <table:table-cell table:style-name="ce10" office:value-type="string" calcext:value-type="string">
            <text:p>Dir. Comercial Financeiro</text:p>
          </table:table-cell>
        </table:table-row>
        <table:table-row table:style-name="ro2">
          <table:table-cell table:style-name="ce12" table:number-columns-repeated="3"/>
        </table:table-row>
        <table:table-row table:style-name="ro1">
          <table:table-cell table:style-name="ce13" office:value-type="string" office:string-value="Ricardo Pereira Simões dos Reis" calcext:value-type="string">
            <text:p>Ricardo Pereira Simões dos Reis </text:p>
          </table:table-cell>
          <table:table-cell table:style-name="ce17" office:value-type="string" calcext:value-type="string">
            <text:p>Carlos Anderson Silveira Pedreira</text:p>
          </table:table-cell>
          <table:table-cell table:style-name="ce13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14" office:value-type="string" calcext:value-type="string">
            <text:p>Diretor de Gestão Corporativa</text:p>
          </table:table-cell>
          <table:table-cell table:style-name="ce18" office:value-type="string" office:string-value="Diretor de Operações" calcext:value-type="string">
            <text:p>Diretor de Operações </text:p>
          </table:table-cell>
          <table:table-cell table:style-name="ce13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02">00/00/0000</text:date>, <text:time style:data-style-name="N2" text:time-value="11:57:51.32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8:51.72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