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B800000034F92EA8F1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203cm"/>
    </style:style>
    <style:style style:name="co3" style:family="table-column">
      <style:table-column-properties fo:break-before="auto" style:column-width="4.909cm"/>
    </style:style>
    <style:style style:name="co4" style:family="table-column">
      <style:table-column-properties fo:break-before="auto" style:column-width="3.979cm"/>
    </style:style>
    <style:style style:name="co5" style:family="table-column">
      <style:table-column-properties fo:break-before="auto" style:column-width="5.046cm"/>
    </style:style>
    <style:style style:name="co6" style:family="table-column">
      <style:table-column-properties fo:break-before="auto" style:column-width="2.21cm"/>
    </style:style>
    <style:style style:name="co7" style:family="table-column">
      <style:table-column-properties fo:break-before="auto" style:column-width="4.865cm"/>
    </style:style>
    <style:style style:name="co8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1" table:default-cell-style-name="Default"/>
        <table:table-column table:style-name="co4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-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2" calcext:value-type="float">
            <text:p>2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3" calcext:value-type="float">
            <text:p>3</text:p>
          </table:table-cell>
          <table:table-cell table:formula="of:=SUMIF([.E5:.E2511];[.J3];[.F5:.F2517])" office:value-type="float" office:value="2" calcext:value-type="float">
            <text:p>2</text:p>
          </table:table-cell>
          <table:table-cell table:formula="of:=SUMIF([.E5:.E2511];[.K3];[.F5:.F2517])" office:value-type="float" office:value="1" calcext:value-type="float">
            <text:p>1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5" calcext:value-type="float">
            <text:p>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24" calcext:value-type="float">
            <text:p>124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297" calcext:value-type="float">
            <text:p>297</text:p>
          </table:table-cell>
          <table:table-cell table:formula="of:=SUMIF([.E5:.E2511];[.H9];[.F5:.F2517])" office:value-type="float" office:value="263" calcext:value-type="float">
            <text:p>263</text:p>
          </table:table-cell>
          <table:table-cell table:formula="of:=SUMIF([.E5:.E2511];[.I9];[.F5:.F2517])" office:value-type="float" office:value="0" calcext:value-type="float">
            <text:p>0</text:p>
          </table:table-cell>
          <table:table-cell table:formula="of:=SUMIF([.E5:.E2511];[.J9];[.F5:.F2517])" office:value-type="float" office:value="1" calcext:value-type="float">
            <text:p>1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3" calcext:value-type="float">
            <text:p>3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2" calcext:value-type="float">
            <text:p>2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50962" calcext:value-type="float">
            <text:p>50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INTO DE MENDONCA FILHO</text:p>
          </table:table-cell>
          <table:table-cell office:value-type="string" calcext:value-type="string">
            <text:p>21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4" calcext:value-type="float">
            <text:p>104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1" calcext:value-type="float">
            <text:p>1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2" calcext:value-type="float">
            <text:p>2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4" calcext:value-type="float">
            <text:p>50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7" calcext:value-type="float">
            <text:p>509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ILA PATRICIA PEREIRA RAMOS</text:p>
          </table:table-cell>
          <table:table-cell office:value-type="string" calcext:value-type="string">
            <text:p>04/05/2026</text:p>
          </table:table-cell>
          <table:table-cell office:value-type="string" calcext:value-type="string">
            <text:p>SECRETÁRIO (A) EXECUTIV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float" office:value="50965" calcext:value-type="float">
            <text:p>50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A MARIA MONTEIRO</text:p>
          </table:table-cell>
          <table:table-cell office:value-type="string" calcext:value-type="string">
            <text:p>03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0" calcext:value-type="float">
            <text:p>30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0" calcext:value-type="float">
            <text:p>0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6" calcext:value-type="float">
            <text:p>6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2" calcext:value-type="float">
            <text:p>2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6" calcext:value-type="float">
            <text:p>16</text:p>
          </table:table-cell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0" calcext:value-type="float">
            <text:p>0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8" calcext:value-type="float">
            <text:p>8</text:p>
          </table:table-cell>
          <table:table-cell table:formula="of:=SUMIF([.E5:.E2511];[.J25];[.F5:.F2517])" office:value-type="float" office:value="1" calcext:value-type="float">
            <text:p>1</text:p>
          </table:table-cell>
          <table:table-cell table:formula="of:=SUMIF([.E5:.E2511];[.K25];[.F5:.F2517])" office:value-type="float" office:value="2" calcext:value-type="float">
            <text:p>2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4" calcext:value-type="float">
            <text:p>34</text:p>
          </table:table-cell>
          <table:table-cell table:formula="of:=SUMIF([.E5:.E2511];[.O25];[.F5:.F2517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string" calcext:value-type="string">
            <text:p>1.0 , PR-PRESIDÊNCIA, PR - PRESIDÊNCIA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964" calcext:value-type="float" table:number-columns-spanned="10" table:number-rows-spanned="4">
            <text:p>964</text:p>
          </table:table-cell>
          <table:covered-table-cell table:number-columns-repeated="9" table:style-name="ce2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4:5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3 , PR-PRESIDÊNCIA, SFCC-SUPERINTEND FINANC, CONTÁBIL E COMERCIAL, GCMR - GERÊNCIA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4:5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ONTEIRO BRITO SOARES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3 , PR-PRESIDÊNCIA, SFCC-SUPERINTEND FINANC, CONTÁBIL E COMERCIAL, GCMR - GERÊNCIA COMERCIAL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 , PR-PRESIDÊNCIA, SGOC-SUPERINTEND DE GOVERNANÇA E CONTROL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4:5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 , PR-PRESIDÊNCIA, SGOC-SUPERINTEND DE GOVERNANÇA E CONTROLE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-PRESIDÊNCIA</text:p>
          </table:table-cell>
          <table:table-cell office:value-type="float" office:value="94" calcext:value-type="float">
            <text:p>9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C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4:5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4:5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4:5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office:value-type="float" office:value="153" calcext:value-type="float">
            <text:p>15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4:5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1" calcext:value-type="float">
            <text:p>50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BATISTA DOS SANTOS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4:5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4:5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office:value-type="float" office:value="99" calcext:value-type="float">
            <text:p>9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C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4:5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5:0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office:value-type="float" office:value="91" calcext:value-type="float">
            <text:p>9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5:0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<text:s/>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5:0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5:0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 CACHO PINHEIRO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5:0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office:value-type="float" office:value="182" calcext:value-type="float">
            <text:p>18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office:value-type="float" office:value="527" calcext:value-type="float">
            <text:p>52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 COSM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5:0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 RODRIGU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office:value-type="float" office:value="54" calcext:value-type="float">
            <text:p>5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office:value-type="float" office:value="590" calcext:value-type="float">
            <text:p>59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TEC - DIRETORIA TÉCNICA,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5:0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5:0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office:value-type="float" office:value="56" calcext:value-type="float">
            <text:p>5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5:0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office:value-type="float" office:value="85" calcext:value-type="float">
            <text:p>8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office:value-type="float" office:value="112" calcext:value-type="float">
            <text:p>1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-DIRETORI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9" calcext:value-type="float">
            <text:p>509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BIMAEL CHAGAS DE MENEZES</text:p>
          </table:table-cell>
          <table:table-cell office:value-type="string" calcext:value-type="string">
            <text:p>07/05/2026</text:p>
          </table:table-cell>
          <table:table-cell office:value-type="string" calcext:value-type="string">
            <text:p>MOTORISTA EXECU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0 , DIAD-DIRETORIA ADMINISTRATIVA, DIRETORIA ADMINISTRATIVA, POSTO EXTI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0 , DIAD-DIRETORIA ADMINISTRATIVA, DIRETORIA ADMINISTRATIVA, POSTO EXTINT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-DIRETORIA ADMINISTRATIVA, DIRETORIA ADMINISTRATIVA, ATAD - ASSESSORIA TÉCNIC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-DIRETORIA ADMINISTRATIVA, DIRETORIA ADMINISTRATIVA, ATAD - ASSESSORIA TÉCNICA ADMINIST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IAD-DIRETORIA ADMINISTRATIVA, DIRETORIA ADMINISTRATIV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IAD-DIRETORIA ADMINISTRATIVA, SGPE-SUPERINT GEST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-DIRETORIA ADMINISTRATIVA, SGPE-SUPERINT GEST DE PESSOAS, GPPE–GER PROC GEST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5:0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5:0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-DIRETORIA ADMINISTRATIVA, SGPE-SUPERINT GEST DE PESSOAS, GPPE–GER PROC GEST PESSOAS</text:p>
          </table:table-cell>
          <table:table-cell office:value-type="float" office:value="60" calcext:value-type="float">
            <text:p>6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-DIRETORIA ADMINISTRATIVA, SGPE-SUPERINT GEST DE PESSOAS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-DIRETORIA ADMINISTRATIVA, SGPE-SUPERINT GEST DE PESSOAS, GGSS-GER DE GESTÃO SAÚDE E SEG DO TRAB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IAD-DIRETORIA ADMINISTRATIVA, SGPE-SUPERINT GEST DE PESSOAS</text:p>
          </table:table-cell>
          <table:table-cell office:value-type="float" office:value="74" calcext:value-type="float">
            <text:p>7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IAD-DIRETORIA ADMINISTRATIVA, SUAD-SUPERINT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-DIRETORIA ADMINISTRATIVA, SUAD-SUPERINT ADMINISTRATIVA, GAAD - GERÊNCIA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5:0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-DIRETORIA ADMINISTRATIVA, SUAD-SUPERINT ADMINISTRATIVA, GAAD - GERÊNCIA DE APOIO ADMINISTRATIVO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-DIRETORIA ADMINISTRATIVA, SUAD-SUPERINT ADMINISTRATIVA, GTIC-GER DE TECNOLOGIA DA INFORM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-DIRETORIA ADMINISTRATIVA, SUAD-SUPERINT ADMINISTRATIVA, GTIC-GER DE TECNOLOGIA DA INFORM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IAD-DIRETORIA ADMINISTRATIVA, SUAD-SUPERINT ADMINISTRATIVA</text:p>
          </table:table-cell>
          <table:table-cell office:value-type="float" office:value="41" calcext:value-type="float">
            <text:p>4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-DIRETORIA ADMINISTRATIVA</text:p>
          </table:table-cell>
          <table:table-cell office:value-type="float" office:value="121" calcext:value-type="float">
            <text:p>1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8" calcext:value-type="float">
            <text:p>5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ISMARK ALVES MATIAS</text:p>
          </table:table-cell>
          <table:table-cell office:value-type="string" calcext:value-type="string">
            <text:p>04/05/2026</text:p>
          </table:table-cell>
          <table:table-cell office:value-type="string" calcext:value-type="string">
            <text:p>MOTORISTA EXECU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6" calcext:value-type="float">
            <text:p>5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BETYNA OLIVEIRA SILVA</text:p>
          </table:table-cell>
          <table:table-cell office:value-type="string" calcext:value-type="string">
            <text:p>04/05/2026</text:p>
          </table:table-cell>
          <table:table-cell office:value-type="string" calcext:value-type="string">
            <text:p>ASSESSOR (A) EXECU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MES-DIRETORIA DE MERCADO,EXPANSÃO E SUSTENTABILIDADE, , ATME - ASSESSORIA TÉCNICA DE MERCADO, EXPANSÃO E SUSTENTA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MES-DIRETORIA DE MERCADO,EXPANSÃO E SUSTENTABILIDADE, , ATME - ASSESSORIA TÉCNICA DE MERCADO, EXPANSÃO E SUSTENTABIL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MES-DIRETORIA DE MERCADO,EXPANSÃO E SUSTENTABILIDADE,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5:0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office:value-type="float" office:value="32" calcext:value-type="float">
            <text:p>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5:0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office:value-type="float" office:value="50" calcext:value-type="float">
            <text:p>5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68" calcext:value-type="float">
            <text:p>96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23/06/2026 <text:s/>- <text:s/>08:05:0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F92EA8F1.png" xlink:type="simple" xlink:show="embed" xlink:actuate="onLoad" draw:mime-type="image/png">
              <text:p/>
            </draw:image>
          </draw:frame>
        </table:shapes>
        <table:table-column table:style-name="co5" table:default-cell-style-name="ce7"/>
        <table:table-column table:style-name="co6" table:default-cell-style-name="ce11"/>
        <table:table-column table:style-name="co7" table:default-cell-style-name="ce7"/>
        <table:table-column table:style-name="co8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2" calcext:value-type="float">
            <text:p>2</text:p>
          </table:table-cell>
          <table:table-cell table:style-name="ce12" table:formula="of:=['REL%20COL%20JUNHO.2020'.G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0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3" calcext:value-type="float">
            <text:p>3</text:p>
          </table:table-cell>
          <table:table-cell table:style-name="ce12" table:formula="of:=['REL%20COL%20JUNHO.2020'.I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2" calcext:value-type="float">
            <text:p>2</text:p>
          </table:table-cell>
          <table:table-cell table:style-name="ce12" table:formula="of:=['REL%20COL%20JUNHO.2020'.J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" calcext:value-type="float">
            <text:p>1</text:p>
          </table:table-cell>
          <table:table-cell table:style-name="ce12" table:formula="of:=['REL%20COL%20JUNHO.2020'.K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5" calcext:value-type="float">
            <text:p>5</text:p>
          </table:table-cell>
          <table:table-cell table:style-name="ce12" table:formula="of:=['REL%20COL%20JUNHO.2020'.M5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24" calcext:value-type="float">
            <text:p>124</text:p>
          </table:table-cell>
          <table:table-cell table:style-name="ce12" table:formula="of:=['REL%20COL%20JUNHO.2020'.O5]" office:value-type="float" office:value="124" calcext:value-type="float">
            <text:p>12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297" calcext:value-type="float">
            <text:p>297</text:p>
          </table:table-cell>
          <table:table-cell table:style-name="ce12" table:formula="of:=['REL%20COL%20JUNHO.2020'.G10]" office:value-type="float" office:value="297" calcext:value-type="float">
            <text:p>29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63" calcext:value-type="float">
            <text:p>263</text:p>
          </table:table-cell>
          <table:table-cell table:style-name="ce12" table:formula="of:=['REL%20COL%20JUNHO.2020'.H10]" office:value-type="float" office:value="263" calcext:value-type="float">
            <text:p>26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0" calcext:value-type="float">
            <text:p>0</text:p>
          </table:table-cell>
          <table:table-cell table:style-name="ce12" table:formula="of:=['REL%20COL%20JUNHO.2020'.I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" calcext:value-type="float">
            <text:p>1</text:p>
          </table:table-cell>
          <table:table-cell table:style-name="ce12" table:formula="of:=['REL%20COL%20JUNHO.2020'.J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3" calcext:value-type="float">
            <text:p>3</text:p>
          </table:table-cell>
          <table:table-cell table:style-name="ce12" table:formula="of:=['REL%20COL%20JUNHO.2020'.L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0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" calcext:value-type="float">
            <text:p>2</text:p>
          </table:table-cell>
          <table:table-cell table:style-name="ce12" table:formula="of:=['REL%20COL%20JUNHO.2020'.O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0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4" calcext:value-type="float">
            <text:p>104</text:p>
          </table:table-cell>
          <table:table-cell table:style-name="ce12" table:formula="of:=['REL%20COL%20JUNHO.2020'.G14]" office:value-type="float" office:value="104" calcext:value-type="float">
            <text:p>10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1" calcext:value-type="float">
            <text:p>1</text:p>
          </table:table-cell>
          <table:table-cell table:style-name="ce12" table:formula="of:=['REL%20COL%20JUNHO.2020'.I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0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0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2" calcext:value-type="float">
            <text:p>2</text:p>
          </table:table-cell>
          <table:table-cell table:style-name="ce12" table:formula="of:=['REL%20COL%20JUNHO.2020'.M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0" calcext:value-type="float">
            <text:p>30</text:p>
          </table:table-cell>
          <table:table-cell table:style-name="ce12" table:formula="of:=['REL%20COL%20JUNHO.2020'.H18]" office:value-type="float" office:value="30" calcext:value-type="float">
            <text:p>3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0" calcext:value-type="float">
            <text:p>0</text:p>
          </table:table-cell>
          <table:table-cell table:style-name="ce12" table:formula="of:=['REL%20COL%20JUNHO.2020'.J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6" calcext:value-type="float">
            <text:p>6</text:p>
          </table:table-cell>
          <table:table-cell table:style-name="ce12" table:formula="of:=['REL%20COL%20JUNHO.2020'.L18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0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0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2" calcext:value-type="float">
            <text:p>2</text:p>
          </table:table-cell>
          <table:table-cell table:style-name="ce12" table:formula="of:=['REL%20COL%20JUNHO.2020'.P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0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2" calcext:value-type="float">
            <text:p>2</text:p>
          </table:table-cell>
          <table:table-cell table:style-name="ce12" table:formula="of:=['REL%20COL%20JUNHO.2020'.I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0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0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0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6" calcext:value-type="float">
            <text:p>16</text:p>
          </table:table-cell>
          <table:table-cell table:style-name="ce12" table:formula="of:=['REL%20COL%20JUNHO.2020'.P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0" calcext:value-type="float">
            <text:p>0</text:p>
          </table:table-cell>
          <table:table-cell table:style-name="ce12" table:formula="of:=['REL%20COL%20JUNHO.2020'.G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8" calcext:value-type="float">
            <text:p>8</text:p>
          </table:table-cell>
          <table:table-cell table:style-name="ce12" table:formula="of:=['REL%20COL%20JUNHO.2020'.I26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" calcext:value-type="float">
            <text:p>1</text:p>
          </table:table-cell>
          <table:table-cell table:style-name="ce12" table:formula="of:=['REL%20COL%20JUNHO.2020'.J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2" calcext:value-type="float">
            <text:p>2</text:p>
          </table:table-cell>
          <table:table-cell table:style-name="ce12" table:formula="of:=['REL%20COL%20JUNHO.2020'.K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0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4" calcext:value-type="float">
            <text:p>34</text:p>
          </table:table-cell>
          <table:table-cell table:style-name="ce12" table:formula="of:=['REL%20COL%20JUNHO.2020'.N26]" office:value-type="float" office:value="34" calcext:value-type="float">
            <text:p>3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0" calcext:value-type="float">
            <text:p>0</text:p>
          </table:table-cell>
          <table:table-cell table:style-name="ce12" table:formula="of:=['REL%20COL%20JUNHO.2020'.O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964" calcext:value-type="float">
            <text:p>964</text:p>
          </table:table-cell>
          <table:table-cell table:style-name="ce4" table:formula="of:=SUM([.C6:.C65])-[.C66]" office:value-type="float" office:value="964" calcext:value-type="float">
            <text:p>96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time-style style:name="N119">
      <number:minutes number:style="long"/>
      <number:text>:</number:text>
      <number:seconds number:style="long"/>
    </number:time-style>
    <number:time-style style:name="N12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1">
      <number:minutes number:style="long"/>
      <number:text>:</number:text>
      <number:seconds number:style="long" number:decimal-places="1"/>
    </number:time-style>
    <number:number-style style:name="N12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6-23T08:08:45.140168300</dc:date>
    <meta:editing-duration>PT8H22M54S</meta:editing-duration>
    <meta:editing-cycles>80</meta:editing-cycles>
    <meta:generator>LibreOffice/25.8.7.1$Windows_X86_64 LibreOffice_project/39c3b7ac021cfb9f4ca681457ad36828f90e2ce7</meta:generator>
    <meta:print-date>2025-10-13T08:20:09.338000000</meta:print-date>
    <meta:printed-by>Arquivos PDF</meta:printed-by>
    <meta:document-statistic meta:table-count="2" meta:cell-count="8262" meta:object-count="1"/>
  </office:meta>
</office:document-meta>
</file>