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automatic-styles>
    <style:style style:name="co1" style:family="table-column">
      <style:table-column-properties fo:break-before="auto" style:column-width="0.762cm"/>
    </style:style>
    <style:style style:name="co2" style:family="table-column">
      <style:table-column-properties fo:break-before="auto" style:column-width="0.707cm"/>
    </style:style>
    <style:style style:name="co3" style:family="table-column">
      <style:table-column-properties fo:break-before="auto" style:column-width="16.748cm"/>
    </style:style>
    <style:style style:name="co4" style:family="table-column">
      <style:table-column-properties fo:break-before="auto" style:column-width="6.426cm"/>
    </style:style>
    <style:style style:name="co5" style:family="table-column">
      <style:table-column-properties fo:break-before="auto" style:column-width="2.071cm"/>
    </style:style>
    <style:style style:name="co6" style:family="table-column">
      <style:table-column-properties fo:break-before="auto" style:column-width="1.686cm"/>
    </style:style>
    <style:style style:name="ro1" style:family="table-row">
      <style:table-row-properties style:row-height="0.55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684cm" fo:break-before="auto" style:use-optimal-row-height="fals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46cm" fo:break-before="auto" style:use-optimal-row-height="false"/>
    </style:style>
    <style:style style:name="ro6" style:family="table-row">
      <style:table-row-properties style:row-height="0.452cm" fo:break-before="auto" style:use-optimal-row-height="false"/>
    </style:style>
    <style:style style:name="ta1" style:family="table" style:master-page-name="PageStyle_5f_2018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08" style:family="table-cell" style:parent-style-name="Default">
      <style:table-cell-properties style:glyph-orientation-vertical="0" fo:border-bottom="1.76pt solid #000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style:cell-protect="protected" style:print-content="true"/>
    </style:style>
    <style:style style:name="ce6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none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cell-protect="protected" style:print-content="true" fo:border="0.74pt solid #000000"/>
    </style:style>
    <style:style style:name="ce9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order-bottom="0.74pt solid #000000" style:cell-protect="protected" style:print-content="true" fo:border-left="0.74pt solid #000000" fo:border-right="none" fo:border-top="0.74pt solid #000000"/>
    </style:style>
    <style:style style:name="ce15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none" style:rotation-angle="90" fo:border-top="0.74pt solid #000000" style:vertical-align="middle"/>
      <style:paragraph-properties fo:text-align="center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order-bottom="0.74pt solid #000000" style:cell-protect="protected" style:print-content="true" fo:border-left="0.74pt solid #000000" fo:border-right="none" fo:border-top="0.74pt solid #000000"/>
      <style:text-properties fo:font-weight="bold" style:font-weight-asian="bold" style:font-weight-complex="bold"/>
    </style:style>
    <style:style style:name="ce18" style:family="table-cell" style:parent-style-name="Default">
      <style:table-cell-properties style:cell-protect="protected" style:print-content="true" fo:border="0.74pt solid #000000"/>
      <style:text-properties fo:font-weight="bold" style:font-weight-asian="bold" style:font-weight-complex="bold"/>
    </style:style>
    <style:style style:name="ce19" style:family="table-cell" style:parent-style-name="Default">
      <style:table-cell-properties style:cell-protect="protected" style:print-content="true" style:text-align-source="fix" style:repeat-content="false" fo:wrap-option="wrap" fo:border="0.74pt solid #000000" style:rotation-angle="90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>
      <style:table-cell-properties style:cell-protect="protected" style:print-content="true" fo:wrap-option="wrap" fo:border="0.74pt solid #000000"/>
    </style:style>
    <style:style style:name="ce21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2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0.74pt solid #000000" style:rotation-angle="9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>
      <style:table-cell-properties style:cell-protect="protected" style:print-content="true" fo:border="0.74pt solid #000000" style:rotation-angle="90"/>
    </style:style>
    <style:style style:name="ce25" style:family="table-cell" style:parent-style-name="Default">
      <style:table-cell-properties fo:border-bottom="0.74pt solid #000000" style:cell-protect="protected" style:print-content="true" fo:border-left="0.74pt solid #000000" fo:border-right="none" style:rotation-angle="90" fo:border-top="0.74pt solid #000000"/>
    </style:style>
    <style:style style:name="ce26" style:family="table-cell" style:parent-style-name="Default">
      <style:table-cell-properties style:cell-protect="protected" style:print-content="true" style:text-align-source="fix" style:repeat-content="false" fo:border="0.74pt solid #000000" style:rotation-angle="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34" style:family="table-cell" style:parent-style-name="Default">
      <style:table-cell-properties style:cell-protect="protected" style:print-content="true" style:text-align-source="fix" style:repeat-content="false" fo:border="0.74pt solid #000000" style:vertical-align="middle"/>
      <style:paragraph-properties fo:text-align="justify"/>
      <style:text-properties fo:font-weight="bold" style:font-weight-asian="bold" style:font-weight-complex="bold"/>
    </style:style>
    <style:style style:name="ce36" style:family="table-cell" style:parent-style-name="Default">
      <style:table-cell-properties style:cell-protect="protected" style:print-content="true" style:text-align-source="fix" style:repeat-content="false" fo:border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>
      <style:table-cell-properties fo:border-bottom="none" style:cell-protect="protected" style:print-content="true" fo:border-left="0.74pt solid #000000" fo:border-right="none" style:rotation-angle="90" fo:border-top="0.74pt solid #000000"/>
    </style:style>
    <style:style style:name="ce39" style:family="table-cell" style:parent-style-name="Default">
      <style:table-cell-properties fo:border-bottom="none" style:cell-protect="protected" style:print-content="true" fo:border-left="0.74pt solid #000000" fo:border-right="none" style:rotation-angle="90" fo:border-top="none"/>
    </style:style>
    <style:style style:name="ce40" style:family="table-cell" style:parent-style-name="Default">
      <style:table-cell-properties fo:border-bottom="0.74pt solid #000000" style:cell-protect="protected" style:print-content="true" fo:border-left="0.74pt solid #000000" fo:border-right="none" style:rotation-angle="90" fo:border-top="none"/>
    </style:style>
    <style:style style:name="ce45" style:family="table-cell" style:parent-style-name="Default">
      <style:table-cell-properties fo:border-bottom="0.74pt solid #000000" style:cell-protect="protected" style:print-content="true" fo:border-left="0.74pt solid #000000" fo:border-right="none" fo:border-top="none"/>
    </style:style>
    <style:style style:name="ce44" style:family="table-cell" style:parent-style-name="Default">
      <style:table-cell-properties fo:border-bottom="none" fo:border-left="none" fo:border-right="none" fo:border-top="0.74pt solid #000000"/>
    </style:style>
    <style:style style:name="ce46" style:family="table-cell" style:parent-style-name="Default">
      <style:table-cell-properties fo:border="none"/>
    </style:style>
    <style:style style:name="ce1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1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none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0.74pt solid #000000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>
      <style:table-cell-properties fo:border-bottom="0.74pt solid #000000" style:cell-protect="protected" style:print-content="true" fo:border-left="none" fo:border-right="0.74pt solid #000000" fo:border-top="0.74pt solid #000000"/>
    </style:style>
    <style:style style:name="ce55" style:family="table-cell" style:parent-style-name="Default">
      <style:table-cell-properties fo:border-bottom="0.74pt solid #000000" style:cell-protect="protected" style:print-content="true" fo:border-left="none" fo:border-right="0.74pt solid #000000" fo:border-top="0.74pt solid #000000"/>
      <style:text-properties fo:font-weight="bold" style:font-weight-asian="bold" style:font-weight-complex="bold"/>
    </style:style>
    <style:style style:name="ce56" style:family="table-cell" style:parent-style-name="Default">
      <style:table-cell-properties fo:border-bottom="0.74pt solid #000000" style:cell-protect="protected" style:print-content="true" fo:border-left="0.74pt solid #000000" fo:border-right="0.74pt solid #000000" fo:border-top="none"/>
    </style:style>
    <style:style style:name="ce57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0.74pt solid #000000" style:rotation-angle="90" fo:border-top="0.74pt solid #000000" style:vertical-align="middle"/>
      <style:paragraph-properties fo:text-align="center"/>
      <style:text-properties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8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</style:style>
    <style:style style:name="ce59" style:family="table-cell" style:parent-style-name="Default">
      <style:table-cell-properties fo:border-bottom="0.74pt solid #000000" style:cell-protect="protected" style:print-content="true" fo:border-left="none" fo:border-right="none" fo:border-top="0.74pt solid #000000"/>
    </style:style>
    <style:style style:name="ce61" style:family="table-cell" style:parent-style-name="Default">
      <style:table-cell-properties style:cell-protect="protected" style:print-content="true" fo:border="0.74pt solid #000000"/>
      <style:text-properties fo:font-size="10pt" style:font-size-asian="10pt" style:font-size-complex="10pt"/>
    </style:style>
    <style:style style:name="ce62" style:family="table-cell" style:parent-style-name="Default">
      <style:table-cell-properties fo:border-bottom="0.74pt solid #000000" style:cell-protect="protected" style:print-content="true" fo:border-left="none" fo:border-right="0.74pt solid #000000" style:rotation-angle="90" fo:border-top="0.74pt solid #000000"/>
    </style:style>
    <style:style style:name="ce66" style:family="table-cell" style:parent-style-name="Default">
      <style:table-cell-properties fo:border-bottom="none" style:cell-protect="protected" style:print-content="true" fo:border-left="none" fo:border-right="none" style:rotation-angle="90" fo:border-top="0.74pt solid #000000"/>
    </style:style>
    <style:style style:name="ce67" style:family="table-cell" style:parent-style-name="Default">
      <style:table-cell-properties style:cell-protect="protected" style:print-content="true" fo:border="none" style:rotation-angle="90"/>
    </style:style>
    <style:style style:name="ce69" style:family="table-cell" style:parent-style-name="Default">
      <style:table-cell-properties fo:border-bottom="0.74pt solid #000000" style:cell-protect="protected" style:print-content="true" fo:border-left="none" fo:border-right="none" style:rotation-angle="90" fo:border-top="none"/>
    </style:style>
    <style:style style:name="ce65" style:family="table-cell" style:parent-style-name="Default">
      <style:table-cell-properties fo:border-bottom="none" style:cell-protect="protected" style:print-content="true" style:text-align-source="fix" style:repeat-content="false" fo:border-left="none" fo:border-right="0.74pt solid #000000" fo:border-top="0.74pt solid #000000" style:vertical-align="middle"/>
      <style:paragraph-properties fo:text-align="center"/>
    </style:style>
    <style:style style:name="ce68" style:family="table-cell" style:parent-style-name="Default">
      <style:table-cell-properties fo:border-bottom="0.74pt solid #000000" style:cell-protect="protected" style:print-content="true" fo:border-left="none" fo:border-right="0.74pt solid #000000" fo:border-top="none"/>
    </style:style>
    <style:style style:name="ce1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style:glyph-orientation-vertical="0" fo:border-bottom="1.76pt solid #000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9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9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8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2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5" style:family="table-cell" style:parent-style-name="Default">
      <style:table-cell-properties fo:border-bottom="none" style:cell-protect="protected" style:print-content="true" fo:border-left="0.74pt solid #000000" fo:border-right="0.74pt solid #000000" fo:border-top="0.74pt solid #000000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none" style:cell-protect="protected" style:print-content="true" fo:border-left="0.74pt solid #000000" fo:border-right="0.74pt solid #000000" fo:border-top="none"/>
    </style:style>
    <style:style style:name="ce142" style:family="table-cell" style:parent-style-name="Default">
      <style:table-cell-properties style:glyph-orientation-vertical="0" fo:border-bottom="0.74pt solid #000000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3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6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5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5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8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4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none" style:cell-protect="none" style:print-content="tru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5" style:family="table-cell" style:parent-style-name="Default">
      <style:table-cell-properties fo:wrap-option="wrap"/>
      <style:text-properties fo:color="#00000a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9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2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justify"/>
      <style:text-properties fo:font-weight="bold" style:font-weight-asian="bold" style:font-weight-complex="bold"/>
    </style:style>
    <style:style style:name="ce17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6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5" style:family="table-cell" style:parent-style-name="Default">
      <style:table-cell-properties fo:border-bottom="none" style:cell-protect="protected" style:print-content="true" fo:border-left="none" fo:padding="0.071cm" fo:border-right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7" style:family="table-cell" style:parent-style-name="Default">
      <style:table-cell-properties fo:border-bottom="0.74pt solid #000000" style:cell-protect="protected" style:print-content="true" fo:border-left="none" fo:padding="0.071cm" fo:border-right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5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1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0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6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8" style:family="table-cell" style:parent-style-name="Default">
      <style:table-cell-properties fo:border-bottom="0.74pt solid #000000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8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3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0" style:family="table-cell" style:parent-style-name="Default">
      <style:table-cell-properties style:glyph-orientation-vertical="0" fo:border-bottom="0.74pt solid #000000" style:cell-protect="none" style:print-content="tru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1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</style:style>
    <style:style style:name="ce212" style:family="table-cell" style:parent-style-name="Default">
      <style:table-cell-properties style:glyph-orientation-vertical="0" fo:border-bottom="0.74pt solid #000000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5" style:family="table-cell" style:parent-style-name="Default">
      <style:table-cell-properties style:cell-protect="none" style:print-content="true"/>
      <style:text-properties fo:font-weight="bold" style:font-weight-asian="bold" style:font-weight-complex="bold"/>
    </style:style>
    <style:style style:name="ce213" style:family="table-cell" style:parent-style-name="Default">
      <style:table-cell-properties style:glyph-orientation-vertical="0" fo:border-bottom="none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4" style:family="table-cell" style:parent-style-name="Default">
      <style:table-cell-properties style:glyph-orientation-vertical="0" fo:border-bottom="none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f10d0c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5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2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4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2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0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9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3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8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0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4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3" style:family="table-cell" style:parent-style-name="Default">
      <style:table-cell-properties fo:border-bottom="none" style:cell-protect="none" style:print-content="true" fo:border-left="0.74pt solid #000000" fo:border-right="0.74pt solid #000000" fo:border-top="0.74pt solid #000000"/>
    </style:style>
    <style:style style:name="ce246" style:family="table-cell" style:parent-style-name="Default">
      <style:table-cell-properties fo:border-bottom="none" style:cell-protect="none" style:print-content="true" fo:border-left="0.74pt solid #000000" fo:border-right="0.74pt solid #000000" fo:border-top="none"/>
      <style:text-properties fo:font-size="9pt" fo:font-weight="bold" style:font-size-asian="9pt" style:font-weight-asian="bold" style:font-size-complex="9pt" style:font-weight-complex="bold"/>
    </style:style>
    <style:style style:name="ce247" style:family="table-cell" style:parent-style-name="Default">
      <style:table-cell-properties fo:border-bottom="none" style:cell-protect="none" style:print-content="true" fo:border-left="0.74pt solid #000000" fo:border-right="0.74pt solid #000000" fo:border-top="none"/>
      <style:text-properties fo:color="#c9211e"/>
    </style:style>
    <style:style style:name="ce248" style:family="table-cell" style:parent-style-name="Default">
      <style:table-cell-properties fo:border-bottom="none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0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1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</style:style>
    <style:style style:name="ce25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6" style:family="table-cell" style:parent-style-name="Default">
      <style:table-cell-properties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9" style:family="table-cell" style:parent-style-name="Default" style:data-style-name="N37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0" style:family="table-cell" style:parent-style-name="Default">
      <style:table-cell-properties fo:border-bottom="none" style:cell-protect="none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8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3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1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8" style:family="table-cell" style:parent-style-name="Default">
      <style:table-cell-properties fo:border-bottom="none" style:cell-protect="none" style:print-content="true" style:text-align-source="fix" style:repeat-content="false" fo:border-left="0.74pt solid #000000" fo:padding="0.071cm" fo:border-right="0.74pt solid #000000" fo:border-top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4" style:family="table-cell" style:parent-style-name="Default">
      <style:table-cell-properties fo:border-bottom="none" style:cell-protect="none" style:print-content="true" style:text-align-source="fix" style:repeat-content="false" fo:border-left="0.74pt solid #000000" fo:padding="0.071cm" fo:border-right="0.74pt solid #000000" fo:border-top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6" style:family="table-cell" style:parent-style-name="Default">
      <style:table-cell-properties fo:border-bottom="0.74pt solid #000000" style:cell-protect="none" style:print-content="true" style:text-align-source="fix" style:repeat-content="false" fo:border-left="0.74pt solid #000000" fo:padding="0.071cm" fo:border-right="0.74pt solid #000000" fo:border-top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8" style:family="table-cell" style:parent-style-name="Default">
      <style:table-cell-properties style:cell-protect="protected" style:print-content="true" style:text-align-source="fix" style:repeat-content="fals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4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93" style:family="table-cell" style:parent-style-name="Default" style:data-style-name="N37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8" style:family="table-cell" style:parent-style-name="Default">
      <style:table-cell-properties fo:border-bottom="none" style:cell-protect="none" style:print-content="true" style:text-align-source="fix" style:repeat-content="false" fo:border-left="0.74pt solid #000000" fo:border-right="0.74pt solid #000000" fo:border-top="none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290" style:family="table-cell" style:parent-style-name="Default">
      <style:table-cell-properties fo:border-bottom="none" style:cell-protect="none" style:print-content="true" fo:border-left="0.74pt solid #000000" fo:border-right="0.74pt solid #000000" fo:border-top="none"/>
    </style:style>
    <style:style style:name="ce292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7" style:family="table-cell" style:parent-style-name="Default">
      <style:table-cell-properties fo:border-bottom="none" style:cell-protect="none" style:print-content="true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4" style:family="table-cell" style:parent-style-name="Default" style:data-style-name="N100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1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3" style:family="table-cell" style:parent-style-name="Default">
      <style:table-cell-properties fo:border-bottom="0.74pt solid #000000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5" style:family="table-cell" style:parent-style-name="Default">
      <style:table-cell-properties style:cell-protect="protected" style:print-content="true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0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7" style:family="table-cell" style:parent-style-name="Default">
      <style:table-cell-properties fo:border-bottom="none" style:cell-protect="none" style:print-content="true" fo:border-left="none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" style:family="table-cell" style:parent-style-name="Default">
      <style:table-cell-properties style:cell-protect="protected" style:print-content="true" fo:padding="0.071cm"/>
    </style:style>
    <style:style style:name="ce31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justify" draw:textarea-vertical-align="middle" fo:padding-top="0.056cm" fo:padding-bottom="0.056cm" fo:padding-left="0.056cm" fo:padding-right="0.056cm" draw:visible-area-left="0cm" draw:visible-area-top="0cm" draw:visible-area-width="27.253cm" draw:visible-area-height="6.448cm" draw:ole-draw-aspect="1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a"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/>
    </style:style>
    <style:style style:name="T2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/>
    </style:style>
    <style:style style:name="T3" style:family="text">
      <style:text-properties fo:color="#00000a"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 style:use-window-font-color="true"/>
    </style:style>
    <style:style style:name="T5" style:family="text">
      <style:text-properties fo:color="#00000a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style:use-window-font-color="true"/>
    </style:style>
    <style:style style:name="T7" style:family="text">
      <style:text-properties style:use-window-font-color="true"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font-weight="normal" style:font-weight-asian="normal" style:font-weight-complex="normal"/>
    </style:style>
    <style:style style:name="T9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 fo:font-weight="normal" style:font-weight-asian="normal" style:font-weight-complex="normal"/>
    </style:style>
    <style:style style:name="T10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 fo:font-weight="bold" style:font-weight-asian="bold" style:font-weight-complex="bold"/>
    </style:style>
    <style:style style:name="T11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color="#000099" fo:font-weight="normal" style:font-weight-asian="normal" style:font-weight-complex="normal"/>
    </style:style>
    <style:style style:name="T12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fo:color="#00000a"/>
    </style:style>
    <style:style style:name="T13" style:family="text">
      <style:text-properties fo:color="#ff0000"/>
    </style:style>
    <style:style style:name="T14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line-through-mode="continuous" fo:language="pt" fo:country="BR" style:language-asian="zh" style:country-asian="CN" style:language-complex="hi" style:country-complex="IN" style:font-name-asian="Microsoft YaHei" style:font-name-complex="Arial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2023" table:style-name="ta1" table:protected="true" table:protection-key="5sQZ1DHXLH1t0+WDqvHNCw0w14Q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106"/>
        <table:table-column table:style-name="co4" table:default-cell-style-name="ce106"/>
        <table:table-column table:style-name="co5" table:default-cell-style-name="ce106"/>
        <table:table-column table:style-name="co6" table:number-columns-repeated="59" table:default-cell-style-name="ce106"/>
        <table:table-header-rows>
          <table:table-row table:style-name="ro1">
            <table:table-cell>
              <draw:frame table:end-cell-address="'2023'.C3" table:end-x="2.969cm" table:end-y="0.385cm" draw:z-index="0" draw:name="Picture 1" draw:style-name="gr1" draw:text-style-name="P1" svg:width="4.438cm" svg:height="1.072cm" svg:x="0cm" svg:y="0.413cm">
                <draw:object-ole draw:class-id="CBD2EDBE-65D0-11D1-b7b9-00a0c90646a9" xlink:href="./Object 1" xlink:type="simple" xlink:show="embed" xlink:actuate="onLoad">
                  <loext:p/>
                </draw:object-ole>
                <draw:image xlink:href="./ObjectReplacements/Object 1" xlink:type="simple" xlink:show="embed" xlink:actuate="onLoad"/>
              </draw:frame>
            </table:table-cell>
            <table:table-cell/>
            <table:table-cell table:style-name="ce13" table:number-columns-repeated="2"/>
            <table:table-cell table:style-name="ce107"/>
            <table:table-cell table:number-columns-repeated="59"/>
          </table:table-row>
          <table:table-row table:style-name="ro1">
            <table:table-cell table:number-columns-repeated="2"/>
            <table:table-cell table:style-name="ce13" table:number-columns-repeated="2"/>
            <table:table-cell table:style-name="ce107"/>
            <table:table-cell table:number-columns-repeated="59"/>
          </table:table-row>
          <table:table-row table:style-name="ro1">
            <table:table-cell table:style-name="ce108" table:number-columns-repeated="2"/>
            <table:table-cell table:style-name="ce14" table:number-columns-repeated="2"/>
            <table:table-cell table:style-name="ce108"/>
            <table:table-cell table:number-columns-repeated="59"/>
          </table:table-row>
          <table:table-row table:style-name="ro2">
            <table:table-cell table:number-columns-repeated="2"/>
            <table:table-cell table:style-name="Default" table:number-columns-repeated="62"/>
          </table:table-row>
          <table:table-row table:style-name="ro3">
            <table:table-cell table:style-name="ce3" office:value-type="string" calcext:value-type="string" table:number-columns-spanned="5" table:number-rows-spanned="1">
              <text:p>RELAÇÃO <text:s/>DE OCUPANTES DE FUNÇÕES GRATIFICADAS NA DESO</text:p>
            </table:table-cell>
            <table:covered-table-cell table:number-columns-repeated="3" table:style-name="ce12"/>
            <table:covered-table-cell table:style-name="ce234"/>
            <table:table-cell table:number-columns-repeated="59"/>
          </table:table-row>
          <table:table-row table:style-name="ro4">
            <table:table-cell table:style-name="ce5" table:number-columns-repeated="2"/>
            <table:table-cell table:style-name="ce114"/>
            <table:table-cell table:style-name="ce144" office:value-type="string" calcext:value-type="string">
              <text:p>Data da atualização:</text:p>
            </table:table-cell>
            <table:table-cell table:style-name="ce293" office:value-type="date" office:date-value="2024-12-27" calcext:value-type="date">
              <text:p>27/12/24</text:p>
            </table:table-cell>
            <table:table-cell table:number-columns-repeated="59"/>
          </table:table-row>
          <table:table-row table:style-name="ro1">
            <table:table-cell table:style-name="ce6"/>
            <table:table-cell table:style-name="ce51"/>
            <table:table-cell table:style-name="ce79" office:value-type="string" calcext:value-type="string">
              <text:p>UNIDADES ORGANIZACIONAIS / FUNÇÕES GRATIFICADAS</text:p>
            </table:table-cell>
            <table:table-cell table:style-name="ce151" office:value-type="string" calcext:value-type="string">
              <text:p>OCUPANTES</text:p>
            </table:table-cell>
            <table:table-cell table:style-name="ce151" office:value-type="string" calcext:value-type="string">
              <text:p>PORTARIA</text:p>
            </table:table-cell>
            <table:table-cell table:number-columns-repeated="59"/>
          </table:table-row>
        </table:table-header-rows>
        <table:table-row table:style-name="ro1">
          <table:table-cell table:style-name="ce7" office:value-type="string" calcext:value-type="string" table:number-columns-spanned="2" table:number-rows-spanned="27">
            <text:p>1.0.00.00/PR – PRESIDÊNCIA</text:p>
          </table:table-cell>
          <table:covered-table-cell table:style-name="ce7"/>
          <table:table-cell table:style-name="ce71" office:value-type="string" calcext:value-type="string">
            <text:p>DIRETOR PRESIDENTE</text:p>
          </table:table-cell>
          <table:table-cell table:style-name="ce105" office:value-type="string" calcext:value-type="string">
            <text:p>LUCIANO GOIS PAUL</text:p>
          </table:table-cell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2" office:value-type="string" calcext:value-type="string">
            <text:p>1.0.01.00/GAPR – GABINETE DA PRESIDÊNCIA</text:p>
          </table:table-cell>
          <table:table-cell table:style-name="ce127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hefe de Gabinete</text:p>
          </table:table-cell>
          <table:table-cell table:style-name="ce111" office:value-type="string" calcext:value-type="string">
            <text:p>Lidiane Costa Macedo </text:p>
          </table:table-cell>
          <table:table-cell table:style-name="ce223" office:value-type="string" calcext:value-type="string">
            <text:p>Nº 13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/>
          <table:table-cell table:style-name="ce111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 (a) Técnico (a)</text:p>
          </table:table-cell>
          <table:table-cell table:style-name="ce269" office:value-type="string" calcext:value-type="string">
            <text:p>Marcelo Alves Cândido </text:p>
          </table:table-cell>
          <table:table-cell table:style-name="ce223" office:value-type="string" calcext:value-type="string">
            <text:p>Nº 42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127" office:value-type="string" calcext:value-type="string">
            <text:p>Maria do Socorro Menezes de Melo</text:p>
          </table:table-cell>
          <table:table-cell table:style-name="ce223" office:value-type="string" calcext:value-type="string">
            <text:p>Nº 071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127" office:value-type="string" calcext:value-type="string">
            <text:p>Moema Maria Viggiano Caldas Gandala</text:p>
          </table:table-cell>
          <table:table-cell table:style-name="ce223" office:value-type="string" calcext:value-type="string">
            <text:p>Nº 17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206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o Gabinete</text:p>
          </table:table-cell>
          <table:table-cell table:style-name="ce206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Motorista do Presidente</text:p>
          </table:table-cell>
          <table:table-cell table:style-name="ce206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3.00/APGE – ASSESSORIA DE PLANEJAMENTO E GESTÃO EMPRESARIAL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Camilla Araújo Coelho Oliveira</text:p>
          </table:table-cell>
          <table:table-cell table:style-name="ce223" office:value-type="string" calcext:value-type="string">
            <text:p>Nº 16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.</text:p>
          </table:table-cell>
          <table:table-cell table:style-name="ce176" office:value-type="string" calcext:value-type="string">
            <text:p>Lucélia Pena de Faro</text:p>
          </table:table-cell>
          <table:table-cell table:style-name="ce289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81" office:value-type="string" calcext:value-type="string">
            <text:p>1.0.03.01/COCR – COORDENAÇÃO DE ORÇAMENTO E CAPTAÇÃO DE RECURSOS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Ronald Gabriel de Souza Andrade</text:p>
          </table:table-cell>
          <table:table-cell table:style-name="ce289" office:value-type="string" calcext:value-type="string">
            <text:p>Nº 10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81" office:value-type="string" calcext:value-type="string">
            <text:p>1.0.03.02/COPG – COORDENAÇÃO DE PLANEJAMENTO E GESTÃO DE RISCOS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Carlos Magno da Silva</text:p>
          </table:table-cell>
          <table:table-cell table:style-name="ce223" office:value-type="string" calcext:value-type="string">
            <text:p>N°41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5.00/ACOI – ASSESSORIA DE CONTROLE INTERNO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Rubens Carlos De Figueiredo</text:p>
          </table:table-cell>
          <table:table-cell table:style-name="ce223" office:value-type="string" calcext:value-type="string">
            <text:p>N°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78" office:value-type="string" calcext:value-type="string">
            <text:p>Silvânia Andrade Oliveira</text:p>
          </table:table-cell>
          <table:table-cell table:style-name="ce289" office:value-type="string" calcext:value-type="string">
            <text:p>N°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6.00/ASCI – ASSESSORIA DE COMUNICAÇÃO INSTITUCIONAL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</text:p>
          </table:table-cell>
          <table:table-cell table:style-name="ce202" office:value-type="string" calcext:value-type="string">
            <text:p>Eder Meneses Souza</text:p>
          </table:table-cell>
          <table:table-cell table:style-name="ce223" office:value-type="string" calcext:value-type="string">
            <text:p>Nº 113/24</text:p>
          </table:table-cell>
          <table:table-cell table:number-columns-repeated="3"/>
          <table:table-cell table:style-name="ce316"/>
          <table:table-cell table:number-columns-repeated="55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76" office:value-type="string" calcext:value-type="string">
            <text:p>Ana Cristina Oliveira Silva</text:p>
          </table:table-cell>
          <table:table-cell table:style-name="ce289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7.00/ASGQ – ASSESSORIA DE GESTÃO DA QUALIDADE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Isabel Cristina Pereira Alves</text:p>
          </table:table-cell>
          <table:table-cell table:style-name="ce223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Assessoria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0"/>
          <table:table-cell table:style-name="ce188"/>
          <table:table-cell table:style-name="ce176"/>
          <table:table-cell table:number-columns-repeated="59"/>
        </table:table-row>
        <table:table-row table:style-name="ro1">
          <table:table-cell table:style-name="ce9" office:value-type="string" calcext:value-type="string" table:number-columns-spanned="2" table:number-rows-spanned="17">
            <text:p>1.0.00.00/PR <text:s/>- PRESIDÊNCIA</text:p>
          </table:table-cell>
          <table:covered-table-cell table:style-name="ce9"/>
          <table:table-cell table:style-name="ce71"/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2" office:value-type="string" calcext:value-type="string">
            <text:p>1.0.09.00/OUVI – OUVIDORIA </text:p>
          </table:table-cell>
          <table:table-cell table:style-name="ce200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38" office:value-type="string" calcext:value-type="string">
            <text:p>Ouvidor (a)</text:p>
          </table:table-cell>
          <table:table-cell table:style-name="ce111" office:value-type="string" calcext:value-type="string">
            <text:p>Ana Paula Melo Figueiredo</text:p>
          </table:table-cell>
          <table:table-cell table:style-name="ce223" office:value-type="string" calcext:value-type="string">
            <text:p>Nº 290/23</text:p>
          </table:table-cell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7" office:value-type="string" calcext:value-type="string">
            <text:p>Secretário (a) Ouvidoria</text:p>
          </table:table-cell>
          <table:table-cell table:style-name="ce183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1" office:value-type="string" calcext:value-type="string">
            <text:p>1.0.10.00/AMKT – ASSESSORIA DE MARKETING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</text:p>
          </table:table-cell>
          <table:table-cell table:style-name="ce202" office:value-type="string" calcext:value-type="string">
            <text:p>Ligia Santos da Silva Carvalho </text:p>
          </table:table-cell>
          <table:table-cell table:style-name="ce223" office:value-type="string" calcext:value-type="string">
            <text:p>Nº 12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83"/>
          <table:table-cell table:style-name="ce289"/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71" office:value-type="string" calcext:value-type="string">
            <text:p>1.1.00.00/SJUR – SUPERINTENDÊNCIA JURÍDICA</text:p>
          </table:table-cell>
          <table:table-cell table:style-name="ce199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 </text:p>
          </table:table-cell>
          <table:table-cell table:style-name="ce202" office:value-type="string" calcext:value-type="string">
            <text:p>André Luiz Pereira De Oliveira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Superintendência</text:p>
          </table:table-cell>
          <table:table-cell table:style-name="ce183" office:value-type="string" calcext:value-type="string">
            <text:p>Thiago Melo Santos</text:p>
          </table:table-cell>
          <table:table-cell table:style-name="ce289" office:value-type="string" calcext:value-type="string">
            <text:p>Nº 098/23</text:p>
          </table:table-cell>
          <table:table-cell table:style-name="ce278"/>
          <table:table-cell table:number-columns-repeated="58"/>
        </table:table-row>
        <table:table-row table:style-name="ro1">
          <table:covered-table-cell table:style-name="ce9"/>
          <table:covered-table-cell table:style-name="ce8"/>
          <table:table-cell table:style-name="ce93" office:value-type="string" calcext:value-type="string">
            <text:p>1.1.01.00/GECO – GERÊNCIA DO CONTENCIOSO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02" office:value-type="string" calcext:value-type="string">
            <text:p>Layana Carvalho Almeida Maynard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83" office:value-type="string" calcext:value-type="string">
            <text:p>Eliane de Oliveira Costa</text:p>
          </table:table-cell>
          <table:table-cell table:style-name="ce289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1.1.02.00/ GERE – GERÊNCIA DE REGULAÇÃO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02" office:value-type="string" calcext:value-type="string">
            <text:p>Vinicius Rodrigues Cavalcante </text:p>
          </table:table-cell>
          <table:table-cell table:style-name="ce223" office:value-type="string" calcext:value-type="string">
            <text:p>Nº 30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00" office:value-type="string" calcext:value-type="string">
            <text:p>Valfredo Dantas Santos Filh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/>
          <table:table-cell table:style-name="ce200"/>
          <table:table-cell table:style-name="ce223"/>
          <table:table-cell table:number-columns-repeated="59"/>
        </table:table-row>
        <table:table-row table:style-name="ro1">
          <table:table-cell table:style-name="ce6" office:value-type="string" calcext:value-type="string" table:number-columns-spanned="2" table:number-rows-spanned="10">
            <text:p>2.0.00.00/DGC </text:p>
          </table:table-cell>
          <table:covered-table-cell table:style-name="ce48"/>
          <table:table-cell table:style-name="ce93" office:value-type="string" calcext:value-type="string">
            <text:p>DIRETOR DE GESTÃO CORPORATIVA</text:p>
          </table:table-cell>
          <table:table-cell table:style-name="ce133" office:value-type="string" calcext:value-type="string">
            <text:p>RICARDO PEREIRA SIMÕES DOS REIS</text:p>
          </table:table-cell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hefe de Gabinete</text:p>
          </table:table-cell>
          <table:table-cell table:style-name="ce111" office:value-type="string" calcext:value-type="string">
            <text:p>Verônica Ismerin Barreto de Oliveira</text:p>
          </table:table-cell>
          <table:table-cell table:style-name="ce223" office:value-type="string" calcext:value-type="string">
            <text:p>N° 392/24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Alba Lopes Silveira </text:p>
          </table:table-cell>
          <table:table-cell table:style-name="ce223" office:value-type="string" calcext:value-type="string">
            <text:p>Nº 080/18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236" office:value-type="string" calcext:value-type="string">
            <text:p>Sheyla Matos Accioly Lins</text:p>
          </table:table-cell>
          <table:table-cell table:style-name="ce223" office:value-type="string" calcext:value-type="string">
            <text:p>Nº 065/24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38" office:value-type="string" calcext:value-type="string">
            <text:p>Motorista do Diretor</text:p>
          </table:table-cell>
          <table:table-cell table:style-name="ce206" office:value-type="string" calcext:value-type="string">
            <text:p>vago</text:p>
          </table:table-cell>
          <table:table-cell table:style-name="ce127"/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77"/>
          <table:table-cell table:style-name="ce188"/>
          <table:table-cell table:style-name="ce176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1" office:value-type="string" calcext:value-type="string">
            <text:p>2.0.01.00/ATGC – ASSESSORIA TÉCNICA DE GESTÃO CORPORATIVA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Assessor (a) Técnico (a)</text:p>
          </table:table-cell>
          <table:table-cell table:style-name="ce206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 (a) da Assessoria</text:p>
          </table:table-cell>
          <table:table-cell table:style-name="ce206" office:value-type="string" calcext:value-type="string">
            <text:p>vago</text:p>
          </table:table-cell>
          <table:table-cell table:style-name="ce223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/>
          <table:table-cell table:style-name="ce176"/>
          <table:table-cell table:style-name="ce289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table-cell table:style-name="ce6" office:value-type="string" calcext:value-type="string" table:number-columns-spanned="2" table:number-rows-spanned="27">
            <text:p>2.0.00.00/DGC <text:s/>- DIRETORIA DE GESTÃO CORPORATIVA</text:p>
          </table:table-cell>
          <table:covered-table-cell table:style-name="ce49"/>
          <table:table-cell table:style-name="ce38"/>
          <table:table-cell table:style-name="ce127"/>
          <table:table-cell table:style-name="ce223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5" office:value-type="string" calcext:value-type="string">
            <text:p>2.0.02.00/GTIC – GERÊNCIA DE TECNOLOGIA DA INFORMAÇÃO E COMUNICAÇÃO </text:p>
          </table:table-cell>
          <table:table-cell table:style-name="ce202"/>
          <table:table-cell table:style-name="ce127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260" office:value-type="string" calcext:value-type="string">
            <text:p>Luciano Costa Macedo</text:p>
          </table:table-cell>
          <table:table-cell table:style-name="ce223" office:value-type="string" calcext:value-type="string">
            <text:p>Nº 324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Ana Caroline Castro Silveira</text:p>
          </table:table-cell>
          <table:table-cell table:style-name="ce223" office:value-type="string" calcext:value-type="string">
            <text:p>Nº 119/21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7" office:value-type="string" calcext:value-type="string">
            <text:p>2.0.02.01/CDES – COORDENAÇÃO DE DESENVOLVIMENTO</text:p>
          </table:table-cell>
          <table:table-cell table:style-name="ce105"/>
          <table:table-cell table:style-name="ce211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200" office:value-type="string" calcext:value-type="string">
            <text:p>Herderson Alves Costa</text:p>
          </table:table-cell>
          <table:table-cell table:style-name="ce223" office:value-type="string" calcext:value-type="string">
            <text:p>Nº 109/23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100" office:value-type="string" calcext:value-type="string">
            <text:p>2.0.02.02/CINF – COORDENAÇÃO DE INFRAESTRUTURA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210" office:value-type="string" calcext:value-type="string">
            <text:p>Daniel Carlos Aragão Melo Santos</text:p>
          </table:table-cell>
          <table:table-cell table:style-name="ce223" office:value-type="string" calcext:value-type="string">
            <text:p>Nº 335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7" office:value-type="string" calcext:value-type="string">
            <text:p>2.0.02.03/CSUS – COORDENAÇÃO DE SUPORTE AOS USUÁRIOS</text:p>
          </table:table-cell>
          <table:table-cell table:style-name="ce211" table:number-columns-repeated="2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212" office:value-type="string" calcext:value-type="string">
            <text:p>Gilson Gois Silva Junior </text:p>
          </table:table-cell>
          <table:table-cell table:style-name="ce223" office:value-type="string" calcext:value-type="string">
            <text:p>Nº 143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8"/>
          <table:table-cell table:style-name="ce71" office:value-type="string" calcext:value-type="string">
            <text:p>2.0.03.00/GGPE – GERÊNCIA DE GESTÃO DE PESSOAS </text:p>
          </table:table-cell>
          <table:table-cell table:style-name="ce133"/>
          <table:table-cell table:style-name="ce128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05" office:value-type="string" calcext:value-type="string">
            <text:p>Carine Leão Santana</text:p>
          </table:table-cell>
          <table:table-cell table:style-name="ce223" office:value-type="string" calcext:value-type="string">
            <text:p>N° 120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Kátia Cilene Oliveira Barros</text:p>
          </table:table-cell>
          <table:table-cell table:style-name="ce223" office:value-type="string" calcext:value-type="string">
            <text:p>Nº 147/19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Hans Maciel dos Santos</text:p>
          </table:table-cell>
          <table:table-cell table:style-name="ce289" office:value-type="string" calcext:value-type="string">
            <text:p>Nº282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1/CADP – COORDENAÇÃO DE ADMINISTRAÇÃO DE PESSOAL</text:p>
          </table:table-cell>
          <table:table-cell table:style-name="ce199"/>
          <table:table-cell table:style-name="ce128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Fábio Zorzetto</text:p>
          </table:table-cell>
          <table:table-cell table:style-name="ce289" office:value-type="string" calcext:value-type="string">
            <text:p>Nº283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2/CDPE – COORDENAÇÃO DE DESENVOLVIMENTO DE PESSOAS</text:p>
          </table:table-cell>
          <table:table-cell table:style-name="ce213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27" office:value-type="string" calcext:value-type="string">
            <text:p>Ana Paula Amorim dos Santos</text:p>
          </table:table-cell>
          <table:table-cell table:style-name="ce289" office:value-type="string" calcext:value-type="string">
            <text:p>Nº281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3/CSCR – COORDENAÇÃO DE SELEÇÃO, CARREIRA E REMUNERAÇÃO</text:p>
          </table:table-cell>
          <table:table-cell table:style-name="ce213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ntônio Costa Santos Neto</text:p>
          </table:table-cell>
          <table:table-cell table:style-name="ce289" office:value-type="string" calcext:value-type="string">
            <text:p>N° 160/22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01" office:value-type="string" calcext:value-type="string">
            <text:p>2.0.03.04/CSSB – COORDENAÇÃO DE SERVIÇO SOCIAL E BENEFÍCIOS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ia Aparecida Calazans Mota</text:p>
          </table:table-cell>
          <table:table-cell table:style-name="ce223" office:value-type="string" calcext:value-type="string">
            <text:p>Nº 287/23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1" office:value-type="string" calcext:value-type="string">
            <text:p>2.0.04.00/GGSS – GERÊNCIA DE GESTÃO DE SAÚDE E SEGURANÇA DO TRABALHO</text:p>
          </table:table-cell>
          <table:table-cell table:style-name="ce133"/>
          <table:table-cell table:style-name="ce128"/>
          <table:table-cell table:style-name="ce256"/>
          <table:table-cell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lan Gomes Cardoso </text:p>
          </table:table-cell>
          <table:table-cell table:style-name="ce223" office:value-type="string" calcext:value-type="string">
            <text:p>N° 259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cello Eduardo Kierkigard L Campos</text:p>
          </table:table-cell>
          <table:table-cell table:style-name="ce289" office:value-type="string" calcext:value-type="string">
            <text:p>Nº 080/18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101" office:value-type="string" calcext:value-type="string">
            <text:p>2.0.04.01/CSOC – COORDENAÇÃO DE SAÚDE OCUPACIONAL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Diego Leonardo Cruz Lima Garcia</text:p>
          </table:table-cell>
          <table:table-cell table:style-name="ce289" office:value-type="string" calcext:value-type="string">
            <text:p>N° 144/22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table-cell table:style-name="ce15" office:value-type="string" calcext:value-type="string" table:number-columns-spanned="2" table:number-rows-spanned="20">
            <text:p>2.0.00.00/DGC <text:s/>- DIRETORIA DE GESTÃO CORPORATIVA</text:p>
          </table:table-cell>
          <table:covered-table-cell table:style-name="ce49"/>
          <table:table-cell table:style-name="ce81" office:value-type="string" calcext:value-type="string">
            <text:p>2.0.04.02/CSTR – COORDENAÇÃO DE SEGURANÇA DO TRABALHO</text:p>
          </table:table-cell>
          <table:table-cell table:style-name="ce214"/>
          <table:table-cell table:style-name="ce127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ndryel Vilanova Silva </text:p>
          </table:table-cell>
          <table:table-cell table:style-name="ce289" office:value-type="string" calcext:value-type="string">
            <text:p>Nº 258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5"/>
          <table:covered-table-cell table:style-name="ce49"/>
          <table:table-cell table:style-name="ce102" office:value-type="string" calcext:value-type="string">
            <text:p>2.0.05.00/GAAD - GERÊNCIA DE APOIO ADMINISTRATIVO</text:p>
          </table:table-cell>
          <table:table-cell table:style-name="ce152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Gregório Dos S. Filho</text:p>
          </table:table-cell>
          <table:table-cell table:style-name="ce223" office:value-type="string" calcext:value-type="string">
            <text:p>N° 157/22</text:p>
          </table:table-cell>
          <table:table-cell/>
          <table:table-cell table:style-name="ce169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206" office:value-type="string" calcext:value-type="string">
            <text:p>vago</text:p>
          </table:table-cell>
          <table:table-cell table:style-name="ce289"/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2.0.05.01/CAPA - COORDENAÇÃO DE ADMINISTRAÇÃO PATRIMONIAL</text:p>
          </table:table-cell>
          <table:table-cell table:style-name="ce152"/>
          <table:table-cell table:style-name="ce128"/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Wallace de Santana Oliveira</text:p>
          </table:table-cell>
          <table:table-cell table:style-name="ce223" office:value-type="string" calcext:value-type="string">
            <text:p>Nº 021/22</text:p>
          </table:table-cell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2.0.05.02/CSGE - COORDENAÇÃO DE SERVIÇOS GERAIS</text:p>
          </table:table-cell>
          <table:table-cell table:style-name="ce213"/>
          <table:table-cell table:style-name="ce128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Douglas Oliveira Azevedo</text:p>
          </table:table-cell>
          <table:table-cell table:style-name="ce223" office:value-type="string" calcext:value-type="string">
            <text:p>N° 81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6"/>
          <table:covered-table-cell table:style-name="ce49"/>
          <table:table-cell table:style-name="ce110" office:value-type="string" calcext:value-type="string">
            <text:p>2.0.05.03/CATR - COORDENAÇÃO DE ADMINISTRAÇÃO DE TRANSPORTE</text:p>
          </table:table-cell>
          <table:table-cell table:style-name="ce213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Bráulio Santos Filho </text:p>
          </table:table-cell>
          <table:table-cell table:style-name="ce223" office:value-type="string" calcext:value-type="string">
            <text:p>Nº 451/24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2.0.05.04/CARP - COORDENAÇÃO DE ARQUIVO E PROTOCOLO</text:p>
          </table:table-cell>
          <table:table-cell table:style-name="ce152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Raquel Lima Menezes Freire</text:p>
          </table:table-cell>
          <table:table-cell table:style-name="ce223" office:value-type="string" calcext:value-type="string">
            <text:p>Nº 223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2.0.06.00/GCAL - GERÊNCIA DE COMPRAS E ALMOXARIFADO</text:p>
          </table:table-cell>
          <table:table-cell table:style-name="ce216"/>
          <table:table-cell table:style-name="ce128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Tiago Sanas Alves Centurion </text:p>
          </table:table-cell>
          <table:table-cell table:style-name="ce223" office:value-type="string" calcext:value-type="string">
            <text:p>Nº 307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Kissia Paula Socorro Fraga Moraes </text:p>
          </table:table-cell>
          <table:table-cell table:style-name="ce223" office:value-type="string" calcext:value-type="string">
            <text:p>Nº 080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1">2.0.06.01/CCOM - </text:span><text:span text:style-name="T2">COORDENAÇÃO DE COMPRAS</text:span></text:p>
          </table:table-cell>
          <table:table-cell table:style-name="ce128" table:number-columns-repeated="2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236" office:value-type="string" calcext:value-type="string">
            <text:p>Marcos Alexandre de Alencar Soares</text:p>
          </table:table-cell>
          <table:table-cell table:style-name="ce223" office:value-type="string" calcext:value-type="string">
            <text:p>Nº 074/24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1">2.0.06.02/CALM - </text:span><text:span text:style-name="T2">COORDENAÇÃO DE ALMOXARIFADO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Cristiani Rocha de Andrade</text:p>
          </table:table-cell>
          <table:table-cell table:style-name="ce289" office:value-type="string" calcext:value-type="string">
            <text:p>Nº 038/24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table-cell table:style-name="ce6" office:value-type="string" calcext:value-type="string" table:number-columns-spanned="2" table:number-rows-spanned="7">
            <text:p>3.0.00.00/DMAE</text:p>
          </table:table-cell>
          <table:covered-table-cell table:style-name="ce8"/>
          <table:table-cell table:style-name="ce38"/>
          <table:table-cell table:style-name="ce127"/>
          <table:table-cell table:style-name="ce223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112" office:value-type="string" calcext:value-type="string">
            <text:p>DIRETOR DE MEIO AMBIENTE E EXPANSÃO</text:p>
          </table:table-cell>
          <table:table-cell table:style-name="ce202" office:value-type="string" calcext:value-type="string">
            <text:p>Kleber Curvelo Fontes</text:p>
          </table:table-cell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Chefe de Gabinete</text:p>
          </table:table-cell>
          <table:table-cell table:style-name="ce127" office:value-type="string" calcext:value-type="string">
            <text:p>André Fernando Batista de Araújo</text:p>
          </table:table-cell>
          <table:table-cell table:style-name="ce223" office:value-type="string" calcext:value-type="string">
            <text:p>Nº 061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Ana Maria da Silva Teixeira<text:span text:style-name="T13"> *</text:span></text:p>
          </table:table-cell>
          <table:table-cell table:style-name="ce223" office:value-type="string" calcext:value-type="string">
            <text:p>Nº 043/23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Luciana Cristóvão dos Santos</text:p>
          </table:table-cell>
          <table:table-cell table:style-name="ce223" office:value-type="string" calcext:value-type="string">
            <text:p>Nº 114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Motorista do Diretor</text:p>
          </table:table-cell>
          <table:table-cell table:style-name="ce127" office:value-type="string" calcext:value-type="string">
            <text:p>Cristian Barreto Silva</text:p>
          </table:table-cell>
          <table:table-cell table:style-name="ce223" office:value-type="string" calcext:value-type="string">
            <text:p>Nº 115/20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Gerente de Novos Negócios(Função Temporária, equivalente a FG-5) <text:s/>- Vigência 10/01/23 a 09/01/25</text:p>
          </table:table-cell>
          <table:table-cell table:style-name="ce176" office:value-type="string" calcext:value-type="string">
            <text:p>Marcelo Luiz Monteiro</text:p>
          </table:table-cell>
          <table:table-cell table:style-name="ce289" office:value-type="string" calcext:value-type="string">
            <text:p>Nº 001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table-cell table:style-name="ce7" office:value-type="string" calcext:value-type="string" table:number-columns-spanned="2" table:number-rows-spanned="27">
            <text:p>3.0.00.00/DMAE – DIRETORIA DE MEIO AMBIENTE E ENGENHARIA</text:p>
          </table:table-cell>
          <table:covered-table-cell table:style-name="ce18"/>
          <table:table-cell table:style-name="ce38"/>
          <table:table-cell table:style-name="ce127"/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17" office:value-type="string" calcext:value-type="string">
            <text:p>3.0.01.00/ATME - ASSESSORIA TÉCNICA DE MEIO AMBIENTE E EXPANSÃO</text:p>
          </table:table-cell>
          <table:table-cell table:style-name="ce217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118" office:value-type="string" calcext:value-type="string">
            <text:p>Assessor (a) Técnico (a)</text:p>
          </table:table-cell>
          <table:table-cell table:style-name="ce111" office:value-type="string" calcext:value-type="string">
            <text:p>Viviane Francis Silva Correia</text:p>
          </table:table-cell>
          <table:table-cell table:style-name="ce223" office:value-type="string" calcext:value-type="string">
            <text:p>Nº 054/19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Assessoria</text:p>
          </table:table-cell>
          <table:table-cell table:style-name="ce21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18"/>
          <table:table-cell table:style-name="ce102" office:value-type="string" calcext:value-type="string">
            <text:p>3.0.02.00/GTRF - GERÊNCIA DE TOPOGRAFIA E REGULARIZAÇÃO FUNDIÁRIA</text:p>
          </table:table-cell>
          <table:table-cell table:style-name="ce21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cácia Regina Resende Setton</text:p>
          </table:table-cell>
          <table:table-cell table:style-name="ce223" office:value-type="string" calcext:value-type="string">
            <text:p>Nº 155/18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218" office:value-type="string" calcext:value-type="string">
            <text:p>Fernando Cavalcante Cruz</text:p>
          </table:table-cell>
          <table:table-cell table:style-name="ce289" office:value-type="string" calcext:value-type="string">
            <text:p>N° 114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102" office:value-type="string" calcext:value-type="string">
            <text:p><text:span text:style-name="T3">3.0.03.00/GPRO - </text:span><text:span text:style-name="T4">GERÊNCIA DE PROJETO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rasmo Gomes Santos Júnior</text:p>
          </table:table-cell>
          <table:table-cell table:style-name="ce223" office:value-type="string" calcext:value-type="string">
            <text:p>N° 072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5"/>
          <table:covered-table-cell table:style-name="ce55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Syme Duarte Bemmuyal</text:p>
          </table:table-cell>
          <table:table-cell table:style-name="ce289" office:value-type="string" calcext:value-type="string">
            <text:p>Nº 126/23</text:p>
          </table:table-cell>
          <table:table-cell table:style-name="ce256"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3.0.04.00/GORÇ - GERÊNCIA DE ORÇAMENTO</text:p>
          </table:table-cell>
          <table:table-cell table:style-name="ce216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Ugo Souza De Oliveira</text:p>
          </table:table-cell>
          <table:table-cell table:style-name="ce223" office:value-type="string" calcext:value-type="string">
            <text:p>Nº 151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237" office:value-type="string" calcext:value-type="string">
            <text:p>Ezio Tigre De Oliveira </text:p>
          </table:table-cell>
          <table:table-cell table:style-name="ce289" office:value-type="string" calcext:value-type="string">
            <text:p>Nº 035/24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<text:span text:style-name="T3">3.0.05.00/GEOB - </text:span><text:span text:style-name="T4">GERÊNCIA DE EXECUÇÃO DE OBRAS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rge Inácio Rocha Oliveira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7"/>
          <table:covered-table-cell table:style-name="ce18"/>
          <table:table-cell table:style-name="ce77" office:value-type="string" calcext:value-type="string">
            <text:p>Secretário (a) da Gerência</text:p>
          </table:table-cell>
          <table:table-cell table:style-name="ce237" office:value-type="string" calcext:value-type="string">
            <text:p>Selma Denise Moraes Moura</text:p>
          </table:table-cell>
          <table:table-cell table:style-name="ce289" office:value-type="string" calcext:value-type="string">
            <text:p>Nº 288/23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<text:span text:style-name="T3">3.0.13.00/GESA - </text:span><text:span text:style-name="T4">GERÊNCIA SOCIOAMBIENTAL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Mario Leo De Oliveira Rodrigues</text:p>
          </table:table-cell>
          <table:table-cell table:style-name="ce223" office:value-type="string" calcext:value-type="string">
            <text:p>Nº 040/19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Wagner Dantas Melo</text:p>
          </table:table-cell>
          <table:table-cell table:style-name="ce289" office:value-type="string" calcext:value-type="string">
            <text:p>Nº 108/24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110" office:value-type="string" calcext:value-type="string">
            <text:p><text:span text:style-name="T1">3.0.13.01/CEAM - </text:span><text:span text:style-name="T2">COORDENAÇÃO DE EDUCAÇÃO AMBIENTAL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sé Jorge Silva Santos</text:p>
          </table:table-cell>
          <table:table-cell table:style-name="ce223" office:value-type="string" calcext:value-type="string">
            <text:p>Nº 067/19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Valéria Katherine Santos Souza</text:p>
          </table:table-cell>
          <table:table-cell table:style-name="ce289" office:value-type="string" calcext:value-type="string">
            <text:p>Nº 126/24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110" office:value-type="string" calcext:value-type="string">
            <text:p><text:span text:style-name="T1">3.0.13.02/CPSO - </text:span><text:span text:style-name="T2">COORDENAÇÃO DE PROJETOS SOCIAI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Flávia Aragão Pereira</text:p>
          </table:table-cell>
          <table:table-cell table:style-name="ce289" office:value-type="string" calcext:value-type="string">
            <text:p>N° 113/22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3.0.14.00/GGEN - </text:span><text:span text:style-name="T4">GERÊNCIA DE GESTÃO ENERGÉTICA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Barbara Ramos Carvalho de Sá </text:p>
          </table:table-cell>
          <table:table-cell table:style-name="ce223" office:value-type="string" calcext:value-type="string">
            <text:p>Nº 311/24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15"/>
          <table:table-cell table:style-name="ce176"/>
          <table:table-cell/>
          <table:table-cell table:style-name="ce169"/>
          <table:table-cell table:number-columns-repeated="57"/>
        </table:table-row>
        <table:table-row table:style-name="ro1">
          <table:table-cell table:style-name="ce9" office:value-type="string" calcext:value-type="string" table:number-columns-spanned="2" table:number-rows-spanned="27">
            <text:p>3.0.00.00/DMAE – DIRETORIA DE MEIO AMBIENTE E ENGENHARIA</text:p>
          </table:table-cell>
          <table:covered-table-cell table:style-name="ce8"/>
          <table:table-cell table:style-name="ce38"/>
          <table:table-cell table:style-name="ce111"/>
          <table:table-cell table:style-name="ce127"/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17" office:value-type="string" calcext:value-type="string">
            <text:p><text:span text:style-name="T3">3.0.15.00/GMAM - </text:span><text:span text:style-name="T4">GERÊNCIA DE MEIO AMBIENTE</text:span></text:p>
          </table:table-cell>
          <table:table-cell table:style-name="ce111"/>
          <table:table-cell table:style-name="ce127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Claúdio Júlio Machado M Filho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Tania Tavares Rocha Sampaio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20"/>
          <table:table-cell table:style-name="ce127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9"/>
          <table:covered-table-cell table:style-name="ce8"/>
          <table:table-cell table:style-name="ce110" office:value-type="string" calcext:value-type="string">
            <text:p><text:span text:style-name="T1">3.0.15.01/COPS - </text:span><text:span text:style-name="T2">COORDENAÇÃO DE PRESERVAÇÃO DE MANANCIAIS E SEGURANÇA DE BARRAGEN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Luiz Carlos Souza Silva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José Milton Oliveira Junior</text:p>
          </table:table-cell>
          <table:table-cell table:style-name="ce289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<text:span text:style-name="T1">3.0.15.02/CLAM - </text:span><text:span text:style-name="T2">COORDENAÇÃO DE LICENCIAMENTO AMBIENTA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celle Santos Melo</text:p>
          </table:table-cell>
          <table:table-cell table:style-name="ce223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55"/>
          <table:table-cell table:style-name="ce102" office:value-type="string" calcext:value-type="string">
            <text:p><text:span text:style-name="T3">3.0.16.00/GCVQ - </text:span><text:span text:style-name="T4">GERÊNCIA DE CONTROLE E VIGILÂNCIA DA QUALIDADE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Giovani Silva</text:p>
          </table:table-cell>
          <table:table-cell table:style-name="ce223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Edvânia Lima Santos</text:p>
          </table:table-cell>
          <table:table-cell table:style-name="ce289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110" office:value-type="string" calcext:value-type="string">
            <text:p><text:span text:style-name="T5">3.0.16.01/CQPE - </text:span><text:span text:style-name="T6">COORDENAÇÃO DE QUALIDADE DE PRODUTOS, MATERIAIS E EQUIPAMENTO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Ednilson José da Silva</text:p>
          </table:table-cell>
          <table:table-cell table:style-name="ce223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93" office:value-type="string" calcext:value-type="string">
            <text:p>3.1.00.00/SUEX – SUPERINTENDÊNCIA DE EXPANSÃO</text:p>
          </table:table-cell>
          <table:table-cell table:style-name="ce105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18"/>
          <table:table-cell table:style-name="ce38" office:value-type="string" calcext:value-type="string">
            <text:p>Superintendente</text:p>
          </table:table-cell>
          <table:table-cell table:style-name="ce111" office:value-type="string" calcext:value-type="string">
            <text:p>José Gabriel Almeida Campos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Superintendência</text:p>
          </table:table-cell>
          <table:table-cell table:style-name="ce127" office:value-type="string" calcext:value-type="string">
            <text:p>Jhonata Santos Paz Lima</text:p>
          </table:table-cell>
          <table:table-cell table:style-name="ce289" office:value-type="string" calcext:value-type="string">
            <text:p>Nº 284/23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93" office:value-type="string" calcext:value-type="string">
            <text:p>3.1.01.00/GOB1 - GERÊNCIA DE OBRA ESPECIAL 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Aron Setton Filh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93" office:value-type="string" calcext:value-type="string">
            <text:p>3.1.02.00/GOB2 - GERÊNCIA DE OBRA ESPECIAL I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Cristina Barreto dos Santos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3.1.03.00/GOB3 - GERÊNCIA DE OBRA ESPECIAL II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José Hunald de Carvalho Júnior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table-cell table:style-name="ce9" office:value-type="string" calcext:value-type="string" table:number-columns-spanned="2" table:number-rows-spanned="12">
            <text:p>3.0.00.00/DMAE</text:p>
          </table:table-cell>
          <table:covered-table-cell table:style-name="ce8"/>
          <table:table-cell table:style-name="ce93" office:value-type="string" calcext:value-type="string">
            <text:p>3.1.04.00/GOB4 - GERÊNCIA DE OBRA ESPECIAL IV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42" office:value-type="string" calcext:value-type="string">
            <text:p>Patrícia Costa Faro</text:p>
          </table:table-cell>
          <table:table-cell table:style-name="ce230" office:value-type="string" calcext:value-type="string">
            <text:p>N°25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45" office:value-type="string" calcext:value-type="string">
            <text:p>Ana Paula do Nascimento</text:p>
          </table:table-cell>
          <table:table-cell table:style-name="ce230" office:value-type="string" calcext:value-type="string">
            <text:p>N°285/24</text:p>
          </table:table-cell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93" office:value-type="string" calcext:value-type="string">
            <text:p>3.1.05.00/GOB5- GERÊNCIA DE OBRA ESPECIAL V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Jethro Duarte Moreira </text:p>
          </table:table-cell>
          <table:table-cell table:style-name="ce223" office:value-type="string" calcext:value-type="string">
            <text:p>Nº 03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30" office:value-type="string" calcext:value-type="string">
            <text:p>Sabrina Batista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3.1.06.00/GOB6 - GERÊNCIA DE OBRA ESPECIAL V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Wilson Lima Junior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9"/>
          <table:covered-table-cell table:style-name="ce20"/>
          <table:table-cell table:style-name="ce93" office:value-type="string" calcext:value-type="string">
            <text:p>3.1.07.00/GOB7 - GERÊNCIA DE OBRA ESPECIAL VII</text:p>
          </table:table-cell>
          <table:table-cell table:style-name="ce233"/>
          <table:table-cell table:style-name="ce222"/>
          <table:table-cell table:number-columns-repeated="59"/>
        </table:table-row>
        <table:table-row table:style-name="ro1">
          <table:covered-table-cell table:number-columns-repeated="2" table:style-name="ce20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Paulo José Santos Silva Amad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20"/>
          <table:table-cell table:style-name="ce77" office:value-type="string" calcext:value-type="string">
            <text:p>Secretário (a) da Gerência</text:p>
          </table:table-cell>
          <table:table-cell table:style-name="ce235" office:value-type="string" calcext:value-type="string">
            <text:p>Larissa Santos Sampaio</text:p>
          </table:table-cell>
          <table:table-cell table:style-name="ce289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table-cell table:style-name="ce21" office:value-type="string" calcext:value-type="string" table:number-columns-spanned="2" table:number-rows-spanned="15">
            <text:p>4.0.00.00/DOM </text:p>
          </table:table-cell>
          <table:covered-table-cell table:style-name="ce20"/>
          <table:table-cell table:style-name="ce38"/>
          <table:table-cell table:style-name="ce230"/>
          <table:table-cell table:style-name="ce223"/>
          <table:table-cell table:number-columns-repeated="59"/>
        </table:table-row>
        <table:table-row table:style-name="ro1">
          <table:covered-table-cell table:style-name="ce21"/>
          <table:covered-table-cell table:style-name="ce8"/>
          <table:table-cell table:style-name="ce112" office:value-type="string" calcext:value-type="string">
            <text:p>DIRETOR DE OPERAÇÃO E MANUTENÇÃO</text:p>
          </table:table-cell>
          <table:table-cell table:style-name="ce202" office:value-type="string" calcext:value-type="string">
            <text:p>CARLOS ANDERSON S. PEDREIRA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hefe de Gabinete</text:p>
          </table:table-cell>
          <table:table-cell table:style-name="ce127" office:value-type="string" calcext:value-type="string">
            <text:p>Maria Suely Gouveia de Novae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Joseane Kelly Mota de Oliveira</text:p>
          </table:table-cell>
          <table:table-cell table:style-name="ce223" office:value-type="string" calcext:value-type="string">
            <text:p>Nº 017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Diretor</text:p>
          </table:table-cell>
          <table:table-cell table:style-name="ce176" office:value-type="string" calcext:value-type="string">
            <text:p>Arthur Santos Prudente </text:p>
          </table:table-cell>
          <table:table-cell table:style-name="ce223" office:value-type="string" calcext:value-type="string">
            <text:p>Nº 134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Motorista do Diretor</text:p>
          </table:table-cell>
          <table:table-cell table:style-name="ce176" office:value-type="string" calcext:value-type="string">
            <text:p>Ademir Matos de Santana</text:p>
          </table:table-cell>
          <table:table-cell table:style-name="ce289" office:value-type="string" calcext:value-type="string">
            <text:p>Nº 148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0.01.00/ATDO - </text:span><text:span text:style-name="T4">ASSESSORIA TÉCNICA DE OPERAÇÃO E MANUTENÇÃO</text:span></text:p>
          </table:table-cell>
          <table:table-cell table:style-name="ce105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Assessor (a) Técnico (a)</text:p>
          </table:table-cell>
          <table:table-cell table:style-name="ce111" office:value-type="string" calcext:value-type="string">
            <text:p>Alessandra De Carvalho Lima</text:p>
          </table:table-cell>
          <table:table-cell table:style-name="ce223" office:value-type="string" calcext:value-type="string">
            <text:p>Nº 077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76" office:value-type="string" calcext:value-type="string">
            <text:p>Lilian Raquel Santos Viana </text:p>
          </table:table-cell>
          <table:table-cell table:style-name="ce289" office:value-type="string" calcext:value-type="string">
            <text:p>Nº 005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4.0.02.00/GMEL - </text:span><text:span text:style-name="T4">GERÊNCIA DE MANUTENÇÃO ELETROMECÂNIC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Gilvan Dos Santos</text:p>
          </table:table-cell>
          <table:table-cell table:style-name="ce223" office:value-type="string" calcext:value-type="string">
            <text:p>Nº 179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Elanio Machado Vasconcelos</text:p>
          </table:table-cell>
          <table:table-cell table:style-name="ce289" office:value-type="string" calcext:value-type="string">
            <text:p>Nº 123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0.02.01/COFM - COORDENAÇÃO DA OFICINA DE MANUTENÇ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Jonhatan Santos da Silva</text:p>
          </table:table-cell>
          <table:table-cell table:style-name="ce223" office:value-type="string" calcext:value-type="string">
            <text:p>Nº 05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2"/>
          <table:table-cell table:style-name="ce176" table:number-columns-repeated="2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/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20" office:value-type="string" calcext:value-type="string">
            <text:p><text:span text:style-name="T1">4.0.02.02/CMEM - </text:span><text:span text:style-name="T2">COORDENAÇÃO DE MANUTENÇÃO DE EQUIP DOS SIST. METROPOLITANOS DE ÁGUA</text:span>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Washington Luiz Lima de Almeid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Gonçalves de Lima Júnior</text:p>
          </table:table-cell>
          <table:table-cell table:style-name="ce223" office:value-type="string" calcext:value-type="string">
            <text:p>N° 134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enival Silva Lima</text:p>
          </table:table-cell>
          <table:table-cell table:style-name="ce223" office:value-type="string" calcext:value-type="string">
            <text:p>Nº 054/21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1">4.0.02.03/CMER - </text:span><text:span text:style-name="T2">COORDENAÇÃO DE MANUTENÇÃO DE EQUIPAMENTOS DOS SISTEMAS REG. DE ÁGU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ckson Flávio dos Santos</text:p>
          </table:table-cell>
          <table:table-cell table:style-name="ce223" office:value-type="string" calcext:value-type="string">
            <text:p>Nº 060/21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Borges Ferreira da Silva</text:p>
          </table:table-cell>
          <table:table-cell table:style-name="ce223" office:value-type="string" calcext:value-type="string">
            <text:p>Nº 055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Clebson Santana Santos</text:p>
          </table:table-cell>
          <table:table-cell table:style-name="ce289" office:value-type="string" calcext:value-type="string">
            <text:p>Nº 056/21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1">4.0.02.04/CMES - </text:span><text:span text:style-name="T2">COORDENAÇÃO DE MANUTENÇÃO DE EQUIPAMENTOS DOS SISTEMAS DE ESGOT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Raul Carvalho Net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29"/>
          <table:covered-table-cell table:style-name="ce56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ureo Rene Rodrigues do Nascimento </text:p>
          </table:table-cell>
          <table:table-cell table:style-name="ce223" office:value-type="string" calcext:value-type="string">
            <text:p>Nº 090/24</text:p>
          </table:table-cell>
          <table:table-cell table:number-columns-repeated="59"/>
        </table:table-row>
        <table:table-row table:style-name="ro1">
          <table:covered-table-cell table:style-name="ce29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João Elon Vieira Lima </text:p>
          </table:table-cell>
          <table:table-cell table:style-name="ce289" office:value-type="string" calcext:value-type="string">
            <text:p>Nº 03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0.03.00/GPMS - </text:span><text:span text:style-name="T4">GERÊNCIA DE PESQUISA E EXPLORAÇÃO DE MANANCIAIS SUBTERRÂNEOS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Mike Henderson Santana Batist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ia Cristina Santana de Jesus</text:p>
          </table:table-cell>
          <table:table-cell table:style-name="ce289" office:value-type="string" calcext:value-type="string">
            <text:p>Nº 04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0.03.01/CEXM - </text:span><text:span text:style-name="T2">COORDENAÇÃO DE EXPLORAÇÃO DE MANANCIAI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José Henrique Coelho de Oliveira</text:p>
          </table:table-cell>
          <table:table-cell table:style-name="ce223" office:value-type="string" calcext:value-type="string">
            <text:p>Nº 096/5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0.03.02/CHDG - </text:span><text:span text:style-name="T2">COORDENAÇÃO DE HIDROGEOLOGI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Fernando Santana do Couto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0.00/SUSM - </text:span><text:span text:style-name="T4">SUPERINTENDÊNCIA DE SISTEMAS METROPOLITANOS DE ÁGU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111" office:value-type="string" calcext:value-type="string">
            <text:p>Max Sampaio Kuhl</text:p>
          </table:table-cell>
          <table:table-cell table:style-name="ce223" office:value-type="string" calcext:value-type="string">
            <text:p>Nº 16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Superintendência</text:p>
          </table:table-cell>
          <table:table-cell table:style-name="ce237" office:value-type="string" calcext:value-type="string">
            <text:p>Sônia Gonzaga de Souza</text:p>
          </table:table-cell>
          <table:table-cell table:style-name="ce289" office:value-type="string" calcext:value-type="string">
            <text:p>Nº 28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1.00/GMPM - </text:span><text:span text:style-name="T4">GERÊNCIA METROPOLITANA DE PRODUÇÃO E MANUTENÇÃO DE ADUTORAS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Edson Figueiredo </text:p>
          </table:table-cell>
          <table:table-cell table:style-name="ce223" office:value-type="string" calcext:value-type="string">
            <text:p>Nº 17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Ana Lídia de Sen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 office:value-type="string" calcext:value-type="string">
            <text:p><text:span text:style-name="T1">4.1.01.01/CMPR - </text:span><text:span text:style-name="T2">COORDENAÇÃO METROPOLITANA DE PRODUÇÃ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11" office:value-type="string" calcext:value-type="string">
            <text:p>Jânio do Nascimento Martins</text:p>
          </table:table-cell>
          <table:table-cell table:style-name="ce223" office:value-type="string" calcext:value-type="string">
            <text:p>Nº 056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Wilson Moura de Araújo</text:p>
          </table:table-cell>
          <table:table-cell table:style-name="ce223" office:value-type="string" calcext:value-type="string">
            <text:p>N° 08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nderson dos Santos Fonte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arlos Augusto Pereira dos Santos</text:p>
          </table:table-cell>
          <table:table-cell table:style-name="ce223" office:value-type="string" calcext:value-type="string">
            <text:p>Nº 422/24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1">4.1.01.02/CMAD - </text:span><text:span text:style-name="T2">COORDENAÇÃO METROPOLITANA DE MANUTENÇÃO DE ADUTORA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airo Santana Andrade</text:p>
          </table:table-cell>
          <table:table-cell table:style-name="ce289" office:value-type="string" calcext:value-type="string">
            <text:p>Nº 181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4.1.02.00/GMDN - </text:span><text:span text:style-name="T4">GERÊNCIA METROPOLITANA DE DISTRIBUIÇÃO NORTE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Ádamus Araújo Santos </text:p>
          </table:table-cell>
          <table:table-cell table:style-name="ce223" office:value-type="string" calcext:value-type="string">
            <text:p>Nº 03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Edevanilton Gonçalves dos Santos</text:p>
          </table:table-cell>
          <table:table-cell table:style-name="ce223" office:value-type="string" calcext:value-type="string">
            <text:p>N° 29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Daniel Carlos de Jesus Souz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duardo Roberto d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Lúcio Marcos do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ugusto Cesar Andrade Correia</text:p>
          </table:table-cell>
          <table:table-cell table:style-name="ce223" office:value-type="string" calcext:value-type="string">
            <text:p>N° 02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ntônio Marcos do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Ricardo Guaraná dos Santos</text:p>
          </table:table-cell>
          <table:table-cell table:style-name="ce223" office:value-type="string" calcext:value-type="string">
            <text:p>N° 091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Alisson Ribeiro de Souza</text:p>
          </table:table-cell>
          <table:table-cell table:style-name="ce289" office:value-type="string" calcext:value-type="string">
            <text:p>N°29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3.00/GMDS - </text:span><text:span text:style-name="T4">GERÊNCIA METROPOLITANA DE DISTRIBUIÇÃO SUL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Carlos da Silva S Júnior</text:p>
          </table:table-cell>
          <table:table-cell table:style-name="ce223" office:value-type="string" calcext:value-type="string">
            <text:p>Nº 098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ão Paulo Souza de Santana</text:p>
          </table:table-cell>
          <table:table-cell table:style-name="ce223" office:value-type="string" calcext:value-type="string">
            <text:p>Nº 15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e Alberto Oliveira Filho</text:p>
          </table:table-cell>
          <table:table-cell table:style-name="ce223" office:value-type="string" calcext:value-type="string">
            <text:p>Nº 30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Handley Luiz Santos </text:p>
          </table:table-cell>
          <table:table-cell table:style-name="ce223" office:value-type="string" calcext:value-type="string">
            <text:p>Nº 16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difran Silva dos Santos</text:p>
          </table:table-cell>
          <table:table-cell table:style-name="ce223" office:value-type="string" calcext:value-type="string">
            <text:p>Nº 099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arlos Henrique Santos Nascimento</text:p>
          </table:table-cell>
          <table:table-cell table:style-name="ce223" office:value-type="string" calcext:value-type="string">
            <text:p>Nº169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demário Melo d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leomenes Santos Ribeir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Denis de Santan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38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4.1.04.00/GCPM - GERÊNCIA DE CONTROLE DE PERDAS DOS SISTEMAS METROPOLITANOS</text:p>
          </table:table-cell>
          <table:table-cell table:style-name="ce111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Felipe Renan Da Silva Santana</text:p>
          </table:table-cell>
          <table:table-cell table:style-name="ce223" office:value-type="string" calcext:value-type="string">
            <text:p>N° 03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15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1.04.01/CMMA - COORDENAÇÃO METROPOLITANA DE MACROMEDIÇÃO E AUTOMAÇ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Vanusa Alves de S. Lisboa</text:p>
          </table:table-cell>
          <table:table-cell table:style-name="ce223" office:value-type="string" calcext:value-type="string">
            <text:p>Nº 045/22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21" office:value-type="string" calcext:value-type="string">
            <text:p>4.1.04.02/CMDO - COORDENAÇÃO METROPOLITANA DE DESEMPENHO OPERACIONAL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ndré Luiz Oliveira dos Anjos</text:p>
          </table:table-cell>
          <table:table-cell table:style-name="ce223" office:value-type="string" calcext:value-type="string">
            <text:p>Nº 163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27" office:value-type="string" calcext:value-type="string">
            <text:p>Wendell Valença Bittencourt de Jesus</text:p>
          </table:table-cell>
          <table:table-cell table:style-name="ce289" office:value-type="string" calcext:value-type="string">
            <text:p>Nº 19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2.00.00/SUSR - </text:span><text:span text:style-name="T4">SUPERINTENDÊNCIA DE SISTEMAS REGIONAIS DE ÁGU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111" office:value-type="string" calcext:value-type="string">
            <text:p>Napoleão Gomes Barreto Filho</text:p>
          </table:table-cell>
          <table:table-cell table:style-name="ce223" office:value-type="string" calcext:value-type="string">
            <text:p>Nº 16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Superintendência</text:p>
          </table:table-cell>
          <table:table-cell table:style-name="ce127" office:value-type="string" calcext:value-type="string">
            <text:p>Monique Nascimento Oliveira</text:p>
          </table:table-cell>
          <table:table-cell table:style-name="ce223" office:value-type="string" calcext:value-type="string">
            <text:p>Nº 243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lcione Mendonça Aragã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Suliane Fagundes do Nascimento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<text:span text:style-name="T7">4.2.01.00/GRNO - GERENCIA REGIONAL DE PRODUÇÃO E DISTRIBUIÇÃO NORTE</text:span><text:span text:style-name="T8"> 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76" office:value-type="string" calcext:value-type="string">
            <text:p>Elder Bomfim Travassos Lima</text:p>
          </table:table-cell>
          <table:table-cell table:style-name="ce289" office:value-type="string" calcext:value-type="string">
            <text:p>N° 056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36" office:value-type="string" calcext:value-type="string">
            <text:p>Gislaine da Graça Araújo</text:p>
          </table:table-cell>
          <table:table-cell table:style-name="ce289" office:value-type="string" calcext:value-type="string">
            <text:p>Nº 12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1.01/CPNO - COORDENAÇÃO REGIONAL DE PRODUÇÃO NORTE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236" office:value-type="string" calcext:value-type="string">
            <text:p>Ricardo Oliveira dos Santos</text:p>
          </table:table-cell>
          <table:table-cell table:style-name="ce223" office:value-type="string" calcext:value-type="string">
            <text:p>N º 10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36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237" office:value-type="string" calcext:value-type="string">
            <text:p>Anatalino Rodrigues dos santos</text:p>
          </table:table-cell>
          <table:table-cell table:style-name="ce289" office:value-type="string" calcext:value-type="string">
            <text:p>Nº 10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5" office:value-type="string" calcext:value-type="string">
            <text:p>4.2.01.02/CDNE - COORDENAÇÃO DE DISTRIBUIÇÃO DO NÚCLEO NEÓPOLIS</text:p>
          </table:table-cell>
          <table:table-cell table:style-name="ce238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6" office:value-type="string" calcext:value-type="string">
            <text:p>Coordenador (a)</text:p>
          </table:table-cell>
          <table:table-cell table:style-name="ce240" office:value-type="string" calcext:value-type="string">
            <text:p>David de Oliveira Bispo</text:p>
          </table:table-cell>
          <table:table-cell table:style-name="ce289" office:value-type="string" calcext:value-type="string">
            <text:p>Nº 10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1" office:value-type="string" calcext:value-type="string">
            <text:p>4.2.01.03/CDND - COORDENAÇÃO DE DISTRIBUIÇÃO DO NÚCLEO N.S. DAS DORES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254" office:value-type="string" calcext:value-type="string">
            <text:p>Erilio da Silva dos Anjos</text:p>
          </table:table-cell>
          <table:table-cell table:style-name="ce289" office:value-type="string" calcext:value-type="string">
            <text:p>Nº 37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1.04/CDPR - COORDENAÇÃO DE DISTRIBUIÇÃO DO NÚCLEO PROPRIÁ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Wilson Vieira da Silva</text:p>
          </table:table-cell>
          <table:table-cell table:style-name="ce289" office:value-type="string" calcext:value-type="string">
            <text:p>Nº 104/24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02" office:value-type="string" calcext:value-type="string">
            <text:p><text:span text:style-name="T3">4.2.02.00/GRSE - </text:span><text:span text:style-name="T4">GERENCIA REGIONAL DE PRODUÇÃO E DISTRIBUIÇÃO SERTÃO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aulkiony Mota Santana</text:p>
          </table:table-cell>
          <table:table-cell table:style-name="ce223" office:value-type="string" calcext:value-type="string">
            <text:p>N° 05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cos Aurélio de Santan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2.02.01/CPSE - COORDENAÇÃO REGIONAL DE PRODUÇÃO SERT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Cleo Lemos de Souza</text:p>
          </table:table-cell>
          <table:table-cell table:style-name="ce223" office:value-type="string" calcext:value-type="string">
            <text:p>N° 41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Denison dos Santos Bisp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38" office:value-type="string" calcext:value-type="string">
            <text:p>Supervisor (a) da 4.2.02.01/CPSE</text:p>
          </table:table-cell>
          <table:table-cell table:style-name="ce127" office:value-type="string" calcext:value-type="string">
            <text:p>Edri Mário Vieria de Andrade</text:p>
          </table:table-cell>
          <table:table-cell table:style-name="ce223" office:value-type="string" calcext:value-type="string">
            <text:p>N° 41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2.02.02/CDFR - </text:span><text:span text:style-name="T2">COORDENAÇÃO DE DISTRIBUIÇÃO DO NÚCLEO FREI PAUL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dilson Correa Souza</text:p>
          </table:table-cell>
          <table:table-cell table:style-name="ce289" office:value-type="string" calcext:value-type="string">
            <text:p>Nº 05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2.02.03/CDGR - </text:span><text:span text:style-name="T2">COORDENAÇÃO DE DISTRIBUIÇÃO DO NÚCLEO GRACCHO CARDOS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Neviton Gomes de Matos</text:p>
          </table:table-cell>
          <table:table-cell table:style-name="ce223" office:value-type="string" calcext:value-type="string">
            <text:p>Nº 38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2" office:value-type="string" calcext:value-type="string">
            <text:p><text:span text:style-name="T1">4.2.02.04/CDLO - </text:span><text:span text:style-name="T2">COORDENAÇÃO DE DISTRIBUIÇÃO DO NÚCLEO N.S. DE LOURDE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Daniel Souza Ribeiro</text:p>
          </table:table-cell>
          <table:table-cell table:style-name="ce289" office:value-type="string" calcext:value-type="string">
            <text:p>Nº 385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1">4.2.02.05/CDGL - </text:span><text:span text:style-name="T2">COORDENAÇÃO DE DISTRIBUIÇÃO DO NÚCLEO N.S. DA GLÓRI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ão Antonio Lima de Santana</text:p>
          </table:table-cell>
          <table:table-cell table:style-name="ce289" office:value-type="string" calcext:value-type="string">
            <text:p>Nº 05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2" office:value-type="string" calcext:value-type="string">
            <text:p><text:span text:style-name="T1">4.2.02.06/CDPO - </text:span><text:span text:style-name="T2">COORDENAÇÃO DE DISTRIBUIÇÃO DO NÚCLEO PORTO DA FOLH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Henrique Oliveira Santos </text:p>
          </table:table-cell>
          <table:table-cell table:style-name="ce289" office:value-type="string" calcext:value-type="string">
            <text:p>Nº 40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4.2.03.00/GRCO - GERENCIA REGIONAL DE PRODUÇÃO E DISTRIBUIÇÃO CENTRO OESTE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ilberto Rodrigues de Oliveira Júnior</text:p>
          </table:table-cell>
          <table:table-cell table:style-name="ce223" office:value-type="string" calcext:value-type="string">
            <text:p>85/20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José Maciel Borges Santos</text:p>
          </table:table-cell>
          <table:table-cell table:style-name="ce289" office:value-type="string" calcext:value-type="string">
            <text:p>Nº 19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3.01/CPCO - COORDENAÇÃO REGIONAL DE PRODUÇÃO CENTRO OESTE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Fábio Oliveira Andrade</text:p>
          </table:table-cell>
          <table:table-cell table:style-name="ce223" office:value-type="string" calcext:value-type="string">
            <text:p>Nº 44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anio Santos de Menezes </text:p>
          </table:table-cell>
          <table:table-cell table:style-name="ce223" office:value-type="string" calcext:value-type="string">
            <text:p>Nº 20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Marcos Paulo Menezes Góis </text:p>
          </table:table-cell>
          <table:table-cell table:style-name="ce289" office:value-type="string" calcext:value-type="string">
            <text:p>Nº 054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2.03.02/CDIT - COORDENAÇÃO DE DISTRIBUIÇÃO DO NÚCLEO ITABAIANA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Cloves Santos de Almeida </text:p>
          </table:table-cell>
          <table:table-cell table:style-name="ce223" office:value-type="string" calcext:value-type="string">
            <text:p>Nº 26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21" office:value-type="string" calcext:value-type="string">
            <text:p>4.2.03.03/CDMA - COORDENAÇÃO DE DISTRIBUIÇÃO DO NÚCLEO MARUIM</text:p>
          </table:table-cell>
          <table:table-cell table:style-name="ce128" table:number-columns-repeated="2"/>
          <table:table-cell/>
          <table:table-cell table:style-name="ce1" table:number-columns-repeated="7"/>
          <table:table-cell table:number-columns-repeated="51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sé Romisson Corcino Leal</text:p>
          </table:table-cell>
          <table:table-cell table:style-name="ce289" office:value-type="string" calcext:value-type="string">
            <text:p>Nº 072/20</text:p>
          </table:table-cell>
          <table:table-cell/>
          <table:table-cell table:style-name="ce1" table:number-columns-repeated="7"/>
          <table:table-cell table:number-columns-repeated="51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1">4.2.04.00/GRSU - </text:span><text:span text:style-name="T2">GERENCIA REGIONAL DE PRODUÇÃO E DISTRIBUIÇÃO SUL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Sérgio Dias da Silva Filho</text:p>
          </table:table-cell>
          <table:table-cell table:style-name="ce223" office:value-type="string" calcext:value-type="string">
            <text:p>N° 034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Ana Lívia Damasceno Nascimento</text:p>
          </table:table-cell>
          <table:table-cell table:style-name="ce289" office:value-type="string" calcext:value-type="string">
            <text:p>Nº 091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4.01/CPSU - COORDENAÇÃO REGIONAL DE PRODUÇÃO SUL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lan Barreto Fonte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38" office:value-type="string" calcext:value-type="string">
            <text:p>Supervisor (a) da 4.2.04.01/CPSU</text:p>
          </table:table-cell>
          <table:table-cell table:style-name="ce127" office:value-type="string" calcext:value-type="string">
            <text:p>Wilke Lima Dias </text:p>
          </table:table-cell>
          <table:table-cell table:style-name="ce223" office:value-type="string" calcext:value-type="string">
            <text:p>Nº 13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 da 4.2.04.01/CPSU</text:p>
          </table:table-cell>
          <table:table-cell table:style-name="ce176" office:value-type="string" calcext:value-type="string">
            <text:p>Marcos Artur Lins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4.2.04.02/CDLA - </text:span><text:span text:style-name="T6">COORDENAÇÃO DE DISTRIBUIÇÃO DO NÚCLEO LAGART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nderson de Santana santos</text:p>
          </table:table-cell>
          <table:table-cell table:style-name="ce223" office:value-type="string" calcext:value-type="string">
            <text:p>Nº 45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2.04.03/CDSA - </text:span><text:span text:style-name="T6">COORDENAÇÃO DE DISTRIBUIÇÃO DO NÚCLEO SALGAD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Givaldo dos Santos </text:p>
          </table:table-cell>
          <table:table-cell table:style-name="ce289" office:value-type="string" calcext:value-type="string">
            <text:p>Nº 113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32" office:value-type="string" calcext:value-type="string">
            <text:p><text:span text:style-name="T5">4.2.04.04/CDTO - </text:span><text:span text:style-name="T6">COORDENAÇÃO DE DISTRIBUIÇÃO DO NÚCLEO TOBIAS BARRET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ames Dória Ribeiro de <text:s/>Andrade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2.04.05/CDUM - </text:span><text:span text:style-name="T6">COORDENAÇÃO DE DISTRIBUIÇÃO DO NÚCLEO UMBAÚB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delmo Leal dos Santos</text:p>
          </table:table-cell>
          <table:table-cell table:style-name="ce289" office:value-type="string" calcext:value-type="string">
            <text:p>Nº 15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1" office:value-type="string" calcext:value-type="string">
            <text:p>4.2.04.06/CDIP - COORDENAÇÃO DE DISTRIBUIÇÃO DO NÚCLEO ITAPORANGA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Carlos Magnun L Vicco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4.2.05.00/GCPR - GERÊNCIA DE CONTROLE DE PERDAS DOS SISTEMAS REGIONAIS</text:p>
          </table:table-cell>
          <table:table-cell table:style-name="ce105"/>
          <table:table-cell table:style-name="ce211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76" office:value-type="string" calcext:value-type="string">
            <text:p>Charlles Adriano Silva Alves</text:p>
          </table:table-cell>
          <table:table-cell table:style-name="ce223" office:value-type="string" calcext:value-type="string">
            <text:p>N°18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15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5.01/CMAR - COORDENAÇÃO DE MACROMEDIÇÃO E AUTOMAÇÃO DOS SISTEMAS REGIONAIS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Coordenador (a)</text:p>
          </table:table-cell>
          <table:table-cell table:style-name="ce176" office:value-type="string" calcext:value-type="string">
            <text:p>Valdenilson Soares Gomes</text:p>
          </table:table-cell>
          <table:table-cell table:style-name="ce289" office:value-type="string" calcext:value-type="string">
            <text:p>Nº 29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5.02/CDOR - COORDENAÇÃO DE DESEMPENHO OPERACIONAL DOS SISTEMAS REGIONAIS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<text:span text:style-name="T14">Edson Magalhoe</text:span>s Basto </text:p>
          </table:table-cell>
          <table:table-cell table:style-name="ce223" office:value-type="string" calcext:value-type="string">
            <text:p>Nº 11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Breno Iago Santos Carvalho</text:p>
          </table:table-cell>
          <table:table-cell table:style-name="ce289" office:value-type="string" calcext:value-type="string">
            <text:p>Nº 180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5" office:value-type="string" calcext:value-type="string">
            <text:p>4.3.00.00/SUES - SUPERINTENDÊNCIA DE SISTEMAS DE ESGOT. SANITÁRIO METROPOLITANO</text:p>
          </table:table-cell>
          <table:table-cell table:style-name="ce243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6" office:value-type="string" calcext:value-type="string">
            <text:p>Superintendente</text:p>
          </table:table-cell>
          <table:table-cell table:style-name="ce246" office:value-type="string" calcext:value-type="string">
            <text:p>Marcelo Santos Barreto</text:p>
          </table:table-cell>
          <table:table-cell table:style-name="ce288" office:value-type="string" calcext:value-type="string">
            <text:p>Nº 168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6" office:value-type="string" calcext:value-type="string">
            <text:p>Secretário (a) da Superintendência</text:p>
          </table:table-cell>
          <table:table-cell table:style-name="ce247" office:value-type="string" calcext:value-type="string">
            <text:p>vago</text:p>
          </table:table-cell>
          <table:table-cell table:style-name="ce290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3.01.00/GCTN - </text:span><text:span text:style-name="T4">GERENCIA DE COLETA E TRATAMENTO DOS SISTEMAS METROPOLITANOS NORTE</text:span><text:span text:style-name="T9"> 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Thiago De Souza Menezes</text:p>
          </table:table-cell>
          <table:table-cell table:style-name="ce223" office:value-type="string" calcext:value-type="string">
            <text:p>Nº 062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76" office:value-type="string" calcext:value-type="string">
            <text:p>Nadja Maria Góis</text:p>
          </table:table-cell>
          <table:table-cell table:style-name="ce289" office:value-type="string" calcext:value-type="string">
            <text:p>Nº 047/19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5">4.3.01.01/CCMN - </text:span><text:span text:style-name="T6">COORDENAÇÃO DE COLETA DOS SISTEMAS METROPOLITANOS NORTE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ão Augusto Ribeiro de Menezes</text:p>
          </table:table-cell>
          <table:table-cell table:style-name="ce223" office:value-type="string" calcext:value-type="string">
            <text:p>N° 138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48" office:value-type="string" calcext:value-type="string">
            <text:p>Edson Raimundo da Silva</text:p>
          </table:table-cell>
          <table:table-cell table:style-name="ce223" office:value-type="string" calcext:value-type="string">
            <text:p>N° 065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Dernival da Conceição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e Fernandes de Oliveira Santos</text:p>
          </table:table-cell>
          <table:table-cell table:style-name="ce223" office:value-type="string" calcext:value-type="string">
            <text:p>Nº 170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Kleber Silva Aragã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Shirley Silva Santos</text:p>
          </table:table-cell>
          <table:table-cell table:style-name="ce223" office:value-type="string" calcext:value-type="string">
            <text:p>Nº 169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237" office:value-type="string" calcext:value-type="string">
            <text:p>Jose <text:s/>Bispo santana Junior </text:p>
          </table:table-cell>
          <table:table-cell table:style-name="ce223" office:value-type="string" calcext:value-type="string">
            <text:p>Nº 083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237" office:value-type="string" calcext:value-type="string">
            <text:p>Esdras do Nascimento Santos</text:p>
          </table:table-cell>
          <table:table-cell table:style-name="ce289" office:value-type="string" calcext:value-type="string">
            <text:p>N°296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1.02/CTMN - </text:span><text:span text:style-name="T6">COORDENAÇÃO DE TRATAMENTO DOS SISTEMAS METROPOLITANOS NORTE 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Willy Reis Duarte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3.02.00/GCTS - </text:span><text:span text:style-name="T4">GERENCIA DE COLETA E TRATAMENTO DOS SISTEMAS METROPOLITANOS SUL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Vandermuri Carvalho Campos</text:p>
          </table:table-cell>
          <table:table-cell table:style-name="ce223" office:value-type="string" calcext:value-type="string">
            <text:p>N° 06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Diego Mecenas de Farias</text:p>
          </table:table-cell>
          <table:table-cell table:style-name="ce223" office:value-type="string" calcext:value-type="string">
            <text:p>Nº 013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2.01/CCMS - </text:span><text:span text:style-name="T6">COORDENAÇÃO DE COLETA DOS SISTEMAS METROPOLITANOS SU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sé Rodrigues dos Santos</text:p>
          </table:table-cell>
          <table:table-cell table:style-name="ce223" office:value-type="string" calcext:value-type="string">
            <text:p>Nº 154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lisson Lima Oliveir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Gheyson Souza de Oliveir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bson Silva<text:span text:style-name="T13"> </text:span></text:p>
          </table:table-cell>
          <table:table-cell table:style-name="ce223" office:value-type="string" calcext:value-type="string">
            <text:p>Nº 153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Romário Rodrigues Ferreir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Franklin Matias da Silv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 office:value-type="string" calcext:value-type="string">
            <text:p><text:span text:style-name="T5">4.3.02.01/CCMS – </text:span><text:span text:style-name="T6">Continuação</text:span>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Wagner Pereira de Carvalh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8" office:value-type="string" calcext:value-type="string">
            <text:p>Arivaldo Tadeu Santos</text:p>
          </table:table-cell>
          <table:table-cell table:style-name="ce292" office:value-type="string" calcext:value-type="string">
            <text:p>Nº171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2.02/CTMS - </text:span><text:span text:style-name="T6">COORDENAÇÃO DE TRATAMENTO DOS SISTEMAS METROPOLITANOS SU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cos Porto dos Santos</text:p>
          </table:table-cell>
          <table:table-cell table:style-name="ce223" office:value-type="string" calcext:value-type="string">
            <text:p>N° 16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5" office:value-type="string" calcext:value-type="string">
            <text:p>4.4.00.00/SUER - SUPERINTENDÊNCIA DE SISTEMAS DE ESGOTAMENTO SANITÁRIO REGIONAL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6" office:value-type="string" calcext:value-type="string">
            <text:p>Superintendente</text:p>
          </table:table-cell>
          <table:table-cell table:style-name="ce260" office:value-type="string" calcext:value-type="string">
            <text:p>Zenilton Santos Filho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6" office:value-type="string" calcext:value-type="string">
            <text:p>Secretário (a) da Superintendência</text:p>
          </table:table-cell>
          <table:table-cell table:style-name="ce215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02" office:value-type="string" calcext:value-type="string">
            <text:p><text:span text:style-name="T3">4.4.01.00/GCTR - </text:span><text:span text:style-name="T4">GERENCIA DE COLETA E TRATAMENTO DOS SISTEMAS REGIONAIS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icardo Lopes Dos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15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4.01.01/CCNS - COORDENAÇÃO DE COLETA DOS SISTEMAS REGIONAIS NORTE E SERT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rquibaldo dos Santos Mou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Henrique Carmo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enaldo Moraes de Souz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Sostenes Campos Junior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elmir Faria Doria</text:p>
          </table:table-cell>
          <table:table-cell table:style-name="ce223" office:value-type="string" calcext:value-type="string">
            <text:p>Nº 245/24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57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Glariston Cezar Araujo Viei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nselmo Luiz Prata de Almeid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Valter da Silva 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21" office:value-type="string" calcext:value-type="string">
            <text:p>4.4.01.02/CCSC - COORDENAÇÃO DE COLETA DOS SISTEMAS REGIONAIS SUL E CENTRO-OESTE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Harali Brasil da Silv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Ivo Júnior Alves Dias Souz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Ivan Leandro Nune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divaldo Oliveira Ferrei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ainne Monieri Carvalho Prat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127" office:value-type="string" calcext:value-type="string">
            <text:p>Dérick Passos da Invenção </text:p>
          </table:table-cell>
          <table:table-cell table:style-name="ce223" office:value-type="string" calcext:value-type="string">
            <text:p>Nº 345/24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7">
            <text:p>4.0.00.00/DOM </text:p>
          </table:table-cell>
          <table:covered-table-cell table:style-name="ce49"/>
          <table:table-cell table:style-name="ce121" office:value-type="string" calcext:value-type="string">
            <text:p>4.4.01.02/CCSC – Continuação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Thiago Oliveira Costa 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Kleber Lima dos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21" office:value-type="string" calcext:value-type="string">
            <text:p>4.4.01.03/CTNS - COORDENAÇÃO DE TRATAMENTO DOS SISTEMAS REGIONAIS NORTE E SERTÃO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sé Erisvaldo Andrade Regi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121" office:value-type="string" calcext:value-type="string">
            <text:p>4.4.01.04/CTSC - COORDENAÇÃO DE TRATAMENTO DOS SISTEMAS REGIONAIS SUL E CENTRO-OESTE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Thiago Vinícius Soares da Silv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0">
            <text:p>5.0.00.00/DCF – DIRETORIA COMERCIAL FINANCEIRA</text:p>
          </table:table-cell>
          <table:covered-table-cell table:style-name="ce49"/>
          <table:table-cell table:style-name="ce38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2" office:value-type="string" calcext:value-type="string">
            <text:p>DIRETOR COMERCIAL FINANCEIRO</text:p>
          </table:table-cell>
          <table:table-cell table:style-name="ce202" office:value-type="string" calcext:value-type="string">
            <text:p>JOÃO QUINTILIANO DA FONSECA NETO</text:p>
          </table:table-cell>
          <table:table-cell table:style-name="ce12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hefe de Gabinete</text:p>
          </table:table-cell>
          <table:table-cell table:style-name="ce111" office:value-type="string" calcext:value-type="string">
            <text:p>Everton de Castro Santos</text:p>
          </table:table-cell>
          <table:table-cell table:style-name="ce223" office:value-type="string" calcext:value-type="string">
            <text:p>Nº 121/24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Maria Lenilda Santos Batinga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Josenilde Souza Figueiredo<text:span text:style-name="T13"> *</text:span></text:p>
          </table:table-cell>
          <table:table-cell table:style-name="ce223" office:value-type="string" calcext:value-type="string">
            <text:p>Nº 115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42" office:value-type="string" calcext:value-type="string">
            <text:p>Motorista do Diretor</text:p>
          </table:table-cell>
          <table:table-cell table:style-name="ce176" office:value-type="string" calcext:value-type="string">
            <text:p>Zeniton Vieira da Silva</text:p>
          </table:table-cell>
          <table:table-cell table:style-name="ce289" office:value-type="string" calcext:value-type="string">
            <text:p>N° 048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<text:span text:style-name="T3">5.0.01.00/ATCF - </text:span><text:span text:style-name="T4">ASSESSORIA TÉCNICA COMERCIAL FINANCEIRA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8" office:value-type="string" calcext:value-type="string">
            <text:p>Assessor (a) Técnico (a)</text:p>
          </table:table-cell>
          <table:table-cell table:style-name="ce111" office:value-type="string" calcext:value-type="string">
            <text:p>Dimas Goes Da Silva Filho</text:p>
          </table:table-cell>
          <table:table-cell table:style-name="ce223" office:value-type="string" calcext:value-type="string">
            <text:p>Nº 165/24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142" office:value-type="string" calcext:value-type="string">
            <text:p>Secretário (a) da Assessoria</text:p>
          </table:table-cell>
          <table:table-cell table:style-name="ce21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<text:span text:style-name="T3">5.0.03.00/GATE - </text:span><text:span text:style-name="T4">GERÊNCIA DE ATENDIMENTO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Kelly Cristina Santos Lino</text:p>
          </table:table-cell>
          <table:table-cell table:style-name="ce223" office:value-type="string" calcext:value-type="string">
            <text:p>N° 074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Helena Nabuco Queiroz Sampaio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5.0.03.01/CCAT - </text:span><text:span text:style-name="T6">COORDENAÇÃO DE CANAIS DE ATENDIMEN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cio Vinicius dos Santos Souza</text:p>
          </table:table-cell>
          <table:table-cell table:style-name="ce289" office:value-type="string" calcext:value-type="string">
            <text:p>Nº00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2/CMSE - </text:span><text:span text:style-name="T6">COORDENAÇÃO DE MONITORAMENTO DE SERVIÇO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Elienai Andrade Santos</text:p>
          </table:table-cell>
          <table:table-cell table:style-name="ce289" office:value-type="string" calcext:value-type="string">
            <text:p>N° 146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3/CLA1 - </text:span><text:span text:style-name="T6">COORDENAÇÃO DE LOJA DE ATENDIMENTO METROPOLITANA 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Sônia Ferreira Da Cruz</text:p>
          </table:table-cell>
          <table:table-cell table:style-name="ce289" office:value-type="string" calcext:value-type="string">
            <text:p>Nº 14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4/CLA2 - </text:span><text:span text:style-name="T6">COORDENAÇÃO DE LOJA DE ATENDIMENTO METROPOLITANA I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50" office:value-type="string" calcext:value-type="string">
            <text:p>Gilton Gama do Nascimento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0.03.05/CLA3 - </text:span><text:span text:style-name="T6">COORDENAÇÃO DE LOJA DE ATENDIMENTO METROPOLITANA II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Antônio César Nascimento Cardozo</text:p>
          </table:table-cell>
          <table:table-cell table:style-name="ce289" office:value-type="string" calcext:value-type="string">
            <text:p>N° 09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6/CLA4 - </text:span><text:span text:style-name="T6">COORDENAÇÃO DE LOJA DE ATENDIMENTO METROPOLITANA IV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Rejane Goulart Nunes Sobral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7/CLA5 - </text:span><text:span text:style-name="T6">COORDENAÇÃO DE LOJA DE ATENDIMENTO METROPOLITANA V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Aline de Jesus Lima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8/CLA6 - </text:span><text:span text:style-name="T6">COORDENAÇÃO DE LOJA DE ATENDIMENTO METROPOLITANA V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<text:span text:style-name="T15"> Maria de Fátima Secundo Alves</text:span></text:p>
          </table:table-cell>
          <table:table-cell table:style-name="ce289" office:value-type="string" calcext:value-type="string">
            <text:p>Nº 100/20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4.00/GSUC - </text:span><text:span text:style-name="T4">GERÊNCIA DE SUPORTE COMERCIA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Keytson de Almeida Reinaldo</text:p>
          </table:table-cell>
          <table:table-cell table:style-name="ce223" office:value-type="string" calcext:value-type="string">
            <text:p>Nº 18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51" office:value-type="string" calcext:value-type="string">
            <text:p>Erica Maria Le Pinto</text:p>
          </table:table-cell>
          <table:table-cell table:style-name="ce223" office:value-type="string" calcext:value-type="string">
            <text:p>N° 088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1/CHID - </text:span><text:span text:style-name="T6">COORDENAÇÃO DE HIDROMETRI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52" office:value-type="string" calcext:value-type="string">
            <text:p>Genival Almeida Santos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2/CPCO - </text:span><text:span text:style-name="T6">COORDENAÇÃO DE PERDAS COMERCIA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Caio Felipe Mendonça Santos</text:p>
          </table:table-cell>
          <table:table-cell table:style-name="ce289" office:value-type="string" calcext:value-type="string">
            <text:p>N° 07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3/CCAD - </text:span><text:span text:style-name="T6">COORDENAÇÃO DE CADASTRO COMERCIAL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aldo Silva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láudia Vanessa Santos Marcelo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5.00/GREC - </text:span><text:span text:style-name="T4">GERÊNCIA DE RECEITA</text:span></text:p>
          </table:table-cell>
          <table:table-cell table:style-name="ce105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Daíza Valéria da Silva Sobral </text:p>
          </table:table-cell>
          <table:table-cell table:style-name="ce223" office:value-type="string" calcext:value-type="string">
            <text:p>Nº 06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Juliana dos Santo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5.01/CARR - </text:span><text:span text:style-name="T6">COORDENAÇÃO DE ARRECADAÇÃO</text:span></text:p>
          </table:table-cell>
          <table:table-cell table:style-name="ce128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Wendell Silva Nascimento</text:p>
          </table:table-cell>
          <table:table-cell table:style-name="ce289" office:value-type="string" calcext:value-type="string">
            <text:p>Nº 18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5.02/CFAT - </text:span><text:span text:style-name="T6">COORDENAÇÃO DE FATURAMENTO</text:span></text:p>
          </table:table-cell>
          <table:table-cell table:style-name="ce128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Tawane Marques de Brito</text:p>
          </table:table-cell>
          <table:table-cell table:style-name="ce223" office:value-type="string" calcext:value-type="string">
            <text:p>Nº 07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Marcos Antônio Santos</text:p>
          </table:table-cell>
          <table:table-cell table:style-name="ce223" office:value-type="string" calcext:value-type="string">
            <text:p>Nº 176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02" office:value-type="string" calcext:value-type="string">
            <text:p><text:span text:style-name="T3">5.0.06.00/GCLE - </text:span><text:span text:style-name="T4">GERÊNCIA DE CLIENTES ESPECIAIS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ndré Luis Oliveira Rocha</text:p>
          </table:table-cell>
          <table:table-cell table:style-name="ce223" office:value-type="string" calcext:value-type="string">
            <text:p>Nº 08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cos Antônio Santos</text:p>
          </table:table-cell>
          <table:table-cell table:style-name="ce289" office:value-type="string" calcext:value-type="string">
            <text:p>Nº 42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6.01/CCLE - </text:span><text:span text:style-name="T6">COORDENAÇÃO DE GRANDES CLIENTE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Hebert Santana Santos </text:p>
          </table:table-cell>
          <table:table-cell table:style-name="ce289" office:value-type="string" calcext:value-type="string">
            <text:p>N° 213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6.02/CCPU - </text:span><text:span text:style-name="T6">COORDENAÇÃO DE CONTAS PÚBLIC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gno Luiz Santos de Melo Pinto</text:p>
          </table:table-cell>
          <table:table-cell table:style-name="ce223" office:value-type="string" calcext:value-type="string">
            <text:p>Nº 41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7" office:value-type="string" calcext:value-type="string">
            <text:p><text:span text:style-name="T3">5.0.07.00/GCOM - </text:span><text:span text:style-name="T4">GERÊNCIA DE COBRANÇA METROPOLITANA</text:span></text:p>
          </table:table-cell>
          <table:table-cell table:style-name="ce111"/>
          <table:table-cell table:style-name="ce24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djane Medeiros Tavares</text:p>
          </table:table-cell>
          <table:table-cell table:style-name="ce223" office:value-type="string" calcext:value-type="string">
            <text:p>Nº 246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Wembia Lima Santos</text:p>
          </table:table-cell>
          <table:table-cell table:style-name="ce309" office:value-type="string" calcext:value-type="string">
            <text:p>N° 155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1/CCS1 - COORDENAÇÃO DE COBRANÇA SETORIAL I</text:p>
          </table:table-cell>
          <table:table-cell table:style-name="ce128"/>
          <table:table-cell table:style-name="ce311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Stéphanie Silveira dos Santos </text:p>
          </table:table-cell>
          <table:table-cell table:style-name="ce289" office:value-type="string" calcext:value-type="string">
            <text:p>Nº 051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2/CCS2 - COORDENAÇÃO DE COBRANÇA SETORIAL II</text:p>
          </table:table-cell>
          <table:table-cell table:style-name="ce128"/>
          <table:table-cell table:style-name="ce13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37" office:value-type="string" calcext:value-type="string">
            <text:p>Cláudia Regina Pereira dos Santo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3/CCS3 - COORDENAÇÃO DE COBRANÇA SETORIAL III</text:p>
          </table:table-cell>
          <table:table-cell table:style-name="ce128"/>
          <table:table-cell table:style-name="ce13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Ivana Maria Guimaraes </text:p>
          </table:table-cell>
          <table:table-cell table:style-name="ce223" office:value-type="string" calcext:value-type="string">
            <text:p>Nº 142/20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4/CCS4 - COORDENAÇÃO DE COBRANÇA SETORIAL IV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manda da Silva Alves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3"/>
          <table:table-cell table:style-name="ce254"/>
          <table:table-cell table:style-name="ce31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8.00/GFIN - </text:span><text:span text:style-name="T4">GERÊNCIA FINANCEIRA E CONTÁBI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dvaldo de Melo Fernandes </text:p>
          </table:table-cell>
          <table:table-cell table:style-name="ce223" office:value-type="string" calcext:value-type="string">
            <text:p>Nº 28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ia Augusta Cunha do Nascimento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8.01/CFIN - </text:span><text:span text:style-name="T6">COORDENAÇÃO FINANCEIR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Cledja Fabiana Araújo Silva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8.02/CCON - </text:span><text:span text:style-name="T6">COORDENAÇÃO DE CONTABILIDADE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Edivane da Silva Santos</text:p>
          </table:table-cell>
          <table:table-cell table:style-name="ce223" office:value-type="string" calcext:value-type="string">
            <text:p>Nº 35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0.08.03/CRET</text:span><text:span text:style-name="T10"> - </text:span><text:span text:style-name="T9">COORDENAÇÃO DE RECURSOS DE TERCEIRO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nne Cristine Souza dos Santos</text:p>
          </table:table-cell>
          <table:table-cell table:style-name="ce289" office:value-type="string" calcext:value-type="string">
            <text:p>N º 14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<text:span text:style-name="T7">5.1.00.00/SCOR - SUPERINTENDÊNCIA COMERCIAL DAS REGIONAIS</text:span><text:span text:style-name="T11">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269" office:value-type="string" calcext:value-type="string">
            <text:p>Edime Medeiros Leite </text:p>
          </table:table-cell>
          <table:table-cell table:style-name="ce223" office:value-type="string" calcext:value-type="string">
            <text:p>N° 24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Superintendência</text:p>
          </table:table-cell>
          <table:table-cell table:style-name="ce237" office:value-type="string" calcext:value-type="string">
            <text:p>Mizael martins de Santana Junior </text:p>
          </table:table-cell>
          <table:table-cell table:style-name="ce223" office:value-type="string" calcext:value-type="string">
            <text:p>Nº 05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1.00/GCNO - </text:span><text:span text:style-name="T4">GERÊNCIA COMERCIAL REGIONAL NORTE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aimundo José Cardoso Filho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sé Roberto Silva </text:p>
          </table:table-cell>
          <table:table-cell table:style-name="ce223" office:value-type="string" calcext:value-type="string">
            <text:p>Nº 124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lber Vinicius Rocha Santos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Welisson Pereira Gomes dos Santos</text:p>
          </table:table-cell>
          <table:table-cell table:style-name="ce289" office:value-type="string" calcext:value-type="string">
            <text:p>Nº 116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1/CANP - </text:span><text:span text:style-name="T6">COORDENAÇÃO REGIONAL DE LOJA DE ATENDIMENTO NEÓPOL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x Oliveira de Alencar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2/CANF - </text:span><text:span text:style-name="T6">COORDENAÇÃO REGIONAL DE LOJA DE ATENDIMENTO ILHA DAS FLORE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Kaniggia Santos Barros</text:p>
          </table:table-cell>
          <table:table-cell table:style-name="ce289" office:value-type="string" calcext:value-type="string">
            <text:p>N° 05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0" office:value-type="string" calcext:value-type="string">
            <text:p><text:span text:style-name="T5">5.1.01.03/CAJP - </text:span><text:span text:style-name="T6">COORDENAÇÃO REGIONAL DE LOJA DE ATENDIMENTO JAPARATUBA</text:span></text:p>
          </table:table-cell>
          <table:table-cell table:style-name="ce127"/>
          <table:table-cell table:style-name="ce24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ia Eliana da Silva Carvalho</text:p>
          </table:table-cell>
          <table:table-cell table:style-name="ce289" office:value-type="string" calcext:value-type="string">
            <text:p>N° 23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4/CADR - </text:span><text:span text:style-name="T6">COORDENAÇÃO REGIONAL DE LOJA DE ATENDIMENTO N.S. DAS DORES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76" office:value-type="string" calcext:value-type="string">
            <text:p>JILAN MORIPS DOS SANTOS</text:p>
          </table:table-cell>
          <table:table-cell table:style-name="ce223" office:value-type="string" calcext:value-type="string">
            <text:p>Nº 26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0" office:value-type="string" calcext:value-type="string">
            <text:p><text:span text:style-name="T5">5.1.01.05/CAPR - </text:span><text:span text:style-name="T6">COORDENAÇÃO REGIONAL DE LOJA DE ATENDIMENTO PROPRIÁ</text:span></text:p>
          </table:table-cell>
          <table:table-cell table:style-name="ce127"/>
          <table:table-cell table:style-name="ce24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Maria Juliana da Silva Santos Almeida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1.02.00/GCCO - </text:span><text:span text:style-name="T4">GERÊNCIA COMERCIAL REGIONAL CENTRO-OESTE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lexandro Correia da Silva </text:p>
          </table:table-cell>
          <table:table-cell table:style-name="ce223" office:value-type="string" calcext:value-type="string">
            <text:p>Nº 25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sé Diones Costa dos Santos</text:p>
          </table:table-cell>
          <table:table-cell table:style-name="ce223" office:value-type="string" calcext:value-type="string">
            <text:p>Nº 27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37" office:value-type="string" calcext:value-type="string">
            <text:p>José Diogo Santana Santos</text:p>
          </table:table-cell>
          <table:table-cell table:style-name="ce223" office:value-type="string" calcext:value-type="string">
            <text:p>Nº 27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Roberto Bispo Pacheco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1/CACB - </text:span><text:span text:style-name="T6">COORDENAÇÃO REGIONAL DE LOJA DE ATENDIMENTO CAMPO DO BRI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Wellington Caleb Fonseca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1.02.02/CAIT - </text:span><text:span text:style-name="T6">COORDENAÇÃO REGIONAL DE LOJA DE ATENDIMENTO ITABAIAN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ia Rejane Andrade Santos</text:p>
          </table:table-cell>
          <table:table-cell table:style-name="ce289" office:value-type="string" calcext:value-type="string">
            <text:p>Nº 038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3/CALR - </text:span><text:span text:style-name="T6">COORDENAÇÃO REGIONAL DE LOJA DE ATENDIMENTO LARANJEIR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Roseane de Jesus Silva Cosmo </text:p>
          </table:table-cell>
          <table:table-cell table:style-name="ce289" office:value-type="string" calcext:value-type="string">
            <text:p>Nº 00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4/CAMR - </text:span><text:span text:style-name="T6">COORDENAÇÃO REGIONAL DE LOJA DE ATENDIMENTO MALHADOR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ia Josivânia Do Couto Melo </text:p>
          </table:table-cell>
          <table:table-cell table:style-name="ce289" office:value-type="string" calcext:value-type="string">
            <text:p>Nº 08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5/CAMM - </text:span><text:span text:style-name="T6">COORDENAÇÃO REGIONAL DE LOJA DE ATENDIMENTO MARUIM</text:span><text:span text:style-name="T12">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Jucimary Karine Tavares Santos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6/CARB - </text:span><text:span text:style-name="T6">COORDENAÇÃO REGIONAL DE LOJA DE ATENDIMENTO RIBEIRÓPOLIS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ão Gonçalves Aranha Junior</text:p>
          </table:table-cell>
          <table:table-cell table:style-name="ce289" office:value-type="string" calcext:value-type="string">
            <text:p>Nº 084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3.00/GCSU - </text:span><text:span text:style-name="T4">GERÊNCIA COMERCIAL REGIONAL SU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lexandre Dantas Vasconcelos </text:p>
          </table:table-cell>
          <table:table-cell table:style-name="ce223" office:value-type="string" calcext:value-type="string">
            <text:p>N°43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essélia Fontes O. Freitas</text:p>
          </table:table-cell>
          <table:table-cell table:style-name="ce223" office:value-type="string" calcext:value-type="string">
            <text:p>Nº 018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1/CABQ - </text:span><text:span text:style-name="T6">COORDENAÇÃO REGIONAL DE LOJA DE ATENDIMENTO BOQUIM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00" office:value-type="string" calcext:value-type="string">
            <text:p>José Marcelino <text:s/>de Azevedo Prata</text:p>
          </table:table-cell>
          <table:table-cell table:style-name="ce317" office:value-type="string" calcext:value-type="string">
            <text:p>Nº 44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2/CACN - </text:span><text:span text:style-name="T6">COORDENAÇÃO REGIONAL DE LOJA DE ATENDIMENTO CRISTINÁPOL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Leandro Oliveira Guimarães</text:p>
          </table:table-cell>
          <table:table-cell table:style-name="ce223" office:value-type="string" calcext:value-type="string">
            <text:p>Nº 057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5.1.03.03/CAIN - </text:span><text:span text:style-name="T6">COORDENAÇÃO REGIONAL DE LOJA DE ATENDIMENTO ITABAIANINH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Wanderley de Jesus Santos</text:p>
          </table:table-cell>
          <table:table-cell table:style-name="ce223" office:value-type="string" calcext:value-type="string">
            <text:p>Nº 12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4/CAIP - </text:span><text:span text:style-name="T6">COORDENAÇÃO REGIONAL DE LOJA DE ATENDIMENTO ITAPORANGA D'AJUD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Gaudêncio Valério de F. Santos Neto</text:p>
          </table:table-cell>
          <table:table-cell table:style-name="ce289" office:value-type="string" calcext:value-type="string">
            <text:p>Nº 22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5/CALG - </text:span><text:span text:style-name="T6">COORDENAÇÃO REGIONAL DE LOJA DE ATENDIMENTO LAGAR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ia Fátima Rodrigues de Andrade </text:p>
          </table:table-cell>
          <table:table-cell table:style-name="ce289" office:value-type="string" calcext:value-type="string">
            <text:p>Nº 20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6/CASD - </text:span><text:span text:style-name="T6">COORDENAÇÃO REGIONAL DE LOJA DE ATENDIMENTO SIMÃO DI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Palmiro Carlos de Souza Sobrinho</text:p>
          </table:table-cell>
          <table:table-cell table:style-name="ce289" office:value-type="string" calcext:value-type="string">
            <text:p>Nº 213/19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3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1.03.07/CATB - </text:span><text:span text:style-name="T6">COORDENAÇÃO REGIONAL DE LOJA DE ATENDIMENTO TOBIAS BARRETO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Diego Pereira Santos</text:p>
          </table:table-cell>
          <table:table-cell table:style-name="ce223" office:value-type="string" calcext:value-type="string">
            <text:p>Nº 21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8/CAUB - </text:span><text:span text:style-name="T6">COORDENAÇÃO REGIONAL DE LOJA DE ATENDIMENTO UMBAÚB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rcleydson Dias Barbosa </text:p>
          </table:table-cell>
          <table:table-cell table:style-name="ce223" office:value-type="string" calcext:value-type="string">
            <text:p>Nº 44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4.00/GCSE - </text:span><text:span text:style-name="T4">GERÊNCIA COMERCIAL REGIONAL SERTÃO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Edson Nunes Portela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hn Lima Guimarães</text:p>
          </table:table-cell>
          <table:table-cell table:style-name="ce223" office:value-type="string" calcext:value-type="string">
            <text:p>Nº 096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Thiago José Oliveira Resende</text:p>
          </table:table-cell>
          <table:table-cell table:style-name="ce223" office:value-type="string" calcext:value-type="string">
            <text:p>Nº 095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Nataniel Barros dos Santos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1/CAAQ - </text:span><text:span text:style-name="T6">COORDENAÇÃO REGIONAL DE LOJA DE ATENDIMENTO AQUIDABÃ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Lucas Ramos do Nascimento </text:p>
          </table:table-cell>
          <table:table-cell table:style-name="ce289" office:value-type="string" calcext:value-type="string">
            <text:p>Nº 02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2/CACR - </text:span><text:span text:style-name="T6">COORDENAÇÃO REGIONAL DE LOJA DE ATENDIMENTO CARIR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Valério Evangelista Barreto</text:p>
          </table:table-cell>
          <table:table-cell table:style-name="ce289" office:value-type="string" calcext:value-type="string">
            <text:p>Nº 030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3/CAFP - </text:span><text:span text:style-name="T6">COORDENAÇÃO REGIONAL DE LOJA DE ATENDIMENTO FREI PAUL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Jossivany de Oliveira Santos</text:p>
          </table:table-cell>
          <table:table-cell table:style-name="ce289" office:value-type="string" calcext:value-type="string">
            <text:p>Nº 02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4/CAII - </text:span><text:span text:style-name="T6">COORDENAÇÃO REGIONAL DE LOJA DE ATENDIMENTO ITAB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Valberto Messias Santos Resende </text:p>
          </table:table-cell>
          <table:table-cell table:style-name="ce223" office:value-type="string" calcext:value-type="string">
            <text:p>Nº 30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5/CAPÇ - </text:span><text:span text:style-name="T6">COORDENAÇÃO REGIONAL DE LOJA DE ATENDIMENTO POÇO REDOND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Cinthia Maraisa de Almeida</text:p>
          </table:table-cell>
          <table:table-cell table:style-name="ce289" office:value-type="string" calcext:value-type="string">
            <text:p>Nº 100/19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<text:span text:style-name="T5">5.1.04.06/CAPF - </text:span><text:span text:style-name="T6">COORDENAÇÃO REGIONAL DE LOJA DE ATENDIMENTO PORTO DA FOLH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Geizon Henrique Barreto Santos</text:p>
          </table:table-cell>
          <table:table-cell table:style-name="ce289" office:value-type="string" calcext:value-type="string">
            <text:p>Nº 379/24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5">5.1.04.07/CAGL - </text:span><text:span text:style-name="T6">COORDENAÇÃO REGIONAL DE LOJA DE ATENDIMENTO N. S. DA GLÓRI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denoaldo Almeida Santos </text:p>
          </table:table-cell>
          <table:table-cell table:style-name="ce289" office:value-type="string" calcext:value-type="string">
            <text:p>Nº 098/19</text:p>
          </table:table-cell>
          <table:table-cell table:number-columns-repeated="59"/>
        </table:table-row>
        <table:table-row table:style-name="ro1">
          <table:table-cell table:style-name="ce19" office:value-type="string" calcext:value-type="string" table:number-columns-spanned="2" table:number-rows-spanned="4">
            <text:p>6.0.00.00/CON</text:p>
          </table:table-cell>
          <table:covered-table-cell table:style-name="ce58"/>
          <table:table-cell table:style-name="ce145" office:value-type="string" calcext:value-type="string">
            <text:p><text:span text:style-name="T3">6.0.00.00/CA - </text:span><text:span text:style-name="T4">CONSELHO DE ADMINISTRAÇÃO</text:span></text:p>
          </table:table-cell>
          <table:table-cell table:style-name="ce133"/>
          <table:table-cell table:style-name="ce297"/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146" office:value-type="string" calcext:value-type="string">
            <text:p>6.0.01.00/AUDI - AUDITORIA INTERNA</text:p>
          </table:table-cell>
          <table:table-cell table:style-name="ce111"/>
          <table:table-cell table:style-name="ce248"/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38" office:value-type="string" calcext:value-type="string">
            <text:p>Auditor (a) Interno</text:p>
          </table:table-cell>
          <table:table-cell table:style-name="ce111" office:value-type="string" calcext:value-type="string">
            <text:p>Thiago Figueiredo de Almeida Lima</text:p>
          </table:table-cell>
          <table:table-cell table:style-name="ce317" office:value-type="string" calcext:value-type="string">
            <text:p>Nº 179/24</text:p>
          </table:table-cell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77" office:value-type="string" calcext:value-type="string">
            <text:p>Secretário (a) da Auditoria Interna</text:p>
          </table:table-cell>
          <table:table-cell table:style-name="ce235" office:value-type="string" calcext:value-type="string">
            <text:p>Valdenize Henrique Santana</text:p>
          </table:table-cell>
          <table:table-cell table:style-name="ce318" office:value-type="string" calcext:value-type="string">
            <text:p>RCA 04/18</text:p>
          </table:table-cell>
          <table:table-cell table:number-columns-repeated="59"/>
        </table:table-row>
        <table:table-row table:style-name="ro1">
          <table:table-cell table:style-name="ce25"/>
          <table:table-cell table:style-name="ce59"/>
          <table:table-cell table:style-name="ce147"/>
          <table:table-cell table:style-name="ce256"/>
          <table:table-cell table:style-name="ce319"/>
          <table:table-cell table:number-columns-repeated="59"/>
        </table:table-row>
        <table:table-row table:style-name="ro2">
          <table:table-cell table:style-name="ce26" office:value-type="string" calcext:value-type="string" table:number-columns-spanned="5" table:number-rows-spanned="2">
            <text:p>RELAÇÃO DE OCUPANTES <text:s/>DE OUTRAS FUNÇÕES <text:s/>GRATIFICADAS NA DESO</text:p>
          </table:table-cell>
          <table:covered-table-cell table:style-name="ce61"/>
          <table:covered-table-cell table:style-name="ce148"/>
          <table:covered-table-cell table:style-name="ce239"/>
          <table:covered-table-cell table:style-name="ce148"/>
          <table:table-cell table:number-columns-repeated="59"/>
        </table:table-row>
        <table:table-row table:style-name="ro2">
          <table:covered-table-cell table:style-name="ce26"/>
          <table:covered-table-cell table:style-name="ce61"/>
          <table:covered-table-cell table:number-columns-repeated="3" table:style-name="ce148"/>
          <table:table-cell table:number-columns-repeated="59"/>
        </table:table-row>
        <table:table-row table:style-name="ro2">
          <table:table-cell table:style-name="ce34" office:value-type="string" calcext:value-type="string" table:number-columns-spanned="5" table:number-rows-spanned="3">
            <text:p>A partir de 01/08/18, quando abrir vaga das funções gratificadas referentes a “Auxiliar de Serviços Administrativos”, <text:s/>só poderão ser preenchidas exclusivamente por empregados contratados no cargo “Auxiliar de Execução”, com número de nomeações totais não superior a 25 (vinte e cinco), independente da lotação que pode ser em área vinculada a qualquer Diretoria. </text:p>
          </table:table-cell>
          <table:covered-table-cell table:style-name="ce8"/>
          <table:covered-table-cell table:style-name="ce94"/>
          <table:covered-table-cell table:style-name="ce150"/>
          <table:covered-table-cell table:style-name="ce335"/>
          <table:table-cell table:number-columns-repeated="59"/>
        </table:table-row>
        <table:table-row table:style-name="ro4">
          <table:covered-table-cell table:number-columns-repeated="2" table:style-name="ce8"/>
          <table:covered-table-cell table:number-columns-repeated="2" table:style-name="ce150"/>
          <table:covered-table-cell table:style-name="ce335"/>
          <table:table-cell table:number-columns-repeated="59"/>
        </table:table-row>
        <table:table-row table:style-name="ro5">
          <table:covered-table-cell table:number-columns-repeated="2" table:style-name="ce8"/>
          <table:covered-table-cell table:number-columns-repeated="2" table:style-name="ce150"/>
          <table:covered-table-cell table:style-name="ce335"/>
          <table:table-cell table:number-columns-repeated="59"/>
        </table:table-row>
        <table:table-row table:style-name="ro1">
          <table:table-cell table:style-name="ce36" office:value-type="string" calcext:value-type="string" table:number-columns-spanned="3" table:number-rows-spanned="1">
            <text:p>UNIDADE ORGANIZACIONAL</text:p>
          </table:table-cell>
          <table:covered-table-cell table:style-name="ce18"/>
          <table:covered-table-cell table:style-name="ce151"/>
          <table:table-cell table:style-name="ce151" office:value-type="string" calcext:value-type="string">
            <text:p>OCUPANTE</text:p>
          </table:table-cell>
          <table:table-cell table:style-name="ce151" office:value-type="string" calcext:value-type="string">
            <text:p>PORTARIA </text:p>
          </table:table-cell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20">
            <text:p>QUALQUER DIRETORIA</text:p>
          </table:table-cell>
          <table:covered-table-cell table:style-name="ce8"/>
          <table:table-cell table:style-name="ce152" office:value-type="string" calcext:value-type="string">
            <text:p>5.1.04.00./GCSE- GERÊNCIA COMERCIAL REGIONAL SERTÃO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3" office:value-type="string" calcext:value-type="string">
            <text:p><text:s text:c="3"/>1. Auxiliar de Serviços Administrativos </text:p>
          </table:table-cell>
          <table:table-cell table:style-name="ce258" office:value-type="string" calcext:value-type="string">
            <text:p>Jose Carlos Serafin Santos</text:p>
          </table:table-cell>
          <table:table-cell table:style-name="ce321" office:value-type="string" calcext:value-type="string">
            <text:p>Nº 087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0.03.01/CCAT - </text:span><text:span text:style-name="T6">COORDENAÇÃO DE CANAIS DE ATENDIMENTO</text:span>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2. Auxiliar de Serviços Administrativos</text:p>
          </table:table-cell>
          <table:table-cell table:style-name="ce254" office:value-type="string" calcext:value-type="string">
            <text:p>Elissandra dos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0.04.01/CHID - </text:span><text:span text:style-name="T6">COORDENAÇÃO DE HIDROMETRI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3. Auxiliar de Serviços Administrativos</text:p>
          </table:table-cell>
          <table:table-cell table:style-name="ce259" office:value-type="string" calcext:value-type="string">
            <text:p>Kleber Lucas Lima dos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5">5.0.05.02/CFAT - </text:span><text:span text:style-name="T6">COORDENAÇÃO DE FATURAMENTO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4. Auxiliar de Serviços Administrativos</text:p>
          </table:table-cell>
          <table:table-cell table:style-name="ce254" office:value-type="string" calcext:value-type="string">
            <text:p>Iane Jovelina Dantas Oliveira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2.00/GCCO - </text:span><text:span text:style-name="T2">GERÊNCIA COMERCIAL REGIONAL CENTRO-OESTE</text:span></text:p>
          </table:table-cell>
          <table:table-cell table:style-name="ce105"/>
          <table:table-cell table:style-name="ce32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4"/>5. Auxiliar de Serviços Administrativos</text:p>
          </table:table-cell>
          <table:table-cell table:style-name="ce254" office:value-type="string" calcext:value-type="string">
            <text:p>Maria José Oliveira Santos</text:p>
          </table:table-cell>
          <table:table-cell table:style-name="ce321" office:value-type="string" calcext:value-type="string">
            <text:p>Nº168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8" office:value-type="string" calcext:value-type="string">
            <text:p>5.0.07.03/CCS3 - COORDENAÇÃO DE COBRANÇA SETORIAL III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4"/>6. Auxiliar de Serviços Administrativos</text:p>
          </table:table-cell>
          <table:table-cell table:style-name="ce111" office:value-type="string" calcext:value-type="string">
            <text:p>José Tadeu Matos Figueiredo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/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4"/>7. Auxiliar de Serviços Administrativos</text:p>
          </table:table-cell>
          <table:table-cell table:style-name="ce111"/>
          <table:table-cell table:style-name="ce30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4" office:value-type="string" calcext:value-type="string">
            <text:p>2.0.03.01/CADP – COORDENAÇÃO DE ADMINISTRAÇÃO DE PESSOAL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4"/>8. Auxiliar de Serviços Administrativos</text:p>
          </table:table-cell>
          <table:table-cell table:style-name="ce260" office:value-type="string" calcext:value-type="string">
            <text:p>Adriana Oliveira Andrade</text:p>
          </table:table-cell>
          <table:table-cell table:style-name="ce307" office:value-type="string" calcext:value-type="string">
            <text:p>Nº 13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9" office:value-type="string" calcext:value-type="string">
            <text:p>5.1.01.05.10 - MURIBECA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4"/>9. Auxiliar de Serviços Administrativos </text:p>
          </table:table-cell>
          <table:table-cell table:style-name="ce111"/>
          <table:table-cell table:style-name="ce30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1">5.1.02.00/GCCO - </text:span><text:span text:style-name="T2">GERÊNCIA COMERCIAL REGIONAL CENTRO-OESTE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10. Auxiliar de Serviços Administrativos</text:p>
          </table:table-cell>
          <table:table-cell table:style-name="ce258" office:value-type="string" calcext:value-type="string">
            <text:p>José Elmo Lima</text:p>
          </table:table-cell>
          <table:table-cell table:style-name="ce321" office:value-type="string" calcext:value-type="string">
            <text:p>N°435/24</text:p>
          </table:table-cell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27">
            <text:p>QUALQUER DIRETORIA</text:p>
          </table:table-cell>
          <table:covered-table-cell table:style-name="ce8"/>
          <table:table-cell table:style-name="ce152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3"/>11. Auxiliar de Serviços Administrativos <text:s text:c="2"/></text:p>
          </table:table-cell>
          <table:table-cell table:style-name="ce260" office:value-type="string" calcext:value-type="string">
            <text:p>Luciano Aragão</text:p>
          </table:table-cell>
          <table:table-cell table:style-name="ce307" office:value-type="string" calcext:value-type="string">
            <text:p>N°42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5.1.03.04/CAIP - COORDENAÇÃO REGIONAL DE LOJA DE ATENDIMENTO ITAPORANGA D'AJUDA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2"/>12. Auxiliar de Serviços Administrativos</text:p>
          </table:table-cell>
          <table:table-cell table:style-name="ce111" office:value-type="string" calcext:value-type="string">
            <text:p>Logan Bispo Ferreira</text:p>
          </table:table-cell>
          <table:table-cell table:style-name="ce307" office:value-type="string" calcext:value-type="string">
            <text:p>Nº 03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65" office:value-type="string" calcext:value-type="string">
            <text:p>3.0.16.00/GCVQ - GERÊNCIA DE CONTROLE E VIGILÂNCIA DA QUALIDADE 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2"/>13. Auxiliar de Serviços Administrativos</text:p>
          </table:table-cell>
          <table:table-cell table:style-name="ce254" office:value-type="string" calcext:value-type="string">
            <text:p>Lucivânio Pedro da Silva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3" office:value-type="string" calcext:value-type="string">
            <text:p>5.0.04.01/CHID - COORDENAÇÃO DE HIDROMETRIA</text:p>
          </table:table-cell>
          <table:table-cell table:style-name="ce111"/>
          <table:table-cell table:style-name="ce12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5" office:value-type="string" calcext:value-type="string">
            <text:p><text:s text:c="3"/>14. Auxiliar de Serviços Administrativos</text:p>
          </table:table-cell>
          <table:table-cell table:style-name="ce254" office:value-type="string" calcext:value-type="string">
            <text:p>Susi Mary Almeida Ramos </text:p>
          </table:table-cell>
          <table:table-cell table:style-name="ce321" office:value-type="string" calcext:value-type="string">
            <text:p>Nº 269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0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3"/>15. Auxiliar de Serviços Administrativos</text:p>
          </table:table-cell>
          <table:table-cell table:style-name="ce260" office:value-type="string" calcext:value-type="string">
            <text:p>Rosineide de Oliveira Gonzaga</text:p>
          </table:table-cell>
          <table:table-cell table:style-name="ce307" office:value-type="string" calcext:value-type="string">
            <text:p>Nº 26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2.0.06.02/CALM - COORDENAÇÃO DE ALMOXARIFADO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6. Auxiliar de Serviços Administrativos</text:p>
          </table:table-cell>
          <table:table-cell table:style-name="ce111" office:value-type="string" calcext:value-type="string">
            <text:p>Joseilda dos Santos </text:p>
          </table:table-cell>
          <table:table-cell table:style-name="ce307" office:value-type="string" calcext:value-type="string">
            <text:p>Nº 14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3.00/GCSU - </text:span><text:span text:style-name="T2">GERÊNCIA COMERCIAL REGIONAL SUL</text:span>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7. Auxiliar de Serviços Administrativos </text:p>
          </table:table-cell>
          <table:table-cell table:style-name="ce111" office:value-type="string" calcext:value-type="string">
            <text:p>Marcos Antônio da Silv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1.03.01/CABQ - </text:span><text:span text:style-name="T6">COORDENAÇÃO REGIONAL DE LOJA DE ATENDIMENTO BOQUIM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8. Auxiliar de Serviços Administrativos</text:p>
          </table:table-cell>
          <table:table-cell table:style-name="ce111" office:value-type="string" calcext:value-type="string">
            <text:p>Maria Rita de Sá e Silv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63" office:value-type="string" calcext:value-type="string">
            <text:p>2.0.03.01/CADP – COORDENAÇÃO DE ADMINISTRAÇÃO DE PESSOAL 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9. Auxiliar de Serviços Administrativos</text:p>
          </table:table-cell>
          <table:table-cell table:style-name="ce111" office:value-type="string" calcext:value-type="string">
            <text:p>Rita Vieira Freitas</text:p>
          </table:table-cell>
          <table:table-cell table:style-name="ce307" office:value-type="string" calcext:value-type="string">
            <text:p>Nº 265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5">5.1.03.04/CAIP - </text:span><text:span text:style-name="T6">COORDENAÇÃO REGIONAL DE LOJA DE ATENDIMENTO ITAPORANGA D'AJUD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2"/>20. Auxiliar de Serviços Administrativos</text:p>
          </table:table-cell>
          <table:table-cell table:style-name="ce254" office:value-type="string" calcext:value-type="string">
            <text:p>José Wilson Mendonça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0" office:value-type="string" calcext:value-type="string">
            <text:p><text:span text:style-name="T5">5.1.03.07/CATB - </text:span><text:span text:style-name="T6">COORDENAÇÃO REGIONAL DE LOJA DE ATENDIMENTO TOBIAS BARRETO </text:span></text:p>
          </table:table-cell>
          <table:table-cell table:style-name="ce111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21. Auxiliar de Serviços Administrativos</text:p>
          </table:table-cell>
          <table:table-cell table:style-name="ce111" office:value-type="string" calcext:value-type="string">
            <text:p>Maria José Santos de Matos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4.00/GCSE - </text:span><text:span text:style-name="T2">GERÊNCIA COMERCIAL REGIONAL SERTÃO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5" office:value-type="string" calcext:value-type="string">
            <text:p><text:s text:c="2"/>22. Auxiliar de Serviços Administrativos</text:p>
          </table:table-cell>
          <table:table-cell table:style-name="ce111" office:value-type="string" calcext:value-type="string">
            <text:p>Jocilene Batista Lim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5.1.03.07.69 – POÇO VERDE </text:p>
          </table:table-cell>
          <table:table-cell table:style-name="ce176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23. Auxiliar de Serviços Administrativos</text:p>
          </table:table-cell>
          <table:table-cell table:style-name="ce111" office:value-type="string" calcext:value-type="string">
            <text:p>Manoel Messias Xavier dos Santos</text:p>
          </table:table-cell>
          <table:table-cell table:style-name="ce307" office:value-type="string" calcext:value-type="string">
            <text:p>Nº 09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/>
          <table:table-cell table:style-name="ce254"/>
          <table:table-cell table:style-name="ce321"/>
          <table:table-cell table:number-columns-repeated="59"/>
        </table:table-row>
        <table:table-row table:style-name="ro1">
          <table:table-cell table:style-name="ce7" table:number-columns-spanned="2" table:number-rows-spanned="5"/>
          <table:covered-table-cell table:style-name="ce62"/>
          <table:table-cell table:style-name="ce164" office:value-type="string" calcext:value-type="string">
            <text:p>5.1.04.07.54 – FEIRA NOVA</text:p>
          </table:table-cell>
          <table:table-cell table:style-name="ce280"/>
          <table:table-cell table:style-name="ce287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12" office:value-type="string" calcext:value-type="string">
            <text:p><text:s text:c="2"/>24. Auxiliar de Serviços Administrativos CARP</text:p>
          </table:table-cell>
          <table:table-cell table:style-name="ce283" office:value-type="string" calcext:value-type="string">
            <text:p>Maria Elisangela de Souza</text:p>
          </table:table-cell>
          <table:table-cell table:style-name="ce307" office:value-type="string" calcext:value-type="string">
            <text:p>Nº 123/24</text:p>
          </table:table-cell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52" office:value-type="string" calcext:value-type="string">
            <text:p>2.0.06.02/CALM - COORDENAÇÃO DE ALMOXARIFADO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12" office:value-type="string" calcext:value-type="string">
            <text:p><text:s text:c="2"/>25 Auxiliar de Serviços Administrativos </text:p>
          </table:table-cell>
          <table:table-cell table:style-name="ce283" office:value-type="string" calcext:value-type="string">
            <text:p>Sara Leite dos Santos</text:p>
          </table:table-cell>
          <table:table-cell table:style-name="ce307" office:value-type="string" calcext:value-type="string">
            <text:p>Nº 150/24</text:p>
          </table:table-cell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55"/>
          <table:table-cell table:style-name="ce221"/>
          <table:table-cell table:style-name="ce321"/>
          <table:table-cell table:number-columns-repeated="59"/>
        </table:table-row>
        <table:table-row table:style-name="ro1">
          <table:table-cell table:style-name="ce37"/>
          <table:table-cell table:style-name="ce66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39"/>
          <table:table-cell table:style-name="ce67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40"/>
          <table:table-cell table:style-name="ce69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14">
            <text:p>MEMBROS DA COMISSÃO DE LICITAÇÃO</text:p>
          </table:table-cell>
          <table:covered-table-cell table:style-name="ce65"/>
          <table:table-cell table:style-name="ce172" office:value-type="string" calcext:value-type="string" table:number-columns-spanned="2" table:number-rows-spanned="2">
            <text:p>COMISSÃO PERMANENTE DE LICITAÇÃO: Para Compras, Serviços e Obras desta Companha, quando tratar-se de Aquisição por Tomada de Preços, Concorrência Pública, Inexibilidade, Convite e Pregão. (<text:span text:style-name="T13">Vigência da Portaria nº 102/2023 – até 08/05/2024</text:span>)</text:p>
          </table:table-cell>
          <table:covered-table-cell table:style-name="ce151"/>
          <table:table-cell table:style-name="ce151" office:value-type="string" calcext:value-type="string" table:number-columns-spanned="1" table:number-rows-spanned="2">
            <text:p>PORTARIA </text:p>
          </table:table-cell>
          <table:table-cell table:number-columns-repeated="59"/>
        </table:table-row>
        <table:table-row table:style-name="ro1">
          <table:covered-table-cell table:style-name="ce45"/>
          <table:covered-table-cell table:style-name="ce68"/>
          <table:covered-table-cell table:number-columns-repeated="2" table:style-name="ce151"/>
          <table:covered-table-cell table:style-name="ce286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3" office:value-type="string" calcext:value-type="string">
            <text:p>Presidente da CPL</text:p>
          </table:table-cell>
          <table:table-cell table:style-name="ce262" office:value-type="string" calcext:value-type="string">
            <text:p>Roberto Santos Barros Júnior</text:p>
          </table:table-cell>
          <table:table-cell table:style-name="ce287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3" office:value-type="string" calcext:value-type="string">
            <text:p>Secretário(a) da CPL</text:p>
          </table:table-cell>
          <table:table-cell table:style-name="ce262" office:value-type="string" calcext:value-type="string">
            <text:p>Andrezza de Jesus Santos</text:p>
          </table:table-cell>
          <table:table-cell table:style-name="ce289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1" office:value-type="string" calcext:value-type="string">
            <text:p>Membros Efetivos da CPL(03)</text:p>
          </table:table-cell>
          <table:table-cell table:style-name="ce199" office:value-type="string" calcext:value-type="string">
            <text:p>Eliane de Oliveira Costa</text:p>
          </table:table-cell>
          <table:table-cell table:style-name="ce287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Hercílio da Silva Ramos Júnior <text:span text:style-name="T13">*</text:span></text:p>
          </table:table-cell>
          <table:table-cell table:style-name="ce223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Tássio Silva Santana</text:p>
          </table:table-cell>
          <table:table-cell table:style-name="ce223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Tiago Sanas Alves Centurion</text:p>
          </table:table-cell>
          <table:table-cell table:style-name="ce223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office:value-type="string" calcext:value-type="string">
            <text:p>Membro Substituto (01)</text:p>
          </table:table-cell>
          <table:table-cell table:style-name="ce268" office:value-type="string" calcext:value-type="string">
            <text:p>Everaldo Acioli da Rocha</text:p>
          </table:table-cell>
          <table:table-cell table:style-name="ce289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5" office:value-type="string" calcext:value-type="string">
            <text:p>Pregão Eletrônico</text:p>
          </table:table-cell>
          <table:table-cell table:style-name="ce274"/>
          <table:table-cell table:style-name="ce327"/>
          <table:table-cell table:number-columns-repeated="59"/>
        </table:table-row>
        <table:table-row table:style-name="ro1">
          <table:covered-table-cell table:number-columns-repeated="2" table:style-name="ce8"/>
          <table:table-cell office:value-type="string" calcext:value-type="string">
            <text:p>Pregoeiros Representante do Comprador(04)</text:p>
          </table:table-cell>
          <table:table-cell table:style-name="ce268" office:value-type="string" calcext:value-type="string">
            <text:p>Wilma Penna Calazans </text:p>
          </table:table-cell>
          <table:table-cell table:style-name="ce223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Pedro Gilmar de Góis</text:p>
          </table:table-cell>
          <table:table-cell table:style-name="ce223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Wagnevalter Teles Barreto</text:p>
          </table:table-cell>
          <table:table-cell table:style-name="ce223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7"/>
          <table:table-cell table:style-name="ce276" office:value-type="string" calcext:value-type="string">
            <text:p>Diane Santos Pinheiro</text:p>
          </table:table-cell>
          <table:table-cell table:style-name="ce289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table-cell table:style-name="ce44" table:number-columns-repeated="2"/>
          <table:table-cell/>
          <table:table-cell table:style-name="ce278"/>
          <table:table-cell table:number-columns-repeated="60"/>
        </table:table-row>
        <table:table-row table:style-name="ro1" table:number-rows-repeated="6">
          <table:table-cell table:style-name="ce46" table:number-columns-repeated="2"/>
          <table:table-cell table:number-columns-repeated="62"/>
        </table:table-row>
        <table:table-row table:style-name="ro1" table:number-rows-repeated="1047939">
          <table:table-cell table:number-columns-repeated="64"/>
        </table:table-row>
        <table:table-row table:style-name="ro6" table:number-rows-repeated="6">
          <table:table-cell table:number-columns-repeated="64"/>
        </table:table-row>
        <table:table-row table:style-name="ro6">
          <table:table-cell table:number-columns-repeated="64"/>
        </table:table-row>
        <table:named-expressions>
          <table:named-expression table:name="Excel_BuiltIn_Print_Titles" table:base-cell-address="$'2023'.$A$1" table:expression="[$'2023'.$C$1]:$amk$7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date-style style:name="N108">
      <number:day/>
      <number:text>/</number:text>
      <number:month/>
      <number:text>/</number:text>
      <number:year number:style="long"/>
    </number:date-style>
    <number:number-style style:name="N112P0" style:volatile="true">
      <number:number number:decimal-places="0" number:min-decimal-places="0" number:min-integer-digits="1" number:grouping="true"/>
      <number:text> </number:text>
    </number:number-style>
    <number:number-style style:name="N112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2P2" style:volatile="true">
      <number:text> - </number:text>
    </number:number-style>
    <number:text-style style:name="N112"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15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  <number:text>,</number:text>
    </number:time-style>
    <number:number-style style:name="N11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1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20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20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number-style style:name="N125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-</number:text>
      <number:number number:decimal-places="0" number:min-decimal-places="0" number:min-integer-digits="0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number number:decimal-places="8" number:min-decimal-places="8" number:min-integer-digits="1"/>
    </number:number-style>
    <number:number-style style:name="N12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27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7P0"/>
    </number:number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30P0" style:volatile="true">
      <number:day/>
      <number:text>/</number:text>
      <number:month/>
      <number:text>/</number:text>
      <number:year number:style="long"/>
    </number:date-style>
    <number:text-style style:name="N130">
      <number:text-content/>
      <style:map style:condition="value()&lt;=1.7976931348623157E+308" style:apply-style-name="N130P0"/>
    </number:text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 </number:text>
      <number:fill-character> </number:fill-character>
      <number:text>-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 number:textual="true"/>
      <number:text>/</number:text>
      <number:year/>
    </number:date-style>
    <number:number-style style:name="N139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39P1" style:volatile="true">
      <number:text> R$ (</number:text>
      <number:number number:decimal-places="0" number:min-decimal-places="0" number:min-integer-digits="1" number:grouping="true"/>
      <number:text>)</number:text>
    </number:number-style>
    <number:number-style style:name="N139P2" style:volatile="true">
      <number:text> R$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  <number:text> </number:text>
    </number:number-style>
    <number:number-style style:name="N14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8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8P2" style:volatile="true">
      <number:text> R$ </number:text>
      <number:fill-character> </number:fill-character>
      <number:text>-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R$</number:text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 R$(</number:text>
      <number:number number:decimal-places="0" number:min-decimal-places="0" number:min-integer-digits="1" number:grouping="true"/>
      <number:text>)</number:text>
    </number:number-style>
    <number:number-style style:name="N152P2" style:volatile="true">
      <number:text> R$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number number:decimal-places="0" number:min-decimal-places="0" number:min-integer-digits="1" number:grouping="true"/>
    </number:number-style>
    <number:number-style style:name="N153">
      <number:text>-</number:text>
      <number:number number:decimal-places="0" number:min-decimal-places="0" number:min-integer-digits="1" number:grouping="true"/>
      <style:map style:condition="value()&gt;=0" style:apply-style-name="N153P0"/>
    </number:number-style>
    <number:time-style style:name="N154">
      <number:minutes number:style="long"/>
      <number:text>:</number:text>
      <number:seconds number:style="long"/>
    </number:time-style>
    <number:number-style style:name="N15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55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 number:textual="true"/>
      <number:text>/</number:text>
      <number:year/>
    </number:date-style>
    <number:number-style style:name="N157">
      <number:number number:decimal-places="6" number:min-decimal-places="6" number:min-integer-digits="1" number:grouping="true"/>
    </number:number-style>
    <number:number-style style:name="N15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5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59P0"/>
    </number:number-style>
    <number:number-style style:name="N16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6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60P0"/>
    </number:number-style>
    <number:number-style style:name="N161">
      <number:number number:decimal-places="2" number:min-decimal-places="2" number:min-integer-digits="2"/>
    </number:number-style>
    <number:number-style style:name="N162">
      <number:number number:decimal-places="0" number:min-decimal-places="0" number:min-integer-digits="2"/>
    </number:number-style>
    <number:number-style style:name="N163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63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63P0"/>
    </number:number-style>
    <number:time-style style:name="N164">
      <number:hours/>
      <number:text>:</number:text>
      <number:minutes number:style="long"/>
      <number:text> </number:text>
      <number:am-pm/>
    </number:time-style>
    <number:number-style style:name="N168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68P2" style:volatile="true">
      <number:text> R$-</number:text>
      <number:number number:decimal-places="0" number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">
      <number:number number:decimal-places="0" number:min-decimal-places="0" number:min-integer-digits="2" number:grouping="true"/>
    </number:number-style>
    <number:date-style style:name="N172">
      <number:day/>
      <number:text>/</number:text>
      <number:month number:textual="true"/>
    </number:date-style>
    <number:number-style style:name="N173">
      <number:number number:decimal-places="1" number:min-decimal-places="1" number:min-integer-digits="1"/>
    </number:number-style>
    <number:number-style style:name="N17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">
      <number:number number:decimal-places="5" number:min-decimal-places="5" number:min-integer-digits="1" number:grouping="true"/>
    </number:number-style>
    <number:number-style style:name="N18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percentage-style style:name="N183">
      <number:number number:decimal-places="2" number:min-decimal-places="2" number:min-integer-digits="1" number:grouping="true"/>
      <number:text>%</number:text>
    </number:percentage-style>
    <number:number-style style:name="N184P0" style:volatile="true">
      <number:number number:decimal-places="2" number:min-decimal-places="2" number:min-integer-digits="1" number:grouping="true"/>
    </number:number-style>
    <number:number-style style:name="N184">
      <number:text>-</number:text>
      <number:number number:decimal-places="2" number:min-decimal-places="2" number:min-integer-digits="1" number:grouping="true"/>
      <style:map style:condition="value()&gt;=0" style:apply-style-name="N184P0"/>
    </number:number-style>
    <number:time-style style:name="N18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6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87P0" style:volatile="true">
      <number:number number:decimal-places="2" number:min-decimal-places="2" number:min-integer-digits="1" number:grouping="true"/>
      <number:text> </number:text>
    </number:number-style>
    <number:number-style style:name="N18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9P0" style:volatile="true">
      <number:number number:decimal-places="2" number:min-decimal-places="2" number:min-integer-digits="1" number:grouping="true"/>
      <number:text> </number:text>
    </number:number-style>
    <number:number-style style:name="N189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89P2" style:volatile="true">
      <number:text>-</number:text>
      <number:number number:decimal-places="0" number:min-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">
      <number:number number:decimal-places="9" number:min-decimal-places="9" number:min-integer-digits="1" number:grouping="true"/>
    </number:number-style>
    <number:number-style style:name="N191">
      <number:number number:decimal-places="10" number:min-decimal-places="10" number:min-integer-digits="1"/>
    </number:number-style>
    <number:number-style style:name="N192P0" style:volatile="true">
      <number:number number:decimal-places="0" number:min-decimal-places="0" number:min-integer-digits="1" number:grouping="true"/>
      <number:text> </number:text>
    </number:number-style>
    <number:number-style style:name="N19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92P0"/>
    </number:number-style>
    <number:number-style style:name="N193">
      <number:number number:decimal-places="4" number:min-decimal-places="4" number:min-integer-digits="1"/>
    </number:number-style>
    <number:number-style style:name="N194">
      <number:number number:decimal-places="3" number:min-decimal-places="3" number:min-integer-digits="1" number:grouping="true"/>
    </number:number-style>
    <number:date-style style:name="N195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96">
      <number:number number:decimal-places="3" number:min-decimal-places="3" number:min-integer-digits="1"/>
    </number:number-style>
    <number:number-style style:name="N197">
      <number:number number:decimal-places="4" number:min-decimal-places="4" number:min-integer-digits="1" number:grouping="true"/>
    </number:number-style>
    <number:number-style style:name="N198">
      <number:number number:decimal-places="7" number:min-decimal-places="7" number:min-integer-digits="1" number:grouping="true"/>
    </number:number-style>
    <number:number-style style:name="N199">
      <number:number number:decimal-places="0" number:min-decimal-places="0" number:min-integer-digits="0" number:grouping="true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" style:display-name="Resultado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Resultado2_20_1" style:display-name="Resultado2 1" style:family="table-cell" style:parent-style-name="Default" style:data-style-name="N104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Título1_20_1" style:display-name="Título1 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9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801cm" fo:margin-left="1cm" fo:margin-right="1cm" style:scale-to="100%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4-12-27">00/00/0000</text:date>, <text:time style:data-style-name="N2" text:time-value="14:14:01.837000000">00:00:00</text:time></text:p>
        </style:region-right>
      </style:header>
      <style:header-left style:display="false"/>
      <style:header-first style:display="false"/>
      <style:footer style:display="false"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018" style:display-name="PageStyle_2018" style:page-layout-name="Mpm3">
      <style:header style:display="false"/>
      <style:header-left style:display="false"/>
      <style:header-first style:display="false"/>
      <style:footer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cycles>213</meta:editing-cycles>
    <meta:editing-duration>P2DT4H39M52S</meta:editing-duration>
    <meta:generator>LibreOffice/7.2.0.4$Windows_X86_64 LibreOffice_project/9a9c6381e3f7a62afc1329bd359cc48accb6435b</meta:generator>
    <meta:creation-date>2023-05-26T07:49:28.034000000</meta:creation-date>
    <dc:date>2024-12-27T14:16:51.230000000</dc:date>
    <meta:document-statistic meta:table-count="1" meta:cell-count="1328" meta:object-count="1"/>
  </office:meta>
</office:document-meta>
</file>