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17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3.607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671cm"/>
    </style:style>
    <style:style style:name="co6" style:family="table-column">
      <style:table-column-properties fo:break-before="auto" style:column-width="3.628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892cm" fo:min-width="3.654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4.154cm" svg:height="1.152cm" svg:x="-0.009cm" svg:y="0.052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4</text:p>
          </table:table-cell>
          <table:table-cell table:style-name="ce12"/>
          <table:table-cell table:style-name="ce12" office:value-type="string" calcext:value-type="string">
            <text:p>Mês: NOVEMBR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3.695cm" fo:margin-right="2.164cm" style:scale-to="8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2-02">00/00/0000</text:date>, <text:time style:data-style-name="N2" text:time-value="12:18:27.984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4-12-02T08:36:38.798000000</dc:date>
    <meta:editing-duration>PT3H27M59S</meta:editing-duration>
    <meta:editing-cycles>92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