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settings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manifest.rdf" manifest:media-type="application/rdf+xml"/>
  <manifest:file-entry manifest:full-path="Object 2/Configurations2/" manifest:media-type="application/vnd.sun.xml.ui.configuration"/>
  <manifest:file-entry manifest:full-path="Object 2/settings.xml" manifest:media-type="text/xml"/>
  <manifest:file-entry manifest:full-path="Object 2/content.xml" manifest:media-type="text/xml"/>
  <manifest:file-entry manifest:full-path="Object 2/" manifest:version="1.3" manifest:media-type="application/vnd.oasis.opendocument.spreadsheet"/>
  <manifest:file-entry manifest:full-path="Object 3/styles.xml" manifest:media-type="text/xml"/>
  <manifest:file-entry manifest:full-path="Object 3/manifest.rdf" manifest:media-type="application/rdf+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40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1.03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0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BALANÇO" table:style-name="ta1">
        <table:shapes>
          <draw:frame draw:z-index="0" draw:style-name="gr1" svg:width="15.534cm" svg:height="1.8cm" svg:x="2.08cm" svg:y="26.979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46cm" svg:y="50.579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4-03-31" calcext:value-type="date">
            <text:p>31/03/2024</text:p>
          </table:table-cell>
          <table:table-cell table:style-name="ce17" office:value-type="date" office:date-value="2023-03-31" calcext:value-type="date">
            <text:p>31/03/2023</text:p>
          </table:table-cell>
          <table:table-cell table:style-name="ce17" office:value-type="date" office:date-value="2022-03-31" calcext:value-type="date">
            <text:p>31/03/2022</text:p>
          </table:table-cell>
        </table:table-row>
        <table:table-row table:style-name="ro2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2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350305004.69" calcext:value-type="float">
            <text:p>350.305.004,69 </text:p>
          </table:table-cell>
          <table:table-cell table:style-name="ce18" office:value-type="float" office:value="205566485.44" calcext:value-type="float">
            <text:p>205.566.485,44 </text:p>
          </table:table-cell>
          <table:table-cell table:style-name="ce18" office:value-type="float" office:value="206816416.7" calcext:value-type="float">
            <text:p>206.816.416,70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128909452.16" calcext:value-type="float">
            <text:p>128.909.452,16 </text:p>
          </table:table-cell>
          <table:table-cell table:style-name="ce18" office:value-type="float" office:value="15303951.14" calcext:value-type="float">
            <text:p>15.303.951,14 </text:p>
          </table:table-cell>
          <table:table-cell table:style-name="ce18" office:value-type="float" office:value="17661259.55" calcext:value-type="float">
            <text:p>17.661.259,55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25500" calcext:value-type="float">
            <text:p>25.500,00 </text:p>
          </table:table-cell>
          <table:table-cell table:style-name="ce19" office:value-type="float" office:value="36500" calcext:value-type="float">
            <text:p>36.500,00 </text:p>
          </table:table-cell>
          <table:table-cell table:style-name="ce19" office:value-type="float" office:value="29000" calcext:value-type="float">
            <text:p>29.000,0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2400113.01" calcext:value-type="float">
            <text:p>2.400.113,01 </text:p>
          </table:table-cell>
          <table:table-cell table:style-name="ce19" office:value-type="float" office:value="1354100.86" calcext:value-type="float">
            <text:p>1.354.100,86 </text:p>
          </table:table-cell>
          <table:table-cell table:style-name="ce19" office:value-type="float" office:value="2456575.48" calcext:value-type="float">
            <text:p>2.456.575,4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7032.57" calcext:value-type="float">
            <text:p>7.032,57 </text:p>
          </table:table-cell>
          <table:table-cell table:style-name="ce19" office:value-type="float" office:value="585774.41" calcext:value-type="float">
            <text:p>585.774,41 </text:p>
          </table:table-cell>
          <table:table-cell table:style-name="ce19" office:value-type="float" office:value="987646.52" calcext:value-type="float">
            <text:p>987.646,5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126476806.58" calcext:value-type="float">
            <text:p>126.476.806,58 </text:p>
          </table:table-cell>
          <table:table-cell table:style-name="ce19" office:value-type="float" office:value="13327575.87" calcext:value-type="float">
            <text:p>13.327.575,87 </text:p>
          </table:table-cell>
          <table:table-cell table:style-name="ce19" office:value-type="float" office:value="14188037.55" calcext:value-type="float">
            <text:p>14.188.037,55 </text:p>
          </table:table-cell>
        </table:table-row>
        <table:table-row table:style-name="ro2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16760788.61" calcext:value-type="float">
            <text:p>216.760.788,61 </text:p>
          </table:table-cell>
          <table:table-cell table:style-name="ce18" office:value-type="float" office:value="186967505.77" calcext:value-type="float">
            <text:p>186.967.505,77 </text:p>
          </table:table-cell>
          <table:table-cell table:style-name="ce18" office:value-type="float" office:value="186023058.48" calcext:value-type="float">
            <text:p>186.023.058,4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415880799.11" calcext:value-type="float">
            <text:p>415.880.799,11 </text:p>
          </table:table-cell>
          <table:table-cell table:style-name="ce19" office:value-type="float" office:value="365712735.07" calcext:value-type="float">
            <text:p>365.712.735,07 </text:p>
          </table:table-cell>
          <table:table-cell table:style-name="ce19" office:value-type="float" office:value="341853577.06" calcext:value-type="float">
            <text:p>341.853.577,06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1912048.35" calcext:value-type="float">
            <text:p>121.912.048,35 </text:p>
          </table:table-cell>
          <table:table-cell table:style-name="ce19" office:value-type="float" office:value="115093085.23" calcext:value-type="float">
            <text:p>115.093.085,23 </text:p>
          </table:table-cell>
          <table:table-cell table:style-name="ce19" office:value-type="float" office:value="139394853.64" calcext:value-type="float">
            <text:p>139.394.853,6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2056454.86" calcext:value-type="float">
            <text:p>42.056.454,86 </text:p>
          </table:table-cell>
          <table:table-cell table:style-name="ce19" office:value-type="float" office:value="42689672.57" calcext:value-type="float">
            <text:p>42.689.672,57 </text:p>
          </table:table-cell>
          <table:table-cell table:style-name="ce19" office:value-type="float" office:value="39832148.62" calcext:value-type="float">
            <text:p>39.832.148,6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63088513.71" calcext:value-type="float">
            <text:p><text:s/>(363.088.513,71)</text:p>
          </table:table-cell>
          <table:table-cell table:style-name="ce19" office:value-type="float" office:value="-336527987.1" calcext:value-type="float">
            <text:p><text:s/>(336.527.987,10)</text:p>
          </table:table-cell>
          <table:table-cell table:style-name="ce19" office:value-type="float" office:value="-335057520.84" calcext:value-type="float">
            <text:p><text:s/>(335.057.520,84)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1458166.58" calcext:value-type="float">
            <text:p>1.458.166,58 </text:p>
          </table:table-cell>
          <table:table-cell table:style-name="ce18" office:value-type="float" office:value="1285467.11" calcext:value-type="float">
            <text:p>1.285.467,11 </text:p>
          </table:table-cell>
          <table:table-cell table:style-name="ce18" office:value-type="float" office:value="1385748.69" calcext:value-type="float">
            <text:p>1.385.748,6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167202.96" calcext:value-type="float">
            <text:p>167.202,96 </text:p>
          </table:table-cell>
          <table:table-cell table:style-name="ce19" office:value-type="float" office:value="127025.46" calcext:value-type="float">
            <text:p>127.025,46 </text:p>
          </table:table-cell>
          <table:table-cell table:style-name="ce19" office:value-type="float" office:value="838982.12" calcext:value-type="float">
            <text:p>838.982,1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90948.11" calcext:value-type="float">
            <text:p>1.290.948,11 </text:p>
          </table:table-cell>
          <table:table-cell table:style-name="ce19" office:value-type="float" office:value="1158441.65" calcext:value-type="float">
            <text:p>1.158.441,65 </text:p>
          </table:table-cell>
          <table:table-cell table:style-name="ce19" office:value-type="float" office:value="546766.57" calcext:value-type="float">
            <text:p>546.766,5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15.51" calcext:value-type="float">
            <text:p>15,51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3176597.34" calcext:value-type="float">
            <text:p>3.176.597,34 </text:p>
          </table:table-cell>
          <table:table-cell table:style-name="ce18" office:value-type="float" office:value="2009561.42" calcext:value-type="float">
            <text:p>2.009.561,42 </text:p>
          </table:table-cell>
          <table:table-cell table:style-name="ce18" office:value-type="float" office:value="1746349.98" calcext:value-type="float">
            <text:p>1.746.349,98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3176597.34" calcext:value-type="float">
            <text:p>3.176.597,34 </text:p>
          </table:table-cell>
          <table:table-cell table:style-name="ce19" office:value-type="float" office:value="2009561.42" calcext:value-type="float">
            <text:p>2.009.561,42 </text:p>
          </table:table-cell>
          <table:table-cell table:style-name="ce19" office:value-type="float" office:value="1746349.98" calcext:value-type="float">
            <text:p>1.746.349,98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112922861.57" calcext:value-type="float">
            <text:p>2.112.922.861,57 </text:p>
          </table:table-cell>
          <table:table-cell table:style-name="ce18" office:value-type="float" office:value="2040184025.03" calcext:value-type="float">
            <text:p>2.040.184.025,03 </text:p>
          </table:table-cell>
          <table:table-cell table:style-name="ce18" office:value-type="float" office:value="1904018082.4" calcext:value-type="float">
            <text:p>1.904.018.082,40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3618381.69" calcext:value-type="float">
            <text:p>3.618.381,69 </text:p>
          </table:table-cell>
          <table:table-cell table:style-name="ce18" office:value-type="float" office:value="12187280.3" calcext:value-type="float">
            <text:p>12.187.280,30 </text:p>
          </table:table-cell>
          <table:table-cell table:style-name="ce18" office:value-type="float" office:value="10505687.39" calcext:value-type="float">
            <text:p>10.505.687,3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2912420.29" calcext:value-type="float">
            <text:p>2.912.420,29 </text:p>
          </table:table-cell>
          <table:table-cell table:style-name="ce19" office:value-type="float" office:value="7164410.96" calcext:value-type="float">
            <text:p>7.164.410,96 </text:p>
          </table:table-cell>
          <table:table-cell table:style-name="ce19" office:value-type="float" office:value="6920278.62" calcext:value-type="float">
            <text:p>6.920.278,6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5961.4" calcext:value-type="float">
            <text:p>705.961,40 </text:p>
          </table:table-cell>
          <table:table-cell table:style-name="ce19" office:value-type="float" office:value="5022869.34" calcext:value-type="float">
            <text:p>5.022.869,34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186301902.2" calcext:value-type="float">
            <text:p>1.186.301.902,20 </text:p>
          </table:table-cell>
          <table:table-cell table:style-name="ce18" office:value-type="float" office:value="1063981503.86" calcext:value-type="float">
            <text:p>1.063.981.503,86 </text:p>
          </table:table-cell>
          <table:table-cell table:style-name="ce18" office:value-type="float" office:value="1050201735.15" calcext:value-type="float">
            <text:p>1.050.201.735,15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701219346.33" calcext:value-type="float">
            <text:p>701.219.346,33 </text:p>
          </table:table-cell>
          <table:table-cell table:style-name="ce19" office:value-type="float" office:value="682483386.8" calcext:value-type="float">
            <text:p>682.483.386,80 </text:p>
          </table:table-cell>
          <table:table-cell table:style-name="ce19" office:value-type="float" office:value="695453426.77" calcext:value-type="float">
            <text:p>695.453.426,77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311527346.08" calcext:value-type="float">
            <text:p>1.311.527.346,08 </text:p>
          </table:table-cell>
          <table:table-cell table:style-name="ce19" office:value-type="float" office:value="1268445225.58" calcext:value-type="float">
            <text:p>1.268.445.225,58 </text:p>
          </table:table-cell>
          <table:table-cell table:style-name="ce19" office:value-type="float" office:value="1247271611.26" calcext:value-type="float">
            <text:p>1.247.271.611,26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10307999.75" calcext:value-type="float">
            <text:p><text:s/>(610.307.999,75)</text:p>
          </table:table-cell>
          <table:table-cell table:style-name="ce19" office:value-type="float" office:value="-585961838.78" calcext:value-type="float">
            <text:p><text:s/>(585.961.838,78)</text:p>
          </table:table-cell>
          <table:table-cell table:style-name="ce19" office:value-type="float" office:value="-551818184.49" calcext:value-type="float">
            <text:p><text:s/>(551.818.184,49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76114186.35" calcext:value-type="float">
            <text:p>476.114.186,35 </text:p>
          </table:table-cell>
          <table:table-cell table:style-name="ce19" office:value-type="float" office:value="371783457.33" calcext:value-type="float">
            <text:p>371.783.457,33 </text:p>
          </table:table-cell>
          <table:table-cell table:style-name="ce19" office:value-type="float" office:value="343535184.61" calcext:value-type="float">
            <text:p>343.535.184,61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601599255.98" calcext:value-type="float">
            <text:p>601.599.255,98 </text:p>
          </table:table-cell>
          <table:table-cell table:style-name="ce19" office:value-type="float" office:value="486118996.12" calcext:value-type="float">
            <text:p>486.118.996,12 </text:p>
          </table:table-cell>
          <table:table-cell table:style-name="ce19" office:value-type="float" office:value="448113609.19" calcext:value-type="float">
            <text:p>448.113.609,19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5485069.63" calcext:value-type="float">
            <text:p><text:s/>(125.485.069,63)</text:p>
          </table:table-cell>
          <table:table-cell table:style-name="ce19" office:value-type="float" office:value="-114335538.79" calcext:value-type="float">
            <text:p><text:s/>(114.335.538,79)</text:p>
          </table:table-cell>
          <table:table-cell table:style-name="ce19" office:value-type="float" office:value="-104578424.58" calcext:value-type="float">
            <text:p><text:s/>(104.578.424,58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968369.52" calcext:value-type="float">
            <text:p>8.968.369,52 </text:p>
          </table:table-cell>
          <table:table-cell table:style-name="ce19" office:value-type="float" office:value="9714659.73" calcext:value-type="float">
            <text:p>9.714.659,73 </text:p>
          </table:table-cell>
          <table:table-cell table:style-name="ce19" office:value-type="float" office:value="11213123.77" calcext:value-type="float">
            <text:p>11.213.123,77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5575551.69" calcext:value-type="float">
            <text:p>45.575.551,69 </text:p>
          </table:table-cell>
          <table:table-cell table:style-name="ce19" office:value-type="float" office:value="44419141.94" calcext:value-type="float">
            <text:p>44.419.141,94 </text:p>
          </table:table-cell>
          <table:table-cell table:style-name="ce19" office:value-type="float" office:value="43199276.75" calcext:value-type="float">
            <text:p>43.199.276,75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607182.17" calcext:value-type="float">
            <text:p><text:s/>(36.607.182,17)</text:p>
          </table:table-cell>
          <table:table-cell table:style-name="ce19" office:value-type="float" office:value="-34704482.21" calcext:value-type="float">
            <text:p><text:s/>(34.704.482,21)</text:p>
          </table:table-cell>
          <table:table-cell table:style-name="ce19" office:value-type="float" office:value="-31986152.98" calcext:value-type="float">
            <text:p><text:s/>(31.986.152,98)</text:p>
          </table:table-cell>
        </table:table-row>
        <table:table-row table:style-name="ro2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23002577.68" calcext:value-type="float">
            <text:p>923.002.577,68 </text:p>
          </table:table-cell>
          <table:table-cell table:style-name="ce18" office:value-type="float" office:value="964015240.87" calcext:value-type="float">
            <text:p>964.015.240,87 </text:p>
          </table:table-cell>
          <table:table-cell table:style-name="ce18" office:value-type="float" office:value="843310659.86" calcext:value-type="float">
            <text:p>843.310.659,86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7435624.52" calcext:value-type="float">
            <text:p>507.435.624,52 </text:p>
          </table:table-cell>
          <table:table-cell table:style-name="ce19" office:value-type="float" office:value="499894636.36" calcext:value-type="float">
            <text:p>499.894.636,36 </text:p>
          </table:table-cell>
          <table:table-cell table:style-name="ce19" office:value-type="float" office:value="420198564.4" calcext:value-type="float">
            <text:p>420.198.564,40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15353273.41" calcext:value-type="float">
            <text:p>415.353.273,41 </text:p>
          </table:table-cell>
          <table:table-cell table:style-name="ce19" office:value-type="float" office:value="464120604.51" calcext:value-type="float">
            <text:p>464.120.604,51 </text:p>
          </table:table-cell>
          <table:table-cell table:style-name="ce19" office:value-type="float" office:value="423112095.46" calcext:value-type="float">
            <text:p>423.112.095,46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ADMINISTRATIVO</text:p>
          </table:table-cell>
          <table:table-cell table:style-name="ce4" table:number-columns-repeated="2"/>
          <table:table-cell table:style-name="ce19" office:value-type="float" office:value="213679.75" calcext:value-type="float">
            <text:p>213.679,75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463227866.26" calcext:value-type="float">
            <text:p>2.463.227.866,26 </text:p>
          </table:table-cell>
          <table:table-cell table:style-name="ce18" office:value-type="float" office:value="2245750510.47" calcext:value-type="float">
            <text:p>2.245.750.510,47 </text:p>
          </table:table-cell>
          <table:table-cell table:style-name="ce18" office:value-type="float" office:value="2110834499.1" calcext:value-type="float">
            <text:p>2.110.834.499,10 </text:p>
          </table:table-cell>
        </table:table-row>
        <table:table-row table:style-name="ro2" table:number-rows-repeated="8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2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145607432.97" calcext:value-type="float">
            <text:p>145.607.432,97 </text:p>
          </table:table-cell>
          <table:table-cell table:style-name="ce18" office:value-type="float" office:value="96152538.48" calcext:value-type="float">
            <text:p>96.152.538,48 </text:p>
          </table:table-cell>
          <table:table-cell table:style-name="ce18" office:value-type="float" office:value="118385112.31" calcext:value-type="float">
            <text:p>118.385.112,3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2536556.17" calcext:value-type="float">
            <text:p>42.536.556,17 </text:p>
          </table:table-cell>
          <table:table-cell table:style-name="ce18" office:value-type="float" office:value="39338099.44" calcext:value-type="float">
            <text:p>39.338.099,44 </text:p>
          </table:table-cell>
          <table:table-cell table:style-name="ce18" office:value-type="float" office:value="41308933.45" calcext:value-type="float">
            <text:p>41.308.933,4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2536556.17" calcext:value-type="float">
            <text:p>42.536.556,17 </text:p>
          </table:table-cell>
          <table:table-cell table:style-name="ce19" office:value-type="float" office:value="39338099.44" calcext:value-type="float">
            <text:p>39.338.099,44 </text:p>
          </table:table-cell>
          <table:table-cell table:style-name="ce19" office:value-type="float" office:value="41308933.45" calcext:value-type="float">
            <text:p>41.308.933,45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49437831.67" calcext:value-type="float">
            <text:p>49.437.831,67 </text:p>
          </table:table-cell>
          <table:table-cell table:style-name="ce18" office:value-type="float" office:value="10057219.76" calcext:value-type="float">
            <text:p>10.057.219,76 </text:p>
          </table:table-cell>
          <table:table-cell table:style-name="ce18" office:value-type="float" office:value="24088840.61" calcext:value-type="float">
            <text:p>24.088.840,6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49437831.67" calcext:value-type="float">
            <text:p>49.437.831,67 </text:p>
          </table:table-cell>
          <table:table-cell table:style-name="ce19" office:value-type="float" office:value="10057219.76" calcext:value-type="float">
            <text:p>10.057.219,76 </text:p>
          </table:table-cell>
          <table:table-cell table:style-name="ce19" office:value-type="float" office:value="24088840.61" calcext:value-type="float">
            <text:p>24.088.840,61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5189908.66" calcext:value-type="float">
            <text:p>5.189.908,66 </text:p>
          </table:table-cell>
          <table:table-cell table:style-name="ce18" office:value-type="float" office:value="5075287.99" calcext:value-type="float">
            <text:p>5.075.287,99 </text:p>
          </table:table-cell>
          <table:table-cell table:style-name="ce18" office:value-type="float" office:value="4595257.77" calcext:value-type="float">
            <text:p>4.595.257,77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1152678.27" calcext:value-type="float">
            <text:p>1.152.678,27 </text:p>
          </table:table-cell>
          <table:table-cell table:style-name="ce19" office:value-type="float" office:value="1117411.4" calcext:value-type="float">
            <text:p>1.117.411,40 </text:p>
          </table:table-cell>
          <table:table-cell table:style-name="ce19" office:value-type="float" office:value="1010856.44" calcext:value-type="float">
            <text:p>1.010.856,4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4037230.39" calcext:value-type="float">
            <text:p>4.037.230,39 </text:p>
          </table:table-cell>
          <table:table-cell table:style-name="ce19" office:value-type="float" office:value="3957876.59" calcext:value-type="float">
            <text:p>3.957.876,59 </text:p>
          </table:table-cell>
          <table:table-cell table:style-name="ce19" office:value-type="float" office:value="3584401.33" calcext:value-type="float">
            <text:p>3.584.401,33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9014789.54" calcext:value-type="float">
            <text:p>9.014.789,54 </text:p>
          </table:table-cell>
          <table:table-cell table:style-name="ce18" office:value-type="float" office:value="8006780.88" calcext:value-type="float">
            <text:p>8.006.780,88 </text:p>
          </table:table-cell>
          <table:table-cell table:style-name="ce18" office:value-type="float" office:value="9272331.5" calcext:value-type="float">
            <text:p>9.272.331,50 </text:p>
          </table:table-cell>
        </table:table-row>
        <table:table-row table:style-name="ro2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494676.45" calcext:value-type="float">
            <text:p>1.494.676,4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527747.46" calcext:value-type="float">
            <text:p>4.527.747,46 </text:p>
          </table:table-cell>
          <table:table-cell table:style-name="ce19" office:value-type="float" office:value="4556720.3" calcext:value-type="float">
            <text:p>4.556.720,30 </text:p>
          </table:table-cell>
          <table:table-cell table:style-name="ce19" office:value-type="float" office:value="4187459.7" calcext:value-type="float">
            <text:p>4.187.459,7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4487042.08" calcext:value-type="float">
            <text:p>4.487.042,08 </text:p>
          </table:table-cell>
          <table:table-cell table:style-name="ce19" office:value-type="float" office:value="3450060.58" calcext:value-type="float">
            <text:p>3.450.060,58 </text:p>
          </table:table-cell>
          <table:table-cell table:style-name="ce19" office:value-type="float" office:value="3590195.35" calcext:value-type="float">
            <text:p>3.590.195,35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35485297.34" calcext:value-type="float">
            <text:p>35.485.297,34 </text:p>
          </table:table-cell>
          <table:table-cell table:style-name="ce18" office:value-type="float" office:value="28643971.24" calcext:value-type="float">
            <text:p>28.643.971,24 </text:p>
          </table:table-cell>
          <table:table-cell table:style-name="ce18" office:value-type="float" office:value="27577131.08" calcext:value-type="float">
            <text:p>27.577.131,0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122534.84" calcext:value-type="float">
            <text:p>122.534,84 </text:p>
          </table:table-cell>
          <table:table-cell table:style-name="ce19" office:value-type="float" office:value="99952.72" calcext:value-type="float">
            <text:p>99.952,72 </text:p>
          </table:table-cell>
          <table:table-cell table:style-name="ce19" office:value-type="float" office:value="736903.93" calcext:value-type="float">
            <text:p>736.903,9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5777933.43" calcext:value-type="float">
            <text:p>5.777.933,43 </text:p>
          </table:table-cell>
          <table:table-cell table:style-name="ce19" office:value-type="float" office:value="5732340.98" calcext:value-type="float">
            <text:p>5.732.340,98 </text:p>
          </table:table-cell>
          <table:table-cell table:style-name="ce19" office:value-type="float" office:value="5281860.32" calcext:value-type="float">
            <text:p>5.281.860,32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1731661" calcext:value-type="float">
            <text:p>1.731.661,00 </text:p>
          </table:table-cell>
          <table:table-cell table:style-name="ce19" office:value-type="float" office:value="804759.75" calcext:value-type="float">
            <text:p>804.759,75 </text:p>
          </table:table-cell>
          <table:table-cell table:style-name="ce19" office:value-type="float" office:value="716817.43" calcext:value-type="float">
            <text:p>716.817,4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BENEFÍCIOS A EMPREGADOS</text:p>
          </table:table-cell>
          <table:table-cell table:style-name="ce8" table:number-columns-repeated="2"/>
          <table:table-cell table:style-name="ce19" office:value-type="float" office:value="1811128.53" calcext:value-type="float">
            <text:p>1.811.128,53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26042039.54" calcext:value-type="float">
            <text:p>26.042.039,54 </text:p>
          </table:table-cell>
          <table:table-cell table:style-name="ce19" office:value-type="float" office:value="22006917.79" calcext:value-type="float">
            <text:p>22.006.917,79 </text:p>
          </table:table-cell>
          <table:table-cell table:style-name="ce19" office:value-type="float" office:value="20841549.4" calcext:value-type="float">
            <text:p>20.841.549,40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3943049.59" calcext:value-type="float">
            <text:p>3.943.049,59 </text:p>
          </table:table-cell>
          <table:table-cell table:style-name="ce18" office:value-type="float" office:value="5031179.17" calcext:value-type="float">
            <text:p>5.031.179,17 </text:p>
          </table:table-cell>
          <table:table-cell table:style-name="ce18" office:value-type="float" office:value="11542617.9" calcext:value-type="float">
            <text:p>11.542.617,9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1017857.24" calcext:value-type="float">
            <text:p>1.017.857,24 </text:p>
          </table:table-cell>
          <table:table-cell table:style-name="ce19" office:value-type="float" office:value="986091.24" calcext:value-type="float">
            <text:p>986.091,24 </text:p>
          </table:table-cell>
          <table:table-cell table:style-name="ce19" office:value-type="float" office:value="940199.51" calcext:value-type="float">
            <text:p>940.199,5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2925192.35" calcext:value-type="float">
            <text:p>2.925.192,35 </text:p>
          </table:table-cell>
          <table:table-cell table:style-name="ce19" office:value-type="float" office:value="4045087.93" calcext:value-type="float">
            <text:p>4.045.087,93 </text:p>
          </table:table-cell>
          <table:table-cell table:style-name="ce19" office:value-type="float" office:value="10486527.14" calcext:value-type="float">
            <text:p>10.486.527,14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366131147.21" calcext:value-type="float">
            <text:p>366.131.147,21 </text:p>
          </table:table-cell>
          <table:table-cell table:style-name="ce18" office:value-type="float" office:value="263974943.28" calcext:value-type="float">
            <text:p>263.974.943,28 </text:p>
          </table:table-cell>
          <table:table-cell table:style-name="ce18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74791166.58" calcext:value-type="float">
            <text:p>174.791.166,58 </text:p>
          </table:table-cell>
          <table:table-cell table:style-name="ce18" office:value-type="float" office:value="68997069.07" calcext:value-type="float">
            <text:p>68.997.069,07 </text:p>
          </table:table-cell>
          <table:table-cell table:style-name="ce18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74791166.58" calcext:value-type="float">
            <text:p>174.791.166,58 </text:p>
          </table:table-cell>
          <table:table-cell table:style-name="ce19" office:value-type="float" office:value="68997069.07" calcext:value-type="float">
            <text:p>68.997.069,07 </text:p>
          </table:table-cell>
          <table:table-cell table:style-name="ce19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51489286.08" calcext:value-type="float">
            <text:p>1.951.489.286,08 </text:p>
          </table:table-cell>
          <table:table-cell table:style-name="ce18" office:value-type="float" office:value="1885623028.71" calcext:value-type="float">
            <text:p>1.885.623.028,71 </text:p>
          </table:table-cell>
          <table:table-cell table:style-name="ce18" office:value-type="float" office:value="1787488744.38" calcext:value-type="float">
            <text:p>1.787.488.744,38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60763296.1599996" calcext:value-type="float">
            <text:p><text:s/>(60.763.296,16)</text:p>
          </table:table-cell>
          <table:table-cell table:style-name="ce20" office:value-type="float" office:value="-103066928.63" calcext:value-type="float">
            <text:p><text:s/>(103.066.928,63)</text:p>
          </table:table-cell>
          <table:table-cell table:style-name="ce20" office:value-type="float" office:value="-157148847.99" calcext:value-type="float">
            <text:p><text:s/>(157.148.847,99)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89808770.1" calcext:value-type="float">
            <text:p>689.808.770,10 </text:p>
          </table:table-cell>
          <table:table-cell table:style-name="ce20" office:value-type="float" office:value="666246145.2" calcext:value-type="float">
            <text:p>666.246.145,20 </text:p>
          </table:table-cell>
          <table:table-cell table:style-name="ce20" office:value-type="float" office:value="622193780.23" calcext:value-type="float">
            <text:p>622.193.780,23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463227866.26" calcext:value-type="float">
            <text:p>2.463.227.866,26 </text:p>
          </table:table-cell>
          <table:table-cell table:style-name="ce18" office:value-type="float" office:value="2245750510.47" calcext:value-type="float">
            <text:p>2.245.750.510,47 </text:p>
          </table:table-cell>
          <table:table-cell table:style-name="ce18" office:value-type="float" office:value="2110834499.1" calcext:value-type="float">
            <text:p>2.110.834.499,10 </text:p>
          </table:table-cell>
        </table:table-row>
        <table:table-row table:style-name="ro2" table:number-rows-repeated="7">
          <table:table-cell table:number-columns-repeated="8"/>
        </table:table-row>
        <table:table-row table:style-name="ro2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2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350305004.69" calcext:value-type="float">
            <text:p>350.305.004,69 </text:p>
          </table:table-cell>
          <table:table-cell table:style-name="ce22" office:value-type="float" office:value="205566485.44" calcext:value-type="float">
            <text:p>205.566.485,44 </text:p>
          </table:table-cell>
          <table:table-cell table:style-name="ce22" office:value-type="float" office:value="206816416.7" calcext:value-type="float">
            <text:p>206.816.416,70 </text:p>
          </table:table-cell>
        </table:table-row>
        <table:table-row table:style-name="ro2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112922861.57" calcext:value-type="float">
            <text:p>2.112.922.861,57 </text:p>
          </table:table-cell>
          <table:table-cell table:style-name="ce23" office:value-type="float" office:value="2040184025.03" calcext:value-type="float">
            <text:p>2.040.184.025,03 </text:p>
          </table:table-cell>
          <table:table-cell table:style-name="ce23" office:value-type="float" office:value="1904018082.4" calcext:value-type="float">
            <text:p>1.904.018.082,40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463227866.26" calcext:value-type="float">
            <text:p>2.463.227.866,26 </text:p>
          </table:table-cell>
          <table:table-cell table:style-name="ce22" office:value-type="float" office:value="2245750510.47" calcext:value-type="float">
            <text:p>2.245.750.510,47 </text:p>
          </table:table-cell>
          <table:table-cell table:style-name="ce22" office:value-type="float" office:value="2110834499.1" calcext:value-type="float">
            <text:p>2.110.834.499,10 </text:p>
          </table:table-cell>
        </table:table-row>
        <table:table-row table:style-name="ro2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2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145607432.97" calcext:value-type="float">
            <text:p>145.607.432,97 </text:p>
          </table:table-cell>
          <table:table-cell table:style-name="ce22" office:value-type="float" office:value="96152538.48" calcext:value-type="float">
            <text:p>96.152.538,48 </text:p>
          </table:table-cell>
          <table:table-cell table:style-name="ce22" office:value-type="float" office:value="118385112.31" calcext:value-type="float">
            <text:p>118.385.112,31 </text:p>
          </table:table-cell>
        </table:table-row>
        <table:table-row table:style-name="ro2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366131147.21" calcext:value-type="float">
            <text:p>366.131.147,21 </text:p>
          </table:table-cell>
          <table:table-cell table:style-name="ce22" office:value-type="float" office:value="263974943.28" calcext:value-type="float">
            <text:p>263.974.943,28 </text:p>
          </table:table-cell>
          <table:table-cell table:style-name="ce22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51489286.08" calcext:value-type="float">
            <text:p>1.951.489.286,08 </text:p>
          </table:table-cell>
          <table:table-cell table:style-name="ce23" office:value-type="float" office:value="1885623028.71" calcext:value-type="float">
            <text:p>1.885.623.028,71 </text:p>
          </table:table-cell>
          <table:table-cell table:style-name="ce23" office:value-type="float" office:value="1787488744.38" calcext:value-type="float">
            <text:p>1.787.488.744,38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463227866.26" calcext:value-type="float">
            <text:p>2.463.227.866,26 </text:p>
          </table:table-cell>
          <table:table-cell table:style-name="ce22" office:value-type="float" office:value="2245750510.47" calcext:value-type="float">
            <text:p>2.245.750.510,47 </text:p>
          </table:table-cell>
          <table:table-cell table:style-name="ce22" office:value-type="float" office:value="2110834499.1" calcext:value-type="float">
            <text:p>2.110.834.499,10 </text:p>
          </table:table-cell>
        </table:table-row>
        <table:table-row table:style-name="ro2" table:number-rows-repeated="1048450">
          <table:table-cell table:number-columns-repeated="8"/>
        </table:table-row>
        <table:table-row table:style-name="ro2">
          <table:table-cell table:number-columns-repeated="8"/>
        </table:table-row>
      </table:table>
      <table:table table:name="DRE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  <draw:frame draw:z-index="1" draw:style-name="gr1" svg:width="15.534cm" svg:height="1.8cm" svg:x="2.691cm" svg:y="25.845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3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4-03-31" calcext:value-type="date">
            <text:p>31/03/2024</text:p>
          </table:table-cell>
          <table:table-cell table:style-name="ce17" office:value-type="date" office:date-value="2023-03-31" calcext:value-type="date">
            <text:p>31/03/2023</text:p>
          </table:table-cell>
          <table:table-cell table:style-name="ce17" office:value-type="date" office:date-value="2022-03-31" calcext:value-type="date">
            <text:p>31/03/2022</text:p>
          </table:table-cell>
        </table:table-row>
        <table:table-row table:style-name="ro2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2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23550568.25" calcext:value-type="float">
            <text:p>223.550.568,25 </text:p>
          </table:table-cell>
          <table:table-cell table:style-name="ce52" office:value-type="float" office:value="207708240.45" calcext:value-type="float">
            <text:p>207.708.240,45 </text:p>
          </table:table-cell>
          <table:table-cell table:style-name="ce52" office:value-type="float" office:value="186932318.3" calcext:value-type="float">
            <text:p>186.932.318,30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164756145.76" calcext:value-type="float">
            <text:p>164.756.145,76 </text:p>
          </table:table-cell>
          <table:table-cell table:style-name="ce50" office:value-type="float" office:value="150986749.19" calcext:value-type="float">
            <text:p>150.986.749,19 </text:p>
          </table:table-cell>
          <table:table-cell table:style-name="ce50" office:value-type="float" office:value="142905034.68" calcext:value-type="float">
            <text:p>142.905.034,68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147989024.79" calcext:value-type="float">
            <text:p>147.989.024,79 </text:p>
          </table:table-cell>
          <table:table-cell table:style-name="ce57" office:value-type="float" office:value="134853921.22" calcext:value-type="float">
            <text:p>134.853.921,22 </text:p>
          </table:table-cell>
          <table:table-cell table:style-name="ce57" office:value-type="float" office:value="129423195.66" calcext:value-type="float">
            <text:p>129.423.195,66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16767120.97" calcext:value-type="float">
            <text:p>16.767.120,97 </text:p>
          </table:table-cell>
          <table:table-cell table:style-name="ce57" office:value-type="float" office:value="16132827.97" calcext:value-type="float">
            <text:p>16.132.827,97 </text:p>
          </table:table-cell>
          <table:table-cell table:style-name="ce57" office:value-type="float" office:value="13481839.02" calcext:value-type="float">
            <text:p>13.481.839,02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16821792.05" calcext:value-type="float">
            <text:p>16.821.792,05 </text:p>
          </table:table-cell>
          <table:table-cell table:style-name="ce58" office:value-type="float" office:value="20065958.27" calcext:value-type="float">
            <text:p>20.065.958,27 </text:p>
          </table:table-cell>
          <table:table-cell table:style-name="ce58" office:value-type="float" office:value="11754910.88" calcext:value-type="float">
            <text:p>11.754.910,88 </text:p>
          </table:table-cell>
        </table:table-row>
        <table:table-row table:style-name="ro2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41794922.1" calcext:value-type="float">
            <text:p>41.794.922,10 </text:p>
          </table:table-cell>
          <table:table-cell table:style-name="ce58" office:value-type="float" office:value="36580966.8" calcext:value-type="float">
            <text:p>36.580.966,80 </text:p>
          </table:table-cell>
          <table:table-cell table:style-name="ce58" office:value-type="float" office:value="32140373.68" calcext:value-type="float">
            <text:p>32.140.373,68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38111314.31" calcext:value-type="float">
            <text:p>38.111.314,31 </text:p>
          </table:table-cell>
          <table:table-cell table:style-name="ce50" office:value-type="float" office:value="33129092.49" calcext:value-type="float">
            <text:p>33.129.092,49 </text:p>
          </table:table-cell>
          <table:table-cell table:style-name="ce50" office:value-type="float" office:value="29418162.42" calcext:value-type="float">
            <text:p>29.418.162,42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3683607.79" calcext:value-type="float">
            <text:p>3.683.607,79 </text:p>
          </table:table-cell>
          <table:table-cell table:style-name="ce57" office:value-type="float" office:value="3451874.31" calcext:value-type="float">
            <text:p>3.451.874,31 </text:p>
          </table:table-cell>
          <table:table-cell table:style-name="ce57" office:value-type="float" office:value="2722211.26" calcext:value-type="float">
            <text:p>2.722.211,26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77708.34" calcext:value-type="float">
            <text:p>177.708,34 </text:p>
          </table:table-cell>
          <table:table-cell table:style-name="ce58" office:value-type="float" office:value="74566.19" calcext:value-type="float">
            <text:p>74.566,19 </text:p>
          </table:table-cell>
          <table:table-cell table:style-name="ce58" office:value-type="float" office:value="131999.06" calcext:value-type="float">
            <text:p>131.999,06 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20674754.34" calcext:value-type="float">
            <text:p><text:s/>(20.674.754,34)</text:p>
          </table:table-cell>
          <table:table-cell table:style-name="ce52" office:value-type="float" office:value="-19103202.46" calcext:value-type="float">
            <text:p><text:s/>(19.103.202,46)</text:p>
          </table:table-cell>
          <table:table-cell table:style-name="ce52" office:value-type="float" office:value="-17365666.22" calcext:value-type="float">
            <text:p><text:s/>(17.365.666,22)</text:p>
          </table:table-cell>
        </table:table-row>
        <table:table-row table:style-name="ro2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02875813.91" calcext:value-type="float">
            <text:p>202.875.813,91 </text:p>
          </table:table-cell>
          <table:table-cell table:style-name="ce52" office:value-type="float" office:value="188605037.99" calcext:value-type="float">
            <text:p>188.605.037,99 </text:p>
          </table:table-cell>
          <table:table-cell table:style-name="ce52" office:value-type="float" office:value="169566652.08" calcext:value-type="float">
            <text:p>169.566.652,08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144329031.56" calcext:value-type="float">
            <text:p><text:s/>(144.329.031,56)</text:p>
          </table:table-cell>
          <table:table-cell table:style-name="ce52" office:value-type="float" office:value="-134604242.44" calcext:value-type="float">
            <text:p><text:s/>(134.604.242,44)</text:p>
          </table:table-cell>
          <table:table-cell table:style-name="ce52" office:value-type="float" office:value="-120650696.58" calcext:value-type="float">
            <text:p><text:s/>(120.650.696,58)</text:p>
          </table:table-cell>
        </table:table-row>
        <table:table-row table:style-name="ro2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139112481.74" calcext:value-type="float">
            <text:p><text:s/>(139.112.481,74)</text:p>
          </table:table-cell>
          <table:table-cell table:style-name="ce58" office:value-type="float" office:value="-127783937.38" calcext:value-type="float">
            <text:p><text:s/>(127.783.937,38)</text:p>
          </table:table-cell>
          <table:table-cell table:style-name="ce58" office:value-type="float" office:value="-115756114.57" calcext:value-type="float">
            <text:p><text:s/>(115.756.114,57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14225395.21" calcext:value-type="float">
            <text:p><text:s/>(14.225.395,21)</text:p>
          </table:table-cell>
          <table:table-cell table:style-name="ce58" office:value-type="float" office:value="-15175916.15" calcext:value-type="float">
            <text:p><text:s/>(15.175.916,15)</text:p>
          </table:table-cell>
          <table:table-cell table:style-name="ce58" office:value-type="float" office:value="-12653672.89" calcext:value-type="float">
            <text:p><text:s/>(12.653.672,89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9008845.39" calcext:value-type="float">
            <text:p>9.008.845,39 </text:p>
          </table:table-cell>
          <table:table-cell table:style-name="ce57" office:value-type="float" office:value="8355611.09" calcext:value-type="float">
            <text:p>8.355.611,09 </text:p>
          </table:table-cell>
          <table:table-cell table:style-name="ce57" office:value-type="float" office:value="7759090.88" calcext:value-type="float">
            <text:p>7.759.090,88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8546782.35" calcext:value-type="float">
            <text:p>58.546.782,35 </text:p>
          </table:table-cell>
          <table:table-cell table:style-name="ce52" office:value-type="float" office:value="54000795.55" calcext:value-type="float">
            <text:p>54.000.795,55 </text:p>
          </table:table-cell>
          <table:table-cell table:style-name="ce52" office:value-type="float" office:value="48915955.5" calcext:value-type="float">
            <text:p>48.915.955,50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42998602.28" calcext:value-type="float">
            <text:p><text:s/>(42.998.602,28)</text:p>
          </table:table-cell>
          <table:table-cell table:style-name="ce52" office:value-type="float" office:value="-35062413.48" calcext:value-type="float">
            <text:p><text:s/>(35.062.413,48)</text:p>
          </table:table-cell>
          <table:table-cell table:style-name="ce52" office:value-type="float" office:value="-38209095.04" calcext:value-type="float">
            <text:p><text:s/>(38.209.095,04)</text:p>
          </table:table-cell>
        </table:table-row>
        <table:table-row table:style-name="ro2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20447082.39" calcext:value-type="float">
            <text:p><text:s/>(20.447.082,39)</text:p>
          </table:table-cell>
          <table:table-cell table:style-name="ce57" office:value-type="float" office:value="-15576225.79" calcext:value-type="float">
            <text:p><text:s/>(15.576.225,79)</text:p>
          </table:table-cell>
          <table:table-cell table:style-name="ce57" office:value-type="float" office:value="-20196847.34" calcext:value-type="float">
            <text:p><text:s/>(20.196.847,34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21621274.38" calcext:value-type="float">
            <text:p><text:s/>(21.621.274,38)</text:p>
          </table:table-cell>
          <table:table-cell table:style-name="ce57" office:value-type="float" office:value="-18595097.79" calcext:value-type="float">
            <text:p><text:s/>(18.595.097,79)</text:p>
          </table:table-cell>
          <table:table-cell table:style-name="ce57" office:value-type="float" office:value="-17107007.88" calcext:value-type="float">
            <text:p><text:s/>(17.107.007,88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930245.51" calcext:value-type="float">
            <text:p><text:s/>(930.245,51)</text:p>
          </table:table-cell>
          <table:table-cell table:style-name="ce57" office:value-type="float" office:value="-891089.9" calcext:value-type="float">
            <text:p><text:s/>(891.089,90)</text:p>
          </table:table-cell>
          <table:table-cell table:style-name="ce57" office:value-type="float" office:value="-905239.82" calcext:value-type="float">
            <text:p><text:s/>(905.239,82)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641922.1" calcext:value-type="float">
            <text:p>641.922,10 </text:p>
          </table:table-cell>
          <table:table-cell table:style-name="ce52" office:value-type="float" office:value="282051.83" calcext:value-type="float">
            <text:p>282.051,83 </text:p>
          </table:table-cell>
          <table:table-cell table:style-name="ce52" office:value-type="float" office:value="342858.88" calcext:value-type="float">
            <text:p>342.858,88 </text:p>
          </table:table-cell>
        </table:table-row>
        <table:table-row table:style-name="ro2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6190102.17" calcext:value-type="float">
            <text:p>16.190.102,17 </text:p>
          </table:table-cell>
          <table:table-cell table:style-name="ce18" office:value-type="float" office:value="19220433.9" calcext:value-type="float">
            <text:p>19.220.433,90 </text:p>
          </table:table-cell>
          <table:table-cell table:style-name="ce18" office:value-type="float" office:value="11049719.34" calcext:value-type="float">
            <text:p>11.049.719,34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2979945.95" calcext:value-type="float">
            <text:p><text:s/>(2.979.945,95)</text:p>
          </table:table-cell>
          <table:table-cell table:style-name="ce18" office:value-type="float" office:value="-1899710.5" calcext:value-type="float">
            <text:p><text:s/>(1.899.710,50)</text:p>
          </table:table-cell>
          <table:table-cell table:style-name="ce18" office:value-type="float" office:value="-1796354.54" calcext:value-type="float">
            <text:p><text:s/>(1.796.354,54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764464.26" calcext:value-type="float">
            <text:p>764.464,26 </text:p>
          </table:table-cell>
          <table:table-cell table:style-name="ce57" office:value-type="float" office:value="593670.74" calcext:value-type="float">
            <text:p>593.670,74 </text:p>
          </table:table-cell>
          <table:table-cell table:style-name="ce57" office:value-type="float" office:value="327669.35" calcext:value-type="float">
            <text:p>327.669,35 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3744410.21" calcext:value-type="float">
            <text:p><text:s/>(3.744.410,21)</text:p>
          </table:table-cell>
          <table:table-cell table:style-name="ce57" office:value-type="float" office:value="-2493381.24" calcext:value-type="float">
            <text:p><text:s/>(2.493.381,24)</text:p>
          </table:table-cell>
          <table:table-cell table:style-name="ce57" office:value-type="float" office:value="-2124023.89" calcext:value-type="float">
            <text:p><text:s/>(2.124.023,89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3210156.22" calcext:value-type="float">
            <text:p>13.210.156,22 </text:p>
          </table:table-cell>
          <table:table-cell table:style-name="ce52" office:value-type="float" office:value="17320723.4" calcext:value-type="float">
            <text:p>17.320.723,40 </text:p>
          </table:table-cell>
          <table:table-cell table:style-name="ce52" office:value-type="float" office:value="9253364.80000002" calcext:value-type="float">
            <text:p>9.253.364,80 </text:p>
          </table:table-cell>
        </table:table-row>
        <table:table-row table:style-name="ro2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832060.89" calcext:value-type="float">
            <text:p><text:s/>(832.060,89)</text:p>
          </table:table-cell>
          <table:table-cell table:style-name="ce57" office:value-type="float" office:value="-1091351.83" calcext:value-type="float">
            <text:p><text:s/>(1.091.351,83)</text:p>
          </table:table-cell>
          <table:table-cell table:style-name="ce57" office:value-type="float" office:value="-2202907.2" calcext:value-type="float">
            <text:p><text:s/>(2.202.907,20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12378095.33" calcext:value-type="float">
            <text:p>12.378.095,33 </text:p>
          </table:table-cell>
          <table:table-cell table:style-name="ce52" office:value-type="float" office:value="16229371.57" calcext:value-type="float">
            <text:p>16.229.371,57 </text:p>
          </table:table-cell>
          <table:table-cell table:style-name="ce52" office:value-type="float" office:value="7050457.60000002" calcext:value-type="float">
            <text:p>7.050.457,60 </text:p>
          </table:table-cell>
        </table:table-row>
        <table:table-row table:style-name="ro2">
          <table:table-cell table:number-columns-repeated="8"/>
        </table:table-row>
        <table:table-row table:style-name="ro2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2">
          <table:table-cell table:style-name="ce30" office:value-type="string" calcext:value-type="string">
            <text:p>Reconhecemos a exatidão do presente Demonstrativo, <text:s/>realizado em 31 / Març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>
          <table:table-cell table:style-name="ce30" office:value-type="string" calcext:value-type="string">
            <text:p>Aracaju/SE, 9 / Mai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 table:number-rows-repeated="1048525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09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5-09T15:43:35.862000000</meta:creation-date>
    <dc:date>2024-05-09T15:47:38.531000000</dc:date>
    <meta:editing-duration>PT4M2S</meta:editing-duration>
    <meta:editing-cycles>1</meta:editing-cycles>
    <meta:document-statistic meta:table-count="2" meta:cell-count="472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7:28.02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8:34.27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9:07.43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