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0B80000003484F958881960B372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Arial1" svg:font-family="Ari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979cm"/>
    </style:style>
    <style:style style:name="co3" style:family="table-column">
      <style:table-column-properties fo:break-before="auto" style:column-width="5.046cm"/>
    </style:style>
    <style:style style:name="co4" style:family="table-column">
      <style:table-column-properties fo:break-before="auto" style:column-width="2.21cm"/>
    </style:style>
    <style:style style:name="co5" style:family="table-column">
      <style:table-column-properties fo:break-before="auto" style:column-width="4.865cm"/>
    </style:style>
    <style:style style:name="co6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6" table:default-cell-style-name="Default"/>
        <table:table-column table:style-name="co2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11" calcext:value-type="float">
            <text:p>11</text:p>
          </table:table-cell>
          <table:table-cell table:formula="of:=SUMIF([.E5:.E2511];[.H3];[.F5:.F2517])" office:value-type="float" office:value="15" calcext:value-type="float">
            <text:p>15</text:p>
          </table:table-cell>
          <table:table-cell table:formula="of:=SUMIF([.E5:.E2511];[.I3];[.F5:.F2517])" office:value-type="float" office:value="38" calcext:value-type="float">
            <text:p>38</text:p>
          </table:table-cell>
          <table:table-cell table:formula="of:=SUMIF([.E5:.E2511];[.J3];[.F5:.F2517])" office:value-type="float" office:value="13" calcext:value-type="float">
            <text:p>13</text:p>
          </table:table-cell>
          <table:table-cell table:formula="of:=SUMIF([.E5:.E2511];[.K3];[.F5:.F2517])" office:value-type="float" office:value="13" calcext:value-type="float">
            <text:p>13</text:p>
          </table:table-cell>
          <table:table-cell table:formula="of:=SUMIF([.E5:.E2511];[.L3];[.F5:.F2517])" office:value-type="float" office:value="4" calcext:value-type="float">
            <text:p>4</text:p>
          </table:table-cell>
          <table:table-cell table:formula="of:=SUMIF([.E5:.E2511];[.M3];[.F5:.F2517])" office:value-type="float" office:value="75" calcext:value-type="float">
            <text:p>7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67" calcext:value-type="float">
            <text:p>167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53" calcext:value-type="float">
            <text:p>353</text:p>
          </table:table-cell>
          <table:table-cell table:formula="of:=SUMIF([.E5:.E2511];[.H9];[.F5:.F2517])" office:value-type="float" office:value="299" calcext:value-type="float">
            <text:p>299</text:p>
          </table:table-cell>
          <table:table-cell table:formula="of:=SUMIF([.E5:.E2511];[.I9];[.F5:.F2517])" office:value-type="float" office:value="8" calcext:value-type="float">
            <text:p>8</text:p>
          </table:table-cell>
          <table:table-cell table:formula="of:=SUMIF([.E5:.E2511];[.J9];[.F5:.F2517])" office:value-type="float" office:value="16" calcext:value-type="float">
            <text:p>16</text:p>
          </table:table-cell>
          <table:table-cell table:formula="of:=SUMIF([.E5:.E2511];[.K9];[.F5:.F2517])" office:value-type="float" office:value="7" calcext:value-type="float">
            <text:p>7</text:p>
          </table:table-cell>
          <table:table-cell table:formula="of:=SUMIF([.E5:.E2511];[.L9];[.F5:.F2517])" office:value-type="float" office:value="11" calcext:value-type="float">
            <text:p>11</text:p>
          </table:table-cell>
          <table:table-cell table:formula="of:=SUMIF([.E5:.E2511];[.M9];[.F5:.F2517])" office:value-type="float" office:value="7" calcext:value-type="float">
            <text:p>7</text:p>
          </table:table-cell>
          <table:table-cell table:formula="of:=SUMIF([.E5:.E2511];[.N9];[.F5:.F2517])" office:value-type="float" office:value="2" calcext:value-type="float">
            <text:p>2</text:p>
          </table:table-cell>
          <table:table-cell table:formula="of:=SUMIF([.E5:.E2511];[.O9];[.F5:.F2517])" office:value-type="float" office:value="25" calcext:value-type="float">
            <text:p>25</text:p>
          </table:table-cell>
          <table:table-cell table:formula="of:=SUMIF([.E5:.E2511];[.P9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43" calcext:value-type="float">
            <text:p>90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DOFREDO COUTO CARDOSO</text:p>
          </table:table-cell>
          <table:table-cell office:value-type="string" calcext:value-type="string">
            <text:p>06/03/1980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22" calcext:value-type="float">
            <text:p>122</text:p>
          </table:table-cell>
          <table:table-cell table:formula="of:=SUMIF([.E5:.E2511];[.H13];[.F5:.F2517])" office:value-type="float" office:value="3" calcext:value-type="float">
            <text:p>3</text:p>
          </table:table-cell>
          <table:table-cell table:formula="of:=SUMIF([.E5:.E2511];[.I13];[.F5:.F2517])" office:value-type="float" office:value="6" calcext:value-type="float">
            <text:p>6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2" calcext:value-type="float">
            <text:p>2</text:p>
          </table:table-cell>
          <table:table-cell table:formula="of:=SUMIF([.E5:.E2511];[.M13];[.F5:.F2517])" office:value-type="float" office:value="11" calcext:value-type="float">
            <text:p>11</text:p>
          </table:table-cell>
          <table:table-cell table:formula="of:=SUMIF([.E5:.E2511];[.N13];[.F5:.F2517])" office:value-type="float" office:value="6" calcext:value-type="float">
            <text:p>6</text:p>
          </table:table-cell>
          <table:table-cell table:formula="of:=SUMIF([.E5:.E2511];[.O13];[.F5:.F2517])" office:value-type="float" office:value="4" calcext:value-type="float">
            <text:p>4</text:p>
          </table:table-cell>
          <table:table-cell table:formula="of:=SUMIF([.E5:.E2511];[.P13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54" calcext:value-type="float">
            <text:p>54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20" calcext:value-type="float">
            <text:p>20</text:p>
          </table:table-cell>
          <table:table-cell table:formula="of:=SUMIF([.E5:.E2511];[.M17];[.F5:.F2517])" office:value-type="float" office:value="5" calcext:value-type="float">
            <text:p>5</text:p>
          </table:table-cell>
          <table:table-cell table:formula="of:=SUMIF([.E5:.E2511];[.N17];[.F5:.F2517])" office:value-type="float" office:value="3" calcext:value-type="float">
            <text:p>3</text:p>
          </table:table-cell>
          <table:table-cell table:formula="of:=SUMIF([.E5:.E2511];[.O17];[.F5:.F2517])" office:value-type="float" office:value="3" calcext:value-type="float">
            <text:p>3</text:p>
          </table:table-cell>
          <table:table-cell table:formula="of:=SUMIF([.E5:.E2511];[.P17];[.F5:.F2517])" office:value-type="float" office:value="14" calcext:value-type="float">
            <text:p>14</text:p>
          </table:table-cell>
        </table:table-row>
        <table:table-row table:style-name="ro1">
          <table:table-cell office:value-type="float" office:value="1594" calcext:value-type="float">
            <text:p>15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FERREIRA SANTOS</text:p>
          </table:table-cell>
          <table:table-cell office:value-type="string" calcext:value-type="string">
            <text:p>01/11/196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10991" calcext:value-type="float">
            <text:p>1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WILSON SILVEIRA BASTOS</text:p>
          </table:table-cell>
          <table:table-cell office:value-type="string" calcext:value-type="string">
            <text:p>03/08/1981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21" calcext:value-type="float">
            <text:p>21</text:p>
          </table:table-cell>
          <table:table-cell table:formula="of:=SUMIF([.E5:.E2511];[.H21];[.F5:.F2517])" office:value-type="float" office:value="1" calcext:value-type="float">
            <text:p>1</text:p>
          </table:table-cell>
          <table:table-cell table:formula="of:=SUMIF([.E5:.E2511];[.I21];[.F5:.F2517])" office:value-type="float" office:value="42" calcext:value-type="float">
            <text:p>42</text:p>
          </table:table-cell>
          <table:table-cell table:formula="of:=SUMIF([.E5:.E2511];[.J21];[.F5:.F2517])" office:value-type="float" office:value="31" calcext:value-type="float">
            <text:p>31</text:p>
          </table:table-cell>
          <table:table-cell table:formula="of:=SUMIF([.E5:.E2511];[.K21];[.F5:.F2517])" office:value-type="float" office:value="3" calcext:value-type="float">
            <text:p>3</text:p>
          </table:table-cell>
          <table:table-cell table:formula="of:=SUMIF([.E5:.E2511];[.L21];[.F5:.F2517])" office:value-type="float" office:value="1" calcext:value-type="float">
            <text:p>1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10" calcext:value-type="float">
            <text:p>10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5" calcext:value-type="float">
            <text:p>5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5" calcext:value-type="float">
            <text:p>25</text:p>
          </table:table-cell>
          <table:table-cell table:formula="of:=SUMIF([.E5:.E2511];[.J25];[.F5:.F2517])" office:value-type="float" office:value="10" calcext:value-type="float">
            <text:p>10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4" calcext:value-type="float">
            <text:p>4</text:p>
          </table:table-cell>
          <table:table-cell table:formula="of:=SUMIF([.E5:.E2511];[.M25];[.F5:.F2517])" office:value-type="float" office:value="5" calcext:value-type="float">
            <text:p>5</text:p>
          </table:table-cell>
          <table:table-cell table:formula="of:=SUMIF([.E5:.E2511];[.N25];[.F5:.F2517])" office:value-type="float" office:value="46" calcext:value-type="float">
            <text:p>46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21" calcext:value-type="float">
            <text:p>70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A LUCIA PINHEIRO CAMPO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35" calcext:value-type="float">
            <text:p>39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DE ARAUJO BARBOS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1" office:value-type="string" calcext:value-type="string" table:number-columns-spanned="10" table:number-rows-spanned="3">
            <text:p>TOTAL</text:p>
          </table:table-cell>
          <table:covered-table-cell table:number-columns-repeated="9" table:style-name="ce3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13375" calcext:value-type="float">
            <text:p>133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FONTES DE GOES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1" table:formula="of:=SUM([.G5];[.H5];[.I5];[.J5];[.K5];[.L5];[.M5];[.N5];[.O5];[.G10];[.H10];[.I10];[.J10];[.K10];[.L10];[.M10:.P10];[.G14:.P14];[.G18:.P18];[.G22:.P22];[.G26:.O26];[.P5])" office:value-type="float" office:value="1562" calcext:value-type="float" table:number-columns-spanned="10" table:number-rows-spanned="4">
            <text:p>1562</text:p>
          </table:table-cell>
          <table:covered-table-cell table:number-columns-repeated="9" table:style-name="ce3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2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04" calcext:value-type="float">
            <text:p>26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CONCEICAO LEITE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40" calcext:value-type="float">
            <text:p>4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EYDE FERREIRA DA SILVA</text:p>
          </table:table-cell>
          <table:table-cell office:value-type="string" calcext:value-type="string">
            <text:p>01/07/1976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911" calcext:value-type="float">
            <text:p>23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EA DA SILVA MONTEIRO</text:p>
          </table:table-cell>
          <table:table-cell office:value-type="string" calcext:value-type="string">
            <text:p>27/07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53" calcext:value-type="float">
            <text:p>261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ANGELA RESENDE SILVA</text:p>
          </table:table-cell>
          <table:table-cell office:value-type="string" calcext:value-type="string">
            <text:p>19/05/198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92" calcext:value-type="float">
            <text:p>90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AKIRA OTA</text:p>
          </table:table-cell>
          <table:table-cell office:value-type="string" calcext:value-type="string">
            <text:p>11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8" calcext:value-type="float">
            <text:p>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74" calcext:value-type="float">
            <text:p>7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62" calcext:value-type="float">
            <text:p>252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A BARROSO BARRET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80" calcext:value-type="float">
            <text:p>40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ICA DA SILVA SANTOS CUNHA</text:p>
          </table:table-cell>
          <table:table-cell office:value-type="string" calcext:value-type="string">
            <text:p>05/02/201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64" calcext:value-type="float">
            <text:p>268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DAVID COST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73" calcext:value-type="float">
            <text:p>25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DINIZ MENDONC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69" calcext:value-type="float">
            <text:p>123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MARIA LIMA PEREIRA</text:p>
          </table:table-cell>
          <table:table-cell office:value-type="string" calcext:value-type="string">
            <text:p>01/04/1982</text:p>
          </table:table-cell>
          <table:table-cell office:value-type="string" calcext:value-type="string">
            <text:p>PEDAG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46" calcext:value-type="float">
            <text:p>41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ÍCIA TORRES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99" calcext:value-type="float">
            <text:p>30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CIA MARIA OLIVEIRA DO NASCIMENTO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130" calcext:value-type="float">
            <text:p>6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PINHO DA COSTA FREITAS</text:p>
          </table:table-cell>
          <table:table-cell office:value-type="string" calcext:value-type="string">
            <text:p>06/04/197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86" calcext:value-type="float">
            <text:p>26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COSTA MANDARIN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35" calcext:value-type="float">
            <text:p>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 SELMA FRANCA CRUZ</text:p>
          </table:table-cell>
          <table:table-cell office:value-type="string" calcext:value-type="string">
            <text:p>21/02/1980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5" calcext:value-type="float">
            <text:p>3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FARIAS CARVALHO</text:p>
          </table:table-cell>
          <table:table-cell office:value-type="string" calcext:value-type="string">
            <text:p>21/10/1974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13" calcext:value-type="float">
            <text:p>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ALVARES BEZERRA</text:p>
          </table:table-cell>
          <table:table-cell office:value-type="string" calcext:value-type="string">
            <text:p>02/12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06" calcext:value-type="float">
            <text:p>129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DOS SANTO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2" calcext:value-type="float">
            <text:p>25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A CRUZ COSTA</text:p>
          </table:table-cell>
          <table:table-cell office:value-type="string" calcext:value-type="string">
            <text:p>01/03/197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5" calcext:value-type="float">
            <text:p>27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LDO LEITE</text:p>
          </table:table-cell>
          <table:table-cell office:value-type="string" calcext:value-type="string">
            <text:p>01/05/1972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02" calcext:value-type="float">
            <text:p>37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E SOUZA SAMPAIO DO NASCIMENT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98" calcext:value-type="float">
            <text:p>268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NSTANCE DENISE ALVARES DIA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35" calcext:value-type="float">
            <text:p>37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SIQUEIRA BAS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24" calcext:value-type="float">
            <text:p>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HELENA DANTAS VITOR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209" calcext:value-type="float">
            <text:p>92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OCORRO BARBOSA DE SOUZA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ENFERMEI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47" calcext:value-type="float">
            <text:p>260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DE JESUS DANTAS COU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13" calcext:value-type="float">
            <text:p>37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ALMEIDA LEITE</text:p>
          </table:table-cell>
          <table:table-cell office:value-type="string" calcext:value-type="string">
            <text:p>22/04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46" calcext:value-type="float">
            <text:p>38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DE FATIMA BERTOLIN PINTO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12" calcext:value-type="float">
            <text:p>113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ODUALDO DA CONCEICAO LIMA</text:p>
          </table:table-cell>
          <table:table-cell office:value-type="string" calcext:value-type="string">
            <text:p>01/10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50" calcext:value-type="float">
            <text:p>108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MBERTO DIAS DE JESUS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5" calcext:value-type="float">
            <text:p>41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ULIAO DOS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7" calcext:value-type="float">
            <text:p>32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JULIAO ALVE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04" calcext:value-type="float">
            <text:p>7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MATOS</text:p>
          </table:table-cell>
          <table:table-cell office:value-type="string" calcext:value-type="string">
            <text:p>18/10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48" calcext:value-type="float">
            <text:p>95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NITA NASCIMENTO H DE OLIVEIRA</text:p>
          </table:table-cell>
          <table:table-cell office:value-type="string" calcext:value-type="string">
            <text:p>01/08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68" calcext:value-type="float">
            <text:p>38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SAEL PEREIRA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69" calcext:value-type="float">
            <text:p>57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A LUCIA SILVEIRA AZEVED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1" calcext:value-type="float">
            <text:p>32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ÍCERO JOSÉ DA CUNH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31" calcext:value-type="float">
            <text:p>268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LUIZ COS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88" calcext:value-type="float">
            <text:p>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OSE SILVA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02" calcext:value-type="float">
            <text:p>38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DRIGUES DOS SANTOS DA GUI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6" calcext:value-type="float">
            <text:p>50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TIANA FRANCO DA SILVA</text:p>
          </table:table-cell>
          <table:table-cell office:value-type="string" calcext:value-type="string">
            <text:p>03/08/200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120" calcext:value-type="float">
            <text:p>1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21" calcext:value-type="float">
            <text:p>1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545" calcext:value-type="float">
            <text:p>155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EIDE FONSECA DE ALMEID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01" calcext:value-type="float">
            <text:p>264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77" calcext:value-type="float">
            <text:p>1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DE CARVALHO FREITAS</text:p>
          </table:table-cell>
          <table:table-cell office:value-type="string" calcext:value-type="string">
            <text:p>01/02/1969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57" calcext:value-type="float">
            <text:p>4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CI SANTANA DE OLIVEIRA SOUZA</text:p>
          </table:table-cell>
          <table:table-cell office:value-type="string" calcext:value-type="string">
            <text:p>01/07/197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93" calcext:value-type="float">
            <text:p>99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XILIADORA DE MATOS</text:p>
          </table:table-cell>
          <table:table-cell office:value-type="string" calcext:value-type="string">
            <text:p>24/03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79" calcext:value-type="float">
            <text:p>39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O FREIRE DOS SANTOS NE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76" calcext:value-type="float">
            <text:p>108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SANTOS</text:p>
          </table:table-cell>
          <table:table-cell office:value-type="string" calcext:value-type="string">
            <text:p>23/06/1981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844" calcext:value-type="float">
            <text:p>24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LDES AGUIAR SACRAMENT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50" calcext:value-type="float">
            <text:p>272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ZEVEDO GOM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42" calcext:value-type="float">
            <text:p>26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CCYOLI D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5" calcext:value-type="float">
            <text:p>3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OLIVEIRA MATOS</text:p>
          </table:table-cell>
          <table:table-cell office:value-type="string" calcext:value-type="string">
            <text:p>01/04/1973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60" calcext:value-type="float">
            <text:p>25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VALDO ALVES DOS SANTO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77" calcext:value-type="float">
            <text:p>7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24" calcext:value-type="float">
            <text:p>39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ELIPE SANTOS GOM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630" calcext:value-type="float">
            <text:p>46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ALVES DO NASCIMENTO FILHO</text:p>
          </table:table-cell>
          <table:table-cell office:value-type="string" calcext:value-type="string">
            <text:p>23/08/197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DO NASCIMENT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66" calcext:value-type="float">
            <text:p>25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LEITE BARRE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13" calcext:value-type="float">
            <text:p>39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LEMOS FIGUEIR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31" calcext:value-type="float">
            <text:p>169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CHIETA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106" calcext:value-type="float">
            <text:p>10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60" calcext:value-type="float">
            <text:p>262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JOSE D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79" calcext:value-type="float">
            <text:p>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CIA DE ALMEIDA DANTAS OTA</text:p>
          </table:table-cell>
          <table:table-cell office:value-type="string" calcext:value-type="string">
            <text:p>14/01/197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16" calcext:value-type="float">
            <text:p>127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 ASSIS DE OLIVEIRA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083" calcext:value-type="float">
            <text:p>240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SEBASTIAO DA SILVA</text:p>
          </table:table-cell>
          <table:table-cell office:value-type="string" calcext:value-type="string">
            <text:p>06/05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" calcext:value-type="float">
            <text:p>4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MENEZES SANTOS</text:p>
          </table:table-cell>
          <table:table-cell office:value-type="string" calcext:value-type="string">
            <text:p>01/02/197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57" calcext:value-type="float">
            <text:p>40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ICARDO CONCEIÇÃO MARQUES TRINDADE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30" calcext:value-type="float">
            <text:p>12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REITA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58" calcext:value-type="float">
            <text:p>266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ALMEIDA MACHA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460" calcext:value-type="float">
            <text:p>11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MATEUS SANTOS</text:p>
          </table:table-cell>
          <table:table-cell office:value-type="string" calcext:value-type="string">
            <text:p>01/12/1981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53" calcext:value-type="float">
            <text:p>5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SILVA GUEDES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24" calcext:value-type="float">
            <text:p>33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54" calcext:value-type="float">
            <text:p>7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ANO NERES</text:p>
          </table:table-cell>
          <table:table-cell office:value-type="string" calcext:value-type="string">
            <text:p>09/10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872" calcext:value-type="float">
            <text:p>26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COSTA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31" calcext:value-type="float">
            <text:p>243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IA SILVA DE MELO ANDRADE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71" calcext:value-type="float">
            <text:p>7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35" calcext:value-type="float">
            <text:p>32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A SILVA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30" calcext:value-type="float">
            <text:p>11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SOBRAL CARVALHO</text:p>
          </table:table-cell>
          <table:table-cell office:value-type="string" calcext:value-type="string">
            <text:p>01/09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79" calcext:value-type="float">
            <text:p>1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 DIAS DE OLIVEIR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05" calcext:value-type="float">
            <text:p>26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DEILDE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18" calcext:value-type="float">
            <text:p>265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UIZIO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572" calcext:value-type="float">
            <text:p>4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SANTOS DO NASCIMENTO</text:p>
          </table:table-cell>
          <table:table-cell office:value-type="string" calcext:value-type="string">
            <text:p>09/08/197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" calcext:value-type="float">
            <text:p>33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SOARES DA SILVA</text:p>
          </table:table-cell>
          <table:table-cell office:value-type="string" calcext:value-type="string">
            <text:p>25/10/197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61" calcext:value-type="float">
            <text:p>261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NO DE SOUZA LIMA JUNIO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338" calcext:value-type="float">
            <text:p>63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NIZETE BATISTA DOS SANTOS</text:p>
          </table:table-cell>
          <table:table-cell office:value-type="string" calcext:value-type="string">
            <text:p>24/04/1978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" calcext:value-type="float">
            <text:p>3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EDERICO SANTOS MURICY SOUZA</text:p>
          </table:table-cell>
          <table:table-cell office:value-type="string" calcext:value-type="string">
            <text:p>01/06/197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" calcext:value-type="float">
            <text:p>33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IEL BARRETO SANTOS</text:p>
          </table:table-cell>
          <table:table-cell office:value-type="string" calcext:value-type="string">
            <text:p>08/10/1973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83" calcext:value-type="float">
            <text:p>12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OVA ANTERO DOS SANTOS</text:p>
          </table:table-cell>
          <table:table-cell office:value-type="string" calcext:value-type="string">
            <text:p>23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843" calcext:value-type="float">
            <text:p>5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OSCO DOS SANTOS</text:p>
          </table:table-cell>
          <table:table-cell office:value-type="string" calcext:value-type="string">
            <text:p>19/12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43" calcext:value-type="float">
            <text:p>249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AILSON DAMASCENO</text:p>
          </table:table-cell>
          <table:table-cell office:value-type="string" calcext:value-type="string">
            <text:p>12/06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17" calcext:value-type="float">
            <text:p>12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409" calcext:value-type="float">
            <text:p>134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E SANTANA</text:p>
          </table:table-cell>
          <table:table-cell office:value-type="string" calcext:value-type="string">
            <text:p>31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57" calcext:value-type="float">
            <text:p>1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ALDO SOCORRO DOS SANTOS</text:p>
          </table:table-cell>
          <table:table-cell office:value-type="string" calcext:value-type="string">
            <text:p>10/04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18" calcext:value-type="float">
            <text:p>1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59" calcext:value-type="float">
            <text:p>13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VALDO DOS SANTOS</text:p>
          </table:table-cell>
          <table:table-cell office:value-type="string" calcext:value-type="string">
            <text:p>26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64" calcext:value-type="float">
            <text:p>60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PIO BASTOS SOARE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87" calcext:value-type="float">
            <text:p>113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GUILHERME DA MASCENA NASCIMENTO</text:p>
          </table:table-cell>
          <table:table-cell office:value-type="string" calcext:value-type="string">
            <text:p>15/10/1981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14" calcext:value-type="float">
            <text:p>87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Y DE AGUIAR SOUZA</text:p>
          </table:table-cell>
          <table:table-cell office:value-type="string" calcext:value-type="string">
            <text:p>10/12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346" calcext:value-type="float">
            <text:p>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OMIRO ALVES DOS SANTOS</text:p>
          </table:table-cell>
          <table:table-cell office:value-type="string" calcext:value-type="string">
            <text:p>25/04/197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27" calcext:value-type="float">
            <text:p>13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ORISVAL DA SILVA MARQUE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36" calcext:value-type="float">
            <text:p>13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ANTONIO DA SILVA DAMAZIO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12" calcext:value-type="float">
            <text:p>55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UARIO DOS SANTOS COSTA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08" calcext:value-type="float">
            <text:p>5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ERICO SANTANA</text:p>
          </table:table-cell>
          <table:table-cell office:value-type="string" calcext:value-type="string">
            <text:p>25/04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59" calcext:value-type="float">
            <text:p>1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DOS SANTOS FILHO</text:p>
          </table:table-cell>
          <table:table-cell office:value-type="string" calcext:value-type="string">
            <text:p>03/08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11" calcext:value-type="float">
            <text:p>13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NIFACIO DA CRUZ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207" calcext:value-type="float">
            <text:p>52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54" calcext:value-type="float">
            <text:p>16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FLORES CORREIA</text:p>
          </table:table-cell>
          <table:table-cell office:value-type="string" calcext:value-type="string">
            <text:p>13/09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06" calcext:value-type="float">
            <text:p>53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FEITOZA</text:p>
          </table:table-cell>
          <table:table-cell office:value-type="string" calcext:value-type="string">
            <text:p>10/08/1977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38" calcext:value-type="float">
            <text:p>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945" calcext:value-type="float">
            <text:p>49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JOSE DE SANTANA</text:p>
          </table:table-cell>
          <table:table-cell office:value-type="string" calcext:value-type="string">
            <text:p>28/03/1977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7" calcext:value-type="float">
            <text:p>3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TEIXEIRA PONTES</text:p>
          </table:table-cell>
          <table:table-cell office:value-type="string" calcext:value-type="string">
            <text:p>24/09/1973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11" calcext:value-type="float">
            <text:p>26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YS REJANE MONTEIRO PRA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66" calcext:value-type="float">
            <text:p>31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UCLIDES SIMÕES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89" calcext:value-type="float">
            <text:p>12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17/05/1982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73" calcext:value-type="float">
            <text:p>267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ND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95" calcext:value-type="float">
            <text:p>48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ILSON SANTOS</text:p>
          </table:table-cell>
          <table:table-cell office:value-type="string" calcext:value-type="string">
            <text:p>07/02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" calcext:value-type="float">
            <text:p>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DE JESUS PEREIRA</text:p>
          </table:table-cell>
          <table:table-cell office:value-type="string" calcext:value-type="string">
            <text:p>15/03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16" calcext:value-type="float">
            <text:p>69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 DE DEUS DE JESUS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99" calcext:value-type="float">
            <text:p>25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LDENIRA BARRET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83" calcext:value-type="float">
            <text:p>273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BASTOS FIGUEIRED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" calcext:value-type="float">
            <text:p>28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NO ALVES DOS SANTOS</text:p>
          </table:table-cell>
          <table:table-cell office:value-type="string" calcext:value-type="string">
            <text:p>27/11/197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85" calcext:value-type="float">
            <text:p>12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TER DANTAS BARROS</text:p>
          </table:table-cell>
          <table:table-cell office:value-type="string" calcext:value-type="string">
            <text:p>01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215" calcext:value-type="float">
            <text:p>2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22" calcext:value-type="float">
            <text:p>15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UCIA DO NASCIMENTO COUTINHO NEVE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80" calcext:value-type="float">
            <text:p>39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JOSÉ INÁCIO DOS SANTO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24" calcext:value-type="float">
            <text:p>36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CARLOS BEZERRA DE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09" calcext:value-type="float">
            <text:p>191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LSO SANTOS MOTA</text:p>
          </table:table-cell>
          <table:table-cell office:value-type="string" calcext:value-type="string">
            <text:p>27/09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79" calcext:value-type="float">
            <text:p>36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NASCIMENT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38" calcext:value-type="float">
            <text:p>17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GOIS GOMES</text:p>
          </table:table-cell>
          <table:table-cell office:value-type="string" calcext:value-type="string">
            <text:p>04/05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6" calcext:value-type="float">
            <text:p>5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MENDONCA CRUZ</text:p>
          </table:table-cell>
          <table:table-cell office:value-type="string" calcext:value-type="string">
            <text:p>01/12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29" calcext:value-type="float">
            <text:p>13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ESTO CARLOS DOS SANTOS NETO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43" calcext:value-type="float">
            <text:p>32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NO SANTOS MA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664" calcext:value-type="float">
            <text:p>8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BALDO ALVES DOS SANTOS</text:p>
          </table:table-cell>
          <table:table-cell office:value-type="string" calcext:value-type="string">
            <text:p>19/11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24" calcext:value-type="float">
            <text:p>2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PEREIRA DE SANTA RIT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3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34" calcext:value-type="float">
            <text:p>27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MENEZES D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87" calcext:value-type="float">
            <text:p>238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A LEITE PASS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32" calcext:value-type="float">
            <text:p>242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E SOUZ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02" calcext:value-type="float">
            <text:p>36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29" calcext:value-type="float">
            <text:p>12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457" calcext:value-type="float">
            <text:p>2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TON VIEIR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79" calcext:value-type="float">
            <text:p>39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RAMON LIMA VIEIRA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689" calcext:value-type="float">
            <text:p>186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GAMA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697" calcext:value-type="float">
            <text:p>18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CERO FRANCISCO DA PAZ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03" calcext:value-type="float">
            <text:p>270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DA SILVA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722" calcext:value-type="float">
            <text:p>13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CILIO HENRIQUE NETO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002" calcext:value-type="float">
            <text:p>1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XPEDITO FELIX D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597" calcext:value-type="float">
            <text:p>145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OMES DE ARAUJO</text:p>
          </table:table-cell>
          <table:table-cell office:value-type="string" calcext:value-type="string">
            <text:p>30/07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27" calcext:value-type="float">
            <text:p>215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ALEXANDRE DOS PASSOS</text:p>
          </table:table-cell>
          <table:table-cell office:value-type="string" calcext:value-type="string">
            <text:p>19/06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29" calcext:value-type="float">
            <text:p>247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GONCALVES DE A LIMA</text:p>
          </table:table-cell>
          <table:table-cell office:value-type="string" calcext:value-type="string">
            <text:p>05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349" calcext:value-type="float">
            <text:p>193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ALVES</text:p>
          </table:table-cell>
          <table:table-cell office:value-type="string" calcext:value-type="string">
            <text:p>13/11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59" calcext:value-type="float">
            <text:p>190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NO ALVES COSTA</text:p>
          </table:table-cell>
          <table:table-cell office:value-type="string" calcext:value-type="string">
            <text:p>17/09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71" calcext:value-type="float">
            <text:p>269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ENO ALVES DE S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68" calcext:value-type="float">
            <text:p>36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E CRISTINA SOUZA ANDRADE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29" calcext:value-type="float">
            <text:p>12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RBOSA NETO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 MAQUINAS PESAD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67" calcext:value-type="float">
            <text:p>12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ORREA DANTAS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175" calcext:value-type="float">
            <text:p>141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DE BARROS</text:p>
          </table:table-cell>
          <table:table-cell office:value-type="string" calcext:value-type="string">
            <text:p>28/07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67" calcext:value-type="float">
            <text:p>42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774" calcext:value-type="float">
            <text:p>217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MOT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227" calcext:value-type="float">
            <text:p>8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FREITA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482" calcext:value-type="float">
            <text:p>13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</text:p>
          </table:table-cell>
          <table:table-cell office:value-type="string" calcext:value-type="string">
            <text:p>15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45" calcext:value-type="float">
            <text:p>12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INALDO DA SILVA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38" calcext:value-type="float">
            <text:p>55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NES DOS REIS</text:p>
          </table:table-cell>
          <table:table-cell office:value-type="string" calcext:value-type="string">
            <text:p>10/10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400" calcext:value-type="float">
            <text:p>22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O VIEIR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389" calcext:value-type="float">
            <text:p>103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REIRA DOS SANTOS</text:p>
          </table:table-cell>
          <table:table-cell office:value-type="string" calcext:value-type="string">
            <text:p>04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156" calcext:value-type="float">
            <text:p>151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OS SAN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65" calcext:value-type="float">
            <text:p>184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ALMEIDA</text:p>
          </table:table-cell>
          <table:table-cell office:value-type="string" calcext:value-type="string">
            <text:p>15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81" calcext:value-type="float">
            <text:p>184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ANTOS MARTINS</text:p>
          </table:table-cell>
          <table:table-cell office:value-type="string" calcext:value-type="string">
            <text:p>15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13" calcext:value-type="float">
            <text:p>40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DE LIMA SANTOS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27" calcext:value-type="float">
            <text:p>23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ZIVALDO SILVA FERREIRA</text:p>
          </table:table-cell>
          <table:table-cell office:value-type="string" calcext:value-type="string">
            <text:p>18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256" calcext:value-type="float">
            <text:p>102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OURA DOS SANTOS</text:p>
          </table:table-cell>
          <table:table-cell office:value-type="string" calcext:value-type="string">
            <text:p>04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972" calcext:value-type="float">
            <text:p>21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LIMPIO MELO JUNIOR</text:p>
          </table:table-cell>
          <table:table-cell office:value-type="string" calcext:value-type="string">
            <text:p>14/02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260" calcext:value-type="float">
            <text:p>122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JOAQUIM DE SANTANA</text:p>
          </table:table-cell>
          <table:table-cell office:value-type="string" calcext:value-type="string">
            <text:p>29/03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05" calcext:value-type="float">
            <text:p>14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ODRIGUES DOS SANTOS</text:p>
          </table:table-cell>
          <table:table-cell office:value-type="string" calcext:value-type="string">
            <text:p>30/07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63" calcext:value-type="float">
            <text:p>178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ALVES D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67" calcext:value-type="float">
            <text:p>16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66" calcext:value-type="float">
            <text:p>28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MAGNO DE FIGUEIREDO MAGGI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20" calcext:value-type="float">
            <text:p>113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JOSE DOS SANTOS</text:p>
          </table:table-cell>
          <table:table-cell office:value-type="string" calcext:value-type="string">
            <text:p>01/10/1981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46" calcext:value-type="float">
            <text:p>37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CUNHA ALMEIDA XAVIE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812" calcext:value-type="float">
            <text:p>48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ALVES PEREIRA</text:p>
          </table:table-cell>
          <table:table-cell office:value-type="string" calcext:value-type="string">
            <text:p>13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" calcext:value-type="float">
            <text:p>3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REIS DE FRANCA</text:p>
          </table:table-cell>
          <table:table-cell office:value-type="string" calcext:value-type="string">
            <text:p>18/11/197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91" calcext:value-type="float">
            <text:p>1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DOS SANT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83" calcext:value-type="float">
            <text:p>4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LTON DA SILVA SANTOS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296" calcext:value-type="float">
            <text:p>62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EZIO DOS SANTOS</text:p>
          </table:table-cell>
          <table:table-cell office:value-type="string" calcext:value-type="string">
            <text:p>20/04/197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622" calcext:value-type="float">
            <text:p>4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AS SANTOS</text:p>
          </table:table-cell>
          <table:table-cell office:value-type="string" calcext:value-type="string">
            <text:p>23/08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99" calcext:value-type="float">
            <text:p>16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DE ANDRADE</text:p>
          </table:table-cell>
          <table:table-cell office:value-type="string" calcext:value-type="string">
            <text:p>15/03/1984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46" calcext:value-type="float">
            <text:p>1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DOS SANTOS</text:p>
          </table:table-cell>
          <table:table-cell office:value-type="string" calcext:value-type="string">
            <text:p>13/12/1983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23" calcext:value-type="float">
            <text:p>11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DO NASCIMENTO</text:p>
          </table:table-cell>
          <table:table-cell office:value-type="string" calcext:value-type="string">
            <text:p>17/08/1981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71" calcext:value-type="float">
            <text:p>53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TO DOS SANTOS</text:p>
          </table:table-cell>
          <table:table-cell office:value-type="string" calcext:value-type="string">
            <text:p>01/09/1977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74" calcext:value-type="float">
            <text:p>303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ENEZE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91" calcext:value-type="float">
            <text:p>9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98" calcext:value-type="float">
            <text:p>243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DE MELO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82" calcext:value-type="float">
            <text:p>241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VALDO SANTANA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13" calcext:value-type="float">
            <text:p>41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MELO LEIT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333" calcext:value-type="float">
            <text:p>23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NELVAN DOS SANTOS</text:p>
          </table:table-cell>
          <table:table-cell office:value-type="string" calcext:value-type="string">
            <text:p>22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08" calcext:value-type="float">
            <text:p>184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ALMEIDA SILVA</text:p>
          </table:table-cell>
          <table:table-cell office:value-type="string" calcext:value-type="string">
            <text:p>14/08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" calcext:value-type="float">
            <text:p>37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OLIVEIRA RAMOS</text:p>
          </table:table-cell>
          <table:table-cell office:value-type="string" calcext:value-type="string">
            <text:p>18/12/197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18" calcext:value-type="float">
            <text:p>8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ADAILTON ARAUJO DE OLIVEI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85" calcext:value-type="float">
            <text:p>13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VALDO DE SANTANA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78" calcext:value-type="float">
            <text:p>16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ILTON VILANOVA</text:p>
          </table:table-cell>
          <table:table-cell office:value-type="string" calcext:value-type="string">
            <text:p>28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02" calcext:value-type="float">
            <text:p>40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TICIA BARBOSA DANTA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13" calcext:value-type="float">
            <text:p>40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ROSENDO DOURAD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10" calcext:value-type="float">
            <text:p>27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GUEL SIL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" calcext:value-type="float">
            <text:p>3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JOSE DE CARVALHO</text:p>
          </table:table-cell>
          <table:table-cell office:value-type="string" calcext:value-type="string">
            <text:p>19/03/197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859" calcext:value-type="float">
            <text:p>208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VIEIRA FEITOSA</text:p>
          </table:table-cell>
          <table:table-cell office:value-type="string" calcext:value-type="string">
            <text:p>07/03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56" calcext:value-type="float">
            <text:p>16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VALDO FELIX DOS SANTOS</text:p>
          </table:table-cell>
          <table:table-cell office:value-type="string" calcext:value-type="string">
            <text:p>29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68" calcext:value-type="float">
            <text:p>38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LES WILLIAM SANTANA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69" calcext:value-type="float">
            <text:p>16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568" calcext:value-type="float">
            <text:p>56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03" calcext:value-type="float">
            <text:p>33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S BEZERRA COSTA JUNIOR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353" calcext:value-type="float">
            <text:p>113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ROCHA DE SANTANA</text:p>
          </table:table-cell>
          <table:table-cell office:value-type="string" calcext:value-type="string">
            <text:p>15/10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11" calcext:value-type="float">
            <text:p>28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NUNES MUNIZ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836" calcext:value-type="float">
            <text:p>24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DOS SANTO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80" calcext:value-type="float">
            <text:p>8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59" calcext:value-type="float">
            <text:p>11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DO TORRE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ENCANADOR 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099" calcext:value-type="float">
            <text:p>15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ANTOS SIQUEIRA</text:p>
          </table:table-cell>
          <table:table-cell office:value-type="string" calcext:value-type="string">
            <text:p>11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988" calcext:value-type="float">
            <text:p>98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13" calcext:value-type="float">
            <text:p>38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DY AMANDA SANTOS DI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83" calcext:value-type="float">
            <text:p>26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DNILDES RAMO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 DE ALME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" calcext:value-type="float">
            <text:p>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TAVARES DE MOURA</text:p>
          </table:table-cell>
          <table:table-cell office:value-type="string" calcext:value-type="string">
            <text:p>03/02/1976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39" calcext:value-type="float">
            <text:p>88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MECENAS SANTOS</text:p>
          </table:table-cell>
          <table:table-cell office:value-type="string" calcext:value-type="string">
            <text:p>25/01/1980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2" calcext:value-type="float">
            <text:p>32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INA JULIÃO DE JESUS SOBRAL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98" calcext:value-type="float">
            <text:p>325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LEY SOUZA FIGUEIRED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717" calcext:value-type="float">
            <text:p>217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O MESSIAS SANTOS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72" calcext:value-type="float">
            <text:p>6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PORTO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23" calcext:value-type="float">
            <text:p>169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OSE DOS SANTOS</text:p>
          </table:table-cell>
          <table:table-cell office:value-type="string" calcext:value-type="string">
            <text:p>23/03/1984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4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22" calcext:value-type="float">
            <text:p>11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O DE OLIVEIRA</text:p>
          </table:table-cell>
          <table:table-cell office:value-type="string" calcext:value-type="string">
            <text:p>01/09/1981</text:p>
          </table:table-cell>
          <table:table-cell office:value-type="string" calcext:value-type="string">
            <text:p>ENCANADOR 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2" calcext:value-type="float">
            <text:p>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ITO DOMINGOS DOS ANJOS</text:p>
          </table:table-cell>
          <table:table-cell office:value-type="string" calcext:value-type="string">
            <text:p>01/02/1973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39" calcext:value-type="float">
            <text:p>3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114" calcext:value-type="float">
            <text:p>11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DA SILVA SANTOS</text:p>
          </table:table-cell>
          <table:table-cell office:value-type="string" calcext:value-type="string">
            <text:p>17/08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581" calcext:value-type="float">
            <text:p>85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DE ANDRADE</text:p>
          </table:table-cell>
          <table:table-cell office:value-type="string" calcext:value-type="string">
            <text:p>09/10/1979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84" calcext:value-type="float">
            <text:p>66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INEZ DE MELO MOTA SILVA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20" calcext:value-type="float">
            <text:p>2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144" calcext:value-type="float">
            <text:p>13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CARLOS DOS SANTOS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33" calcext:value-type="float">
            <text:p>27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 SANTOS DE OLIVEIR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30" calcext:value-type="float">
            <text:p>95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DOS SANTOS</text:p>
          </table:table-cell>
          <table:table-cell office:value-type="string" calcext:value-type="string">
            <text:p>01/08/1980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05" calcext:value-type="float">
            <text:p>47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MERICO ANDRADE MENEZES</text:p>
          </table:table-cell>
          <table:table-cell office:value-type="string" calcext:value-type="string">
            <text:p>22/10/1976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5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5" calcext:value-type="float">
            <text:p>3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87" calcext:value-type="float">
            <text:p>325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CARLOS DE JESU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478" calcext:value-type="float">
            <text:p>114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JOSE DE SOUZA</text:p>
          </table:table-cell>
          <table:table-cell office:value-type="string" calcext:value-type="string">
            <text:p>01/12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10" calcext:value-type="float">
            <text:p>99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O OLIVEIRA FILHO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24" calcext:value-type="float">
            <text:p>41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AIVER LIMA SANTOS FONTES CORREI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" calcext:value-type="float">
            <text:p>39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PURESA AQUINO</text:p>
          </table:table-cell>
          <table:table-cell office:value-type="string" calcext:value-type="string">
            <text:p>03/03/1975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38" calcext:value-type="float">
            <text:p>14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LENE FARO DANTAS</text:p>
          </table:table-cell>
          <table:table-cell office:value-type="string" calcext:value-type="string">
            <text:p>11/01/196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90" calcext:value-type="float">
            <text:p>27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LIMA LOBA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79" calcext:value-type="float">
            <text:p>41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CIO PÁDUA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57" calcext:value-type="float">
            <text:p>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PRADO ANDRADE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129" calcext:value-type="float">
            <text:p>12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5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6" calcext:value-type="float">
            <text:p>3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90" calcext:value-type="float">
            <text:p>322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HONORATO DOS SANTOS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" calcext:value-type="float">
            <text:p>3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E JESUS SANTOS</text:p>
          </table:table-cell>
          <table:table-cell office:value-type="string" calcext:value-type="string">
            <text:p>23/07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57" calcext:value-type="float">
            <text:p>36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DA SILVA CARDOS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80" calcext:value-type="float">
            <text:p>36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VITOR DE LIMA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57" calcext:value-type="float">
            <text:p>40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NYS WEDER VASCONCELOS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77" calcext:value-type="float">
            <text:p>31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DIELMA PEREIRA DA SILV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291" calcext:value-type="float">
            <text:p>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RISTIDES DOS SANTOS</text:p>
          </table:table-cell>
          <table:table-cell office:value-type="string" calcext:value-type="string">
            <text:p>23/04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5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7" calcext:value-type="float">
            <text:p>3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29" calcext:value-type="float">
            <text:p>26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CONCEICAO CARDOSO GUIMARA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70" calcext:value-type="float">
            <text:p>252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MACHADO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" calcext:value-type="float">
            <text:p>37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ALVES PEREIRA</text:p>
          </table:table-cell>
          <table:table-cell office:value-type="string" calcext:value-type="string">
            <text:p>05/12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51" calcext:value-type="float">
            <text:p>271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A REZENDE DE OLIVEIR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46" calcext:value-type="float">
            <text:p>40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IAM ALVES DE MENDONC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90" calcext:value-type="float">
            <text:p>266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68" calcext:value-type="float">
            <text:p>41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CARVALHO VASCONCELOS REIS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54" calcext:value-type="float">
            <text:p>4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ENALDO BATISTA DOS SANTOS</text:p>
          </table:table-cell>
          <table:table-cell office:value-type="string" calcext:value-type="string">
            <text:p>23/11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13" calcext:value-type="float">
            <text:p>37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ARLOS DA SILVA CRUZ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5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8" calcext:value-type="float">
            <text:p>3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57" calcext:value-type="float">
            <text:p>41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XAVIER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2" calcext:value-type="float">
            <text:p>34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ARIA ROCHA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68" calcext:value-type="float">
            <text:p>41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RESTES DE SANTANA ALMEID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" calcext:value-type="float">
            <text:p>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MARTINS OLIVEIRA RAMOS</text:p>
          </table:table-cell>
          <table:table-cell office:value-type="string" calcext:value-type="string">
            <text:p>16/12/197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44" calcext:value-type="float">
            <text:p>5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DOS SANTOS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42" calcext:value-type="float">
            <text:p>4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68" calcext:value-type="float">
            <text:p>21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MARTINS DA CONCEICAO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229" calcext:value-type="float">
            <text:p>72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RLAND AMARAL COSTA</text:p>
          </table:table-cell>
          <table:table-cell office:value-type="string" calcext:value-type="string">
            <text:p>01/12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5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9" calcext:value-type="float">
            <text:p>3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12" calcext:value-type="float">
            <text:p>246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NIOR SANTOS</text:p>
          </table:table-cell>
          <table:table-cell office:value-type="string" calcext:value-type="string">
            <text:p>29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37" calcext:value-type="float">
            <text:p>1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67" calcext:value-type="float">
            <text:p>26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" calcext:value-type="float">
            <text:p>3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RIBEIRO DE JESUS</text:p>
          </table:table-cell>
          <table:table-cell office:value-type="string" calcext:value-type="string">
            <text:p>01/04/1973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508" calcext:value-type="float">
            <text:p>27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ARCEZ VIEIRA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005" calcext:value-type="float">
            <text:p>7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GENILDE DE FRANCA ALVE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562" calcext:value-type="float">
            <text:p>156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30/10/2023 <text:s/>- <text:s/>16:01:5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84F958881960B372.png" xlink:type="simple" xlink:show="embed" xlink:actuate="onLoad" loext:mime-type="image/png">
              <text:p/>
            </draw:image>
          </draw:frame>
        </table:shapes>
        <table:table-column table:style-name="co3" table:default-cell-style-name="ce7"/>
        <table:table-column table:style-name="co4" table:default-cell-style-name="ce11"/>
        <table:table-column table:style-name="co5" table:default-cell-style-name="ce7"/>
        <table:table-column table:style-name="co6" table:default-cell-style-name="ce7"/>
        <table:table-row table:style-name="ro1">
          <table:table-cell table:style-name="ce8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11" calcext:value-type="float">
            <text:p>11</text:p>
          </table:table-cell>
          <table:table-cell table:style-name="ce12" table:formula="of:=['REL%20COL%20JUNHO.2020'.G5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5" calcext:value-type="float">
            <text:p>15</text:p>
          </table:table-cell>
          <table:table-cell table:style-name="ce12" table:formula="of:=['REL%20COL%20JUNHO.2020'.H5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38" calcext:value-type="float">
            <text:p>38</text:p>
          </table:table-cell>
          <table:table-cell table:style-name="ce12" table:formula="of:=['REL%20COL%20JUNHO.2020'.I5]" office:value-type="float" office:value="38" calcext:value-type="float">
            <text:p>3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3" calcext:value-type="float">
            <text:p>13</text:p>
          </table:table-cell>
          <table:table-cell table:style-name="ce12" table:formula="of:=['REL%20COL%20JUNHO.2020'.J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3" calcext:value-type="float">
            <text:p>13</text:p>
          </table:table-cell>
          <table:table-cell table:style-name="ce12" table:formula="of:=['REL%20COL%20JUNHO.2020'.K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4" calcext:value-type="float">
            <text:p>4</text:p>
          </table:table-cell>
          <table:table-cell table:style-name="ce12" table:formula="of:=['REL%20COL%20JUNHO.2020'.L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75" calcext:value-type="float">
            <text:p>75</text:p>
          </table:table-cell>
          <table:table-cell table:style-name="ce12" table:formula="of:=['REL%20COL%20JUNHO.2020'.M5]" office:value-type="float" office:value="75" calcext:value-type="float">
            <text:p>7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67" calcext:value-type="float">
            <text:p>167</text:p>
          </table:table-cell>
          <table:table-cell table:style-name="ce12" table:formula="of:=['REL%20COL%20JUNHO.2020'.O5]" office:value-type="float" office:value="167" calcext:value-type="float">
            <text:p>16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53" calcext:value-type="float">
            <text:p>353</text:p>
          </table:table-cell>
          <table:table-cell table:style-name="ce12" table:formula="of:=['REL%20COL%20JUNHO.2020'.G10]" office:value-type="float" office:value="353" calcext:value-type="float">
            <text:p>35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9" calcext:value-type="float">
            <text:p>299</text:p>
          </table:table-cell>
          <table:table-cell table:style-name="ce12" table:formula="of:=['REL%20COL%20JUNHO.2020'.H10]" office:value-type="float" office:value="299" calcext:value-type="float">
            <text:p>29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8" calcext:value-type="float">
            <text:p>8</text:p>
          </table:table-cell>
          <table:table-cell table:style-name="ce12" table:formula="of:=['REL%20COL%20JUNHO.2020'.I10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6" calcext:value-type="float">
            <text:p>16</text:p>
          </table:table-cell>
          <table:table-cell table:style-name="ce12" table:formula="of:=['REL%20COL%20JUNHO.2020'.J10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7" calcext:value-type="float">
            <text:p>7</text:p>
          </table:table-cell>
          <table:table-cell table:style-name="ce12" table:formula="of:=['REL%20COL%20JUNHO.2020'.K10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11" calcext:value-type="float">
            <text:p>11</text:p>
          </table:table-cell>
          <table:table-cell table:style-name="ce12" table:formula="of:=['REL%20COL%20JUNHO.2020'.L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7" calcext:value-type="float">
            <text:p>7</text:p>
          </table:table-cell>
          <table:table-cell table:style-name="ce12" table:formula="of:=['REL%20COL%20JUNHO.2020'.M10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2" calcext:value-type="float">
            <text:p>2</text:p>
          </table:table-cell>
          <table:table-cell table:style-name="ce12" table:formula="of:=['REL%20COL%20JUNHO.2020'.N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5" calcext:value-type="float">
            <text:p>25</text:p>
          </table:table-cell>
          <table:table-cell table:style-name="ce12" table:formula="of:=['REL%20COL%20JUNHO.2020'.O10]" office:value-type="float" office:value="25" calcext:value-type="float">
            <text:p>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3" calcext:value-type="float">
            <text:p>3</text:p>
          </table:table-cell>
          <table:table-cell table:style-name="ce12" table:formula="of:=['REL%20COL%20JUNHO.2020'.P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22" calcext:value-type="float">
            <text:p>122</text:p>
          </table:table-cell>
          <table:table-cell table:style-name="ce12" table:formula="of:=['REL%20COL%20JUNHO.2020'.G14]" office:value-type="float" office:value="122" calcext:value-type="float">
            <text:p>12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3" calcext:value-type="float">
            <text:p>3</text:p>
          </table:table-cell>
          <table:table-cell table:style-name="ce12" table:formula="of:=['REL%20COL%20JUNHO.2020'.H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6" calcext:value-type="float">
            <text:p>6</text:p>
          </table:table-cell>
          <table:table-cell table:style-name="ce12" table:formula="of:=['REL%20COL%20JUNHO.2020'.I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2" calcext:value-type="float">
            <text:p>2</text:p>
          </table:table-cell>
          <table:table-cell table:style-name="ce12" table:formula="of:=['REL%20COL%20JUNHO.2020'.L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11" calcext:value-type="float">
            <text:p>11</text:p>
          </table:table-cell>
          <table:table-cell table:style-name="ce12" table:formula="of:=['REL%20COL%20JUNHO.2020'.M14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6" calcext:value-type="float">
            <text:p>6</text:p>
          </table:table-cell>
          <table:table-cell table:style-name="ce12" table:formula="of:=['REL%20COL%20JUNHO.2020'.N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4" calcext:value-type="float">
            <text:p>4</text:p>
          </table:table-cell>
          <table:table-cell table:style-name="ce12" table:formula="of:=['REL%20COL%20JUNHO.2020'.O14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1" calcext:value-type="float">
            <text:p>1</text:p>
          </table:table-cell>
          <table:table-cell table:style-name="ce12" table:formula="of:=['REL%20COL%20JUNHO.2020'.P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54" calcext:value-type="float">
            <text:p>54</text:p>
          </table:table-cell>
          <table:table-cell table:style-name="ce12" table:formula="of:=['REL%20COL%20JUNHO.2020'.H18]" office:value-type="float" office:value="54" calcext:value-type="float">
            <text:p>5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20" calcext:value-type="float">
            <text:p>20</text:p>
          </table:table-cell>
          <table:table-cell table:style-name="ce12" table:formula="of:=['REL%20COL%20JUNHO.2020'.L18]" office:value-type="float" office:value="20" calcext:value-type="float">
            <text:p>2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5" calcext:value-type="float">
            <text:p>5</text:p>
          </table:table-cell>
          <table:table-cell table:style-name="ce12" table:formula="of:=['REL%20COL%20JUNHO.2020'.M18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3" calcext:value-type="float">
            <text:p>3</text:p>
          </table:table-cell>
          <table:table-cell table:style-name="ce12" table:formula="of:=['REL%20COL%20JUNHO.2020'.N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3" calcext:value-type="float">
            <text:p>3</text:p>
          </table:table-cell>
          <table:table-cell table:style-name="ce12" table:formula="of:=['REL%20COL%20JUNHO.2020'.O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4" calcext:value-type="float">
            <text:p>14</text:p>
          </table:table-cell>
          <table:table-cell table:style-name="ce12" table:formula="of:=['REL%20COL%20JUNHO.2020'.P18]" office:value-type="float" office:value="14" calcext:value-type="float">
            <text:p>1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21" calcext:value-type="float">
            <text:p>21</text:p>
          </table:table-cell>
          <table:table-cell table:style-name="ce12" table:formula="of:=['REL%20COL%20JUNHO.2020'.G22]" office:value-type="float" office:value="21" calcext:value-type="float">
            <text:p>2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1" calcext:value-type="float">
            <text:p>1</text:p>
          </table:table-cell>
          <table:table-cell table:style-name="ce12" table:formula="of:=['REL%20COL%20JUNHO.2020'.H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42" calcext:value-type="float">
            <text:p>42</text:p>
          </table:table-cell>
          <table:table-cell table:style-name="ce12" table:formula="of:=['REL%20COL%20JUNHO.2020'.I22]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31" calcext:value-type="float">
            <text:p>31</text:p>
          </table:table-cell>
          <table:table-cell table:style-name="ce12" table:formula="of:=['REL%20COL%20JUNHO.2020'.J22]" office:value-type="float" office:value="31" calcext:value-type="float">
            <text:p>3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3" calcext:value-type="float">
            <text:p>3</text:p>
          </table:table-cell>
          <table:table-cell table:style-name="ce12" table:formula="of:=['REL%20COL%20JUNHO.2020'.K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1" calcext:value-type="float">
            <text:p>1</text:p>
          </table:table-cell>
          <table:table-cell table:style-name="ce12" table:formula="of:=['REL%20COL%20JUNHO.2020'.L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10" calcext:value-type="float">
            <text:p>10</text:p>
          </table:table-cell>
          <table:table-cell table:style-name="ce12" table:formula="of:=['REL%20COL%20JUNHO.2020'.N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5" calcext:value-type="float">
            <text:p>5</text:p>
          </table:table-cell>
          <table:table-cell table:style-name="ce12" table:formula="of:=['REL%20COL%20JUNHO.2020'.G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5" calcext:value-type="float">
            <text:p>25</text:p>
          </table:table-cell>
          <table:table-cell table:style-name="ce12" table:formula="of:=['REL%20COL%20JUNHO.2020'.I26]" office:value-type="float" office:value="25" calcext:value-type="float">
            <text:p>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0" calcext:value-type="float">
            <text:p>10</text:p>
          </table:table-cell>
          <table:table-cell table:style-name="ce12" table:formula="of:=['REL%20COL%20JUNHO.2020'.J26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4" calcext:value-type="float">
            <text:p>4</text:p>
          </table:table-cell>
          <table:table-cell table:style-name="ce12" table:formula="of:=['REL%20COL%20JUNHO.2020'.L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5" calcext:value-type="float">
            <text:p>5</text:p>
          </table:table-cell>
          <table:table-cell table:style-name="ce12" table:formula="of:=['REL%20COL%20JUNHO.2020'.M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6" calcext:value-type="float">
            <text:p>46</text:p>
          </table:table-cell>
          <table:table-cell table:style-name="ce12" table:formula="of:=['REL%20COL%20JUNHO.2020'.N26]" office:value-type="float" office:value="46" calcext:value-type="float">
            <text:p>4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562" calcext:value-type="float">
            <text:p>1562</text:p>
          </table:table-cell>
          <table:table-cell table:style-name="ce4" table:formula="of:=SUM([.C6:.C65])-[.C66]" office:value-type="float" office:value="1562" calcext:value-type="float">
            <text:p>156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Arial1" svg:font-family="Ari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date>2023-10-30T16:05:36.790174215</dc:date>
    <meta:editing-duration>PT6H25M25S</meta:editing-duration>
    <meta:editing-cycles>41</meta:editing-cycles>
    <meta:generator>LibreOffice/6.4.7.2$Linux_X86_64 LibreOffice_project/40$Build-2</meta:generator>
    <meta:print-date>2020-08-18T09:33:19.558000000</meta:print-date>
    <meta:document-statistic meta:table-count="2" meta:cell-count="11487" meta:object-count="1"/>
  </office:meta>
</office:document-meta>
</file>