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B800000034F92EA8F1.png" manifest:media-type="image/png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3" style:family="table-cell" style:parent-style-name="Default">
      <style:text-properties fo:font-size="12pt" style:font-size-asian="12pt" style:font-size-complex="12pt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13" style:family="table-cell" style:parent-style-name="Default">
      <style:text-properties fo:font-size="12pt" style:font-size-asian="12pt" style:font-size-complex="12pt"/>
    </style:style>
    <style:style style:name="ce1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23" calcext:value-type="float">
            <text:p>23</text:p>
          </table:table-cell>
          <table:table-cell table:formula="of:=SUMIF([.E5:.E2511];[.J3];[.F5:.F2517])" office:value-type="float" office:value="10" calcext:value-type="float">
            <text:p>10</text:p>
          </table:table-cell>
          <table:table-cell table:formula="of:=SUMIF([.E5:.E2511];[.K3];[.F5:.F2517])" office:value-type="float" office:value="7" calcext:value-type="float">
            <text:p>7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44" calcext:value-type="float">
            <text:p>44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54" calcext:value-type="float">
            <text:p>154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39" calcext:value-type="float">
            <text:p>339</text:p>
          </table:table-cell>
          <table:table-cell table:formula="of:=SUMIF([.E5:.E2511];[.H9];[.F5:.F2517])" office:value-type="float" office:value="294" calcext:value-type="float">
            <text:p>294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9" calcext:value-type="float">
            <text:p>9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4" calcext:value-type="float">
            <text:p>4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11" calcext:value-type="float">
            <text:p>11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9" calcext:value-type="float">
            <text:p>119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3" calcext:value-type="float">
            <text:p>3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7" calcext:value-type="float">
            <text:p>7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2" calcext:value-type="float">
            <text:p>4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5" calcext:value-type="float">
            <text:p>15</text:p>
          </table:table-cell>
          <table:table-cell table:formula="of:=SUMIF([.E5:.E2511];[.M17];[.F5:.F2517])" office:value-type="float" office:value="3" calcext:value-type="float">
            <text:p>3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11" calcext:value-type="float">
            <text:p>11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10" calcext:value-type="float">
            <text:p>10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9" calcext:value-type="float">
            <text:p>19</text:p>
          </table:table-cell>
          <table:table-cell table:formula="of:=SUMIF([.E5:.E2511];[.J21];[.F5:.F2517])" office:value-type="float" office:value="16" calcext:value-type="float">
            <text:p>16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8" calcext:value-type="float">
            <text:p>8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4" calcext:value-type="float">
            <text:p>4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3" calcext:value-type="float">
            <text:p>23</text:p>
          </table:table-cell>
          <table:table-cell table:formula="of:=SUMIF([.E5:.E2511];[.J25];[.F5:.F2517])" office:value-type="float" office:value="5" calcext:value-type="float">
            <text:p>5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4" calcext:value-type="float">
            <text:p>4</text:p>
          </table:table-cell>
          <table:table-cell table:formula="of:=SUMIF([.E5:.E2511];[.N25];[.F5:.F2517])" office:value-type="float" office:value="44" calcext:value-type="float">
            <text:p>44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13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13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13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1310" calcext:value-type="float" table:number-columns-spanned="10" table:number-rows-spanned="4">
            <text:p>1310</text:p>
          </table:table-cell>
          <table:covered-table-cell table:number-columns-repeated="9" table:style-name="ce13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13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13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covered-table-cell table:number-columns-repeated="10" table:style-name="ce13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3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35" calcext:value-type="float">
            <text:p>37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SIQUEIRA BAS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35" calcext:value-type="float">
            <text:p>41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JULIAO DOS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3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7" calcext:value-type="float">
            <text:p>32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JULIAO ALVE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98" calcext:value-type="float">
            <text:p>9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99" calcext:value-type="float">
            <text:p>9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2" calcext:value-type="float">
            <text:p>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6" calcext:value-type="float">
            <text:p>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89" calcext:value-type="float">
            <text:p>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79" calcext:value-type="float">
            <text:p>1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 DIAS DE OLIVEIRA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85" calcext:value-type="float">
            <text:p>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73" calcext:value-type="float">
            <text:p>1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18" calcext:value-type="float">
            <text:p>1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79" calcext:value-type="float">
            <text:p>39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RAMON LIMA VIEIRA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28" calcext:value-type="float">
            <text:p>1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4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9" calcext:value-type="float">
            <text:p>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51" calcext:value-type="float">
            <text:p>15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85" calcext:value-type="float">
            <text:p>4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03" calcext:value-type="float">
            <text:p>33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S BEZERRA COSTA JUNIOR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6" calcext:value-type="float">
            <text:p>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6" calcext:value-type="float">
            <text:p>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844" calcext:value-type="float">
            <text:p>84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06" calcext:value-type="float">
            <text:p>129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DOS SANTOS</text:p>
          </table:table-cell>
          <table:table-cell office:value-type="string" calcext:value-type="string">
            <text:p>12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103" calcext:value-type="float">
            <text:p>10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18" calcext:value-type="float">
            <text:p>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10" calcext:value-type="float">
            <text:p>2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508" calcext:value-type="float">
            <text:p>275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GARCEZ VIEIRA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4" calcext:value-type="float">
            <text:p>3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310" calcext:value-type="float">
            <text:p>13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5/11/2024 <text:s/>- <text:s/>15:29:5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F92EA8F1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14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9"/>
          <table:covered-table-cell table:number-columns-repeated="2" table:style-name="ce14"/>
        </table:table-row>
        <table:table-row table:style-name="ro1">
          <table:covered-table-cell table:style-name="ce14"/>
          <table:covered-table-cell table:style-name="ce19"/>
          <table:covered-table-cell table:number-columns-repeated="2" table:style-name="ce14"/>
        </table:table-row>
        <table:table-row table:style-name="ro1">
          <table:covered-table-cell table:style-name="ce14"/>
          <table:covered-table-cell table:style-name="ce19"/>
          <table:covered-table-cell table:number-columns-repeated="2" table:style-name="ce14"/>
        </table:table-row>
        <table:table-row table:style-name="ro1">
          <table:covered-table-cell table:style-name="ce14"/>
          <table:covered-table-cell table:style-name="ce19"/>
          <table:covered-table-cell table:number-columns-repeated="2" table:style-name="ce14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23" calcext:value-type="float">
            <text:p>23</text:p>
          </table:table-cell>
          <table:table-cell table:style-name="ce12" table:formula="of:=['REL%20COL%20JUNHO.2020'.I5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0" calcext:value-type="float">
            <text:p>10</text:p>
          </table:table-cell>
          <table:table-cell table:style-name="ce12" table:formula="of:=['REL%20COL%20JUNHO.2020'.J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7" calcext:value-type="float">
            <text:p>7</text:p>
          </table:table-cell>
          <table:table-cell table:style-name="ce12" table:formula="of:=['REL%20COL%20JUNHO.2020'.K5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44" calcext:value-type="float">
            <text:p>44</text:p>
          </table:table-cell>
          <table:table-cell table:style-name="ce12" table:formula="of:=['REL%20COL%20JUNHO.2020'.M5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54" calcext:value-type="float">
            <text:p>154</text:p>
          </table:table-cell>
          <table:table-cell table:style-name="ce12" table:formula="of:=['REL%20COL%20JUNHO.2020'.O5]" office:value-type="float" office:value="154" calcext:value-type="float">
            <text:p>15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39" calcext:value-type="float">
            <text:p>339</text:p>
          </table:table-cell>
          <table:table-cell table:style-name="ce12" table:formula="of:=['REL%20COL%20JUNHO.2020'.G10]" office:value-type="float" office:value="339" calcext:value-type="float">
            <text:p>33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4" calcext:value-type="float">
            <text:p>294</text:p>
          </table:table-cell>
          <table:table-cell table:style-name="ce12" table:formula="of:=['REL%20COL%20JUNHO.2020'.H10]" office:value-type="float" office:value="294" calcext:value-type="float">
            <text:p>29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9" calcext:value-type="float">
            <text:p>9</text:p>
          </table:table-cell>
          <table:table-cell table:style-name="ce12" table:formula="of:=['REL%20COL%20JUNHO.2020'.J10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4" calcext:value-type="float">
            <text:p>4</text:p>
          </table:table-cell>
          <table:table-cell table:style-name="ce12" table:formula="of:=['REL%20COL%20JUNHO.2020'.M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11" calcext:value-type="float">
            <text:p>11</text:p>
          </table:table-cell>
          <table:table-cell table:style-name="ce12" table:formula="of:=['REL%20COL%20JUNHO.2020'.O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9" calcext:value-type="float">
            <text:p>119</text:p>
          </table:table-cell>
          <table:table-cell table:style-name="ce12" table:formula="of:=['REL%20COL%20JUNHO.2020'.G14]" office:value-type="float" office:value="119" calcext:value-type="float">
            <text:p>1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3" calcext:value-type="float">
            <text:p>3</text:p>
          </table:table-cell>
          <table:table-cell table:style-name="ce12" table:formula="of:=['REL%20COL%20JUNHO.2020'.I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7" calcext:value-type="float">
            <text:p>7</text:p>
          </table:table-cell>
          <table:table-cell table:style-name="ce12" table:formula="of:=['REL%20COL%20JUNHO.2020'.M14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2" calcext:value-type="float">
            <text:p>42</text:p>
          </table:table-cell>
          <table:table-cell table:style-name="ce12" table:formula="of:=['REL%20COL%20JUNHO.2020'.H18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5" calcext:value-type="float">
            <text:p>15</text:p>
          </table:table-cell>
          <table:table-cell table:style-name="ce12" table:formula="of:=['REL%20COL%20JUNHO.2020'.L18]" office:value-type="float" office:value="15" calcext:value-type="float">
            <text:p>1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3" calcext:value-type="float">
            <text:p>3</text:p>
          </table:table-cell>
          <table:table-cell table:style-name="ce12" table:formula="of:=['REL%20COL%20JUNHO.2020'.M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1" calcext:value-type="float">
            <text:p>11</text:p>
          </table:table-cell>
          <table:table-cell table:style-name="ce12" table:formula="of:=['REL%20COL%20JUNHO.2020'.P18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10" calcext:value-type="float">
            <text:p>10</text:p>
          </table:table-cell>
          <table:table-cell table:style-name="ce12" table:formula="of:=['REL%20COL%20JUNHO.2020'.G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9" calcext:value-type="float">
            <text:p>19</text:p>
          </table:table-cell>
          <table:table-cell table:style-name="ce12" table:formula="of:=['REL%20COL%20JUNHO.2020'.I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6" calcext:value-type="float">
            <text:p>16</text:p>
          </table:table-cell>
          <table:table-cell table:style-name="ce12" table:formula="of:=['REL%20COL%20JUNHO.2020'.J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8" calcext:value-type="float">
            <text:p>8</text:p>
          </table:table-cell>
          <table:table-cell table:style-name="ce12" table:formula="of:=['REL%20COL%20JUNHO.2020'.N22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4" calcext:value-type="float">
            <text:p>4</text:p>
          </table:table-cell>
          <table:table-cell table:style-name="ce12" table:formula="of:=['REL%20COL%20JUNHO.2020'.G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3" calcext:value-type="float">
            <text:p>23</text:p>
          </table:table-cell>
          <table:table-cell table:style-name="ce12" table:formula="of:=['REL%20COL%20JUNHO.2020'.I26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5" calcext:value-type="float">
            <text:p>5</text:p>
          </table:table-cell>
          <table:table-cell table:style-name="ce12" table:formula="of:=['REL%20COL%20JUNHO.2020'.J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4" calcext:value-type="float">
            <text:p>4</text:p>
          </table:table-cell>
          <table:table-cell table:style-name="ce12" table:formula="of:=['REL%20COL%20JUNHO.2020'.M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4" calcext:value-type="float">
            <text:p>44</text:p>
          </table:table-cell>
          <table:table-cell table:style-name="ce12" table:formula="of:=['REL%20COL%20JUNHO.2020'.N26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310" calcext:value-type="float">
            <text:p>1310</text:p>
          </table:table-cell>
          <table:table-cell table:style-name="ce4" table:formula="of:=SUM([.C6:.C65])-[.C66]" office:value-type="float" office:value="1310" calcext:value-type="float">
            <text:p>13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ontas_20_das_20_seta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Segoe UI" style:font-family-asian="'Segoe UI'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15P0" style:volatile="true">
      <number:number number:decimal-places="0" number:min-decimal-places="0" number:min-integer-digits="1" number:grouping="true"/>
    </number:number-style>
    <number:number-style style:name="N115">
      <number:text>-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</number:number-style>
    <number:number-style style:name="N117">
      <number:text>-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number number:decimal-places="2" number:min-decimal-places="2" number:min-integer-digits="1" number:grouping="true"/>
    </number:number-style>
    <number:number-style style:name="N118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8P0"/>
    </number:number-style>
    <number:time-style style:name="N119">
      <number:minutes number:style="long"/>
      <number:text>:</number:text>
      <number:seconds number:style="long"/>
    </number:time-style>
    <number:time-style style:name="N120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1">
      <number:minutes number:style="long"/>
      <number:text>:</number:text>
      <number:seconds number:style="long" number:decimal-places="1"/>
    </number:time-style>
    <number:number-style style:name="N122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Pontas_20_das_20_setas_20_1" draw:display-name="Pontas das setas 1" svg:viewBox="0 0 20 30" svg:d="M10 0l-10 30h20z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4-11-29T08:06:57.432000000</dc:date>
    <meta:editing-duration>PT7H16M41S</meta:editing-duration>
    <meta:editing-cycles>58</meta:editing-cycles>
    <meta:generator>LibreOffice/7.6.4.1$Windows_X86_64 LibreOffice_project/e19e193f88cd6c0525a17fb7a176ed8e6a3e2aa1</meta:generator>
    <meta:print-date>2020-08-18T09:33:19.558000000</meta:print-date>
    <meta:document-statistic meta:table-count="2" meta:cell-count="10169" meta:object-count="1"/>
  </office:meta>
</office:document-meta>
</file>