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0B800000034F200B039FC8E562C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2.58mm"/>
    </style:style>
    <style:style style:name="co2" style:family="table-column">
      <style:table-column-properties fo:break-before="auto" style:column-width="32.03mm"/>
    </style:style>
    <style:style style:name="co3" style:family="table-column">
      <style:table-column-properties fo:break-before="auto" style:column-width="49.09mm"/>
    </style:style>
    <style:style style:name="co4" style:family="table-column">
      <style:table-column-properties fo:break-before="auto" style:column-width="39.79mm"/>
    </style:style>
    <style:style style:name="co5" style:family="table-column">
      <style:table-column-properties fo:break-before="auto" style:column-width="50.46mm"/>
    </style:style>
    <style:style style:name="co6" style:family="table-column">
      <style:table-column-properties fo:break-before="auto" style:column-width="22.1mm"/>
    </style:style>
    <style:style style:name="co7" style:family="table-column">
      <style:table-column-properties fo:break-before="auto" style:column-width="48.65mm"/>
    </style:style>
    <style:style style:name="co8" style:family="table-column">
      <style:table-column-properties fo:break-before="auto" style:column-width="37.24mm"/>
    </style:style>
    <style:style style:name="ro1" style:family="table-row">
      <style:table-row-properties style:row-height="4.52mm" fo:break-before="auto" style:use-optimal-row-height="true"/>
    </style:style>
    <style:style style:name="ro2" style:family="table-row">
      <style:table-row-properties style:row-height="5.17mm" fo:break-before="auto" style:use-optimal-row-height="true"/>
    </style:style>
    <style:style style:name="ta1" style:family="table" style:master-page-name="PageStyle_5f_REL_25_20COL_25_20JUNHO.2020">
      <style:table-properties table:display="true" style:writing-mode="lr-tb"/>
    </style:style>
    <style:style style:name="ta2" style:family="table" style:master-page-name="Default">
      <style:table-properties table:display="true" style:writing-mode="lr-tb"/>
    </style:style>
    <style:style style:name="ce8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2" style:family="table-cell" style:parent-style-name="Default">
      <style:text-properties fo:font-size="12pt" style:font-size-asian="12pt" style:font-size-complex="12pt"/>
    </style:style>
    <style:style style:name="ce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a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6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7" style:family="table-cell" style:parent-style-name="Default">
      <style:table-cell-properties style:glyph-orientation-vertical="0" style:text-align-source="fix" style:repeat-content="false" fo:wrap-option="no-wrap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a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0" style:family="table-cell" style:parent-style-name="Default">
      <style:table-cell-properties style:diagonal-bl-tr="none" style:diagonal-tl-br="none" fo:background-color="transparent" fo:border="0.06pt solid #000000" fo:padding="0.71mm" style:rotation-align="none"/>
    </style:style>
    <style:style style:name="ce11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</style:style>
    <style:style style:name="gr1" style:family="graphic">
      <style:graphic-properties draw:stroke="none" draw:fill="none" draw:fill-color="#ffffff" draw:textarea-horizontal-align="justify" draw:textarea-vertical-align="middle" draw:auto-grow-height="false" fo:padding-top="1.3mm" fo:padding-bottom="1.3mm" fo:padding-left="2.5mm" fo:padding-right="2.5mm" fo:wrap-option="no-wrap" draw:shadow-color="#808080" draw:color-mode="standard" draw:luminance="0%" draw:contrast="0%" draw:gamma="100%" draw:red="0%" draw:green="0%" draw:blue="0%" fo:clip="rect(0mm, 0mm, 0mm, 0mm)" draw:image-opacity="100%" style:mirror="none"/>
    </style:style>
    <style:style style:name="P1" style:family="paragraph">
      <loext:graphic-properties draw:fill="none" draw:fill-color="#ffffff"/>
      <style:paragraph-properties fo:text-align="center"/>
    </style:style>
  </office:automatic-styles>
  <office:body>
    <office:spreadsheet>
      <table:calculation-settings table:case-sensitive="false" table:automatic-find-labels="false" table:use-regular-expressions="false"/>
      <table:table table:name="REL%20COL%20JUNHO.2020" table:style-name="ta1">
        <office:forms form:automatic-focus="false" form:apply-design-mode="false"/>
        <table:table-column table:style-name="co1" table:number-columns-repeated="2" table:default-cell-style-name="Default"/>
        <table:table-column table:style-name="co2" table:default-cell-style-name="Default"/>
        <table:table-column table:style-name="co1" table:default-cell-style-name="Default"/>
        <table:table-column table:style-name="co3" table:default-cell-style-name="Default"/>
        <table:table-column table:style-name="co1" table:default-cell-style-name="Default"/>
        <table:table-column table:style-name="co4" table:number-columns-repeated="10" table:default-cell-style-name="Default"/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" calcext:value-type="float">
            <text:p>1</text:p>
          </table:table-cell>
          <table:table-cell table:number-columns-repeated="11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15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/>
          <table:table-cell office:value-type="string" calcext:value-type="string">
            <text:p>ADMINISTRADOR</text:p>
          </table:table-cell>
          <table:table-cell office:value-type="string" calcext:value-type="string">
            <text:p>ADVOGADO</text:p>
          </table:table-cell>
          <table:table-cell office:value-type="string" calcext:value-type="string">
            <text:p>AG ADM OPERACIONAL</text:p>
          </table:table-cell>
          <table:table-cell office:value-type="string" calcext:value-type="string">
            <text:p>AG ADMINISTRATIVO</text:p>
          </table:table-cell>
          <table:table-cell office:value-type="string" calcext:value-type="string">
            <text:p>AGENTE DE SERVICO</text:p>
          </table:table-cell>
          <table:table-cell office:value-type="string" calcext:value-type="string">
            <text:p>ANALISTA DE SISTEMA</text:p>
          </table:table-cell>
          <table:table-cell office:value-type="string" calcext:value-type="string">
            <text:p>ASS ADMINISTRATIVO</text:p>
          </table:table-cell>
          <table:table-cell office:value-type="string" calcext:value-type="string">
            <text:p>ASSIS FINANCEIRA</text:p>
          </table:table-cell>
          <table:table-cell office:value-type="string" calcext:value-type="string">
            <text:p>ASS GEST ADM II</text:p>
          </table:table-cell>
          <table:table-cell office:value-type="string" calcext:value-type="string">
            <text:p>DIRETOR-REQUISITADO</text:p>
          </table:table-cell>
        </table:table-row>
        <table:table-row table:style-name="ro1">
          <table:table-cell office:value-type="string" calcext:value-type="string">
            <text:p>1 , PR-PRESIDÊNCIA</text:p>
          </table:table-cell>
          <table:table-cell table:number-columns-repeated="15"/>
        </table:table-row>
        <table:table-row table:style-name="ro1">
          <table:table-cell office:value-type="float" office:value="50952" calcext:value-type="float">
            <text:p>509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GOIS PAUL</text:p>
          </table:table-cell>
          <table:table-cell office:value-type="string" calcext:value-type="string">
            <text:p>20/01/2023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formula="of:=SUMIF([.E5:.E2511];[.G3];[.F5:.F2517])" office:value-type="float" office:value="2" calcext:value-type="float">
            <text:p>2</text:p>
          </table:table-cell>
          <table:table-cell table:formula="of:=SUMIF([.E5:.E2511];[.H3];[.F5:.F2517])" office:value-type="float" office:value="12" calcext:value-type="float">
            <text:p>12</text:p>
          </table:table-cell>
          <table:table-cell table:formula="of:=SUMIF([.E5:.E2511];[.I3];[.F5:.F2517])" office:value-type="float" office:value="4" calcext:value-type="float">
            <text:p>4</text:p>
          </table:table-cell>
          <table:table-cell table:formula="of:=SUMIF([.E5:.E2511];[.J3];[.F5:.F2517])" office:value-type="float" office:value="2" calcext:value-type="float">
            <text:p>2</text:p>
          </table:table-cell>
          <table:table-cell table:formula="of:=SUMIF([.E5:.E2511];[.K3];[.F5:.F2517])" office:value-type="float" office:value="1" calcext:value-type="float">
            <text:p>1</text:p>
          </table:table-cell>
          <table:table-cell table:formula="of:=SUMIF([.E5:.E2511];[.L3];[.F5:.F2517])" office:value-type="float" office:value="1" calcext:value-type="float">
            <text:p>1</text:p>
          </table:table-cell>
          <table:table-cell table:formula="of:=SUMIF([.E5:.E2511];[.M3];[.F5:.F2517])" office:value-type="float" office:value="5" calcext:value-type="float">
            <text:p>5</text:p>
          </table:table-cell>
          <table:table-cell table:formula="of:=SUMIF([.E5:.E2511];[.N3];[.F5:.F2517])" office:value-type="float" office:value="0" calcext:value-type="float">
            <text:p>0</text:p>
          </table:table-cell>
          <table:table-cell table:formula="of:=SUMIF([.E5:.E2511];[.O3];[.F5:.F2517])" office:value-type="float" office:value="125" calcext:value-type="float">
            <text:p>125</text:p>
          </table:table-cell>
          <table:table-cell table:formula="of:=SUMIF([.E5:.E2511];[.P3];[.F5:.F2517])" office:value-type="float" office:value="3" calcext:value-type="float">
            <text:p>3</text:p>
          </table:table-cell>
        </table:table-row>
        <table:table-row table:style-name="ro1">
          <table:table-cell office:value-type="string" calcext:value-type="string">
            <text:p>1.0.01 , PR-PRESIDÊNCIA, PR - PRESIDÊNCIA, GAPR - GABINETE DA PRESIDÊNC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55" calcext:value-type="float">
            <text:p>29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IA LIMA SANTOS NASCIMENTO</text:p>
          </table:table-cell>
          <table:table-cell office:value-type="string" calcext:value-type="string">
            <text:p>1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4" calcext:value-type="float">
            <text:p>509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SON FERREIRA SANTOS</text:p>
          </table:table-cell>
          <table:table-cell office:value-type="string" calcext:value-type="string">
            <text:p>01/03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3" calcext:value-type="float">
            <text:p>509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A SANTANA SANTOS</text:p>
          </table:table-cell>
          <table:table-cell office:value-type="string" calcext:value-type="string">
            <text:p>09/02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SS GESTAO OPERAC I</text:p>
          </table:table-cell>
          <table:table-cell office:value-type="string" calcext:value-type="string">
            <text:p>ASS GESTAO OPERAC II</text:p>
          </table:table-cell>
          <table:table-cell office:value-type="string" calcext:value-type="string">
            <text:p>ASSIST OPERACIONAL</text:p>
          </table:table-cell>
          <table:table-cell office:value-type="string" calcext:value-type="string">
            <text:p>ASSIST TEC ADM</text:p>
          </table:table-cell>
          <table:table-cell office:value-type="string" calcext:value-type="string">
            <text:p>ASSISTENTE SOCIAL</text:p>
          </table:table-cell>
          <table:table-cell office:value-type="string" calcext:value-type="string">
            <text:p>ATENDENTE COMERCIAL</text:p>
          </table:table-cell>
          <table:table-cell office:value-type="string" calcext:value-type="string">
            <text:p>AUX APOIO ADMINISTRA</text:p>
          </table:table-cell>
          <table:table-cell office:value-type="string" calcext:value-type="string">
            <text:p>AUX ENFERMAGEM TRAB</text:p>
          </table:table-cell>
          <table:table-cell office:value-type="string" calcext:value-type="string">
            <text:p>AUX SERV OPERACIONAL</text:p>
          </table:table-cell>
          <table:table-cell office:value-type="string" calcext:value-type="string">
            <text:p>AUX SERVICOS GERAIS</text:p>
          </table:table-cell>
        </table:table-row>
        <table:table-row table:style-name="ro1">
          <table:table-cell office:value-type="float" office:value="50956" calcext:value-type="float">
            <text:p>509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LTON ANTONIO DE FARIAS</text:p>
          </table:table-cell>
          <table:table-cell office:value-type="string" calcext:value-type="string">
            <text:p>18/08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formula="of:=SUMIF([.E5:.E2511];[.G9];[.F5:.F2517])" office:value-type="float" office:value="296" calcext:value-type="float">
            <text:p>296</text:p>
          </table:table-cell>
          <table:table-cell table:formula="of:=SUMIF([.E5:.E2511];[.H9];[.F5:.F2517])" office:value-type="float" office:value="266" calcext:value-type="float">
            <text:p>266</text:p>
          </table:table-cell>
          <table:table-cell table:formula="of:=SUMIF([.E5:.E2511];[.I9];[.F5:.F2517])" office:value-type="float" office:value="0" calcext:value-type="float">
            <text:p>0</text:p>
          </table:table-cell>
          <table:table-cell table:formula="of:=SUMIF([.E5:.E2511];[.J9];[.F5:.F2517])" office:value-type="float" office:value="1" calcext:value-type="float">
            <text:p>1</text:p>
          </table:table-cell>
          <table:table-cell table:formula="of:=SUMIF([.E5:.E2511];[.K9];[.F5:.F2517])" office:value-type="float" office:value="4" calcext:value-type="float">
            <text:p>4</text:p>
          </table:table-cell>
          <table:table-cell table:formula="of:=SUMIF([.E5:.E2511];[.L9];[.F5:.F2517])" office:value-type="float" office:value="3" calcext:value-type="float">
            <text:p>3</text:p>
          </table:table-cell>
          <table:table-cell table:formula="of:=SUMIF([.E5:.E2511];[.M9];[.F5:.F2517])" office:value-type="float" office:value="1" calcext:value-type="float">
            <text:p>1</text:p>
          </table:table-cell>
          <table:table-cell table:formula="of:=SUMIF([.E5:.E2511];[.N9];[.F5:.F2517])" office:value-type="float" office:value="1" calcext:value-type="float">
            <text:p>1</text:p>
          </table:table-cell>
          <table:table-cell table:formula="of:=SUMIF([.E5:.E2511];[.O9];[.F5:.F2517])" office:value-type="float" office:value="2" calcext:value-type="float">
            <text:p>2</text:p>
          </table:table-cell>
          <table:table-cell table:formula="of:=SUMIF([.E5:.E2511];[.P9];[.F5:.F2517])" office:value-type="float" office:value="0" calcext:value-type="float">
            <text:p>0</text:p>
          </table:table-cell>
        </table:table-row>
        <table:table-row table:style-name="ro1">
          <table:table-cell office:value-type="float" office:value="50962" calcext:value-type="float">
            <text:p>509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INTO DE MENDONCA FILHO</text:p>
          </table:table-cell>
          <table:table-cell office:value-type="string" calcext:value-type="string">
            <text:p>21/02/2025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13" calcext:value-type="float">
            <text:p>38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DIANE COSTA MACEDO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68" calcext:value-type="float">
            <text:p>40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ALVES CÂNDIDO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XILIAR DE EXECUCAO</text:p>
          </table:table-cell>
          <table:table-cell office:value-type="string" calcext:value-type="string">
            <text:p>BIOLOGO</text:p>
          </table:table-cell>
          <table:table-cell office:value-type="string" calcext:value-type="string">
            <text:p>CONTADOR</text:p>
          </table:table-cell>
          <table:table-cell office:value-type="string" calcext:value-type="string">
            <text:p>DESENHISTA</text:p>
          </table:table-cell>
          <table:table-cell office:value-type="string" calcext:value-type="string">
            <text:p>DESENHISTA PROJETIST</text:p>
          </table:table-cell>
          <table:table-cell office:value-type="string" calcext:value-type="string">
            <text:p>DIGITADOR</text:p>
          </table:table-cell>
          <table:table-cell office:value-type="string" calcext:value-type="string">
            <text:p>ECONOMISTA</text:p>
          </table:table-cell>
          <table:table-cell office:value-type="string" calcext:value-type="string">
            <text:p>ENCANADOR 1</text:p>
          </table:table-cell>
          <table:table-cell office:value-type="string" calcext:value-type="string">
            <text:p>ENCANADOR 2</text:p>
          </table:table-cell>
          <table:table-cell office:value-type="string" calcext:value-type="string">
            <text:p>ENFERMEIRA</text:p>
          </table:table-cell>
        </table:table-row>
        <table:table-row table:style-name="ro1">
          <table:table-cell office:value-type="float" office:value="41079" calcext:value-type="float">
            <text:p>41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EMA MARIA VIGGIANO CALDAS GANDAL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formula="of:=SUMIF([.E5:.E2511];[.G13];[.F5:.F2517])" office:value-type="float" office:value="106" calcext:value-type="float">
            <text:p>106</text:p>
          </table:table-cell>
          <table:table-cell table:formula="of:=SUMIF([.E5:.E2511];[.H13];[.F5:.F2517])" office:value-type="float" office:value="2" calcext:value-type="float">
            <text:p>2</text:p>
          </table:table-cell>
          <table:table-cell table:formula="of:=SUMIF([.E5:.E2511];[.I13];[.F5:.F2517])" office:value-type="float" office:value="1" calcext:value-type="float">
            <text:p>1</text:p>
          </table:table-cell>
          <table:table-cell table:formula="of:=SUMIF([.E5:.E2511];[.J13];[.F5:.F2517])" office:value-type="float" office:value="1" calcext:value-type="float">
            <text:p>1</text:p>
          </table:table-cell>
          <table:table-cell table:formula="of:=SUMIF([.E5:.E2511];[.K13];[.F5:.F2517])" office:value-type="float" office:value="0" calcext:value-type="float">
            <text:p>0</text:p>
          </table:table-cell>
          <table:table-cell table:formula="of:=SUMIF([.E5:.E2511];[.L13];[.F5:.F2517])" office:value-type="float" office:value="0" calcext:value-type="float">
            <text:p>0</text:p>
          </table:table-cell>
          <table:table-cell table:formula="of:=SUMIF([.E5:.E2511];[.M13];[.F5:.F2517])" office:value-type="float" office:value="3" calcext:value-type="float">
            <text:p>3</text:p>
          </table:table-cell>
          <table:table-cell table:formula="of:=SUMIF([.E5:.E2511];[.N13];[.F5:.F2517])" office:value-type="float" office:value="0" calcext:value-type="float">
            <text:p>0</text:p>
          </table:table-cell>
          <table:table-cell table:formula="of:=SUMIF([.E5:.E2511];[.O13];[.F5:.F2517])" office:value-type="float" office:value="0" calcext:value-type="float">
            <text:p>0</text:p>
          </table:table-cell>
          <table:table-cell table:formula="of:=SUMIF([.E5:.E2511];[.P13];[.F5:.F2517])" office:value-type="float" office:value="0" calcext:value-type="float">
            <text:p>0</text:p>
          </table:table-cell>
        </table:table-row>
        <table:table-row table:style-name="ro1">
          <table:table-cell office:value-type="float" office:value="50964" calcext:value-type="float">
            <text:p>509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POLEAO GOMES BARRETO FILHO</text:p>
          </table:table-cell>
          <table:table-cell office:value-type="string" calcext:value-type="string">
            <text:p>02/06/2025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65" calcext:value-type="float">
            <text:p>509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ANA MARIA MONTEIRO</text:p>
          </table:table-cell>
          <table:table-cell office:value-type="string" calcext:value-type="string">
            <text:p>03/06/2025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1 , PR-PRESIDÊNCIA, PR - PRESIDÊNCIA, GAPR - GABINETE DA PRESIDÊNCIA</text:p>
          </table:table-cell>
          <table:table-cell office:value-type="float" office:value="10" calcext:value-type="float">
            <text:p>1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office:value-type="string" calcext:value-type="string">
            <text:p>ENFERMEIRO DO TRAB</text:p>
          </table:table-cell>
          <table:table-cell office:value-type="string" calcext:value-type="string">
            <text:p>ENGENHEIRO</text:p>
          </table:table-cell>
          <table:table-cell office:value-type="string" calcext:value-type="string">
            <text:p>GEOLOGO</text:p>
          </table:table-cell>
          <table:table-cell office:value-type="string" calcext:value-type="string">
            <text:p>MECANICO ELETR AUTO</text:p>
          </table:table-cell>
          <table:table-cell office:value-type="string" calcext:value-type="string">
            <text:p>MEDICO DO TRABALHO</text:p>
          </table:table-cell>
          <table:table-cell office:value-type="string" calcext:value-type="string">
            <text:p>MOTORISTA</text:p>
          </table:table-cell>
          <table:table-cell office:value-type="string" calcext:value-type="string">
            <text:p>OFICIAL MANUTENCAO</text:p>
          </table:table-cell>
          <table:table-cell office:value-type="string" calcext:value-type="string">
            <text:p>OP DE COMPUTADOR</text:p>
          </table:table-cell>
          <table:table-cell office:value-type="string" calcext:value-type="string">
            <text:p>OP ELEV EQUIP ELETIC</text:p>
          </table:table-cell>
          <table:table-cell office:value-type="string" calcext:value-type="string">
            <text:p>OP ESTAC TRATAMENTO</text:p>
          </table:table-cell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formula="of:=SUMIF([.E5:.E2511];[.G17];[.F5:.F2517])" office:value-type="float" office:value="1" calcext:value-type="float">
            <text:p>1</text:p>
          </table:table-cell>
          <table:table-cell table:formula="of:=SUMIF([.E5:.E2511];[.H17];[.F5:.F2517])" office:value-type="float" office:value="31" calcext:value-type="float">
            <text:p>31</text:p>
          </table:table-cell>
          <table:table-cell table:formula="of:=SUMIF([.E5:.E2517];[.I17];[.F5:.F2517])" office:value-type="float" office:value="1" calcext:value-type="float">
            <text:p>1</text:p>
          </table:table-cell>
          <table:table-cell table:formula="of:=SUMIF([.E5:.E2511];[.J17];[.F5:.F2517])" office:value-type="float" office:value="0" calcext:value-type="float">
            <text:p>0</text:p>
          </table:table-cell>
          <table:table-cell table:formula="of:=SUMIF([.E5:.E2511];[.K17];[.F5:.F2517])" office:value-type="float" office:value="1" calcext:value-type="float">
            <text:p>1</text:p>
          </table:table-cell>
          <table:table-cell table:formula="of:=SUMIF([.E5:.E2511];[.L17];[.F5:.F2517])" office:value-type="float" office:value="6" calcext:value-type="float">
            <text:p>6</text:p>
          </table:table-cell>
          <table:table-cell table:formula="of:=SUMIF([.E5:.E2511];[.M17];[.F5:.F2517])" office:value-type="float" office:value="0" calcext:value-type="float">
            <text:p>0</text:p>
          </table:table-cell>
          <table:table-cell table:formula="of:=SUMIF([.E5:.E2511];[.N17];[.F5:.F2517])" office:value-type="float" office:value="0" calcext:value-type="float">
            <text:p>0</text:p>
          </table:table-cell>
          <table:table-cell table:formula="of:=SUMIF([.E5:.E2511];[.O17];[.F5:.F2517])" office:value-type="float" office:value="1" calcext:value-type="float">
            <text:p>1</text:p>
          </table:table-cell>
          <table:table-cell table:formula="of:=SUMIF([.E5:.E2511];[.P17];[.F5:.F2517])" office:value-type="float" office:value="2" calcext:value-type="float">
            <text:p>2</text:p>
          </table:table-cell>
        </table:table-row>
        <table:table-row table:style-name="ro1">
          <table:table-cell office:value-type="string" calcext:value-type="string">
            <text:p>1.0.02 , PR-PRESIDÊNCIA, PR - PRESIDÊNCIA, GCRI - GERÊNCIA DE COMUNICAÇÃO E RELACIONAMENTO INSTITUCION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30" calcext:value-type="float">
            <text:p>269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 RIQUISON RIBEIRO NUNE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60" calcext:value-type="float">
            <text:p>270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RISTINA OLIVEIRA SILV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P ESTACAO BOMBEAMEN</text:p>
          </table:table-cell>
          <table:table-cell office:value-type="string" calcext:value-type="string">
            <text:p>OP MAQUINAS PESADAS</text:p>
          </table:table-cell>
          <table:table-cell office:value-type="string" calcext:value-type="string">
            <text:p>OP. UNID.PRODUCAO I</text:p>
          </table:table-cell>
          <table:table-cell office:value-type="string" calcext:value-type="string">
            <text:p>OP. UNID.PRODUCAO II</text:p>
          </table:table-cell>
          <table:table-cell office:value-type="string" calcext:value-type="string">
            <text:p>OPERADOR DE RADIO</text:p>
          </table:table-cell>
          <table:table-cell office:value-type="string" calcext:value-type="string">
            <text:p>PEDAGOGO</text:p>
          </table:table-cell>
          <table:table-cell office:value-type="string" calcext:value-type="string">
            <text:p>PROG COMPUTADOR</text:p>
          </table:table-cell>
          <table:table-cell office:value-type="string" calcext:value-type="string">
            <text:p>QUIMICO INDUSTRIAL</text:p>
          </table:table-cell>
          <table:table-cell office:value-type="string" calcext:value-type="string">
            <text:p>RELACOES PUBLICAS</text:p>
          </table:table-cell>
          <table:table-cell office:value-type="string" calcext:value-type="string">
            <text:p>REQUISITADO</text:p>
          </table:table-cell>
        </table:table-row>
        <table:table-row table:style-name="ro1">
          <table:table-cell office:value-type="float" office:value="30572" calcext:value-type="float">
            <text:p>305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R MENESES SOUSA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formula="of:=SUMIF([.E5:.E2511];[.G21];[.F5:.F2517])" office:value-type="float" office:value="4" calcext:value-type="float">
            <text:p>4</text:p>
          </table:table-cell>
          <table:table-cell table:formula="of:=SUMIF([.E5:.E2511];[.H21];[.F5:.F2517])" office:value-type="float" office:value="0" calcext:value-type="float">
            <text:p>0</text:p>
          </table:table-cell>
          <table:table-cell table:formula="of:=SUMIF([.E5:.E2511];[.I21];[.F5:.F2517])" office:value-type="float" office:value="3" calcext:value-type="float">
            <text:p>3</text:p>
          </table:table-cell>
          <table:table-cell table:formula="of:=SUMIF([.E5:.E2511];[.J21];[.F5:.F2517])" office:value-type="float" office:value="4" calcext:value-type="float">
            <text:p>4</text:p>
          </table:table-cell>
          <table:table-cell table:formula="of:=SUMIF([.E5:.E2511];[.K21];[.F5:.F2517])" office:value-type="float" office:value="0" calcext:value-type="float">
            <text:p>0</text:p>
          </table:table-cell>
          <table:table-cell table:formula="of:=SUMIF([.E5:.E2511];[.L21];[.F5:.F2517])" office:value-type="float" office:value="0" calcext:value-type="float">
            <text:p>0</text:p>
          </table:table-cell>
          <table:table-cell table:formula="of:=SUMIF([.E5:.E2511];[.M21];[.F5:.F2517])" office:value-type="float" office:value="2" calcext:value-type="float">
            <text:p>2</text:p>
          </table:table-cell>
          <table:table-cell table:formula="of:=SUMIF([.E5:.E2511];[.N21];[.F5:.F2517])" office:value-type="float" office:value="7" calcext:value-type="float">
            <text:p>7</text:p>
          </table:table-cell>
          <table:table-cell table:formula="of:=SUMIF([.E5:.E2511];[.O21];[.F5:.F2517])" office:value-type="float" office:value="1" calcext:value-type="float">
            <text:p>1</text:p>
          </table:table-cell>
          <table:table-cell table:formula="of:=SUMIF([.E5:.E2511];[.P21];[.F5:.F2517])" office:value-type="float" office:value="18" calcext:value-type="float">
            <text:p>18</text:p>
          </table:table-cell>
        </table:table-row>
        <table:table-row table:style-name="ro1">
          <table:table-cell office:value-type="float" office:value="37546" calcext:value-type="float">
            <text:p>37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RIETE CABRAL MENDONÇ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RELACOES PUBLICAS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44" calcext:value-type="float">
            <text:p>30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ENE SANTOS OLIVEIRA E SILVA</text:p>
          </table:table-cell>
          <table:table-cell office:value-type="string" calcext:value-type="string">
            <text:p>01/12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24" calcext:value-type="float">
            <text:p>40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GIA SANTOS DA SILVA CARVALHO</text:p>
          </table:table-cell>
          <table:table-cell office:value-type="string" calcext:value-type="string">
            <text:p>20/03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EC CONTABI SENIOR</text:p>
          </table:table-cell>
          <table:table-cell office:value-type="string" calcext:value-type="string">
            <text:p>TEC CONTABILIDADE</text:p>
          </table:table-cell>
          <table:table-cell office:value-type="string" calcext:value-type="string">
            <text:p>TEC INDUSTRI SENIOR</text:p>
          </table:table-cell>
          <table:table-cell office:value-type="string" calcext:value-type="string">
            <text:p>TEC MAN REDES EQUIPA</text:p>
          </table:table-cell>
          <table:table-cell office:value-type="string" calcext:value-type="string">
            <text:p>TEC QUIMICA SENIOR</text:p>
          </table:table-cell>
          <table:table-cell office:value-type="string" calcext:value-type="string">
            <text:p>TEC SEGURA TRABALHO</text:p>
          </table:table-cell>
          <table:table-cell office:value-type="string" calcext:value-type="string">
            <text:p>TECNICO EM QUIMICA</text:p>
          </table:table-cell>
          <table:table-cell office:value-type="string" calcext:value-type="string">
            <text:p>TECNICO INDUSTRIAL</text:p>
          </table:table-cell>
          <table:table-cell office:value-type="string" calcext:value-type="string">
            <text:p>TORNEIRO MECANICO</text:p>
          </table:table-cell>
          <table:table-cell/>
        </table:table-row>
        <table:table-row table:style-name="ro1">
          <table:table-cell office:value-type="float" office:value="40135" calcext:value-type="float">
            <text:p>40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TA DE CASSIA SANTOS SILVA</text:p>
          </table:table-cell>
          <table:table-cell office:value-type="string" calcext:value-type="string">
            <text:p>20/03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formula="of:=SUMIF([.E5:.E2511];[.G25];[.F5:.F2517])" office:value-type="float" office:value="0" calcext:value-type="float">
            <text:p>0</text:p>
          </table:table-cell>
          <table:table-cell table:formula="of:=SUMIF([.E5:.E2511];[.H25];[.F5:.F2517])" office:value-type="float" office:value="1" calcext:value-type="float">
            <text:p>1</text:p>
          </table:table-cell>
          <table:table-cell table:formula="of:=SUMIF([.E5:.E2511];[.I25];[.F5:.F2517])" office:value-type="float" office:value="8" calcext:value-type="float">
            <text:p>8</text:p>
          </table:table-cell>
          <table:table-cell table:formula="of:=SUMIF([.E5:.E2511];[.J25];[.F5:.F2517])" office:value-type="float" office:value="1" calcext:value-type="float">
            <text:p>1</text:p>
          </table:table-cell>
          <table:table-cell table:formula="of:=SUMIF([.E5:.E2511];[.K25];[.F5:.F2517])" office:value-type="float" office:value="2" calcext:value-type="float">
            <text:p>2</text:p>
          </table:table-cell>
          <table:table-cell table:formula="of:=SUMIF([.E5:.E2511];[.L25];[.F5:.F2517])" office:value-type="float" office:value="2" calcext:value-type="float">
            <text:p>2</text:p>
          </table:table-cell>
          <table:table-cell table:formula="of:=SUMIF([.E5:.E2511];[.M25];[.F5:.F2517])" office:value-type="float" office:value="3" calcext:value-type="float">
            <text:p>3</text:p>
          </table:table-cell>
          <table:table-cell table:formula="of:=SUMIF([.E5:.E2511];[.N25];[.F5:.F2517])" office:value-type="float" office:value="35" calcext:value-type="float">
            <text:p>35</text:p>
          </table:table-cell>
          <table:table-cell table:formula="of:=SUMIF([.E5:.E2511];[.O25];[.F5:.F2517])" office:value-type="float" office:value="0" calcext:value-type="float">
            <text:p>0</text:p>
          </table:table-cell>
          <table:table-cell/>
        </table:table-row>
        <table:table-row table:style-name="ro1">
          <table:table-cell office:value-type="float" office:value="32213" calcext:value-type="float">
            <text:p>32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GOMES BARBOS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2 , PR-PRESIDÊNCIA, PR - PRESIDÊNCIA, GCRI - GERÊNCIA DE COMUNICAÇÃO E RELACIONAMENTO INSTITUCIONA</text:p>
          </table:table-cell>
          <table:table-cell office:value-type="float" office:value="8" calcext:value-type="float">
            <text:p>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9 , PR-PRESIDÊNCIA, PR - PRESIDÊNCIA,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77" calcext:value-type="float">
            <text:p>30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LISANGELA DE SOUZA</text:p>
          </table:table-cell>
          <table:table-cell office:value-type="string" calcext:value-type="string">
            <text:p>17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style-name="ce8" office:value-type="string" calcext:value-type="string" table:number-columns-spanned="10" table:number-rows-spanned="3">
            <text:p>TOTAL</text:p>
          </table:table-cell>
          <table:covered-table-cell table:number-columns-repeated="9" table:style-name="ce2"/>
        </table:table-row>
        <table:table-row table:style-name="ro1">
          <table:table-cell office:value-type="string" calcext:value-type="string">
            <text:p>1.0.09 , PR-PRESIDÊNCIA, PR - PRESIDÊNCIA,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string" calcext:value-type="string">
            <text:p>1.0 , PR-PRESIDÊNCIA, PR - PRESIDÊNCIA</text:p>
          </table:table-cell>
          <table:table-cell office:value-type="float" office:value="19" calcext:value-type="float">
            <text:p>1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style-name="ce8" table:formula="of:=SUM([.G5];[.H5];[.I5];[.J5];[.K5];[.L5];[.M5];[.N5];[.O5];[.G10];[.H10];[.I10];[.J10];[.K10];[.L10];[.M10:.P10];[.G14:.P14];[.G18:.P18];[.G22:.P22];[.G26:.O26];[.P5])" office:value-type="float" office:value="976" calcext:value-type="float" table:number-columns-spanned="10" table:number-rows-spanned="4">
            <text:p>976</text:p>
          </table:table-cell>
          <table:covered-table-cell table:number-columns-repeated="9" table:style-name="ce2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string" calcext:value-type="string">
            <text:p>1.1 , PR-PRESIDÊNCIA, SJUR-SUPERINTEND JURÍD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float" office:value="33568" calcext:value-type="float">
            <text:p>33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S PEREIR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float" office:value="26187" calcext:value-type="float">
            <text:p>261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A MARIA MENEZES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44" calcext:value-type="float">
            <text:p>32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MACIEL FARIA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35" calcext:value-type="float">
            <text:p>36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DE SA GUIMARA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1 , PR-PRESIDÊNCIA, SJUR-SUPERINTEND JURÍDICA, GECO - GERÊNCIA DE CONTENCIO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91" calcext:value-type="float">
            <text:p>41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DE JESUS SANTAN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24" calcext:value-type="float">
            <text:p>37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E CAROLINE BARBOSA ARAUJ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79" calcext:value-type="float">
            <text:p>35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CLEYDSON DIAS BARBOS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13" calcext:value-type="float">
            <text:p>37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ANE DE OLIVEIRA COST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12" calcext:value-type="float">
            <text:p>509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ABETH SIMOES VIEGAS MENDONCA</text:p>
          </table:table-cell>
          <table:table-cell office:value-type="string" calcext:value-type="string">
            <text:p>01/02/2018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802" calcext:value-type="float">
            <text:p>41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RENA COSTA RIBEIRO</text:p>
          </table:table-cell>
          <table:table-cell office:value-type="string" calcext:value-type="string">
            <text:p>09/07/2021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57" calcext:value-type="float">
            <text:p>36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A MONTALVAO DE AZEVEDO CARRERA</text:p>
          </table:table-cell>
          <table:table-cell office:value-type="string" calcext:value-type="string">
            <text:p>06/04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1 , PR-PRESIDÊNCIA, SJUR-SUPERINTEND JURÍDICA, GECO - GERÊNCIA DE CONTENCIOSO</text:p>
          </table:table-cell>
          <table:table-cell office:value-type="float" office:value="7" calcext:value-type="float">
            <text:p>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11/2025 <text:s/>- <text:s/>10:40:32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2 , PR-PRESIDÊNCIA, SJUR-SUPERINTEND JURÍDICA, GLIC - GERÊNCIA DE LICITAÇÕES E CONTRAT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24" calcext:value-type="float">
            <text:p>41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ANE SANTOS PINHEIRO</text:p>
          </table:table-cell>
          <table:table-cell office:value-type="string" calcext:value-type="string">
            <text:p>02/05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66" calcext:value-type="float">
            <text:p>310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ANGELA SANTOS NEVES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22" calcext:value-type="float">
            <text:p>29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ERSON DANTAS DE MENEZE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66" calcext:value-type="float">
            <text:p>30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CILIO DA SILVA RAMOS JUNIOR</text:p>
          </table:table-cell>
          <table:table-cell office:value-type="string" calcext:value-type="string">
            <text:p>03/10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91" calcext:value-type="float">
            <text:p>38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RAH PARAIZO DANTAS FONTES BARRETO</text:p>
          </table:table-cell>
          <table:table-cell office:value-type="string" calcext:value-type="string">
            <text:p>19/10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39" calcext:value-type="float">
            <text:p>260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LIA SOUZA AGUIAR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79" calcext:value-type="float">
            <text:p>38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ECIANA MUNIZ PINHEIRO SILVA</text:p>
          </table:table-cell>
          <table:table-cell office:value-type="string" calcext:value-type="string">
            <text:p>16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80" calcext:value-type="float">
            <text:p>34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LIMA MENEZES FREIRE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24" calcext:value-type="float">
            <text:p>37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SANTOS BARROS JUNIOR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35" calcext:value-type="float">
            <text:p>37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ARAGAO SANTIAGO COSTA</text:p>
          </table:table-cell>
          <table:table-cell office:value-type="string" calcext:value-type="string">
            <text:p>02/07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116" calcext:value-type="float">
            <text:p>10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VALTER TELES BARRETO</text:p>
          </table:table-cell>
          <table:table-cell office:value-type="string" calcext:value-type="string">
            <text:p>01/04/1981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2 , PR-PRESIDÊNCIA, SJUR-SUPERINTEND JURÍDICA, GLIC - GERÊNCIA DE LICITAÇÕES E CONTRATOS</text:p>
          </table:table-cell>
          <table:table-cell office:value-type="float" office:value="11" calcext:value-type="float">
            <text:p>1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 , PR-PRESIDÊNCIA, SJUR-SUPERINTEND JURÍDICA</text:p>
          </table:table-cell>
          <table:table-cell office:value-type="float" office:value="22" calcext:value-type="float">
            <text:p>2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2 , PR-PRESIDÊNCIA, SFCC-SUPERINTEND FINANC, CONTÁBIL E COMERC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68" calcext:value-type="float">
            <text:p>38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LLY CRISTINA SANTOS LINO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24" calcext:value-type="float">
            <text:p>39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A CARVALHO MENES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2.01 , PR-PRESIDÊNCIA, SFCC-SUPERINTEND FINANC, CONTÁBIL E COMERCIAL, GFIN - GERÊNCIA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35" calcext:value-type="float">
            <text:p>36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ILSON NASCIMENTO DOS SANTOS</text:p>
          </table:table-cell>
          <table:table-cell office:value-type="string" calcext:value-type="string">
            <text:p>01/04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79" calcext:value-type="float">
            <text:p>38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OALDO ALMEIDA DOS SANTOS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44" calcext:value-type="float">
            <text:p>50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NE CARDOSO DA SILVA</text:p>
          </table:table-cell>
          <table:table-cell office:value-type="string" calcext:value-type="string">
            <text:p>25/01/2022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79" calcext:value-type="float">
            <text:p>36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DANTAS VASCONCELOS</text:p>
          </table:table-cell>
          <table:table-cell office:value-type="string" calcext:value-type="string">
            <text:p>13/04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88" calcext:value-type="float">
            <text:p>29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S OLIVEIRA ROCH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68" calcext:value-type="float">
            <text:p>33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E CRISTINE SOUZ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91" calcext:value-type="float">
            <text:p>39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INTHIA MARAISA DE ALMEID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02" calcext:value-type="float">
            <text:p>38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E SANTOS ALMEIDA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02" calcext:value-type="float">
            <text:p>40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NIA SILVA SANTOS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19" calcext:value-type="float">
            <text:p>264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LDO DE MELO FERNAND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13" calcext:value-type="float">
            <text:p>37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A KELLY FONTES DA VICTORI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959" calcext:value-type="float">
            <text:p>59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LDO SANTOS CORREIA</text:p>
          </table:table-cell>
          <table:table-cell office:value-type="string" calcext:value-type="string">
            <text:p>06/02/1978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35" calcext:value-type="float">
            <text:p>35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AUDENCIO VALERIO E FREITAS SANTOS NE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88" calcext:value-type="float">
            <text:p>31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VAL ALMEIDA SANTO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80" calcext:value-type="float">
            <text:p>37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A FONTES LIM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35" calcext:value-type="float">
            <text:p>38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CTOR HIROSHI SANT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77" calcext:value-type="float">
            <text:p>29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SSE ALYSSON SANTOS ALVE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46" calcext:value-type="float">
            <text:p>37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OGO SANTANA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91" calcext:value-type="float">
            <text:p>40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DIONES COSTA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4" calcext:value-type="float">
            <text:p>509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NILMAR SOUZA</text:p>
          </table:table-cell>
          <table:table-cell office:value-type="string" calcext:value-type="string">
            <text:p>02/09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88" calcext:value-type="float">
            <text:p>31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ANA SANTOS MENDE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ANTONIO DOS SANTOS</text:p>
          </table:table-cell>
          <table:table-cell office:value-type="string" calcext:value-type="string">
            <text:p>02/05/1997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41" calcext:value-type="float">
            <text:p>327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 LUIZ SANTOS DE MELO PIN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80" calcext:value-type="float">
            <text:p>37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VINICIUS DOS SANTOS SOUZ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57" calcext:value-type="float">
            <text:p>38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REJANE ANDRADE SANTOS VIEIRA</text:p>
          </table:table-cell>
          <table:table-cell office:value-type="string" calcext:value-type="string">
            <text:p>02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68" calcext:value-type="float">
            <text:p>34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IAS SANTOS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13" calcext:value-type="float">
            <text:p>40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RA SANTOS SANTANA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11/2025 <text:s/>- <text:s/>10:40:33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9" calcext:value-type="float">
            <text:p>509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A DE OLIVEIRA SILVA</text:p>
          </table:table-cell>
          <table:table-cell office:value-type="string" calcext:value-type="string">
            <text:p>24/05/2024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37" calcext:value-type="float">
            <text:p>262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JOSE CARDOSO FILH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890" calcext:value-type="float">
            <text:p>258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JANE GOULART NUNES SOBRAL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91" calcext:value-type="float">
            <text:p>37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BISPO PACHEC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99" calcext:value-type="float">
            <text:p>284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CARDOSO FRANÇA FROES OLIVEIRA</text:p>
          </table:table-cell>
          <table:table-cell office:value-type="string" calcext:value-type="string">
            <text:p>19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8" calcext:value-type="float">
            <text:p>509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MARE SALUSTIANO SANTOS</text:p>
          </table:table-cell>
          <table:table-cell office:value-type="string" calcext:value-type="string">
            <text:p>24/05/2024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36" calcext:value-type="float">
            <text:p>332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NIA FERREIRA DA CRU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79" calcext:value-type="float">
            <text:p>35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JOSE OLIVEIRA RESENDE</text:p>
          </table:table-cell>
          <table:table-cell office:value-type="string" calcext:value-type="string">
            <text:p>24/11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94" calcext:value-type="float">
            <text:p>262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ALVES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432" calcext:value-type="float">
            <text:p>184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CALEB FONSECA</text:p>
          </table:table-cell>
          <table:table-cell office:value-type="string" calcext:value-type="string">
            <text:p>21/08/1984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07" calcext:value-type="float">
            <text:p>328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SILVA NASCIMEN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2.01 , PR-PRESIDÊNCIA, SFCC-SUPERINTEND FINANC, CONTÁBIL E COMERCIAL, GFIN - GERÊNCIA FINANCEIRA</text:p>
          </table:table-cell>
          <table:table-cell office:value-type="float" office:value="38" calcext:value-type="float">
            <text:p>3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2.02 , PR-PRESIDÊNCIA, SFCC-SUPERINTEND FINANC, CONTÁBIL E COMERCIAL, GCON-GERÊNCIA CONTÁBI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35" calcext:value-type="float">
            <text:p>40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PEREIRA SANTOS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91" calcext:value-type="float">
            <text:p>37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NE DA SILVA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 CONTABILIDADE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13" calcext:value-type="float">
            <text:p>35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TON DE CASTR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24" calcext:value-type="float">
            <text:p>38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SON SILVA DA CRUZ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13" calcext:value-type="float">
            <text:p>38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ACE DE SANTANA OLIVEIR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57" calcext:value-type="float">
            <text:p>38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PEREIRA DE JESU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2.02 , PR-PRESIDÊNCIA, SFCC-SUPERINTEND FINANC, CONTÁBIL E COMERCIAL, GCON-GERÊNCIA CONTÁBIL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2 , PR-PRESIDÊNCIA, SFCC-SUPERINTEND FINANC, CONTÁBIL E COMERCIAL</text:p>
          </table:table-cell>
          <table:table-cell office:value-type="float" office:value="46" calcext:value-type="float">
            <text:p>4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3 , PR-PRESIDÊNCIA, SPGE–SUPERINTEND DE PLANEJ E GESTÃO EMPRESAR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13" calcext:value-type="float">
            <text:p>35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SANTOS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91" calcext:value-type="float">
            <text:p>41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IO FELIPE MENDONÇ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80" calcext:value-type="float">
            <text:p>38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MILLA ARAUJO COELH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57" calcext:value-type="float">
            <text:p>38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NA BARRETO DOS SANTO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24" calcext:value-type="float">
            <text:p>33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ASAFE OLIVEIRA DA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11" calcext:value-type="float">
            <text:p>31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TALA MARIE DE CARVALHO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02" calcext:value-type="float">
            <text:p>38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LEXANDRE DE ALENCAR SOAR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66" calcext:value-type="float">
            <text:p>291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66" calcext:value-type="float">
            <text:p>30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NEIDE DE OLIVEIRA GONZAGA</text:p>
          </table:table-cell>
          <table:table-cell office:value-type="string" calcext:value-type="string">
            <text:p>03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44" calcext:value-type="float">
            <text:p>31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USI MARY ALMEIDA RAMOS</text:p>
          </table:table-cell>
          <table:table-cell office:value-type="string" calcext:value-type="string">
            <text:p>03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3.01 , PR-PRESIDÊNCIA, SPGE–SUPERINTEND DE PLANEJ E GESTÃO EMPRESARIAL, GEOR - GERÊNCIA DE ORÇAMENTO EMPRESAR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57" calcext:value-type="float">
            <text:p>39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MUS ARAUJO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02" calcext:value-type="float">
            <text:p>37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NASCIMENTO BISP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79" calcext:value-type="float">
            <text:p>38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VIANE FRANCIS SILVA CORREI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3.01 , PR-PRESIDÊNCIA, SPGE–SUPERINTEND DE PLANEJ E GESTÃO EMPRESARIAL, GEOR - GERÊNCIA DE ORÇAMENTO EMPRESARIAL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3.02 , PR-PRESIDÊNCIA, SPGE–SUPERINTEND DE PLANEJ E GESTÃO EMPRESARIAL, GPES - GERÊNCIA DE PLANEJAMENTO ESTRATÉGIC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53" calcext:value-type="float">
            <text:p>326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O DA SILV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88" calcext:value-type="float">
            <text:p>8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ILA MACHADO CARDOSO</text:p>
          </table:table-cell>
          <table:table-cell office:value-type="string" calcext:value-type="string">
            <text:p>05/02/1980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3.02 , PR-PRESIDÊNCIA, SPGE–SUPERINTEND DE PLANEJ E GESTÃO EMPRESARIAL, GPES - GERÊNCIA DE PLANEJAMENTO ESTRATÉGICO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3.03 , PR-PRESIDÊNCIA, SPGE–SUPERINTEND DE PLANEJ E GESTÃO EMPRESARIAL, GPIN - GERÊNCIA DE PROCESSOS INTERN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91" calcext:value-type="float">
            <text:p>39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MAS GOES DA SILVA FILH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11/2025 <text:s/>- <text:s/>10:40:34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62" calcext:value-type="float">
            <text:p>260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BEL CRISTINA PEREIRA ALV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3.03 , PR-PRESIDÊNCIA, SPGE–SUPERINTEND DE PLANEJ E GESTÃO EMPRESARIAL, GPIN - GERÊNCIA DE PROCESSOS INTERNOS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3 , PR-PRESIDÊNCIA, SPGE–SUPERINTEND DE PLANEJ E GESTÃO EMPRESARIAL</text:p>
          </table:table-cell>
          <table:table-cell office:value-type="float" office:value="17" calcext:value-type="float">
            <text:p>1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4 , PR-PRESIDÊNCIA, SGOC-SUPERINTEND DE GOVERNANÇA E CONTROL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91" calcext:value-type="float">
            <text:p>38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BRINA BATISTA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4.01 , PR-PRESIDÊNCIA, SGOC-SUPERINTEND DE GOVERNANÇA E CONTROLE, GRMC–GERÊNCIA DE REGULAÇÃO E MONITORAM CONTRATU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46" calcext:value-type="float">
            <text:p>40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SILVA SANTANA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02" calcext:value-type="float">
            <text:p>41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FREDO DANTAS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68" calcext:value-type="float">
            <text:p>40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RODRIGUES CAVALCANTE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4.01 , PR-PRESIDÊNCIA, SGOC-SUPERINTEND DE GOVERNANÇA E CONTROLE, GRMC–GERÊNCIA DE REGULAÇÃO E MONITORAM CONTRATUAL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4.02 , PR-PRESIDÊNCIA, SGOC-SUPERINTEND DE GOVERNANÇA E CONTROLE, GCIG-GERÊNCIA DE CONTROLE INTERNO E GEST DE RISC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24" calcext:value-type="float">
            <text:p>39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ÔNIO CÉSAR NASCIMENTO CARDOZO</text:p>
          </table:table-cell>
          <table:table-cell office:value-type="string" calcext:value-type="string">
            <text:p>09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57" calcext:value-type="float">
            <text:p>34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YANA CARVALHO ALMEIDA MAYNARD</text:p>
          </table:table-cell>
          <table:table-cell office:value-type="string" calcext:value-type="string">
            <text:p>15/09/201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02" calcext:value-type="float">
            <text:p>38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 GABRIEL DE SOUZA ANDRADE</text:p>
          </table:table-cell>
          <table:table-cell office:value-type="string" calcext:value-type="string">
            <text:p>16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4.02 , PR-PRESIDÊNCIA, SGOC-SUPERINTEND DE GOVERNANÇA E CONTROLE, GCIG-GERÊNCIA DE CONTROLE INTERNO E GEST DE RISCOS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4.03 , PR-PRESIDÊNCIA, SGOC-SUPERINTEND DE GOVERNANÇA E CONTROLE, OUVI - OUVIDOR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10" calcext:value-type="float">
            <text:p>263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MELO FIGUEIRED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02" calcext:value-type="float">
            <text:p>37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RTON TAVARES JUNIOR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4.03 , PR-PRESIDÊNCIA, SGOC-SUPERINTEND DE GOVERNANÇA E CONTROLE, OUVI - OUVIDORI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4 , PR-PRESIDÊNCIA, SGOC-SUPERINTEND DE GOVERNANÇA E CONTROLE</text:p>
          </table:table-cell>
          <table:table-cell office:value-type="float" office:value="9" calcext:value-type="float">
            <text:p>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 , PR-PRESIDÊNCIA</text:p>
          </table:table-cell>
          <table:table-cell office:value-type="float" office:value="114" calcext:value-type="float">
            <text:p>11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 , DPRQ-DIRETORIA DE PROD E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02" calcext:value-type="float">
            <text:p>37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DO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 , DPRQ-DIRETORIA DE PROD E QUALIDADE, DPRQ-DIRETORIA DE PROD E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44" calcext:value-type="float">
            <text:p>318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IONE MENDONCA ARAGAO</text:p>
          </table:table-cell>
          <table:table-cell office:value-type="string" calcext:value-type="string">
            <text:p>03/07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57" calcext:value-type="float">
            <text:p>37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SANTOS PRUDENTE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00" calcext:value-type="float">
            <text:p>29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CRISTINA SANTANA DE JESUS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1 , DPRQ-DIRETORIA DE PROD E QUALIDADE, DPRQ-DIRETORIA DE PROD E QUALIDADE, ATPQ - ASS. TÉC.DE PRODUÇÃO E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91" calcext:value-type="float">
            <text:p>40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PE RENAN DA SILVA SANTAN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13" calcext:value-type="float">
            <text:p>37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BERT SANTANA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44" calcext:value-type="float">
            <text:p>50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BEL CRISTINA SILVA VALADARES</text:p>
          </table:table-cell>
          <table:table-cell office:value-type="string" calcext:value-type="string">
            <text:p>01/03/2008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99" calcext:value-type="float">
            <text:p>320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MAR GONÇALVES CASTOR</text:p>
          </table:table-cell>
          <table:table-cell office:value-type="string" calcext:value-type="string">
            <text:p>09/04/200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80" calcext:value-type="float">
            <text:p>39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LIAN RAQUEL SANTOS VIAN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1 , DPRQ-DIRETORIA DE PROD E QUALIDADE, DPRQ-DIRETORIA DE PROD E QUALIDADE, ATPQ - ASS. TÉC.DE PRODUÇÃO E QUALIDADE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 , DPRQ-DIRETORIA DE PROD E QUALIDADE, DPRQ-DIRETORIA DE PROD E QUALIDADE</text:p>
          </table:table-cell>
          <table:table-cell office:value-type="float" office:value="8" calcext:value-type="float">
            <text:p>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 , DPRQ-DIRETORIA DE PROD E QUALIDADE, SPRO-SUPERIT DE PRODU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77" calcext:value-type="float">
            <text:p>32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ALDO ACIOLI DA ROCHA</text:p>
          </table:table-cell>
          <table:table-cell office:value-type="string" calcext:value-type="string">
            <text:p>02/04/200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25" calcext:value-type="float">
            <text:p>274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NIVAL SILVA LIM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80" calcext:value-type="float">
            <text:p>38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NIA GONZAGA DE SOUZ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0 , DPRQ-DIRETORIA DE PROD E QUALIDADE, SPRO-SUPERIT DE PRODUÇÃO, Aracaju*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11/2025 <text:s/>- <text:s/>10:40:34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02" calcext:value-type="float">
            <text:p>35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DE JESUS NARDELLI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22" calcext:value-type="float">
            <text:p>28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MICHEL DE MELO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34" calcext:value-type="float">
            <text:p>323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ERTO JULIAO PEREIRA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57" calcext:value-type="float">
            <text:p>35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EU VIEIRA DE MOURA FILH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46" calcext:value-type="float">
            <text:p>36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IXO CARVALHO VI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57" calcext:value-type="float">
            <text:p>40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BRUNO BEZERRA CAMPANA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57" calcext:value-type="float">
            <text:p>34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RIBEIRO DE SOUZ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02" calcext:value-type="float">
            <text:p>34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OS ARAUJO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91" calcext:value-type="float">
            <text:p>39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WAGNER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79" calcext:value-type="float">
            <text:p>35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DE ASSUNÇÃO SANTO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6" calcext:value-type="float">
            <text:p>3210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SELMO LUIZ PRATA DE ALMEID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68" calcext:value-type="float">
            <text:p>40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RELIO VINICIUS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24" calcext:value-type="float">
            <text:p>41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UNO HENRIQUE MORAES PINHEIR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24" calcext:value-type="float">
            <text:p>39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SACRAMENTO RAMO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67" calcext:value-type="float">
            <text:p>323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ALBERTO DA SILVA PORTING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3" calcext:value-type="float">
            <text:p>321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JEAN DA SILVA BEZERR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50" calcext:value-type="float">
            <text:p>3055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SIO ANDRADE LIMA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88" calcext:value-type="float">
            <text:p>28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SME NASCIMENTO DE ANDRADE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80" calcext:value-type="float">
            <text:p>34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OSMO ALVES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79" calcext:value-type="float">
            <text:p>37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BARBOSA DOS SANTOS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13" calcext:value-type="float">
            <text:p>38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DER BOMFIM TRAVASSOS LIM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80" calcext:value-type="float">
            <text:p>37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FRANCISCO LEM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75" calcext:value-type="float">
            <text:p>326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LUIZ ALVES SILVA</text:p>
          </table:table-cell>
          <table:table-cell office:value-type="string" calcext:value-type="string">
            <text:p>03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11" calcext:value-type="float">
            <text:p>28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O FERREIRA DOS ANJOS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55" calcext:value-type="float">
            <text:p>295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LZON COSTA ROCHA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68" calcext:value-type="float">
            <text:p>35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CIO BARBOSA DOS SANTOS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11" calcext:value-type="float">
            <text:p>313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VALDO ALVES DE FARIA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45" calcext:value-type="float">
            <text:p>323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 ALVES SANTAN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46" calcext:value-type="float">
            <text:p>34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RISTON CEZAR ARAUJO VI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13" calcext:value-type="float">
            <text:p>33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YTOR HELAN DE FREITAS SOUZ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85" calcext:value-type="float">
            <text:p>303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TON SILVA LIM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35" calcext:value-type="float">
            <text:p>39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O SANTANA ANDRADE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55" calcext:value-type="float">
            <text:p>28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ARES DA CONCEICAO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66" calcext:value-type="float">
            <text:p>312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SON DE BRITO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66" calcext:value-type="float">
            <text:p>295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SER MACIEL DE ALMEID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24" calcext:value-type="float">
            <text:p>34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YSON FABIO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35" calcext:value-type="float">
            <text:p>34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RAPHAEL HORA SALGA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88" calcext:value-type="float">
            <text:p>31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CCIOLI MENEZES LIN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13" calcext:value-type="float">
            <text:p>34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ANDRADE LIMA CURVELL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35" calcext:value-type="float">
            <text:p>40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ISIANE FERREIRA NUNE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35" calcext:value-type="float">
            <text:p>39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VIEIRA DE SANTAN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13" calcext:value-type="float">
            <text:p>39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S MATOS DE ANDRADE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27" calcext:value-type="float">
            <text:p>330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80" calcext:value-type="float">
            <text:p>39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ABIANO AZEVEDO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22" calcext:value-type="float">
            <text:p>31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RANCISCO DOS SANTOS JUNIOR</text:p>
          </table:table-cell>
          <table:table-cell office:value-type="string" calcext:value-type="string">
            <text:p>14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00" calcext:value-type="float">
            <text:p>29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IMA LIN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11/2025 <text:s/>- <text:s/>10:40:35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68" calcext:value-type="float">
            <text:p>33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ANE KELLY MOTA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35" calcext:value-type="float">
            <text:p>34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NY ARAGAO ROCH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79" calcext:value-type="float">
            <text:p>34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LIM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02" calcext:value-type="float">
            <text:p>34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ZARO VALENTIM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13" calcext:value-type="float">
            <text:p>39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DE MELLO AZEVED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00" calcext:value-type="float">
            <text:p>29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O MARC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88" calcext:value-type="float">
            <text:p>29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ILSON DA SILV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9" calcext:value-type="float">
            <text:p>321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UNIZ DE ASSI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5" calcext:value-type="float">
            <text:p>321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OUZA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02" calcext:value-type="float">
            <text:p>41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HEZAN ROCHA CRUZ</text:p>
          </table:table-cell>
          <table:table-cell office:value-type="string" calcext:value-type="string">
            <text:p>03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80" calcext:value-type="float">
            <text:p>35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MENEZ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57" calcext:value-type="float">
            <text:p>37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88" calcext:value-type="float">
            <text:p>315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ROBERTO SILVA JUNIOR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68" calcext:value-type="float">
            <text:p>36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DA SILVA COS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04" calcext:value-type="float">
            <text:p>331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URO CESAR DOS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55" calcext:value-type="float">
            <text:p>282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CON MELSIADES GUEDES DE BRI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80" calcext:value-type="float">
            <text:p>39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CACIA BATISTA DE ARAUJO COST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13" calcext:value-type="float">
            <text:p>12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SON MACHADO</text:p>
          </table:table-cell>
          <table:table-cell office:value-type="string" calcext:value-type="string">
            <text:p>08/03/1982</text:p>
          </table:table-cell>
          <table:table-cell office:value-type="string" calcext:value-type="string">
            <text:p>OP ELEV EQUIP ELETIC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79" calcext:value-type="float">
            <text:p>40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BLLO ANDRADE BARROSO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77" calcext:value-type="float">
            <text:p>282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VINICIUS DE MENEZES LEM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22" calcext:value-type="float">
            <text:p>28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COSMO ALVES DA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33" calcext:value-type="float">
            <text:p>28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INALDO DA SILVA GARCI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80" calcext:value-type="float">
            <text:p>34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E OLIVEIRA DE JESU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46" calcext:value-type="float">
            <text:p>40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RIBEIRO DE MELO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79" calcext:value-type="float">
            <text:p>40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VALDO AMANCIO DOS SANTOS</text:p>
          </table:table-cell>
          <table:table-cell office:value-type="string" calcext:value-type="string">
            <text:p>03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68" calcext:value-type="float">
            <text:p>40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DAS VIRGEN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77" calcext:value-type="float">
            <text:p>28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ANDRADE DO NASCIMEN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79" calcext:value-type="float">
            <text:p>36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RODRIGUES LIM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99" calcext:value-type="float">
            <text:p>28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VAL DE OLIVEIRA SOUZ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19" calcext:value-type="float">
            <text:p>327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DIAS DA SILVA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35" calcext:value-type="float">
            <text:p>34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OLIVEIRA COST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57" calcext:value-type="float">
            <text:p>35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VINICIUS SOARE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55" calcext:value-type="float">
            <text:p>296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ROCHA AZEVEDO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00" calcext:value-type="float">
            <text:p>28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OILSON SANTO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80" calcext:value-type="float">
            <text:p>41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ACE GONCALVES PEREIR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13" calcext:value-type="float">
            <text:p>35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SANTOS LEITE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66" calcext:value-type="float">
            <text:p>29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FREIRE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35" calcext:value-type="float">
            <text:p>38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LEY RENNIER SUCUPIRA FIGUEIREDO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11" calcext:value-type="float">
            <text:p>28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ALVE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35" calcext:value-type="float">
            <text:p>40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RAIMUNDO JUNIOR ALVES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24" calcext:value-type="float">
            <text:p>34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YVES MARQUES FER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0 , DPRQ-DIRETORIA DE PROD E QUALIDADE, SPRO-SUPERIT DE PRODUÇÃO, Aracaju*</text:p>
          </table:table-cell>
          <table:table-cell office:value-type="float" office:value="87" calcext:value-type="float">
            <text:p>8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1 , DPRQ-DIRETORIA DE PROD E QUALIDADE, SPRO-SUPERIT DE PRODUÇÃO, GER REG DE PRODUÇÃO-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46" calcext:value-type="float">
            <text:p>37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 VIEIRA LIM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66" calcext:value-type="float">
            <text:p>31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A DOS SANTOS CALDAS</text:p>
          </table:table-cell>
          <table:table-cell office:value-type="string" calcext:value-type="string">
            <text:p>13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24" calcext:value-type="float">
            <text:p>34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ILSON COSTA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11/2025 <text:s/>- <text:s/>10:40:36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13" calcext:value-type="float">
            <text:p>36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FEITOSA MORAES CAMP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79" calcext:value-type="float">
            <text:p>34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EMIR JOAO CORDEIRO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91" calcext:value-type="float">
            <text:p>40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ALIA SANTANA DIAS DO NASCIMENTO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46" calcext:value-type="float">
            <text:p>36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E SOUZ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80" calcext:value-type="float">
            <text:p>38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VES DE SOUZ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57" calcext:value-type="float">
            <text:p>36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GUEDES ARAUJ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24" calcext:value-type="float">
            <text:p>36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TOME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24" calcext:value-type="float">
            <text:p>39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ELLE OLIVEIRA SOBRAL BARBOZ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80" calcext:value-type="float">
            <text:p>40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ILIS MAX FERREIRA DOS SANTOS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79" calcext:value-type="float">
            <text:p>41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DE SOUZA NEVE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30" calcext:value-type="float">
            <text:p>327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13" calcext:value-type="float">
            <text:p>38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FERREIRA DA SILV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57" calcext:value-type="float">
            <text:p>33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EDUARDO OLIVEIRA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13" calcext:value-type="float">
            <text:p>41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MATEUS SANTOS SILV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80" calcext:value-type="float">
            <text:p>36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TIANO KELSON DO NASCIMEN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24" calcext:value-type="float">
            <text:p>40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OMES SILVA GOME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3" calcext:value-type="float">
            <text:p>32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SOUZA RIBEIR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02" calcext:value-type="float">
            <text:p>33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ALVES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91" calcext:value-type="float">
            <text:p>36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SANTOS DE JESU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1" calcext:value-type="float">
            <text:p>3213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DE OLIVEIRA BISP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79" calcext:value-type="float">
            <text:p>36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WERNECK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80" calcext:value-type="float">
            <text:p>33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GILVAN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13" calcext:value-type="float">
            <text:p>36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 CARLOS DIAS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02" calcext:value-type="float">
            <text:p>36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NALDO OLIVEIRA MEL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24" calcext:value-type="float">
            <text:p>40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RI MARIO VIEIRA DE ANDRADE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79" calcext:value-type="float">
            <text:p>38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COLATINO DOS SANTOS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46" calcext:value-type="float">
            <text:p>39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 DE JESUS AZEVED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24" calcext:value-type="float">
            <text:p>37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ANOEL MESSIA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57" calcext:value-type="float">
            <text:p>37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BERTON TAVARES VASCONCEL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46" calcext:value-type="float">
            <text:p>39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LIO DA SILVA DOS ANJ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80" calcext:value-type="float">
            <text:p>38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NANDO TERTULIANO SILV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91" calcext:value-type="float">
            <text:p>37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ONALDO MARIN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46" calcext:value-type="float">
            <text:p>34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TON CRISTINO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02" calcext:value-type="float">
            <text:p>36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RLYAN SANTOS MEDEIROS</text:p>
          </table:table-cell>
          <table:table-cell office:value-type="string" calcext:value-type="string">
            <text:p>02/02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860" calcext:value-type="float">
            <text:p>98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LIMA COSTA</text:p>
          </table:table-cell>
          <table:table-cell office:value-type="string" calcext:value-type="string">
            <text:p>02/02/1981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91" calcext:value-type="float">
            <text:p>40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IZON HENRIQUE BARRETO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91" calcext:value-type="float">
            <text:p>33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SSON DA SILVA SANTOS</text:p>
          </table:table-cell>
          <table:table-cell office:value-type="string" calcext:value-type="string">
            <text:p>18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35" calcext:value-type="float">
            <text:p>40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JURANDIR DOS SANTOS FILHO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80" calcext:value-type="float">
            <text:p>40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 ANTONIO CARVALHO SILVA SOUZA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79" calcext:value-type="float">
            <text:p>41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THALO DE MELO LIM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24" calcext:value-type="float">
            <text:p>41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O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35" calcext:value-type="float">
            <text:p>35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O DIAS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64" calcext:value-type="float">
            <text:p>302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ON BEZERRA FEITOZ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13" calcext:value-type="float">
            <text:p>36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ISSE DA SILVA DOS SANTOS</text:p>
          </table:table-cell>
          <table:table-cell office:value-type="string" calcext:value-type="string">
            <text:p>0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91" calcext:value-type="float">
            <text:p>35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NTONIO LIMA DE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46" calcext:value-type="float">
            <text:p>38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ÃO GETIRANA DE SANTANA JUNIOR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11/2025 <text:s/>- <text:s/>10:40:36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8" calcext:value-type="float">
            <text:p>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99" calcext:value-type="float">
            <text:p>31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DE LIMA DIDA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13" calcext:value-type="float">
            <text:p>36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GUEDES DE SOUZA LEITE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13" calcext:value-type="float">
            <text:p>33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VIEIR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66" calcext:value-type="float">
            <text:p>284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WILTON FREITAS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91" calcext:value-type="float">
            <text:p>37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HN LIMA GUIMARAE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57" calcext:value-type="float">
            <text:p>34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DE OLIVEIR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35" calcext:value-type="float">
            <text:p>33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DIONNYS SOUSA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24" calcext:value-type="float">
            <text:p>33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E ARAGA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88" calcext:value-type="float">
            <text:p>30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SERAFIM SANTOS</text:p>
          </table:table-cell>
          <table:table-cell office:value-type="string" calcext:value-type="string">
            <text:p>17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2" calcext:value-type="float">
            <text:p>321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LAUDIO DOS SANTOS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35" calcext:value-type="float">
            <text:p>39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SANTANA PEREIR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91" calcext:value-type="float">
            <text:p>38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MO LIM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80" calcext:value-type="float">
            <text:p>36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ALDO RAMO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57" calcext:value-type="float">
            <text:p>37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MBERTO LIMA COST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02" calcext:value-type="float">
            <text:p>34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IDELVAN SERAFIM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562" calcext:value-type="float">
            <text:p>195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AQUIM DA SILVA FILHO</text:p>
          </table:table-cell>
          <table:table-cell office:value-type="string" calcext:value-type="string">
            <text:p>03/12/1984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24" calcext:value-type="float">
            <text:p>40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AILSON CARDOSO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68" calcext:value-type="float">
            <text:p>36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CI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46" calcext:value-type="float">
            <text:p>34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ESSIAS DELFINO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68" calcext:value-type="float">
            <text:p>34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IO VIEIRA BEZER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13" calcext:value-type="float">
            <text:p>36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COS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13" calcext:value-type="float">
            <text:p>33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UBENSVALDO CORCINO LEAL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57" calcext:value-type="float">
            <text:p>37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VALTERFRAN ALVES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91" calcext:value-type="float">
            <text:p>36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CILMAR GOMES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91" calcext:value-type="float">
            <text:p>34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UDY CHAVES LAURIN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57" calcext:value-type="float">
            <text:p>36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CIA LIMA SANTOS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02" calcext:value-type="float">
            <text:p>38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ALDO PINT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46" calcext:value-type="float">
            <text:p>39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RAMOS DO NASCIMENT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68" calcext:value-type="float">
            <text:p>38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VIEIRA DE SANTAN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13" calcext:value-type="float">
            <text:p>39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DE ARAGA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24" calcext:value-type="float">
            <text:p>38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DA SILVA JUNIOR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79" calcext:value-type="float">
            <text:p>36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KO SILVA NASCIMENTO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24" calcext:value-type="float">
            <text:p>33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ESSIAS SEBRAO ROMUALD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68" calcext:value-type="float">
            <text:p>38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AZEVEDO DE MIRAND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79" calcext:value-type="float">
            <text:p>36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ROCH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46" calcext:value-type="float">
            <text:p>40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NDES COSTA DANTAS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1" calcext:value-type="float">
            <text:p>321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URELIO DE SANTANA</text:p>
          </table:table-cell>
          <table:table-cell office:value-type="string" calcext:value-type="string">
            <text:p>15/10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44" calcext:value-type="float">
            <text:p>31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JORGE DE LIMA FILHO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68" calcext:value-type="float">
            <text:p>36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ADRIANO SANTOS MANHA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35" calcext:value-type="float">
            <text:p>37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CHAEL SILVA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0" calcext:value-type="float">
            <text:p>321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HENRIQUE OLIVEIRA SANTOS</text:p>
          </table:table-cell>
          <table:table-cell office:value-type="string" calcext:value-type="string">
            <text:p>15/10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38" calcext:value-type="float">
            <text:p>330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ALEXANDRE ROCHA DA SILV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99" calcext:value-type="float">
            <text:p>31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NALDO DA SILVA OLIVEIRA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24" calcext:value-type="float">
            <text:p>41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ALVES ANDRADE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79" calcext:value-type="float">
            <text:p>35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GOMES BARBOS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68" calcext:value-type="float">
            <text:p>41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NE TAIRO COSTA DANTA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11/2025 <text:s/>- <text:s/>10:40:37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9" calcext:value-type="float">
            <text:p>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57" calcext:value-type="float">
            <text:p>36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DCLEY PEREIRA RAM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46" calcext:value-type="float">
            <text:p>39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BERTO MESSIAS SANTOS RESENDE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46" calcext:value-type="float">
            <text:p>37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ERIO EVANGELISTA BARRETO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68" calcext:value-type="float">
            <text:p>37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JUSTINO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91" calcext:value-type="float">
            <text:p>33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SLEY NUNES MARTINS ALVE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63" calcext:value-type="float">
            <text:p>4016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LAMIS SOUZA ALVE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1 , DPRQ-DIRETORIA DE PROD E QUALIDADE, SPRO-SUPERIT DE PRODUÇÃO, GER REG DE PRODUÇÃO-NORTE</text:p>
          </table:table-cell>
          <table:table-cell office:value-type="float" office:value="101" calcext:value-type="float">
            <text:p>10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2 , DPRQ-DIRETORIA DE PROD E QUALIDADE, SPRO-SUPERIT DE PRODUÇÃO, GER REG DE PRODUÇÃO-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13" calcext:value-type="float">
            <text:p>35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MO LEAL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68" calcext:value-type="float">
            <text:p>40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ILTON DOS SANTOS FERREIR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35" calcext:value-type="float">
            <text:p>38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FONSO ALVES SANTAN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88" calcext:value-type="float">
            <text:p>31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BARRETO FONTES</text:p>
          </table:table-cell>
          <table:table-cell office:value-type="string" calcext:value-type="string">
            <text:p>05/06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91" calcext:value-type="float">
            <text:p>36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ALVES FARIA</text:p>
          </table:table-cell>
          <table:table-cell office:value-type="string" calcext:value-type="string">
            <text:p>16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68" calcext:value-type="float">
            <text:p>38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IVIA DAMASCENO NASCIMENTO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13" calcext:value-type="float">
            <text:p>39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E SANTANA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55" calcext:value-type="float">
            <text:p>312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IXANDRE DE MATO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24" calcext:value-type="float">
            <text:p>38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QUILA HANIEL VIEIRA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58" calcext:value-type="float">
            <text:p>332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QUIBALDO DOS SANTOS MOU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79" calcext:value-type="float">
            <text:p>35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EMIR SOARE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46" calcext:value-type="float">
            <text:p>33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YURI LOIOLA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57" calcext:value-type="float">
            <text:p>33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NES PATRICIO DE JESU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35" calcext:value-type="float">
            <text:p>35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02" calcext:value-type="float">
            <text:p>35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DE ALEXANDRI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095" calcext:value-type="float">
            <text:p>170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JALMA FRANCISCO RODRIGUES</text:p>
          </table:table-cell>
          <table:table-cell office:value-type="string" calcext:value-type="string">
            <text:p>11/05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68" calcext:value-type="float">
            <text:p>40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JENALVO HORA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33" calcext:value-type="float">
            <text:p>289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GEAN AQUINO DIA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68" calcext:value-type="float">
            <text:p>35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GONÇALV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02" calcext:value-type="float">
            <text:p>35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SANTANA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80" calcext:value-type="float">
            <text:p>41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ERSON GONCALVES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91" calcext:value-type="float">
            <text:p>35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NE MOTA RIBEIR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57" calcext:value-type="float">
            <text:p>39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DUCA FILH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32" calcext:value-type="float">
            <text:p>325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COS BARRETO ALVE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857" calcext:value-type="float">
            <text:p>16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BARBOSA DE SANTANA</text:p>
          </table:table-cell>
          <table:table-cell office:value-type="string" calcext:value-type="string">
            <text:p>21/03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80" calcext:value-type="float">
            <text:p>35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NDLEY LUIZ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93" calcext:value-type="float">
            <text:p>306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MONALDO DE ANCHIETA SANTANA</text:p>
          </table:table-cell>
          <table:table-cell office:value-type="string" calcext:value-type="string">
            <text:p>10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79" calcext:value-type="float">
            <text:p>37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UGO SANTOS DE CARVALH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80" calcext:value-type="float">
            <text:p>41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AILTON PEREIRA DOS SANTO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02" calcext:value-type="float">
            <text:p>35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ANDIR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80" calcext:value-type="float">
            <text:p>35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AC LIMA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08" calcext:value-type="float">
            <text:p>303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MAEL AUGUSTO SILVA CARVALH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02" calcext:value-type="float">
            <text:p>36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ALMEIDA SOUZA JUNIOR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24" calcext:value-type="float">
            <text:p>35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 RANFREI DOS SANTOS MEL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57" calcext:value-type="float">
            <text:p>38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ENILSON BERNARDO DOS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5" calcext:value-type="float">
            <text:p>321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SON ALVES DE MEL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13" calcext:value-type="float">
            <text:p>40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NNE MONIERI CARVALHO PRAT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91" calcext:value-type="float">
            <text:p>34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 CAMPO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11/2025 <text:s/>- <text:s/>10:40:38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0" calcext:value-type="float">
            <text:p>1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22" calcext:value-type="float">
            <text:p>28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ES DORIA RIBEIRO DE ANDRADE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91" calcext:value-type="float">
            <text:p>35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QUISON GOM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91" calcext:value-type="float">
            <text:p>40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ÃO DE DEUS SANTOS NETO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46" calcext:value-type="float">
            <text:p>34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LENON BARBOSA DE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46" calcext:value-type="float">
            <text:p>40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LUIZ DA SILVA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13" calcext:value-type="float">
            <text:p>34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CRUZ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35" calcext:value-type="float">
            <text:p>38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ICE KELLY SANTOS OLIVEIR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46" calcext:value-type="float">
            <text:p>41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RIANO DOS SANTOS SOUZ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61" calcext:value-type="float">
            <text:p>509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BATISTA DOS SANTOS</text:p>
          </table:table-cell>
          <table:table-cell office:value-type="string" calcext:value-type="string">
            <text:p>20/02/2025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79" calcext:value-type="float">
            <text:p>35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RODRIGUES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22" calcext:value-type="float">
            <text:p>31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SANTOS DA SILVA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35" calcext:value-type="float">
            <text:p>35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SOUZA ARAUJO JUNIOR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65" calcext:value-type="float">
            <text:p>325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AKLINO DOS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57" calcext:value-type="float">
            <text:p>35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IZ RAMO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13" calcext:value-type="float">
            <text:p>41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RCOS ANDRADE DE FARIA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00" calcext:value-type="float">
            <text:p>31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ICARDO OLIVEIRA SOUZA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326" calcext:value-type="float">
            <text:p>273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BATISTA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46" calcext:value-type="float">
            <text:p>40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LTER DOS SANTOS SOUZA</text:p>
          </table:table-cell>
          <table:table-cell office:value-type="string" calcext:value-type="string">
            <text:p>04/12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35" calcext:value-type="float">
            <text:p>35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NDERSON MELO DOS ANJ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46" calcext:value-type="float">
            <text:p>35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ELLINGTON RAMOS DE ANDRADE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79" calcext:value-type="float">
            <text:p>35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MAR DE MENEZES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48" calcext:value-type="float">
            <text:p>331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O SERGIO DE JESUS SANTAN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57" calcext:value-type="float">
            <text:p>38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ANDRO OLIVEIRA GUIMARAES</text:p>
          </table:table-cell>
          <table:table-cell office:value-type="string" calcext:value-type="string">
            <text:p>02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57" calcext:value-type="float">
            <text:p>39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RIBEIRO NASCIMENT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867" calcext:value-type="float">
            <text:p>158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DOS SANTOS NASCIMENTO</text:p>
          </table:table-cell>
          <table:table-cell office:value-type="string" calcext:value-type="string">
            <text:p>12/07/1983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91" calcext:value-type="float">
            <text:p>40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 BARBOSA DA SILVA MENEZE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80" calcext:value-type="float">
            <text:p>35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LTON DOS SANTOS SANTAN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46" calcext:value-type="float">
            <text:p>35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ANTONIO DOS SANTOS NE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79" calcext:value-type="float">
            <text:p>38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RAUJO ALV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13" calcext:value-type="float">
            <text:p>36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UGUSTO SILVA SALGAD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99" calcext:value-type="float">
            <text:p>28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GLAIRTON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44" calcext:value-type="float">
            <text:p>281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MURILO VIEIRA DE AQUIN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91" calcext:value-type="float">
            <text:p>26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N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88" calcext:value-type="float">
            <text:p>30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DA SILVA</text:p>
          </table:table-cell>
          <table:table-cell office:value-type="string" calcext:value-type="string">
            <text:p>09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46" calcext:value-type="float">
            <text:p>41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BARBOSA DE SANTANA MACIEL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79" calcext:value-type="float">
            <text:p>36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MIQUEIAS DOS SANTOS</text:p>
          </table:table-cell>
          <table:table-cell office:value-type="string" calcext:value-type="string">
            <text:p>07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57" calcext:value-type="float">
            <text:p>40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SILVEIRA DE JESU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13" calcext:value-type="float">
            <text:p>35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E SANTOS DE MA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00" calcext:value-type="float">
            <text:p>31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RITA DE SÁ E SILVA</text:p>
          </table:table-cell>
          <table:table-cell office:value-type="string" calcext:value-type="string">
            <text:p>13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35" calcext:value-type="float">
            <text:p>41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NOVAIS NASCIMENTO BARR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46" calcext:value-type="float">
            <text:p>39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VAGNER FERREIRA DOS SANTO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68" calcext:value-type="float">
            <text:p>35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LMIRO CARLOS DE SOUZA SOBRINH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35" calcext:value-type="float">
            <text:p>35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ATILA DA SILVA MARANDUBA DE SOUS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24" calcext:value-type="float">
            <text:p>41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NUZIEL CARDOSO SILV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35" calcext:value-type="float">
            <text:p>41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PHAEL NUNES DE SANTANA</text:p>
          </table:table-cell>
          <table:table-cell office:value-type="string" calcext:value-type="string">
            <text:p>02/05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79" calcext:value-type="float">
            <text:p>32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O FERREIRA DA MOTA</text:p>
          </table:table-cell>
          <table:table-cell office:value-type="string" calcext:value-type="string">
            <text:p>14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11/2025 <text:s/>- <text:s/>10:40:38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77" calcext:value-type="float">
            <text:p>31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BATISTA DE SANTANA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68" calcext:value-type="float">
            <text:p>40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LUIS DOS SANTOS PIMENTEL</text:p>
          </table:table-cell>
          <table:table-cell office:value-type="string" calcext:value-type="string">
            <text:p>08/01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46" calcext:value-type="float">
            <text:p>38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H CARVALHO DE SOUS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11" calcext:value-type="float">
            <text:p>31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ANDRE DOS SANTOS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13" calcext:value-type="float">
            <text:p>38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EI DE SOUZA ANDRADE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68" calcext:value-type="float">
            <text:p>41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SANTOS OLIVEIR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02" calcext:value-type="float">
            <text:p>35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88" calcext:value-type="float">
            <text:p>29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MARCOS SANTOS FONSEC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79" calcext:value-type="float">
            <text:p>37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RCISIO DE BRITO SANTOS FIL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24" calcext:value-type="float">
            <text:p>35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R DOS SANTOS SOUZ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80" calcext:value-type="float">
            <text:p>35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CLEI OLI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35" calcext:value-type="float">
            <text:p>35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DE JESUS BISPO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91" calcext:value-type="float">
            <text:p>33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DE SOUZA PASS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79" calcext:value-type="float">
            <text:p>35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RLEY SOARES SANTOS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02" calcext:value-type="float">
            <text:p>35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DSON NASCIMENTO ALV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02" calcext:value-type="float">
            <text:p>39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NASCIMENTO DOS SANTO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24" calcext:value-type="float">
            <text:p>39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KE LIMA DIAS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2 , DPRQ-DIRETORIA DE PROD E QUALIDADE, SPRO-SUPERIT DE PRODUÇÃO, GER REG DE PRODUÇÃO-SUL</text:p>
          </table:table-cell>
          <table:table-cell office:value-type="float" office:value="101" calcext:value-type="float">
            <text:p>10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3 , DPRQ-DIRETORIA DE PROD E QUALIDADE, SPRO-SUPERIT DE PRODUÇÃO, GER REG DE PRODUÇÃO-CENTRO OES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68" calcext:value-type="float">
            <text:p>39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ILTON SOARES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69" calcext:value-type="float">
            <text:p>3216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CORREA SOUZ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02" calcext:value-type="float">
            <text:p>34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NAEL MENEZE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79" calcext:value-type="float">
            <text:p>41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OLFO MENEZES SANTOS</text:p>
          </table:table-cell>
          <table:table-cell office:value-type="string" calcext:value-type="string">
            <text:p>20/12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68" calcext:value-type="float">
            <text:p>34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ERTO ALBEIJA DE OLIVEIR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11" calcext:value-type="float">
            <text:p>298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DEMARQUES SANTANA DAN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35" calcext:value-type="float">
            <text:p>36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DO MESSIAS DA CRUZ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9" calcext:value-type="float">
            <text:p>321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RAN MARTINS DOS SANTO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02" calcext:value-type="float">
            <text:p>33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RAONE DE MELO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57" calcext:value-type="float">
            <text:p>35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ALVES BARRETO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35" calcext:value-type="float">
            <text:p>37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TALO DE SANTAN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80" calcext:value-type="float">
            <text:p>34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SANTOS DE JESU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46" calcext:value-type="float">
            <text:p>34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CORREI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68" calcext:value-type="float">
            <text:p>39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BER DA SILVA PINHEIR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68" calcext:value-type="float">
            <text:p>39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 LEMOS DE SOUZ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13" calcext:value-type="float">
            <text:p>34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OVES SANTOS DE ALMEID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68" calcext:value-type="float">
            <text:p>34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LDO DE ANDRADE OLIVEIR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13" calcext:value-type="float">
            <text:p>34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MAR FERREIRA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91" calcext:value-type="float">
            <text:p>33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BRITO DA MOT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44" calcext:value-type="float">
            <text:p>288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LUIZ SANTOS PINTO FRAGOS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00" calcext:value-type="float">
            <text:p>283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OLIVEIRA ANDRADE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02" calcext:value-type="float">
            <text:p>34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PE TADEU DE SOUZA GOME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35" calcext:value-type="float">
            <text:p>34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PEREIRA NUN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80" calcext:value-type="float">
            <text:p>34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O FERREIRA DA CONCEIÇÃ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02" calcext:value-type="float">
            <text:p>40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O XAVIER GUIMARÃE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80" calcext:value-type="float">
            <text:p>34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ONCALO BATISTA DIA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46" calcext:value-type="float">
            <text:p>34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IATANE DA COSTA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11/2025 <text:s/>- <text:s/>10:40:39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2" calcext:value-type="float">
            <text:p>1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77" calcext:value-type="float">
            <text:p>293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DYL ICARO SANTOS MACIEL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02" calcext:value-type="float">
            <text:p>34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AC MACHADO DA CUNH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88" calcext:value-type="float">
            <text:p>30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ALVES DOS SANTOS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00" calcext:value-type="float">
            <text:p>28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 LEANDRO NUNE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24" calcext:value-type="float">
            <text:p>35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QUELINE NUNES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91" calcext:value-type="float">
            <text:p>34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IO SANTOS DE MENES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57" calcext:value-type="float">
            <text:p>37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CLAUBERT PEREIRA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35" calcext:value-type="float">
            <text:p>38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FONSECA DE CARVAL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79" calcext:value-type="float">
            <text:p>34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BERTO RODRIGUES DE OLIVEIRA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44" calcext:value-type="float">
            <text:p>28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FERREIRA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13" calcext:value-type="float">
            <text:p>35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VIEIRA GOM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77" calcext:value-type="float">
            <text:p>28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ITON WAGNER DE JESUS LIM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79" calcext:value-type="float">
            <text:p>34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EMANUEL SANTOS SOUZ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24" calcext:value-type="float">
            <text:p>36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ILTON MENDONCA MO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80" calcext:value-type="float">
            <text:p>37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55" calcext:value-type="float">
            <text:p>30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80" calcext:value-type="float">
            <text:p>33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YSMARK ALEXANDRE SOUZ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55" calcext:value-type="float">
            <text:p>28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CALDEIRA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303" calcext:value-type="float">
            <text:p>163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JESUS CUNHA</text:p>
          </table:table-cell>
          <table:table-cell office:value-type="string" calcext:value-type="string">
            <text:p>03/02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46" calcext:value-type="float">
            <text:p>40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DE SANTANA SANTOS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5" calcext:value-type="float">
            <text:p>32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RACLITO DE ANDRADE JUNIOR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80" calcext:value-type="float">
            <text:p>40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ISAIAS DA SILV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79" calcext:value-type="float">
            <text:p>37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CIEL BORGE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91" calcext:value-type="float">
            <text:p>34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NOEL MESSIAS DOS SANTOS NE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804" calcext:value-type="float">
            <text:p>238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IMUNDO SILVEIRA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35" calcext:value-type="float">
            <text:p>41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SANTAN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18" calcext:value-type="float">
            <text:p>304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SANTOS BISPO</text:p>
          </table:table-cell>
          <table:table-cell office:value-type="string" calcext:value-type="string">
            <text:p>07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35" calcext:value-type="float">
            <text:p>40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ORRES JUNIOR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79" calcext:value-type="float">
            <text:p>34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VANDRE APARECIDO CRISOSTOMO ALV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79" calcext:value-type="float">
            <text:p>41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LSON GONÇALVE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91" calcext:value-type="float">
            <text:p>33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LTON DE JESUS FARIA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33" calcext:value-type="float">
            <text:p>28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A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79" calcext:value-type="float">
            <text:p>34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JUNIO CARVALHO DE MENEZ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93" calcext:value-type="float">
            <text:p>263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CIRO VIEIRA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80" calcext:value-type="float">
            <text:p>34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UEL MESSIAS DA CRUZ NET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22" calcext:value-type="float">
            <text:p>295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JOSE DOS SANTOS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13" calcext:value-type="float">
            <text:p>36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LIMA DE BARR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19" calcext:value-type="float">
            <text:p>303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FRANCA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35" calcext:value-type="float">
            <text:p>37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GABRIEL PEREIRA MEL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728" calcext:value-type="float">
            <text:p>57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ZAN SIQUEIRA DOS SANTOS</text:p>
          </table:table-cell>
          <table:table-cell office:value-type="string" calcext:value-type="string">
            <text:p>01/12/197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02" calcext:value-type="float">
            <text:p>40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EUS SANTANA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91" calcext:value-type="float">
            <text:p>39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KON GUSTAVO PEREIRA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02" calcext:value-type="float">
            <text:p>39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ILSON TAVARES DE JESU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62" calcext:value-type="float">
            <text:p>304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LSON BARBOSA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91" calcext:value-type="float">
            <text:p>34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FERNANDES SANTOS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30" calcext:value-type="float">
            <text:p>303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DOLFO CEZA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11/2025 <text:s/>- <text:s/>10:40:40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3" calcext:value-type="float">
            <text:p>1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80" calcext:value-type="float">
            <text:p>38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ROCHA NUNE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79" calcext:value-type="float">
            <text:p>39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O ALMEIDA DA SILV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57" calcext:value-type="float">
            <text:p>41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ILSON DOS SANTOS SANTAN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79" calcext:value-type="float">
            <text:p>34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DAGO SANTOS FER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24" calcext:value-type="float">
            <text:p>40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DA CONCEIÇÃO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80" calcext:value-type="float">
            <text:p>34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FERREIRA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91" calcext:value-type="float">
            <text:p>33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LISSES GUARANI NET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22" calcext:value-type="float">
            <text:p>29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TOR DOS SANTOS ALMEID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24" calcext:value-type="float">
            <text:p>38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IDER MENEZES LIM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35" calcext:value-type="float">
            <text:p>40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INTON FRAGA ALVES</text:p>
          </table:table-cell>
          <table:table-cell office:value-type="string" calcext:value-type="string">
            <text:p>06/03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02" calcext:value-type="float">
            <text:p>35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LIMA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13" calcext:value-type="float">
            <text:p>40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TON GERALDO TAVARES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44" calcext:value-type="float">
            <text:p>28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MITON ALVES DE SOUZ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57" calcext:value-type="float">
            <text:p>34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 GERALDO TAVAR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68" calcext:value-type="float">
            <text:p>34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TELES DE ANDRADE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3 , DPRQ-DIRETORIA DE PROD E QUALIDADE, SPRO-SUPERIT DE PRODUÇÃO, GER REG DE PRODUÇÃO-CENTRO OESTE</text:p>
          </table:table-cell>
          <table:table-cell office:value-type="float" office:value="88" calcext:value-type="float">
            <text:p>8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4 , DPRQ-DIRETORIA DE PROD E QUALIDADE, SPRO-SUPERIT DE PRODUÇÃO, GER REG DE PRODUÇÃO-METROPOLITAN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44" calcext:value-type="float">
            <text:p>285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MARIO MELO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13" calcext:value-type="float">
            <text:p>35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C ALVES DE MORAIS JUNIOR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66" calcext:value-type="float">
            <text:p>285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LUIZ DE SANTANA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33" calcext:value-type="float">
            <text:p>319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PEREIRA DOS SANTOS</text:p>
          </table:table-cell>
          <table:table-cell office:value-type="string" calcext:value-type="string">
            <text:p>09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023" calcext:value-type="float">
            <text:p>250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UIZA CARVALHO DE ALMEID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44" calcext:value-type="float">
            <text:p>28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TALINO RODRIGUES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13" calcext:value-type="float">
            <text:p>34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OS SANTOS FONTES</text:p>
          </table:table-cell>
          <table:table-cell office:value-type="string" calcext:value-type="string">
            <text:p>01/09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13" calcext:value-type="float">
            <text:p>36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SANTAN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79" calcext:value-type="float">
            <text:p>35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A DOS SANTOS REI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11" calcext:value-type="float">
            <text:p>31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MARCOS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55" calcext:value-type="float">
            <text:p>31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CIO DE OLIVEIRA FREITAS</text:p>
          </table:table-cell>
          <table:table-cell office:value-type="string" calcext:value-type="string">
            <text:p>12/07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91" calcext:value-type="float">
            <text:p>36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GARRET DE ALMEIDA N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57" calcext:value-type="float">
            <text:p>39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GUSTO CEZAR SANTOS DA CRUZ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77" calcext:value-type="float">
            <text:p>317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TRAN ZACARIAS DA CRUZ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55" calcext:value-type="float">
            <text:p>286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INA DOS SANTOS OLIV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35" calcext:value-type="float">
            <text:p>35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LEITE SANTO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05" calcext:value-type="float">
            <text:p>12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UGUSTO PEREIRA DOS SANTOS</text:p>
          </table:table-cell>
          <table:table-cell office:value-type="string" calcext:value-type="string">
            <text:p>08/03/1982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40" calcext:value-type="float">
            <text:p>304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DIOGO SANTOS DI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39" calcext:value-type="float">
            <text:p>305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HENRIQUE SANTOS NASCIMENTO</text:p>
          </table:table-cell>
          <table:table-cell office:value-type="string" calcext:value-type="string">
            <text:p>04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35" calcext:value-type="float">
            <text:p>37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UN LISBOA VICCO DA SILV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66" calcext:value-type="float">
            <text:p>31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ALESSANDRO FEITOSA GOUVEIA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37" calcext:value-type="float">
            <text:p>331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VANSOSTENES SOUZA SANTAN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13" calcext:value-type="float">
            <text:p>41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VERTON DA ROCH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2" calcext:value-type="float">
            <text:p>32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LEY FERREIRA DA SILV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79" calcext:value-type="float">
            <text:p>39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88" calcext:value-type="float">
            <text:p>28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ARLOS DE JESUS SOUZ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80" calcext:value-type="float">
            <text:p>33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DA COSTA FERR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33" calcext:value-type="float">
            <text:p>28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RIEDSON DIAS OLAV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57" calcext:value-type="float">
            <text:p>35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11/2025 <text:s/>- <text:s/>10:40:41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4" calcext:value-type="float">
            <text:p>1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77" calcext:value-type="float">
            <text:p>30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ROBERTO D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79" calcext:value-type="float">
            <text:p>39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VIS JOHN LENON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24" calcext:value-type="float">
            <text:p>35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SANTOS FREITA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072" calcext:value-type="float">
            <text:p>250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ES SILVA DA CONCEICA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79" calcext:value-type="float">
            <text:p>39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DAZIO MOTA SANTO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00" calcext:value-type="float">
            <text:p>28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DEVAN JOSE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46" calcext:value-type="float">
            <text:p>41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SANTOS TELE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35" calcext:value-type="float">
            <text:p>41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SOUZ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02" calcext:value-type="float">
            <text:p>40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SLAINE DA GRAÇA ARAUJO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80" calcext:value-type="float">
            <text:p>36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USTAVO BRUNO AZEVEDO BARR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13" calcext:value-type="float">
            <text:p>40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ANDRADE MARQUES DO SANTOS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57" calcext:value-type="float">
            <text:p>40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VIEIRA DE SOUZ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80" calcext:value-type="float">
            <text:p>41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O JUNIOR ALVES DIAS SOUZ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46" calcext:value-type="float">
            <text:p>41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A CONCEIÇÃO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33" calcext:value-type="float">
            <text:p>284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CONCEICAO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4" calcext:value-type="float">
            <text:p>321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MELO DE OLIVEIR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07" calcext:value-type="float">
            <text:p>60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BATISTA DE MELO</text:p>
          </table:table-cell>
          <table:table-cell office:value-type="string" calcext:value-type="string">
            <text:p>01/03/197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24" calcext:value-type="float">
            <text:p>35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RIBEIRO DOS SANTOS ALV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66" calcext:value-type="float">
            <text:p>28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UISIO DOS SANTOS BEZER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02" calcext:value-type="float">
            <text:p>40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AUJO NETTO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97" calcext:value-type="float">
            <text:p>302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LEINALDO SANTANA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24" calcext:value-type="float">
            <text:p>40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DE SÁ CARDOSO JÚNIOR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33" calcext:value-type="float">
            <text:p>30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MINGOS SOARE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44" calcext:value-type="float">
            <text:p>31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S SANTOS CHAVE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59" calcext:value-type="float">
            <text:p>307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ENILSON DE SOUZA SANTOS</text:p>
          </table:table-cell>
          <table:table-cell office:value-type="string" calcext:value-type="string">
            <text:p>25/07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88" calcext:value-type="float">
            <text:p>284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ENILTON SANTOS</text:p>
          </table:table-cell>
          <table:table-cell office:value-type="string" calcext:value-type="string">
            <text:p>18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99" calcext:value-type="float">
            <text:p>298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OES DE SOUZA FILHO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02" calcext:value-type="float">
            <text:p>35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KLECIO SIQUEIR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11" calcext:value-type="float">
            <text:p>28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OLIVEIRA CINT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33" calcext:value-type="float">
            <text:p>29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IMUNDO DOS SANTOS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66" calcext:value-type="float">
            <text:p>31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LSON MENDONCA SANTO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21" calcext:value-type="float">
            <text:p>301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ILDO DE JESUS FEITOS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57" calcext:value-type="float">
            <text:p>17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NALDO TAVARES DE SANTANA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79" calcext:value-type="float">
            <text:p>33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VANIO SANTOS CHAGA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05" calcext:value-type="float">
            <text:p>245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ZEMI TELES DA SILVA MENEZES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02" calcext:value-type="float">
            <text:p>40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IS FERNANDA SANTOS SILV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68" calcext:value-type="float">
            <text:p>38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ÍS FREIRE MACÊDO CORREI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33" calcext:value-type="float">
            <text:p>31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ALDO TELES FRANKLIM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87" calcext:value-type="float">
            <text:p>301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GAN BISPO FERREIR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86" calcext:value-type="float">
            <text:p>270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CARLOS DE JESUS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46" calcext:value-type="float">
            <text:p>34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CLAUDIO DO SACRAMENTO CRUZ</text:p>
          </table:table-cell>
          <table:table-cell office:value-type="string" calcext:value-type="string">
            <text:p>06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57" calcext:value-type="float">
            <text:p>39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KSWELL SANTANA DOS SANTOS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88" calcext:value-type="float">
            <text:p>28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LUIS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26" calcext:value-type="float">
            <text:p>125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SANTOS MACHADO</text:p>
          </table:table-cell>
          <table:table-cell office:value-type="string" calcext:value-type="string">
            <text:p>20/04/1982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35" calcext:value-type="float">
            <text:p>41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DE SOUZA RODRIGUE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00" calcext:value-type="float">
            <text:p>28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JOSE LIMA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11/2025 <text:s/>- <text:s/>10:40:42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5" calcext:value-type="float">
            <text:p>1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22" calcext:value-type="float">
            <text:p>308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PORTO DOS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57" calcext:value-type="float">
            <text:p>32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ROBERTO CARVALHO LIM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00" calcext:value-type="float">
            <text:p>28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ROBERTO LEAO FERR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44" calcext:value-type="float">
            <text:p>30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URICIO ALEXANDRE SILVA</text:p>
          </table:table-cell>
          <table:table-cell office:value-type="string" calcext:value-type="string">
            <text:p>05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68" calcext:value-type="float">
            <text:p>33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SAMPAIO KUHL</text:p>
          </table:table-cell>
          <table:table-cell office:value-type="string" calcext:value-type="string">
            <text:p>01/10/200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57" calcext:value-type="float">
            <text:p>41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ZAEL ANDRADE DE JESU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77" calcext:value-type="float">
            <text:p>29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ZAEL MARTINS DE SANTANA JUNIO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08" calcext:value-type="float">
            <text:p>267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LSON FERREIRA MOT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00" calcext:value-type="float">
            <text:p>28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DAIR JOSE PRATA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11" calcext:value-type="float">
            <text:p>29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EAS DE FREITAS LEM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8" calcext:value-type="float">
            <text:p>321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DA CONCEICAO SILV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02" calcext:value-type="float">
            <text:p>41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RICARDO NASCIMENTO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35" calcext:value-type="float">
            <text:p>41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91" calcext:value-type="float">
            <text:p>38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GUARANA DOS SANTOS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22" calcext:value-type="float">
            <text:p>31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COSTA DAS NEVES ARAGAO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3" calcext:value-type="float">
            <text:p>32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DOS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02" calcext:value-type="float">
            <text:p>40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FERREIRA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3" calcext:value-type="float">
            <text:p>321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NASCIMENT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44" calcext:value-type="float">
            <text:p>292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WAGNER DE MATOS SANT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46" calcext:value-type="float">
            <text:p>35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DANTA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44" calcext:value-type="float">
            <text:p>29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ARAUJO COSTA</text:p>
          </table:table-cell>
          <table:table-cell office:value-type="string" calcext:value-type="string">
            <text:p>0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24" calcext:value-type="float">
            <text:p>38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ÉRGIO MAGNO SANTOS LEÃO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48" calcext:value-type="float">
            <text:p>269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FERNANDO DE OLIVEIRA ARAUJ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24" calcext:value-type="float">
            <text:p>37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SOARE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99" calcext:value-type="float">
            <text:p>30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 MENEZES GOVEIA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99" calcext:value-type="float">
            <text:p>31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RIANO DANTAS DOS SANTOS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91" calcext:value-type="float">
            <text:p>37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SILVA PER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46" calcext:value-type="float">
            <text:p>38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SOUZA FREITA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4 , DPRQ-DIRETORIA DE PROD E QUALIDADE, SPRO-SUPERIT DE PRODUÇÃO, GER REG DE PRODUÇÃO-METROPOLITANA</text:p>
          </table:table-cell>
          <table:table-cell office:value-type="float" office:value="103" calcext:value-type="float">
            <text:p>10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 , DPRQ-DIRETORIA DE PROD E QUALIDADE, SPRO-SUPERIT DE PRODUÇÃO</text:p>
          </table:table-cell>
          <table:table-cell office:value-type="float" office:value="483" calcext:value-type="float">
            <text:p>48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2 , DPRQ-DIRETORIA DE PROD E QUALIDADE, SQCO - SUPERINTENDÊNCIA DE QUALIDADE E CONTROLE OPERACION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75" calcext:value-type="float">
            <text:p>302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ZZA DE JESUS SANTOS</text:p>
          </table:table-cell>
          <table:table-cell office:value-type="string" calcext:value-type="string">
            <text:p>07/03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65" calcext:value-type="float">
            <text:p>301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GNALDO SANTOS COST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11" calcext:value-type="float">
            <text:p>286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GOME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68" calcext:value-type="float">
            <text:p>41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FRAN BRUNO BARBOSA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2.01 , DPRQ-DIRETORIA DE PROD E QUALIDADE, SQCO - SUPERINTENDÊNCIA DE QUALIDADE E CONTROLE OPERACIONAL, GCVQ-GER DE CONT E VIGILÂNCIA DA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46" calcext:value-type="float">
            <text:p>36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CRISI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242" calcext:value-type="float">
            <text:p>232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VAL GARCIA SANTO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91" calcext:value-type="float">
            <text:p>41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MEL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91" calcext:value-type="float">
            <text:p>40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SON DOS ANJOS SOARE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11" calcext:value-type="float">
            <text:p>30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IDES ALVES DA SILVA PEREIRA NETO</text:p>
          </table:table-cell>
          <table:table-cell office:value-type="string" calcext:value-type="string">
            <text:p>21/11/2005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16" calcext:value-type="float">
            <text:p>330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OLIVEIRA LEMOS DA CRU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79" calcext:value-type="float">
            <text:p>38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BRITO MATOS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13" calcext:value-type="float">
            <text:p>36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ENO JOUDIR SANTOS DIA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35" calcext:value-type="float">
            <text:p>36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MILA NUNES ALVES ROCH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11/2025 <text:s/>- <text:s/>10:40:42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6" calcext:value-type="float">
            <text:p>1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57" calcext:value-type="float">
            <text:p>36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GELO PEREIRA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35" calcext:value-type="float">
            <text:p>36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MINGOS DE JESUS N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02" calcext:value-type="float">
            <text:p>41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DA CRUZ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46" calcext:value-type="float">
            <text:p>36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DIA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80" calcext:value-type="float">
            <text:p>41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ANES CARDOSO ROCHA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80" calcext:value-type="float">
            <text:p>41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JANIA DE SOUZ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0" calcext:value-type="float">
            <text:p>32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ILSON JOSÉ DA SILV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80" calcext:value-type="float">
            <text:p>39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 SANTOS MARQUES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783" calcext:value-type="float">
            <text:p>257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SON TORRES ROCHA</text:p>
          </table:table-cell>
          <table:table-cell office:value-type="string" calcext:value-type="string">
            <text:p>03/11/1987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91" calcext:value-type="float">
            <text:p>33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ZEQUIEL SANTOS FEITO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44" calcext:value-type="float">
            <text:p>311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FEITOS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15" calcext:value-type="float">
            <text:p>307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GNER SILVA TAVARES</text:p>
          </table:table-cell>
          <table:table-cell office:value-type="string" calcext:value-type="string">
            <text:p>13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02" calcext:value-type="float">
            <text:p>36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BERTO NUNES DOS SANTOS JUNIOR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86" calcext:value-type="float">
            <text:p>326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RALI BRASIL DA SILVA GOME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91" calcext:value-type="float">
            <text:p>41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A SILVA MOUR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46" calcext:value-type="float">
            <text:p>36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SANTOS MOU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80" calcext:value-type="float">
            <text:p>36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HONATHAN ALMEIDA FELIX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35" calcext:value-type="float">
            <text:p>37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TUR ALVES DE OLIVEIRA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79" calcext:value-type="float">
            <text:p>39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YVISON SANDES GOMES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80" calcext:value-type="float">
            <text:p>36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IVALD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28" calcext:value-type="float">
            <text:p>509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FÁBIO FIGUEIREDO BEZERRA</text:p>
          </table:table-cell>
          <table:table-cell office:value-type="string" calcext:value-type="string">
            <text:p>01/06/2020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13" calcext:value-type="float">
            <text:p>36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LIX SANTOS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99" calcext:value-type="float">
            <text:p>30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ORLANDO DE FRADE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79" calcext:value-type="float">
            <text:p>36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UBERT OLIVEIR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02" calcext:value-type="float">
            <text:p>35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ZARO DA CRUZ E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91" calcext:value-type="float">
            <text:p>34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VANIO PEDRO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24" calcext:value-type="float">
            <text:p>41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GOMES DE S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68" calcext:value-type="float">
            <text:p>33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VITON GOMES DE MA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24" calcext:value-type="float">
            <text:p>40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ALVES DOS SANTOS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77" calcext:value-type="float">
            <text:p>315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JOSE DOS SANTO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00" calcext:value-type="float">
            <text:p>310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ALVES MELO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00" calcext:value-type="float">
            <text:p>29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EANE DE JESUS SILVA COSMO</text:p>
          </table:table-cell>
          <table:table-cell office:value-type="string" calcext:value-type="string">
            <text:p>1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10" calcext:value-type="float">
            <text:p>301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ROBERTO DE ALMEIDA DAN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7" calcext:value-type="float">
            <text:p>321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AIS SANTOS SANTANA</text:p>
          </table:table-cell>
          <table:table-cell office:value-type="string" calcext:value-type="string">
            <text:p>03/09/2007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02" calcext:value-type="float">
            <text:p>39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EOPHYLO CUSTODIO DIVINO FILH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35" calcext:value-type="float">
            <text:p>39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PEREIRA DOS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02" calcext:value-type="float">
            <text:p>39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SOUZA REZENDE LIM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24" calcext:value-type="float">
            <text:p>36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MBIA LIMA SANTOS</text:p>
          </table:table-cell>
          <table:table-cell office:value-type="string" calcext:value-type="string">
            <text:p>02/04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57" calcext:value-type="float">
            <text:p>33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VIEIRA DA SILVA</text:p>
          </table:table-cell>
          <table:table-cell office:value-type="string" calcext:value-type="string">
            <text:p>06/08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2.01 , DPRQ-DIRETORIA DE PROD E QUALIDADE, SQCO - SUPERINTENDÊNCIA DE QUALIDADE E CONTROLE OPERACIONAL, GCVQ-GER DE CONT E VIGILÂNCIA DA QUALIDADE</text:p>
          </table:table-cell>
          <table:table-cell office:value-type="float" office:value="48" calcext:value-type="float">
            <text:p>4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2.02 , DPRQ-DIRETORIA DE PROD E QUALIDADE, SQCO - SUPERINTENDÊNCIA DE QUALIDADE E CONTROLE OPERACIONAL, GMCO-GER MACROMED E CONTROLE OPERAC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46" calcext:value-type="float">
            <text:p>33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LMO DIAS DO NASCIMENT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46" calcext:value-type="float">
            <text:p>34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VAN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68" calcext:value-type="float">
            <text:p>40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DIAS DO NASCIMENTO</text:p>
          </table:table-cell>
          <table:table-cell office:value-type="string" calcext:value-type="string">
            <text:p>03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79" calcext:value-type="float">
            <text:p>39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IRTON ANDRADE MOT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91" calcext:value-type="float">
            <text:p>37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SANDRO SANTOS TEODOR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11/2025 <text:s/>- <text:s/>10:40:43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7" calcext:value-type="float">
            <text:p>1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91" calcext:value-type="float">
            <text:p>40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NE DALANA ALVES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13" calcext:value-type="float">
            <text:p>33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DE MENDONÇ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46" calcext:value-type="float">
            <text:p>34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OLIVEIRA DOS ANJ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24" calcext:value-type="float">
            <text:p>36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ILSON DA SIL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77" calcext:value-type="float">
            <text:p>30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AZFRAN FEITOSA CARDOS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68" calcext:value-type="float">
            <text:p>34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ENO IAGO SANTOS CARVALH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46" calcext:value-type="float">
            <text:p>33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LENO DOS SANTOS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91" calcext:value-type="float">
            <text:p>39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LE TORRES SILV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35" calcext:value-type="float">
            <text:p>40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OGO LUIZ DOS ANJOS REZENDE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35" calcext:value-type="float">
            <text:p>34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JOSE DA SILV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33" calcext:value-type="float">
            <text:p>29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13" calcext:value-type="float">
            <text:p>33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ANISON RAMIRO DE JESU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02" calcext:value-type="float">
            <text:p>36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LTON FARIAS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24" calcext:value-type="float">
            <text:p>34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ALVES FEITOS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46" calcext:value-type="float">
            <text:p>39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DSON RODRIGUES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24" calcext:value-type="float">
            <text:p>38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TON HENRIQUE DE FREITAS SOUZ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68" calcext:value-type="float">
            <text:p>34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RIQUE BARROS DE ALMEID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24" calcext:value-type="float">
            <text:p>33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FERREIRA HO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80" calcext:value-type="float">
            <text:p>41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IAS SANTOS BISPO</text:p>
          </table:table-cell>
          <table:table-cell office:value-type="string" calcext:value-type="string">
            <text:p>03/02/2020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57" calcext:value-type="float">
            <text:p>39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ERSON RAFAEL DE SOUZA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79" calcext:value-type="float">
            <text:p>37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AN MORIP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13" calcext:value-type="float">
            <text:p>34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FELIX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80" calcext:value-type="float">
            <text:p>33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CILENE BATISTA LIM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44" calcext:value-type="float">
            <text:p>282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ALVES DE SOUZ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13" calcext:value-type="float">
            <text:p>38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GUILHERME DE FARIAS SANTOS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13" calcext:value-type="float">
            <text:p>34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NDESON VIEIRA MA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13" calcext:value-type="float">
            <text:p>38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LI MOURA DA SILV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80" calcext:value-type="float">
            <text:p>40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RLA ADRIANE SANTOS DIAS OLIVEIRA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80" calcext:value-type="float">
            <text:p>39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YTSON DE ALMEIDA REINALD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13" calcext:value-type="float">
            <text:p>34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FILIPE CARVALHO SANTOS MO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91" calcext:value-type="float">
            <text:p>39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TAVIO DOS SANTOS SANTIAGO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02" calcext:value-type="float">
            <text:p>33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DE ARAGÃO GOUVEI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21" calcext:value-type="float">
            <text:p>96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RÍCLES TEIXEIRA DE MORAES DORIA</text:p>
          </table:table-cell>
          <table:table-cell office:value-type="string" calcext:value-type="string">
            <text:p>09/12/1980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24" calcext:value-type="float">
            <text:p>33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 OLIVEIRA DA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35" calcext:value-type="float">
            <text:p>38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KIONY MOTA SANTAN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57" calcext:value-type="float">
            <text:p>41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GOMES MELO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57" calcext:value-type="float">
            <text:p>34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MUEL LINECKER MACHADO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35" calcext:value-type="float">
            <text:p>34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GITIRANA SILVA LIM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68" calcext:value-type="float">
            <text:p>34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EIRA GOIS DOS SANTOS NE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68" calcext:value-type="float">
            <text:p>33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JOSE DOS SANTOS BARBO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57" calcext:value-type="float">
            <text:p>34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R ANDRADE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8" calcext:value-type="float">
            <text:p>321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LSON SOARES GOME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35" calcext:value-type="float">
            <text:p>34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R PEREIR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80" calcext:value-type="float">
            <text:p>33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MARIA LIMA SOU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79" calcext:value-type="float">
            <text:p>40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USA ALVES DE SOUZA LISBOA</text:p>
          </table:table-cell>
          <table:table-cell office:value-type="string" calcext:value-type="string">
            <text:p>08/01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68" calcext:value-type="float">
            <text:p>35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CTOR PANDIA BATIST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11/2025 <text:s/>- <text:s/>10:40:44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8" calcext:value-type="float">
            <text:p>1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57" calcext:value-type="float">
            <text:p>33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ID SANTAN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91" calcext:value-type="float">
            <text:p>37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VALENÇA BITTENCOURT DE JESU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2.02 , DPRQ-DIRETORIA DE PROD E QUALIDADE, SQCO - SUPERINTENDÊNCIA DE QUALIDADE E CONTROLE OPERACIONAL, GMCO-GER MACROMED E CONTROLE OPERAC</text:p>
          </table:table-cell>
          <table:table-cell office:value-type="float" office:value="53" calcext:value-type="float">
            <text:p>5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2.05 , DPRQ-DIRETORIA DE PROD E QUALIDADE, SQCO - SUPERINTENDÊNCIA DE QUALIDADE E CONTROLE OPERACIONAL, GCPR-GER CONTR PERDAS DOS SIST REGIONAIS*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11" calcext:value-type="float">
            <text:p>31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ARLLES ADRIANO SILVA ALVE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2.05 , DPRQ-DIRETORIA DE PROD E QUALIDADE, SQCO - SUPERINTENDÊNCIA DE QUALIDADE E CONTROLE OPERACIONAL, GCPR-GER CONTR PERDAS DOS SIST REGIONAIS*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2 , DPRQ-DIRETORIA DE PROD E QUALIDADE, SQCO - SUPERINTENDÊNCIA DE QUALIDADE E CONTROLE OPERACIONAL</text:p>
          </table:table-cell>
          <table:table-cell office:value-type="float" office:value="106" calcext:value-type="float">
            <text:p>10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 , DPRQ-DIRETORIA DE PROD E QUALIDADE</text:p>
          </table:table-cell>
          <table:table-cell office:value-type="float" office:value="598" calcext:value-type="float">
            <text:p>59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 , DTEC - DIRETORIA TÉCN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66" calcext:value-type="float">
            <text:p>28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MARIA DA SILVA TEIX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05" calcext:value-type="float">
            <text:p>33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FERNANDO BATISTA DE ARAUJ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91" calcext:value-type="float">
            <text:p>38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RISTIAN BARRETO SILVA</text:p>
          </table:table-cell>
          <table:table-cell office:value-type="string" calcext:value-type="string">
            <text:p>09/05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32" calcext:value-type="float">
            <text:p>259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CURVELO FONT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22" calcext:value-type="float">
            <text:p>31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A CRISTOVAO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1 , DTEC - DIRETORIA TÉCNICA, , ATEC - ASSESSORIA TÉCN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02" calcext:value-type="float">
            <text:p>32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SSANDRA DE CARVALHO COST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283" calcext:value-type="float">
            <text:p>182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VALDO FERREIRA DE ANDRADE FILHO</text:p>
          </table:table-cell>
          <table:table-cell office:value-type="string" calcext:value-type="string">
            <text:p>01/02/1983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42" calcext:value-type="float">
            <text:p>326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A MARIA DA PAIXÃO AIRE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1 , DTEC - DIRETORIA TÉCNICA, , ATEC - ASSESSORIA TÉCNIC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 , DTEC - DIRETORIA TÉCNICA,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 , DTEC - DIRETORIA TÉCNICA, SUEN - SUPERINTENDENCIA DE ENGENHAR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91" calcext:value-type="float">
            <text:p>38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SMO GOMES SANTOS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44" calcext:value-type="float">
            <text:p>30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ABRIEL ALMEIDA DE CAMPOS</text:p>
          </table:table-cell>
          <table:table-cell office:value-type="string" calcext:value-type="string">
            <text:p>26/09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57" calcext:value-type="float">
            <text:p>35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HIRLEY SIL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1 , DTEC - DIRETORIA TÉCNICA, SUEN - SUPERINTENDENCIA DE ENGENHARIA, GPRO-GER DE PROJET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13" calcext:value-type="float">
            <text:p>41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CACIA REGINA RESENDE SETTON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02" calcext:value-type="float">
            <text:p>40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AUGUSTO LINHARES DE SOUZA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96" calcext:value-type="float">
            <text:p>327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CAVALCANTE CRUZ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68" calcext:value-type="float">
            <text:p>38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ANTONIO DA CUNHA VIANA NETO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24" calcext:value-type="float">
            <text:p>37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NIQUE NASCIMENT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79" calcext:value-type="float">
            <text:p>38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COSTA FARO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92" calcext:value-type="float">
            <text:p>331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GO SOUSA DE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1 , DTEC - DIRETORIA TÉCNICA, SUEN - SUPERINTENDENCIA DE ENGENHARIA, GPRO-GER DE PROJETOS</text:p>
          </table:table-cell>
          <table:table-cell office:value-type="float" office:value="7" calcext:value-type="float">
            <text:p>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2 , DTEC - DIRETORIA TÉCNICA, SUEN - SUPERINTENDENCIA DE ENGENHARIA, GEOB-GER DE EXECUÇÃO DE OBR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075" calcext:value-type="float">
            <text:p>190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DA SILVA GOIS</text:p>
          </table:table-cell>
          <table:table-cell office:value-type="string" calcext:value-type="string">
            <text:p>25/09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16" calcext:value-type="float">
            <text:p>306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NALD DE CARVALHO JUNIOR</text:p>
          </table:table-cell>
          <table:table-cell office:value-type="string" calcext:value-type="string">
            <text:p>10/05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91" calcext:value-type="float">
            <text:p>41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RISSA SANTOS SAMPAIO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79" calcext:value-type="float">
            <text:p>40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REGINA MOREIRA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64" calcext:value-type="float">
            <text:p>169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JOSE SANTOS SILVA AMADO</text:p>
          </table:table-cell>
          <table:table-cell office:value-type="string" calcext:value-type="string">
            <text:p>26/03/198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2 , DTEC - DIRETORIA TÉCNICA, SUEN - SUPERINTENDENCIA DE ENGENHARIA, GEOB-GER DE EXECUÇÃO DE OBRAS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3 , DTEC - DIRETORIA TÉCNICA, SUEN - SUPERINTENDENCIA DE ENGENHARIA, GEOE-GER.DE EXECUÇÃO DE OBRAS ESTRUTURANT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11/2025 <text:s/>- <text:s/>10:40:44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9" calcext:value-type="float">
            <text:p>1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85" calcext:value-type="float">
            <text:p>263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BEZERRA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6" calcext:value-type="float">
            <text:p>321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NILSON PEREIRA DOS SANTOS</text:p>
          </table:table-cell>
          <table:table-cell office:value-type="string" calcext:value-type="string">
            <text:p>12/11/200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35" calcext:value-type="float">
            <text:p>37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DSTONE DANTA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80" calcext:value-type="float">
            <text:p>37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RTHUR LINS BARBOSA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68" calcext:value-type="float">
            <text:p>39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YLINE PEREIRA BEZERR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3 , DTEC - DIRETORIA TÉCNICA, SUEN - SUPERINTENDENCIA DE ENGENHARIA, GEOE-GER.DE EXECUÇÃO DE OBRAS ESTRUTURANTES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 , DTEC - DIRETORIA TÉCNICA, SUEN - SUPERINTENDENCIA DE ENGENHARIA</text:p>
          </table:table-cell>
          <table:table-cell office:value-type="float" office:value="20" calcext:value-type="float">
            <text:p>2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2 , DTEC - DIRETORIA TÉCNICA, SGAT-SUPERINTEND.DE GESTÃO DE ATIV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88" calcext:value-type="float">
            <text:p>299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IDIA DE SENA SILVA COST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32" calcext:value-type="float">
            <text:p>267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FIGUEIRED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2.01 , DTEC - DIRETORIA TÉCNICA, SGAT-SUPERINTEND.DE GESTÃO DE ATIVOS, GMSP-GER DE MANUT DOS SIST DE PRODU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334" calcext:value-type="float">
            <text:p>83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ILTON SILVEIRA HORA</text:p>
          </table:table-cell>
          <table:table-cell office:value-type="string" calcext:value-type="string">
            <text:p>02/07/1979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13" calcext:value-type="float">
            <text:p>35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LIMA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24" calcext:value-type="float">
            <text:p>40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GUSTAVO DOS SANTOS SOUZA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79" calcext:value-type="float">
            <text:p>41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SOARES DA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46" calcext:value-type="float">
            <text:p>39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REO RENE RODRIGUES DO NASCIMENT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96" calcext:value-type="float">
            <text:p>303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VES RODRIGUE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22" calcext:value-type="float">
            <text:p>30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ARLES WASHINGTON BERNARDO DOS SANTOS</text:p>
          </table:table-cell>
          <table:table-cell office:value-type="string" calcext:value-type="string">
            <text:p>01/1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66" calcext:value-type="float">
            <text:p>293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BSON SANTANA DOS SANT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55" calcext:value-type="float">
            <text:p>307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 SANTOS SANTANA</text:p>
          </table:table-cell>
          <table:table-cell office:value-type="string" calcext:value-type="string">
            <text:p>03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79" calcext:value-type="float">
            <text:p>33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ON DOS SANTOS BISP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35" calcext:value-type="float">
            <text:p>37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RICK PASSOS DA INVENCA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24" calcext:value-type="float">
            <text:p>35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RNIVAL DA CONCEIÇA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99" calcext:value-type="float">
            <text:p>293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ANIO MACHADO VASCONCEL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55" calcext:value-type="float">
            <text:p>31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ON JOSE DOS SANTOS</text:p>
          </table:table-cell>
          <table:table-cell office:value-type="string" calcext:value-type="string">
            <text:p>03/04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57" calcext:value-type="float">
            <text:p>41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EU VIEIRA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91" calcext:value-type="float">
            <text:p>39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CSON DE SOUZA BISP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52" calcext:value-type="float">
            <text:p>327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ONIDES JOSE SANTOS JUNIOR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60" calcext:value-type="float">
            <text:p>330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SANTOS ANDRADE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24" calcext:value-type="float">
            <text:p>34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X ALEXANDRE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24" calcext:value-type="float">
            <text:p>33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JOSE SOARES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68" calcext:value-type="float">
            <text:p>39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LUIZ ALBUQUERQUE SAND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11" calcext:value-type="float">
            <text:p>31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HEYSON SOUZA DE OLIVEIR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77" calcext:value-type="float">
            <text:p>307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ILSON MORAES MOTA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80" calcext:value-type="float">
            <text:p>35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LDICELIO DA SILV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80" calcext:value-type="float">
            <text:p>35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ELON VIEIRA LIM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13" calcext:value-type="float">
            <text:p>39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HATAN SANTOS DA SILV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88" calcext:value-type="float">
            <text:p>29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EMIR BOMFIM JUNIO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55" calcext:value-type="float">
            <text:p>28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RTON OLIVEIRA SANTANA JUNIOR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99" calcext:value-type="float">
            <text:p>294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ORGES FERREIRA DA SILVA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35" calcext:value-type="float">
            <text:p>39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ILVAN CLARINDO TAVARE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68" calcext:value-type="float">
            <text:p>37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ONCALVES DE LIMA JUNIOR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86" calcext:value-type="float">
            <text:p>302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FAEL CONCEICAO BARR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91" calcext:value-type="float">
            <text:p>40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ROMISSON CORCINO LEAL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79" calcext:value-type="float">
            <text:p>40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AMES NASCIMENTO JUNIOR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11/2025 <text:s/>- <text:s/>10:40:45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0" calcext:value-type="float">
            <text:p>2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44" calcext:value-type="float">
            <text:p>29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ALDO MORAES DE SOUZ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83" calcext:value-type="float">
            <text:p>305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RACI MANUEL ARAUJO FILHO</text:p>
          </table:table-cell>
          <table:table-cell office:value-type="string" calcext:value-type="string">
            <text:p>02/05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02" calcext:value-type="float">
            <text:p>34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ANDRO SANTOS DA PAIXAO MUNIZ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24" calcext:value-type="float">
            <text:p>39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OLIVEIRA OLIV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79" calcext:value-type="float">
            <text:p>34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EMANUEL SILVA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57" calcext:value-type="float">
            <text:p>33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E SOU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02" calcext:value-type="float">
            <text:p>39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CKSON FLAVIO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91" calcext:value-type="float">
            <text:p>35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DISSON DA SILVA AMORIM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6" calcext:value-type="float">
            <text:p>32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GOMES DOS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68" calcext:value-type="float">
            <text:p>41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SANTOS ALMEID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68" calcext:value-type="float">
            <text:p>41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TON FREITAS NASCIMEN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55" calcext:value-type="float">
            <text:p>30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GERIO PEREIRA DOS SANTOS</text:p>
          </table:table-cell>
          <table:table-cell office:value-type="string" calcext:value-type="string">
            <text:p>1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22" calcext:value-type="float">
            <text:p>29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ITAGORAS MOURA DE ANDRADE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57" calcext:value-type="float">
            <text:p>39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ALMEIDA DE MEDEIR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35" calcext:value-type="float">
            <text:p>39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DA CRUZ PEREIR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13" calcext:value-type="float">
            <text:p>34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FERREIR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46" calcext:value-type="float">
            <text:p>35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ENIQUE DE JESUS SOAR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79" calcext:value-type="float">
            <text:p>35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UBENS DE JESUS DOROTE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46" calcext:value-type="float">
            <text:p>36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A SILVA ROCH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57" calcext:value-type="float">
            <text:p>34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ARAUJO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528" calcext:value-type="float">
            <text:p>11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SHINGTON LUIZ LIMA DE ALMEIDA</text:p>
          </table:table-cell>
          <table:table-cell office:value-type="string" calcext:value-type="string">
            <text:p>07/12/1981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91" calcext:value-type="float">
            <text:p>37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VITORIO DOS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2.01 , DTEC - DIRETORIA TÉCNICA, SGAT-SUPERINTEND.DE GESTÃO DE ATIVOS, GMSP-GER DE MANUT DOS SIST DE PRODUÇÃO</text:p>
          </table:table-cell>
          <table:table-cell office:value-type="float" office:value="56" calcext:value-type="float">
            <text:p>5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2.02 , DTEC - DIRETORIA TÉCNICA, SGAT-SUPERINTEND.DE GESTÃO DE ATIVOS, GMAD-GER DE MANUT DE ADUTOR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57" calcext:value-type="float">
            <text:p>39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A SILVA OCÉ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35" calcext:value-type="float">
            <text:p>35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EZAR SOAR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55" calcext:value-type="float">
            <text:p>311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MENES SANTOS RIBEIRO</text:p>
          </table:table-cell>
          <table:table-cell office:value-type="string" calcext:value-type="string">
            <text:p>10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78" calcext:value-type="float">
            <text:p>3237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FRAN SILVA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775" calcext:value-type="float">
            <text:p>257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JOSE DE ALMEIDA</text:p>
          </table:table-cell>
          <table:table-cell office:value-type="string" calcext:value-type="string">
            <text:p>13/10/198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68" calcext:value-type="float">
            <text:p>35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ORGE LUIZ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24" calcext:value-type="float">
            <text:p>40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LLEY MATOS TAVARES SANTOS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57" calcext:value-type="float">
            <text:p>35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MIR FARIA DORI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59" calcext:value-type="float">
            <text:p>331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OLIVEIRA FILH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79" calcext:value-type="float">
            <text:p>37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A SILVA SOUSA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80" calcext:value-type="float">
            <text:p>39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VES LIMA DE OLIVEIR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13" calcext:value-type="float">
            <text:p>35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RNANDES SANTOS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66" calcext:value-type="float">
            <text:p>30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NIVALDA ALVES DOS SANTO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80" calcext:value-type="float">
            <text:p>40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DNEY BARROS SANTOS</text:p>
          </table:table-cell>
          <table:table-cell office:value-type="string" calcext:value-type="string">
            <text:p>05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79" calcext:value-type="float">
            <text:p>39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ANDRÉ DE JESU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2.02 , DTEC - DIRETORIA TÉCNICA, SGAT-SUPERINTEND.DE GESTÃO DE ATIVOS, GMAD-GER DE MANUT DE ADUTORAS</text:p>
          </table:table-cell>
          <table:table-cell office:value-type="float" office:value="15" calcext:value-type="float">
            <text:p>1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2.03 , DTEC - DIRETORIA TÉCNICA, SGAT-SUPERINTEND.DE GESTÃO DE ATIVOS, GIGE-GER.DE INFRAESTRUT E GESTÃO ENERGÉT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79" calcext:value-type="float">
            <text:p>40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ÁRBARA RAMOS CARVALHO DE SÁ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57" calcext:value-type="float">
            <text:p>38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ZIO TIGRE DE OLIVEIR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13" calcext:value-type="float">
            <text:p>37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MONTEIR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81" calcext:value-type="float">
            <text:p>417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ZABELLA CRISTINA MELO DE GOIS</text:p>
          </table:table-cell>
          <table:table-cell office:value-type="string" calcext:value-type="string">
            <text:p>18/01/2021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11/2025 <text:s/>- <text:s/>10:40:46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1" calcext:value-type="float">
            <text:p>2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99" calcext:value-type="float">
            <text:p>29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IEL PEREIRA SOUZA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46" calcext:value-type="float">
            <text:p>38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FERREIRA DOS SANT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24" calcext:value-type="float">
            <text:p>36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OLIVEIRA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2.03 , DTEC - DIRETORIA TÉCNICA, SGAT-SUPERINTEND.DE GESTÃO DE ATIVOS, GIGE-GER.DE INFRAESTRUT E GESTÃO ENERGÉTICA</text:p>
          </table:table-cell>
          <table:table-cell office:value-type="float" office:value="7" calcext:value-type="float">
            <text:p>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2 , DTEC - DIRETORIA TÉCNICA, SGAT-SUPERINTEND.DE GESTÃO DE ATIVOS</text:p>
          </table:table-cell>
          <table:table-cell office:value-type="float" office:value="80" calcext:value-type="float">
            <text:p>8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 , DTEC - DIRETORIA TÉCNICA</text:p>
          </table:table-cell>
          <table:table-cell office:value-type="float" office:value="108" calcext:value-type="float">
            <text:p>10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 , DIAD - DIRETORIA ADMINIST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4" calcext:value-type="float">
            <text:p>321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LIANA DA SILVA CARVALH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80" calcext:value-type="float">
            <text:p>37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ERONICA ISMERIM BARRETO DE OLIVEIR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60" calcext:value-type="float">
            <text:p>509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LADIMIR ALVES TORRES</text:p>
          </table:table-cell>
          <table:table-cell office:value-type="string" calcext:value-type="string">
            <text:p>29/01/2025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1 , DIAD - DIRETORIA ADMINISTRATIVA, , ATAD - ASSESSORIA TÉCNICA ADMINIST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79" calcext:value-type="float">
            <text:p>41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TIAGO VIEIR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61" calcext:value-type="float">
            <text:p>329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ANE ALVES PEREIRA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1 , DIAD - DIRETORIA ADMINISTRATIVA, , ATAD - ASSESSORIA TÉCNICA ADMINISTRATIV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5 , DIAD - DIRETORIA ADMINISTRATIVA, ,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25" calcext:value-type="float">
            <text:p>332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O EDUARDO KIERKIGARD LIMA CAMP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5 , DIAD - DIRETORIA ADMINISTRATIVA, ,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 , DIAD - DIRETORIA ADMINISTRATIVA,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1 , DIAD - DIRETORIA ADMINISTRATIVA, SGPE-SUPERINT DE GESTÃO DE PESSOAS, GPPE–GER DE PROC DE GESTÃO DE PESSO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22" calcext:value-type="float">
            <text:p>30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A OLIVEIRA ANDRADE</text:p>
          </table:table-cell>
          <table:table-cell office:value-type="string" calcext:value-type="string">
            <text:p>08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996" calcext:value-type="float">
            <text:p>179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ECIO FERREIRA DA SILVA</text:p>
          </table:table-cell>
          <table:table-cell office:value-type="string" calcext:value-type="string">
            <text:p>24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4" calcext:value-type="float">
            <text:p>32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GNALDO CESAR OLIVEIRA SANTOS</text:p>
          </table:table-cell>
          <table:table-cell office:value-type="string" calcext:value-type="string">
            <text:p>12/11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68" calcext:value-type="float">
            <text:p>37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NE DE JESUS LIM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46" calcext:value-type="float">
            <text:p>37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NSO JULIO GO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36" calcext:value-type="float">
            <text:p>308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LAUDIA DA SILVA MONTEIRO</text:p>
          </table:table-cell>
          <table:table-cell office:value-type="string" calcext:value-type="string">
            <text:p>16/08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71" calcext:value-type="float">
            <text:p>3307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A LUIZA SALGADO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02" calcext:value-type="float">
            <text:p>41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ÔNIO COSTA SANTOS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7" calcext:value-type="float">
            <text:p>321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DILLES SOUZA FERREIRA</text:p>
          </table:table-cell>
          <table:table-cell office:value-type="string" calcext:value-type="string">
            <text:p>01/11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22" calcext:value-type="float">
            <text:p>291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INE LEAO SANTAN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00" calcext:value-type="float">
            <text:p>31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ERSON SILVEIRA PEDREIRA</text:p>
          </table:table-cell>
          <table:table-cell office:value-type="string" calcext:value-type="string">
            <text:p>12/06/200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88" calcext:value-type="float">
            <text:p>30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ENICE NASCIMENTO DOS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20" calcext:value-type="float">
            <text:p>509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E PINHEIRO DA SILVA</text:p>
          </table:table-cell>
          <table:table-cell office:value-type="string" calcext:value-type="string">
            <text:p>01/09/2019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54" calcext:value-type="float">
            <text:p>301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MECENAS DE FARIA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99" calcext:value-type="float">
            <text:p>307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ENAI ANDRADE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79" calcext:value-type="float">
            <text:p>36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ZORZETTO</text:p>
          </table:table-cell>
          <table:table-cell office:value-type="string" calcext:value-type="string">
            <text:p>15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82" calcext:value-type="float">
            <text:p>330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LA JULISSE MENDES MEDEIR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57" calcext:value-type="float">
            <text:p>40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CHAVES DE CARVALHO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62" calcext:value-type="float">
            <text:p>328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KELLI DE MELO MESSIA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55" calcext:value-type="float">
            <text:p>32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NILDE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46" calcext:value-type="float">
            <text:p>40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NS MACIEL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13" calcext:value-type="float">
            <text:p>41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ARA VIEIRA DE JESU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7" calcext:value-type="float">
            <text:p>321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FERNANDES DE BRITT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35" calcext:value-type="float">
            <text:p>33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SOUZA DE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11/2025 <text:s/>- <text:s/>10:40:46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2" calcext:value-type="float">
            <text:p>2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88" calcext:value-type="float">
            <text:p>28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 IGOR DE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57" calcext:value-type="float">
            <text:p>41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REGORIO DOS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80" calcext:value-type="float">
            <text:p>38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RINDADE CRUZ JUNIOR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80" calcext:value-type="float">
            <text:p>40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MILA FREITAS SILVA DOS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11" calcext:value-type="float">
            <text:p>29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TIA CILENE OLIVEIRA BARROS</text:p>
          </table:table-cell>
          <table:table-cell office:value-type="string" calcext:value-type="string">
            <text:p>0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40" calcext:value-type="float">
            <text:p>259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HENRIQUE TAVARES CRUZ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889" calcext:value-type="float">
            <text:p>178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SOUZA SILVA</text:p>
          </table:table-cell>
          <table:table-cell office:value-type="string" calcext:value-type="string">
            <text:p>19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91" calcext:value-type="float">
            <text:p>39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SANDRA ALMEIDA DE OLIVEIR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83" calcext:value-type="float">
            <text:p>329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RA REIS FERR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55" calcext:value-type="float">
            <text:p>29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ANTOS BARRET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70" calcext:value-type="float">
            <text:p>307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SANTOS SANTANA</text:p>
          </table:table-cell>
          <table:table-cell office:value-type="string" calcext:value-type="string">
            <text:p>21/07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02" calcext:value-type="float">
            <text:p>41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US LAZARO DA COSTA SANTO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88" calcext:value-type="float">
            <text:p>324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APARECIDA CALAZANS MOT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46" calcext:value-type="float">
            <text:p>33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BLO PRATA GAM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214" calcext:value-type="float">
            <text:p>152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MARIA DA FONSECA PORTO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22" calcext:value-type="float">
            <text:p>32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MENDES HEINRICH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35" calcext:value-type="float">
            <text:p>36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LOPE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39" calcext:value-type="float">
            <text:p>329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PEREIRA SIMOES DOS REI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00" calcext:value-type="float">
            <text:p>320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VASCONCELOS SILVA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77" calcext:value-type="float">
            <text:p>29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TA VIEIRA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79" calcext:value-type="float">
            <text:p>33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FERNANDO MENESES DE OLIVEIRA</text:p>
          </table:table-cell>
          <table:table-cell office:value-type="string" calcext:value-type="string">
            <text:p>14/08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72" calcext:value-type="float">
            <text:p>329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MIRINYS ALVES PEREIRA LEMO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11" calcext:value-type="float">
            <text:p>293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HENRIQUE GOMES FERREIR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46" calcext:value-type="float">
            <text:p>35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LMA MARI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33" calcext:value-type="float">
            <text:p>31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HEYLA MATOS ACCIOLY LIN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216" calcext:value-type="float">
            <text:p>192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RICARDO DE SA</text:p>
          </table:table-cell>
          <table:table-cell office:value-type="string" calcext:value-type="string">
            <text:p>22/10/1984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1" calcext:value-type="float">
            <text:p>509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RCISIO FONTES DOS SANTOS</text:p>
          </table:table-cell>
          <table:table-cell office:value-type="string" calcext:value-type="string">
            <text:p>13/07/2022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02" calcext:value-type="float">
            <text:p>39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TOR CORBAL QUARANT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33" calcext:value-type="float">
            <text:p>32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ZENILTON SANTOS FILHO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1 , DIAD - DIRETORIA ADMINISTRATIVA, SGPE-SUPERINT DE GESTÃO DE PESSOAS, GPPE–GER DE PROC DE GESTÃO DE PESSOAS</text:p>
          </table:table-cell>
          <table:table-cell office:value-type="float" office:value="53" calcext:value-type="float">
            <text:p>5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2 , DIAD - DIRETORIA ADMINISTRATIVA, SGPE-SUPERINT DE GESTÃO DE PESSOAS, GGSS-GER DE GESTÃO SAÚDE E SEG DO TRAB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13" calcext:value-type="float">
            <text:p>37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GOMES CARDOS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13" calcext:value-type="float">
            <text:p>40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ISIO SILVA LIMA AGUIAR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TEC SEGURA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2" calcext:value-type="float">
            <text:p>509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ANGELICA SOUZA SILVEIRA</text:p>
          </table:table-cell>
          <table:table-cell office:value-type="string" calcext:value-type="string">
            <text:p>13/04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02" calcext:value-type="float">
            <text:p>41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YEL VILANOVA SILV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77" calcext:value-type="float">
            <text:p>306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I ROCHA DE ANDRADE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80" calcext:value-type="float">
            <text:p>40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LIMA SANTAN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35" calcext:value-type="float">
            <text:p>34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LEONARDO CRUZ LIMA GARCIA</text:p>
          </table:table-cell>
          <table:table-cell office:value-type="string" calcext:value-type="string">
            <text:p>01/09/2014</text:p>
          </table:table-cell>
          <table:table-cell office:value-type="string" calcext:value-type="string">
            <text:p>MEDICO DO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68" calcext:value-type="float">
            <text:p>37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CRISTINA DO NASCIMENTO V LIBER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 SEGURA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79" calcext:value-type="float">
            <text:p>37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ZE ANNE MENEZE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ENFERMEIRO DO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46" calcext:value-type="float">
            <text:p>37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A CRAVO DE BARROS RODRIGU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UX ENFERMAGEM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2 , DIAD - DIRETORIA ADMINISTRATIVA, SGPE-SUPERINT DE GESTÃO DE PESSOAS, GGSS-GER DE GESTÃO SAÚDE E SEG DO TRAB</text:p>
          </table:table-cell>
          <table:table-cell office:value-type="float" office:value="10" calcext:value-type="float">
            <text:p>1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 , DIAD - DIRETORIA ADMINISTRATIVA, SGPE-SUPERINT DE GESTÃO DE PESSOAS</text:p>
          </table:table-cell>
          <table:table-cell office:value-type="float" office:value="63" calcext:value-type="float">
            <text:p>6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1 , DIAD - DIRETORIA ADMINISTRATIVA, SUAD-SUPERINT ADMINISTRATIVA, GAAD - GERÊNCIA DE APOIO ADMINISTRATIV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46" calcext:value-type="float">
            <text:p>41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MIR MATOS DE SANTAN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11/2025 <text:s/>- <text:s/>10:40:47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3" calcext:value-type="float">
            <text:p>2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80" calcext:value-type="float">
            <text:p>41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AULIO SANTOS FILH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46" calcext:value-type="float">
            <text:p>36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TIA CILENE DOS SANTOS</text:p>
          </table:table-cell>
          <table:table-cell office:value-type="string" calcext:value-type="string">
            <text:p>23/03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2" calcext:value-type="float">
            <text:p>321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DIAS ANSELM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24" calcext:value-type="float">
            <text:p>39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RICARDO DOS REI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88" calcext:value-type="float">
            <text:p>31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 DE SANTANA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46" calcext:value-type="float">
            <text:p>38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OLIVEIRA AZEVEDO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66" calcext:value-type="float">
            <text:p>30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ALDO DE SOUSA SILVA</text:p>
          </table:table-cell>
          <table:table-cell office:value-type="string" calcext:value-type="string">
            <text:p>01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13" calcext:value-type="float">
            <text:p>41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RAIMUNDO DA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46" calcext:value-type="float">
            <text:p>38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LIN SANTOS VIEIRA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44" calcext:value-type="float">
            <text:p>315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HIGINO RODRIGUES</text:p>
          </table:table-cell>
          <table:table-cell office:value-type="string" calcext:value-type="string">
            <text:p>08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22" calcext:value-type="float">
            <text:p>320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RODRIGUES BELARMINO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88" calcext:value-type="float">
            <text:p>28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MATIA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58" calcext:value-type="float">
            <text:p>274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LDO SILV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DESENH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28" calcext:value-type="float">
            <text:p>30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CARLOS DOS SANTOS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62" calcext:value-type="float">
            <text:p>88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ILVA</text:p>
          </table:table-cell>
          <table:table-cell office:value-type="string" calcext:value-type="string">
            <text:p>01/02/1980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55" calcext:value-type="float">
            <text:p>31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MILTON VIEIRA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46" calcext:value-type="float">
            <text:p>35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44" calcext:value-type="float">
            <text:p>31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ILDA DOS SANTOS</text:p>
          </table:table-cell>
          <table:table-cell office:value-type="string" calcext:value-type="string">
            <text:p>09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99" calcext:value-type="float">
            <text:p>29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CIMARY KARINE TAVARES SANTOS</text:p>
          </table:table-cell>
          <table:table-cell office:value-type="string" calcext:value-type="string">
            <text:p>19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57" calcext:value-type="float">
            <text:p>36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LY CRISTIANE ALMEIDA F.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57" calcext:value-type="float">
            <text:p>38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ISSIA PAULA SOCORRO FRAGA MORA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13" calcext:value-type="float">
            <text:p>39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DA SILVA PEREIR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73" calcext:value-type="float">
            <text:p>304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ANTOS</text:p>
          </table:table-cell>
          <table:table-cell office:value-type="string" calcext:value-type="string">
            <text:p>2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44" calcext:value-type="float">
            <text:p>29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IVANIA DO COUTO MELO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57" calcext:value-type="float">
            <text:p>37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VERACI LEITE SANTOS LOP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88" calcext:value-type="float">
            <text:p>29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IDE ALVES FARIAS</text:p>
          </table:table-cell>
          <table:table-cell office:value-type="string" calcext:value-type="string">
            <text:p>17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33" calcext:value-type="float">
            <text:p>298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MAR LIRA BARBOSA SANT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99" calcext:value-type="float">
            <text:p>285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RA LEITE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6" calcext:value-type="float">
            <text:p>321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SANAS ALVES CENTURION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1 , DIAD - DIRETORIA ADMINISTRATIVA, SUAD-SUPERINT ADMINISTRATIVA, GAAD - GERÊNCIA DE APOIO ADMINISTRATIVO</text:p>
          </table:table-cell>
          <table:table-cell office:value-type="float" office:value="30" calcext:value-type="float">
            <text:p>3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2 , DIAD - DIRETORIA ADMINISTRATIVA, SUAD-SUPERINT ADMINISTRATIVA, GTIC-GER DE TECNOLOGIA DA INFORM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46" calcext:value-type="float">
            <text:p>41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AROLINE CASTRO SILVEIRA</text:p>
          </table:table-cell>
          <table:table-cell office:value-type="string" calcext:value-type="string">
            <text:p>04/06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84" calcext:value-type="float">
            <text:p>328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ARLOS ARAGAO MELO SANTO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54" calcext:value-type="float">
            <text:p>260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LMA VIEIRA PRESCINC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77" calcext:value-type="float">
            <text:p>311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GOIS SILVA JUNIOR</text:p>
          </table:table-cell>
          <table:table-cell office:value-type="string" calcext:value-type="string">
            <text:p>12/0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77" calcext:value-type="float">
            <text:p>295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TON GAMA DO NASCIMENTO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57" calcext:value-type="float">
            <text:p>37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DERSON ALVES COST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47" calcext:value-type="float">
            <text:p>332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COSTA MACED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79" calcext:value-type="float">
            <text:p>38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MEDEIROS MOREIRA</text:p>
          </table:table-cell>
          <table:table-cell office:value-type="string" calcext:value-type="string">
            <text:p>15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13" calcext:value-type="float">
            <text:p>38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MOREIRA DE MELO JUNIOR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NALISTA DE SISTEM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2 , DIAD - DIRETORIA ADMINISTRATIVA, SUAD-SUPERINT ADMINISTRATIVA, GTIC-GER DE TECNOLOGIA DA INFORMAÇÃO</text:p>
          </table:table-cell>
          <table:table-cell office:value-type="float" office:value="9" calcext:value-type="float">
            <text:p>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 , DIAD - DIRETORIA ADMINISTRATIVA, SUAD-SUPERINT ADMINISTRATIVA</text:p>
          </table:table-cell>
          <table:table-cell office:value-type="float" office:value="39" calcext:value-type="float">
            <text:p>3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 , DIAD - DIRETORIA ADMINISTRATIVA</text:p>
          </table:table-cell>
          <table:table-cell office:value-type="float" office:value="108" calcext:value-type="float">
            <text:p>10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 , DMES-DIRETORIA DE MERCADO,EXPANSÃO E SUSTENTABI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11/2025 <text:s/>- <text:s/>10:40:48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4" calcext:value-type="float">
            <text:p>2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24" calcext:value-type="float">
            <text:p>37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ANDA DA SILVA ALVE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18" calcext:value-type="float">
            <text:p>328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IZA VALERIA DA SILVA SOBRAL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5" calcext:value-type="float">
            <text:p>50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QUINTILIANO DA FONSECA NETO</text:p>
          </table:table-cell>
          <table:table-cell office:value-type="string" calcext:value-type="string">
            <text:p>01/03/2023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68" calcext:value-type="float">
            <text:p>38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WANE MONTEIRO BRITO SOARES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 , DMES-DIRETORIA DE MERCADO,EXPANSÃO E SUSTENTABILIDADE, SUSD-SUPERINTEND DE SUSTENTABILIDADE E DESENVOLV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00" calcext:value-type="float">
            <text:p>31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A REGINA PEREIRA DOS SANTO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1 , DMES-DIRETORIA DE MERCADO,EXPANSÃO E SUSTENTABILIDADE, SUSD-SUPERINTEND DE SUSTENTABILIDADE E DESENVOLV, GESA-GER SOCIOAMBIEN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24" calcext:value-type="float">
            <text:p>36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NAZARIO DANTA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24" calcext:value-type="float">
            <text:p>37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O CORREIA DA SILVA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11" calcext:value-type="float">
            <text:p>30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ANDRA DOS SANTO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33" calcext:value-type="float">
            <text:p>282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SDRA DE JESUS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11" calcext:value-type="float">
            <text:p>315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GONCALVES ARANHA JUNIOR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11" calcext:value-type="float">
            <text:p>29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UGUSTO BARRETO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22" calcext:value-type="float">
            <text:p>296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NUNES PORTEL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54" calcext:value-type="float">
            <text:p>325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RGE SILVA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35" calcext:value-type="float">
            <text:p>38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RCELINO DE AZEVEDO PRATA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02" calcext:value-type="float">
            <text:p>37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MARIO BARRET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91" calcext:value-type="float">
            <text:p>36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NIGGYA SANTOS BARROS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11" calcext:value-type="float">
            <text:p>314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LEO DE OLIVEIRA RODRIGUES</text:p>
          </table:table-cell>
          <table:table-cell office:value-type="string" calcext:value-type="string">
            <text:p>03/04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13" calcext:value-type="float">
            <text:p>38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OLIVEIRA DE SA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81" calcext:value-type="float">
            <text:p>307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DE SOUZA MENEZES</text:p>
          </table:table-cell>
          <table:table-cell office:value-type="string" calcext:value-type="string">
            <text:p>25/07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55" calcext:value-type="float">
            <text:p>29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ERIA KATHERINE SANTOS SOUZA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1 , DMES-DIRETORIA DE MERCADO,EXPANSÃO E SUSTENTABILIDADE, SUSD-SUPERINTEND DE SUSTENTABILIDADE E DESENVOLV, GESA-GER SOCIOAMBIENTAL</text:p>
          </table:table-cell>
          <table:table-cell office:value-type="float" office:value="15" calcext:value-type="float">
            <text:p>1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2 , DMES-DIRETORIA DE MERCADO,EXPANSÃO E SUSTENTABILIDADE, SUSD-SUPERINTEND DE SUSTENTABILIDADE E DESENVOLV, GMSB-GERÊNCIA DE MANANCIAIS E SEG DE BARRAGEN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66" calcext:value-type="float">
            <text:p>29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A VANESSA SANTOS MARCELO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13" calcext:value-type="float">
            <text:p>40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OVES CONCEIÇÃO DE OLIVEIRA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91" calcext:value-type="float">
            <text:p>33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VIEIRA DE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13" calcext:value-type="float">
            <text:p>39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ON DOS SANTOS SILV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33" calcext:value-type="float">
            <text:p>31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PEDRO CERQUEIRA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68" calcext:value-type="float">
            <text:p>39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OS SANTOS JUNIOR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99" calcext:value-type="float">
            <text:p>31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ISVALDO ANDRADE REGI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22" calcext:value-type="float">
            <text:p>316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RNANDES DE OLIVEIRA SANTOS</text:p>
          </table:table-cell>
          <table:table-cell office:value-type="string" calcext:value-type="string">
            <text:p>04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33" calcext:value-type="float">
            <text:p>31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ILTON OLIVEIRA JUNIOR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11" calcext:value-type="float">
            <text:p>29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LUCAS LIMA DOS SANTOS ARAUJ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44" calcext:value-type="float">
            <text:p>293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E SANTOS MELO</text:p>
          </table:table-cell>
          <table:table-cell office:value-type="string" calcext:value-type="string">
            <text:p>01/02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11" calcext:value-type="float">
            <text:p>316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ALVES DE SOUZA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22" calcext:value-type="float">
            <text:p>28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R PEREIRA DE CARVALH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68" calcext:value-type="float">
            <text:p>37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ERLAN NOGUEIRA SANTOS</text:p>
          </table:table-cell>
          <table:table-cell office:value-type="string" calcext:value-type="string">
            <text:p>05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2 , DMES-DIRETORIA DE MERCADO,EXPANSÃO E SUSTENTABILIDADE, SUSD-SUPERINTEND DE SUSTENTABILIDADE E DESENVOLV, GMSB-GERÊNCIA DE MANANCIAIS E SEG DE BARRAGENS</text:p>
          </table:table-cell>
          <table:table-cell office:value-type="float" office:value="14" calcext:value-type="float">
            <text:p>1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 , DMES-DIRETORIA DE MERCADO,EXPANSÃO E SUSTENTABILIDADE, SUSD-SUPERINTEND DE SUSTENTABILIDADE E DESENVOLV</text:p>
          </table:table-cell>
          <table:table-cell office:value-type="float" office:value="30" calcext:value-type="float">
            <text:p>3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2 , DMES-DIRETORIA DE MERCADO,EXPANSÃO E SUSTENTABILIDADE, SUNP-SUPERINTEND DE NOVOS PROJET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27" calcext:value-type="float">
            <text:p>306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FERNANDES DE MELO NETO</text:p>
          </table:table-cell>
          <table:table-cell office:value-type="string" calcext:value-type="string">
            <text:p>10/05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13" calcext:value-type="float">
            <text:p>37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CA MARIA LE PINT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11/2025 <text:s/>- <text:s/>10:40:48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5" calcext:value-type="float">
            <text:p>2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2.01 , DMES-DIRETORIA DE MERCADO,EXPANSÃO E SUSTENTABILIDADE, SUNP-SUPERINTEND DE NOVOS PROJETOS, GPMS-GERÊNCIA DE PESQUISA E EXPLORAÇÃO DE MANANCI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53" calcext:value-type="float">
            <text:p>302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ANA LIVIA DOS SANTOS DE JESUS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22" calcext:value-type="float">
            <text:p>313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ANDRO SILVA DE JESUS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00" calcext:value-type="float">
            <text:p>292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ISPO SANTANA JUNIOR</text:p>
          </table:table-cell>
          <table:table-cell office:value-type="string" calcext:value-type="string">
            <text:p>27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99" calcext:value-type="float">
            <text:p>297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COELHO DE OLIVEIR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41" calcext:value-type="float">
            <text:p>303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DRIGUES DOS SANTOS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46" calcext:value-type="float">
            <text:p>35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SILVA ARAGA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57" calcext:value-type="float">
            <text:p>37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KE HENDERSON SANTANA BATIST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GE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80" calcext:value-type="float">
            <text:p>35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ARIO RODRIGUES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2.01 , DMES-DIRETORIA DE MERCADO,EXPANSÃO E SUSTENTABILIDADE, SUNP-SUPERINTEND DE NOVOS PROJETOS, GPMS-GERÊNCIA DE PESQUISA E EXPLORAÇÃO DE MANANCIAIS</text:p>
          </table:table-cell>
          <table:table-cell office:value-type="float" office:value="8" calcext:value-type="float">
            <text:p>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2.02 , DMES-DIRETORIA DE MERCADO,EXPANSÃO E SUSTENTABILIDADE, SUNP-SUPERINTEND DE NOVOS PROJETOS, GNPR-GERÊNCIA DE NOVOS PROJET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76" calcext:value-type="float">
            <text:p>2727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JORGE RIBEIRO DE MENEZES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91" calcext:value-type="float">
            <text:p>39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O ANDRADE DOS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2.02 , DMES-DIRETORIA DE MERCADO,EXPANSÃO E SUSTENTABILIDADE, SUNP-SUPERINTEND DE NOVOS PROJETOS, GNPR-GERÊNCIA DE NOVOS PROJETOS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2 , DMES-DIRETORIA DE MERCADO,EXPANSÃO E SUSTENTABILIDADE, SUNP-SUPERINTEND DE NOVOS PROJETOS</text:p>
          </table:table-cell>
          <table:table-cell office:value-type="float" office:value="12" calcext:value-type="float">
            <text:p>1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 , DMES-DIRETORIA DE MERCADO,EXPANSÃO E SUSTENTABILIDADE</text:p>
          </table:table-cell>
          <table:table-cell office:value-type="float" office:value="46" calcext:value-type="float">
            <text:p>4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 , CA-CONSELHO DE ADMINISTR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79" calcext:value-type="float">
            <text:p>39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FIGUEIREDO DE ALMEIDA LIM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 , CA-CONSELHO DE ADMINISTRAÇÃO, CA - CONSELHO DE ADMINISTRAÇÃO**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77" calcext:value-type="float">
            <text:p>32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ZE HENRIQUE SANTAN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 , CA-CONSELHO DE ADMINISTRAÇÃO, CA - CONSELHO DE ADMINISTRAÇÃO**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 , CA-CONSELHO DE ADMINISTRAÇÃO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Geral</text:p>
          </table:table-cell>
          <table:table-cell office:value-type="float" office:value="976" calcext:value-type="float">
            <text:p>97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11/2025 <text:s/>- <text:s/>10:40:48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</table:table>
      <table:table table:name="Planilha2" table:style-name="ta2">
        <office:forms form:automatic-focus="false" form:apply-design-mode="false"/>
        <table:shapes>
          <draw:frame draw:z-index="0" draw:name="Figura 1" draw:style-name="gr1" draw:text-style-name="P1" svg:width="28.75mm" svg:height="9.06mm" svg:x="3.91mm" svg:y="3.2mm">
            <draw:image xlink:href="Pictures/10000000000000B800000034F200B039FC8E562C.png" xlink:type="simple" xlink:show="embed" xlink:actuate="onLoad">
              <text:p/>
            </draw:image>
          </draw:frame>
        </table:shapes>
        <table:table-column table:style-name="co5" table:default-cell-style-name="ce7"/>
        <table:table-column table:style-name="co6" table:default-cell-style-name="ce11"/>
        <table:table-column table:style-name="co7" table:default-cell-style-name="ce7"/>
        <table:table-column table:style-name="co8" table:default-cell-style-name="ce7"/>
        <table:table-row table:style-name="ro1">
          <table:table-cell table:style-name="ce3" office:value-type="string" calcext:value-type="string" table:number-columns-spanned="4" table:number-rows-spanned="4">
            <text:p><text:s text:c="7"/>ESTRUTURA DE CARGOS E QUANTITATIVOS – DESO</text:p>
          </table:table-cell>
          <table:covered-table-cell table:style-name="ce17"/>
          <table:covered-table-cell table:number-columns-repeated="2" table:style-name="ce3"/>
        </table:table-row>
        <table:table-row table:style-name="ro1">
          <table:covered-table-cell table:style-name="ce3"/>
          <table:covered-table-cell table:style-name="ce17"/>
          <table:covered-table-cell table:number-columns-repeated="2" table:style-name="ce3"/>
        </table:table-row>
        <table:table-row table:style-name="ro1">
          <table:covered-table-cell table:style-name="ce3"/>
          <table:covered-table-cell table:style-name="ce17"/>
          <table:covered-table-cell table:number-columns-repeated="2" table:style-name="ce3"/>
        </table:table-row>
        <table:table-row table:style-name="ro1">
          <table:covered-table-cell table:style-name="ce3"/>
          <table:covered-table-cell table:style-name="ce17"/>
          <table:covered-table-cell table:number-columns-repeated="2" table:style-name="ce3"/>
        </table:table-row>
        <table:table-row table:style-name="ro2">
          <table:table-cell table:style-name="ce4" office:value-type="string" calcext:value-type="string">
            <text:p>CARGO</text:p>
          </table:table-cell>
          <table:table-cell table:style-name="ce9" office:value-type="string" calcext:value-type="string">
            <text:p>VAGAS</text:p>
          </table:table-cell>
          <table:table-cell table:style-name="ce4" office:value-type="string" calcext:value-type="string">
            <text:p>VAGAS PREENCHIDAS</text:p>
          </table:table-cell>
          <table:table-cell table:style-name="ce4" office:value-type="string" calcext:value-type="string">
            <text:p>VAGAS RESTANTES</text:p>
          </table:table-cell>
        </table:table-row>
        <table:table-row table:style-name="ro2">
          <table:table-cell table:style-name="ce5" office:value-type="string" calcext:value-type="string">
            <text:p>ADMINISTRADOR</text:p>
          </table:table-cell>
          <table:table-cell table:style-name="ce10" table:formula="of:=[.C6]" office:value-type="float" office:value="2" calcext:value-type="float">
            <text:p>2</text:p>
          </table:table-cell>
          <table:table-cell table:style-name="ce12" table:formula="of:=['REL%20COL%20JUNHO.2020'.G5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 table:visibility="collapse">
          <table:table-cell table:style-name="ce5" office:value-type="string" calcext:value-type="string">
            <text:p>CEDIDOS</text:p>
          </table:table-cell>
          <table:table-cell table:style-name="ce10" table:formula="of:=[.C7]" office:value-type="float" office:value="16" calcext:value-type="float">
            <text:p>16</text:p>
          </table:table-cell>
          <table:table-cell table:style-name="ce12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DVOGADO</text:p>
          </table:table-cell>
          <table:table-cell table:style-name="ce10" table:formula="of:=[.C8]" office:value-type="float" office:value="12" calcext:value-type="float">
            <text:p>12</text:p>
          </table:table-cell>
          <table:table-cell table:style-name="ce12" table:formula="of:=['REL%20COL%20JUNHO.2020'.H5]" office:value-type="float" office:value="12" calcext:value-type="float">
            <text:p>1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 ADM OPERACIONAL</text:p>
          </table:table-cell>
          <table:table-cell table:style-name="ce10" table:formula="of:=[.C9]" office:value-type="float" office:value="4" calcext:value-type="float">
            <text:p>4</text:p>
          </table:table-cell>
          <table:table-cell table:style-name="ce12" table:formula="of:=['REL%20COL%20JUNHO.2020'.I5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 ADMINISTRATIVO</text:p>
          </table:table-cell>
          <table:table-cell table:style-name="ce10" table:formula="of:=[.C10]" office:value-type="float" office:value="2" calcext:value-type="float">
            <text:p>2</text:p>
          </table:table-cell>
          <table:table-cell table:style-name="ce12" table:formula="of:=['REL%20COL%20JUNHO.2020'.J5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ENTE DE SERVICO</text:p>
          </table:table-cell>
          <table:table-cell table:style-name="ce10" table:formula="of:=[.C11]" office:value-type="float" office:value="1" calcext:value-type="float">
            <text:p>1</text:p>
          </table:table-cell>
          <table:table-cell table:style-name="ce12" table:formula="of:=['REL%20COL%20JUNHO.2020'.K5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NALISTA DE SISTEMA</text:p>
          </table:table-cell>
          <table:table-cell table:style-name="ce10" table:formula="of:=[.C12]" office:value-type="float" office:value="1" calcext:value-type="float">
            <text:p>1</text:p>
          </table:table-cell>
          <table:table-cell table:style-name="ce12" table:formula="of:=['REL%20COL%20JUNHO.2020'.L5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ADMINISTRATIVO</text:p>
          </table:table-cell>
          <table:table-cell table:style-name="ce10" table:formula="of:=[.C13]" office:value-type="float" office:value="5" calcext:value-type="float">
            <text:p>5</text:p>
          </table:table-cell>
          <table:table-cell table:style-name="ce12" table:formula="of:=['REL%20COL%20JUNHO.2020'.M5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FINANCEIRO</text:p>
          </table:table-cell>
          <table:table-cell table:style-name="ce10" table:formula="of:=[.C14]" office:value-type="float" office:value="0" calcext:value-type="float">
            <text:p>0</text:p>
          </table:table-cell>
          <table:table-cell table:style-name="ce12" table:formula="of:=['REL%20COL%20JUNHO.2020'.N5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 ADM II</text:p>
          </table:table-cell>
          <table:table-cell table:style-name="ce10" table:formula="of:=[.C15]" office:value-type="float" office:value="125" calcext:value-type="float">
            <text:p>125</text:p>
          </table:table-cell>
          <table:table-cell table:style-name="ce12" table:formula="of:=['REL%20COL%20JUNHO.2020'.O5]" office:value-type="float" office:value="125" calcext:value-type="float">
            <text:p>12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AO OPERAC I</text:p>
          </table:table-cell>
          <table:table-cell table:style-name="ce10" table:formula="of:=[.C16]" office:value-type="float" office:value="296" calcext:value-type="float">
            <text:p>296</text:p>
          </table:table-cell>
          <table:table-cell table:style-name="ce12" table:formula="of:=['REL%20COL%20JUNHO.2020'.G10]" office:value-type="float" office:value="296" calcext:value-type="float">
            <text:p>29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AO OPERAC II</text:p>
          </table:table-cell>
          <table:table-cell table:style-name="ce10" table:formula="of:=[.C17]" office:value-type="float" office:value="266" calcext:value-type="float">
            <text:p>266</text:p>
          </table:table-cell>
          <table:table-cell table:style-name="ce12" table:formula="of:=['REL%20COL%20JUNHO.2020'.H10]" office:value-type="float" office:value="266" calcext:value-type="float">
            <text:p>26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 OPERACIONAL</text:p>
          </table:table-cell>
          <table:table-cell table:style-name="ce10" table:formula="of:=[.C18]" office:value-type="float" office:value="0" calcext:value-type="float">
            <text:p>0</text:p>
          </table:table-cell>
          <table:table-cell table:style-name="ce12" table:formula="of:=['REL%20COL%20JUNHO.2020'.I10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 TEC ADM</text:p>
          </table:table-cell>
          <table:table-cell table:style-name="ce10" table:formula="of:=[.C19]" office:value-type="float" office:value="1" calcext:value-type="float">
            <text:p>1</text:p>
          </table:table-cell>
          <table:table-cell table:style-name="ce12" table:formula="of:=['REL%20COL%20JUNHO.2020'.J10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ENTE SOCIAL</text:p>
          </table:table-cell>
          <table:table-cell table:style-name="ce10" table:formula="of:=[.C20]" office:value-type="float" office:value="4" calcext:value-type="float">
            <text:p>4</text:p>
          </table:table-cell>
          <table:table-cell table:style-name="ce12" table:formula="of:=['REL%20COL%20JUNHO.2020'.K10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TENDENTE COMERCIAL</text:p>
          </table:table-cell>
          <table:table-cell table:style-name="ce10" table:formula="of:=[.C21]" office:value-type="float" office:value="3" calcext:value-type="float">
            <text:p>3</text:p>
          </table:table-cell>
          <table:table-cell table:style-name="ce12" table:formula="of:=['REL%20COL%20JUNHO.2020'.L10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APOIO ADMINISTRA</text:p>
          </table:table-cell>
          <table:table-cell table:style-name="ce10" table:formula="of:=[.C22]" office:value-type="float" office:value="1" calcext:value-type="float">
            <text:p>1</text:p>
          </table:table-cell>
          <table:table-cell table:style-name="ce12" table:formula="of:=['REL%20COL%20JUNHO.2020'.M10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ENFERMAGEM TRAB</text:p>
          </table:table-cell>
          <table:table-cell table:style-name="ce10" table:formula="of:=[.C23]" office:value-type="float" office:value="1" calcext:value-type="float">
            <text:p>1</text:p>
          </table:table-cell>
          <table:table-cell table:style-name="ce12" table:formula="of:=['REL%20COL%20JUNHO.2020'.N10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SERV OPERACIONAL</text:p>
          </table:table-cell>
          <table:table-cell table:style-name="ce10" table:formula="of:=[.C24]" office:value-type="float" office:value="2" calcext:value-type="float">
            <text:p>2</text:p>
          </table:table-cell>
          <table:table-cell table:style-name="ce12" table:formula="of:=['REL%20COL%20JUNHO.2020'.O10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SERVICOS GERAIS</text:p>
          </table:table-cell>
          <table:table-cell table:style-name="ce10" table:formula="of:=[.C25]" office:value-type="float" office:value="0" calcext:value-type="float">
            <text:p>0</text:p>
          </table:table-cell>
          <table:table-cell table:style-name="ce12" table:formula="of:=['REL%20COL%20JUNHO.2020'.P10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ILIAR DE EXECUCAO</text:p>
          </table:table-cell>
          <table:table-cell table:style-name="ce10" table:formula="of:=[.C26]" office:value-type="float" office:value="106" calcext:value-type="float">
            <text:p>106</text:p>
          </table:table-cell>
          <table:table-cell table:style-name="ce12" table:formula="of:=['REL%20COL%20JUNHO.2020'.G14]" office:value-type="float" office:value="106" calcext:value-type="float">
            <text:p>10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BIOLOGO</text:p>
          </table:table-cell>
          <table:table-cell table:style-name="ce10" table:formula="of:=[.C27]" office:value-type="float" office:value="2" calcext:value-type="float">
            <text:p>2</text:p>
          </table:table-cell>
          <table:table-cell table:style-name="ce12" table:formula="of:=['REL%20COL%20JUNHO.2020'.H14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CONTADOR</text:p>
          </table:table-cell>
          <table:table-cell table:style-name="ce10" table:formula="of:=[.C28]" office:value-type="float" office:value="1" calcext:value-type="float">
            <text:p>1</text:p>
          </table:table-cell>
          <table:table-cell table:style-name="ce12" table:formula="of:=['REL%20COL%20JUNHO.2020'.I14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ESENHISTA</text:p>
          </table:table-cell>
          <table:table-cell table:style-name="ce10" table:formula="of:=[.C29]" office:value-type="float" office:value="1" calcext:value-type="float">
            <text:p>1</text:p>
          </table:table-cell>
          <table:table-cell table:style-name="ce12" table:formula="of:=['REL%20COL%20JUNHO.2020'.J14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ESENHISTA PROJETIST</text:p>
          </table:table-cell>
          <table:table-cell table:style-name="ce10" table:formula="of:=[.C30]" office:value-type="float" office:value="0" calcext:value-type="float">
            <text:p>0</text:p>
          </table:table-cell>
          <table:table-cell table:style-name="ce12" table:formula="of:=['REL%20COL%20JUNHO.2020'.K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IGITADOR</text:p>
          </table:table-cell>
          <table:table-cell table:style-name="ce10" table:formula="of:=[.C31]" office:value-type="float" office:value="0" calcext:value-type="float">
            <text:p>0</text:p>
          </table:table-cell>
          <table:table-cell table:style-name="ce12" table:formula="of:=['REL%20COL%20JUNHO.2020'.L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IRETOR – REQUISITADO</text:p>
          </table:table-cell>
          <table:table-cell table:style-name="ce10" table:formula="of:=[.C32]" office:value-type="float" office:value="3" calcext:value-type="float">
            <text:p>3</text:p>
          </table:table-cell>
          <table:table-cell table:style-name="ce12" table:formula="of:=[$'REL%20COL%20JUNHO.2020'.P5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CONOMISTA</text:p>
          </table:table-cell>
          <table:table-cell table:style-name="ce10" table:formula="of:=[.C33]" office:value-type="float" office:value="3" calcext:value-type="float">
            <text:p>3</text:p>
          </table:table-cell>
          <table:table-cell table:style-name="ce12" table:formula="of:=['REL%20COL%20JUNHO.2020'.M14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CANADOR 1</text:p>
          </table:table-cell>
          <table:table-cell table:style-name="ce10" table:formula="of:=[.C34]" office:value-type="float" office:value="0" calcext:value-type="float">
            <text:p>0</text:p>
          </table:table-cell>
          <table:table-cell table:style-name="ce12" table:formula="of:=['REL%20COL%20JUNHO.2020'.N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CANADOR 2</text:p>
          </table:table-cell>
          <table:table-cell table:style-name="ce10" table:formula="of:=[.C35]" office:value-type="float" office:value="0" calcext:value-type="float">
            <text:p>0</text:p>
          </table:table-cell>
          <table:table-cell table:style-name="ce12" table:formula="of:=['REL%20COL%20JUNHO.2020'.O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FERMEIRA</text:p>
          </table:table-cell>
          <table:table-cell table:style-name="ce10" table:formula="of:=[.C36]" office:value-type="float" office:value="0" calcext:value-type="float">
            <text:p>0</text:p>
          </table:table-cell>
          <table:table-cell table:style-name="ce12" table:formula="of:=['REL%20COL%20JUNHO.2020'.P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FERMEIRO DO TRAB</text:p>
          </table:table-cell>
          <table:table-cell table:style-name="ce10" table:formula="of:=[.C37]" office:value-type="float" office:value="1" calcext:value-type="float">
            <text:p>1</text:p>
          </table:table-cell>
          <table:table-cell table:style-name="ce12" table:formula="of:=['REL%20COL%20JUNHO.2020'.G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GENHEIRO</text:p>
          </table:table-cell>
          <table:table-cell table:style-name="ce10" table:formula="of:=[.C38]" office:value-type="float" office:value="31" calcext:value-type="float">
            <text:p>31</text:p>
          </table:table-cell>
          <table:table-cell table:style-name="ce12" table:formula="of:=['REL%20COL%20JUNHO.2020'.H18]" office:value-type="float" office:value="31" calcext:value-type="float">
            <text:p>3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GEOLOGO</text:p>
          </table:table-cell>
          <table:table-cell table:style-name="ce10" table:formula="of:=[.C39]" office:value-type="float" office:value="1" calcext:value-type="float">
            <text:p>1</text:p>
          </table:table-cell>
          <table:table-cell table:style-name="ce12" table:formula="of:=['REL%20COL%20JUNHO.2020'.I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ECANICO ELETR AUTO</text:p>
          </table:table-cell>
          <table:table-cell table:style-name="ce10" table:formula="of:=[.C40]" office:value-type="float" office:value="0" calcext:value-type="float">
            <text:p>0</text:p>
          </table:table-cell>
          <table:table-cell table:style-name="ce12" table:formula="of:=['REL%20COL%20JUNHO.2020'.J18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EDICO DO TRABALHO</text:p>
          </table:table-cell>
          <table:table-cell table:style-name="ce10" table:formula="of:=[.C41]" office:value-type="float" office:value="1" calcext:value-type="float">
            <text:p>1</text:p>
          </table:table-cell>
          <table:table-cell table:style-name="ce12" table:formula="of:=['REL%20COL%20JUNHO.2020'.K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OTORISTA</text:p>
          </table:table-cell>
          <table:table-cell table:style-name="ce10" table:formula="of:=[.C42]" office:value-type="float" office:value="6" calcext:value-type="float">
            <text:p>6</text:p>
          </table:table-cell>
          <table:table-cell table:style-name="ce12" table:formula="of:=['REL%20COL%20JUNHO.2020'.L18]" office:value-type="float" office:value="6" calcext:value-type="float">
            <text:p>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FICIAL MANUTENCAO</text:p>
          </table:table-cell>
          <table:table-cell table:style-name="ce10" table:formula="of:=[.C43]" office:value-type="float" office:value="0" calcext:value-type="float">
            <text:p>0</text:p>
          </table:table-cell>
          <table:table-cell table:style-name="ce12" table:formula="of:=['REL%20COL%20JUNHO.2020'.M18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DE COMPUTADOR</text:p>
          </table:table-cell>
          <table:table-cell table:style-name="ce10" table:formula="of:=[.C44]" office:value-type="float" office:value="0" calcext:value-type="float">
            <text:p>0</text:p>
          </table:table-cell>
          <table:table-cell table:style-name="ce12" table:formula="of:=['REL%20COL%20JUNHO.2020'.N18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LEV EQUIP ELETIC</text:p>
          </table:table-cell>
          <table:table-cell table:style-name="ce10" table:formula="of:=[.C45]" office:value-type="float" office:value="1" calcext:value-type="float">
            <text:p>1</text:p>
          </table:table-cell>
          <table:table-cell table:style-name="ce12" table:formula="of:=['REL%20COL%20JUNHO.2020'.O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STAC TRATAMENTO</text:p>
          </table:table-cell>
          <table:table-cell table:style-name="ce10" table:formula="of:=[.C46]" office:value-type="float" office:value="2" calcext:value-type="float">
            <text:p>2</text:p>
          </table:table-cell>
          <table:table-cell table:style-name="ce12" table:formula="of:=['REL%20COL%20JUNHO.2020'.P18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STACAO BOMBEAMEN</text:p>
          </table:table-cell>
          <table:table-cell table:style-name="ce10" table:formula="of:=[.C47]" office:value-type="float" office:value="4" calcext:value-type="float">
            <text:p>4</text:p>
          </table:table-cell>
          <table:table-cell table:style-name="ce12" table:formula="of:=['REL%20COL%20JUNHO.2020'.G22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MAQUINAS PESADAS</text:p>
          </table:table-cell>
          <table:table-cell table:style-name="ce10" table:formula="of:=[.C48]" office:value-type="float" office:value="0" calcext:value-type="float">
            <text:p>0</text:p>
          </table:table-cell>
          <table:table-cell table:style-name="ce12" table:formula="of:=['REL%20COL%20JUNHO.2020'.H22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. UNID.PRODUCAO I</text:p>
          </table:table-cell>
          <table:table-cell table:style-name="ce10" table:formula="of:=[.C49]" office:value-type="float" office:value="3" calcext:value-type="float">
            <text:p>3</text:p>
          </table:table-cell>
          <table:table-cell table:style-name="ce12" table:formula="of:=['REL%20COL%20JUNHO.2020'.I22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. UNID.PRODUCAO II</text:p>
          </table:table-cell>
          <table:table-cell table:style-name="ce10" table:formula="of:=[.C50]" office:value-type="float" office:value="4" calcext:value-type="float">
            <text:p>4</text:p>
          </table:table-cell>
          <table:table-cell table:style-name="ce12" table:formula="of:=['REL%20COL%20JUNHO.2020'.J22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ERADOR DE RADIO</text:p>
          </table:table-cell>
          <table:table-cell table:style-name="ce10" table:formula="of:=[.C51]" office:value-type="float" office:value="0" calcext:value-type="float">
            <text:p>0</text:p>
          </table:table-cell>
          <table:table-cell table:style-name="ce12" table:formula="of:=['REL%20COL%20JUNHO.2020'.K22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PEDAGOGO</text:p>
          </table:table-cell>
          <table:table-cell table:style-name="ce10" table:formula="of:=[.C52]" office:value-type="float" office:value="0" calcext:value-type="float">
            <text:p>0</text:p>
          </table:table-cell>
          <table:table-cell table:style-name="ce12" table:formula="of:=['REL%20COL%20JUNHO.2020'.L22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PROG COMPUTADOR</text:p>
          </table:table-cell>
          <table:table-cell table:style-name="ce10" table:formula="of:=[.C53]" office:value-type="float" office:value="2" calcext:value-type="float">
            <text:p>2</text:p>
          </table:table-cell>
          <table:table-cell table:style-name="ce12" table:formula="of:=['REL%20COL%20JUNHO.2020'.M22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QUIMICO INDUSTRIAL</text:p>
          </table:table-cell>
          <table:table-cell table:style-name="ce10" table:formula="of:=[.C54]" office:value-type="float" office:value="7" calcext:value-type="float">
            <text:p>7</text:p>
          </table:table-cell>
          <table:table-cell table:style-name="ce12" table:formula="of:=['REL%20COL%20JUNHO.2020'.N22]" office:value-type="float" office:value="7" calcext:value-type="float">
            <text:p>7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RELACOES PUBLICAS</text:p>
          </table:table-cell>
          <table:table-cell table:style-name="ce10" table:formula="of:=[.C55]" office:value-type="float" office:value="1" calcext:value-type="float">
            <text:p>1</text:p>
          </table:table-cell>
          <table:table-cell table:style-name="ce12" table:formula="of:=['REL%20COL%20JUNHO.2020'.O22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REQUISITADO</text:p>
          </table:table-cell>
          <table:table-cell table:style-name="ce10" table:formula="of:=[.C56]" office:value-type="float" office:value="18" calcext:value-type="float">
            <text:p>18</text:p>
          </table:table-cell>
          <table:table-cell table:style-name="ce12" table:formula="of:=['REL%20COL%20JUNHO.2020'.P22]" office:value-type="float" office:value="18" calcext:value-type="float">
            <text:p>18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CONTABI SENIOR</text:p>
          </table:table-cell>
          <table:table-cell table:style-name="ce10" table:formula="of:=[.C57]" office:value-type="float" office:value="0" calcext:value-type="float">
            <text:p>0</text:p>
          </table:table-cell>
          <table:table-cell table:style-name="ce12" table:formula="of:=['REL%20COL%20JUNHO.2020'.G26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CONTABILIDADE</text:p>
          </table:table-cell>
          <table:table-cell table:style-name="ce10" table:formula="of:=[.C58]" office:value-type="float" office:value="1" calcext:value-type="float">
            <text:p>1</text:p>
          </table:table-cell>
          <table:table-cell table:style-name="ce12" table:formula="of:=['REL%20COL%20JUNHO.2020'.H26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INDUSTRI SENIOR</text:p>
          </table:table-cell>
          <table:table-cell table:style-name="ce10" table:formula="of:=[.C59]" office:value-type="float" office:value="8" calcext:value-type="float">
            <text:p>8</text:p>
          </table:table-cell>
          <table:table-cell table:style-name="ce12" table:formula="of:=['REL%20COL%20JUNHO.2020'.I26]" office:value-type="float" office:value="8" calcext:value-type="float">
            <text:p>8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MAN REDES EQUIPA</text:p>
          </table:table-cell>
          <table:table-cell table:style-name="ce10" table:formula="of:=[.C60]" office:value-type="float" office:value="1" calcext:value-type="float">
            <text:p>1</text:p>
          </table:table-cell>
          <table:table-cell table:style-name="ce12" table:formula="of:=['REL%20COL%20JUNHO.2020'.J26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QUIMICA SENIOR</text:p>
          </table:table-cell>
          <table:table-cell table:style-name="ce10" table:formula="of:=[.C61]" office:value-type="float" office:value="2" calcext:value-type="float">
            <text:p>2</text:p>
          </table:table-cell>
          <table:table-cell table:style-name="ce12" table:formula="of:=['REL%20COL%20JUNHO.2020'.K26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SEGURA TRABALHO</text:p>
          </table:table-cell>
          <table:table-cell table:style-name="ce10" table:formula="of:=[.C62]" office:value-type="float" office:value="2" calcext:value-type="float">
            <text:p>2</text:p>
          </table:table-cell>
          <table:table-cell table:style-name="ce12" table:formula="of:=['REL%20COL%20JUNHO.2020'.L26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NICO EM QUIMICA</text:p>
          </table:table-cell>
          <table:table-cell table:style-name="ce10" table:formula="of:=[.C63]" office:value-type="float" office:value="3" calcext:value-type="float">
            <text:p>3</text:p>
          </table:table-cell>
          <table:table-cell table:style-name="ce12" table:formula="of:=['REL%20COL%20JUNHO.2020'.M26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NICO INDUSTRIAL</text:p>
          </table:table-cell>
          <table:table-cell table:style-name="ce10" table:formula="of:=[.C64]" office:value-type="float" office:value="35" calcext:value-type="float">
            <text:p>35</text:p>
          </table:table-cell>
          <table:table-cell table:style-name="ce12" table:formula="of:=['REL%20COL%20JUNHO.2020'.N26]" office:value-type="float" office:value="35" calcext:value-type="float">
            <text:p>3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ORNEIRO MECANICO</text:p>
          </table:table-cell>
          <table:table-cell table:style-name="ce10" table:formula="of:=[.C65]" office:value-type="float" office:value="0" calcext:value-type="float">
            <text:p>0</text:p>
          </table:table-cell>
          <table:table-cell table:style-name="ce12" table:formula="of:=['REL%20COL%20JUNHO.2020'.O26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CEDIDOS</text:p>
          </table:table-cell>
          <table:table-cell table:style-name="ce10" table:formula="of:=[.C66]" office:value-type="float" office:value="16" calcext:value-type="float">
            <text:p>16</text:p>
          </table:table-cell>
          <table:table-cell table:style-name="ce12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6" office:value-type="string" calcext:value-type="string">
            <text:p>TOTAL</text:p>
          </table:table-cell>
          <table:table-cell table:style-name="ce9" table:formula="of:=SUM([.B6:.B65])-[.B66]" office:value-type="float" office:value="976" calcext:value-type="float">
            <text:p>976</text:p>
          </table:table-cell>
          <table:table-cell table:style-name="ce4" table:formula="of:=SUM([.C6:.C65])-[.C66]" office:value-type="float" office:value="976" calcext:value-type="float">
            <text:p>97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 table:number-rows-repeated="1048508">
          <table:table-cell table:number-columns-repeated="4"/>
        </table:table-row>
        <table:table-row table:style-name="ro2">
          <table:table-cell table:number-columns-repeated="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pt" fo:country="BR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loext:min-decimal-places="2" number:min-integer-digits="1" number:grouping="true"/>
      <style:map style:condition="value()&gt;=0" style:apply-style-name="N104P0"/>
    </number:currency-style>
    <number:number-style style:name="N108P0" style:volatile="true">
      <number:number number:decimal-places="0" loext:min-decimal-places="0" number:min-integer-digits="1" number:grouping="true"/>
    </number:number-style>
    <number:number-style style:name="N108">
      <number:text>-</number:text>
      <number:number number:decimal-places="0" loext:min-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0" loext:min-decimal-places="0" number:min-integer-digits="1" number:grouping="true"/>
    </number:number-style>
    <number:number-style style:name="N109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loext:min-decimal-places="2" number:min-integer-digits="1" number:grouping="true"/>
    </number:number-style>
    <number:number-style style:name="N110">
      <number:text>-</number:text>
      <number:number number:decimal-places="2" loext:min-decimal-places="2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loext:min-decimal-places="2" number:min-integer-digits="1" number:grouping="true"/>
    </number:number-style>
    <number:number-style style:name="N111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1P0"/>
    </number:number-style>
    <number:time-style style:name="N112">
      <number:minutes number:style="long"/>
      <number:text>:</number:text>
      <number:seconds number:style="long"/>
    </number:time-style>
    <number:time-style style:name="N11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4">
      <number:minutes number:style="long"/>
      <number:text>:</number:text>
      <number:seconds number:style="long" number:decimal-places="1"/>
    </number:time-style>
    <number:number-style style:name="N115">
      <number:scientific-number number:decimal-places="1" loext:min-decimal-places="1" number:min-integer-digits="1" number:min-exponent-digits="1" loext:exponent-interval="3" loext:forced-exponent-sign="true"/>
    </number:number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draw:marker draw:name="Arrowhead_20_1" draw:display-name="Arrowhead 1" svg:viewBox="0 0 20 30" svg:d="M10 0l-10 30h20z"/>
  </office:styles>
  <office:automatic-styles>
    <style:page-layout style:name="Mpm1">
      <style:page-layout-properties style:first-page-number="continue" style:scale-to="100%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margin-top="24.99mm" fo:margin-bottom="24.99mm" fo:margin-left="19mm" fo:margin-right="19mm" style:first-page-number="continue" style:writing-mode="lr-tb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 style:display="false"/>
      <style:header-left style:display="false"/>
      <style:footer style:display="false"/>
      <style:footer-left style:display="false"/>
    </style:master-page>
    <style:master-page style:name="PageStyle_5f_REL_25_20COL_25_20JUNHO.2020" style:display-name="PageStyle_REL%20COL%20JUNHO.2020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1-10T10:43:00.475000000</dc:date>
    <meta:editing-duration>PT7H31M4S</meta:editing-duration>
    <meta:editing-cycles>72</meta:editing-cycles>
    <meta:generator>LibreOffice/6.0.1.1$Windows_X86_64 LibreOffice_project/60bfb1526849283ce2491346ed2aa51c465abfe6</meta:generator>
    <meta:print-date>2025-10-13T08:20:09.338000000</meta:print-date>
    <meta:printed-by>Arquivos PDF</meta:printed-by>
    <meta:document-statistic meta:table-count="2" meta:cell-count="8305" meta:object-count="1"/>
  </office:meta>
</office:document-meta>
</file>