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2" calcext:value-type="float">
            <text:p>2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2" calcext:value-type="float">
            <text:p>342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4" calcext:value-type="float">
            <text:p>4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5" calcext:value-type="float">
            <text:p>15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21" calcext:value-type="float" table:number-columns-spanned="10" table:number-rows-spanned="4">
            <text:p>1321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7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7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7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8" calcext:value-type="float">
            <text:p>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1" calcext:value-type="float">
            <text:p>1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7" calcext:value-type="float">
            <text:p>1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3" calcext:value-type="float">
            <text:p>1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1" calcext:value-type="float">
            <text:p>1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90" calcext:value-type="float">
            <text:p>4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9" calcext:value-type="float">
            <text:p>84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10" calcext:value-type="float">
            <text:p>1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4" calcext:value-type="float">
            <text:p>2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21" calcext:value-type="float">
            <text:p>13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5/2024 <text:s/>- <text:s/>13:08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2" calcext:value-type="float">
            <text:p>2</text:p>
          </table:table-cell>
          <table:table-cell table:style-name="ce12" table:formula="of:=['REL%20COL%20JUNHO.2020'.L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2" calcext:value-type="float">
            <text:p>342</text:p>
          </table:table-cell>
          <table:table-cell table:style-name="ce12" table:formula="of:=['REL%20COL%20JUNHO.2020'.G10]" office:value-type="float" office:value="342" calcext:value-type="float">
            <text:p>3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4" calcext:value-type="float">
            <text:p>4</text:p>
          </table:table-cell>
          <table:table-cell table:style-name="ce12" table:formula="of:=['REL%20COL%20JUNHO.2020'.I14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5" calcext:value-type="float">
            <text:p>15</text:p>
          </table:table-cell>
          <table:table-cell table:style-name="ce12" table:formula="of:=['REL%20COL%20JUNHO.2020'.P22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21" calcext:value-type="float">
            <text:p>1321</text:p>
          </table:table-cell>
          <table:table-cell table:style-name="ce4" table:formula="of:=SUM([.C6:.C65])-[.C66]" office:value-type="float" office:value="1321" calcext:value-type="float">
            <text:p>13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5-15T13:11:28.691000000</dc:date>
    <meta:editing-duration>PT7H14M44S</meta:editing-duration>
    <meta:editing-cycles>51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29" meta:object-count="1"/>
  </office:meta>
</office:document-meta>
</file>