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B80000003400132E562F7C97C2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3.203cm"/>
    </style:style>
    <style:style style:name="co3" style:family="table-column">
      <style:table-column-properties fo:break-before="auto" style:column-width="4.909cm"/>
    </style:style>
    <style:style style:name="co4" style:family="table-column">
      <style:table-column-properties fo:break-before="auto" style:column-width="3.979cm"/>
    </style:style>
    <style:style style:name="co5" style:family="table-column">
      <style:table-column-properties fo:break-before="auto" style:column-width="5.046cm"/>
    </style:style>
    <style:style style:name="co6" style:family="table-column">
      <style:table-column-properties fo:break-before="auto" style:column-width="2.21cm"/>
    </style:style>
    <style:style style:name="co7" style:family="table-column">
      <style:table-column-properties fo:break-before="auto" style:column-width="4.865cm"/>
    </style:style>
    <style:style style:name="co8" style:family="table-column">
      <style:table-column-properties fo:break-before="auto" style:column-width="3.724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8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>
      <style:text-properties fo:font-size="12pt" style:font-size-asian="12pt" style:font-size-complex="12pt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071c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/>
      <style:paragraph-properties fo:text-align="center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0" table:style-name="ta1">
        <office:forms form:automatic-focus="false" form:apply-design-mode="false"/>
        <table:table-column table:style-name="co1" table:number-columns-repeated="2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default-cell-style-name="Default"/>
        <table:table-column table:style-name="co1" table:default-cell-style-name="Default"/>
        <table:table-column table:style-name="co4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-PRESIDÊNCIA</text:p>
          </table:table-cell>
          <table:table-cell table:number-columns-repeated="15"/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2" calcext:value-type="float">
            <text:p>2</text:p>
          </table:table-cell>
          <table:table-cell table:formula="of:=SUMIF([.E5:.E2511];[.H3];[.F5:.F2517])" office:value-type="float" office:value="12" calcext:value-type="float">
            <text:p>12</text:p>
          </table:table-cell>
          <table:table-cell table:formula="of:=SUMIF([.E5:.E2511];[.I3];[.F5:.F2517])" office:value-type="float" office:value="4" calcext:value-type="float">
            <text:p>4</text:p>
          </table:table-cell>
          <table:table-cell table:formula="of:=SUMIF([.E5:.E2511];[.J3];[.F5:.F2517])" office:value-type="float" office:value="2" calcext:value-type="float">
            <text:p>2</text:p>
          </table:table-cell>
          <table:table-cell table:formula="of:=SUMIF([.E5:.E2511];[.K3];[.F5:.F2517])" office:value-type="float" office:value="1" calcext:value-type="float">
            <text:p>1</text:p>
          </table:table-cell>
          <table:table-cell table:formula="of:=SUMIF([.E5:.E2511];[.L3];[.F5:.F2517])" office:value-type="float" office:value="1" calcext:value-type="float">
            <text:p>1</text:p>
          </table:table-cell>
          <table:table-cell table:formula="of:=SUMIF([.E5:.E2511];[.M3];[.F5:.F2517])" office:value-type="float" office:value="5" calcext:value-type="float">
            <text:p>5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24" calcext:value-type="float">
            <text:p>124</text:p>
          </table:table-cell>
          <table:table-cell table:formula="of:=SUMIF([.E5:.E2511];[.P3];[.F5:.F2517])" office:value-type="float" office:value="3" calcext:value-type="float">
            <text:p>3</text:p>
          </table:table-cell>
        </table:table-row>
        <table:table-row table:style-name="ro1">
          <table:table-cell office:value-type="string" calcext:value-type="string">
            <text:p>1.0.01 , PR-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297" calcext:value-type="float">
            <text:p>297</text:p>
          </table:table-cell>
          <table:table-cell table:formula="of:=SUMIF([.E5:.E2511];[.H9];[.F5:.F2517])" office:value-type="float" office:value="264" calcext:value-type="float">
            <text:p>264</text:p>
          </table:table-cell>
          <table:table-cell table:formula="of:=SUMIF([.E5:.E2511];[.I9];[.F5:.F2517])" office:value-type="float" office:value="0" calcext:value-type="float">
            <text:p>0</text:p>
          </table:table-cell>
          <table:table-cell table:formula="of:=SUMIF([.E5:.E2511];[.J9];[.F5:.F2517])" office:value-type="float" office:value="1" calcext:value-type="float">
            <text:p>1</text:p>
          </table:table-cell>
          <table:table-cell table:formula="of:=SUMIF([.E5:.E2511];[.K9];[.F5:.F2517])" office:value-type="float" office:value="4" calcext:value-type="float">
            <text:p>4</text:p>
          </table:table-cell>
          <table:table-cell table:formula="of:=SUMIF([.E5:.E2511];[.L9];[.F5:.F2517])" office:value-type="float" office:value="3" calcext:value-type="float">
            <text:p>3</text:p>
          </table:table-cell>
          <table:table-cell table:formula="of:=SUMIF([.E5:.E2511];[.M9];[.F5:.F2517])" office:value-type="float" office:value="1" calcext:value-type="float">
            <text:p>1</text:p>
          </table:table-cell>
          <table:table-cell table:formula="of:=SUMIF([.E5:.E2511];[.N9];[.F5:.F2517])" office:value-type="float" office:value="1" calcext:value-type="float">
            <text:p>1</text:p>
          </table:table-cell>
          <table:table-cell table:formula="of:=SUMIF([.E5:.E2511];[.O9];[.F5:.F2517])" office:value-type="float" office:value="2" calcext:value-type="float">
            <text:p>2</text:p>
          </table:table-cell>
          <table:table-cell table:formula="of:=SUMIF([.E5:.E2511];[.P9];[.F5:.F2517])" office:value-type="float" office:value="0" calcext:value-type="float">
            <text:p>0</text:p>
          </table:table-cell>
        </table:table-row>
        <table:table-row table:style-name="ro1">
          <table:table-cell office:value-type="float" office:value="50962" calcext:value-type="float">
            <text:p>50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INTO DE MENDONCA FILHO</text:p>
          </table:table-cell>
          <table:table-cell office:value-type="string" calcext:value-type="string">
            <text:p>21/02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04" calcext:value-type="float">
            <text:p>104</text:p>
          </table:table-cell>
          <table:table-cell table:formula="of:=SUMIF([.E5:.E2511];[.H13];[.F5:.F2517])" office:value-type="float" office:value="2" calcext:value-type="float">
            <text:p>2</text:p>
          </table:table-cell>
          <table:table-cell table:formula="of:=SUMIF([.E5:.E2511];[.I13];[.F5:.F2517])" office:value-type="float" office:value="1" calcext:value-type="float">
            <text:p>1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0" calcext:value-type="float">
            <text:p>0</text:p>
          </table:table-cell>
          <table:table-cell table:formula="of:=SUMIF([.E5:.E2511];[.M13];[.F5:.F2517])" office:value-type="float" office:value="2" calcext:value-type="float">
            <text:p>2</text:p>
          </table:table-cell>
          <table:table-cell table:formula="of:=SUMIF([.E5:.E2511];[.N13];[.F5:.F2517])" office:value-type="float" office:value="0" calcext:value-type="float">
            <text:p>0</text:p>
          </table:table-cell>
          <table:table-cell table:formula="of:=SUMIF([.E5:.E2511];[.O13];[.F5:.F2517])" office:value-type="float" office:value="0" calcext:value-type="float">
            <text:p>0</text:p>
          </table:table-cell>
          <table:table-cell table:formula="of:=SUMIF([.E5:.E2511];[.P13];[.F5:.F2517])" office:value-type="float" office:value="0" calcext:value-type="float">
            <text:p>0</text:p>
          </table:table-cell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4" calcext:value-type="float">
            <text:p>50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POLEAO GOMES BARRETO FILHO</text:p>
          </table:table-cell>
          <table:table-cell office:value-type="string" calcext:value-type="string">
            <text:p>02/06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5" calcext:value-type="float">
            <text:p>509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A MARIA MONTEIRO</text:p>
          </table:table-cell>
          <table:table-cell office:value-type="string" calcext:value-type="string">
            <text:p>03/06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string" calcext:value-type="string">
            <text:p>1.0.01 , PR-PRESIDÊNCIA, PR - PRESIDÊNCIA, GAPR - GABINETE DA PRESIDÊNCIA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30" calcext:value-type="float">
            <text:p>30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0" calcext:value-type="float">
            <text:p>0</text:p>
          </table:table-cell>
          <table:table-cell table:formula="of:=SUMIF([.E5:.E2511];[.K17];[.F5:.F2517])" office:value-type="float" office:value="1" calcext:value-type="float">
            <text:p>1</text:p>
          </table:table-cell>
          <table:table-cell table:formula="of:=SUMIF([.E5:.E2511];[.L17];[.F5:.F2517])" office:value-type="float" office:value="6" calcext:value-type="float">
            <text:p>6</text:p>
          </table:table-cell>
          <table:table-cell table:formula="of:=SUMIF([.E5:.E2511];[.M17];[.F5:.F2517])" office:value-type="float" office:value="0" calcext:value-type="float">
            <text:p>0</text:p>
          </table:table-cell>
          <table:table-cell table:formula="of:=SUMIF([.E5:.E2511];[.N17];[.F5:.F2517])" office:value-type="float" office:value="0" calcext:value-type="float">
            <text:p>0</text:p>
          </table:table-cell>
          <table:table-cell table:formula="of:=SUMIF([.E5:.E2511];[.O17];[.F5:.F2517])" office:value-type="float" office:value="1" calcext:value-type="float">
            <text:p>1</text:p>
          </table:table-cell>
          <table:table-cell table:formula="of:=SUMIF([.E5:.E2511];[.P17];[.F5:.F2517])" office:value-type="float" office:value="2" calcext:value-type="float">
            <text:p>2</text:p>
          </table:table-cell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2 , PR-PRESIDÊNCIA, PR - PRESIDÊNCIA, GCRI - GERÊNCIA DE COMUNICAÇÃO E RELACIONAMENTO INSTITUCIO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4" calcext:value-type="float">
            <text:p>4</text:p>
          </table:table-cell>
          <table:table-cell table:formula="of:=SUMIF([.E5:.E2511];[.H21];[.F5:.F2517])" office:value-type="float" office:value="0" calcext:value-type="float">
            <text:p>0</text:p>
          </table:table-cell>
          <table:table-cell table:formula="of:=SUMIF([.E5:.E2511];[.I21];[.F5:.F2517])" office:value-type="float" office:value="2" calcext:value-type="float">
            <text:p>2</text:p>
          </table:table-cell>
          <table:table-cell table:formula="of:=SUMIF([.E5:.E2511];[.J21];[.F5:.F2517])" office:value-type="float" office:value="4" calcext:value-type="float">
            <text:p>4</text:p>
          </table:table-cell>
          <table:table-cell table:formula="of:=SUMIF([.E5:.E2511];[.K21];[.F5:.F2517])" office:value-type="float" office:value="0" calcext:value-type="float">
            <text:p>0</text:p>
          </table:table-cell>
          <table:table-cell table:formula="of:=SUMIF([.E5:.E2511];[.L21];[.F5:.F2517])" office:value-type="float" office:value="0" calcext:value-type="float">
            <text:p>0</text:p>
          </table:table-cell>
          <table:table-cell table:formula="of:=SUMIF([.E5:.E2511];[.M21];[.F5:.F2517])" office:value-type="float" office:value="2" calcext:value-type="float">
            <text:p>2</text:p>
          </table:table-cell>
          <table:table-cell table:formula="of:=SUMIF([.E5:.E2511];[.N21];[.F5:.F2517])" office:value-type="float" office:value="7" calcext:value-type="float">
            <text:p>7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18" calcext:value-type="float">
            <text:p>18</text:p>
          </table:table-cell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0" calcext:value-type="float">
            <text:p>0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8" calcext:value-type="float">
            <text:p>8</text:p>
          </table:table-cell>
          <table:table-cell table:formula="of:=SUMIF([.E5:.E2511];[.J25];[.F5:.F2517])" office:value-type="float" office:value="1" calcext:value-type="float">
            <text:p>1</text:p>
          </table:table-cell>
          <table:table-cell table:formula="of:=SUMIF([.E5:.E2511];[.K25];[.F5:.F2517])" office:value-type="float" office:value="2" calcext:value-type="float">
            <text:p>2</text:p>
          </table:table-cell>
          <table:table-cell table:formula="of:=SUMIF([.E5:.E2511];[.L25];[.F5:.F2517])" office:value-type="float" office:value="2" calcext:value-type="float">
            <text:p>2</text:p>
          </table:table-cell>
          <table:table-cell table:formula="of:=SUMIF([.E5:.E2511];[.M25];[.F5:.F2517])" office:value-type="float" office:value="3" calcext:value-type="float">
            <text:p>3</text:p>
          </table:table-cell>
          <table:table-cell table:formula="of:=SUMIF([.E5:.E2511];[.N25];[.F5:.F2517])" office:value-type="float" office:value="34" calcext:value-type="float">
            <text:p>34</text:p>
          </table:table-cell>
          <table:table-cell table:formula="of:=SUMIF([.E5:.E2511];[.O25];[.F5:.F2517])"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2 , PR-PRESIDÊNCIA, PR - PRESIDÊNCIA, GCRI - GERÊNCIA DE COMUNICAÇÃO E RELACIONAMENTO INSTITUCIONA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-PRESIDÊNCIA, PR - PRESIDÊNCIA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style-name="ce8" office:value-type="string" calcext:value-type="string" table:number-columns-spanned="10" table:number-rows-spanned="3">
            <text:p>TOTAL</text:p>
          </table:table-cell>
          <table:covered-table-cell table:number-columns-repeated="9" table:style-name="ce2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string" calcext:value-type="string">
            <text:p>1.1 , PR-PRESIDÊNCIA, SJUR-SUPERINTEND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style-name="ce8" table:formula="of:=SUM([.G5];[.H5];[.I5];[.J5];[.K5];[.L5];[.M5];[.N5];[.O5];[.G10];[.H10];[.I10];[.J10];[.K10];[.L10];[.M10:.P10];[.G14:.P14];[.G18:.P18];[.G22:.P22];[.G26:.O26];[.P5])" office:value-type="float" office:value="968" calcext:value-type="float" table:number-columns-spanned="10" table:number-rows-spanned="4">
            <text:p>968</text:p>
          </table:table-cell>
          <table:covered-table-cell table:number-columns-repeated="9" table:style-name="ce2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-PRESIDÊNCIA, SJUR-SUPERINTEND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4/05/2026 <text:s/>- <text:s/>08:40:0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-PRESIDÊNCIA, SJUR-SUPERINTEND JURÍDICA, GECO - GERÊNCIA DE CONTENCIOSO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-PRESIDÊNCIA, SJUR-SUPERINTEND JURÍDICA, GLIC - GERÊNCIA DE LICITAÇÕES E CONTRA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-PRESIDÊNCIA, SJUR-SUPERINTEND JURÍDICA, GLIC - GERÊNCIA DE LICITAÇÕES E CONTRATOS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-PRESIDÊNCIA, SJUR-SUPERINTEND JURÍDICA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 , PR-PRESIDÊNCIA, SFCC-SUPERINTEND FINANC, CONTÁBIL 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1 , PR-PRESIDÊNCIA, SFCC-SUPERINTEND FINANC, CONTÁBIL E COMERCIAL, GFIN - GERÊNCIA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1 , PR-PRESIDÊNCIA, SFCC-SUPERINTEND FINANC, CONTÁBIL E COMERCIAL, GFIN - GERÊNCIA FINANCEIRA</text:p>
          </table:table-cell>
          <table:table-cell office:value-type="float" office:value="25" calcext:value-type="float">
            <text:p>2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2 , PR-PRESIDÊNCIA, SFCC-SUPERINTEND FINANC, CONTÁBIL E COMERCIAL, GCON-GERÊNCIA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4/05/2026 <text:s/>- <text:s/>08:40:0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2 , PR-PRESIDÊNCIA, SFCC-SUPERINTEND FINANC, CONTÁBIL E COMERCIAL, GCON-GERÊNCIA CONTÁBIL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 , PR-PRESIDÊNCIA, SFCC-SUPERINTEND FINANC, CONTÁBIL E COMERCIAL</text:p>
          </table:table-cell>
          <table:table-cell office:value-type="float" office:value="32" calcext:value-type="float">
            <text:p>3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 , PR-PRESIDÊNCIA, SPGE–SUPERINTEND DE PLANEJ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1 , PR-PRESIDÊNCIA, SPGE–SUPERINTEND DE PLANEJ E GESTÃO EMPRESARIAL, GEOR - GERÊNCIA DE ORÇAMENT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NASCIMENTO BISP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1 , PR-PRESIDÊNCIA, SPGE–SUPERINTEND DE PLANEJ E GESTÃO EMPRESARIAL, GEOR - GERÊNCIA DE ORÇAMENTO EMPRESARIAL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2 , PR-PRESIDÊNCIA, SPGE–SUPERINTEND DE PLANEJ E GESTÃO EMPRESARIAL, GPES - GERÊNCIA DE PLANEJAMENTO ESTRATÉGIC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2 , PR-PRESIDÊNCIA, SPGE–SUPERINTEND DE PLANEJ E GESTÃO EMPRESARIAL, GPES - GERÊNCIA DE PLANEJAMENTO ESTRATÉGIC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3 , PR-PRESIDÊNCIA, SPGE–SUPERINTEND DE PLANEJ E GESTÃO EMPRESARIAL, GPIN - GERÊNCIA DE PROCESSOS INTER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3 , PR-PRESIDÊNCIA, SPGE–SUPERINTEND DE PLANEJ E GESTÃO EMPRESARIAL, GPIN - GERÊNCIA DE PROCESSOS INTERNOS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 , PR-PRESIDÊNCIA, SPGE–SUPERINTEND DE PLANEJ E GESTÃO EMPRESARIAL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 , PR-PRESIDÊNCIA, SGOC-SUPERINTEND DE GOVERNANÇA E CONTROL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1 , PR-PRESIDÊNCIA, SGOC-SUPERINTEND DE GOVERNANÇA E CONTROLE, GRMC–GERÊNCIA DE REGULAÇÃO E MONITORAM CONTRATU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1 , PR-PRESIDÊNCIA, SGOC-SUPERINTEND DE GOVERNANÇA E CONTROLE, GRMC–GERÊNCIA DE REGULAÇÃO E MONITORAM CONTRATUAL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2 , PR-PRESIDÊNCIA, SGOC-SUPERINTEND DE GOVERNANÇA E CONTROLE, GCIG-GERÊNCIA DE CONTROLE INTERNO E GEST DE RISC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2 , PR-PRESIDÊNCIA, SGOC-SUPERINTEND DE GOVERNANÇA E CONTROLE, GCIG-GERÊNCIA DE CONTROLE INTERNO E GEST DE RISCOS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3 , PR-PRESIDÊNCIA, SGOC-SUPERINTEND DE GOVERNANÇA E CONTROLE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4/05/2026 <text:s/>- <text:s/>08:40:0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3 , PR-PRESIDÊNCIA, SGOC-SUPERINTEND DE GOVERNANÇA E CONTROLE, OUVI - OUVIDO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 , PR-PRESIDÊNCIA, SGOC-SUPERINTEND DE GOVERNANÇA E CONTROLE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-PRESIDÊNCIA</text:p>
          </table:table-cell>
          <table:table-cell office:value-type="float" office:value="94" calcext:value-type="float">
            <text:p>9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PRQ-DIRETORIA DE PROD E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PRQ-DIRETORIA DE PROD E QUALIDADE, DPRQ-DIRETORIA DE PROD E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PRQ-DIRETORIA DE PROD E QUALIDADE, DPRQ-DIRETORIA DE PROD E QUALIDADE, ATPQ - ASS. TÉC.DE PRODUÇÃO E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C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PRQ-DIRETORIA DE PROD E QUALIDADE, DPRQ-DIRETORIA DE PROD E QUALIDADE, ATPQ - ASS. TÉC.DE PRODUÇÃO E QUALIDADE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PRQ-DIRETORIA DE PROD E QUALIDADE, DPRQ-DIRETORIA DE PROD E QUALIDADE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 , DPRQ-DIRETORIA DE PROD E QUALIDADE, SPRO-SUPERIT DE PRODU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0 , DPRQ-DIRETORIA DE PROD E QUALIDADE, SPRO-SUPERIT DE PRODUÇÃO, POSTO EXTI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0 , DPRQ-DIRETORIA DE PROD E QUALIDADE, SPRO-SUPERIT DE PRODUÇÃO, POSTO EXTINT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1 , DPRQ-DIRETORIA DE PROD E QUALIDADE, SPRO-SUPERIT DE PRODUÇÃO, GER REG DE PRODUÇÃO-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4/05/2026 <text:s/>- <text:s/>08:40:0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4/05/2026 <text:s/>- <text:s/>08:40:0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4/05/2026 <text:s/>- <text:s/>08:40:0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1 , DPRQ-DIRETORIA DE PROD E QUALIDADE, SPRO-SUPERIT DE PRODUÇÃO, GER REG DE PRODUÇÃO-NORTE</text:p>
          </table:table-cell>
          <table:table-cell office:value-type="float" office:value="150" calcext:value-type="float">
            <text:p>15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2 , DPRQ-DIRETORIA DE PROD E QUALIDADE, SPRO-SUPERIT DE PRODUÇÃO, GER REG DE PRODUÇÃO-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4/05/2026 <text:s/>- <text:s/>08:40:0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1" calcext:value-type="float">
            <text:p>50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BATISTA DOS SANTOS</text:p>
          </table:table-cell>
          <table:table-cell office:value-type="string" calcext:value-type="string">
            <text:p>20/02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4/05/2026 <text:s/>- <text:s/>08:40:0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4/05/2026 <text:s/>- <text:s/>08:40:0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2 , DPRQ-DIRETORIA DE PROD E QUALIDADE, SPRO-SUPERIT DE PRODUÇÃO, GER REG DE PRODUÇÃO-SUL</text:p>
          </table:table-cell>
          <table:table-cell office:value-type="float" office:value="100" calcext:value-type="float">
            <text:p>10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3 , DPRQ-DIRETORIA DE PROD E QUALIDADE, SPRO-SUPERIT DE PRODUÇÃO, GER REG DE PRODUÇÃO-CENTRO 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C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4/05/2026 <text:s/>- <text:s/>08:40:0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4/05/2026 <text:s/>- <text:s/>08:40:0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3 , DPRQ-DIRETORIA DE PROD E QUALIDADE, SPRO-SUPERIT DE PRODUÇÃO, GER REG DE PRODUÇÃO-CENTRO OESTE</text:p>
          </table:table-cell>
          <table:table-cell office:value-type="float" office:value="91" calcext:value-type="float">
            <text:p>9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4 , DPRQ-DIRETORIA DE PROD E QUALIDADE, SPRO-SUPERIT DE PRODUÇÃO, GER REG DE PRODUÇÃO-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4/05/2026 <text:s/>- <text:s/>08:40:1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<text:s/>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46" calcext:value-type="float">
            <text:p>41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CONCEIÇÃO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4/05/2026 <text:s/>- <text:s/>08:40:1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4/05/2026 <text:s/>- <text:s/>08:40:1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 CACHO PINHEIRO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4/05/2026 <text:s/>- <text:s/>08:40:1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4 , DPRQ-DIRETORIA DE PROD E QUALIDADE, SPRO-SUPERIT DE PRODUÇÃO, GER REG DE PRODUÇÃO-METROPOLITANA</text:p>
          </table:table-cell>
          <table:table-cell office:value-type="float" office:value="184" calcext:value-type="float">
            <text:p>18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 , DPRQ-DIRETORIA DE PROD E QUALIDADE, SPRO-SUPERIT DE PRODUÇÃO</text:p>
          </table:table-cell>
          <table:table-cell office:value-type="float" office:value="528" calcext:value-type="float">
            <text:p>52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 , DPRQ-DIRETORIA DE PROD E QUALIDADE, SQCO - SUPERINTENDÊNCIA DE QUALIDADE E CONTROLE OPERA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 COSM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1 , DPRQ-DIRETORIA DE PROD E QUALIDADE, SQCO - SUPERINTENDÊNCIA DE QUALIDADE E CONTROLE OPERACIONAL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 GOM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1 , DPRQ-DIRETORIA DE PROD E QUALIDADE, SQCO - SUPERINTENDÊNCIA DE QUALIDADE E CONTROLE OPERACIONAL, GCVQ-GER DE CONT E VIGILÂNCIA DA QUALIDADE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2 , DPRQ-DIRETORIA DE PROD E QUALIDADE, SQCO - SUPERINTENDÊNCIA DE QUALIDADE E CONTROLE OPERACIONAL, GMCO-GER MACROMED E CONTROLE OPERAC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4/05/2026 <text:s/>- <text:s/>08:40:1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 RODRIGU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2 , DPRQ-DIRETORIA DE PROD E QUALIDADE, SQCO - SUPERINTENDÊNCIA DE QUALIDADE E CONTROLE OPERACIONAL, GMCO-GER MACROMED E CONTROLE OPERAC</text:p>
          </table:table-cell>
          <table:table-cell office:value-type="float" office:value="25" calcext:value-type="float">
            <text:p>2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 , DPRQ-DIRETORIA DE PROD E QUALIDADE, SQCO - SUPERINTENDÊNCIA DE QUALIDADE E CONTROLE OPERACIONAL</text:p>
          </table:table-cell>
          <table:table-cell office:value-type="float" office:value="52" calcext:value-type="float">
            <text:p>5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PRQ-DIRETORIA DE PROD E QUALIDADE</text:p>
          </table:table-cell>
          <table:table-cell office:value-type="float" office:value="589" calcext:value-type="float">
            <text:p>58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TEC - DIRETORIA TÉC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TEC - DIRETORIA TÉCNICA, , ATEC - ASSESSORIA TÉC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TEC - DIRETORIA TÉCNICA, , ATEC - ASSESSORIA TÉCNIC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TEC - DIRETORIA TÉCNICA,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TEC - DIRETORIA TÉCNICA, SUEN - SUPERINTENDENCIA DE ENGENHA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TEC - DIRETORIA TÉCNICA, SUEN - SUPERINTENDENCIA DE ENGENHARIA, GPRO-GER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4/05/2026 <text:s/>- <text:s/>08:40:1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TEC - DIRETORIA TÉCNICA, SUEN - SUPERINTENDENCIA DE ENGENHARIA, GPRO-GER DE PROJETOS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TEC - DIRETORIA TÉCNICA, SUEN - SUPERINTENDENCIA DE ENGENHARIA, GEOB-GER DE EXECUÇÃO DE OB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TEC - DIRETORIA TÉCNICA, SUEN - SUPERINTENDENCIA DE ENGENHARIA, GEOB-GER DE EXECUÇÃO DE OBRAS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TEC - DIRETORIA TÉCNICA, SUEN - SUPERINTENDENCIA DE ENGENHARIA, GEOE-GER.DE EXECUÇÃO DE OBRAS ESTRUTURANT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TEC - DIRETORIA TÉCNICA, SUEN - SUPERINTENDENCIA DE ENGENHARIA, GEOE-GER.DE EXECUÇÃO DE OBRAS ESTRUTURANTES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TEC - DIRETORIA TÉCNICA, SUEN - SUPERINTENDENCIA DE ENGENHARIA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 , DTEC - DIRETORIA TÉCNICA, SGAT-SUPERINTEND.DE GESTÃO DE ATIV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1 , DTEC - DIRETORIA TÉCNICA, SGAT-SUPERINTEND.DE GESTÃO DE ATIVOS, GMSP-GER DE MANUT DOS SIST DE PRODU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4/05/2026 <text:s/>- <text:s/>08:40:1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1 , DTEC - DIRETORIA TÉCNICA, SGAT-SUPERINTEND.DE GESTÃO DE ATIVOS, GMSP-GER DE MANUT DOS SIST DE PRODUÇÃO</text:p>
          </table:table-cell>
          <table:table-cell office:value-type="float" office:value="56" calcext:value-type="float">
            <text:p>5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2 , DTEC - DIRETORIA TÉCNICA, SGAT-SUPERINTEND.DE GESTÃO DE ATIVOS, GMAD-GER DE MANUT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4/05/2026 <text:s/>- <text:s/>08:40:1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75" calcext:value-type="float">
            <text:p>25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DE ALMEIDA</text:p>
          </table:table-cell>
          <table:table-cell office:value-type="string" calcext:value-type="string">
            <text:p>13/10/198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2 , DTEC - DIRETORIA TÉCNICA, SGAT-SUPERINTEND.DE GESTÃO DE ATIVOS, GMAD-GER DE MANUT DE ADUTORAS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3 , DTEC - DIRETORIA TÉCNICA, SGAT-SUPERINTEND.DE GESTÃO DE ATIVOS, GIGE-GER.DE INFRAESTRUT 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3 , DTEC - DIRETORIA TÉCNICA, SGAT-SUPERINTEND.DE GESTÃO DE ATIVOS, GIGE-GER.DE INFRAESTRUT E GESTÃO ENERGÉTICA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 , DTEC - DIRETORIA TÉCNICA, SGAT-SUPERINTEND.DE GESTÃO DE ATIVOS</text:p>
          </table:table-cell>
          <table:table-cell office:value-type="float" office:value="85" calcext:value-type="float">
            <text:p>8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TEC - DIRETORIA TÉCNICA</text:p>
          </table:table-cell>
          <table:table-cell office:value-type="float" office:value="115" calcext:value-type="float">
            <text:p>1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IAD-DIRETORIA ADMINIST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0" calcext:value-type="float">
            <text:p>509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LADIMIR ALVES TORRES</text:p>
          </table:table-cell>
          <table:table-cell office:value-type="string" calcext:value-type="string">
            <text:p>29/01/2025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0 , DIAD-DIRETORIA ADMINISTRATIVA, DIRETORIA ADMINISTRATIVA, POSTO EXTI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0 , DIAD-DIRETORIA ADMINISTRATIVA, DIRETORIA ADMINISTRATIVA, POSTO EXTINT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IAD-DIRETORIA ADMINISTRATIVA, DIRETORIA ADMINISTRATIVA, ATAD - ASSESSORIA TÉCNICA ADMINIST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IAD-DIRETORIA ADMINISTRATIVA, DIRETORIA ADMINISTRATIVA, ATAD - ASSESSORIA TÉCNICA ADMINISTRATIV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IAD-DIRETORIA ADMINISTRATIVA, DIRETORIA ADMINISTRATIV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IAD-DIRETORIA ADMINISTRATIVA, SGPE-SUPERINT GEST DE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4/05/2026 <text:s/>- <text:s/>08:40:1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IAD-DIRETORIA ADMINISTRATIVA, SGPE-SUPERINT GEST DE PESSOAS, GPPE–GER PROC GEST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DOS SANTOS</text:p>
          </table:table-cell>
          <table:table-cell office:value-type="string" calcext:value-type="string">
            <text:p>02/05/1997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91" calcext:value-type="float">
            <text:p>39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SANDRA ALMEIDA DE OLIVEIR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4/05/2026 <text:s/>- <text:s/>08:40:1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9" calcext:value-type="float">
            <text:p>50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DE OLIVEIRA SILVA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8" calcext:value-type="float">
            <text:p>509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MARE SALUSTIANO SANTOS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IAD-DIRETORIA ADMINISTRATIVA, SGPE-SUPERINT GEST DE PESSOAS, GPPE–GER PROC GEST PESSOAS</text:p>
          </table:table-cell>
          <table:table-cell office:value-type="float" office:value="63" calcext:value-type="float">
            <text:p>6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IAD-DIRETORIA ADMINISTRATIVA, SGPE-SUPERINT GEST DE PESSOAS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35" calcext:value-type="float">
            <text:p>34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LEONARDO CRUZ LIMA GARCIA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MEDICO DO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IAD-DIRETORIA ADMINISTRATIVA, SGPE-SUPERINT GEST DE PESSOAS, GGSS-GER DE GESTÃO SAÚDE E SEG DO TRAB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IAD-DIRETORIA ADMINISTRATIVA, SGPE-SUPERINT GEST DE PESSOAS</text:p>
          </table:table-cell>
          <table:table-cell office:value-type="float" office:value="76" calcext:value-type="float">
            <text:p>7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IAD-DIRETORIA ADMINISTRATIVA, SUAD-SUPERINT ADMINIST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IAD-DIRETORIA ADMINISTRATIVA, SUAD-SUPERINT ADMINISTRATIVA, GAAD - GERÊNCIA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4/05/2026 <text:s/>- <text:s/>08:40:1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IAD-DIRETORIA ADMINISTRATIVA, SUAD-SUPERINT ADMINISTRATIVA, GAAD - GERÊNCIA DE APOIO ADMINISTRATIVO</text:p>
          </table:table-cell>
          <table:table-cell office:value-type="float" office:value="30" calcext:value-type="float">
            <text:p>3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IAD-DIRETORIA ADMINISTRATIVA, SUAD-SUPERINT ADMINISTRATIVA, GTIC-GER DE TECNOLOGIA DA INFORM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IAD-DIRETORIA ADMINISTRATIVA, SUAD-SUPERINT ADMINISTRATIVA, GTIC-GER DE TECNOLOGIA DA INFORMAÇÃO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IAD-DIRETORIA ADMINISTRATIVA, SUAD-SUPERINT ADMINISTRATIVA</text:p>
          </table:table-cell>
          <table:table-cell office:value-type="float" office:value="40" calcext:value-type="float">
            <text:p>4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IAD-DIRETORIA ADMINISTRATIVA</text:p>
          </table:table-cell>
          <table:table-cell office:value-type="float" office:value="121" calcext:value-type="float">
            <text:p>12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MES-DIRETORIA DE MERCADO,EXPANSÃO E SUSTENTABI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ONTEIRO BRITO SOARES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MES-DIRETORIA DE MERCADO,EXPANSÃO E SUSTENTABILIDADE, , ATME - ASSESSORIA TÉCNICA DE MERCADO, EXPANSÃO E SUSTENTA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MES-DIRETORIA DE MERCADO,EXPANSÃO E SUSTENTABILIDADE, , ATME - ASSESSORIA TÉCNICA DE MERCADO, EXPANSÃO E SUSTENTABIL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4/05/2026 <text:s/>- <text:s/>08:40:1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MES-DIRETORIA DE MERCADO,EXPANSÃO E SUSTENTABILIDADE,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MES-DIRETORIA DE MERCADO,EXPANSÃO E SUSTENTABILIDADE, SUSD-SUPERINTEND DE SUSTENTABILIDADE E DESENVOL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MES-DIRETORIA DE MERCADO,EXPANSÃO E SUSTENTABILIDADE, SUSD-SUPERINTEND DE SUSTENTABILIDADE E DESENVOLV, GESA-GER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MES-DIRETORIA DE MERCADO,EXPANSÃO E SUSTENTABILIDADE, SUSD-SUPERINTEND DE SUSTENTABILIDADE E DESENVOLV, GESA-GER SOCIOAMBIENTAL</text:p>
          </table:table-cell>
          <table:table-cell office:value-type="float" office:value="14" calcext:value-type="float">
            <text:p>1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MES-DIRETORIA DE MERCADO,EXPANSÃO E SUSTENTABILIDADE, SUSD-SUPERINTEND DE SUSTENTABILIDADE E DESENVOLV, GMSB-GERÊNCIA DE MANANCIAIS E SEG DE BARRAGEN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MES-DIRETORIA DE MERCADO,EXPANSÃO E SUSTENTABILIDADE, SUSD-SUPERINTEND DE SUSTENTABILIDADE E DESENVOLV, GMSB-GERÊNCIA DE MANANCIAIS E SEG DE BARRAGENS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MES-DIRETORIA DE MERCADO,EXPANSÃO E SUSTENTABILIDADE, SUSD-SUPERINTEND DE SUSTENTABILIDADE E DESENVOLV</text:p>
          </table:table-cell>
          <table:table-cell office:value-type="float" office:value="31" calcext:value-type="float">
            <text:p>3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 , DMES-DIRETORIA DE MERCADO,EXPANSÃO E SUSTENTABILIDADE, SUNP-SUPERINTEND DE NOVOS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1 , DMES-DIRETORIA DE MERCADO,EXPANSÃO E SUSTENTABILIDADE, SUNP-SUPERINTEND DE NOVOS PROJETOS, GPMS-GERÊNCIA DE PESQUISA E EXPLORAÇÃO DE MANAN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4/05/2026 <text:s/>- <text:s/>08:40:1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1 , DMES-DIRETORIA DE MERCADO,EXPANSÃO E SUSTENTABILIDADE, SUNP-SUPERINTEND DE NOVOS PROJETOS, GPMS-GERÊNCIA DE PESQUISA E EXPLORAÇÃO DE MANANCIAIS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2 , DMES-DIRETORIA DE MERCADO,EXPANSÃO E SUSTENTABILIDADE, SUNP-SUPERINTEND DE NOVOS PROJETOS, GNPR-GERÊNCIA DE NOVOS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2 , DMES-DIRETORIA DE MERCADO,EXPANSÃO E SUSTENTABILIDADE, SUNP-SUPERINTEND DE NOVOS PROJETOS, GNPR-GERÊNCIA DE NOVOS PROJETOS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 , DMES-DIRETORIA DE MERCADO,EXPANSÃO E SUSTENTABILIDADE, SUNP-SUPERINTEND DE NOVOS PROJETOS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MES-DIRETORIA DE MERCADO,EXPANSÃO E SUSTENTABILIDADE</text:p>
          </table:table-cell>
          <table:table-cell office:value-type="float" office:value="48" calcext:value-type="float">
            <text:p>4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-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-CONSELHO DE ADMINISTRAÇÃO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968" calcext:value-type="float">
            <text:p>96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4/05/2026 <text:s/>- <text:s/>08:40:1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office:forms form:automatic-focus="false" form:apply-design-mode="false"/>
        <table:shapes>
          <draw:frame draw:z-index="0" draw:name="Figura 1" draw:style-name="gr1" draw:text-style-name="P1" svg:width="2.875cm" svg:height="0.906cm" svg:x="0.391cm" svg:y="0.32cm">
            <draw:image xlink:href="Pictures/10000000000000B80000003400132E562F7C97C2.png" xlink:type="simple" xlink:show="embed" xlink:actuate="onLoad" draw:mime-type="image/png">
              <text:p/>
            </draw:image>
          </draw:frame>
        </table:shapes>
        <table:table-column table:style-name="co5" table:default-cell-style-name="ce7"/>
        <table:table-column table:style-name="co6" table:default-cell-style-name="ce11"/>
        <table:table-column table:style-name="co7" table:default-cell-style-name="ce7"/>
        <table:table-column table:style-name="co8" table:default-cell-style-name="ce7"/>
        <table:table-row table:style-name="ro1">
          <table:table-cell table:style-name="ce3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2" calcext:value-type="float">
            <text:p>2</text:p>
          </table:table-cell>
          <table:table-cell table:style-name="ce12" table:formula="of:=['REL%20COL%20JUNHO.2020'.G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2" calcext:value-type="float">
            <text:p>12</text:p>
          </table:table-cell>
          <table:table-cell table:style-name="ce12" table:formula="of:=['REL%20COL%20JUNHO.2020'.H5]" office:value-type="float" office:value="12" calcext:value-type="float">
            <text:p>1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4" calcext:value-type="float">
            <text:p>4</text:p>
          </table:table-cell>
          <table:table-cell table:style-name="ce12" table:formula="of:=['REL%20COL%20JUNHO.2020'.I5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2" calcext:value-type="float">
            <text:p>2</text:p>
          </table:table-cell>
          <table:table-cell table:style-name="ce12" table:formula="of:=['REL%20COL%20JUNHO.2020'.J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1" calcext:value-type="float">
            <text:p>1</text:p>
          </table:table-cell>
          <table:table-cell table:style-name="ce12" table:formula="of:=['REL%20COL%20JUNHO.2020'.K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1" calcext:value-type="float">
            <text:p>1</text:p>
          </table:table-cell>
          <table:table-cell table:style-name="ce12" table:formula="of:=['REL%20COL%20JUNHO.2020'.L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5" calcext:value-type="float">
            <text:p>5</text:p>
          </table:table-cell>
          <table:table-cell table:style-name="ce12" table:formula="of:=['REL%20COL%20JUNHO.2020'.M5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0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24" calcext:value-type="float">
            <text:p>124</text:p>
          </table:table-cell>
          <table:table-cell table:style-name="ce12" table:formula="of:=['REL%20COL%20JUNHO.2020'.O5]" office:value-type="float" office:value="124" calcext:value-type="float">
            <text:p>12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297" calcext:value-type="float">
            <text:p>297</text:p>
          </table:table-cell>
          <table:table-cell table:style-name="ce12" table:formula="of:=['REL%20COL%20JUNHO.2020'.G10]" office:value-type="float" office:value="297" calcext:value-type="float">
            <text:p>29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64" calcext:value-type="float">
            <text:p>264</text:p>
          </table:table-cell>
          <table:table-cell table:style-name="ce12" table:formula="of:=['REL%20COL%20JUNHO.2020'.H10]" office:value-type="float" office:value="264" calcext:value-type="float">
            <text:p>26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0" calcext:value-type="float">
            <text:p>0</text:p>
          </table:table-cell>
          <table:table-cell table:style-name="ce12" table:formula="of:=['REL%20COL%20JUNHO.2020'.I10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1" calcext:value-type="float">
            <text:p>1</text:p>
          </table:table-cell>
          <table:table-cell table:style-name="ce12" table:formula="of:=['REL%20COL%20JUNHO.2020'.J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4" calcext:value-type="float">
            <text:p>4</text:p>
          </table:table-cell>
          <table:table-cell table:style-name="ce12" table:formula="of:=['REL%20COL%20JUNHO.2020'.K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3" calcext:value-type="float">
            <text:p>3</text:p>
          </table:table-cell>
          <table:table-cell table:style-name="ce12" table:formula="of:=['REL%20COL%20JUNHO.2020'.L10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1" calcext:value-type="float">
            <text:p>1</text:p>
          </table:table-cell>
          <table:table-cell table:style-name="ce12" table:formula="of:=['REL%20COL%20JUNHO.2020'.M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1" calcext:value-type="float">
            <text:p>1</text:p>
          </table:table-cell>
          <table:table-cell table:style-name="ce12" table:formula="of:=['REL%20COL%20JUNHO.2020'.N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2" calcext:value-type="float">
            <text:p>2</text:p>
          </table:table-cell>
          <table:table-cell table:style-name="ce12" table:formula="of:=['REL%20COL%20JUNHO.2020'.O10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0" calcext:value-type="float">
            <text:p>0</text:p>
          </table:table-cell>
          <table:table-cell table:style-name="ce12" table:formula="of:=['REL%20COL%20JUNHO.2020'.P10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04" calcext:value-type="float">
            <text:p>104</text:p>
          </table:table-cell>
          <table:table-cell table:style-name="ce12" table:formula="of:=['REL%20COL%20JUNHO.2020'.G14]" office:value-type="float" office:value="104" calcext:value-type="float">
            <text:p>10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2" calcext:value-type="float">
            <text:p>2</text:p>
          </table:table-cell>
          <table:table-cell table:style-name="ce12" table:formula="of:=['REL%20COL%20JUNHO.2020'.H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1" calcext:value-type="float">
            <text:p>1</text:p>
          </table:table-cell>
          <table:table-cell table:style-name="ce12" table:formula="of:=['REL%20COL%20JUNHO.2020'.I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0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0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0" calcext:value-type="float">
            <text:p>0</text:p>
          </table:table-cell>
          <table:table-cell table:style-name="ce12" table:formula="of:=['REL%20COL%20JUNHO.2020'.L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3" calcext:value-type="float">
            <text:p>3</text:p>
          </table:table-cell>
          <table:table-cell table:style-name="ce12" table:formula="of:=[$'REL%20COL%20JUNHO.2020'.P5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2" calcext:value-type="float">
            <text:p>2</text:p>
          </table:table-cell>
          <table:table-cell table:style-name="ce12" table:formula="of:=['REL%20COL%20JUNHO.2020'.M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0" calcext:value-type="float">
            <text:p>0</text:p>
          </table:table-cell>
          <table:table-cell table:style-name="ce12" table:formula="of:=['REL%20COL%20JUNHO.2020'.N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0" calcext:value-type="float">
            <text:p>0</text:p>
          </table:table-cell>
          <table:table-cell table:style-name="ce12" table:formula="of:=['REL%20COL%20JUNHO.2020'.O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0" calcext:value-type="float">
            <text:p>0</text:p>
          </table:table-cell>
          <table:table-cell table:style-name="ce12" table:formula="of:=['REL%20COL%20JUNHO.2020'.P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0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30" calcext:value-type="float">
            <text:p>30</text:p>
          </table:table-cell>
          <table:table-cell table:style-name="ce12" table:formula="of:=['REL%20COL%20JUNHO.2020'.H18]" office:value-type="float" office:value="30" calcext:value-type="float">
            <text:p>3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0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0" calcext:value-type="float">
            <text:p>0</text:p>
          </table:table-cell>
          <table:table-cell table:style-name="ce12" table:formula="of:=['REL%20COL%20JUNHO.2020'.J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1" calcext:value-type="float">
            <text:p>1</text:p>
          </table:table-cell>
          <table:table-cell table:style-name="ce12" table:formula="of:=['REL%20COL%20JUNHO.2020'.K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6" calcext:value-type="float">
            <text:p>6</text:p>
          </table:table-cell>
          <table:table-cell table:style-name="ce12" table:formula="of:=['REL%20COL%20JUNHO.2020'.L18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0" calcext:value-type="float">
            <text:p>0</text:p>
          </table:table-cell>
          <table:table-cell table:style-name="ce12" table:formula="of:=['REL%20COL%20JUNHO.2020'.M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0" calcext:value-type="float">
            <text:p>0</text:p>
          </table:table-cell>
          <table:table-cell table:style-name="ce12" table:formula="of:=['REL%20COL%20JUNHO.2020'.N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1" calcext:value-type="float">
            <text:p>1</text:p>
          </table:table-cell>
          <table:table-cell table:style-name="ce12" table:formula="of:=['REL%20COL%20JUNHO.2020'.O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2" calcext:value-type="float">
            <text:p>2</text:p>
          </table:table-cell>
          <table:table-cell table:style-name="ce12" table:formula="of:=['REL%20COL%20JUNHO.2020'.P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4" calcext:value-type="float">
            <text:p>4</text:p>
          </table:table-cell>
          <table:table-cell table:style-name="ce12" table:formula="of:=['REL%20COL%20JUNHO.2020'.G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0" calcext:value-type="float">
            <text:p>0</text:p>
          </table:table-cell>
          <table:table-cell table:style-name="ce12" table:formula="of:=['REL%20COL%20JUNHO.2020'.H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2" calcext:value-type="float">
            <text:p>2</text:p>
          </table:table-cell>
          <table:table-cell table:style-name="ce12" table:formula="of:=['REL%20COL%20JUNHO.2020'.I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4" calcext:value-type="float">
            <text:p>4</text:p>
          </table:table-cell>
          <table:table-cell table:style-name="ce12" table:formula="of:=['REL%20COL%20JUNHO.2020'.J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0" calcext:value-type="float">
            <text:p>0</text:p>
          </table:table-cell>
          <table:table-cell table:style-name="ce12" table:formula="of:=['REL%20COL%20JUNHO.2020'.K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0" calcext:value-type="float">
            <text:p>0</text:p>
          </table:table-cell>
          <table:table-cell table:style-name="ce12" table:formula="of:=['REL%20COL%20JUNHO.2020'.L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2" calcext:value-type="float">
            <text:p>2</text:p>
          </table:table-cell>
          <table:table-cell table:style-name="ce12" table:formula="of:=['REL%20COL%20JUNHO.2020'.M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7" calcext:value-type="float">
            <text:p>7</text:p>
          </table:table-cell>
          <table:table-cell table:style-name="ce12" table:formula="of:=['REL%20COL%20JUNHO.2020'.N22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0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18" calcext:value-type="float">
            <text:p>18</text:p>
          </table:table-cell>
          <table:table-cell table:style-name="ce12" table:formula="of:=['REL%20COL%20JUNHO.2020'.P22]" office:value-type="float" office:value="18" calcext:value-type="float">
            <text:p>1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0" calcext:value-type="float">
            <text:p>0</text:p>
          </table:table-cell>
          <table:table-cell table:style-name="ce12" table:formula="of:=['REL%20COL%20JUNHO.2020'.G26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0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8" calcext:value-type="float">
            <text:p>8</text:p>
          </table:table-cell>
          <table:table-cell table:style-name="ce12" table:formula="of:=['REL%20COL%20JUNHO.2020'.I26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1" calcext:value-type="float">
            <text:p>1</text:p>
          </table:table-cell>
          <table:table-cell table:style-name="ce12" table:formula="of:=['REL%20COL%20JUNHO.2020'.J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2" calcext:value-type="float">
            <text:p>2</text:p>
          </table:table-cell>
          <table:table-cell table:style-name="ce12" table:formula="of:=['REL%20COL%20JUNHO.2020'.K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2" calcext:value-type="float">
            <text:p>2</text:p>
          </table:table-cell>
          <table:table-cell table:style-name="ce12" table:formula="of:=['REL%20COL%20JUNHO.2020'.L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3" calcext:value-type="float">
            <text:p>3</text:p>
          </table:table-cell>
          <table:table-cell table:style-name="ce12" table:formula="of:=['REL%20COL%20JUNHO.2020'.M26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34" calcext:value-type="float">
            <text:p>34</text:p>
          </table:table-cell>
          <table:table-cell table:style-name="ce12" table:formula="of:=['REL%20COL%20JUNHO.2020'.N26]" office:value-type="float" office:value="34" calcext:value-type="float">
            <text:p>3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0" calcext:value-type="float">
            <text:p>0</text:p>
          </table:table-cell>
          <table:table-cell table:style-name="ce12" table:formula="of:=['REL%20COL%20JUNHO.2020'.O26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968" calcext:value-type="float">
            <text:p>968</text:p>
          </table:table-cell>
          <table:table-cell table:style-name="ce4" table:formula="of:=SUM([.C6:.C65])-[.C66]" office:value-type="float" office:value="968" calcext:value-type="float">
            <text:p>96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number:min-decimal-places="0" number:min-integer-digits="1" number:grouping="true"/>
    </number:number-style>
    <number:number-style style:name="N108">
      <number:text>-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</number:number-style>
    <number:number-style style:name="N110">
      <number:text>-</number:text>
      <number:number number:decimal-places="2" number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EL_25_20COL_25_20JUNHO.2020" style:display-name="PageStyle_REL%20COL%20JUNHO.2020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6-05-04T09:20:26.777000000</dc:date>
    <meta:editing-duration>PT8H21M6S</meta:editing-duration>
    <meta:editing-cycles>78</meta:editing-cycles>
    <meta:generator>LibreOffice/7.2.5.2$Windows_X86_64 LibreOffice_project/499f9727c189e6ef3471021d6132d4c694f357e5</meta:generator>
    <meta:print-date>2025-10-13T08:20:09.338000000</meta:print-date>
    <meta:printed-by>Arquivos PDF</meta:printed-by>
    <meta:document-statistic meta:table-count="2" meta:cell-count="8262" meta:object-count="1"/>
  </office:meta>
</office:document-meta>
</file>