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4.1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36.07mm"/>
    </style:style>
    <style:style style:name="co4" style:family="table-column">
      <style:table-column-properties fo:break-before="auto" style:column-width="37.31mm"/>
    </style:style>
    <style:style style:name="co5" style:family="table-column">
      <style:table-column-properties fo:break-before="auto" style:column-width="36.71mm"/>
    </style:style>
    <style:style style:name="co6" style:family="table-column">
      <style:table-column-properties fo:break-before="auto" style:column-width="36.28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8.92mm" fo:min-width="36.56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7.29mm" table:end-y="1.7mm" draw:z-index="0" draw:name="Picture 14" draw:style-name="gr1" draw:text-style-name="P2" svg:width="41.56mm" svg:height="11.52mm" svg:x="-0.09mm" svg:y="0.52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5</text:p>
          </table:table-cell>
          <table:table-cell table:style-name="ce12"/>
          <table:table-cell table:style-name="ce12" office:value-type="string" calcext:value-type="string">
            <text:p>Mês: NOVEMBR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11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3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1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page-width="297mm" fo:page-height="210.01mm" style:num-format="1" style:print-orientation="landscape"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2-01">00/00/0000</text:date>, <text:time style:data-style-name="N2" text:time-value="10:48:41.113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5-12-01T10:50:37.992000000</dc:date>
    <meta:editing-duration>PT3H26M24S</meta:editing-duration>
    <meta:editing-cycles>92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