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00132E562F7C97C2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909cm"/>
    </style:style>
    <style:style style:name="co3" style:family="table-column">
      <style:table-column-properties fo:break-before="auto" style:column-width="3.979cm"/>
    </style:style>
    <style:style style:name="co4" style:family="table-column">
      <style:table-column-properties fo:break-before="auto" style:column-width="5.046cm"/>
    </style:style>
    <style:style style:name="co5" style:family="table-column">
      <style:table-column-properties fo:break-before="auto" style:column-width="2.21cm"/>
    </style:style>
    <style:style style:name="co6" style:family="table-column">
      <style:table-column-properties fo:break-before="auto" style:column-width="4.865cm"/>
    </style:style>
    <style:style style:name="co7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style:font-size-asian="12pt" style:font-size-complex="12pt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3" calcext:value-type="float">
            <text:p>3</text:p>
          </table:table-cell>
          <table:table-cell table:formula="of:=SUMIF([.E5:.E2511];[.H3];[.F5:.F2517])" office:value-type="float" office:value="13" calcext:value-type="float">
            <text:p>13</text:p>
          </table:table-cell>
          <table:table-cell table:formula="of:=SUMIF([.E5:.E2511];[.I3];[.F5:.F2517])" office:value-type="float" office:value="23" calcext:value-type="float">
            <text:p>23</text:p>
          </table:table-cell>
          <table:table-cell table:formula="of:=SUMIF([.E5:.E2511];[.J3];[.F5:.F2517])" office:value-type="float" office:value="10" calcext:value-type="float">
            <text:p>10</text:p>
          </table:table-cell>
          <table:table-cell table:formula="of:=SUMIF([.E5:.E2511];[.K3];[.F5:.F2517])" office:value-type="float" office:value="7" calcext:value-type="float">
            <text:p>7</text:p>
          </table:table-cell>
          <table:table-cell table:formula="of:=SUMIF([.E5:.E2511];[.L3];[.F5:.F2517])" office:value-type="float" office:value="2" calcext:value-type="float">
            <text:p>2</text:p>
          </table:table-cell>
          <table:table-cell table:formula="of:=SUMIF([.E5:.E2511];[.M3];[.F5:.F2517])" office:value-type="float" office:value="44" calcext:value-type="float">
            <text:p>44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56" calcext:value-type="float">
            <text:p>156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11" calcext:value-type="float">
            <text:p>27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O SOCORRO MENEZES DE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41" calcext:value-type="float">
            <text:p>341</text:p>
          </table:table-cell>
          <table:table-cell table:formula="of:=SUMIF([.E5:.E2511];[.H9];[.F5:.F2517])" office:value-type="float" office:value="295" calcext:value-type="float">
            <text:p>295</text:p>
          </table:table-cell>
          <table:table-cell table:formula="of:=SUMIF([.E5:.E2511];[.I9];[.F5:.F2517])" office:value-type="float" office:value="5" calcext:value-type="float">
            <text:p>5</text:p>
          </table:table-cell>
          <table:table-cell table:formula="of:=SUMIF([.E5:.E2511];[.J9];[.F5:.F2517])" office:value-type="float" office:value="9" calcext:value-type="float">
            <text:p>9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6" calcext:value-type="float">
            <text:p>6</text:p>
          </table:table-cell>
          <table:table-cell table:formula="of:=SUMIF([.E5:.E2511];[.M9];[.F5:.F2517])" office:value-type="float" office:value="4" calcext:value-type="float">
            <text:p>4</text:p>
          </table:table-cell>
          <table:table-cell table:formula="of:=SUMIF([.E5:.E2511];[.N9];[.F5:.F2517])" office:value-type="float" office:value="2" calcext:value-type="float">
            <text:p>2</text:p>
          </table:table-cell>
          <table:table-cell table:formula="of:=SUMIF([.E5:.E2511];[.O9];[.F5:.F2517])" office:value-type="float" office:value="11" calcext:value-type="float">
            <text:p>11</text:p>
          </table:table-cell>
          <table:table-cell table:formula="of:=SUMIF([.E5:.E2511];[.P9];[.F5:.F2517])" office:value-type="float" office:value="1" calcext:value-type="float">
            <text:p>1</text:p>
          </table:table-cell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19" calcext:value-type="float">
            <text:p>119</text:p>
          </table:table-cell>
          <table:table-cell table:formula="of:=SUMIF([.E5:.E2511];[.H13];[.F5:.F2517])" office:value-type="float" office:value="3" calcext:value-type="float">
            <text:p>3</text:p>
          </table:table-cell>
          <table:table-cell table:formula="of:=SUMIF([.E5:.E2511];[.I13];[.F5:.F2517])" office:value-type="float" office:value="4" calcext:value-type="float">
            <text:p>4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1" calcext:value-type="float">
            <text:p>1</text:p>
          </table:table-cell>
          <table:table-cell table:formula="of:=SUMIF([.E5:.E2511];[.M13];[.F5:.F2517])" office:value-type="float" office:value="8" calcext:value-type="float">
            <text:p>8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42" calcext:value-type="float">
            <text:p>42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2" calcext:value-type="float">
            <text:p>2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15" calcext:value-type="float">
            <text:p>15</text:p>
          </table:table-cell>
          <table:table-cell table:formula="of:=SUMIF([.E5:.E2511];[.M17];[.F5:.F2517])" office:value-type="float" office:value="3" calcext:value-type="float">
            <text:p>3</text:p>
          </table:table-cell>
          <table:table-cell table:formula="of:=SUMIF([.E5:.E2511];[.N17];[.F5:.F2517])" office:value-type="float" office:value="2" calcext:value-type="float">
            <text:p>2</text:p>
          </table:table-cell>
          <table:table-cell table:formula="of:=SUMIF([.E5:.E2511];[.O17];[.F5:.F2517])" office:value-type="float" office:value="2" calcext:value-type="float">
            <text:p>2</text:p>
          </table:table-cell>
          <table:table-cell table:formula="of:=SUMIF([.E5:.E2511];[.P17];[.F5:.F2517])" office:value-type="float" office:value="11" calcext:value-type="float">
            <text:p>11</text:p>
          </table:table-cell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9183" calcext:value-type="float">
            <text:p>91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ELIA PENA DE FARO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10" calcext:value-type="float">
            <text:p>10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19" calcext:value-type="float">
            <text:p>19</text:p>
          </table:table-cell>
          <table:table-cell table:formula="of:=SUMIF([.E5:.E2511];[.J21];[.F5:.F2517])" office:value-type="float" office:value="16" calcext:value-type="float">
            <text:p>16</text:p>
          </table:table-cell>
          <table:table-cell table:formula="of:=SUMIF([.E5:.E2511];[.K21];[.F5:.F2517])" office:value-type="float" office:value="2" calcext:value-type="float">
            <text:p>2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8" calcext:value-type="float">
            <text:p>8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6" calcext:value-type="float">
            <text:p>16</text:p>
          </table:table-cell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35" calcext:value-type="float">
            <text:p>39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DE ARAUJO BARBOS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4" calcext:value-type="float">
            <text:p>4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3" calcext:value-type="float">
            <text:p>23</text:p>
          </table:table-cell>
          <table:table-cell table:formula="of:=SUMIF([.E5:.E2511];[.J25];[.F5:.F2517])" office:value-type="float" office:value="5" calcext:value-type="float">
            <text:p>5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5" calcext:value-type="float">
            <text:p>5</text:p>
          </table:table-cell>
          <table:table-cell table:formula="of:=SUMIF([.E5:.E2511];[.N25];[.F5:.F2517])" office:value-type="float" office:value="44" calcext:value-type="float">
            <text:p>44</text:p>
          </table:table-cell>
          <table:table-cell table:formula="of:=SUMIF([.E5:.E2511];[.O25];[.F5:.F2517])"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1" office:value-type="string" calcext:value-type="string" table:number-columns-spanned="10" table:number-rows-spanned="3">
            <text:p>TOTAL</text:p>
          </table:table-cell>
          <table:covered-table-cell table:number-columns-repeated="9" table:style-name="ce3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1" table:formula="of:=SUM([.G5];[.H5];[.I5];[.J5];[.K5];[.L5];[.M5];[.N5];[.O5];[.G10];[.H10];[.I10];[.J10];[.K10];[.L10];[.M10:.P10];[.G14:.P14];[.G18:.P18];[.G22:.P22];[.G26:.O26];[.P5])" office:value-type="float" office:value="1321" calcext:value-type="float" table:number-columns-spanned="10" table:number-rows-spanned="4">
            <text:p>1321</text:p>
          </table:table-cell>
          <table:covered-table-cell table:number-columns-repeated="9" table:style-name="ce3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35" calcext:value-type="float">
            <text:p>2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GLORIA OLIVEIR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2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80" calcext:value-type="float">
            <text:p>39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MELO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57" calcext:value-type="float">
            <text:p>35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SON JOSE SA SANTOS</text:p>
          </table:table-cell>
          <table:table-cell office:value-type="string" calcext:value-type="string">
            <text:p>07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79" calcext:value-type="float">
            <text:p>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SOBRAL ROCHA</text:p>
          </table:table-cell>
          <table:table-cell office:value-type="string" calcext:value-type="string">
            <text:p>11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89" calcext:value-type="float">
            <text:p>26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OLIVEIRA SILV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2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65" calcext:value-type="float">
            <text:p>6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80" calcext:value-type="float">
            <text:p>40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ICA DA SILVA SANTOS CUNHA</text:p>
          </table:table-cell>
          <table:table-cell office:value-type="string" calcext:value-type="string">
            <text:p>05/02/2018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2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68" calcext:value-type="float">
            <text:p>35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MENESES PE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06" calcext:value-type="float">
            <text:p>129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DOS SANTO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01" calcext:value-type="float">
            <text:p>32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TON MELO FILHO</text:p>
          </table:table-cell>
          <table:table-cell office:value-type="string" calcext:value-type="string">
            <text:p>07/02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02" calcext:value-type="float">
            <text:p>37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E SOUZA SAMPAIO DO NASCIMENT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35" calcext:value-type="float">
            <text:p>37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SIQUEIRA BAS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5" calcext:value-type="float">
            <text:p>41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ULIAO DOS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2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7" calcext:value-type="float">
            <text:p>32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JULIAO ALVE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44" calcext:value-type="float">
            <text:p>30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ORIM DE SOUZ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02" calcext:value-type="float">
            <text:p>38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DRIGUES DOS SANTOS DA GUI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98" calcext:value-type="float">
            <text:p>9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99" calcext:value-type="float">
            <text:p>9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2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62" calcext:value-type="float">
            <text:p>24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NCY SANTANA BARRETO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33" calcext:value-type="float">
            <text:p>29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A ARAGÃO PEREIR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57" calcext:value-type="float">
            <text:p>3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SSIO SILVA SANTANA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2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46" calcext:value-type="float">
            <text:p>12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DIO LEITE LOBO</text:p>
          </table:table-cell>
          <table:table-cell office:value-type="string" calcext:value-type="string">
            <text:p>18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66" calcext:value-type="float">
            <text:p>6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2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43" calcext:value-type="float">
            <text:p>21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URILO DE SOUZ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DO NASCIMENT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89" calcext:value-type="float">
            <text:p>8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2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57" calcext:value-type="float">
            <text:p>40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ICARDO CONCEIÇÃO MARQUES TRINDADE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77" calcext:value-type="float">
            <text:p>31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ILSON BATISTA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40" calcext:value-type="float">
            <text:p>17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LDO PINTO SIQUEIR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03" calcext:value-type="float">
            <text:p>26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33" calcext:value-type="float">
            <text:p>31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2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00" calcext:value-type="float">
            <text:p>29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SANTANA DOS SANTOS FILHO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74" calcext:value-type="float">
            <text:p>274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RESENDE TORR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68" calcext:value-type="float">
            <text:p>39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TANA CHAV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63" calcext:value-type="float">
            <text:p>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11" calcext:value-type="float">
            <text:p>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APOLINARIO DOS SANTOS</text:p>
          </table:table-cell>
          <table:table-cell office:value-type="string" calcext:value-type="string">
            <text:p>22/01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79" calcext:value-type="float">
            <text:p>1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 DIAS DE OLIVEIR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86" calcext:value-type="float">
            <text:p>8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2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00" calcext:value-type="float">
            <text:p>30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SANTOS DE MELLO</text:p>
          </table:table-cell>
          <table:table-cell office:value-type="string" calcext:value-type="string">
            <text:p>17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65" calcext:value-type="float">
            <text:p>17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FRANCISCO ROSA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97" calcext:value-type="float">
            <text:p>244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NALDO PEREIRA DA SILV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43" calcext:value-type="float">
            <text:p>132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DOS SANTO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42" calcext:value-type="float">
            <text:p>12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CILIO ARAUJO DOS SANTOS</text:p>
          </table:table-cell>
          <table:table-cell office:value-type="string" calcext:value-type="string">
            <text:p>19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19" calcext:value-type="float">
            <text:p>27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CIO JOSE DA SILVA FILH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79" calcext:value-type="float">
            <text:p>3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BRANDAO GOME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91" calcext:value-type="float">
            <text:p>12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O FRANCA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2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11" calcext:value-type="float">
            <text:p>29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SON MATIAS SALE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11" calcext:value-type="float">
            <text:p>28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IBEIRO COU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55" calcext:value-type="float">
            <text:p>293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 SILVA LIM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5" calcext:value-type="float">
            <text:p>39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PINTO DIAS</text:p>
          </table:table-cell>
          <table:table-cell office:value-type="string" calcext:value-type="string">
            <text:p>17/02/1975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41" calcext:value-type="float">
            <text:p>12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ILVA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2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91" calcext:value-type="float">
            <text:p>36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LDO SANTO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04" calcext:value-type="float">
            <text:p>10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57" calcext:value-type="float">
            <text:p>40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ANDRADE CORREI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72" calcext:value-type="float">
            <text:p>243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F DIAS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2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57" calcext:value-type="float">
            <text:p>40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ESON NASCIMENTO LIM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22" calcext:value-type="float">
            <text:p>5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L SANTOS SOARES</text:p>
          </table:table-cell>
          <table:table-cell office:value-type="string" calcext:value-type="string">
            <text:p>16/08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46" calcext:value-type="float">
            <text:p>39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ÁVIO ANDRÉ SANTOS LIM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2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72" calcext:value-type="float">
            <text:p>17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46" calcext:value-type="float">
            <text:p>40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DOS SANTOS VIEIR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06" calcext:value-type="float">
            <text:p>244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66" calcext:value-type="float">
            <text:p>6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OLIVEIRA FERREIRA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68" calcext:value-type="float">
            <text:p>36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HENRIQUE SILVA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13" calcext:value-type="float">
            <text:p>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ONALDO OLIVEIRA DE JESUS</text:p>
          </table:table-cell>
          <table:table-cell office:value-type="string" calcext:value-type="string">
            <text:p>21/01/1980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46" calcext:value-type="float">
            <text:p>36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I CARDOSO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68" calcext:value-type="float">
            <text:p>37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BARRETO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90" calcext:value-type="float">
            <text:p>241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O DOS SANTOS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79" calcext:value-type="float">
            <text:p>40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RODRIGUES DE SANTANA JUNIOR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53" calcext:value-type="float">
            <text:p>24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BISPO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75" calcext:value-type="float">
            <text:p>11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OUZA DE JESU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697" calcext:value-type="float">
            <text:p>23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JOSE DOS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81" calcext:value-type="float">
            <text:p>331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OLIVEIRA RAM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02" calcext:value-type="float">
            <text:p>36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16" calcext:value-type="float">
            <text:p>1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79" calcext:value-type="float">
            <text:p>39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RAMON LIMA VIEIRA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43" calcext:value-type="float">
            <text:p>23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LISBOA BATIST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54" calcext:value-type="float">
            <text:p>23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CORREIA DANTA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57" calcext:value-type="float">
            <text:p>2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RANCISCO ALBUQUERQUE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41" calcext:value-type="float">
            <text:p>274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ONALDO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952" calcext:value-type="float">
            <text:p>18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ETO GOMES SANTOS</text:p>
          </table:table-cell>
          <table:table-cell office:value-type="string" calcext:value-type="string">
            <text:p>1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13" calcext:value-type="float">
            <text:p>40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DE LIMA SANTOS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46" calcext:value-type="float">
            <text:p>26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DE MENEZES ARAG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24" calcext:value-type="float">
            <text:p>35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33" calcext:value-type="float">
            <text:p>13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553" calcext:value-type="float">
            <text:p>10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SANTOS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11" calcext:value-type="float">
            <text:p>30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 CARLOS SANTANA RIBEIRO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25" calcext:value-type="float">
            <text:p>12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ALVES DOS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74" calcext:value-type="float">
            <text:p>303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ENEZE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8" calcext:value-type="float">
            <text:p>32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AULO MENEZES GÓI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78" calcext:value-type="float">
            <text:p>7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38" calcext:value-type="float">
            <text:p>246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OLIVEIRA SANTO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23" calcext:value-type="float">
            <text:p>6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ENEZES DE ANDRADE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40" calcext:value-type="float">
            <text:p>168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SIMOES RAMOS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25" calcext:value-type="float">
            <text:p>258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OLDO JOSE SANTOS S D SANTOS</text:p>
          </table:table-cell>
          <table:table-cell office:value-type="string" calcext:value-type="string">
            <text:p>22/02/198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57" calcext:value-type="float">
            <text:p>35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BISPO LIMA</text:p>
          </table:table-cell>
          <table:table-cell office:value-type="string" calcext:value-type="string">
            <text:p>02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17" calcext:value-type="float">
            <text:p>26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DE JESU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86" calcext:value-type="float">
            <text:p>64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SSILON MACEDO DE OLIVEIRA</text:p>
          </table:table-cell>
          <table:table-cell office:value-type="string" calcext:value-type="string">
            <text:p>12/06/197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91" calcext:value-type="float">
            <text:p>41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MENEZ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80" calcext:value-type="float">
            <text:p>16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PRATA SOARES</text:p>
          </table:table-cell>
          <table:table-cell office:value-type="string" calcext:value-type="string">
            <text:p>03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08" calcext:value-type="float">
            <text:p>32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DIAS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50" calcext:value-type="float">
            <text:p>15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88" calcext:value-type="float">
            <text:p>48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55" calcext:value-type="float">
            <text:p>31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ECILIO BATALHA ANDRADE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35" calcext:value-type="float">
            <text:p>39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DE SANTANA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0 , DOM-DIR OPERAÇ E MANUT, SUES-SUP SIST. DE ESG SANITÁRIO, SUES-SUP DE SIST. DE ESGOT SANITÁRI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03" calcext:value-type="float">
            <text:p>33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S BEZERRA COSTA JUNIOR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02" calcext:value-type="float">
            <text:p>38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Y REIS DUARTE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02" calcext:value-type="float">
            <text:p>39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ILSON SANTOS DE OLIV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22" calcext:value-type="float">
            <text:p>30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EMIAS AMANCIO DE JESU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46" calcext:value-type="float">
            <text:p>33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NHAES MOU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77" calcext:value-type="float">
            <text:p>7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91" calcext:value-type="float">
            <text:p>38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REINALDO DE JESU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24" calcext:value-type="float">
            <text:p>1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VAN BATISTA ALMEID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79" calcext:value-type="float">
            <text:p>2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ARM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847" calcext:value-type="float">
            <text:p>84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32" calcext:value-type="float">
            <text:p>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02" calcext:value-type="float">
            <text:p>38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TEPHANIE SILVEIRA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3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24" calcext:value-type="float">
            <text:p>41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AIVER LIMA SANTOS FONTES CORREI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79" calcext:value-type="float">
            <text:p>41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CIO PÁDUA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104" calcext:value-type="float">
            <text:p>10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02" calcext:value-type="float">
            <text:p>36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ES FRANCISCO DOS SANTOS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57" calcext:value-type="float">
            <text:p>36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DA SILVA CARDOS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32" calcext:value-type="float">
            <text:p>4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E ROBERTO VIANA</text:p>
          </table:table-cell>
          <table:table-cell office:value-type="string" calcext:value-type="string">
            <text:p>29/06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99" calcext:value-type="float">
            <text:p>5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MATOS DA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24" calcext:value-type="float">
            <text:p>37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OLIVEIRA DE ALENCA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4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91" calcext:value-type="float">
            <text:p>32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NASCIMENTO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46" calcext:value-type="float">
            <text:p>41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IA ELIZABETH RUIZ FELICI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02" calcext:value-type="float">
            <text:p>39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HORA GOUVE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4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25" calcext:value-type="float">
            <text:p>26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BERDAN RIBEIR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111" calcext:value-type="float">
            <text:p>1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216" calcext:value-type="float">
            <text:p>2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4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508" calcext:value-type="float">
            <text:p>275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ARCEZ VIEIRA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321" calcext:value-type="float">
            <text:p>13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Legenda para Status eSo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odigo</text:p>
          </table:table-cell>
          <table:table-cell office:value-type="string" calcext:value-type="string">
            <text:p>Descriçã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6</text:p>
          </table:table-cell>
          <table:table-cell office:value-type="string" calcext:value-type="string">
            <text:p>Recibo retornado com advertênci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7</text:p>
          </table:table-cell>
          <table:table-cell office:value-type="string" calcext:value-type="string">
            <text:p>Recibo retornado com sucess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8/07/2024 <text:s/>- <text:s/>14:49:4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8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3" calcext:value-type="float">
            <text:p>3</text:p>
          </table:table-cell>
          <table:table-cell table:style-name="ce12" table:formula="of:=['REL%20COL%20JUNHO.2020'.G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3" calcext:value-type="float">
            <text:p>13</text:p>
          </table:table-cell>
          <table:table-cell table:style-name="ce12" table:formula="of:=['REL%20COL%20JUNHO.2020'.H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23" calcext:value-type="float">
            <text:p>23</text:p>
          </table:table-cell>
          <table:table-cell table:style-name="ce12" table:formula="of:=['REL%20COL%20JUNHO.2020'.I5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10" calcext:value-type="float">
            <text:p>10</text:p>
          </table:table-cell>
          <table:table-cell table:style-name="ce12" table:formula="of:=['REL%20COL%20JUNHO.2020'.J5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7" calcext:value-type="float">
            <text:p>7</text:p>
          </table:table-cell>
          <table:table-cell table:style-name="ce12" table:formula="of:=['REL%20COL%20JUNHO.2020'.K5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2" calcext:value-type="float">
            <text:p>2</text:p>
          </table:table-cell>
          <table:table-cell table:style-name="ce12" table:formula="of:=['REL%20COL%20JUNHO.2020'.L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44" calcext:value-type="float">
            <text:p>44</text:p>
          </table:table-cell>
          <table:table-cell table:style-name="ce12" table:formula="of:=['REL%20COL%20JUNHO.2020'.M5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56" calcext:value-type="float">
            <text:p>156</text:p>
          </table:table-cell>
          <table:table-cell table:style-name="ce12" table:formula="of:=['REL%20COL%20JUNHO.2020'.O5]" office:value-type="float" office:value="156" calcext:value-type="float">
            <text:p>15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41" calcext:value-type="float">
            <text:p>341</text:p>
          </table:table-cell>
          <table:table-cell table:style-name="ce12" table:formula="of:=['REL%20COL%20JUNHO.2020'.G10]" office:value-type="float" office:value="341" calcext:value-type="float">
            <text:p>34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95" calcext:value-type="float">
            <text:p>295</text:p>
          </table:table-cell>
          <table:table-cell table:style-name="ce12" table:formula="of:=['REL%20COL%20JUNHO.2020'.H10]" office:value-type="float" office:value="295" calcext:value-type="float">
            <text:p>29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5" calcext:value-type="float">
            <text:p>5</text:p>
          </table:table-cell>
          <table:table-cell table:style-name="ce12" table:formula="of:=['REL%20COL%20JUNHO.2020'.I10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9" calcext:value-type="float">
            <text:p>9</text:p>
          </table:table-cell>
          <table:table-cell table:style-name="ce12" table:formula="of:=['REL%20COL%20JUNHO.2020'.J10]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6" calcext:value-type="float">
            <text:p>6</text:p>
          </table:table-cell>
          <table:table-cell table:style-name="ce12" table:formula="of:=['REL%20COL%20JUNHO.2020'.L10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4" calcext:value-type="float">
            <text:p>4</text:p>
          </table:table-cell>
          <table:table-cell table:style-name="ce12" table:formula="of:=['REL%20COL%20JUNHO.2020'.M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2" calcext:value-type="float">
            <text:p>2</text:p>
          </table:table-cell>
          <table:table-cell table:style-name="ce12" table:formula="of:=['REL%20COL%20JUNHO.2020'.N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11" calcext:value-type="float">
            <text:p>11</text:p>
          </table:table-cell>
          <table:table-cell table:style-name="ce12" table:formula="of:=['REL%20COL%20JUNHO.2020'.O10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1" calcext:value-type="float">
            <text:p>1</text:p>
          </table:table-cell>
          <table:table-cell table:style-name="ce12" table:formula="of:=['REL%20COL%20JUNHO.2020'.P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19" calcext:value-type="float">
            <text:p>119</text:p>
          </table:table-cell>
          <table:table-cell table:style-name="ce12" table:formula="of:=['REL%20COL%20JUNHO.2020'.G14]" office:value-type="float" office:value="119" calcext:value-type="float">
            <text:p>1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3" calcext:value-type="float">
            <text:p>3</text:p>
          </table:table-cell>
          <table:table-cell table:style-name="ce12" table:formula="of:=['REL%20COL%20JUNHO.2020'.H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4" calcext:value-type="float">
            <text:p>4</text:p>
          </table:table-cell>
          <table:table-cell table:style-name="ce12" table:formula="of:=['REL%20COL%20JUNHO.2020'.I14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1" calcext:value-type="float">
            <text:p>1</text:p>
          </table:table-cell>
          <table:table-cell table:style-name="ce12" table:formula="of:=['REL%20COL%20JUNHO.2020'.L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8" calcext:value-type="float">
            <text:p>8</text:p>
          </table:table-cell>
          <table:table-cell table:style-name="ce12" table:formula="of:=['REL%20COL%20JUNHO.2020'.M14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42" calcext:value-type="float">
            <text:p>42</text:p>
          </table:table-cell>
          <table:table-cell table:style-name="ce12" table:formula="of:=['REL%20COL%20JUNHO.2020'.H18]" office:value-type="float" office:value="42" calcext:value-type="float">
            <text:p>4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2" calcext:value-type="float">
            <text:p>2</text:p>
          </table:table-cell>
          <table:table-cell table:style-name="ce12" table:formula="of:=['REL%20COL%20JUNHO.2020'.J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15" calcext:value-type="float">
            <text:p>15</text:p>
          </table:table-cell>
          <table:table-cell table:style-name="ce12" table:formula="of:=['REL%20COL%20JUNHO.2020'.L18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3" calcext:value-type="float">
            <text:p>3</text:p>
          </table:table-cell>
          <table:table-cell table:style-name="ce12" table:formula="of:=['REL%20COL%20JUNHO.2020'.M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2" calcext:value-type="float">
            <text:p>2</text:p>
          </table:table-cell>
          <table:table-cell table:style-name="ce12" table:formula="of:=['REL%20COL%20JUNHO.2020'.N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2" calcext:value-type="float">
            <text:p>2</text:p>
          </table:table-cell>
          <table:table-cell table:style-name="ce12" table:formula="of:=['REL%20COL%20JUNHO.2020'.O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11" calcext:value-type="float">
            <text:p>11</text:p>
          </table:table-cell>
          <table:table-cell table:style-name="ce12" table:formula="of:=['REL%20COL%20JUNHO.2020'.P18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10" calcext:value-type="float">
            <text:p>10</text:p>
          </table:table-cell>
          <table:table-cell table:style-name="ce12" table:formula="of:=['REL%20COL%20JUNHO.2020'.G22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19" calcext:value-type="float">
            <text:p>19</text:p>
          </table:table-cell>
          <table:table-cell table:style-name="ce12" table:formula="of:=['REL%20COL%20JUNHO.2020'.I22]" office:value-type="float" office:value="19" calcext:value-type="float">
            <text:p>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16" calcext:value-type="float">
            <text:p>16</text:p>
          </table:table-cell>
          <table:table-cell table:style-name="ce12" table:formula="of:=['REL%20COL%20JUNHO.2020'.J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2" calcext:value-type="float">
            <text:p>2</text:p>
          </table:table-cell>
          <table:table-cell table:style-name="ce12" table:formula="of:=['REL%20COL%20JUNHO.2020'.K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8" calcext:value-type="float">
            <text:p>8</text:p>
          </table:table-cell>
          <table:table-cell table:style-name="ce12" table:formula="of:=['REL%20COL%20JUNHO.2020'.N22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6" calcext:value-type="float">
            <text:p>16</text:p>
          </table:table-cell>
          <table:table-cell table:style-name="ce12" table:formula="of:=['REL%20COL%20JUNHO.2020'.P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4" calcext:value-type="float">
            <text:p>4</text:p>
          </table:table-cell>
          <table:table-cell table:style-name="ce12" table:formula="of:=['REL%20COL%20JUNHO.2020'.G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3" calcext:value-type="float">
            <text:p>23</text:p>
          </table:table-cell>
          <table:table-cell table:style-name="ce12" table:formula="of:=['REL%20COL%20JUNHO.2020'.I26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5" calcext:value-type="float">
            <text:p>5</text:p>
          </table:table-cell>
          <table:table-cell table:style-name="ce12" table:formula="of:=['REL%20COL%20JUNHO.2020'.J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5" calcext:value-type="float">
            <text:p>5</text:p>
          </table:table-cell>
          <table:table-cell table:style-name="ce12" table:formula="of:=['REL%20COL%20JUNHO.2020'.M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4" calcext:value-type="float">
            <text:p>44</text:p>
          </table:table-cell>
          <table:table-cell table:style-name="ce12" table:formula="of:=['REL%20COL%20JUNHO.2020'.N26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2" calcext:value-type="float">
            <text:p>2</text:p>
          </table:table-cell>
          <table:table-cell table:style-name="ce12" table:formula="of:=['REL%20COL%20JUNHO.2020'.O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321" calcext:value-type="float">
            <text:p>1321</text:p>
          </table:table-cell>
          <table:table-cell table:style-name="ce4" table:formula="of:=SUM([.C6:.C65])-[.C66]" office:value-type="float" office:value="1321" calcext:value-type="float">
            <text:p>132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4-07-18T14:53:51.368000000</dc:date>
    <meta:editing-duration>PT7H15M1S</meta:editing-duration>
    <meta:editing-cycles>53</meta:editing-cycles>
    <meta:generator>LibreOffice/7.2.0.4$Windows_X86_64 LibreOffice_project/9a9c6381e3f7a62afc1329bd359cc48accb6435b</meta:generator>
    <meta:print-date>2020-08-18T09:33:19.558000000</meta:print-date>
    <meta:document-statistic meta:table-count="2" meta:cell-count="10228" meta:object-count="1"/>
  </office:meta>
</office:document-meta>
</file>