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1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671cm"/>
    </style:style>
    <style:style style:name="co6" style:family="table-column">
      <style:table-column-properties fo:break-before="auto" style:column-width="3.628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896cm" fo:min-width="3.654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154cm" svg:height="1.156cm" svg:x="-0.009cm" svg:y="0.048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5</text:p>
          </table:table-cell>
          <table:table-cell table:style-name="ce12"/>
          <table:table-cell table:style-name="ce12" office:value-type="string" calcext:value-type="string">
            <text:p>Mês: SETEMB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2">00/00/0000</text:date>, <text:time style:data-style-name="N2" text:time-value="07:34:33.89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5-10-01T16:29:17.110000000</dc:date>
    <meta:editing-duration>PT3H24M15S</meta:editing-duration>
    <meta:editing-cycles>90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