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61cm"/>
    </style:style>
    <style:style style:name="co2" style:family="table-column">
      <style:table-column-properties fo:break-before="auto" style:column-width="0.736cm"/>
    </style:style>
    <style:style style:name="co3" style:family="table-column">
      <style:table-column-properties fo:break-before="auto" style:column-width="20.212cm"/>
    </style:style>
    <style:style style:name="co4" style:family="table-column">
      <style:table-column-properties fo:break-before="auto" style:column-width="9.349cm"/>
    </style:style>
    <style:style style:name="co5" style:family="table-column">
      <style:table-column-properties fo:break-before="auto" style:column-width="2.279cm"/>
    </style:style>
    <style:style style:name="co6" style:family="table-column">
      <style:table-column-properties fo:break-before="auto" style:column-width="2.475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609cm" fo:break-before="auto" style:use-optimal-row-height="false"/>
    </style:style>
    <style:style style:name="ro9" style:family="table-row">
      <style:table-row-properties style:row-height="0.767cm" fo:break-before="auto" style:use-optimal-row-height="false"/>
    </style:style>
    <style:style style:name="ro10" style:family="table-row">
      <style:table-row-properties style:row-height="0.741cm" fo:break-before="auto" style:use-optimal-row-height="false"/>
    </style:style>
    <style:style style:name="ro11" style:family="table-row">
      <style:table-row-properties style:row-height="0.82cm" fo:break-before="auto" style:use-optimal-row-height="false"/>
    </style:style>
    <style:style style:name="ro12" style:family="table-row">
      <style:table-row-properties style:row-height="0.635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ta1" style:family="table" style:master-page-name="PageStyle_5f_FUNÇÕES_20_GRATIFICADAS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" style:family="table-cell" style:parent-style-name="Default">
      <style:table-cell-properties fo:border-bottom="0.74pt solid #ffffff" fo:background-color="#004586" style:diagonal-bl-tr="none" style:diagonal-tl-br="none" style:text-align-source="fix" style:repeat-content="false" fo:wrap-option="no-wrap" fo:border-left="none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ffffff" fo:background-color="#004586" style:diagonal-bl-tr="none" style:diagonal-tl-br="none" style:text-align-source="fix" style:repeat-content="false" fo:wrap-option="no-wrap" fo:border-left="0.74pt solid #ffffff" style:direction="ltr" fo:border-right="0.74pt solid #ffffff" style:rotation-angle="27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fo:border-left="0.74pt solid #ffffff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ffffff" style:diagonal-bl-tr="none" style:diagonal-tl-br="none" fo:border-left="0.74pt solid #ffffff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27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27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Default">
      <style:table-cell-properties fo:border-bottom="none" fo:background-color="#004586" style:diagonal-bl-tr="none" style:diagonal-tl-br="none" style:text-align-source="fix" style:repeat-content="false" fo:wrap-option="no-wrap" fo:border-left="0.74pt solid #ffffff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" style:family="table-cell" style:parent-style-name="Default">
      <style:table-cell-properties fo:border-bottom="0.74pt solid #ffffff" fo:background-color="#004586" style:diagonal-bl-tr="none" style:diagonal-tl-br="none" style:text-align-source="fix" style:repeat-content="false" fo:wrap-option="no-wrap" fo:border-left="0.74pt solid #000000" style:direction="ltr" fo:border-right="0.74pt solid #ffffff" style:rotation-angle="27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ffffff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fo:background-color="#004586" style:diagonal-bl-tr="none" style:diagonal-tl-br="none" style:text-align-source="fix" style:repeat-content="false" fo:wrap-option="no-wrap" fo:border-left="0.74pt solid #000000" style:direction="ltr" fo:border-right="0.74pt solid #000000" style:rotation-angle="270" style:rotation-align="bottom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000000" style:direction="ltr" style:rotation-angle="270" style:rotation-align="bottom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27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border-bottom="0.74pt solid #ffffff" style:diagonal-bl-tr="none" style:diagonal-tl-br="none" fo:border-left="none" fo:border-right="0.74pt solid #ffffff" style:rotation-align="none" fo:border-top="0.74pt solid #fffff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fo:border-left="none" fo:border-right="0.74pt solid #ffffff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0.74pt solid #ffffff" style:diagonal-bl-tr="none" style:diagonal-tl-br="none" fo:border-left="none" fo:border-right="0.74pt solid #ffffff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fo:border-left="none" fo:border-right="0.74pt solid #ffffff" style:rotation-align="none" fo:border-top="0.74pt solid #fffff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fffff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0.74pt solid #ffffff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ffffff" style:diagonal-bl-tr="none" style:diagonal-tl-br="none" fo:border-left="none" fo:border-right="none" style:rotation-align="none" fo:border-top="0.74pt solid #ffffff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fo:border-left="none" fo:border-right="0.74pt solid #ffffff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5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" style:family="table-cell" style:parent-style-name="Default">
      <style:table-cell-properties fo:border-bottom="0.74pt solid #ffffff" style:diagonal-bl-tr="none" style:diagonal-tl-br="none" fo:border-left="0.74pt solid #ffffff" fo:border-right="0.74pt solid #ffffff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fo:background-color="#99cc6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fo:background-color="#99cc6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>
      <style:table-cell-properties fo:background-color="#eeeeee" style:diagonal-bl-tr="none" style:diagonal-tl-br="none" style:text-align-source="value-type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>
      <style:table-cell-properties fo:background-color="#eeeeee" style:diagonal-bl-tr="none" style:diagonal-tl-br="none" style:text-align-source="value-type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fo:background-color="#eeeeee" style:diagonal-bl-tr="none" style:diagonal-tl-br="none" style:text-align-source="value-type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6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>
      <style:table-cell-properties fo:background-color="#99cc6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3333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1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3333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3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7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fo:background-color="#99cc6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2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fo:border-left="0.74pt solid #ffffff" fo:border-right="0.74pt solid #ffffff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ackground-color="#004586"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no-wrap" fo:border="0.74pt solid #ffffff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UNÇÕES GRATIFICADA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019" table:default-cell-style-name="Default"/>
        <table:table-row table:style-name="ro1">
          <table:table-cell table:style-name="ce1" table:number-columns-repeated="4"/>
          <table:table-cell table:style-name="ce31"/>
          <table:table-cell table:number-columns-repeated="1019"/>
        </table:table-row>
        <table:table-row table:style-name="ro2">
          <table:table-cell table:style-name="ce2" office:value-type="string" calcext:value-type="string" table:number-columns-spanned="5" table:number-rows-spanned="1">
            <text:p>INFORMATIVO CPCR - RELAÇÃO DE OCUPANTES DE FUNÇÕES GRATIFICADAS NA DESO</text:p>
          </table:table-cell>
          <table:covered-table-cell table:number-columns-repeated="4"/>
          <table:table-cell table:number-columns-repeated="1019"/>
        </table:table-row>
        <table:table-row table:style-name="ro1">
          <table:table-cell table:style-name="ce1" table:number-columns-repeated="2"/>
          <table:table-cell table:style-name="ce31"/>
          <table:table-cell table:style-name="ce45" office:value-type="string" calcext:value-type="string">
            <text:p>Atualização:</text:p>
          </table:table-cell>
          <table:table-cell table:style-name="ce52" office:value-type="date" office:date-value="2026-05-13" calcext:value-type="date">
            <text:p>13/05/26</text:p>
          </table:table-cell>
          <table:table-cell table:number-columns-repeated="1019"/>
        </table:table-row>
        <table:table-row table:style-name="ro1">
          <table:table-cell table:style-name="ce9" table:number-columns-spanned="2" table:number-rows-spanned="1"/>
          <table:covered-table-cell table:style-name="ce20"/>
          <table:table-cell table:style-name="ce9" office:value-type="string" calcext:value-type="string">
            <text:p>UNIDADES ORGANIZACIONAIS / FUNÇÕES GRATIFICADAS</text:p>
          </table:table-cell>
          <table:table-cell table:style-name="ce96" office:value-type="string" calcext:value-type="string">
            <text:p>OCUPANTES</text:p>
          </table:table-cell>
          <table:table-cell table:style-name="ce96" office:value-type="string" calcext:value-type="string">
            <text:p>PORTARIA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2" table:number-rows-spanned="33">
            <text:p>1.0.00.00/PR – PRESIDÊNCIA</text:p>
          </table:table-cell>
          <table:covered-table-cell table:style-name="ce74"/>
          <table:table-cell table:style-name="ce85" office:value-type="string" calcext:value-type="string" table:number-columns-spanned="1" table:number-rows-spanned="2">
            <text:p>1. DIRETOR PRESIDENTE</text:p>
          </table:table-cell>
          <table:table-cell table:style-name="ce85" office:value-type="string" calcext:value-type="string" table:number-columns-spanned="1" table:number-rows-spanned="2">
            <text:p>LUCIANO GOIS PAUL – 5095.2</text:p>
          </table:table-cell>
          <table:table-cell table:style-name="ce53" table:number-columns-spanned="1" table:number-rows-spanned="2"/>
          <table:table-cell table:number-columns-repeated="1019"/>
        </table:table-row>
        <table:table-row table:style-name="ro3">
          <table:covered-table-cell table:style-name="ce5"/>
          <table:covered-table-cell table:style-name="ce74"/>
          <table:covered-table-cell table:number-columns-repeated="3" table:style-name="ce33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85" office:value-type="string" calcext:value-type="string">
            <text:p>1.0/PRES – PRESIDÊNCIA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Assessor (a) Técnico (a) Especial</text:p>
          </table:table-cell>
          <table:table-cell table:style-name="ce34" office:value-type="string" calcext:value-type="string">
            <text:p>Marcelo Alves Cândido – 4046.8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85" office:value-type="string" calcext:value-type="string">
            <text:p>1.0.01/GAPR – GABINETE DA PRESIDÊNCIA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Chefe de Gabinete</text:p>
          </table:table-cell>
          <table:table-cell table:style-name="ce34" office:value-type="string" calcext:value-type="string">
            <text:p>Lidiane Costa Macedo – 3811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Assessor (a) Técnico (a)</text:p>
          </table:table-cell>
          <table:table-cell table:style-name="ce34" office:value-type="string" calcext:value-type="string">
            <text:p>Lenilson Gonçalves Santos – 4127.9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o Gabinete</text:p>
          </table:table-cell>
          <table:table-cell table:style-name="ce35" office:value-type="string" calcext:value-type="string">
            <text:p>Edvânia Lima Santos Nascimento – 2985.5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o Presidente</text:p>
          </table:table-cell>
          <table:table-cell table:style-name="ce35" office:value-type="string" calcext:value-type="string">
            <text:p>Moema Maria Viggiano Caldas Gandala - 4107.9</text:p>
          </table:table-cell>
          <table:table-cell table:style-name="ce56" office:value-type="string" calcext:value-type="string">
            <text:p>091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0.02/GCRI – GERÊNCIA DE COMUNICAÇÃO E RELACIONAMENTO INSTITUCION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Eder Meneses Sousa - 3057.2</text:p>
          </table:table-cell>
          <table:table-cell table:style-name="ce55" office:value-type="string" calcext:value-type="string">
            <text:p>039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na Cristina Oliveira Silva – 2706.0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1.0.02.01/CMSE – COORDENAÇÃO DE MÍDIAS SOCIAIS E EVENT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Lígia Santos da Silva Carvalho – 4012.4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1.0.02.02/CCIN – COORDENAÇÃO DE COMUNICAÇÃO INTERN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Wendell Gomes Barbosa – 3221.3</text:p>
          </table:table-cell>
          <table:table-cell table:style-name="ce55" office:value-type="string" calcext:value-type="string">
            <text:p>03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1/SJUR – SUPERINTENDÊNCIA JURÍDIC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Andre Luis Pereira Oliveira – 3356.8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Igor Maciel Farias – 3244.4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1.01/GECO – GERÊNCIA DE CONTENCIOS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Renata Montalvão de Azevedo Carrera – 3695.7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Eliene de Oliveira Costa – 3771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1.02/GLIC – GERÊNCIA DE LICITAÇÕES E CONTRAT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Larah Paraizo Dantas Fontes Barreto – 3829.1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Raquel Lima Menezes Freire – 3458.0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table-cell table:style-name="ce32" office:value-type="string" calcext:value-type="string" table:number-columns-spanned="2" table:number-rows-spanned="25">
            <text:p>1.0.00.00/PR - PRESIDÊNCIA</text:p>
          </table:table-cell>
          <table:covered-table-cell table:style-name="ce23"/>
          <table:table-cell table:style-name="ce36" office:value-type="string" calcext:value-type="string">
            <text:p>1.2/SFCC – SUPERINTENDÊNCIA FINANCEIRA, CONTÁBIL E COMERCI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Thiago Figueiredo de Almeida Lima – 3987.9</text:p>
          </table:table-cell>
          <table:table-cell table:style-name="ce55" office:value-type="string" calcext:value-type="string">
            <text:p>005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Kelly Cristina Santos Lino – 3816.8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2.01/GFIN – GERÊNCIA FINANCEIR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Daniele Santos Almeida – 3820.2</text:p>
          </table:table-cell>
          <table:table-cell table:style-name="ce55" office:value-type="string" calcext:value-type="string">
            <text:p>293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Elisa Kelly Fontes da Victoria – 3781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1.2.01.01/CTRT – COORDENAÇÃO DE TESOURARIA E RECURSOS DE TERCEIR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Mayra Santos Santana – 4061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2.02/GCOM - GERÊNCIA COMERCI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Tawane Monteiro Brito Soares – 3846.8</text:p>
          </table:table-cell>
          <table:table-cell table:style-name="ce55" office:value-type="string" calcext:value-type="string">
            <text:p>096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48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7" table:number-columns-repeated="2"/>
          <table:table-cell table:style-name="ce56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7" office:value-type="string" calcext:value-type="string">
            <text:p>1.2.02.01/CFAC – COORDENAÇÃO DE FATURAMENTO, ARRECADAÇÃO E ATENDIMENTO AO CLIENTE </text:p>
          </table:table-cell>
          <table:table-cell table:style-name="ce37"/>
          <table:table-cell table:style-name="ce56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Raimundo José Cardoso Filho – 2623.7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2.02/GCON – GERÊNCIA CONTÁBI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Edivane da Silva Santos – 3759.1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Wesley Pereira de Jesus – 3815.7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1.2.02.01/CAIP – COORDENAÇÃO DE ATIVOS, IMOBILIZADO E PATRIMÔNI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Wallace de Santana Oliveira – 3861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table-cell table:style-name="ce32" office:value-type="string" calcext:value-type="string" table:number-columns-spanned="2" table:number-rows-spanned="32">
            <text:p>1.0.00.00/PR - PRESIDÊNCIA</text:p>
          </table:table-cell>
          <table:covered-table-cell table:style-name="ce23"/>
          <table:table-cell table:style-name="ce36" office:value-type="string" calcext:value-type="string">
            <text:p>1.3/SPGE – SUPERINTENDÊNCIA DE PLANEJAMENTO E GESTÃO EMPRESARI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Camilla Araujo Coelho Oliveira – 3808.0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Marcos Alexandre de Alencar Soares – 3890.2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3.01/GEOR – GERÊNCIA DE ORÇAMENTO EMPRESARI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Viviane Francis Silva Correia – 3827.9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na Paula Nascimento Bispo – 3780.2</text:p>
          </table:table-cell>
          <table:table-cell table:style-name="ce55" office:value-type="string" calcext:value-type="string">
            <text:p>309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3.02/GPES – GERÊNCIA DE PLANEJAMENTO ESTRATÉGIC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Carlos Magno da Silva – 3265.3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rcleydson Dias Barbosa – 3597.9</text:p>
          </table:table-cell>
          <table:table-cell table:style-name="ce55" office:value-type="string" calcext:value-type="string">
            <text:p>31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3.03/GPIN – GERÊNCIA DE PROCESSOS INTERN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Dimas Goes Da Silva Filho – 3979.1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Isabel Cristina Pereira Alves – 2606.2</text:p>
          </table:table-cell>
          <table:table-cell table:style-name="ce55" office:value-type="string" calcext:value-type="string">
            <text:p>311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4/SGOC – SUPERINTENDÊNCIA DE GOVERNANÇA E CONTROLE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Vinicius Rodrigues Cavalcante – 4076.8</text:p>
          </table:table-cell>
          <table:table-cell table:style-name="ce55" office:value-type="string" calcext:value-type="string">
            <text:p>026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João Paulo Souza de Santana – 3343.5</text:p>
          </table:table-cell>
          <table:table-cell table:style-name="ce55" office:value-type="string" calcext:value-type="string">
            <text:p>028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4.01/GRMC – GERÊNCIA DE REGULAMENTAÇÃO E MONITORAMENTO CONTRATU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Lucas Silva Santana – 4044.6</text:p>
          </table:table-cell>
          <table:table-cell table:style-name="ce55" office:value-type="string" calcext:value-type="string">
            <text:p>027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Valfredo Dantas Santos Filho – 4140.2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4.02/GCIG – GERÊNCIA DE CONTROLE INTERNO E GESTÃO DE RISC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Ronald Gabriel de Souza Andrade – 3840.2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ntonio Cesar Nascimento Cardozo – 3902.4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1.4.03/OUVI – OUVIDORI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Ouvidor (a)</text:p>
          </table:table-cell>
          <table:table-cell table:style-name="ce34" office:value-type="string" calcext:value-type="string">
            <text:p>Ana Paula Melo Figueiredo – 2631.0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Ouvidoria</text:p>
          </table:table-cell>
          <table:table-cell table:style-name="ce35" office:value-type="string" calcext:value-type="string">
            <text:p>Maria Elisangela de Souza – 3087.7</text:p>
          </table:table-cell>
          <table:table-cell table:style-name="ce55" office:value-type="string" calcext:value-type="string">
            <text:p>277/2025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3">
          <table:table-cell table:style-name="ce32" office:value-type="string" calcext:value-type="string" table:number-columns-spanned="2" table:number-rows-spanned="34">
            <text:p>2.0.00.00/DPRQ - DIRETORIA DE PRODUÇÃO E QUALIDADE</text:p>
          </table:table-cell>
          <table:covered-table-cell table:style-name="ce23"/>
          <table:table-cell table:style-name="ce85" office:value-type="string" calcext:value-type="string" table:number-columns-spanned="1" table:number-rows-spanned="2">
            <text:p>2. DIRETOR DE PRODUÇÃO E QUALIDADE</text:p>
          </table:table-cell>
          <table:table-cell table:style-name="ce85" office:value-type="string" calcext:value-type="string" table:number-columns-spanned="1" table:number-rows-spanned="2">
            <text:p>GILVAN DOS SANTOS – 3720.2</text:p>
          </table:table-cell>
          <table:table-cell table:style-name="ce107" table:number-columns-spanned="1" table:number-rows-spanned="2"/>
          <table:table-cell table:number-columns-repeated="1019"/>
        </table:table-row>
        <table:table-row table:style-name="ro3">
          <table:covered-table-cell table:style-name="ce5"/>
          <table:covered-table-cell table:style-name="ce74"/>
          <table:covered-table-cell table:number-columns-repeated="3" table:style-name="ce33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Chefe de Gabinete</text:p>
          </table:table-cell>
          <table:table-cell table:style-name="ce49" office:value-type="string" calcext:value-type="string">
            <text:p>VAGO</text:p>
          </table:table-cell>
          <table:table-cell table:style-name="ce56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o Diretor</text:p>
          </table:table-cell>
          <table:table-cell table:style-name="ce35" office:value-type="string" calcext:value-type="string">
            <text:p>Maria Cristina Santana de Jesus – 2950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85" office:value-type="string" calcext:value-type="string">
            <text:p>2.0.01/ATPQ – ASSESSORIA TÉCNICA DE PRODUÇÃO E QUALIDADE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Assessor (a) Técnico (a)</text:p>
          </table:table-cell>
          <table:table-cell table:style-name="ce34" office:value-type="string" calcext:value-type="string">
            <text:p>Felipe Renan da Silva Santana – 4079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Assessoria</text:p>
          </table:table-cell>
          <table:table-cell table:style-name="ce35" office:value-type="string" calcext:value-type="string">
            <text:p>Lilian Raquel Santos Viana – 3968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2.1/SPRO – SUPERINTENDÊNCIA DE PRODUÇÃ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Jenival Silva Lima – 2742.5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Andreza de Jesus Santos – 3027.5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8" office:value-type="string" calcext:value-type="string">
            <text:p>2.1.01/ GRNO – GERÊNCIA REGIONAL DE PRODUÇÃO NORTE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Raulkiony Mota Santana – 3873.5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Marcos Aurelio de Santana – 3212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1.01//CQPN - COORDENAÇÃO DE QUALIDADE DA PRODUÇÃO NORTE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arlos Eduardo Oliveira Santos – 3355.7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Erílio da Silva dos Anjos - 3904.6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1.02/CNPR - COORDENAÇÃO DO NÚCLEO DE PROPRIÁ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Willamis Souza Alves – 4016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1.03/CNNE - COORDENAÇÃO DO NÚCLEO DE NEÓPOLI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David de Oliveira Bispo – 3213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1.04/CNGL - COORDENAÇÃO DO NÚCLEO DE N. SRA DA GLÓRI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leo Lemos de Souza – 3996.8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Daniel Souza Ribeiro - 3213.3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Manoel Messias Sebrão Romualdo - 3352.4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table-cell table:style-name="ce32" office:value-type="string" calcext:value-type="string" table:number-columns-spanned="2" table:number-rows-spanned="43">
            <text:p>2.0.00.00/DPRQ - DIRETORIA DE PRODUÇÃO E QUALIDADE</text:p>
          </table:table-cell>
          <table:covered-table-cell table:style-name="ce23"/>
          <table:table-cell table:style-name="ce38" office:value-type="string" calcext:value-type="string">
            <text:p>2.1.02/GRSU – GERÊNCIA REGIONAL DE PRODUÇÃO SU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Alan Barreto Fontes – 3168.8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na Lívia Damasceno Nascimento – 3856.8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Tarcísio de Brito Santos Filho - 3767.9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2.01/CQPS - COORDENAÇÃO DE QUALIDADE DA PRODUÇÃO SU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Francine Mota Ribeiro – 3579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2.02/CNLA - COORDENAÇÃO DO NÚCLEO DE LAGART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nderson de Santana Santos – 3961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Sérgio Marcos Santos Fonseca - 2968.8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2.03/CNTB - COORDENAÇÃO DO NÚCLEO DE TOBIAS BARRET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ames Doria Ribeiro de Andrade – 2892.2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Djenalvo Hora Santos - 4016.8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2.1.02.04/CNUM - COORDENAÇÃO DO NÚCLEO DE UMBAÚB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delmo Leal dos Santos – 3591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Max Wagner Ferreira dos Santos - 3994.6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8" office:value-type="string" calcext:value-type="string">
            <text:p>2.1.03/GRCO – GERÊNCIA REGIONAL DE PRODUÇÃO CENTRO-OESTE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Jilberto Rodrigues de Oliveira Junior – 3497.9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Jose Maciel Borges Santos – 3787.9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Jacqueline Nunes do Nascimento - 3502.4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3.01/CQCO - COORDENAÇÃO DE QUALIDADE DA PRODUÇÃO CENTRO-OESTE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Marcelo Lima de Barros – 3611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3.02/CNAB - COORDENAÇÃO DO NÚCLEO DE AREIA BRANC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Fabio Oliveira Andrade – 2830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José Antônio dos Santos - 3005.5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Jânio Santos de Menezes - 3459.1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3.03/CNMA - COORDENAÇÃO DO NÚCLEO DE MARUIM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loves Santos de Almeida – 3481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table-cell table:style-name="ce40" office:value-type="string" calcext:value-type="string">
            <text:p>2.1.03.04/CNDO - COORDENAÇÃO DO NÚCLEO DE N. SRA DAS DORE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table-cell table:style-name="ce32" office:value-type="string" calcext:value-type="string" table:number-columns-spanned="2" table:number-rows-spanned="37">
            <text:p>2.0.00.00/DPRQ - DIRETORIA DE PRODUÇÃO E QUALIDADE</text:p>
          </table:table-cell>
          <table:covered-table-cell table:style-name="ce23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se Henrique de Santana Santos – 4034.6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8" office:value-type="string" calcext:value-type="string">
            <text:p>2.1.04/GRPM – GERÊNCIA REGIONAL DE PRODUÇÃO METROPOLITAN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Max Sampaio Kuhl – 3336.8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Sonia Gonzaga de Souza – 3898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Jairo Santana Andrade - 3983.5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4.01/CQPM - COORDENAÇÃO DE QUALIDADE DA PRODUÇÃO METROPOLITAN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nderson dos Santos Fontes – 3401.3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4.02/CNAJ - COORDENAÇÃO DO NÚCLEO DE ARACAJU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Laís Freire Macêdo Correia – 3806.8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Carlos Augusto Pereira dos Santos - 1200.5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4.03/CNPI - COORDENAÇÃO DO NÚCLEO DE PIRAMBU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Oseas de Freitas Lemos – 2921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40" office:value-type="string" calcext:value-type="string">
            <text:p>2.1.04.04/CNIT - COORDENAÇÃO DO NÚCLEO DE ITAPORANGA D'AJUD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arlos Magnun lisboa Vicco da Silva – 3763.5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José Klécio Siqueira Silva - 3540.2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6" office:value-type="string" calcext:value-type="string">
            <text:p>2.2/SQCO – SUPERINTENDÊNCIA DE QUALIDADE E CONTROLE OPERACION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Douglas da Cruz Santos – 4160.2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Roseane de Jesus Silva Cosmo – 2990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8" office:value-type="string" calcext:value-type="string">
            <text:p>2.2.01/GCVQ – GERÊNCIA DE CONTROLE DE VIGILÂNCIA DA QUALIDADE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1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Thais Santos Santana – 3211.7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Matheus Gomes de Sá – 4132.4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Wilson Vieira da Silva - 3335.7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2.2.01.01/CMCQ - COORDENAÇÃO DE MONITORAMENTO E CONTROLE DA QUALIDADE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Vanessa Souza Rezende Lima – 3980.2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17">
            <text:p>2.0.00.00/DPRQ</text:p>
          </table:table-cell>
          <table:covered-table-cell table:style-name="ce23"/>
          <table:table-cell table:style-name="ce40" office:value-type="string" calcext:value-type="string">
            <text:p>2.2.01.02/CCGI - COORDENAÇÃO DE CONTROLE E GESTÃO DE INSUM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Ednilson josé da Silva – 3210.0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2.2.02/GMCO – GERÊNCIA DE MACROMEDIÇÃO E CONTROLE OPERACION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Charlles Adriano Silva Alves – 3171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Genival Almeida Santos – 3178.8</text:p>
          </table:table-cell>
          <table:table-cell table:style-name="ce55" office:value-type="string" calcext:value-type="string">
            <text:p>313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Líder</text:p>
          </table:table-cell>
          <table:table-cell table:style-name="ce39" office:value-type="string" calcext:value-type="string">
            <text:p>Isaias Santos Bispo - 4178.0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2.2.02.01/CMAC - COORDENAÇÃO DE MACROMEDIÇÃ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Wendell Valença Bittencourt de Jesus – 3779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íder</text:p>
          </table:table-cell>
          <table:table-cell table:style-name="ce35" office:value-type="string" calcext:value-type="string">
            <text:p>Valdenilson Soares Gomes - 3212.8</text:p>
          </table:table-cell>
          <table:table-cell table:style-name="ce55" office:value-type="string" calcext:value-type="string">
            <text:p>084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2.2.02.02/CCOP - COORDENAÇÃO DE CONTROLE OPERACION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Danielle Torres Silva – 3969.1</text:p>
          </table:table-cell>
          <table:table-cell table:style-name="ce55" office:value-type="string" calcext:value-type="string">
            <text:p>280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6">
            <text:p>3.0.00.00/DTEC – DIRETORIA TÉCNICA</text:p>
          </table:table-cell>
          <table:covered-table-cell table:style-name="ce23"/>
          <table:table-cell table:style-name="ce85" office:value-type="string" calcext:value-type="string" table:number-columns-spanned="1" table:number-rows-spanned="2">
            <text:p>3. DIRETOR TÉCNICO</text:p>
          </table:table-cell>
          <table:table-cell table:style-name="ce85" office:value-type="string" calcext:value-type="string" table:number-columns-spanned="1" table:number-rows-spanned="2">
            <text:p>KLEBER CURVELO FONTES – 2593.2</text:p>
          </table:table-cell>
          <table:table-cell table:style-name="ce107" table:number-columns-spanned="1" table:number-rows-spann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covered-table-cell table:number-columns-repeated="3" table:style-name="ce3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Chefe de Gabinete</text:p>
          </table:table-cell>
          <table:table-cell table:style-name="ce49" office:value-type="string" calcext:value-type="string">
            <text:p>VAGO</text:p>
          </table:table-cell>
          <table:table-cell table:style-name="ce56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o Diretor</text:p>
          </table:table-cell>
          <table:table-cell table:style-name="ce35" office:value-type="string" calcext:value-type="string">
            <text:p>Ana Maria da Silva Teixeira – 2876.6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85" office:value-type="string" calcext:value-type="string">
            <text:p>3.0.01/ATEC – ASSESSORIA TÉCNICA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Assessor (a) Técnico (a)</text:p>
          </table:table-cell>
          <table:table-cell table:style-name="ce34" office:value-type="string" calcext:value-type="string">
            <text:p>Alessandra de Carvalho Costa – 3220.2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Assessoria</text:p>
          </table:table-cell>
          <table:table-cell table:style-name="ce35" office:value-type="string" calcext:value-type="string">
            <text:p>Edna Maria da Paixão Aires – 3264.2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1/SUEN – SUPERINTENDÊNCIA DE ENGENHARI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Erasmo Gomes Santos Junior – 3809.1</text:p>
          </table:table-cell>
          <table:table-cell table:style-name="ce55" office:value-type="string" calcext:value-type="string">
            <text:p>02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48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1.01/GPRO – GERÊNCIA DE PROJET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Monique Nascimento Oliveira - 3792.4</text:p>
          </table:table-cell>
          <table:table-cell table:style-name="ce55" office:value-type="string" calcext:value-type="string">
            <text:p>042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Shirley Silva Santos – 3535.7</text:p>
          </table:table-cell>
          <table:table-cell table:style-name="ce55" office:value-type="string" calcext:value-type="string">
            <text:p>06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1.01.01/CPEN – COORDENAÇÃO DE PROJETOS DE ENGENHARI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driano Augusto Linhares de Souza - 4990.2</text:p>
          </table:table-cell>
          <table:table-cell table:style-name="ce55" office:value-type="string" calcext:value-type="string">
            <text:p>04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1.01.02/CORC – COORDENAÇÃO DE ORÇAMENT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Ugo Sousa de Oliveira – 3319.2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1.01.03/CTRF – COORDENAÇÃO DE TOPOGRAFIA E REGULARIZAÇÃO FUNDIÁRI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Fernando Cavalcante Cruz – 3279.6</text:p>
          </table:table-cell>
          <table:table-cell table:style-name="ce55" office:value-type="string" calcext:value-type="string">
            <text:p>030/2026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7">
            <text:p>3.0.00.00/DTEC – DIRETORIA TÉCNICA</text:p>
          </table:table-cell>
          <table:covered-table-cell table:style-name="ce23"/>
          <table:table-cell table:style-name="ce38" office:value-type="string" calcext:value-type="string">
            <text:p>3.1.02/GEOB – GERÊNCIA DE EXECUÇÃO DE OBRA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Paulo José Santos Silva Amado – 1696.4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Larissa Santos Sampaio – 4109.1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1.02.01/COBR – COORDENAÇÃO DE OB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48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1.03/GEOE – GERÊNCIA DE EXECUÇÃO DE OBRAS ESTRUTURANTE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Jose Hunald de Carvalho Junior - 3061.6</text:p>
          </table:table-cell>
          <table:table-cell table:style-name="ce55" office:value-type="string" calcext:value-type="string">
            <text:p>07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Sabrina Batista – 3849.1</text:p>
          </table:table-cell>
          <table:table-cell table:style-name="ce55" office:value-type="string" calcext:value-type="string">
            <text:p>31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1.03.01/COES – COORDENAÇÃO DE OBRAS ESTRUTURANTE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se Carlos da Silva Sousa Junior - 3797.9</text:p>
          </table:table-cell>
          <table:table-cell table:style-name="ce55" office:value-type="string" calcext:value-type="string">
            <text:p>075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2/SGAT – SUPERINTENDÊNCIA DE GESTÃO DE ATIV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Jose Edson Figueiredo – 2673.2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Ana Lidia de Sena Silva Costa – 2998.8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2.01/GMSP – GERÊNCIA DE MANUTENÇÃO DOS SISTEMAS DE PRODUÇÃ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Jose Gonçalves de Lima Junior – 3736.8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Elanio Machado Vasconcelos – 2939.9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1.01/CMEP - COORDENAÇÃO DE MANUTENÇÃO ELETROMECÂNICA PREVENTIV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nhatan Santos da Silva – 3951.3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1.02/CMEC - COORDENAÇÃO DE MANUTENÇÃO ELETROMECÂNICA CORRETIV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Mackson Flavio dos Santos – 3950.2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44">
            <text:p>3.0.00.00/DTEC – DIRETORIA TÉCNICA</text:p>
          </table:table-cell>
          <table:covered-table-cell table:style-name="ce23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enaldo Moraes de Souza - 2994.4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Clebson Santana dos Anjos - 2936.6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Félix Alexandre dos Santos - 3462.4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Tiago de Araújo de Oliveira - 3425.7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é Borges Ferreira da Silva - 2949.9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Franklin Luiz Albuquerque Sandes - 3926.8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Paulo Rogério Pereira dos Santos - 3085.5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é Romisson Corcino - 4009.1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ão Elon Vieira Lima - 3548.0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2.02/GMAD – GERÊNCIA DE MANUTENÇÃO DE ADUTORA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Adamus Araujo Santos - 3915.7</text:p>
          </table:table-cell>
          <table:table-cell table:style-name="ce55" office:value-type="string" calcext:value-type="string">
            <text:p>074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Halley Matos Tavares Santos – 4082.4</text:p>
          </table:table-cell>
          <table:table-cell table:style-name="ce55" office:value-type="string" calcext:value-type="string">
            <text:p>32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adiel Pereira Souza - 2969.9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George Luiz dos Santos - 3576.8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2.01/CMPA - COORDENAÇÃO DE MANUTENÇÃO PREVENTIVA DE ADUTO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natalino Rodrigues dos Santos – 2864.4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2.02/CMCA - COORDENAÇÃO DE MANUTENÇÃO CORRETIVA DE ADUTO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ezar Soares dos Santos – 3593.5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é Fernandes Santos Silva - 3511.3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elmir Faria Doria - 3555.7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é Alberto Oliveira Filho - 3315.9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Sidney Barros Santos - 4038.0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3.2.03/GIGE – GERÊNCIA DE INFRAESTRUTURA E GESTÃO ENERGÉTIC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Bárbara Ramos Carvalho de Sá – 4007.9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48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3.01/CGAT - COORDENAÇÃO DE GESTÃO DE ATIV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se Carlos Ferreira dos Santos – 3814.6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3.02/CMAE - COORDENAÇÃO DE MANUTENÇÃO DE ET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Ricardo Oliveira dos Santos – 3632.4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Lider</text:p>
          </table:table-cell>
          <table:table-cell table:style-name="ce35" office:value-type="string" calcext:value-type="string">
            <text:p>Josivânio Santos Chagas - 3387.9</text:p>
          </table:table-cell>
          <table:table-cell table:style-name="ce55" office:value-type="string" calcext:value-type="string">
            <text:p>083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3.03/CGEN - COORDENAÇÃO DE GESTÃO ENERGÉTIC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Izabella Cristina Melo de Gois – 4178.1</text:p>
          </table:table-cell>
          <table:table-cell table:style-name="ce55" office:value-type="string" calcext:value-type="string">
            <text:p>279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6">
            <text:p>4.0.00.00/DIAD - DIRETORIA ADMINISTRATIVA</text:p>
          </table:table-cell>
          <table:covered-table-cell table:style-name="ce23"/>
          <table:table-cell table:style-name="ce85" office:value-type="string" calcext:value-type="string" table:number-columns-spanned="1" table:number-rows-spanned="2">
            <text:p>4. DIRETOR ADMINISTRATIVO</text:p>
          </table:table-cell>
          <table:table-cell table:style-name="ce85" office:value-type="string" calcext:value-type="string" table:number-columns-spanned="1" table:number-rows-spanned="2">
            <text:p>WLADIMIR ALVES TORRES – 5096.0</text:p>
          </table:table-cell>
          <table:table-cell table:style-name="ce107" table:number-columns-spanned="1" table:number-rows-spann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covered-table-cell table:number-columns-repeated="3" table:style-name="ce3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Chefe de Gabinete</text:p>
          </table:table-cell>
          <table:table-cell table:style-name="ce49" office:value-type="string" calcext:value-type="string">
            <text:p>VAGO</text:p>
          </table:table-cell>
          <table:table-cell table:style-name="ce56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o Diretor</text:p>
          </table:table-cell>
          <table:table-cell table:style-name="ce35" office:value-type="string" calcext:value-type="string">
            <text:p>Maria Eliana da Silva Carvalho – 3211.4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85" office:value-type="string" calcext:value-type="string">
            <text:p>4.0.01/ATAD – ASSESSORIA TÉCNICA ADMINISTRATIVA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Assessor (a) Técnico (a)</text:p>
          </table:table-cell>
          <table:table-cell table:style-name="ce34" office:value-type="string" calcext:value-type="string">
            <text:p>Luiz Tiago Vieira Santos – 4157.9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Assessoria</text:p>
          </table:table-cell>
          <table:table-cell table:style-name="ce35" office:value-type="string" calcext:value-type="string">
            <text:p>Wesleane Alves Pereira – 3296.1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4.1/SGPE – SUPERINTENDÊNCIA DE GESTÃO DE PESSOA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Carine Leão Santana – 2912.2</text:p>
          </table:table-cell>
          <table:table-cell table:style-name="ce55" office:value-type="string" calcext:value-type="string">
            <text:p>018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Katia Cilene Oliveira Barros - 2971.1</text:p>
          </table:table-cell>
          <table:table-cell table:style-name="ce55" office:value-type="string" calcext:value-type="string">
            <text:p>045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4.1.01/GPPE – GERÊNCIA DE PROCESSOS DE GESTÃO DE PESSOA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Gerente</text:p>
          </table:table-cell>
          <table:table-cell table:style-name="ce41" office:value-type="string" calcext:value-type="string">
            <text:p>Fabio Zorzetto – 3607.9</text:p>
          </table:table-cell>
          <table:table-cell table:style-name="ce55" office:value-type="string" calcext:value-type="string">
            <text:p>020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Secretário (a) da Gerência</text:p>
          </table:table-cell>
          <table:table-cell table:style-name="ce39" office:value-type="string" calcext:value-type="string">
            <text:p>Elienai Andrade Santos – 3079.9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table:number-columns-repeated="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2" office:value-type="string" calcext:value-type="string">
            <text:p>4.1.01.01//CADP – COORDENAÇÃO DE ADMINISTRAÇÃO DE PESSOAL</text:p>
          </table:table-cell>
          <table:table-cell table:style-name="ce39" table:number-columns-repeat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Coordenador (a)</text:p>
          </table:table-cell>
          <table:table-cell table:style-name="ce39" office:value-type="string" calcext:value-type="string">
            <text:p>Hans Maciel dos Santos – 4054.6</text:p>
          </table:table-cell>
          <table:table-cell table:style-name="ce55" office:value-type="string" calcext:value-type="string">
            <text:p>022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table:number-columns-repeated="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2" office:value-type="string" calcext:value-type="string">
            <text:p>4.1.01.02/CBSB – COORDENAÇÃO DE BEM-ESTAR, SERVIÇO SOCIAL E BENEFICIOS</text:p>
          </table:table-cell>
          <table:table-cell table:style-name="ce39" table:number-columns-repeat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Coordenador (a)</text:p>
          </table:table-cell>
          <table:table-cell table:style-name="ce39" office:value-type="string" calcext:value-type="string">
            <text:p>Maria Aparecida Calazans Mota – 3248.8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table:number-columns-repeated="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2" office:value-type="string" calcext:value-type="string">
            <text:p>4.1.01.03/CDEC – COORDENAÇÃO DE DESENVOLVIMENTO E EDUCAÇÃO CORPORATIVA</text:p>
          </table:table-cell>
          <table:table-cell table:style-name="ce39" table:number-columns-repeat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Coordenador (a)</text:p>
          </table:table-cell>
          <table:table-cell table:style-name="ce39" office:value-type="string" calcext:value-type="string">
            <text:p>Sheyla Matos Accioly Lins – 3153.3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9" table:number-columns-repeated="3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4">
            <text:p>4.0.00.00/DIAD - DIRETORIA ADMINISTRATIVA</text:p>
          </table:table-cell>
          <table:covered-table-cell table:style-name="ce23"/>
          <table:table-cell table:style-name="ce42" office:value-type="string" calcext:value-type="string">
            <text:p>4.1.01.04/CPCR – COORDENAÇÃO DE PROVIMENTO, CARREIRA E REMUNERAÇÃO</text:p>
          </table:table-cell>
          <table:table-cell table:style-name="ce39" table:number-columns-repeat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Coordenador (a)</text:p>
          </table:table-cell>
          <table:table-cell table:style-name="ce39" office:value-type="string" calcext:value-type="string">
            <text:p>Antonio Costa Santos Neto - 4150.2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9" table:number-columns-repeated="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4.1.02/GGSS – GERÊNCIA DE SAÚDE E SEGURANÇA DO TRABALH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Alan Gomes Cardoso – 3761.3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Marcelo Eduardo Kierkigard Lima Campos – 3322.5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2.01/CSOC – COORDENAÇÃO DE SAÚDE OCUPACION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40" office:value-type="string" calcext:value-type="string">
            <text:p>Paula Cravo de Barros Rodrigues – 3774.6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2.02/CSTP – COORDENAÇÃO DE SEGURANÇA DO TRABALHO E PREVENÇÃO DE RISC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ndryel Vilanova Silva – 4170.2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6" office:value-type="string" calcext:value-type="string">
            <text:p>4.2/SUAD – SUPERINTENDÊNCIA ADMINISTRATIVA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Tiago Sanas Alves Centurion – 3213.6</text:p>
          </table:table-cell>
          <table:table-cell table:style-name="ce55" office:value-type="string" calcext:value-type="string">
            <text:p>035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Kissia Paula Socorro Fraga Moraes – 3895.7</text:p>
          </table:table-cell>
          <table:table-cell table:style-name="ce55" office:value-type="string" calcext:value-type="string">
            <text:p>080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4.2.01/GAAD – GERÊNCIA DE APOIO ADMINISTRATIV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Edson Raimundo da Silva - 4130.3</text:p>
          </table:table-cell>
          <table:table-cell table:style-name="ce55" office:value-type="string" calcext:value-type="string">
            <text:p>052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Douglas Oliveira Azevedo - 3854.6</text:p>
          </table:table-cell>
          <table:table-cell table:style-name="ce55" office:value-type="string" calcext:value-type="string">
            <text:p>079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1/CSGG – COORDENAÇÃO DE SERVIÇOS GERAI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Wembia Lima Santos – 3692.4</text:p>
          </table:table-cell>
          <table:table-cell table:style-name="ce55" office:value-type="string" calcext:value-type="string">
            <text:p>316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2">
            <text:p>4.0.00.00/DIAD - DIRETORIA ADMINISTRATIVA</text:p>
          </table:table-cell>
          <table:covered-table-cell table:style-name="ce23"/>
          <table:table-cell table:style-name="ce35" office:value-type="string" calcext:value-type="string">
            <text:p>4.2.01.02/CATR – COORDENAÇÃO DE ADMINISTRAÇÃO DE TRANSPORTE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Braulio Santos Filho – 4158.0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3/CCOM – COORDENAÇÃO DE COMP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Catia Cilene dos Santos – 3684.6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4/CALM – COORDENAÇÃO DE ALMOXARIFAD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40" office:value-type="string" calcext:value-type="string">
            <text:p>Joseilda dos Santos – 3194.4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4.2.02/GTIC – GERÊNCIA DE TECNOLOGIA DA INFORMAÇÃ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Luciano Costa Macedo – 3324.7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Ana Caroline Castro Silveira – 4114.6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2.01/CDES – COORDENAÇÃO DE SISTEM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Herderson Alves Costa – 3725.7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2.02/CINF – COORDENAÇÃO DE INFRAESTRUTURA DE TI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Daniel Carlos Aragão Melo Santos – 3288.4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2.03/CSUS – COORDENAÇÃO DE SUPORTE AOS USUÁRI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Gilton Gama do Nascimento – 2957.7</text:p>
          </table:table-cell>
          <table:table-cell table:style-name="ce55" office:value-type="string" calcext:value-type="string">
            <text:p>278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54">
            <text:p>5.0.00.00/DMES – DIR. DE MERCADO, EXP. E SUSTENTABILIDADE</text:p>
          </table:table-cell>
          <table:covered-table-cell table:style-name="ce23"/>
          <table:table-cell table:style-name="ce85" office:value-type="string" calcext:value-type="string" table:number-columns-spanned="1" table:number-rows-spanned="2">
            <text:p>5. DIRETOR DE MERCADO, EXPANSÃO E SUSTENTABILIDADE</text:p>
          </table:table-cell>
          <table:table-cell table:style-name="ce85" office:value-type="string" calcext:value-type="string" table:number-columns-spanned="1" table:number-rows-spanned="2">
            <text:p>JOÃO QUINTILIANO DA FONSECA NETO – 5095.5</text:p>
          </table:table-cell>
          <table:table-cell table:style-name="ce107" table:number-columns-spanned="1" table:number-rows-spanned="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covered-table-cell table:number-columns-repeated="3" table:style-name="ce3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Chefe de Gabinete</text:p>
          </table:table-cell>
          <table:table-cell table:style-name="ce50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o Diretor</text:p>
          </table:table-cell>
          <table:table-cell table:style-name="ce35" office:value-type="string" calcext:value-type="string">
            <text:p>Tawane Monteiro Brito Soares – 3846.8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85" office:value-type="string" calcext:value-type="string">
            <text:p>5.0.01/ATME – ASSESSORIA TÉCNICA DE MERCADO, EXPANSÃO E SUSTENTABILIDADE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Assessor (a) Técnico (a)</text:p>
          </table:table-cell>
          <table:table-cell table:style-name="ce34" office:value-type="string" calcext:value-type="string">
            <text:p>Daíza Valéria da Silva Sobral – 3281.8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Assessoria</text:p>
          </table:table-cell>
          <table:table-cell table:style-name="ce35" office:value-type="string" calcext:value-type="string">
            <text:p>Amanda da Silva Alves – 3722.4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1/SUSD – SUPERINTENDÊNCIA DE SUSTENTABILIDADE E DESENVOLVIMENTO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Jose Gabriel Almeida de Campos – 3064.4</text:p>
          </table:table-cell>
          <table:table-cell table:style-name="ce55" office:value-type="string" calcext:value-type="string">
            <text:p>33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Claudia Regina Pereira dos Santos – 3160.0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1.01/GESA – GERÊNCIA SOCIOAMBIENTAL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Mario Leo de Oliveira Rodrigues – 3141.1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Elissandra dos Santos – 3071.1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1.01.01/CEAS - COORDENAÇÃO DE EDUCAÇÃO AMBIENTAL E SOCI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Valéria Katherine Santos Souza – 2905.5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1.01.02/CLAM - COORDENAÇÃO DE LICENCIAMENTO AMBIENT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Thiago de Souza Menezes – 3078.1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1.01.03/CGTR - COORDENAÇÃO DE GESTÃO E TRATAMENTO DE RESÍDU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ão Gonçalves Aranha Junior - 3151.1</text:p>
          </table:table-cell>
          <table:table-cell table:style-name="ce55" office:value-type="string" calcext:value-type="string">
            <text:p>077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1.02/GMSB – GERÊNCIA DE MANANCIAIS E SEGURANÇA DE BARRAGEN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Marcelle Santos Melo – 2934.4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Elisson dos Santos Silva – 3991.3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1.02.01/COMN - COORDENAÇÃO DE PRESERVAÇÃO DE MANANCIAI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Danilo Vieira de Oliveira – 3329.1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1.02.02/CSMP - COORDENAÇÃO DE SEGURANÇA E MONITORAMENTO – BARRAGEM POXIM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se Milton Oliveira Junior – 3113.3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2/SUNP – SUPERINTENDÊNCIA DE NOVOS PROJET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Superintendente</text:p>
          </table:table-cell>
          <table:table-cell table:style-name="ce34" office:value-type="string" calcext:value-type="string">
            <text:p>Carlos Fernandes de Melo Neto – 3062.7</text:p>
          </table:table-cell>
          <table:table-cell table:style-name="ce55" office:value-type="string" calcext:value-type="string">
            <text:p>004/2026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Superintendência</text:p>
          </table:table-cell>
          <table:table-cell table:style-name="ce35" office:value-type="string" calcext:value-type="string">
            <text:p>Erica Maria Le Pinto – 3721.3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2.01/GPMS – GERÊNCIA DE PESQUISA E EXPLORAÇÃO DE MANANCIAI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Mike Henderson Santana Batista – 3765.7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Diana Livia dos Santos de Jesus – 3025.3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2.01.01/CPEM - COORDENAÇÃO DE EXPLORAÇÃO DE MANANCIAIS E HIDROGEOLOGI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José Henrique Coelho de Oliveira – 2979.9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8" office:value-type="string" calcext:value-type="string">
            <text:p>5.2.02/GNPR – GERÊNCIA DE NOVOS PROJETOS</text:p>
          </table:table-cell>
          <table:table-cell table:style-name="ce47"/>
          <table:table-cell table:style-name="ce5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Gerente</text:p>
          </table:table-cell>
          <table:table-cell table:style-name="ce34" office:value-type="string" calcext:value-type="string">
            <text:p>Alexandre Dantas Vasconcelos – 3697.9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Gerência</text:p>
          </table:table-cell>
          <table:table-cell table:style-name="ce35" office:value-type="string" calcext:value-type="string">
            <text:p>Carlos Magno Andrade dos Santos – 3909.1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5.2.02.01/CNRC - COORDENAÇÃO DE NOVOS PROJETOS E CAPTAÇÃO DE RECURS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Coordenador (a)</text:p>
          </table:table-cell>
          <table:table-cell table:style-name="ce35" office:value-type="string" calcext:value-type="string">
            <text:p>Alexandre Jorge Ribeiro de Menezes – 2727.6</text:p>
          </table:table-cell>
          <table:table-cell table:style-name="ce55" office:value-type="string" calcext:value-type="string">
            <text:p>281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8" office:value-type="string" calcext:value-type="string" table:number-columns-spanned="2" table:number-rows-spanned="5">
            <text:p>6.0.00.00/CA</text:p>
          </table:table-cell>
          <table:covered-table-cell table:style-name="ce23"/>
          <table:table-cell table:style-name="ce85" office:value-type="string" calcext:value-type="string">
            <text:p>6./CA - CONSELHO DE ADMINISTRAÇÃO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85" office:value-type="string" calcext:value-type="string">
            <text:p>6.0.01/AUDI - AUDITORIA INTERNA</text:p>
          </table:table-cell>
          <table:table-cell table:style-name="ce46"/>
          <table:table-cell table:style-name="ce107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Auditor (a) Interno (a)</text:p>
          </table:table-cell>
          <table:table-cell table:style-name="ce50" office:value-type="string" calcext:value-type="string">
            <text:p>VAGO</text:p>
          </table:table-cell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 (a) da Auditoria Interna</text:p>
          </table:table-cell>
          <table:table-cell table:style-name="ce35" office:value-type="string" calcext:value-type="string">
            <text:p>Valdenize Henrique Santana – 3247.7</text:p>
          </table:table-cell>
          <table:table-cell table:style-name="ce58" office:value-type="string" calcext:value-type="string">
            <text:p>073/2013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4">
          <table:table-cell table:style-name="ce54" office:value-type="string" calcext:value-type="string" table:number-columns-spanned="5" table:number-rows-spanned="2">
            <text:p>RELAÇÃO DE OCUPANTES DE OUTRAS FUNÇÕES GRATIFICADAS NA DESO</text:p>
          </table:table-cell>
          <table:covered-table-cell table:number-columns-repeated="3" table:style-name="ce24"/>
          <table:covered-table-cell table:style-name="ce23"/>
          <table:table-cell table:number-columns-repeated="1019"/>
        </table:table-row>
        <table:table-row table:style-name="ro4">
          <table:covered-table-cell table:style-name="ce6"/>
          <table:covered-table-cell table:number-columns-repeated="3" table:style-name="ce25"/>
          <table:covered-table-cell table:style-name="ce22"/>
          <table:table-cell table:number-columns-repeated="1019"/>
        </table:table-row>
        <table:table-row table:style-name="ro5">
          <table:table-cell table:style-name="ce54" office:value-type="string" calcext:value-type="string" table:number-columns-spanned="5" table:number-rows-spanned="3">
            <text:p>A partir de 01/08/18, quando abrir vaga das funções gratificadas referentes a “Auxiliar de Serviços Administrativos”, só poderão</text:p>
            <text:p> ser preenchidas exclusivamente por empregados contratados no cargo “Auxiliar de Execução”, com número de nomeações</text:p>
            <text:p> totais não superior a 25 (vinte e cinco), independente da lotação que pode ser em área vinculada a qualquer Diretoria.</text:p>
          </table:table-cell>
          <table:covered-table-cell table:number-columns-repeated="3" table:style-name="ce24"/>
          <table:covered-table-cell table:style-name="ce23"/>
          <table:table-cell table:number-columns-repeated="1019"/>
        </table:table-row>
        <table:table-row table:style-name="ro6">
          <table:covered-table-cell table:style-name="ce5"/>
          <table:covered-table-cell table:number-columns-repeated="3"/>
          <table:covered-table-cell table:style-name="ce74"/>
          <table:table-cell table:number-columns-repeated="1019"/>
        </table:table-row>
        <table:table-row table:style-name="ro7">
          <table:covered-table-cell table:style-name="ce6"/>
          <table:covered-table-cell table:number-columns-repeated="3" table:style-name="ce25"/>
          <table:covered-table-cell table:style-name="ce22"/>
          <table:table-cell table:number-columns-repeated="1019"/>
        </table:table-row>
        <table:table-row table:style-name="ro4">
          <table:table-cell table:style-name="ce54" office:value-type="string" calcext:value-type="string" table:number-columns-spanned="3" table:number-rows-spanned="1">
            <text:p>UNIDADE ORGANIZACIONAL</text:p>
          </table:table-cell>
          <table:covered-table-cell table:style-name="ce26"/>
          <table:covered-table-cell table:style-name="ce20"/>
          <table:table-cell table:style-name="ce96" office:value-type="string" calcext:value-type="string">
            <text:p>OCUPANTE</text:p>
          </table:table-cell>
          <table:table-cell table:style-name="ce96" office:value-type="string" calcext:value-type="string">
            <text:p>PORTARIA</text:p>
          </table:table-cell>
          <table:table-cell table:number-columns-repeated="1019"/>
        </table:table-row>
        <table:table-row table:style-name="ro4">
          <table:table-cell table:style-name="ce32" office:value-type="string" calcext:value-type="string" table:number-columns-spanned="2" table:number-rows-spanned="25">
            <text:p>QUALQUER DIRETORIA</text:p>
          </table:table-cell>
          <table:covered-table-cell table:style-name="ce23"/>
          <table:table-cell table:style-name="ce40" office:value-type="string" calcext:value-type="string">
            <text:p>2.2.01.02/CCGI - COORDENAÇÃO DE CONTROLE E GESTÃO DE INSUM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1. Auxiliar de Serviços Administrativos</text:p>
          </table:table-cell>
          <table:table-cell table:style-name="ce35" office:value-type="string" calcext:value-type="string">
            <text:p>Lucivanio Pedro da Silva – 3479.1</text:p>
          </table:table-cell>
          <table:table-cell table:style-name="ce55" office:value-type="string" calcext:value-type="string">
            <text:p>083/2018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3.2.02.01/CMPA - COORDENAÇÃO DE MANUTENÇÃO PREVENTIVA DE ADUTO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2. Auxiliar de Serviços Administrativos</text:p>
          </table:table-cell>
          <table:table-cell table:style-name="ce35" office:value-type="string" calcext:value-type="string">
            <text:p>Adriana dos Santos Caldas – 3196.6</text:p>
          </table:table-cell>
          <table:table-cell table:style-name="ce55" office:value-type="string" calcext:value-type="string">
            <text:p>294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3/CCOM – COORDENAÇÃO DE COMPRA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3. Auxiliar de Serviços Administrativos</text:p>
          </table:table-cell>
          <table:table-cell table:style-name="ce35" office:value-type="string" calcext:value-type="string">
            <text:p>Sara Leite dos Santos – 2859.9</text:p>
          </table:table-cell>
          <table:table-cell table:style-name="ce55" office:value-type="string" calcext:value-type="string">
            <text:p>150/2024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1.01//CADP – COORDENAÇÃO DE ADMINISTRAÇÃO DE PESSO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4. Auxiliar de Serviços Administrativos</text:p>
          </table:table-cell>
          <table:table-cell table:style-name="ce35" office:value-type="string" calcext:value-type="string">
            <text:p>Adriana Oliveira Andrade – 3092.2 (aux. doença)</text:p>
          </table:table-cell>
          <table:table-cell table:style-name="ce55" office:value-type="string" calcext:value-type="string">
            <text:p>130/2023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1.01//CADP – COORDENAÇÃO DE ADMINISTRAÇÃO DE PESSOAL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5. Auxiliar de Serviços Administrativos</text:p>
          </table:table-cell>
          <table:table-cell table:style-name="ce35" office:value-type="string" calcext:value-type="string">
            <text:p>Rita Vieira Freitas – 2987.7</text:p>
          </table:table-cell>
          <table:table-cell table:style-name="ce55" office:value-type="string" calcext:value-type="string">
            <text:p>265/2024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1.03/CPCR – COORDENAÇÃO DE PROVIMENTO, CARREIRA E REMUNERAÇÃ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6. Auxiliar de Serviços Administrativos</text:p>
          </table:table-cell>
          <table:table-cell table:style-name="ce35" office:value-type="string" calcext:value-type="string">
            <text:p>Diego Mecenas de Farias – 3015.4</text:p>
          </table:table-cell>
          <table:table-cell table:style-name="ce55" office:value-type="string" calcext:value-type="string">
            <text:p>242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1.03/CPCR – COORDENAÇÃO DE PROVIMENTO, CARREIRA E REMUNERAÇÃ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7. Auxiliar de Serviços Administrativos</text:p>
          </table:table-cell>
          <table:table-cell table:style-name="ce35" office:value-type="string" calcext:value-type="string">
            <text:p>Susi Mary Almeida Ramos – 3164.4 (aux. doença)</text:p>
          </table:table-cell>
          <table:table-cell table:style-name="ce55" office:value-type="string" calcext:value-type="string">
            <text:p>269/2023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0" office:value-type="string" calcext:value-type="string">
            <text:p>4.1.02.02/CSTP – COORDENAÇÃO DE SEGURANÇA DO TRABALHO E PREVENÇÃO DE RISCO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8. Auxiliar de Serviços Administrativos</text:p>
          </table:table-cell>
          <table:table-cell table:style-name="ce35" office:value-type="string" calcext:value-type="string">
            <text:p>Cristiani Rocha de Andrade – 3067.7</text:p>
          </table:table-cell>
          <table:table-cell table:style-name="ce55" office:value-type="string" calcext:value-type="string">
            <text:p>220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4/CALM – COORDENAÇÃO DE ALMOXARIFAD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9. Auxiliar de Serviços Administrativos</text:p>
          </table:table-cell>
          <table:table-cell table:style-name="ce35" office:value-type="string" calcext:value-type="string">
            <text:p>Denis de Santana – 3128.8</text:p>
          </table:table-cell>
          <table:table-cell table:style-name="ce55" office:value-type="string" calcext:value-type="string">
            <text:p>264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4/CALM – COORDENAÇÃO DE ALMOXARIFAD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10. Auxiliar de Serviços Administrativos</text:p>
          </table:table-cell>
          <table:table-cell table:style-name="ce35" office:value-type="string" calcext:value-type="string">
            <text:p>Jose Amilton Vieira dos Santos – 3105.5</text:p>
          </table:table-cell>
          <table:table-cell table:style-name="ce55" office:value-type="string" calcext:value-type="string">
            <text:p>26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4.2.01.01/CSGG – COORDENAÇÃO DE SERVIÇOS GERAIS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11. Auxiliar de Serviços Administrativos</text:p>
          </table:table-cell>
          <table:table-cell table:style-name="ce35" office:value-type="string" calcext:value-type="string">
            <text:p>Maria Josivania do Couto Melo – 2964.4</text:p>
          </table:table-cell>
          <table:table-cell table:style-name="ce55" office:value-type="string" calcext:value-type="string">
            <text:p>237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3.0.00.00/DTEC – DIRETORIA TÉCNICA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12. Auxiliar de Serviços Administrativos</text:p>
          </table:table-cell>
          <table:table-cell table:style-name="ce35" office:value-type="string" calcext:value-type="string">
            <text:p>Luciana Cristóvão dos Santos - 3122.2</text:p>
          </table:table-cell>
          <table:table-cell table:style-name="ce55" office:value-type="string" calcext:value-type="string">
            <text:p>092/2026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8">
          <table:table-cell table:style-name="ce59" office:value-type="string" calcext:value-type="string" table:number-columns-spanned="5" table:number-rows-spanned="2">
            <text:p>RELAÇÃO DE OCUPANTES DE CARGOS EM COMISSÃO NA DESO</text:p>
          </table:table-cell>
          <table:covered-table-cell table:number-columns-repeated="3" table:style-name="ce24"/>
          <table:covered-table-cell table:style-name="ce23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6"/>
          <table:covered-table-cell table:number-columns-repeated="3" table:style-name="ce25"/>
          <table:covered-table-cell table:style-name="ce22"/>
          <table:table-cell table:style-name="ce63" table:number-columns-repeated="21"/>
          <table:table-cell table:number-columns-repeated="998"/>
        </table:table-row>
        <table:table-row table:style-name="ro9">
          <table:table-cell table:style-name="ce11" office:value-type="string" calcext:value-type="string" table:number-columns-spanned="5" table:number-rows-spanned="3">
            <text:p>Considerando a RCA n° 04/2026 que aprovou a criação de 16 (dezesseis) cargos em comissão, como posições de</text:p>
            <text:p> livre nomeação e exoneração, de natureza transitória e vinculadas ao exercício de atribuições de direção, chefia ou </text:p>
            <text:p>assessoramento, integrantes da estrutura de pessoal da COmpanhia. O quadro quantitativo e de distribuição dos </text:p>
            <text:p>Empregos em Comissão, estabelecidos igualmente do Regimento Interno, fica assim definido:</text:p>
          </table:table-cell>
          <table:covered-table-cell table:number-columns-repeated="3" table:style-name="ce24"/>
          <table:covered-table-cell table:style-name="ce23"/>
          <table:table-cell table:style-name="ce63" table:number-columns-repeated="21"/>
          <table:table-cell table:number-columns-repeated="998"/>
        </table:table-row>
        <table:table-row table:style-name="ro10">
          <table:covered-table-cell table:style-name="ce5"/>
          <table:covered-table-cell table:number-columns-repeated="3"/>
          <table:covered-table-cell table:style-name="ce74"/>
          <table:table-cell table:style-name="ce63" table:number-columns-repeated="21"/>
          <table:table-cell table:number-columns-repeated="998"/>
        </table:table-row>
        <table:table-row table:style-name="ro11">
          <table:covered-table-cell table:style-name="ce6"/>
          <table:covered-table-cell table:number-columns-repeated="3" table:style-name="ce25"/>
          <table:covered-table-cell table:style-name="ce22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2" office:value-type="string" calcext:value-type="string" table:number-columns-spanned="3" table:number-rows-spanned="1">
            <text:p>UNIDADE ORGANIZACIONAL</text:p>
          </table:table-cell>
          <table:covered-table-cell table:style-name="ce24"/>
          <table:covered-table-cell table:style-name="ce23"/>
          <table:table-cell table:style-name="ce96" office:value-type="string" calcext:value-type="string">
            <text:p>OCUPANTE</text:p>
          </table:table-cell>
          <table:table-cell table:style-name="ce96" office:value-type="string" calcext:value-type="string">
            <text:p>PORTARIA</text:p>
          </table:table-cell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3" office:value-type="string" calcext:value-type="string" table:number-columns-spanned="2" table:number-rows-spanned="5">
            <text:p>1.0.00.00/PR</text:p>
          </table:table-cell>
          <table:covered-table-cell table:style-name="ce27"/>
          <table:table-cell table:style-name="ce85" office:value-type="string" calcext:value-type="string">
            <text:p>1.0.00.00/PR – PRESIDÊNCIA</text:p>
          </table:table-cell>
          <table:table-cell table:style-name="ce46"/>
          <table:table-cell table:style-name="ce107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74"/>
          <table:table-cell table:style-name="ce35" office:value-type="string" calcext:value-type="string">
            <text:p>1. ASSESSOR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74"/>
          <table:table-cell table:style-name="ce35" office:value-type="string" calcext:value-type="string">
            <text:p>2. SECRETÁRIO(A) EXECUTIVO(A)</text:p>
          </table:table-cell>
          <table:table-cell table:style-name="ce35" office:value-type="string" calcext:value-type="string">
            <text:p>Sheila Patrícia Pereira Ramos</text:p>
          </table:table-cell>
          <table:table-cell table:style-name="ce55" office:value-type="string" calcext:value-type="string">
            <text:p>094/2026</text:p>
          </table:table-cell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74"/>
          <table:table-cell table:style-name="ce35" office:value-type="string" calcext:value-type="string">
            <text:p>3. SECRETÁRIO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5"/>
          <table:covered-table-cell table:style-name="ce22"/>
          <table:table-cell table:style-name="ce35" office:value-type="string" calcext:value-type="string">
            <text:p>4. MOTORISTA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6" office:value-type="string" calcext:value-type="string" table:number-columns-spanned="2" table:number-rows-spanned="4">
            <text:p>2.0.00.00/DPRQ</text:p>
          </table:table-cell>
          <table:covered-table-cell table:style-name="ce81"/>
          <table:table-cell table:style-name="ce85" office:value-type="string" calcext:value-type="string">
            <text:p>2.0.00.00/DPRQ – DIRETORIA DE PRODUÇÃO E QUALIDADE</text:p>
          </table:table-cell>
          <table:table-cell table:style-name="ce46"/>
          <table:table-cell table:style-name="ce107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1. ASSESSOR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2. SECRETÁRIO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7"/>
          <table:covered-table-cell table:style-name="ce29"/>
          <table:table-cell table:style-name="ce35" office:value-type="string" calcext:value-type="string">
            <text:p>3. MOTORISTA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8" office:value-type="string" calcext:value-type="string" table:number-columns-spanned="2" table:number-rows-spanned="4">
            <text:p>3.0.00.00/DTEC</text:p>
          </table:table-cell>
          <table:covered-table-cell table:style-name="ce30"/>
          <table:table-cell table:style-name="ce85" office:value-type="string" calcext:value-type="string">
            <text:p>3.0.00.00/DTEC – DIRETORIA TÉCNICA</text:p>
          </table:table-cell>
          <table:table-cell table:style-name="ce46"/>
          <table:table-cell table:style-name="ce107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1. ASSESSOR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2. SECRETÁRIO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7"/>
          <table:covered-table-cell table:style-name="ce29"/>
          <table:table-cell table:style-name="ce35" office:value-type="string" calcext:value-type="string">
            <text:p>3. MOTORISTA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8" office:value-type="string" calcext:value-type="string" table:number-columns-spanned="2" table:number-rows-spanned="4">
            <text:p>4.0.00.00/DIAD</text:p>
          </table:table-cell>
          <table:covered-table-cell table:style-name="ce30"/>
          <table:table-cell table:style-name="ce85" office:value-type="string" calcext:value-type="string">
            <text:p>4.0.00.00/DIAD – DIRETORIA ADMINISTRATIVA</text:p>
          </table:table-cell>
          <table:table-cell table:style-name="ce46"/>
          <table:table-cell table:style-name="ce107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1. ASSESSOR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2. SECRETÁRIO(A) EXECUTIVO(A)</text:p>
          </table:table-cell>
          <table:table-cell table:style-name="ce51" office:value-type="string" calcext:value-type="string">
            <text:p>VAGO</text:p>
          </table:table-cell>
          <table:table-cell table:style-name="ce55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7"/>
          <table:covered-table-cell table:style-name="ce29"/>
          <table:table-cell table:style-name="ce35" office:value-type="string" calcext:value-type="string">
            <text:p>3. MOTORISTA EXECUTIVO(A)</text:p>
          </table:table-cell>
          <table:table-cell table:style-name="ce51" office:value-type="string" calcext:value-type="string">
            <text:p>VAGO</text:p>
          </table:table-cell>
          <table:table-cell table:style-name="ce112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8" office:value-type="string" calcext:value-type="string" table:number-columns-spanned="2" table:number-rows-spanned="4">
            <text:p>5.0.00.00/DMES</text:p>
          </table:table-cell>
          <table:covered-table-cell table:style-name="ce30"/>
          <table:table-cell table:style-name="ce85" office:value-type="string" calcext:value-type="string">
            <text:p>5.0.00.00/DMES – DIRETORIA DE MERCADO, EXPANSÃO E SUSTENTABILIDADE</text:p>
          </table:table-cell>
          <table:table-cell table:style-name="ce46"/>
          <table:table-cell table:style-name="ce107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1. ASSESSOR(A) EXECUTIVO(A)</text:p>
          </table:table-cell>
          <table:table-cell table:style-name="ce39" office:value-type="string" calcext:value-type="string">
            <text:p>Karla Betyna Oliveira Silva</text:p>
          </table:table-cell>
          <table:table-cell table:style-name="ce112" office:value-type="string" calcext:value-type="string">
            <text:p>103/2026</text:p>
          </table:table-cell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4"/>
          <table:covered-table-cell table:style-name="ce81"/>
          <table:table-cell table:style-name="ce35" office:value-type="string" calcext:value-type="string">
            <text:p>2. SECRETÁRIO(A) EXECUTIVO(A)</text:p>
          </table:table-cell>
          <table:table-cell table:style-name="ce51" office:value-type="string" calcext:value-type="string">
            <text:p>VAGO</text:p>
          </table:table-cell>
          <table:table-cell table:style-name="ce112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17"/>
          <table:covered-table-cell table:style-name="ce29"/>
          <table:table-cell table:style-name="ce35" office:value-type="string" calcext:value-type="string">
            <text:p>3. MOTORISTA EXECUTIVO(A)</text:p>
          </table:table-cell>
          <table:table-cell table:style-name="ce51" office:value-type="string" calcext:value-type="string">
            <text:p>VAGO</text:p>
          </table:table-cell>
          <table:table-cell table:style-name="ce112"/>
          <table:table-cell table:style-name="ce63" table:number-columns-repeated="21"/>
          <table:table-cell table:number-columns-repeated="998"/>
        </table:table-row>
        <table:table-row table:style-name="ro8">
          <table:table-cell table:style-name="ce59" office:value-type="string" calcext:value-type="string" table:number-columns-spanned="5" table:number-rows-spanned="2">
            <text:p>GRUPO DE TRABALHO com o objetivo de coordenar a transição e a eficiência dos serviços de saneamento</text:p>
          </table:table-cell>
          <table:covered-table-cell table:number-columns-repeated="3" table:style-name="ce24"/>
          <table:covered-table-cell table:style-name="ce23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6"/>
          <table:covered-table-cell table:number-columns-repeated="3" table:style-name="ce25"/>
          <table:covered-table-cell table:style-name="ce22"/>
          <table:table-cell table:style-name="ce63" table:number-columns-repeated="21"/>
          <table:table-cell table:number-columns-repeated="998"/>
        </table:table-row>
        <table:table-row table:style-name="ro5">
          <table:table-cell table:style-name="ce59" office:value-type="string" calcext:value-type="string" table:number-columns-spanned="5" table:number-rows-spanned="3">
            <text:p>Considerando a RCA n° 02/2026 que aprovou a criação de 14 (quatorze) gratificações temporárias, equivalentes a FG-5, </text:p>
            <text:p>no valor de R$ 3.324,88, destinadas ao Monitoramento do Contrato de Interdependência e Suporte Operacional.</text:p>
            <text:p>Portaria Válida por 06 MESES ( Abril/2026 a Setembro/2026 )</text:p>
          </table:table-cell>
          <table:covered-table-cell table:number-columns-repeated="3" table:style-name="ce24"/>
          <table:covered-table-cell table:style-name="ce23"/>
          <table:table-cell table:style-name="ce63" table:number-columns-repeated="21"/>
          <table:table-cell table:number-columns-repeated="998"/>
        </table:table-row>
        <table:table-row table:style-name="ro12">
          <table:covered-table-cell table:style-name="ce5"/>
          <table:covered-table-cell table:number-columns-repeated="3"/>
          <table:covered-table-cell table:style-name="ce74"/>
          <table:table-cell table:style-name="ce63" table:number-columns-repeated="21"/>
          <table:table-cell table:number-columns-repeated="998"/>
        </table:table-row>
        <table:table-row table:style-name="ro6">
          <table:covered-table-cell table:style-name="ce6"/>
          <table:covered-table-cell table:number-columns-repeated="3" table:style-name="ce25"/>
          <table:covered-table-cell table:style-name="ce22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54" office:value-type="string" calcext:value-type="string" table:number-columns-spanned="3" table:number-rows-spanned="1">
            <text:p>UNIDADE ORGANIZACIONAL</text:p>
          </table:table-cell>
          <table:covered-table-cell table:style-name="ce26"/>
          <table:covered-table-cell table:style-name="ce20"/>
          <table:table-cell table:style-name="ce96" office:value-type="string" calcext:value-type="string">
            <text:p>OCUPANTE</text:p>
          </table:table-cell>
          <table:table-cell table:style-name="ce96" office:value-type="string" calcext:value-type="string">
            <text:p>PORTARIA</text:p>
          </table:table-cell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32" office:value-type="string" calcext:value-type="string" table:number-columns-spanned="2" table:number-rows-spanned="28">
            <text:p>GRUPO DE TRABALHO</text:p>
            <text:p>PORTARIA 082/2026</text:p>
          </table:table-cell>
          <table:covered-table-cell table:style-name="ce23"/>
          <table:table-cell table:style-name="ce39" office:value-type="string" calcext:value-type="string">
            <text:p>2.1.03.02 - CNAB - COORD. DO NÚCLEO AREIA BRANCA</text:p>
          </table:table-cell>
          <table:table-cell table:style-name="ce39"/>
          <table:table-cell table:style-name="ce112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1. Assistente em Gestão Operacional I</text:p>
          </table:table-cell>
          <table:table-cell table:style-name="ce39" office:value-type="string" calcext:value-type="string">
            <text:p>José Manoel Messias dos Santos Neto - 3499.1</text:p>
          </table:table-cell>
          <table:table-cell table:style-name="ce112" office:value-type="string" calcext:value-type="string" table:number-columns-spanned="1" table:number-rows-spanned="27">
            <text:p>082/2026</text:p>
          </table:table-cell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3.02 - CNAB - COORD. DO NÚCLEO AREIA BRANC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2. Assistente em Gestão Operacional I</text:p>
          </table:table-cell>
          <table:table-cell table:style-name="ce39" office:value-type="string" calcext:value-type="string">
            <text:p>José Anilton Mendonça Mota - 3662.4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3.03 - CNMA - COORD. DO NÚCLEO MARUIM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3. Assistente em Gestão Operacional I</text:p>
          </table:table-cell>
          <table:table-cell table:style-name="ce39" office:value-type="string" calcext:value-type="string">
            <text:p>Cloves Santos de Almeida - 3481.3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3.2.01.02 - CMEC - COORD. DE MANUT. ELETROMECÂNICA CORRETIV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4. Assistente em Gestão Operacional I</text:p>
          </table:table-cell>
          <table:table-cell table:style-name="ce39" office:value-type="string" calcext:value-type="string">
            <text:p>José Romisson Corcino Leal - 4009.1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3.2.02.01 - CMPA - COORD. DE MANUT. PREVENTIVA DE ADUTORAS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5. Auxiliar de Execução</text:p>
          </table:table-cell>
          <table:table-cell table:style-name="ce39" office:value-type="string" calcext:value-type="string">
            <text:p>Anatalino Rodrigues dos Santos - 2864.4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1.04 - CNGL - COORD. DO NÚCLEO N. SRA. DA GLÓRI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6. Assistente em Gestão Operacional I</text:p>
          </table:table-cell>
          <table:table-cell table:style-name="ce39" office:value-type="string" calcext:value-type="string">
            <text:p>Daniel Souza Ribeiro - 3213.3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1.03 - CNNE - COORD. DO NÚCLEO NEÓPOLIS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7. Assistente em Gestão Operacional I</text:p>
          </table:table-cell>
          <table:table-cell table:style-name="ce39" office:value-type="string" calcext:value-type="string">
            <text:p>David de Oliveira Bispo - 3213.1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3.2.03.02 - CMAE - COORD. DE MANUT. DE ET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8. Assistente em Gestão Operacional I</text:p>
          </table:table-cell>
          <table:table-cell table:style-name="ce39" office:value-type="string" calcext:value-type="string">
            <text:p>Ricardo Oliveira dos Santos - 3632.4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1.04 - CNGL - COORD. DO NÚCLEO N. SRA. DA GLÓRI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9. Assistente em Gestão Operacional I</text:p>
          </table:table-cell>
          <table:table-cell table:style-name="ce39" office:value-type="string" calcext:value-type="string">
            <text:p>Cleo Lemos de Souza - 3996.8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2.03 - CNTB - COORD. DO NÚCLEO TOBIAS BARRETO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10. Auxiliar de Execução</text:p>
          </table:table-cell>
          <table:table-cell table:style-name="ce39" office:value-type="string" calcext:value-type="string">
            <text:p>James Doria Ribeiro de Andrade - 2892.2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2.02 - CNLA - COORD. DO NÚCLEO LAGARTO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11. Assistente em Gestão Operacional I</text:p>
          </table:table-cell>
          <table:table-cell table:style-name="ce39" office:value-type="string" calcext:value-type="string">
            <text:p>Anderson de Santana Santos - 3961.3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2.02 - CNUM - COORD. DO NÚCLEO UMBAÚB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12. Assistente em Gestão Operacional I</text:p>
          </table:table-cell>
          <table:table-cell table:style-name="ce39" office:value-type="string" calcext:value-type="string">
            <text:p>Adelmo Leal dos Santos - 3591.3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4.04 - CNIT - COORD. DO NÚCLEO ITAPORANGA D'AJUDA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41" office:value-type="string" calcext:value-type="string">
            <text:p>13. Assistente em Gestão Operacional II</text:p>
          </table:table-cell>
          <table:table-cell table:style-name="ce39" office:value-type="string" calcext:value-type="string">
            <text:p>Carlos Magnum Lisboa Vicco da Silva - 3763.5</text:p>
          </table:table-cell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5"/>
          <table:covered-table-cell table:style-name="ce74"/>
          <table:table-cell table:style-name="ce39" office:value-type="string" calcext:value-type="string">
            <text:p>2.1.04.03 - CNPI - COORD. DO NÚCLEO PIRAMBU</text:p>
          </table:table-cell>
          <table:table-cell table:style-name="ce39"/>
          <table:covered-table-cell table:style-name="ce60"/>
          <table:table-cell table:style-name="ce63" table:number-columns-repeated="21"/>
          <table:table-cell table:number-columns-repeated="998"/>
        </table:table-row>
        <table:table-row table:style-name="ro4">
          <table:covered-table-cell table:style-name="ce6"/>
          <table:covered-table-cell table:style-name="ce22"/>
          <table:table-cell table:style-name="ce41" office:value-type="string" calcext:value-type="string">
            <text:p>14. Auxiliar de Execução</text:p>
          </table:table-cell>
          <table:table-cell table:style-name="ce39" office:value-type="string" calcext:value-type="string">
            <text:p>Oséas de Freitas Lemos - 2921.1</text:p>
          </table:table-cell>
          <table:covered-table-cell table:style-name="ce33"/>
          <table:table-cell table:style-name="ce63" table:number-columns-repeated="21"/>
          <table:table-cell table:number-columns-repeated="998"/>
        </table:table-row>
        <table:table-row table:style-name="ro4">
          <table:table-cell table:style-name="ce19" office:value-type="string" calcext:value-type="string" table:number-columns-spanned="2" table:number-rows-spanned="15">
            <text:p>MEMBROS DA COMISSÃO DE LICITAÇÃO</text:p>
          </table:table-cell>
          <table:covered-table-cell table:style-name="ce23"/>
          <table:table-cell table:style-name="ce96" office:value-type="string" calcext:value-type="string" table:number-columns-spanned="2" table:number-rows-spanned="2">
            <text:p>COMISSÃO PERMANENTE DE LICITAÇÃO: Para Compras, Serviços e Obras desta Companha, quando tratar-se de Aquisição por </text:p>
            <text:p>Tomada de Preços, Concorrência Pública, Inexibilidade, Convite e Pregão. (Vigência da Portaria nº 102/2023 – até 08/05/2024)</text:p>
          </table:table-cell>
          <table:covered-table-cell table:style-name="ce23"/>
          <table:table-cell table:style-name="ce61" office:value-type="string" calcext:value-type="string" table:number-columns-spanned="1" table:number-rows-spanned="2">
            <text:p>PORTARIA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covered-table-cell table:style-name="ce6"/>
          <table:covered-table-cell table:style-name="ce22"/>
          <table:covered-table-cell table:style-name="ce33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Presidente da CPL</text:p>
          </table:table-cell>
          <table:table-cell table:style-name="ce35" office:value-type="string" calcext:value-type="string">
            <text:p>Roberto Santos Barros Júnior – 3762.4 – SJUR</text:p>
          </table:table-cell>
          <table:table-cell table:style-name="ce55" office:value-type="string" calcext:value-type="string">
            <text:p>167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Secretário(a) da CPL</text:p>
          </table:table-cell>
          <table:table-cell table:style-name="ce35" office:value-type="string" calcext:value-type="string">
            <text:p>Elisangela Santos Neves – 3106.6 – SJUR</text:p>
          </table:table-cell>
          <table:table-cell table:style-name="ce55" office:value-type="string" calcext:value-type="string">
            <text:p>167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Membros Efetivos da CPL</text:p>
          </table:table-cell>
          <table:table-cell table:style-name="ce35" office:value-type="string" calcext:value-type="string">
            <text:p>Hercílio da Silva Ramos Júnior – 3066.6 – SJUR</text:p>
          </table:table-cell>
          <table:table-cell table:style-name="ce55" office:value-type="string" calcext:value-type="string">
            <text:p>167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/>
          <table:table-cell table:style-name="ce35" office:value-type="string" calcext:value-type="string">
            <text:p>Edson Raimundo da Silva – 4131.3 – CSGG</text:p>
          </table:table-cell>
          <table:table-cell table:style-name="ce55" office:value-type="string" calcext:value-type="string">
            <text:p>24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/>
          <table:table-cell table:style-name="ce35" office:value-type="string" calcext:value-type="string">
            <text:p>Marcio Vinicius dos Santos Souza – 3798.0 – CFAC</text:p>
          </table:table-cell>
          <table:table-cell table:style-name="ce55" office:value-type="string" calcext:value-type="string">
            <text:p>24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/>
          <table:table-cell table:style-name="ce35" office:value-type="string" calcext:value-type="string">
            <text:p>Tiago Jose Oliveira Resende – 3527.9 – CFAC</text:p>
          </table:table-cell>
          <table:table-cell table:style-name="ce55" office:value-type="string" calcext:value-type="string">
            <text:p>288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Membro Substituto da CPL</text:p>
          </table:table-cell>
          <table:table-cell table:style-name="ce35" office:value-type="string" calcext:value-type="string">
            <text:p>Everaldo Acioli da Rocha – 3207.7 – SPRO</text:p>
          </table:table-cell>
          <table:table-cell table:style-name="ce55" office:value-type="string" calcext:value-type="string">
            <text:p>167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44" table:number-columns-repeated="2"/>
          <table:table-cell table:style-name="ce62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4" office:value-type="string" calcext:value-type="string">
            <text:p>Pregão Eletrônico</text:p>
          </table:table-cell>
          <table:table-cell table:style-name="ce35"/>
          <table:table-cell table:style-name="ce55"/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 office:value-type="string" calcext:value-type="string">
            <text:p>Pregoeiros Representante do Comprador</text:p>
          </table:table-cell>
          <table:table-cell table:style-name="ce35" office:value-type="string" calcext:value-type="string">
            <text:p>Diane Santos Pinheiro – 4112.4 – SJUR</text:p>
          </table:table-cell>
          <table:table-cell table:style-name="ce55" office:value-type="string" calcext:value-type="string">
            <text:p>28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/>
          <table:table-cell table:style-name="ce35" office:value-type="string" calcext:value-type="string">
            <text:p>Merciana Muniz Pinheiro Silva – 3837.9 – SJUR</text:p>
          </table:table-cell>
          <table:table-cell table:style-name="ce55" office:value-type="string" calcext:value-type="string">
            <text:p>289/2025</text:p>
          </table:table-cell>
          <table:table-cell table:number-columns-repeated="1019"/>
        </table:table-row>
        <table:table-row table:style-name="ro4">
          <table:covered-table-cell table:style-name="ce5"/>
          <table:covered-table-cell table:style-name="ce74"/>
          <table:table-cell table:style-name="ce35"/>
          <table:table-cell table:style-name="ce35" office:value-type="string" calcext:value-type="string">
            <text:p>Wagnevalter Teles Barreto – 1011.6 – SJUR</text:p>
          </table:table-cell>
          <table:table-cell table:style-name="ce55" office:value-type="string" calcext:value-type="string">
            <text:p>289/2025</text:p>
          </table:table-cell>
          <table:table-cell table:number-columns-repeated="1019"/>
        </table:table-row>
        <table:table-row table:style-name="ro4">
          <table:covered-table-cell table:style-name="ce6"/>
          <table:covered-table-cell table:style-name="ce22"/>
          <table:table-cell table:style-name="ce35"/>
          <table:table-cell table:style-name="ce35" office:value-type="string" calcext:value-type="string">
            <text:p>Ligia Santos da Silva Carvalho – 4012.4 – CMSE</text:p>
          </table:table-cell>
          <table:table-cell table:style-name="ce55" office:value-type="string" calcext:value-type="string">
            <text:p>289/2025</text:p>
          </table:table-cell>
          <table:table-cell table:number-columns-repeated="1019"/>
        </table:table-row>
        <table:table-row table:style-name="ro13" table:number-rows-repeated="1048015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Linux Libertine G" style:font-family-asian="'Linux Libertine G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ltr" style:first-page-number="continue" style:scale-to-X="1" style:table-centering="horizontal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7">00/00/0000</text:date>, <text:time style:data-style-name="N2" text:time-value="15:56:37.4446971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UNÇÕES_20_GRATIFICADAS" style:display-name="PageStyle_FUNÇÕES GRATIFICAD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dc:date>2026-05-27T15:56:49.512010400</dc:date>
    <meta:editing-duration>PT12S</meta:editing-duration>
    <meta:editing-cycles>1</meta:editing-cycles>
    <meta:document-statistic meta:table-count="1" meta:cell-count="914" meta:object-count="0"/>
  </office:meta>
</office:document-meta>
</file>