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979cm"/>
    </style:style>
    <style:style style:name="co3" style:family="table-column">
      <style:table-column-properties fo:break-before="auto" style:column-width="5.046cm"/>
    </style:style>
    <style:style style:name="co4" style:family="table-column">
      <style:table-column-properties fo:break-before="auto" style:column-width="2.21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11" calcext:value-type="float">
            <text:p>11</text:p>
          </table:table-cell>
          <table:table-cell table:formula="of:=SUMIF([.E5:.E2511];[.H3];[.F5:.F2517])" office:value-type="float" office:value="15" calcext:value-type="float">
            <text:p>15</text:p>
          </table:table-cell>
          <table:table-cell table:formula="of:=SUMIF([.E5:.E2511];[.I3];[.F5:.F2517])" office:value-type="float" office:value="38" calcext:value-type="float">
            <text:p>38</text:p>
          </table:table-cell>
          <table:table-cell table:formula="of:=SUMIF([.E5:.E2511];[.J3];[.F5:.F2517])" office:value-type="float" office:value="13" calcext:value-type="float">
            <text:p>13</text:p>
          </table:table-cell>
          <table:table-cell table:formula="of:=SUMIF([.E5:.E2511];[.K3];[.F5:.F2517])" office:value-type="float" office:value="13" calcext:value-type="float">
            <text:p>13</text:p>
          </table:table-cell>
          <table:table-cell table:formula="of:=SUMIF([.E5:.E2511];[.L3];[.F5:.F2517])" office:value-type="float" office:value="4" calcext:value-type="float">
            <text:p>4</text:p>
          </table:table-cell>
          <table:table-cell table:formula="of:=SUMIF([.E5:.E2511];[.M3];[.F5:.F2517])" office:value-type="float" office:value="75" calcext:value-type="float">
            <text:p>7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67" calcext:value-type="float">
            <text:p>167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52" calcext:value-type="float">
            <text:p>352</text:p>
          </table:table-cell>
          <table:table-cell table:formula="of:=SUMIF([.E5:.E2511];[.H9];[.F5:.F2517])" office:value-type="float" office:value="299" calcext:value-type="float">
            <text:p>299</text:p>
          </table:table-cell>
          <table:table-cell table:formula="of:=SUMIF([.E5:.E2511];[.I9];[.F5:.F2517])" office:value-type="float" office:value="8" calcext:value-type="float">
            <text:p>8</text:p>
          </table:table-cell>
          <table:table-cell table:formula="of:=SUMIF([.E5:.E2511];[.J9];[.F5:.F2517])" office:value-type="float" office:value="16" calcext:value-type="float">
            <text:p>16</text:p>
          </table:table-cell>
          <table:table-cell table:formula="of:=SUMIF([.E5:.E2511];[.K9];[.F5:.F2517])" office:value-type="float" office:value="6" calcext:value-type="float">
            <text:p>6</text:p>
          </table:table-cell>
          <table:table-cell table:formula="of:=SUMIF([.E5:.E2511];[.L9];[.F5:.F2517])" office:value-type="float" office:value="11" calcext:value-type="float">
            <text:p>11</text:p>
          </table:table-cell>
          <table:table-cell table:formula="of:=SUMIF([.E5:.E2511];[.M9];[.F5:.F2517])" office:value-type="float" office:value="7" calcext:value-type="float">
            <text:p>7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25" calcext:value-type="float">
            <text:p>25</text:p>
          </table:table-cell>
          <table:table-cell table:formula="of:=SUMIF([.E5:.E2511];[.P9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9043" calcext:value-type="float">
            <text:p>9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DOFREDO COUTO CARDOSO</text:p>
          </table:table-cell>
          <table:table-cell office:value-type="string" calcext:value-type="string">
            <text:p>06/03/1980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22" calcext:value-type="float">
            <text:p>122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6" calcext:value-type="float">
            <text:p>6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2" calcext:value-type="float">
            <text:p>2</text:p>
          </table:table-cell>
          <table:table-cell table:formula="of:=SUMIF([.E5:.E2511];[.M13];[.F5:.F2517])" office:value-type="float" office:value="11" calcext:value-type="float">
            <text:p>11</text:p>
          </table:table-cell>
          <table:table-cell table:formula="of:=SUMIF([.E5:.E2511];[.N13];[.F5:.F2517])" office:value-type="float" office:value="6" calcext:value-type="float">
            <text:p>6</text:p>
          </table:table-cell>
          <table:table-cell table:formula="of:=SUMIF([.E5:.E2511];[.O13];[.F5:.F2517])" office:value-type="float" office:value="3" calcext:value-type="float">
            <text:p>3</text:p>
          </table:table-cell>
          <table:table-cell table:formula="of:=SUMIF([.E5:.E2511];[.P13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54" calcext:value-type="float">
            <text:p>54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20" calcext:value-type="float">
            <text:p>20</text:p>
          </table:table-cell>
          <table:table-cell table:formula="of:=SUMIF([.E5:.E2511];[.M17];[.F5:.F2517])" office:value-type="float" office:value="5" calcext:value-type="float">
            <text:p>5</text:p>
          </table:table-cell>
          <table:table-cell table:formula="of:=SUMIF([.E5:.E2511];[.N17];[.F5:.F2517])" office:value-type="float" office:value="3" calcext:value-type="float">
            <text:p>3</text:p>
          </table:table-cell>
          <table:table-cell table:formula="of:=SUMIF([.E5:.E2511];[.O17];[.F5:.F2517])" office:value-type="float" office:value="3" calcext:value-type="float">
            <text:p>3</text:p>
          </table:table-cell>
          <table:table-cell table:formula="of:=SUMIF([.E5:.E2511];[.P17];[.F5:.F2517])"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94" calcext:value-type="float">
            <text:p>15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FERREIRA SANTOS</text:p>
          </table:table-cell>
          <table:table-cell office:value-type="string" calcext:value-type="string">
            <text:p>01/11/196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21" calcext:value-type="float">
            <text:p>21</text:p>
          </table:table-cell>
          <table:table-cell table:formula="of:=SUMIF([.E5:.E2511];[.H21];[.F5:.F2517])" office:value-type="float" office:value="1" calcext:value-type="float">
            <text:p>1</text:p>
          </table:table-cell>
          <table:table-cell table:formula="of:=SUMIF([.E5:.E2511];[.I21];[.F5:.F2517])" office:value-type="float" office:value="42" calcext:value-type="float">
            <text:p>42</text:p>
          </table:table-cell>
          <table:table-cell table:formula="of:=SUMIF([.E5:.E2511];[.J21];[.F5:.F2517])" office:value-type="float" office:value="31" calcext:value-type="float">
            <text:p>31</text:p>
          </table:table-cell>
          <table:table-cell table:formula="of:=SUMIF([.E5:.E2511];[.K21];[.F5:.F2517])" office:value-type="float" office:value="3" calcext:value-type="float">
            <text:p>3</text:p>
          </table:table-cell>
          <table:table-cell table:formula="of:=SUMIF([.E5:.E2511];[.L21];[.F5:.F2517])" office:value-type="float" office:value="1" calcext:value-type="float">
            <text:p>1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10" calcext:value-type="float">
            <text:p>10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10991" calcext:value-type="float">
            <text:p>1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WILSON SILVEIRA BASTOS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5" calcext:value-type="float">
            <text:p>5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5" calcext:value-type="float">
            <text:p>25</text:p>
          </table:table-cell>
          <table:table-cell table:formula="of:=SUMIF([.E5:.E2511];[.J25];[.F5:.F2517])" office:value-type="float" office:value="10" calcext:value-type="float">
            <text:p>10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3" calcext:value-type="float">
            <text:p>3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6" calcext:value-type="float">
            <text:p>46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21" calcext:value-type="float">
            <text:p>7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PINHEIRO CAMPO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13375" calcext:value-type="float">
            <text:p>133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FONTES DE GOES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558" calcext:value-type="float" table:number-columns-spanned="10" table:number-rows-spanned="4">
            <text:p>1558</text:p>
          </table:table-cell>
          <table:covered-table-cell table:number-columns-repeated="9" table:style-name="ce3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04" calcext:value-type="float">
            <text:p>26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LEITE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40" calcext:value-type="float">
            <text:p>4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EYDE FERREIRA DA SILV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911" calcext:value-type="float">
            <text:p>23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EA DA SILVA MONTEIRO</text:p>
          </table:table-cell>
          <table:table-cell office:value-type="string" calcext:value-type="string">
            <text:p>27/07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53" calcext:value-type="float">
            <text:p>26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ANGELA RESENDE SILVA</text:p>
          </table:table-cell>
          <table:table-cell office:value-type="string" calcext:value-type="string">
            <text:p>19/05/198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92" calcext:value-type="float">
            <text:p>90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AKIRA OTA</text:p>
          </table:table-cell>
          <table:table-cell office:value-type="string" calcext:value-type="string">
            <text:p>11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75" calcext:value-type="float">
            <text:p>7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62" calcext:value-type="float">
            <text:p>25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A BARROSO BARRE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64" calcext:value-type="float">
            <text:p>268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AVID COST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73" calcext:value-type="float">
            <text:p>25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INIZ MENDONC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69" calcext:value-type="float">
            <text:p>123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MARIA LIMA PEREIRA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PEDAG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46" calcext:value-type="float">
            <text:p>41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ÍCIA TORRES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99" calcext:value-type="float">
            <text:p>30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CIA MARIA OLIVEIRA DO NASCIMENTO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86" calcext:value-type="float">
            <text:p>26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COSTA MANDARIN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35" calcext:value-type="float">
            <text:p>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 SELMA FRANCA CRUZ</text:p>
          </table:table-cell>
          <table:table-cell office:value-type="string" calcext:value-type="string">
            <text:p>21/02/1980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5" calcext:value-type="float">
            <text:p>3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FARIAS CARVALHO</text:p>
          </table:table-cell>
          <table:table-cell office:value-type="string" calcext:value-type="string">
            <text:p>21/10/1974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13" calcext:value-type="float">
            <text:p>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ALVARES BEZERRA</text:p>
          </table:table-cell>
          <table:table-cell office:value-type="string" calcext:value-type="string">
            <text:p>02/12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2" calcext:value-type="float">
            <text:p>25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A CRUZ COSTA</text:p>
          </table:table-cell>
          <table:table-cell office:value-type="string" calcext:value-type="string">
            <text:p>01/03/197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" calcext:value-type="float">
            <text:p>27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LDO LEITE</text:p>
          </table:table-cell>
          <table:table-cell office:value-type="string" calcext:value-type="string">
            <text:p>01/05/1972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98" calcext:value-type="float">
            <text:p>268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STANCE DENISE ALVARES DIA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24" calcext:value-type="float">
            <text:p>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HELENA DANTAS VITOR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209" calcext:value-type="float">
            <text:p>9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OCORRO BARBOSA DE SOUZA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ENFERMEI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47" calcext:value-type="float">
            <text:p>26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DE JESUS DANTAS COU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46" calcext:value-type="float">
            <text:p>38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DE FATIMA BERTOLIN PINTO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12" calcext:value-type="float">
            <text:p>113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DUALDO DA CONCEICAO LIMA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50" calcext:value-type="float">
            <text:p>108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MBERTO DIAS DE JESUS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04" calcext:value-type="float">
            <text:p>7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MATOS</text:p>
          </table:table-cell>
          <table:table-cell office:value-type="string" calcext:value-type="string">
            <text:p>18/10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NITA NASCIMENTO H DE OLIVEIRA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68" calcext:value-type="float">
            <text:p>38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SAEL PEREIRA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69" calcext:value-type="float">
            <text:p>57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SILVEIRA AZEVED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1" calcext:value-type="float">
            <text:p>32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ÍCERO JOSÉ DA CUNH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31" calcext:value-type="float">
            <text:p>268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LUIZ COS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88" calcext:value-type="float">
            <text:p>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OSE SILVA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6" calcext:value-type="float">
            <text:p>50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TIANA FRANCO DA SILVA</text:p>
          </table:table-cell>
          <table:table-cell office:value-type="string" calcext:value-type="string">
            <text:p>03/08/200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20" calcext:value-type="float">
            <text:p>1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545" calcext:value-type="float">
            <text:p>155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EIDE FONSECA DE ALMEID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01" calcext:value-type="float">
            <text:p>26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77" calcext:value-type="float">
            <text:p>1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DE CARVALHO FREITAS</text:p>
          </table:table-cell>
          <table:table-cell office:value-type="string" calcext:value-type="string">
            <text:p>01/02/1969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57" calcext:value-type="float">
            <text:p>4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CI SANTANA DE OLIVEIRA SOUZ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93" calcext:value-type="float">
            <text:p>99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XILIADORA DE MATOS</text:p>
          </table:table-cell>
          <table:table-cell office:value-type="string" calcext:value-type="string">
            <text:p>24/03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79" calcext:value-type="float">
            <text:p>39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O FREIRE DOS SANTOS NE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76" calcext:value-type="float">
            <text:p>108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SANTOS</text:p>
          </table:table-cell>
          <table:table-cell office:value-type="string" calcext:value-type="string">
            <text:p>23/06/1981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44" calcext:value-type="float">
            <text:p>24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LDES AGUIAR SACRAMEN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0" calcext:value-type="float">
            <text:p>27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ZEVEDO GOM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42" calcext:value-type="float">
            <text:p>26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CCYOLI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5" calcext:value-type="float">
            <text:p>3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OLIVEIRA MATO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60" calcext:value-type="float">
            <text:p>25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VALDO ALVES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77" calcext:value-type="float">
            <text:p>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24" calcext:value-type="float">
            <text:p>39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ELIPE SANTOS GOM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30" calcext:value-type="float">
            <text:p>46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ALVES DO NASCIMENTO FILHO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66" calcext:value-type="float">
            <text:p>25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LEITE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13" calcext:value-type="float">
            <text:p>39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LEMOS FIGUEIR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31" calcext:value-type="float">
            <text:p>169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CHIETA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60" calcext:value-type="float">
            <text:p>26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JOSE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79" calcext:value-type="float">
            <text:p>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CIA DE ALMEIDA DANTAS OTA</text:p>
          </table:table-cell>
          <table:table-cell office:value-type="string" calcext:value-type="string">
            <text:p>14/01/197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16" calcext:value-type="float">
            <text:p>127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 ASSIS DE OLIVEIRA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083" calcext:value-type="float">
            <text:p>240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SEBASTIAO DA SILVA</text:p>
          </table:table-cell>
          <table:table-cell office:value-type="string" calcext:value-type="string">
            <text:p>06/05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" calcext:value-type="float">
            <text:p>4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MENEZES SANTOS</text:p>
          </table:table-cell>
          <table:table-cell office:value-type="string" calcext:value-type="string">
            <text:p>01/02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30" calcext:value-type="float">
            <text:p>12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REITA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58" calcext:value-type="float">
            <text:p>266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MEIDA MACHA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60" calcext:value-type="float">
            <text:p>11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MATEUS SANTOS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53" calcext:value-type="float">
            <text:p>5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SILVA GUEDE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24" calcext:value-type="float">
            <text:p>33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54" calcext:value-type="float">
            <text:p>7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ANO NERES</text:p>
          </table:table-cell>
          <table:table-cell office:value-type="string" calcext:value-type="string">
            <text:p>09/10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72" calcext:value-type="float">
            <text:p>26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COSTA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31" calcext:value-type="float">
            <text:p>243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IA SILVA DE MELO ANDRADE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72" calcext:value-type="float">
            <text:p>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35" calcext:value-type="float">
            <text:p>32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A SILVA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30" calcext:value-type="float">
            <text:p>11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SOBRAL CARVALHO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05" calcext:value-type="float">
            <text:p>26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EILDE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18" calcext:value-type="float">
            <text:p>26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UIZIO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572" calcext:value-type="float">
            <text:p>4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ANTOS DO NASCIMENTO</text:p>
          </table:table-cell>
          <table:table-cell office:value-type="string" calcext:value-type="string">
            <text:p>09/08/197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" calcext:value-type="float">
            <text:p>33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OARES DA SILVA</text:p>
          </table:table-cell>
          <table:table-cell office:value-type="string" calcext:value-type="string">
            <text:p>25/10/197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61" calcext:value-type="float">
            <text:p>26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NO DE SOUZA LIMA JUNIO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38" calcext:value-type="float">
            <text:p>63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NIZETE BATISTA DOS SANTOS</text:p>
          </table:table-cell>
          <table:table-cell office:value-type="string" calcext:value-type="string">
            <text:p>24/04/1978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" calcext:value-type="float">
            <text:p>3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EDERICO SANTOS MURICY SOUZA</text:p>
          </table:table-cell>
          <table:table-cell office:value-type="string" calcext:value-type="string">
            <text:p>01/06/197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" calcext:value-type="float">
            <text:p>33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IEL BARRETO SANTOS</text:p>
          </table:table-cell>
          <table:table-cell office:value-type="string" calcext:value-type="string">
            <text:p>08/10/1973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OVA ANTERO DOS SANTOS</text:p>
          </table:table-cell>
          <table:table-cell office:value-type="string" calcext:value-type="string">
            <text:p>23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843" calcext:value-type="float">
            <text:p>5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OSCO DOS SANTOS</text:p>
          </table:table-cell>
          <table:table-cell office:value-type="string" calcext:value-type="string">
            <text:p>19/12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43" calcext:value-type="float">
            <text:p>249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AILSON DAMASCENO</text:p>
          </table:table-cell>
          <table:table-cell office:value-type="string" calcext:value-type="string">
            <text:p>12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17" calcext:value-type="float">
            <text:p>12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09" calcext:value-type="float">
            <text:p>134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E SANTANA</text:p>
          </table:table-cell>
          <table:table-cell office:value-type="string" calcext:value-type="string">
            <text:p>31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57" calcext:value-type="float">
            <text:p>1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ALDO SOCORRO DOS SANTOS</text:p>
          </table:table-cell>
          <table:table-cell office:value-type="string" calcext:value-type="string">
            <text:p>10/04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59" calcext:value-type="float">
            <text:p>13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VALDO DOS SANTOS</text:p>
          </table:table-cell>
          <table:table-cell office:value-type="string" calcext:value-type="string">
            <text:p>26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64" calcext:value-type="float">
            <text:p>60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PIO BASTOS SOARE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87" calcext:value-type="float">
            <text:p>113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GUILHERME DA MASCENA NASCIMENTO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14" calcext:value-type="float">
            <text:p>87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Y DE AGUIAR SOUZA</text:p>
          </table:table-cell>
          <table:table-cell office:value-type="string" calcext:value-type="string">
            <text:p>10/12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46" calcext:value-type="float">
            <text:p>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OMIRO ALVES DOS SANTOS</text:p>
          </table:table-cell>
          <table:table-cell office:value-type="string" calcext:value-type="string">
            <text:p>25/04/197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27" calcext:value-type="float">
            <text:p>13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RISVAL DA SILVA MARQUE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36" calcext:value-type="float">
            <text:p>13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ANTONIO DA SILVA DAMAZI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12" calcext:value-type="float">
            <text:p>55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UARIO DOS SANTOS COSTA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08" calcext:value-type="float">
            <text:p>5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ERICO SANTANA</text:p>
          </table:table-cell>
          <table:table-cell office:value-type="string" calcext:value-type="string">
            <text:p>25/04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59" calcext:value-type="float">
            <text:p>1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DOS SANTOS FILHO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NIFACIO DA CRUZ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207" calcext:value-type="float">
            <text:p>5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54" calcext:value-type="float">
            <text:p>16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FLORES CORREIA</text:p>
          </table:table-cell>
          <table:table-cell office:value-type="string" calcext:value-type="string">
            <text:p>13/09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06" calcext:value-type="float">
            <text:p>53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FEITOZA</text:p>
          </table:table-cell>
          <table:table-cell office:value-type="string" calcext:value-type="string">
            <text:p>10/08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7" calcext:value-type="float">
            <text:p>3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TEIXEIRA PONTES</text:p>
          </table:table-cell>
          <table:table-cell office:value-type="string" calcext:value-type="string">
            <text:p>24/09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11" calcext:value-type="float">
            <text:p>26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YS REJANE MONTEIRO PRA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66" calcext:value-type="float">
            <text:p>31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UCLIDES SIMÕES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89" calcext:value-type="float">
            <text:p>12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17/05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73" calcext:value-type="float">
            <text:p>267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ND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95" calcext:value-type="float">
            <text:p>48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ILSON SANTOS</text:p>
          </table:table-cell>
          <table:table-cell office:value-type="string" calcext:value-type="string">
            <text:p>07/02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" calcext:value-type="float">
            <text:p>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DE JESUS PEREIRA</text:p>
          </table:table-cell>
          <table:table-cell office:value-type="string" calcext:value-type="string">
            <text:p>15/03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16" calcext:value-type="float">
            <text:p>69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 DE DEUS DE JESUS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99" calcext:value-type="float">
            <text:p>25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LDENIRA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83" calcext:value-type="float">
            <text:p>273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BASTOS FIGUEIRED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" calcext:value-type="float">
            <text:p>28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NO ALVES DOS SANTOS</text:p>
          </table:table-cell>
          <table:table-cell office:value-type="string" calcext:value-type="string">
            <text:p>27/11/197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85" calcext:value-type="float">
            <text:p>12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TER DANTAS BARROS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29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213" calcext:value-type="float">
            <text:p>2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22" calcext:value-type="float">
            <text:p>15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UCIA DO NASCIMENTO COUTINHO NEVE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80" calcext:value-type="float">
            <text:p>39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JOSÉ INÁCIO DOS SANTO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24" calcext:value-type="float">
            <text:p>36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CARLOS BEZERRA DE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09" calcext:value-type="float">
            <text:p>19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LSO SANTOS MOTA</text:p>
          </table:table-cell>
          <table:table-cell office:value-type="string" calcext:value-type="string">
            <text:p>27/09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79" calcext:value-type="float">
            <text:p>36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NASCIMENT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38" calcext:value-type="float">
            <text:p>17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GOIS GOMES</text:p>
          </table:table-cell>
          <table:table-cell office:value-type="string" calcext:value-type="string">
            <text:p>04/05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29" calcext:value-type="float">
            <text:p>13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ESTO CARLOS DOS SANTOS NET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43" calcext:value-type="float">
            <text:p>32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SANTOS MA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664" calcext:value-type="float">
            <text:p>8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BALDO ALVES DOS SANTOS</text:p>
          </table:table-cell>
          <table:table-cell office:value-type="string" calcext:value-type="string">
            <text:p>19/11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24" calcext:value-type="float">
            <text:p>2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PEREIRA DE SANTA RIT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34" calcext:value-type="float">
            <text:p>27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MENEZES D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87" calcext:value-type="float">
            <text:p>238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A LEITE PASS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32" calcext:value-type="float">
            <text:p>242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E SOUZ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26" calcext:value-type="float">
            <text:p>1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457" calcext:value-type="float">
            <text:p>2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TON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89" calcext:value-type="float">
            <text:p>186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GAMA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97" calcext:value-type="float">
            <text:p>18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CERO FRANCISCO DA PAZ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03" calcext:value-type="float">
            <text:p>27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A SILVA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CILIO HENRIQUE NETO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002" calcext:value-type="float">
            <text:p>1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XPEDITO FELIX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597" calcext:value-type="float">
            <text:p>145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OMES DE ARAUJO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27" calcext:value-type="float">
            <text:p>215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ALEXANDRE DOS PASSOS</text:p>
          </table:table-cell>
          <table:table-cell office:value-type="string" calcext:value-type="string">
            <text:p>19/06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29" calcext:value-type="float">
            <text:p>247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GONCALVES DE A LIMA</text:p>
          </table:table-cell>
          <table:table-cell office:value-type="string" calcext:value-type="string">
            <text:p>05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349" calcext:value-type="float">
            <text:p>193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VES</text:p>
          </table:table-cell>
          <table:table-cell office:value-type="string" calcext:value-type="string">
            <text:p>13/11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59" calcext:value-type="float">
            <text:p>190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ALVES COSTA</text:p>
          </table:table-cell>
          <table:table-cell office:value-type="string" calcext:value-type="string">
            <text:p>17/09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71" calcext:value-type="float">
            <text:p>26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ENO ALVES DE S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68" calcext:value-type="float">
            <text:p>36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E CRISTINA SOUZA ANDRADE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29" calcext:value-type="float">
            <text:p>12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RBOSA NETO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MAQUINAS PESAD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67" calcext:value-type="float">
            <text:p>12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ORREA DANTAS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175" calcext:value-type="float">
            <text:p>14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BARROS</text:p>
          </table:table-cell>
          <table:table-cell office:value-type="string" calcext:value-type="string">
            <text:p>28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67" calcext:value-type="float">
            <text:p>42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74" calcext:value-type="float">
            <text:p>217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MOT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227" calcext:value-type="float">
            <text:p>8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FREITA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82" calcext:value-type="float">
            <text:p>13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</text:p>
          </table:table-cell>
          <table:table-cell office:value-type="string" calcext:value-type="string">
            <text:p>15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45" calcext:value-type="float">
            <text:p>12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INALDO DA SILV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38" calcext:value-type="float">
            <text:p>5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NES DOS REI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400" calcext:value-type="float">
            <text:p>2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O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389" calcext:value-type="float">
            <text:p>10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REI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156" calcext:value-type="float">
            <text:p>15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OS SAN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65" calcext:value-type="float">
            <text:p>184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ALMEIDA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81" calcext:value-type="float">
            <text:p>184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ANTOS MARTINS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27" calcext:value-type="float">
            <text:p>23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ZIVALDO SILVA FERREIRA</text:p>
          </table:table-cell>
          <table:table-cell office:value-type="string" calcext:value-type="string">
            <text:p>18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256" calcext:value-type="float">
            <text:p>10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OU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972" calcext:value-type="float">
            <text:p>21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LIMPIO MELO JUNIOR</text:p>
          </table:table-cell>
          <table:table-cell office:value-type="string" calcext:value-type="string">
            <text:p>14/02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60" calcext:value-type="float">
            <text:p>12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AQUIM DE SANTAN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05" calcext:value-type="float">
            <text:p>14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ODRIGUES DOS SANTOS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63" calcext:value-type="float">
            <text:p>178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ALVES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68" calcext:value-type="float">
            <text:p>1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66" calcext:value-type="float">
            <text:p>28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MAGNO DE FIGUEIREDO MAGGI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20" calcext:value-type="float">
            <text:p>113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46" calcext:value-type="float">
            <text:p>37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CUNHA ALMEIDA XAVIE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12" calcext:value-type="float">
            <text:p>48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ALVES PEREIRA</text:p>
          </table:table-cell>
          <table:table-cell office:value-type="string" calcext:value-type="string">
            <text:p>13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" calcext:value-type="float">
            <text:p>3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REIS DE FRANCA</text:p>
          </table:table-cell>
          <table:table-cell office:value-type="string" calcext:value-type="string">
            <text:p>18/11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91" calcext:value-type="float">
            <text:p>1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DOS SANT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83" calcext:value-type="float">
            <text:p>4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LTON DA SILVA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296" calcext:value-type="float">
            <text:p>62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EZIO DOS SANTOS</text:p>
          </table:table-cell>
          <table:table-cell office:value-type="string" calcext:value-type="string">
            <text:p>20/04/197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22" calcext:value-type="float">
            <text:p>4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AS SANTOS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99" calcext:value-type="float">
            <text:p>16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DE ANDRADE</text:p>
          </table:table-cell>
          <table:table-cell office:value-type="string" calcext:value-type="string">
            <text:p>15/03/1984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46" calcext:value-type="float">
            <text:p>1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DOS SANTOS</text:p>
          </table:table-cell>
          <table:table-cell office:value-type="string" calcext:value-type="string">
            <text:p>13/12/1983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DO NASCIMENTO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71" calcext:value-type="float">
            <text:p>53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TO DOS SANTOS</text:p>
          </table:table-cell>
          <table:table-cell office:value-type="string" calcext:value-type="string">
            <text:p>01/09/1977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98" calcext:value-type="float">
            <text:p>243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E MELO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82" calcext:value-type="float">
            <text:p>24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VALDO SANTAN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13" calcext:value-type="float">
            <text:p>41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MELO LEIT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333" calcext:value-type="float">
            <text:p>23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NELVAN DOS SANTOS</text:p>
          </table:table-cell>
          <table:table-cell office:value-type="string" calcext:value-type="string">
            <text:p>22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08" calcext:value-type="float">
            <text:p>1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ALMEIDA SILVA</text:p>
          </table:table-cell>
          <table:table-cell office:value-type="string" calcext:value-type="string">
            <text:p>14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" calcext:value-type="float">
            <text:p>37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OLIVEIRA RAMOS</text:p>
          </table:table-cell>
          <table:table-cell office:value-type="string" calcext:value-type="string">
            <text:p>18/12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18" calcext:value-type="float">
            <text:p>8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ADAILTON ARAUJO DE OLIVEI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85" calcext:value-type="float">
            <text:p>13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VALDO DE SANTANA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78" calcext:value-type="float">
            <text:p>16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ILTON VILANOVA</text:p>
          </table:table-cell>
          <table:table-cell office:value-type="string" calcext:value-type="string">
            <text:p>28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02" calcext:value-type="float">
            <text:p>40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ICIA BARBOSA DANTA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13" calcext:value-type="float">
            <text:p>40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ROSENDO DOURAD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10" calcext:value-type="float">
            <text:p>27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GUEL SIL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" calcext:value-type="float">
            <text:p>3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SE DE CARVALHO</text:p>
          </table:table-cell>
          <table:table-cell office:value-type="string" calcext:value-type="string">
            <text:p>19/03/197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859" calcext:value-type="float">
            <text:p>208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VIEIRA FEITOSA</text:p>
          </table:table-cell>
          <table:table-cell office:value-type="string" calcext:value-type="string">
            <text:p>07/03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56" calcext:value-type="float">
            <text:p>16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VALDO FELIX DOS SANTOS</text:p>
          </table:table-cell>
          <table:table-cell office:value-type="string" calcext:value-type="string">
            <text:p>29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68" calcext:value-type="float">
            <text:p>38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LES WILLIAM SANTANA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68" calcext:value-type="float">
            <text:p>1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564" calcext:value-type="float">
            <text:p>56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2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53" calcext:value-type="float">
            <text:p>113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ROCHA DE SANTANA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11" calcext:value-type="float">
            <text:p>28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NUNES MUNIZ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36" calcext:value-type="float">
            <text:p>24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2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DO TORRE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099" calcext:value-type="float">
            <text:p>15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ANTOS SIQUEIRA</text:p>
          </table:table-cell>
          <table:table-cell office:value-type="string" calcext:value-type="string">
            <text:p>11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984" calcext:value-type="float">
            <text:p>9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13" calcext:value-type="float">
            <text:p>38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DY AMANDA SANTOS DI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83" calcext:value-type="float">
            <text:p>26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NILDES RAMO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" calcext:value-type="float">
            <text:p>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TAVARES DE MOURA</text:p>
          </table:table-cell>
          <table:table-cell office:value-type="string" calcext:value-type="string">
            <text:p>03/02/1976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39" calcext:value-type="float">
            <text:p>88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MECENAS SANTOS</text:p>
          </table:table-cell>
          <table:table-cell office:value-type="string" calcext:value-type="string">
            <text:p>25/01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2" calcext:value-type="float">
            <text:p>32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INA JULIÃO DE JESUS SOBRAL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98" calcext:value-type="float">
            <text:p>325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LEY SOUZA FIGUEIRED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17" calcext:value-type="float">
            <text:p>217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O MESSIAS SANTOS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72" calcext:value-type="float">
            <text:p>6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PORTO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23" calcext:value-type="float">
            <text:p>169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OSE DOS SANTOS</text:p>
          </table:table-cell>
          <table:table-cell office:value-type="string" calcext:value-type="string">
            <text:p>23/03/1984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22" calcext:value-type="float">
            <text:p>11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DE OLIVEIRA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3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2" calcext:value-type="float">
            <text:p>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ITO DOMINGOS DOS ANJOS</text:p>
          </table:table-cell>
          <table:table-cell office:value-type="string" calcext:value-type="string">
            <text:p>01/02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14" calcext:value-type="float">
            <text:p>11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A SILVA SANTOS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581" calcext:value-type="float">
            <text:p>85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ANDRADE</text:p>
          </table:table-cell>
          <table:table-cell office:value-type="string" calcext:value-type="string">
            <text:p>09/10/1979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84" calcext:value-type="float">
            <text:p>66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INEZ DE MELO MOTA SILVA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44" calcext:value-type="float">
            <text:p>13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CARLOS DOS SANTOS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33" calcext:value-type="float">
            <text:p>27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 SANTOS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30" calcext:value-type="float">
            <text:p>9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OS SANTOS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05" calcext:value-type="float">
            <text:p>47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MERICO ANDRADE MENEZES</text:p>
          </table:table-cell>
          <table:table-cell office:value-type="string" calcext:value-type="string">
            <text:p>22/10/1976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87" calcext:value-type="float">
            <text:p>325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CARLOS DE JESU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3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78" calcext:value-type="float">
            <text:p>114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OUZA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10" calcext:value-type="float">
            <text:p>99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OLIVEIRA FILHO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" calcext:value-type="float">
            <text:p>39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PURESA AQUINO</text:p>
          </table:table-cell>
          <table:table-cell office:value-type="string" calcext:value-type="string">
            <text:p>03/03/1975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38" calcext:value-type="float">
            <text:p>1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LENE FARO DANTAS</text:p>
          </table:table-cell>
          <table:table-cell office:value-type="string" calcext:value-type="string">
            <text:p>11/01/196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90" calcext:value-type="float">
            <text:p>27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LIMA LOBA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57" calcext:value-type="float">
            <text:p>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PRADO ANDRADE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30" calcext:value-type="float">
            <text:p>1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90" calcext:value-type="float">
            <text:p>322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HONORATO DOS SANTOS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" calcext:value-type="float">
            <text:p>3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E JESUS SANTOS</text:p>
          </table:table-cell>
          <table:table-cell office:value-type="string" calcext:value-type="string">
            <text:p>23/07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80" calcext:value-type="float">
            <text:p>36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VITOR DE LIMA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57" calcext:value-type="float">
            <text:p>40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NYS WEDER VASCONCELOS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77" calcext:value-type="float">
            <text:p>31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DIELMA PEREIRA DA SILV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91" calcext:value-type="float">
            <text:p>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RISTIDES DOS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29" calcext:value-type="float">
            <text:p>26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CARDOSO GUIMARA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70" calcext:value-type="float">
            <text:p>25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MACHADO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" calcext:value-type="float">
            <text:p>37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ALVES PEREIRA</text:p>
          </table:table-cell>
          <table:table-cell office:value-type="string" calcext:value-type="string">
            <text:p>05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51" calcext:value-type="float">
            <text:p>271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A REZENDE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46" calcext:value-type="float">
            <text:p>40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IAM ALVES DE MENDONC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90" calcext:value-type="float">
            <text:p>266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68" calcext:value-type="float">
            <text:p>41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CARVALHO VASCONCELOS REIS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54" calcext:value-type="float">
            <text:p>4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ENALDO BATISTA DOS SANTOS</text:p>
          </table:table-cell>
          <table:table-cell office:value-type="string" calcext:value-type="string">
            <text:p>23/11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13" calcext:value-type="float">
            <text:p>37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ARLOS DA SILVA CRUZ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2" calcext:value-type="float">
            <text:p>34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ARIA ROCHA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" calcext:value-type="float">
            <text:p>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MARTINS OLIVEIRA RAMOS</text:p>
          </table:table-cell>
          <table:table-cell office:value-type="string" calcext:value-type="string">
            <text:p>16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44" calcext:value-type="float">
            <text:p>5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DOS SANTOS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42" calcext:value-type="float">
            <text:p>4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68" calcext:value-type="float">
            <text:p>21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MARTINS DA CONCEICAO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229" calcext:value-type="float">
            <text:p>7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RLAND AMARAL COSTA</text:p>
          </table:table-cell>
          <table:table-cell office:value-type="string" calcext:value-type="string">
            <text:p>01/12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12" calcext:value-type="float">
            <text:p>246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NIOR SANTOS</text:p>
          </table:table-cell>
          <table:table-cell office:value-type="string" calcext:value-type="string">
            <text:p>29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35" calcext:value-type="float">
            <text:p>1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66" calcext:value-type="float">
            <text:p>2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" calcext:value-type="float">
            <text:p>3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RIBEIRO DE JESU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05" calcext:value-type="float">
            <text:p>7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GENILDE DE FRANCA ALVE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558" calcext:value-type="float">
            <text:p>155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12/2023 <text:s/>- <text:s/>09:30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F200B039FC8E562C.png" xlink:type="simple" xlink:show="embed" xlink:actuate="onLoad" loext:mime-type="image/png">
              <text:p/>
            </draw:image>
          </draw:frame>
        </table:shapes>
        <table:table-column table:style-name="co3" table:default-cell-style-name="ce7"/>
        <table:table-column table:style-name="co4" table:default-cell-style-name="ce11"/>
        <table:table-column table:style-name="co5" table:default-cell-style-name="ce7"/>
        <table:table-column table:style-name="co6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11" calcext:value-type="float">
            <text:p>11</text:p>
          </table:table-cell>
          <table:table-cell table:style-name="ce12" table:formula="of:=['REL%20COL%20JUNHO.2020'.G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5" calcext:value-type="float">
            <text:p>15</text:p>
          </table:table-cell>
          <table:table-cell table:style-name="ce12" table:formula="of:=['REL%20COL%20JUNHO.2020'.H5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8" calcext:value-type="float">
            <text:p>38</text:p>
          </table:table-cell>
          <table:table-cell table:style-name="ce12" table:formula="of:=['REL%20COL%20JUNHO.2020'.I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3" calcext:value-type="float">
            <text:p>13</text:p>
          </table:table-cell>
          <table:table-cell table:style-name="ce12" table:formula="of:=['REL%20COL%20JUNHO.2020'.J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3" calcext:value-type="float">
            <text:p>13</text:p>
          </table:table-cell>
          <table:table-cell table:style-name="ce12" table:formula="of:=['REL%20COL%20JUNHO.2020'.K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4" calcext:value-type="float">
            <text:p>4</text:p>
          </table:table-cell>
          <table:table-cell table:style-name="ce12" table:formula="of:=['REL%20COL%20JUNHO.2020'.L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75" calcext:value-type="float">
            <text:p>75</text:p>
          </table:table-cell>
          <table:table-cell table:style-name="ce12" table:formula="of:=['REL%20COL%20JUNHO.2020'.M5]" office:value-type="float" office:value="75" calcext:value-type="float">
            <text:p>7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67" calcext:value-type="float">
            <text:p>167</text:p>
          </table:table-cell>
          <table:table-cell table:style-name="ce12" table:formula="of:=['REL%20COL%20JUNHO.2020'.O5]" office:value-type="float" office:value="167" calcext:value-type="float">
            <text:p>16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52" calcext:value-type="float">
            <text:p>352</text:p>
          </table:table-cell>
          <table:table-cell table:style-name="ce12" table:formula="of:=['REL%20COL%20JUNHO.2020'.G10]" office:value-type="float" office:value="352" calcext:value-type="float">
            <text:p>35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9" calcext:value-type="float">
            <text:p>299</text:p>
          </table:table-cell>
          <table:table-cell table:style-name="ce12" table:formula="of:=['REL%20COL%20JUNHO.2020'.H10]" office:value-type="float" office:value="299" calcext:value-type="float">
            <text:p>29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8" calcext:value-type="float">
            <text:p>8</text:p>
          </table:table-cell>
          <table:table-cell table:style-name="ce12" table:formula="of:=['REL%20COL%20JUNHO.2020'.I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6" calcext:value-type="float">
            <text:p>16</text:p>
          </table:table-cell>
          <table:table-cell table:style-name="ce12" table:formula="of:=['REL%20COL%20JUNHO.2020'.J10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6" calcext:value-type="float">
            <text:p>6</text:p>
          </table:table-cell>
          <table:table-cell table:style-name="ce12" table:formula="of:=['REL%20COL%20JUNHO.2020'.K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11" calcext:value-type="float">
            <text:p>11</text:p>
          </table:table-cell>
          <table:table-cell table:style-name="ce12" table:formula="of:=['REL%20COL%20JUNHO.2020'.L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7" calcext:value-type="float">
            <text:p>7</text:p>
          </table:table-cell>
          <table:table-cell table:style-name="ce12" table:formula="of:=['REL%20COL%20JUNHO.2020'.M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5" calcext:value-type="float">
            <text:p>25</text:p>
          </table:table-cell>
          <table:table-cell table:style-name="ce12" table:formula="of:=['REL%20COL%20JUNHO.2020'.O10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3" calcext:value-type="float">
            <text:p>3</text:p>
          </table:table-cell>
          <table:table-cell table:style-name="ce12" table:formula="of:=['REL%20COL%20JUNHO.2020'.P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22" calcext:value-type="float">
            <text:p>122</text:p>
          </table:table-cell>
          <table:table-cell table:style-name="ce12" table:formula="of:=['REL%20COL%20JUNHO.2020'.G14]" office:value-type="float" office:value="122" calcext:value-type="float">
            <text:p>1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6" calcext:value-type="float">
            <text:p>6</text:p>
          </table:table-cell>
          <table:table-cell table:style-name="ce12" table:formula="of:=['REL%20COL%20JUNHO.2020'.I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2" calcext:value-type="float">
            <text:p>2</text:p>
          </table:table-cell>
          <table:table-cell table:style-name="ce12" table:formula="of:=['REL%20COL%20JUNHO.2020'.L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11" calcext:value-type="float">
            <text:p>11</text:p>
          </table:table-cell>
          <table:table-cell table:style-name="ce12" table:formula="of:=['REL%20COL%20JUNHO.2020'.M14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6" calcext:value-type="float">
            <text:p>6</text:p>
          </table:table-cell>
          <table:table-cell table:style-name="ce12" table:formula="of:=['REL%20COL%20JUNHO.2020'.N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3" calcext:value-type="float">
            <text:p>3</text:p>
          </table:table-cell>
          <table:table-cell table:style-name="ce12" table:formula="of:=['REL%20COL%20JUNHO.2020'.O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1" calcext:value-type="float">
            <text:p>1</text:p>
          </table:table-cell>
          <table:table-cell table:style-name="ce12" table:formula="of:=['REL%20COL%20JUNHO.2020'.P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54" calcext:value-type="float">
            <text:p>54</text:p>
          </table:table-cell>
          <table:table-cell table:style-name="ce12" table:formula="of:=['REL%20COL%20JUNHO.2020'.H18]" office:value-type="float" office:value="54" calcext:value-type="float">
            <text:p>5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20" calcext:value-type="float">
            <text:p>20</text:p>
          </table:table-cell>
          <table:table-cell table:style-name="ce12" table:formula="of:=['REL%20COL%20JUNHO.2020'.L18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5" calcext:value-type="float">
            <text:p>5</text:p>
          </table:table-cell>
          <table:table-cell table:style-name="ce12" table:formula="of:=['REL%20COL%20JUNHO.2020'.M18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3" calcext:value-type="float">
            <text:p>3</text:p>
          </table:table-cell>
          <table:table-cell table:style-name="ce12" table:formula="of:=['REL%20COL%20JUNHO.2020'.N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3" calcext:value-type="float">
            <text:p>3</text:p>
          </table:table-cell>
          <table:table-cell table:style-name="ce12" table:formula="of:=['REL%20COL%20JUNHO.2020'.O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4" calcext:value-type="float">
            <text:p>14</text:p>
          </table:table-cell>
          <table:table-cell table:style-name="ce12" table:formula="of:=['REL%20COL%20JUNHO.2020'.P18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21" calcext:value-type="float">
            <text:p>21</text:p>
          </table:table-cell>
          <table:table-cell table:style-name="ce12" table:formula="of:=['REL%20COL%20JUNHO.2020'.G22]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1" calcext:value-type="float">
            <text:p>1</text:p>
          </table:table-cell>
          <table:table-cell table:style-name="ce12" table:formula="of:=['REL%20COL%20JUNHO.2020'.H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42" calcext:value-type="float">
            <text:p>42</text:p>
          </table:table-cell>
          <table:table-cell table:style-name="ce12" table:formula="of:=['REL%20COL%20JUNHO.2020'.I22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31" calcext:value-type="float">
            <text:p>31</text:p>
          </table:table-cell>
          <table:table-cell table:style-name="ce12" table:formula="of:=['REL%20COL%20JUNHO.2020'.J22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3" calcext:value-type="float">
            <text:p>3</text:p>
          </table:table-cell>
          <table:table-cell table:style-name="ce12" table:formula="of:=['REL%20COL%20JUNHO.2020'.K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1" calcext:value-type="float">
            <text:p>1</text:p>
          </table:table-cell>
          <table:table-cell table:style-name="ce12" table:formula="of:=['REL%20COL%20JUNHO.2020'.L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10" calcext:value-type="float">
            <text:p>10</text:p>
          </table:table-cell>
          <table:table-cell table:style-name="ce12" table:formula="of:=['REL%20COL%20JUNHO.2020'.N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5" calcext:value-type="float">
            <text:p>5</text:p>
          </table:table-cell>
          <table:table-cell table:style-name="ce12" table:formula="of:=['REL%20COL%20JUNHO.2020'.G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5" calcext:value-type="float">
            <text:p>25</text:p>
          </table:table-cell>
          <table:table-cell table:style-name="ce12" table:formula="of:=['REL%20COL%20JUNHO.2020'.I26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0" calcext:value-type="float">
            <text:p>10</text:p>
          </table:table-cell>
          <table:table-cell table:style-name="ce12" table:formula="of:=['REL%20COL%20JUNHO.2020'.J26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3" calcext:value-type="float">
            <text:p>3</text:p>
          </table:table-cell>
          <table:table-cell table:style-name="ce12" table:formula="of:=['REL%20COL%20JUNHO.2020'.L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6" calcext:value-type="float">
            <text:p>46</text:p>
          </table:table-cell>
          <table:table-cell table:style-name="ce12" table:formula="of:=['REL%20COL%20JUNHO.2020'.N26]" office:value-type="float" office:value="46" calcext:value-type="float">
            <text:p>4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558" calcext:value-type="float">
            <text:p>1558</text:p>
          </table:table-cell>
          <table:table-cell table:style-name="ce4" table:formula="of:=SUM([.C6:.C65])-[.C66]" office:value-type="float" office:value="1558" calcext:value-type="float">
            <text:p>155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3-12-18T09:38:28.860000000</dc:date>
    <meta:editing-duration>PT6H41M7S</meta:editing-duration>
    <meta:editing-cycles>43</meta:editing-cycles>
    <meta:generator>LibreOffice/6.4.2.2$Windows_X86_64 LibreOffice_project/4e471d8c02c9c90f512f7f9ead8875b57fcb1ec3</meta:generator>
    <meta:print-date>2020-08-18T09:33:19.558000000</meta:print-date>
    <meta:document-statistic meta:table-count="2" meta:cell-count="11474" meta:object-count="1"/>
  </office:meta>
</office:document-meta>
</file>