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settings.xml" manifest:media-type="text/xml"/>
  <manifest:file-entry manifest:full-path="Object 2/content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manifest.rdf" manifest:media-type="application/rdf+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1.13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01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08cm" svg:y="27.385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46cm" svg:y="53.17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4-30" calcext:value-type="date">
            <text:p>30/04/2024</text:p>
          </table:table-cell>
          <table:table-cell table:style-name="ce17" office:value-type="date" office:date-value="2023-04-30" calcext:value-type="date">
            <text:p>30/04/2023</text:p>
          </table:table-cell>
          <table:table-cell table:style-name="ce17" office:value-type="date" office:date-value="2022-04-30" calcext:value-type="date">
            <text:p>30/04/2022</text:p>
          </table:table-cell>
        </table:table-row>
        <table:table-row table:style-name="ro2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2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99670859.86" calcext:value-type="float">
            <text:p>299.670.859,86 </text:p>
          </table:table-cell>
          <table:table-cell table:style-name="ce18" office:value-type="float" office:value="217925984.96" calcext:value-type="float">
            <text:p>217.925.984,96 </text:p>
          </table:table-cell>
          <table:table-cell table:style-name="ce18" office:value-type="float" office:value="206674223.52" calcext:value-type="float">
            <text:p>206.674.223,52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62987141.26" calcext:value-type="float">
            <text:p>62.987.141,26 </text:p>
          </table:table-cell>
          <table:table-cell table:style-name="ce18" office:value-type="float" office:value="17566078.22" calcext:value-type="float">
            <text:p>17.566.078,22 </text:p>
          </table:table-cell>
          <table:table-cell table:style-name="ce18" office:value-type="float" office:value="16568067.46" calcext:value-type="float">
            <text:p>16.568.067,46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1500" calcext:value-type="float">
            <text:p>21.500,00 </text:p>
          </table:table-cell>
          <table:table-cell table:style-name="ce19" office:value-type="float" office:value="34500" calcext:value-type="float">
            <text:p>34.500,00 </text:p>
          </table:table-cell>
          <table:table-cell table:style-name="ce19" office:value-type="float" office:value="26500" calcext:value-type="float">
            <text:p>26.500,0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2920442.56" calcext:value-type="float">
            <text:p>2.920.442,56 </text:p>
          </table:table-cell>
          <table:table-cell table:style-name="ce19" office:value-type="float" office:value="1567954.87" calcext:value-type="float">
            <text:p>1.567.954,87 </text:p>
          </table:table-cell>
          <table:table-cell table:style-name="ce19" office:value-type="float" office:value="1515728.87" calcext:value-type="float">
            <text:p>1.515.728,8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10351.2" calcext:value-type="float">
            <text:p>10.351,20 </text:p>
          </table:table-cell>
          <table:table-cell table:style-name="ce19" office:value-type="float" office:value="86862.57" calcext:value-type="float">
            <text:p>86.862,57 </text:p>
          </table:table-cell>
          <table:table-cell table:style-name="ce19" office:value-type="float" office:value="60039.97" calcext:value-type="float">
            <text:p>60.039,9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60034847.5" calcext:value-type="float">
            <text:p>60.034.847,50 </text:p>
          </table:table-cell>
          <table:table-cell table:style-name="ce19" office:value-type="float" office:value="15876760.78" calcext:value-type="float">
            <text:p>15.876.760,78 </text:p>
          </table:table-cell>
          <table:table-cell table:style-name="ce19" office:value-type="float" office:value="14965798.62" calcext:value-type="float">
            <text:p>14.965.798,62 </text:p>
          </table:table-cell>
        </table:table-row>
        <table:table-row table:style-name="ro2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29564778.26" calcext:value-type="float">
            <text:p>229.564.778,26 </text:p>
          </table:table-cell>
          <table:table-cell table:style-name="ce18" office:value-type="float" office:value="195705211.97" calcext:value-type="float">
            <text:p>195.705.211,97 </text:p>
          </table:table-cell>
          <table:table-cell table:style-name="ce18" office:value-type="float" office:value="187164463.4" calcext:value-type="float">
            <text:p>187.164.463,4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420805380.76" calcext:value-type="float">
            <text:p>420.805.380,76 </text:p>
          </table:table-cell>
          <table:table-cell table:style-name="ce19" office:value-type="float" office:value="373596422.49" calcext:value-type="float">
            <text:p>373.596.422,49 </text:p>
          </table:table-cell>
          <table:table-cell table:style-name="ce19" office:value-type="float" office:value="347176308.63" calcext:value-type="float">
            <text:p>347.176.308,6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2875161.97" calcext:value-type="float">
            <text:p>122.875.161,97 </text:p>
          </table:table-cell>
          <table:table-cell table:style-name="ce19" office:value-type="float" office:value="117835868.51" calcext:value-type="float">
            <text:p>117.835.868,51 </text:p>
          </table:table-cell>
          <table:table-cell table:style-name="ce19" office:value-type="float" office:value="135712917.71" calcext:value-type="float">
            <text:p>135.712.917,71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2181556.92" calcext:value-type="float">
            <text:p>42.181.556,92 </text:p>
          </table:table-cell>
          <table:table-cell table:style-name="ce19" office:value-type="float" office:value="42689672.57" calcext:value-type="float">
            <text:p>42.689.672,57 </text:p>
          </table:table-cell>
          <table:table-cell table:style-name="ce19" office:value-type="float" office:value="39832148.62" calcext:value-type="float">
            <text:p>39.832.148,6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ERDAS ESTIM CRÉDITO LIQ DUVIDOSA</text:p>
          </table:table-cell>
          <table:table-cell table:style-name="ce8" table:number-columns-repeated="2"/>
          <table:table-cell table:style-name="ce19" office:value-type="float" office:value="-356297321.39" calcext:value-type="float">
            <text:p><text:s/>(356.297.321,39)</text:p>
          </table:table-cell>
          <table:table-cell table:style-name="ce19" office:value-type="float" office:value="-338416751.6" calcext:value-type="float">
            <text:p><text:s/>(338.416.751,60)</text:p>
          </table:table-cell>
          <table:table-cell table:style-name="ce19" office:value-type="float" office:value="-335556911.56" calcext:value-type="float">
            <text:p><text:s/>(335.556.911,56)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497068.21" calcext:value-type="float">
            <text:p>1.497.068,21 </text:p>
          </table:table-cell>
          <table:table-cell table:style-name="ce18" office:value-type="float" office:value="1634159.23" calcext:value-type="float">
            <text:p>1.634.159,23 </text:p>
          </table:table-cell>
          <table:table-cell table:style-name="ce18" office:value-type="float" office:value="1709421.19" calcext:value-type="float">
            <text:p>1.709.421,1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206577.21" calcext:value-type="float">
            <text:p>206.577,21 </text:p>
          </table:table-cell>
          <table:table-cell table:style-name="ce19" office:value-type="float" office:value="425528.43" calcext:value-type="float">
            <text:p>425.528,43 </text:p>
          </table:table-cell>
          <table:table-cell table:style-name="ce19" office:value-type="float" office:value="1184727.71" calcext:value-type="float">
            <text:p>1.184.727,71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86566.17" calcext:value-type="float">
            <text:p>1.286.566,17 </text:p>
          </table:table-cell>
          <table:table-cell table:style-name="ce19" office:value-type="float" office:value="1202565.24" calcext:value-type="float">
            <text:p>1.202.565,24 </text:p>
          </table:table-cell>
          <table:table-cell table:style-name="ce19" office:value-type="float" office:value="445358.18" calcext:value-type="float">
            <text:p>445.358,1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3924.83" calcext:value-type="float">
            <text:p>3.924,83 </text:p>
          </table:table-cell>
          <table:table-cell table:style-name="ce19" office:value-type="float" office:value="6065.56" calcext:value-type="float">
            <text:p>6.065,56 </text:p>
          </table:table-cell>
          <table:table-cell table:style-name="ce19" office:value-type="float" office:value="79335.3" calcext:value-type="float">
            <text:p>79.335,30 </text:p>
          </table:table-cell>
        </table:table-row>
        <table:table-row table:style-name="ro2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5621872.13" calcext:value-type="float">
            <text:p>5.621.872,13 </text:p>
          </table:table-cell>
          <table:table-cell table:style-name="ce18" office:value-type="float" office:value="3020535.54" calcext:value-type="float">
            <text:p>3.020.535,54 </text:p>
          </table:table-cell>
          <table:table-cell table:style-name="ce18" office:value-type="float" office:value="1232271.47" calcext:value-type="float">
            <text:p>1.232.271,4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5621872.13" calcext:value-type="float">
            <text:p>5.621.872,13 </text:p>
          </table:table-cell>
          <table:table-cell table:style-name="ce19" office:value-type="float" office:value="3020535.54" calcext:value-type="float">
            <text:p>3.020.535,54 </text:p>
          </table:table-cell>
          <table:table-cell table:style-name="ce19" office:value-type="float" office:value="1232271.47" calcext:value-type="float">
            <text:p>1.232.271,47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20610369.45" calcext:value-type="float">
            <text:p>2.120.610.369,45 </text:p>
          </table:table-cell>
          <table:table-cell table:style-name="ce18" office:value-type="float" office:value="2044926859.69" calcext:value-type="float">
            <text:p>2.044.926.859,69 </text:p>
          </table:table-cell>
          <table:table-cell table:style-name="ce18" office:value-type="float" office:value="1908851332.22" calcext:value-type="float">
            <text:p>1.908.851.332,22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1644384.52" calcext:value-type="float">
            <text:p>1.644.384,52 </text:p>
          </table:table-cell>
          <table:table-cell table:style-name="ce18" office:value-type="float" office:value="12261818.68" calcext:value-type="float">
            <text:p>12.261.818,68 </text:p>
          </table:table-cell>
          <table:table-cell table:style-name="ce18" office:value-type="float" office:value="10960610.24" calcext:value-type="float">
            <text:p>10.960.610,2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938423.12" calcext:value-type="float">
            <text:p>938.423,12 </text:p>
          </table:table-cell>
          <table:table-cell table:style-name="ce19" office:value-type="float" office:value="7238949.34" calcext:value-type="float">
            <text:p>7.238.949,34 </text:p>
          </table:table-cell>
          <table:table-cell table:style-name="ce19" office:value-type="float" office:value="7375201.47" calcext:value-type="float">
            <text:p>7.375.201,4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5961.4" calcext:value-type="float">
            <text:p>705.961,40 </text:p>
          </table:table-cell>
          <table:table-cell table:style-name="ce19" office:value-type="float" office:value="5022869.34" calcext:value-type="float">
            <text:p>5.022.869,34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202539621.13" calcext:value-type="float">
            <text:p>1.202.539.621,13 </text:p>
          </table:table-cell>
          <table:table-cell table:style-name="ce18" office:value-type="float" office:value="1063293458.12" calcext:value-type="float">
            <text:p>1.063.293.458,12 </text:p>
          </table:table-cell>
          <table:table-cell table:style-name="ce18" office:value-type="float" office:value="1046661225.58" calcext:value-type="float">
            <text:p>1.046.661.225,5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714435062.7" calcext:value-type="float">
            <text:p>714.435.062,70 </text:p>
          </table:table-cell>
          <table:table-cell table:style-name="ce19" office:value-type="float" office:value="679935503.35" calcext:value-type="float">
            <text:p>679.935.503,35 </text:p>
          </table:table-cell>
          <table:table-cell table:style-name="ce19" office:value-type="float" office:value="692647912.94" calcext:value-type="float">
            <text:p>692.647.912,9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327800277.53" calcext:value-type="float">
            <text:p>1.327.800.277,53 </text:p>
          </table:table-cell>
          <table:table-cell table:style-name="ce19" office:value-type="float" office:value="1268758462.41" calcext:value-type="float">
            <text:p>1.268.758.462,41 </text:p>
          </table:table-cell>
          <table:table-cell table:style-name="ce19" office:value-type="float" office:value="1247299869.57" calcext:value-type="float">
            <text:p>1.247.299.869,5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13365214.83" calcext:value-type="float">
            <text:p><text:s/>(613.365.214,83)</text:p>
          </table:table-cell>
          <table:table-cell table:style-name="ce19" office:value-type="float" office:value="-588822959.06" calcext:value-type="float">
            <text:p><text:s/>(588.822.959,06)</text:p>
          </table:table-cell>
          <table:table-cell table:style-name="ce19" office:value-type="float" office:value="-554651956.63" calcext:value-type="float">
            <text:p><text:s/>(554.651.956,63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79307307.91" calcext:value-type="float">
            <text:p>479.307.307,91 </text:p>
          </table:table-cell>
          <table:table-cell table:style-name="ce19" office:value-type="float" office:value="373849128.89" calcext:value-type="float">
            <text:p>373.849.128,89 </text:p>
          </table:table-cell>
          <table:table-cell table:style-name="ce19" office:value-type="float" office:value="342985014.64" calcext:value-type="float">
            <text:p>342.985.014,6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605852995.16" calcext:value-type="float">
            <text:p>605.852.995,16 </text:p>
          </table:table-cell>
          <table:table-cell table:style-name="ce19" office:value-type="float" office:value="489047783.21" calcext:value-type="float">
            <text:p>489.047.783,21 </text:p>
          </table:table-cell>
          <table:table-cell table:style-name="ce19" office:value-type="float" office:value="448343658.24" calcext:value-type="float">
            <text:p>448.343.658,2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6545687.25" calcext:value-type="float">
            <text:p><text:s/>(126.545.687,25)</text:p>
          </table:table-cell>
          <table:table-cell table:style-name="ce19" office:value-type="float" office:value="-115198654.32" calcext:value-type="float">
            <text:p><text:s/>(115.198.654,32)</text:p>
          </table:table-cell>
          <table:table-cell table:style-name="ce19" office:value-type="float" office:value="-105358643.6" calcext:value-type="float">
            <text:p><text:s/>(105.358.643,60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797250.52" calcext:value-type="float">
            <text:p>8.797.250,52 </text:p>
          </table:table-cell>
          <table:table-cell table:style-name="ce19" office:value-type="float" office:value="9508825.87999999" calcext:value-type="float">
            <text:p>9.508.825,88 </text:p>
          </table:table-cell>
          <table:table-cell table:style-name="ce19" office:value-type="float" office:value="11028298" calcext:value-type="float">
            <text:p>11.028.298,00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578386.69" calcext:value-type="float">
            <text:p>45.578.386,69 </text:p>
          </table:table-cell>
          <table:table-cell table:style-name="ce19" office:value-type="float" office:value="44419141.94" calcext:value-type="float">
            <text:p>44.419.141,94 </text:p>
          </table:table-cell>
          <table:table-cell table:style-name="ce19" office:value-type="float" office:value="43249428.15" calcext:value-type="float">
            <text:p>43.249.428,15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781136.17" calcext:value-type="float">
            <text:p><text:s/>(36.781.136,17)</text:p>
          </table:table-cell>
          <table:table-cell table:style-name="ce19" office:value-type="float" office:value="-34910316.06" calcext:value-type="float">
            <text:p><text:s/>(34.910.316,06)</text:p>
          </table:table-cell>
          <table:table-cell table:style-name="ce19" office:value-type="float" office:value="-32221130.15" calcext:value-type="float">
            <text:p><text:s/>(32.221.130,15)</text:p>
          </table:table-cell>
        </table:table-row>
        <table:table-row table:style-name="ro2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16426363.8" calcext:value-type="float">
            <text:p>916.426.363,80 </text:p>
          </table:table-cell>
          <table:table-cell table:style-name="ce18" office:value-type="float" office:value="969371582.89" calcext:value-type="float">
            <text:p>969.371.582,89 </text:p>
          </table:table-cell>
          <table:table-cell table:style-name="ce18" office:value-type="float" office:value="851229496.4" calcext:value-type="float">
            <text:p>851.229.496,4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497930386.6" calcext:value-type="float">
            <text:p>497.930.386,60 </text:p>
          </table:table-cell>
          <table:table-cell table:style-name="ce19" office:value-type="float" office:value="503177995.65" calcext:value-type="float">
            <text:p>503.177.995,65 </text:p>
          </table:table-cell>
          <table:table-cell table:style-name="ce19" office:value-type="float" office:value="423806407.93" calcext:value-type="float">
            <text:p>423.806.407,93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18199611.46" calcext:value-type="float">
            <text:p>418.199.611,46 </text:p>
          </table:table-cell>
          <table:table-cell table:style-name="ce19" office:value-type="float" office:value="466193587.24" calcext:value-type="float">
            <text:p>466.193.587,24 </text:p>
          </table:table-cell>
          <table:table-cell table:style-name="ce19" office:value-type="float" office:value="427423088.47" calcext:value-type="float">
            <text:p>427.423.088,47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ADMINISTRATIVO</text:p>
          </table:table-cell>
          <table:table-cell table:style-name="ce4" table:number-columns-repeated="2"/>
          <table:table-cell table:style-name="ce19" office:value-type="float" office:value="296365.74" calcext:value-type="float">
            <text:p>296.365,74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420281229.31" calcext:value-type="float">
            <text:p>2.420.281.229,31 </text:p>
          </table:table-cell>
          <table:table-cell table:style-name="ce18" office:value-type="float" office:value="2262852844.65" calcext:value-type="float">
            <text:p>2.262.852.844,65 </text:p>
          </table:table-cell>
          <table:table-cell table:style-name="ce18" office:value-type="float" office:value="2115525555.74" calcext:value-type="float">
            <text:p>2.115.525.555,74 </text:p>
          </table:table-cell>
        </table:table-row>
        <table:table-row table:style-name="ro2" table:number-rows-repeated="8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2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34205683.91" calcext:value-type="float">
            <text:p>134.205.683,91 </text:p>
          </table:table-cell>
          <table:table-cell table:style-name="ce18" office:value-type="float" office:value="103191689.91" calcext:value-type="float">
            <text:p>103.191.689,91 </text:p>
          </table:table-cell>
          <table:table-cell table:style-name="ce18" office:value-type="float" office:value="114060255.02" calcext:value-type="float">
            <text:p>114.060.255,02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3450329.39" calcext:value-type="float">
            <text:p>43.450.329,39 </text:p>
          </table:table-cell>
          <table:table-cell table:style-name="ce18" office:value-type="float" office:value="48966934.38" calcext:value-type="float">
            <text:p>48.966.934,38 </text:p>
          </table:table-cell>
          <table:table-cell table:style-name="ce18" office:value-type="float" office:value="42234564.53" calcext:value-type="float">
            <text:p>42.234.564,5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3450329.39" calcext:value-type="float">
            <text:p>43.450.329,39 </text:p>
          </table:table-cell>
          <table:table-cell table:style-name="ce19" office:value-type="float" office:value="48966934.38" calcext:value-type="float">
            <text:p>48.966.934,38 </text:p>
          </table:table-cell>
          <table:table-cell table:style-name="ce19" office:value-type="float" office:value="42234564.53" calcext:value-type="float">
            <text:p>42.234.564,53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50239558.46" calcext:value-type="float">
            <text:p>50.239.558,46 </text:p>
          </table:table-cell>
          <table:table-cell table:style-name="ce18" office:value-type="float" office:value="8939281.99" calcext:value-type="float">
            <text:p>8.939.281,99 </text:p>
          </table:table-cell>
          <table:table-cell table:style-name="ce18" office:value-type="float" office:value="19482351.87" calcext:value-type="float">
            <text:p>19.482.351,8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50239558.46" calcext:value-type="float">
            <text:p>50.239.558,46 </text:p>
          </table:table-cell>
          <table:table-cell table:style-name="ce19" office:value-type="float" office:value="8939281.99" calcext:value-type="float">
            <text:p>8.939.281,99 </text:p>
          </table:table-cell>
          <table:table-cell table:style-name="ce19" office:value-type="float" office:value="19482351.87" calcext:value-type="float">
            <text:p>19.482.351,87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4796512.76" calcext:value-type="float">
            <text:p>4.796.512,76 </text:p>
          </table:table-cell>
          <table:table-cell table:style-name="ce18" office:value-type="float" office:value="4819439.88" calcext:value-type="float">
            <text:p>4.819.439,88 </text:p>
          </table:table-cell>
          <table:table-cell table:style-name="ce18" office:value-type="float" office:value="4371469.45" calcext:value-type="float">
            <text:p>4.371.469,4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1040511.73" calcext:value-type="float">
            <text:p>1.040.511,73 </text:p>
          </table:table-cell>
          <table:table-cell table:style-name="ce19" office:value-type="float" office:value="1033351.49" calcext:value-type="float">
            <text:p>1.033.351,49 </text:p>
          </table:table-cell>
          <table:table-cell table:style-name="ce19" office:value-type="float" office:value="942911.21" calcext:value-type="float">
            <text:p>942.911,2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3756001.03" calcext:value-type="float">
            <text:p>3.756.001,03 </text:p>
          </table:table-cell>
          <table:table-cell table:style-name="ce19" office:value-type="float" office:value="3786088.39" calcext:value-type="float">
            <text:p>3.786.088,39 </text:p>
          </table:table-cell>
          <table:table-cell table:style-name="ce19" office:value-type="float" office:value="3428558.24" calcext:value-type="float">
            <text:p>3.428.558,24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078486.72" calcext:value-type="float">
            <text:p>8.078.486,72 </text:p>
          </table:table-cell>
          <table:table-cell table:style-name="ce18" office:value-type="float" office:value="7851926.78" calcext:value-type="float">
            <text:p>7.851.926,78 </text:p>
          </table:table-cell>
          <table:table-cell table:style-name="ce18" office:value-type="float" office:value="7973575.73" calcext:value-type="float">
            <text:p>7.973.575,73 </text:p>
          </table:table-cell>
        </table:table-row>
        <table:table-row table:style-name="ro2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996450.97" calcext:value-type="float">
            <text:p>996.450,9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266101.84" calcext:value-type="float">
            <text:p>4.266.101,84 </text:p>
          </table:table-cell>
          <table:table-cell table:style-name="ce19" office:value-type="float" office:value="4493278.99" calcext:value-type="float">
            <text:p>4.493.278,99 </text:p>
          </table:table-cell>
          <table:table-cell table:style-name="ce19" office:value-type="float" office:value="3615032.46" calcext:value-type="float">
            <text:p>3.615.032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812384.88" calcext:value-type="float">
            <text:p>3.812.384,88 </text:p>
          </table:table-cell>
          <table:table-cell table:style-name="ce19" office:value-type="float" office:value="3358647.79" calcext:value-type="float">
            <text:p>3.358.647,79 </text:p>
          </table:table-cell>
          <table:table-cell table:style-name="ce19" office:value-type="float" office:value="3362092.3" calcext:value-type="float">
            <text:p>3.362.092,30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23328610.96" calcext:value-type="float">
            <text:p>23.328.610,96 </text:p>
          </table:table-cell>
          <table:table-cell table:style-name="ce18" office:value-type="float" office:value="28260256.04" calcext:value-type="float">
            <text:p>28.260.256,04 </text:p>
          </table:table-cell>
          <table:table-cell table:style-name="ce18" office:value-type="float" office:value="28446700.17" calcext:value-type="float">
            <text:p>28.446.700,1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120467.87" calcext:value-type="float">
            <text:p>120.467,87 </text:p>
          </table:table-cell>
          <table:table-cell table:style-name="ce19" office:value-type="float" office:value="236512.21" calcext:value-type="float">
            <text:p>236.512,21 </text:p>
          </table:table-cell>
          <table:table-cell table:style-name="ce19" office:value-type="float" office:value="602278.1" calcext:value-type="float">
            <text:p>602.278,1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122101.05" calcext:value-type="float">
            <text:p>5.122.101,05 </text:p>
          </table:table-cell>
          <table:table-cell table:style-name="ce19" office:value-type="float" office:value="5758382.23" calcext:value-type="float">
            <text:p>5.758.382,23 </text:p>
          </table:table-cell>
          <table:table-cell table:style-name="ce19" office:value-type="float" office:value="5315829.7" calcext:value-type="float">
            <text:p>5.315.829,7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1382331.79" calcext:value-type="float">
            <text:p>1.382.331,79 </text:p>
          </table:table-cell>
          <table:table-cell table:style-name="ce19" office:value-type="float" office:value="836575.72" calcext:value-type="float">
            <text:p>836.575,72 </text:p>
          </table:table-cell>
          <table:table-cell table:style-name="ce19" office:value-type="float" office:value="753300.79" calcext:value-type="float">
            <text:p>753.300,7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BENEFÍCIOS A EMPREGAD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16703710.25" calcext:value-type="float">
            <text:p>16.703.710,25 </text:p>
          </table:table-cell>
          <table:table-cell table:style-name="ce19" office:value-type="float" office:value="21428785.88" calcext:value-type="float">
            <text:p>21.428.785,88 </text:p>
          </table:table-cell>
          <table:table-cell table:style-name="ce19" office:value-type="float" office:value="21775291.58" calcext:value-type="float">
            <text:p>21.775.291,58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4312185.62" calcext:value-type="float">
            <text:p>4.312.185,62 </text:p>
          </table:table-cell>
          <table:table-cell table:style-name="ce18" office:value-type="float" office:value="4353850.84" calcext:value-type="float">
            <text:p>4.353.850,84 </text:p>
          </table:table-cell>
          <table:table-cell table:style-name="ce18" office:value-type="float" office:value="11551593.27" calcext:value-type="float">
            <text:p>11.551.593,2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004538.36" calcext:value-type="float">
            <text:p>1.004.538,36 </text:p>
          </table:table-cell>
          <table:table-cell table:style-name="ce19" office:value-type="float" office:value="986091.24" calcext:value-type="float">
            <text:p>986.091,24 </text:p>
          </table:table-cell>
          <table:table-cell table:style-name="ce19" office:value-type="float" office:value="940199.51" calcext:value-type="float">
            <text:p>940.199,5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3307647.26" calcext:value-type="float">
            <text:p>3.307.647,26 </text:p>
          </table:table-cell>
          <table:table-cell table:style-name="ce19" office:value-type="float" office:value="3367759.6" calcext:value-type="float">
            <text:p>3.367.759,60 </text:p>
          </table:table-cell>
          <table:table-cell table:style-name="ce19" office:value-type="float" office:value="10495502.51" calcext:value-type="float">
            <text:p>10.495.502,51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370208839.46" calcext:value-type="float">
            <text:p>370.208.839,46 </text:p>
          </table:table-cell>
          <table:table-cell table:style-name="ce18" office:value-type="float" office:value="264459716.07" calcext:value-type="float">
            <text:p>264.459.716,07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78868858.83" calcext:value-type="float">
            <text:p>178.868.858,83 </text:p>
          </table:table-cell>
          <table:table-cell table:style-name="ce18" office:value-type="float" office:value="69481841.86" calcext:value-type="float">
            <text:p>69.481.841,86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78868858.83" calcext:value-type="float">
            <text:p>178.868.858,83 </text:p>
          </table:table-cell>
          <table:table-cell table:style-name="ce19" office:value-type="float" office:value="69481841.86" calcext:value-type="float">
            <text:p>69.481.841,86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15866705.94" calcext:value-type="float">
            <text:p>1.915.866.705,94 </text:p>
          </table:table-cell>
          <table:table-cell table:style-name="ce18" office:value-type="float" office:value="1895201438.67" calcext:value-type="float">
            <text:p>1.895.201.438,67 </text:p>
          </table:table-cell>
          <table:table-cell table:style-name="ce18" office:value-type="float" office:value="1796504658.31" calcext:value-type="float">
            <text:p>1.796.504.658,3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101332151.42" calcext:value-type="float">
            <text:p><text:s/>(101.332.151,42)</text:p>
          </table:table-cell>
          <table:table-cell table:style-name="ce20" office:value-type="float" office:value="-93754701.22" calcext:value-type="float">
            <text:p><text:s/>(93.754.701,22)</text:p>
          </table:table-cell>
          <table:table-cell table:style-name="ce20" office:value-type="float" office:value="-153327358.36" calcext:value-type="float">
            <text:p><text:s/>(153.327.358,36)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94755045.22" calcext:value-type="float">
            <text:p>694.755.045,22 </text:p>
          </table:table-cell>
          <table:table-cell table:style-name="ce20" office:value-type="float" office:value="666512327.75" calcext:value-type="float">
            <text:p>666.512.327,75 </text:p>
          </table:table-cell>
          <table:table-cell table:style-name="ce20" office:value-type="float" office:value="627388204.53" calcext:value-type="float">
            <text:p>627.388.204,53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420281229.31" calcext:value-type="float">
            <text:p>2.420.281.229,31 </text:p>
          </table:table-cell>
          <table:table-cell table:style-name="ce18" office:value-type="float" office:value="2262852844.65" calcext:value-type="float">
            <text:p>2.262.852.844,65 </text:p>
          </table:table-cell>
          <table:table-cell table:style-name="ce18" office:value-type="float" office:value="2115525555.74" calcext:value-type="float">
            <text:p>2.115.525.555,74 </text:p>
          </table:table-cell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2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99670859.86" calcext:value-type="float">
            <text:p>299.670.859,86 </text:p>
          </table:table-cell>
          <table:table-cell table:style-name="ce22" office:value-type="float" office:value="217925984.96" calcext:value-type="float">
            <text:p>217.925.984,96 </text:p>
          </table:table-cell>
          <table:table-cell table:style-name="ce22" office:value-type="float" office:value="206674223.52" calcext:value-type="float">
            <text:p>206.674.223,52 </text:p>
          </table:table-cell>
        </table:table-row>
        <table:table-row table:style-name="ro2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20610369.45" calcext:value-type="float">
            <text:p>2.120.610.369,45 </text:p>
          </table:table-cell>
          <table:table-cell table:style-name="ce23" office:value-type="float" office:value="2044926859.69" calcext:value-type="float">
            <text:p>2.044.926.859,69 </text:p>
          </table:table-cell>
          <table:table-cell table:style-name="ce23" office:value-type="float" office:value="1908851332.22" calcext:value-type="float">
            <text:p>1.908.851.332,22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420281229.31" calcext:value-type="float">
            <text:p>2.420.281.229,31 </text:p>
          </table:table-cell>
          <table:table-cell table:style-name="ce22" office:value-type="float" office:value="2262852844.65" calcext:value-type="float">
            <text:p>2.262.852.844,65 </text:p>
          </table:table-cell>
          <table:table-cell table:style-name="ce22" office:value-type="float" office:value="2115525555.74" calcext:value-type="float">
            <text:p>2.115.525.555,74 </text:p>
          </table:table-cell>
        </table:table-row>
        <table:table-row table:style-name="ro2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2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34205683.91" calcext:value-type="float">
            <text:p>134.205.683,91 </text:p>
          </table:table-cell>
          <table:table-cell table:style-name="ce22" office:value-type="float" office:value="103191689.91" calcext:value-type="float">
            <text:p>103.191.689,91 </text:p>
          </table:table-cell>
          <table:table-cell table:style-name="ce22" office:value-type="float" office:value="114060255.02" calcext:value-type="float">
            <text:p>114.060.255,02 </text:p>
          </table:table-cell>
        </table:table-row>
        <table:table-row table:style-name="ro2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370208839.46" calcext:value-type="float">
            <text:p>370.208.839,46 </text:p>
          </table:table-cell>
          <table:table-cell table:style-name="ce22" office:value-type="float" office:value="264459716.07" calcext:value-type="float">
            <text:p>264.459.716,07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15866705.94" calcext:value-type="float">
            <text:p>1.915.866.705,94 </text:p>
          </table:table-cell>
          <table:table-cell table:style-name="ce23" office:value-type="float" office:value="1895201438.67" calcext:value-type="float">
            <text:p>1.895.201.438,67 </text:p>
          </table:table-cell>
          <table:table-cell table:style-name="ce23" office:value-type="float" office:value="1796504658.31" calcext:value-type="float">
            <text:p>1.796.504.658,31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420281229.31" calcext:value-type="float">
            <text:p>2.420.281.229,31 </text:p>
          </table:table-cell>
          <table:table-cell table:style-name="ce22" office:value-type="float" office:value="2262852844.65" calcext:value-type="float">
            <text:p>2.262.852.844,65 </text:p>
          </table:table-cell>
          <table:table-cell table:style-name="ce22" office:value-type="float" office:value="2115525555.74" calcext:value-type="float">
            <text:p>2.115.525.555,74 </text:p>
          </table:table-cell>
        </table:table-row>
        <table:table-row table:style-name="ro2" table:number-rows-repeated="1048450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RE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1" draw:style-name="gr1" svg:width="15.534cm" svg:height="1.8cm" svg:x="2.691cm" svg:y="25.845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3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4-30" calcext:value-type="date">
            <text:p>30/04/2024</text:p>
          </table:table-cell>
          <table:table-cell table:style-name="ce17" office:value-type="date" office:date-value="2023-04-30" calcext:value-type="date">
            <text:p>30/04/2023</text:p>
          </table:table-cell>
          <table:table-cell table:style-name="ce17" office:value-type="date" office:date-value="2022-04-30" calcext:value-type="date">
            <text:p>30/04/2022</text:p>
          </table:table-cell>
        </table:table-row>
        <table:table-row table:style-name="ro2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2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02800163.52" calcext:value-type="float">
            <text:p>302.800.163,52 </text:p>
          </table:table-cell>
          <table:table-cell table:style-name="ce52" office:value-type="float" office:value="278804061.88" calcext:value-type="float">
            <text:p>278.804.061,88 </text:p>
          </table:table-cell>
          <table:table-cell table:style-name="ce52" office:value-type="float" office:value="250852950.31" calcext:value-type="float">
            <text:p>250.852.950,31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220980768.27" calcext:value-type="float">
            <text:p>220.980.768,27 </text:p>
          </table:table-cell>
          <table:table-cell table:style-name="ce50" office:value-type="float" office:value="203793735.9" calcext:value-type="float">
            <text:p>203.793.735,90 </text:p>
          </table:table-cell>
          <table:table-cell table:style-name="ce50" office:value-type="float" office:value="191399131.18" calcext:value-type="float">
            <text:p>191.399.131,18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198661113.78" calcext:value-type="float">
            <text:p>198.661.113,78 </text:p>
          </table:table-cell>
          <table:table-cell table:style-name="ce57" office:value-type="float" office:value="181615978.01" calcext:value-type="float">
            <text:p>181.615.978,01 </text:p>
          </table:table-cell>
          <table:table-cell table:style-name="ce57" office:value-type="float" office:value="173428313.5" calcext:value-type="float">
            <text:p>173.428.313,50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22319654.49" calcext:value-type="float">
            <text:p>22.319.654,49 </text:p>
          </table:table-cell>
          <table:table-cell table:style-name="ce57" office:value-type="float" office:value="22177757.89" calcext:value-type="float">
            <text:p>22.177.757,89 </text:p>
          </table:table-cell>
          <table:table-cell table:style-name="ce57" office:value-type="float" office:value="17970817.68" calcext:value-type="float">
            <text:p>17.970.817,68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23173983.22" calcext:value-type="float">
            <text:p>23.173.983,22 </text:p>
          </table:table-cell>
          <table:table-cell table:style-name="ce58" office:value-type="float" office:value="25587470.53" calcext:value-type="float">
            <text:p>25.587.470,53 </text:p>
          </table:table-cell>
          <table:table-cell table:style-name="ce58" office:value-type="float" office:value="16300101.91" calcext:value-type="float">
            <text:p>16.300.101,91 </text:p>
          </table:table-cell>
        </table:table-row>
        <table:table-row table:style-name="ro2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58397663.25" calcext:value-type="float">
            <text:p>58.397.663,25 </text:p>
          </table:table-cell>
          <table:table-cell table:style-name="ce58" office:value-type="float" office:value="49348289.26" calcext:value-type="float">
            <text:p>49.348.289,26 </text:p>
          </table:table-cell>
          <table:table-cell table:style-name="ce58" office:value-type="float" office:value="42982472.72" calcext:value-type="float">
            <text:p>42.982.472,72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53466203.72" calcext:value-type="float">
            <text:p>53.466.203,72 </text:p>
          </table:table-cell>
          <table:table-cell table:style-name="ce50" office:value-type="float" office:value="44664745.36" calcext:value-type="float">
            <text:p>44.664.745,36 </text:p>
          </table:table-cell>
          <table:table-cell table:style-name="ce50" office:value-type="float" office:value="39457651.44" calcext:value-type="float">
            <text:p>39.457.651,44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4931459.53" calcext:value-type="float">
            <text:p>4.931.459,53 </text:p>
          </table:table-cell>
          <table:table-cell table:style-name="ce57" office:value-type="float" office:value="4683543.9" calcext:value-type="float">
            <text:p>4.683.543,90 </text:p>
          </table:table-cell>
          <table:table-cell table:style-name="ce57" office:value-type="float" office:value="3524821.28" calcext:value-type="float">
            <text:p>3.524.821,28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247748.78" calcext:value-type="float">
            <text:p>247.748,78 </text:p>
          </table:table-cell>
          <table:table-cell table:style-name="ce58" office:value-type="float" office:value="74566.19" calcext:value-type="float">
            <text:p>74.566,19 </text:p>
          </table:table-cell>
          <table:table-cell table:style-name="ce58" office:value-type="float" office:value="171244.5" calcext:value-type="float">
            <text:p>171.244,50 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27967946.44" calcext:value-type="float">
            <text:p><text:s/>(27.967.946,44)</text:p>
          </table:table-cell>
          <table:table-cell table:style-name="ce52" office:value-type="float" office:value="-25620255.14" calcext:value-type="float">
            <text:p><text:s/>(25.620.255,14)</text:p>
          </table:table-cell>
          <table:table-cell table:style-name="ce52" office:value-type="float" office:value="-23198366.38" calcext:value-type="float">
            <text:p><text:s/>(23.198.366,38)</text:p>
          </table:table-cell>
        </table:table-row>
        <table:table-row table:style-name="ro2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74832217.08" calcext:value-type="float">
            <text:p>274.832.217,08 </text:p>
          </table:table-cell>
          <table:table-cell table:style-name="ce52" office:value-type="float" office:value="253183806.74" calcext:value-type="float">
            <text:p>253.183.806,74 </text:p>
          </table:table-cell>
          <table:table-cell table:style-name="ce52" office:value-type="float" office:value="227654583.93" calcext:value-type="float">
            <text:p>227.654.583,93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229803482.06" calcext:value-type="float">
            <text:p><text:s/>(229.803.482,06)</text:p>
          </table:table-cell>
          <table:table-cell table:style-name="ce52" office:value-type="float" office:value="-175919077.43" calcext:value-type="float">
            <text:p><text:s/>(175.919.077,43)</text:p>
          </table:table-cell>
          <table:table-cell table:style-name="ce52" office:value-type="float" office:value="-162438563.02" calcext:value-type="float">
            <text:p><text:s/>(162.438.563,02)</text:p>
          </table:table-cell>
        </table:table-row>
        <table:table-row table:style-name="ro2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220513257.95" calcext:value-type="float">
            <text:p><text:s/>(220.513.257,95)</text:p>
          </table:table-cell>
          <table:table-cell table:style-name="ce58" office:value-type="float" office:value="-167978294.88" calcext:value-type="float">
            <text:p><text:s/>(167.978.294,88)</text:p>
          </table:table-cell>
          <table:table-cell table:style-name="ce58" office:value-type="float" office:value="-156236201.55" calcext:value-type="float">
            <text:p><text:s/>(156.236.201,55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21430452.06" calcext:value-type="float">
            <text:p><text:s/>(21.430.452,06)</text:p>
          </table:table-cell>
          <table:table-cell table:style-name="ce58" office:value-type="float" office:value="-19153437.67" calcext:value-type="float">
            <text:p><text:s/>(19.153.437,67)</text:p>
          </table:table-cell>
          <table:table-cell table:style-name="ce58" office:value-type="float" office:value="-16654058.98" calcext:value-type="float">
            <text:p><text:s/>(16.654.058,98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12140227.95" calcext:value-type="float">
            <text:p>12.140.227,95 </text:p>
          </table:table-cell>
          <table:table-cell table:style-name="ce57" office:value-type="float" office:value="11212655.12" calcext:value-type="float">
            <text:p>11.212.655,12 </text:p>
          </table:table-cell>
          <table:table-cell table:style-name="ce57" office:value-type="float" office:value="10451697.51" calcext:value-type="float">
            <text:p>10.451.697,51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5028735.02" calcext:value-type="float">
            <text:p>45.028.735,02 </text:p>
          </table:table-cell>
          <table:table-cell table:style-name="ce52" office:value-type="float" office:value="77264729.31" calcext:value-type="float">
            <text:p>77.264.729,31 </text:p>
          </table:table-cell>
          <table:table-cell table:style-name="ce52" office:value-type="float" office:value="65216020.91" calcext:value-type="float">
            <text:p>65.216.020,91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75052550.39" calcext:value-type="float">
            <text:p><text:s/>(75.052.550,39)</text:p>
          </table:table-cell>
          <table:table-cell table:style-name="ce52" office:value-type="float" office:value="-48262869.39" calcext:value-type="float">
            <text:p><text:s/>(48.262.869,39)</text:p>
          </table:table-cell>
          <table:table-cell table:style-name="ce52" office:value-type="float" office:value="-50246466.44" calcext:value-type="float">
            <text:p><text:s/>(50.246.466,44)</text:p>
          </table:table-cell>
        </table:table-row>
        <table:table-row table:style-name="ro2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37497261.91" calcext:value-type="float">
            <text:p><text:s/>(37.497.261,91)</text:p>
          </table:table-cell>
          <table:table-cell table:style-name="ce57" office:value-type="float" office:value="-22251070.56" calcext:value-type="float">
            <text:p><text:s/>(22.251.070,56)</text:p>
          </table:table-cell>
          <table:table-cell table:style-name="ce57" office:value-type="float" office:value="-25291699.88" calcext:value-type="float">
            <text:p><text:s/>(25.291.699,88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36329752.92" calcext:value-type="float">
            <text:p><text:s/>(36.329.752,92)</text:p>
          </table:table-cell>
          <table:table-cell table:style-name="ce57" office:value-type="float" office:value="-24490024.89" calcext:value-type="float">
            <text:p><text:s/>(24.490.024,89)</text:p>
          </table:table-cell>
          <table:table-cell table:style-name="ce57" office:value-type="float" office:value="-23782416.52" calcext:value-type="float">
            <text:p><text:s/>(23.782.416,52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1225535.56" calcext:value-type="float">
            <text:p><text:s/>(1.225.535,56)</text:p>
          </table:table-cell>
          <table:table-cell table:style-name="ce57" office:value-type="float" office:value="-1521773.94" calcext:value-type="float">
            <text:p><text:s/>(1.521.773,94)</text:p>
          </table:table-cell>
          <table:table-cell table:style-name="ce57" office:value-type="float" office:value="-1172350.04" calcext:value-type="float">
            <text:p><text:s/>(1.172.350,04)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7511359.79" calcext:value-type="float">
            <text:p>7.511.359,79 </text:p>
          </table:table-cell>
          <table:table-cell table:style-name="ce52" office:value-type="float" office:value="277465.67" calcext:value-type="float">
            <text:p>277.465,67 </text:p>
          </table:table-cell>
          <table:table-cell table:style-name="ce52" office:value-type="float" office:value="351492.64" calcext:value-type="float">
            <text:p>351.492,64 </text:p>
          </table:table-cell>
        </table:table-row>
        <table:table-row table:style-name="ro2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22512455.58" calcext:value-type="float">
            <text:p><text:s/>(22.512.455,58)</text:p>
          </table:table-cell>
          <table:table-cell table:style-name="ce18" office:value-type="float" office:value="29279325.59" calcext:value-type="float">
            <text:p>29.279.325,59 </text:p>
          </table:table-cell>
          <table:table-cell table:style-name="ce18" office:value-type="float" office:value="15321047.11" calcext:value-type="float">
            <text:p>15.321.047,11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4846243.46" calcext:value-type="float">
            <text:p><text:s/>(4.846.243,46)</text:p>
          </table:table-cell>
          <table:table-cell table:style-name="ce18" office:value-type="float" office:value="-2646374.78" calcext:value-type="float">
            <text:p><text:s/>(2.646.374,78)</text:p>
          </table:table-cell>
          <table:table-cell table:style-name="ce18" office:value-type="float" office:value="-2246192.68" calcext:value-type="float">
            <text:p><text:s/>(2.246.192,68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1051963.15" calcext:value-type="float">
            <text:p>1.051.963,15 </text:p>
          </table:table-cell>
          <table:table-cell table:style-name="ce57" office:value-type="float" office:value="792213.64" calcext:value-type="float">
            <text:p>792.213,64 </text:p>
          </table:table-cell>
          <table:table-cell table:style-name="ce57" office:value-type="float" office:value="457546.62" calcext:value-type="float">
            <text:p>457.546,62 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5898206.61" calcext:value-type="float">
            <text:p><text:s/>(5.898.206,61)</text:p>
          </table:table-cell>
          <table:table-cell table:style-name="ce57" office:value-type="float" office:value="-3438588.42" calcext:value-type="float">
            <text:p><text:s/>(3.438.588,42)</text:p>
          </table:table-cell>
          <table:table-cell table:style-name="ce57" office:value-type="float" office:value="-2703739.3" calcext:value-type="float">
            <text:p><text:s/>(2.703.739,30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27358699.04" calcext:value-type="float">
            <text:p><text:s/>(27.358.699,04)</text:p>
          </table:table-cell>
          <table:table-cell table:style-name="ce52" office:value-type="float" office:value="26632950.81" calcext:value-type="float">
            <text:p>26.632.950,81 </text:p>
          </table:table-cell>
          <table:table-cell table:style-name="ce52" office:value-type="float" office:value="13074854.43" calcext:value-type="float">
            <text:p>13.074.854,43 </text:p>
          </table:table-cell>
        </table:table-row>
        <table:table-row table:style-name="ro2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832060.89" calcext:value-type="float">
            <text:p><text:s/>(832.060,89)</text:p>
          </table:table-cell>
          <table:table-cell table:style-name="ce57" office:value-type="float" office:value="-1091351.83" calcext:value-type="float">
            <text:p><text:s/>(1.091.351,83)</text:p>
          </table:table-cell>
          <table:table-cell table:style-name="ce57" office:value-type="float" office:value="-2202907.2" calcext:value-type="float">
            <text:p><text:s/>(2.202.907,20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28190759.93" calcext:value-type="float">
            <text:p><text:s/>(28.190.759,93)</text:p>
          </table:table-cell>
          <table:table-cell table:style-name="ce52" office:value-type="float" office:value="25541598.98" calcext:value-type="float">
            <text:p>25.541.598,98 </text:p>
          </table:table-cell>
          <table:table-cell table:style-name="ce52" office:value-type="float" office:value="10871947.23" calcext:value-type="float">
            <text:p>10.871.947,23 </text:p>
          </table:table-cell>
        </table:table-row>
        <table:table-row table:style-name="ro2">
          <table:table-cell table:number-columns-repeated="8"/>
        </table:table-row>
        <table:table-row table:style-name="ro2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2">
          <table:table-cell table:style-name="ce30" office:value-type="string" calcext:value-type="string">
            <text:p>Reconhecemos a exatidão do presente Demonstrativo, <text:s/>realizado em 30 / Abril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>
          <table:table-cell table:style-name="ce30" office:value-type="string" calcext:value-type="string">
            <text:p>Aracaju/SE, 2 / Agost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 table:number-rows-repeated="1048525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8-02T10:50:18.724000000</meta:creation-date>
    <dc:date>2024-08-02T10:55:38.998000000</dc:date>
    <meta:editing-duration>PT5M20S</meta:editing-duration>
    <meta:editing-cycles>1</meta:editing-cycles>
    <meta:document-statistic meta:table-count="2" meta:cell-count="472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7:28.0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8:34.27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9:07.43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