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79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4.09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953cm"/>
    </style:style>
    <style:style style:name="co6" style:family="table-column">
      <style:table-column-properties fo:break-before="auto" style:column-width="5.03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4cm" fo:min-width="4.217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4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717cm" svg:height="1.154cm" svg:x="-0.009cm" svg:y="0.05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6</text:p>
          </table:table-cell>
          <table:table-cell table:style-name="ce12"/>
          <table:table-cell table:style-name="ce12" office:value-type="string" calcext:value-type="string">
            <text:p>Mês: JULH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0:45:43.75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6-08-26T10:46:03.815000000</dc:date>
    <meta:editing-duration>PT3H17M50S</meta:editing-duration>
    <meta:editing-cycles>88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