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ObjectReplacements/Object 1" manifest:media-type=""/>
  <manifest:file-entry manifest:full-path="Object 1" manifest:media-type="application/vnd.sun.star.oleobjec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762cm"/>
    </style:style>
    <style:style style:name="co2" style:family="table-column">
      <style:table-column-properties fo:break-before="auto" style:column-width="0.707cm"/>
    </style:style>
    <style:style style:name="co3" style:family="table-column">
      <style:table-column-properties fo:break-before="auto" style:column-width="16.748cm"/>
    </style:style>
    <style:style style:name="co4" style:family="table-column">
      <style:table-column-properties fo:break-before="auto" style:column-width="6.426cm"/>
    </style:style>
    <style:style style:name="co5" style:family="table-column">
      <style:table-column-properties fo:break-before="auto" style:column-width="2.071cm"/>
    </style:style>
    <style:style style:name="co6" style:family="table-column">
      <style:table-column-properties fo:break-before="auto" style:column-width="1.686cm"/>
    </style:style>
    <style:style style:name="ro1" style:family="table-row">
      <style:table-row-properties style:row-height="0.55cm" fo:break-before="auto" style:use-optimal-row-height="false"/>
    </style:style>
    <style:style style:name="ro2" style:family="table-row">
      <style:table-row-properties style:row-height="0.45cm" fo:break-before="auto" style:use-optimal-row-height="false"/>
    </style:style>
    <style:style style:name="ro3" style:family="table-row">
      <style:table-row-properties style:row-height="0.684cm" fo:break-before="auto" style:use-optimal-row-height="false"/>
    </style:style>
    <style:style style:name="ro4" style:family="table-row">
      <style:table-row-properties style:row-height="0.499cm" fo:break-before="auto" style:use-optimal-row-height="false"/>
    </style:style>
    <style:style style:name="ro5" style:family="table-row">
      <style:table-row-properties style:row-height="0.446cm" fo:break-before="auto" style:use-optimal-row-height="false"/>
    </style:style>
    <style:style style:name="ro6" style:family="table-row">
      <style:table-row-properties style:row-height="0.452cm" fo:break-before="auto" style:use-optimal-row-height="false"/>
    </style:style>
    <style:style style:name="ta1" style:family="table" style:master-page-name="PageStyle_5f_2018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number:text-style style:name="N100">
      <number:text-content/>
    </number:text-style>
    <style:style style:name="ce108" style:family="table-cell" style:parent-style-name="Default">
      <style:table-cell-properties style:glyph-orientation-vertical="0" fo:border-bottom="1.76pt solid #00008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" style:family="table-cell" style:parent-style-name="Default">
      <style:table-cell-properties style:cell-protect="protected" style:print-content="true"/>
    </style:style>
    <style:style style:name="ce6" style:family="table-cell" style:parent-style-name="Default">
      <style:table-cell-properties fo:border-bottom="0.74pt solid #000000" style:cell-protect="protected" style:print-content="true" style:text-align-source="fix" style:repeat-content="false" fo:border-left="0.74pt solid #000000" fo:border-right="none" style:rotation-angle="90" fo:border-top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7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  <style:text-properties fo:font-weight="bold" style:font-weight-asian="bold" style:font-weight-complex="bold"/>
    </style:style>
    <style:style style:name="ce8" style:family="table-cell" style:parent-style-name="Default">
      <style:table-cell-properties style:cell-protect="protected" style:print-content="true" fo:border="0.74pt solid #000000"/>
    </style:style>
    <style:style style:name="ce9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  <style:text-properties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1" style:family="table-cell" style:parent-style-name="Default">
      <style:table-cell-properties fo:border-bottom="0.74pt solid #000000" style:cell-protect="protected" style:print-content="true" fo:border-left="0.74pt solid #000000" fo:border-right="none" fo:border-top="0.74pt solid #000000"/>
    </style:style>
    <style:style style:name="ce15" style:family="table-cell" style:parent-style-name="Default">
      <style:table-cell-properties fo:border-bottom="0.74pt solid #000000" style:cell-protect="protected" style:print-content="true" style:text-align-source="fix" style:repeat-content="false" fo:border-left="0.74pt solid #000000" fo:border-right="none" style:rotation-angle="90" fo:border-top="0.74pt solid #000000" style:vertical-align="middle"/>
      <style:paragraph-properties fo:text-align="center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name-complex="Arial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17" style:family="table-cell" style:parent-style-name="Default">
      <style:table-cell-properties fo:border-bottom="0.74pt solid #000000" style:cell-protect="protected" style:print-content="true" fo:border-left="0.74pt solid #000000" fo:border-right="none" fo:border-top="0.74pt solid #000000"/>
      <style:text-properties fo:font-weight="bold" style:font-weight-asian="bold" style:font-weight-complex="bold"/>
    </style:style>
    <style:style style:name="ce18" style:family="table-cell" style:parent-style-name="Default">
      <style:table-cell-properties style:cell-protect="protected" style:print-content="true" fo:border="0.74pt solid #000000"/>
      <style:text-properties fo:font-weight="bold" style:font-weight-asian="bold" style:font-weight-complex="bold"/>
    </style:style>
    <style:style style:name="ce19" style:family="table-cell" style:parent-style-name="Default">
      <style:table-cell-properties style:cell-protect="protected" style:print-content="true" style:text-align-source="fix" style:repeat-content="false" fo:wrap-option="wrap" fo:border="0.74pt solid #000000" style:rotation-angle="90" style:vertical-align="middl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>
      <style:table-cell-properties style:cell-protect="protected" style:print-content="true" fo:wrap-option="wrap" fo:border="0.74pt solid #000000"/>
    </style:style>
    <style:style style:name="ce21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  <style:text-properties fo:font-size="9pt" fo:font-weight="bold" style:font-size-asian="9pt" style:font-weight-asian="bold" style:font-size-complex="9pt" style:font-weight-complex="bold"/>
    </style:style>
    <style:style style:name="ce22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  <style:text-properties style:text-outline="false" style:text-line-through-style="none" style:text-line-through-type="none" style:font-name="Arial" fo:font-size="9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name-complex="Arial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9" style:family="table-cell" style:parent-style-name="Default">
      <style:table-cell-properties fo:border-bottom="0.74pt solid #000000" style:cell-protect="protected" style:print-content="true" style:text-align-source="fix" style:repeat-content="false" fo:border-left="0.74pt solid #000000" fo:border-right="0.74pt solid #000000" style:rotation-angle="90" fo:border-top="none" style:vertical-align="middle"/>
      <style:paragraph-properties fo:text-align="center"/>
      <style:text-properties fo:font-weight="bold" style:font-weight-asian="bold" style:font-weight-complex="bold"/>
    </style:style>
    <style:style style:name="ce30" style:family="table-cell" style:parent-style-name="Default">
      <style:table-cell-properties style:cell-protect="protected" style:print-content="true" fo:border="0.74pt solid #000000" style:rotation-angle="90"/>
    </style:style>
    <style:style style:name="ce25" style:family="table-cell" style:parent-style-name="Default">
      <style:table-cell-properties fo:border-bottom="0.74pt solid #000000" style:cell-protect="protected" style:print-content="true" fo:border-left="0.74pt solid #000000" fo:border-right="none" style:rotation-angle="90" fo:border-top="0.74pt solid #000000"/>
    </style:style>
    <style:style style:name="ce26" style:family="table-cell" style:parent-style-name="Default">
      <style:table-cell-properties style:cell-protect="protected" style:print-content="true" style:text-align-source="fix" style:repeat-content="false" fo:border="0.74pt solid #000000" style:rotation-angle="0" style:vertical-align="middle"/>
      <style:paragraph-properties fo:text-align="center" fo:margin-left="0cm"/>
      <style:text-properties fo:font-size="10pt" fo:font-weight="bold" style:font-size-asian="10pt" style:font-weight-asian="bold" style:font-size-complex="10pt" style:font-weight-complex="bold"/>
    </style:style>
    <style:style style:name="ce34" style:family="table-cell" style:parent-style-name="Default">
      <style:table-cell-properties style:cell-protect="protected" style:print-content="true" style:text-align-source="fix" style:repeat-content="false" fo:border="0.74pt solid #000000" style:vertical-align="middle"/>
      <style:paragraph-properties fo:text-align="justify"/>
      <style:text-properties fo:font-weight="bold" style:font-weight-asian="bold" style:font-weight-complex="bold"/>
    </style:style>
    <style:style style:name="ce36" style:family="table-cell" style:parent-style-name="Default">
      <style:table-cell-properties style:cell-protect="protected" style:print-content="true" style:text-align-source="fix" style:repeat-content="false" fo:border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37" style:family="table-cell" style:parent-style-name="Default">
      <style:table-cell-properties fo:border-bottom="none" style:cell-protect="protected" style:print-content="true" fo:border-left="0.74pt solid #000000" fo:border-right="none" style:rotation-angle="90" fo:border-top="0.74pt solid #000000"/>
    </style:style>
    <style:style style:name="ce39" style:family="table-cell" style:parent-style-name="Default">
      <style:table-cell-properties fo:border-bottom="none" style:cell-protect="protected" style:print-content="true" fo:border-left="0.74pt solid #000000" fo:border-right="none" style:rotation-angle="90" fo:border-top="none"/>
    </style:style>
    <style:style style:name="ce40" style:family="table-cell" style:parent-style-name="Default">
      <style:table-cell-properties fo:border-bottom="0.74pt solid #000000" style:cell-protect="protected" style:print-content="true" fo:border-left="0.74pt solid #000000" fo:border-right="none" style:rotation-angle="90" fo:border-top="none"/>
    </style:style>
    <style:style style:name="ce45" style:family="table-cell" style:parent-style-name="Default">
      <style:table-cell-properties fo:border-bottom="0.74pt solid #000000" style:cell-protect="protected" style:print-content="true" fo:border-left="0.74pt solid #000000" fo:border-right="none" fo:border-top="none"/>
    </style:style>
    <style:style style:name="ce44" style:family="table-cell" style:parent-style-name="Default">
      <style:table-cell-properties fo:border-bottom="none" fo:border-left="none" fo:border-right="none" fo:border-top="0.74pt solid #000000"/>
    </style:style>
    <style:style style:name="ce46" style:family="table-cell" style:parent-style-name="Default">
      <style:table-cell-properties fo:border="none"/>
    </style:style>
    <style:style style:name="ce12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51" style:family="table-cell" style:parent-style-name="Default">
      <style:table-cell-properties fo:border-bottom="0.74pt solid #000000" style:cell-protect="protected" style:print-content="true" style:text-align-source="fix" style:repeat-content="false" fo:border-left="none" fo:border-right="none" style:rotation-angle="90" fo:border-top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>
      <style:table-cell-properties fo:border-bottom="0.74pt solid #000000" style:cell-protect="protected" style:print-content="true" style:text-align-source="fix" style:repeat-content="false" fo:border-left="none" fo:border-right="0.74pt solid #000000" style:rotation-angle="90" fo:border-top="0.74pt solid #000000" style:vertical-align="middl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>
      <style:table-cell-properties fo:border-bottom="0.74pt solid #000000" style:cell-protect="protected" style:print-content="true" fo:border-left="none" fo:border-right="0.74pt solid #000000" fo:border-top="0.74pt solid #000000"/>
    </style:style>
    <style:style style:name="ce55" style:family="table-cell" style:parent-style-name="Default">
      <style:table-cell-properties fo:border-bottom="0.74pt solid #000000" style:cell-protect="protected" style:print-content="true" fo:border-left="none" fo:border-right="0.74pt solid #000000" fo:border-top="0.74pt solid #000000"/>
      <style:text-properties fo:font-weight="bold" style:font-weight-asian="bold" style:font-weight-complex="bold"/>
    </style:style>
    <style:style style:name="ce56" style:family="table-cell" style:parent-style-name="Default">
      <style:table-cell-properties fo:border-bottom="0.74pt solid #000000" style:cell-protect="protected" style:print-content="true" fo:border-left="0.74pt solid #000000" fo:border-right="0.74pt solid #000000" fo:border-top="none"/>
    </style:style>
    <style:style style:name="ce57" style:family="table-cell" style:parent-style-name="Default">
      <style:table-cell-properties fo:border-bottom="0.74pt solid #000000" style:cell-protect="protected" style:print-content="true" style:text-align-source="fix" style:repeat-content="false" fo:border-left="none" fo:border-right="0.74pt solid #000000" style:rotation-angle="90" fo:border-top="0.74pt solid #000000" style:vertical-align="middle"/>
      <style:paragraph-properties fo:text-align="center"/>
      <style:text-properties style:text-outline="false" style:text-line-through-style="none" style:text-line-through-type="none" style:font-name="Arial" fo:font-size="10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10pt" style:language-asian="zh" style:country-asian="CN" style:font-style-asian="normal" style:font-weight-asian="bold" style:font-name-complex="Arial" style:font-size-complex="10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58" style:family="table-cell" style:parent-style-name="Default">
      <style:table-cell-properties style:cell-protect="protected" style:print-content="true" style:text-align-source="fix" style:repeat-content="false" fo:border="0.74pt solid #000000" style:rotation-angle="90" style:vertical-align="middle"/>
      <style:paragraph-properties fo:text-align="center"/>
    </style:style>
    <style:style style:name="ce59" style:family="table-cell" style:parent-style-name="Default">
      <style:table-cell-properties fo:border-bottom="0.74pt solid #000000" style:cell-protect="protected" style:print-content="true" fo:border-left="none" fo:border-right="none" fo:border-top="0.74pt solid #000000"/>
    </style:style>
    <style:style style:name="ce61" style:family="table-cell" style:parent-style-name="Default">
      <style:table-cell-properties style:cell-protect="protected" style:print-content="true" fo:border="0.74pt solid #000000"/>
      <style:text-properties fo:font-size="10pt" style:font-size-asian="10pt" style:font-size-complex="10pt"/>
    </style:style>
    <style:style style:name="ce62" style:family="table-cell" style:parent-style-name="Default">
      <style:table-cell-properties fo:border-bottom="0.74pt solid #000000" style:cell-protect="protected" style:print-content="true" fo:border-left="none" fo:border-right="0.74pt solid #000000" style:rotation-angle="90" fo:border-top="0.74pt solid #000000"/>
    </style:style>
    <style:style style:name="ce66" style:family="table-cell" style:parent-style-name="Default">
      <style:table-cell-properties fo:border-bottom="none" style:cell-protect="protected" style:print-content="true" fo:border-left="none" fo:border-right="none" style:rotation-angle="90" fo:border-top="0.74pt solid #000000"/>
    </style:style>
    <style:style style:name="ce67" style:family="table-cell" style:parent-style-name="Default">
      <style:table-cell-properties style:cell-protect="protected" style:print-content="true" fo:border="none" style:rotation-angle="90"/>
    </style:style>
    <style:style style:name="ce69" style:family="table-cell" style:parent-style-name="Default">
      <style:table-cell-properties fo:border-bottom="0.74pt solid #000000" style:cell-protect="protected" style:print-content="true" fo:border-left="none" fo:border-right="none" style:rotation-angle="90" fo:border-top="none"/>
    </style:style>
    <style:style style:name="ce65" style:family="table-cell" style:parent-style-name="Default">
      <style:table-cell-properties fo:border-bottom="none" style:cell-protect="protected" style:print-content="true" style:text-align-source="fix" style:repeat-content="false" fo:border-left="none" fo:border-right="0.74pt solid #000000" fo:border-top="0.74pt solid #000000" style:vertical-align="middle"/>
      <style:paragraph-properties fo:text-align="center"/>
    </style:style>
    <style:style style:name="ce68" style:family="table-cell" style:parent-style-name="Default">
      <style:table-cell-properties fo:border-bottom="0.74pt solid #000000" style:cell-protect="protected" style:print-content="true" fo:border-left="none" fo:border-right="0.74pt solid #000000" fo:border-top="none"/>
    </style:style>
    <style:style style:name="ce1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4" style:family="table-cell" style:parent-style-name="Default">
      <style:table-cell-properties style:glyph-orientation-vertical="0" fo:border-bottom="1.76pt solid #00008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bold" style:font-size-asian="11pt" style:font-style-asian="normal" style:font-weight-asian="bold" style:font-name-complex="Arial" style:font-size-complex="11pt" style:font-style-complex="normal" style:font-weight-complex="bold"/>
    </style:style>
    <style:style style:name="ce11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bold" style:font-size-asian="10.5pt" style:font-style-asian="normal" style:font-weight-asian="bold" style:font-name-complex="Arial" style:font-size-complex="10.5pt" style:font-style-complex="normal" style:font-weight-complex="bold"/>
    </style:style>
    <style:style style:name="ce79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8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77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0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3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9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9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06pt solid #000000" style:direction="ltr" fo:border-right="none" style:rotation-angle="0" style:rotation-align="none" style:shrink-to-fit="false" fo:border-top="0.06pt solid #000000" style:vertical-align="middle"/>
      <style:paragraph-properties fo:text-align="start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0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2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7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18" style:family="table-cell" style:parent-style-name="Default">
      <style:table-cell-properties style:glyph-orientation-vertical="0" fo:border-bottom="none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0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1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2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6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1" style:family="table-cell" style:parent-style-name="Default">
      <style:table-cell-properties style:glyph-orientation-vertical="0" fo:border-bottom="none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2" style:family="table-cell" style:parent-style-name="Default">
      <style:table-cell-properties style:glyph-orientation-vertical="0" fo:border-bottom="none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5" style:family="table-cell" style:parent-style-name="Default">
      <style:table-cell-properties fo:border-bottom="none" style:cell-protect="protected" style:print-content="true" fo:border-left="0.74pt solid #000000" fo:border-right="0.74pt solid #000000" fo:border-top="0.74pt solid #000000"/>
      <style:text-properties fo:font-weight="bold" style:font-weight-asian="bold" style:font-weight-complex="bold"/>
    </style:style>
    <style:style style:name="ce116" style:family="table-cell" style:parent-style-name="Default">
      <style:table-cell-properties fo:border-bottom="none" style:cell-protect="protected" style:print-content="true" fo:border-left="0.74pt solid #000000" fo:border-right="0.74pt solid #000000" fo:border-top="none"/>
    </style:style>
    <style:style style:name="ce142" style:family="table-cell" style:parent-style-name="Default">
      <style:table-cell-properties style:glyph-orientation-vertical="0" fo:border-bottom="0.74pt solid #000000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3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6" style:family="table-cell" style:parent-style-name="Default">
      <style:table-cell-properties style:glyph-orientation-vertical="0" fo:border-bottom="none" style:cell-protect="protected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7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48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.5pt" fo:font-style="normal" fo:text-shadow="none" style:text-underline-style="none" fo:font-weight="normal" style:font-size-asian="10.5pt" style:font-style-asian="normal" style:font-weight-asian="normal" style:font-name-complex="Arial" style:font-size-complex="10.5pt" style:font-style-complex="normal" style:font-weight-complex="normal"/>
    </style:style>
    <style:style style:name="ce150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1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3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5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8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4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59" style:family="table-cell" style:parent-style-name="Default">
      <style:table-cell-properties style:glyph-orientation-vertical="0" fo:border-bottom="none" style:cell-protect="none" style:print-content="tru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3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0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69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2" style:family="table-cell" style:parent-style-name="Default">
      <style:table-cell-properties style:cell-protect="none" style:print-content="true" style:text-align-source="fix" style:repeat-content="false" fo:border="0.74pt solid #000000" style:vertical-align="middle"/>
      <style:paragraph-properties fo:text-align="justify"/>
      <style:text-properties fo:font-weight="bold" style:font-weight-asian="bold" style:font-weight-complex="bold"/>
    </style:style>
    <style:style style:name="ce173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6" style:family="table-cell" style:parent-style-name="Default">
      <style:table-cell-properties style:cell-protect="protected" style:print-content="true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5" style:family="table-cell" style:parent-style-name="Default">
      <style:table-cell-properties fo:border-bottom="none" style:cell-protect="protected" style:print-content="true" fo:border-left="none" fo:padding="0.071cm" fo:border-right="none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7" style:family="table-cell" style:parent-style-name="Default">
      <style:table-cell-properties fo:border-bottom="0.74pt solid #000000" style:cell-protect="protected" style:print-content="true" fo:border-left="none" fo:padding="0.071cm" fo:border-right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4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05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2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1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06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33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6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78" style:family="table-cell" style:parent-style-name="Default">
      <style:table-cell-properties fo:border-bottom="0.74pt solid #000000" style:cell-protect="none" style:print-content="true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88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99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0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3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09" style:family="table-cell" style:parent-style-name="Default">
      <style:table-cell-properties style:glyph-orientation-vertical="0" fo:border-bottom="none" style:cell-protect="none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0" style:family="table-cell" style:parent-style-name="Default">
      <style:table-cell-properties style:glyph-orientation-vertical="0" fo:border-bottom="0.74pt solid #000000" style:cell-protect="none" style:print-content="tru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11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0.74pt solid #000000"/>
    </style:style>
    <style:style style:name="ce212" style:family="table-cell" style:parent-style-name="Default">
      <style:table-cell-properties style:glyph-orientation-vertical="0" fo:border-bottom="0.74pt solid #000000" style:cell-protect="none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3" style:family="table-cell" style:parent-style-name="Default">
      <style:table-cell-properties style:glyph-orientation-vertical="0" fo:border-bottom="none" style:cell-protect="none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4" style:family="table-cell" style:parent-style-name="Default">
      <style:table-cell-properties style:glyph-orientation-vertical="0" fo:border-bottom="none" style:cell-protect="none" style:print-content="tru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7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6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8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a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15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22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4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25" style:family="table-cell" style:parent-style-name="Default">
      <style:table-cell-properties fo:border-bottom="0.74pt solid #000000" style:cell-protect="none" style:print-content="true" fo:border-left="0.74pt solid #000000" fo:padding="0.071cm" fo:border-right="0.74pt solid #000000" fo:border-top="none"/>
      <style:text-properties fo:color="#c9211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29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fo:color="#c9211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0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3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35" style:family="table-cell" style:parent-style-name="Default">
      <style:table-cell-properties fo:border-bottom="0.74pt solid #000000" style:cell-protect="none" style:print-content="true" fo:border-left="0.74pt solid #000000" fo:padding="0.071cm" fo:border-right="0.74pt solid #000000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6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8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0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none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3" style:family="table-cell" style:parent-style-name="Default">
      <style:table-cell-properties fo:border-bottom="none" style:cell-protect="none" style:print-content="true" fo:border-left="0.74pt solid #000000" fo:border-right="0.74pt solid #000000" fo:border-top="0.74pt solid #000000"/>
    </style:style>
    <style:style style:name="ce246" style:family="table-cell" style:parent-style-name="Default">
      <style:table-cell-properties fo:border-bottom="none" style:cell-protect="none" style:print-content="true" fo:border-left="0.74pt solid #000000" fo:border-right="0.74pt solid #000000" fo:border-top="none"/>
      <style:text-properties fo:font-size="9pt" fo:font-weight="bold" style:font-size-asian="9pt" style:font-weight-asian="bold" style:font-size-complex="9pt" style:font-weight-complex="bold"/>
    </style:style>
    <style:style style:name="ce247" style:family="table-cell" style:parent-style-name="Default">
      <style:table-cell-properties fo:border-bottom="none" style:cell-protect="none" style:print-content="true" fo:border-left="0.74pt solid #000000" fo:border-right="0.74pt solid #000000" fo:border-top="none"/>
      <style:text-properties fo:color="#c9211e"/>
    </style:style>
    <style:style style:name="ce248" style:family="table-cell" style:parent-style-name="Default">
      <style:table-cell-properties fo:border-bottom="none" style:cell-protect="none" style:print-content="true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0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50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1" style:family="table-cell" style:parent-style-name="Default">
      <style:table-cell-properties fo:border-bottom="none" style:cell-protect="none" style:print-content="true" fo:border-left="0.74pt solid #000000" fo:padding="0.071cm" fo:border-right="0.74pt solid #000000" fo:border-top="none"/>
    </style:style>
    <style:style style:name="ce25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54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9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language="pt" fo:country="BR" fo:font-style="normal" fo:text-shadow="none" style:text-underline-style="none" fo:font-weight="bold" style:text-underline-mode="continuous" style:text-overline-mode="continuous" style:text-line-through-mode="continuous" style:font-name-asian="Microsoft YaHei" style:font-size-asian="9pt" style:language-asian="zh" style:country-asian="CN" style:font-style-asian="normal" style:font-weight-asian="bold" style:font-name-complex="Arial" style:font-size-complex="9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56" style:family="table-cell" style:parent-style-name="Default">
      <style:table-cell-properties style:cell-protect="protected" style:print-content="true" fo:border="none"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9" style:family="table-cell" style:parent-style-name="Default" style:data-style-name="N37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58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59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49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21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value-type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1" style:family="table-cell" style:parent-style-name="Default">
      <style:table-cell-properties style:glyph-orientation-vertical="0" style:cell-protect="protected" style:print-content="true" style:diagonal-bl-tr="none" style:diagonal-tl-br="none" style:text-align-source="value-type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c9211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62" style:family="table-cell" style:parent-style-name="Default">
      <style:table-cell-properties style:glyph-orientation-vertical="0" style:cell-protect="none" style:print-content="true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68" style:family="table-cell" style:parent-style-name="Default">
      <style:table-cell-properties fo:border-bottom="none" style:cell-protect="none" style:print-content="true" style:text-align-source="fix" style:repeat-content="false" fo:border-left="0.74pt solid #000000" fo:padding="0.071cm" fo:border-right="0.74pt solid #000000" fo:border-top="non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4" style:family="table-cell" style:parent-style-name="Default">
      <style:table-cell-properties fo:border-bottom="none" style:cell-protect="none" style:print-content="true" style:text-align-source="fix" style:repeat-content="false" fo:border-left="0.74pt solid #000000" fo:padding="0.071cm" fo:border-right="0.74pt solid #000000" fo:border-top="0.74pt solid #000000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6" style:family="table-cell" style:parent-style-name="Default">
      <style:table-cell-properties fo:border-bottom="0.74pt solid #000000" style:cell-protect="none" style:print-content="true" style:text-align-source="fix" style:repeat-content="false" fo:border-left="0.74pt solid #000000" fo:padding="0.071cm" fo:border-right="0.74pt solid #000000" fo:border-top="none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78" style:family="table-cell" style:parent-style-name="Default">
      <style:table-cell-properties style:cell-protect="protected" style:print-content="true" style:text-align-source="fix" style:repeat-content="false" fo:padding="0.071cm"/>
      <style:paragraph-properties fo:text-align="start" fo:margin-left="0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7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34" style:family="table-cell" style:parent-style-name="Default">
      <style:table-cell-properties style:glyph-orientation-vertical="0" style:cell-protect="protected" style:print-content="true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93" style:family="table-cell" style:parent-style-name="Default" style:data-style-name="N37">
      <style:table-cell-properties style:glyph-orientation-vertical="0" style:cell-protect="none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23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9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88" style:family="table-cell" style:parent-style-name="Default">
      <style:table-cell-properties fo:border-bottom="none" style:cell-protect="none" style:print-content="true" style:text-align-source="fix" style:repeat-content="false" fo:border-left="0.74pt solid #000000" fo:border-right="0.74pt solid #000000" fo:border-top="none"/>
      <style:paragraph-properties fo:text-align="center" fo:margin-left="0cm"/>
      <style:text-properties fo:font-size="9pt" fo:font-weight="normal" style:font-size-asian="9pt" style:font-weight-asian="normal" style:font-size-complex="9pt" style:font-weight-complex="normal"/>
    </style:style>
    <style:style style:name="ce290" style:family="table-cell" style:parent-style-name="Default">
      <style:table-cell-properties fo:border-bottom="none" style:cell-protect="none" style:print-content="true" fo:border-left="0.74pt solid #000000" fo:border-right="0.74pt solid #000000" fo:border-top="none"/>
    </style:style>
    <style:style style:name="ce292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297" style:family="table-cell" style:parent-style-name="Default">
      <style:table-cell-properties fo:border-bottom="none" style:cell-protect="none" style:print-content="true" style:diagonal-bl-tr="none" style:diagonal-tl-br="none" fo:border-left="0.74pt solid #000000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4" style:family="table-cell" style:parent-style-name="Default" style:data-style-name="N100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09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1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background-color="transparent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3" style:family="table-cell" style:parent-style-name="Default">
      <style:table-cell-properties fo:border-bottom="0.74pt solid #000000" style:cell-protect="none" style:print-content="true" style:diagonal-bl-tr="none" style:diagonal-tl-br="none" fo:border-left="0.74pt solid #000000" fo:padding="0.071cm" fo:border-right="0.74pt solid #000000" style:rotation-align="none" fo:border-top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8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19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3" style:family="table-cell" style:parent-style-name="Default">
      <style:table-cell-properties style:cell-protect="protected" style:print-content="true"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21" style:family="table-cell" style:parent-style-name="Default">
      <style:table-cell-properties style:glyph-orientation-vertical="0" fo:border-bottom="0.74pt solid #000000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2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07" style:family="table-cell" style:parent-style-name="Default">
      <style:table-cell-properties style:glyph-orientation-vertical="0" fo:border-bottom="none" style:cell-protect="none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5" style:family="table-cell" style:parent-style-name="Default">
      <style:table-cell-properties style:glyph-orientation-vertical="0" fo:border-bottom="none" style:cell-protect="protected" style:print-content="true" style:diagonal-bl-tr="none" style:diagonal-tl-br="none" style:text-align-source="fix" style:repeat-content="false" fo:wrap-option="no-wrap" fo:border-left="none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86" style:family="table-cell" style:parent-style-name="Default">
      <style:table-cell-properties style:glyph-orientation-vertical="0"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27" style:family="table-cell" style:parent-style-name="Default">
      <style:table-cell-properties fo:border-bottom="none" style:cell-protect="none" style:print-content="true" fo:border-left="none" fo:padding="0.071cm" fo:border-right="0.74pt solid #000000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" style:family="table-cell" style:parent-style-name="Default">
      <style:table-cell-properties style:cell-protect="protected" style:print-content="true" fo:padding="0.071cm"/>
    </style:style>
    <style:style style:name="ce316" style:family="table-cell" style:parent-style-name="Default">
      <style:table-cell-properties style:glyph-orientation-vertical="0" style:cell-protect="protected" style:print-content="true" style:diagonal-bl-tr="none" style:diagonal-tl-br="none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gr1" style:family="graphic">
      <style:graphic-properties draw:stroke="none" draw:fill="none" draw:textarea-horizontal-align="justify" draw:textarea-vertical-align="middle" fo:padding-top="0.056cm" fo:padding-bottom="0.056cm" fo:padding-left="0.056cm" fo:padding-right="0.056cm" draw:visible-area-left="0cm" draw:visible-area-top="0cm" draw:visible-area-width="27.253cm" draw:visible-area-height="6.448cm" draw:ole-draw-aspect="1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a"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/>
    </style:style>
    <style:style style:name="T2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style:use-window-font-color="true"/>
    </style:style>
    <style:style style:name="T3" style:family="text">
      <style:text-properties fo:color="#00000a" style:font-name="Arial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bold" style:font-weight-complex="bold" style:font-style-asian="normal" style:font-style-complex="normal"/>
    </style:style>
    <style:style style:name="T4" style:family="text">
      <style:text-properties style:font-name="Arial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bold" style:font-weight-complex="bold" style:font-style-asian="normal" style:font-style-complex="normal" style:use-window-font-color="true"/>
    </style:style>
    <style:style style:name="T5" style:family="text">
      <style:text-properties fo:color="#00000a"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/>
    </style:style>
    <style:style style:name="T6" style:family="text">
      <style:text-properties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 style:use-window-font-color="true"/>
    </style:style>
    <style:style style:name="T7" style:family="text">
      <style:text-properties style:use-window-font-color="true" style:font-name="Arial" fo:font-size="9pt" fo:font-weight="bold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bold" style:font-weight-complex="bold" style:font-style-asian="normal" style:font-style-complex="normal"/>
    </style:style>
    <style:style style:name="T8" style:family="text">
      <style:text-properties style:use-window-font-color="true"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fo:font-weight="normal" style:font-weight-asian="normal" style:font-weight-complex="normal"/>
    </style:style>
    <style:style style:name="T9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style:use-window-font-color="true" fo:font-weight="normal" style:font-weight-asian="normal" style:font-weight-complex="normal"/>
    </style:style>
    <style:style style:name="T10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style:use-window-font-color="true" fo:font-weight="bold" style:font-weight-asian="bold" style:font-weight-complex="bold"/>
    </style:style>
    <style:style style:name="T11" style:family="text">
      <style:text-properties style:font-name="Arial" fo:font-size="9pt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style-asian="normal" style:font-style-complex="normal" fo:color="#000099" fo:font-weight="normal" style:font-weight-asian="normal" style:font-weight-complex="normal"/>
    </style:style>
    <style:style style:name="T12" style:family="text">
      <style:text-properties style:font-name="Arial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size-asian="9pt" style:font-size-complex="9pt" style:font-weight-asian="normal" style:font-weight-complex="normal" style:font-style-asian="normal" style:font-style-complex="normal" fo:color="#00000a"/>
    </style:style>
    <style:style style:name="T13" style:family="text">
      <style:text-properties fo:color="#ff0000"/>
    </style:style>
    <style:style style:name="T14" style:family="text">
      <style:text-properties style:use-window-font-color="true" style:font-name="Arial" fo:font-weight="normal" style:text-underline-style="none" style:text-underline-color="font-color" style:text-line-through-type="none" fo:font-style="normal" style:text-outline="false" fo:text-shadow="none" style:text-position="0% 100%" style:font-name-complex="Arial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2023" table:style-name="ta1" table:protected="true" table:protection-key="5sQZ1DHXLH1t0+WDqvHNCw0w14Q=" table:protection-key-digest-algorithm="http://www.w3.org/2000/09/xmldsig#sha1">
        <loext:table-protection loext:select-protected-cells="true" loext:select-unprotected-cells="true"/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ce106"/>
        <table:table-column table:style-name="co4" table:default-cell-style-name="ce106"/>
        <table:table-column table:style-name="co5" table:default-cell-style-name="ce106"/>
        <table:table-column table:style-name="co6" table:number-columns-repeated="59" table:default-cell-style-name="ce106"/>
        <table:table-header-rows>
          <table:table-row table:style-name="ro1">
            <table:table-cell>
              <draw:frame table:end-cell-address="'2023'.C3" table:end-x="2.969cm" table:end-y="0.385cm" draw:z-index="0" draw:name="Picture 1" draw:style-name="gr1" draw:text-style-name="P1" svg:width="4.438cm" svg:height="1.072cm" svg:x="0cm" svg:y="0.413cm">
                <draw:object-ole draw:class-id="CBD2EDBE-65D0-11D1-b7b9-00a0c90646a9" xlink:href="./Object 1" xlink:type="simple" xlink:show="embed" xlink:actuate="onLoad">
                  <loext:p/>
                </draw:object-ole>
                <draw:image xlink:href="./ObjectReplacements/Object 1" xlink:type="simple" xlink:show="embed" xlink:actuate="onLoad"/>
              </draw:frame>
            </table:table-cell>
            <table:table-cell/>
            <table:table-cell table:style-name="ce13" table:number-columns-repeated="2"/>
            <table:table-cell table:style-name="ce107"/>
            <table:table-cell table:number-columns-repeated="59"/>
          </table:table-row>
          <table:table-row table:style-name="ro1">
            <table:table-cell table:number-columns-repeated="2"/>
            <table:table-cell table:style-name="ce13" table:number-columns-repeated="2"/>
            <table:table-cell table:style-name="ce107"/>
            <table:table-cell table:number-columns-repeated="59"/>
          </table:table-row>
          <table:table-row table:style-name="ro1">
            <table:table-cell table:style-name="ce108" table:number-columns-repeated="2"/>
            <table:table-cell table:style-name="ce14" table:number-columns-repeated="2"/>
            <table:table-cell table:style-name="ce108"/>
            <table:table-cell table:number-columns-repeated="59"/>
          </table:table-row>
          <table:table-row table:style-name="ro2">
            <table:table-cell table:number-columns-repeated="2"/>
            <table:table-cell table:style-name="Default" table:number-columns-repeated="62"/>
          </table:table-row>
          <table:table-row table:style-name="ro3">
            <table:table-cell table:style-name="ce3" office:value-type="string" calcext:value-type="string" table:number-columns-spanned="5" table:number-rows-spanned="1">
              <text:p>RELAÇÃO <text:s/>DE OCUPANTES DE FUNÇÕES GRATIFICADAS NA DESO</text:p>
            </table:table-cell>
            <table:covered-table-cell table:number-columns-repeated="3" table:style-name="ce12"/>
            <table:covered-table-cell table:style-name="ce234"/>
            <table:table-cell table:number-columns-repeated="59"/>
          </table:table-row>
          <table:table-row table:style-name="ro4">
            <table:table-cell table:style-name="ce5" table:number-columns-repeated="2"/>
            <table:table-cell table:style-name="ce114"/>
            <table:table-cell table:style-name="ce144" office:value-type="string" calcext:value-type="string">
              <text:p>Data da atualização:</text:p>
            </table:table-cell>
            <table:table-cell table:style-name="ce293" office:value-type="date" office:date-value="2024-01-09" calcext:value-type="date">
              <text:p>09/01/24</text:p>
            </table:table-cell>
            <table:table-cell table:number-columns-repeated="59"/>
          </table:table-row>
          <table:table-row table:style-name="ro1">
            <table:table-cell table:style-name="ce6"/>
            <table:table-cell table:style-name="ce51"/>
            <table:table-cell table:style-name="ce79" office:value-type="string" calcext:value-type="string">
              <text:p>UNIDADES ORGANIZACIONAIS / FUNÇÕES GRATIFICADAS</text:p>
            </table:table-cell>
            <table:table-cell table:style-name="ce151" office:value-type="string" calcext:value-type="string">
              <text:p>OCUPANTES</text:p>
            </table:table-cell>
            <table:table-cell table:style-name="ce151" office:value-type="string" calcext:value-type="string">
              <text:p>PORTARIA</text:p>
            </table:table-cell>
            <table:table-cell table:number-columns-repeated="59"/>
          </table:table-row>
        </table:table-header-rows>
        <table:table-row table:style-name="ro1">
          <table:table-cell table:style-name="ce7" office:value-type="string" calcext:value-type="string" table:number-columns-spanned="2" table:number-rows-spanned="27">
            <text:p>1.0.00.00/PR – PRESIDÊNCIA</text:p>
          </table:table-cell>
          <table:covered-table-cell table:style-name="ce7"/>
          <table:table-cell table:style-name="ce71" office:value-type="string" calcext:value-type="string">
            <text:p>DIRETOR PRESIDENTE</text:p>
          </table:table-cell>
          <table:table-cell table:style-name="ce105" office:value-type="string" calcext:value-type="string">
            <text:p>LUCIANO GOIS PAUL</text:p>
          </table:table-cell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2" office:value-type="string" calcext:value-type="string">
            <text:p>1.0.01.00/GAPR – GABINETE DA PRESIDÊNCIA</text:p>
          </table:table-cell>
          <table:table-cell table:style-name="ce127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hefe de Gabinete</text:p>
          </table:table-cell>
          <table:table-cell table:style-name="ce111" office:value-type="string" calcext:value-type="string">
            <text:p>Godofredo Couto Cardoso <text:s/></text:p>
          </table:table-cell>
          <table:table-cell table:style-name="ce223" office:value-type="string" calcext:value-type="string">
            <text:p>Nº 079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/>
          <table:table-cell table:style-name="ce111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 (a) Técnico (a)</text:p>
          </table:table-cell>
          <table:table-cell table:style-name="ce111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s (as) do Presidente</text:p>
          </table:table-cell>
          <table:table-cell table:style-name="ce127" office:value-type="string" calcext:value-type="string">
            <text:p>Maria do Socorro Menezes de Melo</text:p>
          </table:table-cell>
          <table:table-cell table:style-name="ce223" office:value-type="string" calcext:value-type="string">
            <text:p>Nº 071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s (as) do Presidente</text:p>
          </table:table-cell>
          <table:table-cell table:style-name="ce127" office:value-type="string" calcext:value-type="string">
            <text:p>Lidiane Costa Macedo</text:p>
          </table:table-cell>
          <table:table-cell table:style-name="ce223" office:value-type="string" calcext:value-type="string">
            <text:p>Nº 170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s (as) do Presidente</text:p>
          </table:table-cell>
          <table:table-cell table:style-name="ce127" office:value-type="string" calcext:value-type="string">
            <text:p>Marcelo Alves Cândido </text:p>
          </table:table-cell>
          <table:table-cell table:style-name="ce223" office:value-type="string" calcext:value-type="string">
            <text:p>N° 209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o Gabinete</text:p>
          </table:table-cell>
          <table:table-cell table:style-name="ce127" office:value-type="string" calcext:value-type="string">
            <text:p>Ligia Santos da Silva Carvalho </text:p>
          </table:table-cell>
          <table:table-cell table:style-name="ce223" office:value-type="string" calcext:value-type="string">
            <text:p>Nº 3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Motorista do Presidente</text:p>
          </table:table-cell>
          <table:table-cell table:style-name="ce206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1" office:value-type="string" calcext:value-type="string">
            <text:p>1.0.03.00/APGE – ASSESSORIA DE PLANEJAMENTO E GESTÃO EMPRESARIAL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 </text:p>
          </table:table-cell>
          <table:table-cell table:style-name="ce111" office:value-type="string" calcext:value-type="string">
            <text:p>Camilla Araújo Coelho Oliveira</text:p>
          </table:table-cell>
          <table:table-cell table:style-name="ce223" office:value-type="string" calcext:value-type="string">
            <text:p>Nº 161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.</text:p>
          </table:table-cell>
          <table:table-cell table:style-name="ce176" office:value-type="string" calcext:value-type="string">
            <text:p>Lucélia Pena de Faro</text:p>
          </table:table-cell>
          <table:table-cell table:style-name="ce289" office:value-type="string" calcext:value-type="string">
            <text:p>Nº 079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81" office:value-type="string" calcext:value-type="string">
            <text:p>1.0.03.01/COCR – COORDENAÇÃO DE ORÇAMENTO E CAPTAÇÃO DE RECURSOS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Ronald Gabriel de Souza Andrade</text:p>
          </table:table-cell>
          <table:table-cell table:style-name="ce289" office:value-type="string" calcext:value-type="string">
            <text:p>Nº 105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81" office:value-type="string" calcext:value-type="string">
            <text:p>1.0.03.02/COPG – COORDENAÇÃO DE PLANEJAMENTO E GESTÃO DE RISCOS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Victor de Araujo Barbosa</text:p>
          </table:table-cell>
          <table:table-cell table:style-name="ce223" office:value-type="string" calcext:value-type="string">
            <text:p>Nº 137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1" office:value-type="string" calcext:value-type="string">
            <text:p>1.0.05.00/ACOI – ASSESSORIA DE CONTROLE INTERNO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 </text:p>
          </table:table-cell>
          <table:table-cell table:style-name="ce111" office:value-type="string" calcext:value-type="string">
            <text:p>Rubéns Carlos De Figueiredo</text:p>
          </table:table-cell>
          <table:table-cell table:style-name="ce223" office:value-type="string" calcext:value-type="string">
            <text:p>N°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</text:p>
          </table:table-cell>
          <table:table-cell table:style-name="ce178" office:value-type="string" calcext:value-type="string">
            <text:p>Silvânia Andrade Oliveira</text:p>
          </table:table-cell>
          <table:table-cell table:style-name="ce289" office:value-type="string" calcext:value-type="string">
            <text:p>N°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1" office:value-type="string" calcext:value-type="string">
            <text:p>1.0.06.00/ASCI – ASSESSORIA DE COMUNICAÇÃO INSTITUCIONAL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</text:p>
          </table:table-cell>
          <table:table-cell table:style-name="ce111" office:value-type="string" calcext:value-type="string">
            <text:p>Adel Riquison Ribeiro Nunes</text:p>
          </table:table-cell>
          <table:table-cell table:style-name="ce223" office:value-type="string" calcext:value-type="string">
            <text:p>Nº 139/23</text:p>
          </table:table-cell>
          <table:table-cell table:number-columns-repeated="3"/>
          <table:table-cell table:style-name="ce316"/>
          <table:table-cell table:number-columns-repeated="55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</text:p>
          </table:table-cell>
          <table:table-cell table:style-name="ce176" office:value-type="string" calcext:value-type="string">
            <text:p>Ana Cristina Oliveira Silva</text:p>
          </table:table-cell>
          <table:table-cell table:style-name="ce289" office:value-type="string" calcext:value-type="string">
            <text:p>Nº 079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1" office:value-type="string" calcext:value-type="string">
            <text:p>1.0.07.00/ASGQ – ASSESSORIA DE GESTÃO DA QUALIDADE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 </text:p>
          </table:table-cell>
          <table:table-cell table:style-name="ce111" office:value-type="string" calcext:value-type="string">
            <text:p>Isabel Cristina Pereira Alves</text:p>
          </table:table-cell>
          <table:table-cell table:style-name="ce223" office:value-type="string" calcext:value-type="string">
            <text:p>Nº 079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Assessoria</text:p>
          </table:table-cell>
          <table:table-cell table:style-name="ce127" office:value-type="string" calcext:value-type="string">
            <text:p>Ana Paula Amorim dos Santos</text:p>
          </table:table-cell>
          <table:table-cell table:style-name="ce223" office:value-type="string" calcext:value-type="string">
            <text:p>N° 076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0"/>
          <table:table-cell table:style-name="ce188"/>
          <table:table-cell table:style-name="ce176"/>
          <table:table-cell table:number-columns-repeated="59"/>
        </table:table-row>
        <table:table-row table:style-name="ro1">
          <table:table-cell table:style-name="ce9" office:value-type="string" calcext:value-type="string" table:number-columns-spanned="2" table:number-rows-spanned="17">
            <text:p>1.0.00.00/PR <text:s/>- PRESIDÊNCIA</text:p>
          </table:table-cell>
          <table:covered-table-cell table:style-name="ce9"/>
          <table:table-cell table:style-name="ce71"/>
          <table:table-cell table:style-name="ce199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9"/>
          <table:table-cell table:style-name="ce72" office:value-type="string" calcext:value-type="string">
            <text:p>1.0.09.00/OUVI – OUVIDORIA </text:p>
          </table:table-cell>
          <table:table-cell table:style-name="ce200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9"/>
          <table:table-cell table:style-name="ce38" office:value-type="string" calcext:value-type="string">
            <text:p>Ouvidor (a)</text:p>
          </table:table-cell>
          <table:table-cell table:style-name="ce111" office:value-type="string" calcext:value-type="string">
            <text:p>Ana Paula Melo Figueiredo</text:p>
          </table:table-cell>
          <table:table-cell table:style-name="ce223" office:value-type="string" calcext:value-type="string">
            <text:p>Nº 290/23</text:p>
          </table:table-cell>
          <table:table-cell table:number-columns-repeated="59"/>
        </table:table-row>
        <table:table-row table:style-name="ro1">
          <table:covered-table-cell table:number-columns-repeated="2" table:style-name="ce9"/>
          <table:table-cell table:style-name="ce77" office:value-type="string" calcext:value-type="string">
            <text:p>Secretário (a) Ouvidoria</text:p>
          </table:table-cell>
          <table:table-cell table:style-name="ce183" office:value-type="string" calcext:value-type="string">
            <text:p>Maria da Conceição Leite Santos</text:p>
          </table:table-cell>
          <table:table-cell table:style-name="ce289" office:value-type="string" calcext:value-type="string">
            <text:p>Nº 087/18</text:p>
          </table:table-cell>
          <table:table-cell table:number-columns-repeated="59"/>
        </table:table-row>
        <table:table-row table:style-name="ro1">
          <table:covered-table-cell table:number-columns-repeated="2" table:style-name="ce9"/>
          <table:table-cell table:style-name="ce71" office:value-type="string" calcext:value-type="string">
            <text:p>1.0.10.00/AMKT – ASSESSORIA DE MARKETING</text:p>
          </table:table-cell>
          <table:table-cell table:style-name="ce199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Assessor(a)</text:p>
          </table:table-cell>
          <table:table-cell table:style-name="ce202" office:value-type="string" calcext:value-type="string">
            <text:p>Eder Meneses Souza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</text:p>
          </table:table-cell>
          <table:table-cell table:style-name="ce183" office:value-type="string" calcext:value-type="string">
            <text:p>Rita de Cássia Santos Silva</text:p>
          </table:table-cell>
          <table:table-cell table:style-name="ce289" office:value-type="string" calcext:value-type="string">
            <text:p>Nº 136/23</text:p>
          </table:table-cell>
          <table:table-cell table:number-columns-repeated="59"/>
        </table:table-row>
        <table:table-row table:style-name="ro1">
          <table:covered-table-cell table:style-name="ce9"/>
          <table:covered-table-cell table:style-name="ce8"/>
          <table:table-cell table:style-name="ce71" office:value-type="string" calcext:value-type="string">
            <text:p>1.1.00.00/SJUR – SUPERINTENDÊNCIA JURÍDICA</text:p>
          </table:table-cell>
          <table:table-cell table:style-name="ce199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intendente </text:p>
          </table:table-cell>
          <table:table-cell table:style-name="ce202" office:value-type="string" calcext:value-type="string">
            <text:p>André Luiz Pereira De Oliveira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Superintendência</text:p>
          </table:table-cell>
          <table:table-cell table:style-name="ce183" office:value-type="string" calcext:value-type="string">
            <text:p>Thiago Melo Santos</text:p>
          </table:table-cell>
          <table:table-cell table:style-name="ce289" office:value-type="string" calcext:value-type="string">
            <text:p>Nº 098/23</text:p>
          </table:table-cell>
          <table:table-cell table:style-name="ce278"/>
          <table:table-cell table:number-columns-repeated="58"/>
        </table:table-row>
        <table:table-row table:style-name="ro1">
          <table:covered-table-cell table:style-name="ce9"/>
          <table:covered-table-cell table:style-name="ce8"/>
          <table:table-cell table:style-name="ce93" office:value-type="string" calcext:value-type="string">
            <text:p>1.1.01.00/GECO – GERÊNCIA DO CONTENCIOSO</text:p>
          </table:table-cell>
          <table:table-cell table:style-name="ce199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202" office:value-type="string" calcext:value-type="string">
            <text:p>Layana Carvalho Almeida Maynard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83" office:value-type="string" calcext:value-type="string">
            <text:p>Eliane de Oliveira Costa</text:p>
          </table:table-cell>
          <table:table-cell table:style-name="ce289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1.1.02.00/ GERE – GERÊNCIA DE REGULAÇÃO</text:p>
          </table:table-cell>
          <table:table-cell table:style-name="ce199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202" office:value-type="string" calcext:value-type="string">
            <text:p>Vinicius Rodrigues Cavalcante </text:p>
          </table:table-cell>
          <table:table-cell table:style-name="ce223" office:value-type="string" calcext:value-type="string">
            <text:p>Nº 30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00" office:value-type="string" calcext:value-type="string">
            <text:p>Valfredo Dantas Santos Filho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/>
          <table:table-cell table:style-name="ce200"/>
          <table:table-cell table:style-name="ce223"/>
          <table:table-cell table:number-columns-repeated="59"/>
        </table:table-row>
        <table:table-row table:style-name="ro1">
          <table:table-cell table:style-name="ce6" office:value-type="string" calcext:value-type="string" table:number-columns-spanned="2" table:number-rows-spanned="10">
            <text:p>2.0.00.00/DGC </text:p>
          </table:table-cell>
          <table:covered-table-cell table:style-name="ce48"/>
          <table:table-cell table:style-name="ce93" office:value-type="string" calcext:value-type="string">
            <text:p>DIRETOR DE GESTÃO CORPORATIVA</text:p>
          </table:table-cell>
          <table:table-cell table:style-name="ce133" office:value-type="string" calcext:value-type="string">
            <text:p>RICARDO PEREIRA SIMÕES DOS REIS</text:p>
          </table:table-cell>
          <table:table-cell table:style-name="ce128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hefe de Gabinete</text:p>
          </table:table-cell>
          <table:table-cell table:style-name="ce127" office:value-type="string" calcext:value-type="string">
            <text:p>Luiz Tiago Vieira Santos</text:p>
          </table:table-cell>
          <table:table-cell table:style-name="ce223" office:value-type="string" calcext:value-type="string">
            <text:p>N° 008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Alba Lopes Silveira </text:p>
          </table:table-cell>
          <table:table-cell table:style-name="ce223" office:value-type="string" calcext:value-type="string">
            <text:p>Nº 080/18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s (as) do Diretor</text:p>
          </table:table-cell>
          <table:table-cell table:style-name="ce206" office:value-type="string" calcext:value-type="string">
            <text:p>vago</text:p>
          </table:table-cell>
          <table:table-cell table:style-name="ce223" office:value-type="string" calcext:value-type="string">
            <text:p><text:s/>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38" office:value-type="string" calcext:value-type="string">
            <text:p>Motorista do Diretor</text:p>
          </table:table-cell>
          <table:table-cell table:style-name="ce206" office:value-type="string" calcext:value-type="string">
            <text:p>vago</text:p>
          </table:table-cell>
          <table:table-cell table:style-name="ce127"/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77"/>
          <table:table-cell table:style-name="ce188"/>
          <table:table-cell table:style-name="ce176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1" office:value-type="string" calcext:value-type="string">
            <text:p>2.0.01.00/ATGC – ASSESSORIA TÉCNICA DE GESTÃO CORPORATIVA</text:p>
          </table:table-cell>
          <table:table-cell table:style-name="ce133"/>
          <table:table-cell table:style-name="ce128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Assessor (a) Técnico (a)</text:p>
          </table:table-cell>
          <table:table-cell table:style-name="ce209" office:value-type="string" calcext:value-type="string">
            <text:p>Samirinys Alves Pereira Lemos</text:p>
          </table:table-cell>
          <table:table-cell table:style-name="ce223" office:value-type="string" calcext:value-type="string">
            <text:p>Nº 132/19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 (a) da Assessoria</text:p>
          </table:table-cell>
          <table:table-cell table:style-name="ce176" office:value-type="string" calcext:value-type="string">
            <text:p>Daniel Carlos Aragão Melo Santos</text:p>
          </table:table-cell>
          <table:table-cell table:style-name="ce223" office:value-type="string" calcext:value-type="string">
            <text:p>Nº 004/24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/>
          <table:table-cell table:style-name="ce176"/>
          <table:table-cell table:style-name="ce289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table-cell table:style-name="ce6" office:value-type="string" calcext:value-type="string" table:number-columns-spanned="2" table:number-rows-spanned="27">
            <text:p>2.0.00.00/DGC <text:s/>- DIRETORIA DE GESTÃO CORPORATIVA</text:p>
          </table:table-cell>
          <table:covered-table-cell table:style-name="ce49"/>
          <table:table-cell table:style-name="ce38"/>
          <table:table-cell table:style-name="ce127"/>
          <table:table-cell table:style-name="ce223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95" office:value-type="string" calcext:value-type="string">
            <text:p>2.0.02.00/GTIC – GERÊNCIA DE TECNOLOGIA DA INFORMAÇÃO E COMUNICAÇÃO </text:p>
          </table:table-cell>
          <table:table-cell table:style-name="ce202"/>
          <table:table-cell table:style-name="ce127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Ronaldo Moreira de melo Júnior</text:p>
          </table:table-cell>
          <table:table-cell table:style-name="ce223" office:value-type="string" calcext:value-type="string">
            <text:p>Nº 110/22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Ana Caroline Castro Silveira</text:p>
          </table:table-cell>
          <table:table-cell table:style-name="ce223" office:value-type="string" calcext:value-type="string">
            <text:p>Nº 119/21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97" office:value-type="string" calcext:value-type="string">
            <text:p>2.0.02.01/CDES – COORDENAÇÃO DE DESENVOLVIMENTO</text:p>
          </table:table-cell>
          <table:table-cell table:style-name="ce105"/>
          <table:table-cell table:style-name="ce211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200" office:value-type="string" calcext:value-type="string">
            <text:p>Herderson Alves Costa</text:p>
          </table:table-cell>
          <table:table-cell table:style-name="ce223" office:value-type="string" calcext:value-type="string">
            <text:p>Nº 109/23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100" office:value-type="string" calcext:value-type="string">
            <text:p>2.0.02.02/CINF – COORDENAÇÃO DE INFRAESTRUTURA</text:p>
          </table:table-cell>
          <table:table-cell table:style-name="ce199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210" office:value-type="string" calcext:value-type="string">
            <text:p>Jéssica da Silva Santos</text:p>
          </table:table-cell>
          <table:table-cell table:style-name="ce223" office:value-type="string" calcext:value-type="string">
            <text:p>Nº 167/18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97" office:value-type="string" calcext:value-type="string">
            <text:p>2.0.02.03/CSUS – COORDENAÇÃO DE SUPORTE AOS USUÁRIOS</text:p>
          </table:table-cell>
          <table:table-cell table:style-name="ce211" table:number-columns-repeated="2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212" office:value-type="string" calcext:value-type="string">
            <text:p>João Avelino Santos </text:p>
          </table:table-cell>
          <table:table-cell table:style-name="ce223" office:value-type="string" calcext:value-type="string">
            <text:p>Nº 195/18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8"/>
          <table:table-cell table:style-name="ce71" office:value-type="string" calcext:value-type="string">
            <text:p>2.0.03.00/GGPE – GERÊNCIA DE GESTÃO DE PESSOAS </text:p>
          </table:table-cell>
          <table:table-cell table:style-name="ce133"/>
          <table:table-cell table:style-name="ce128"/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Everton de Castro Santos</text:p>
          </table:table-cell>
          <table:table-cell table:style-name="ce223" office:value-type="string" calcext:value-type="string">
            <text:p>N° 001/23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Kàtia Cilene Oliveira Barros</text:p>
          </table:table-cell>
          <table:table-cell table:style-name="ce223" office:value-type="string" calcext:value-type="string">
            <text:p>Nº 147/19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Kamila Freitas S. dos Santos</text:p>
          </table:table-cell>
          <table:table-cell table:style-name="ce289" office:value-type="string" calcext:value-type="string">
            <text:p>N°032/22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101" office:value-type="string" calcext:value-type="string">
            <text:p>2.0.03.01/CADP – COORDENAÇÃO DE ADMINISTRAÇÃO DE PESSOAL</text:p>
          </table:table-cell>
          <table:table-cell table:style-name="ce199"/>
          <table:table-cell table:style-name="ce128"/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Hans Maciel dos Santos</text:p>
          </table:table-cell>
          <table:table-cell table:style-name="ce289" office:value-type="string" calcext:value-type="string">
            <text:p>N° 177/22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101" office:value-type="string" calcext:value-type="string">
            <text:p>2.0.03.02/CDPE – COORDENAÇÃO DE DESENVOLVIMENTO DE PESSOAS</text:p>
          </table:table-cell>
          <table:table-cell table:style-name="ce213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Meciana Muniz Pinheiro Silva</text:p>
          </table:table-cell>
          <table:table-cell table:style-name="ce289" office:value-type="string" calcext:value-type="string">
            <text:p>Nº 058/20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101" office:value-type="string" calcext:value-type="string">
            <text:p>2.0.03.03/CSCR – COORDENAÇÃO DE SELEÇÃO, CARREIRA E REMUNERAÇÃO</text:p>
          </table:table-cell>
          <table:table-cell table:style-name="ce213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ntônio Costa Santos Neto</text:p>
          </table:table-cell>
          <table:table-cell table:style-name="ce289" office:value-type="string" calcext:value-type="string">
            <text:p>N° 160/22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48"/>
          <table:table-cell table:style-name="ce101" office:value-type="string" calcext:value-type="string">
            <text:p>2.0.03.04/CSSB – COORDENAÇÃO DE SERVIÇO SOCIAL E BENEFÍCIOS</text:p>
          </table:table-cell>
          <table:table-cell table:style-name="ce199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Maria Aparecida Calazans Mota</text:p>
          </table:table-cell>
          <table:table-cell table:style-name="ce223" office:value-type="string" calcext:value-type="string">
            <text:p>Nº 287/23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1" office:value-type="string" calcext:value-type="string">
            <text:p>2.0.04.00/GGSS – GERÊNCIA DE GESTÃO DE SAÚDE E SEGURANÇA DO TRABALHO</text:p>
          </table:table-cell>
          <table:table-cell table:style-name="ce133"/>
          <table:table-cell table:style-name="ce128"/>
          <table:table-cell table:style-name="ce256"/>
          <table:table-cell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Christiane Souza Sampaio</text:p>
          </table:table-cell>
          <table:table-cell table:style-name="ce223" office:value-type="string" calcext:value-type="string">
            <text:p>N° 084/22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49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Marcello Eduardo Kierkigard L Campos</text:p>
          </table:table-cell>
          <table:table-cell table:style-name="ce289" office:value-type="string" calcext:value-type="string">
            <text:p>Nº 080/18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101" office:value-type="string" calcext:value-type="string">
            <text:p>2.0.04.01/CSOC – COORDENAÇÃO DE SAÚDE OCUPACIONAL</text:p>
          </table:table-cell>
          <table:table-cell table:style-name="ce199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Diego Leonardo Cruz Lima Garcia</text:p>
          </table:table-cell>
          <table:table-cell table:style-name="ce289" office:value-type="string" calcext:value-type="string">
            <text:p>N° 144/22</text:p>
          </table:table-cell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table-cell table:style-name="ce15" office:value-type="string" calcext:value-type="string" table:number-columns-spanned="2" table:number-rows-spanned="20">
            <text:p>2.0.00.00/DGC <text:s/>- DIRETORIA DE GESTÃO CORPORATIVA</text:p>
          </table:table-cell>
          <table:covered-table-cell table:style-name="ce49"/>
          <table:table-cell table:style-name="ce81" office:value-type="string" calcext:value-type="string">
            <text:p>2.0.04.02/CSTR – COORDENAÇÃO DE SEGURANÇA DO TRABALHO</text:p>
          </table:table-cell>
          <table:table-cell table:style-name="ce214"/>
          <table:table-cell table:style-name="ce127"/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lan Gomes Cardoso </text:p>
          </table:table-cell>
          <table:table-cell table:style-name="ce289" office:value-type="string" calcext:value-type="string">
            <text:p>Nº 153/19</text:p>
          </table:table-cell>
          <table:table-cell/>
          <table:table-cell table:style-name="ce1"/>
          <table:table-cell table:style-name="Default"/>
          <table:table-cell table:number-columns-repeated="56"/>
        </table:table-row>
        <table:table-row table:style-name="ro1">
          <table:covered-table-cell table:style-name="ce15"/>
          <table:covered-table-cell table:style-name="ce49"/>
          <table:table-cell table:style-name="ce102" office:value-type="string" calcext:value-type="string">
            <text:p>2.0.05.00/GAAD - GERÊNCIA DE APOIO ADMINISTRATIVO</text:p>
          </table:table-cell>
          <table:table-cell table:style-name="ce152"/>
          <table:table-cell table:style-name="ce128"/>
          <table:table-cell table:number-columns-repeated="2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José Gregório Dos S. Filho</text:p>
          </table:table-cell>
          <table:table-cell table:style-name="ce223" office:value-type="string" calcext:value-type="string">
            <text:p>N° 157/22</text:p>
          </table:table-cell>
          <table:table-cell/>
          <table:table-cell table:style-name="ce169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ecretário (a) da Gerência</text:p>
          </table:table-cell>
          <table:table-cell table:style-name="ce237"/>
          <table:table-cell table:style-name="ce289"/>
          <table:table-cell/>
          <table:table-cell table:style-name="ce147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48"/>
          <table:table-cell table:style-name="ce110" office:value-type="string" calcext:value-type="string">
            <text:p>2.0.05.01/CAPA - COORDENAÇÃO DE ADMINISTRAÇÃO PATRIMONIAL</text:p>
          </table:table-cell>
          <table:table-cell table:style-name="ce152"/>
          <table:table-cell table:style-name="ce128"/>
          <table:table-cell/>
          <table:table-cell table:style-name="ce147"/>
          <table:table-cell table:style-name="Default"/>
          <table:table-cell table:number-columns-repeated="56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Wallace de Santana Oliveira</text:p>
          </table:table-cell>
          <table:table-cell table:style-name="ce223" office:value-type="string" calcext:value-type="string">
            <text:p>Nº 021/22</text:p>
          </table:table-cell>
          <table:table-cell/>
          <table:table-cell table:style-name="ce147"/>
          <table:table-cell table:style-name="Default"/>
          <table:table-cell table:number-columns-repeated="56"/>
        </table:table-row>
        <table:table-row table:style-name="ro1">
          <table:covered-table-cell table:style-name="ce6"/>
          <table:covered-table-cell table:style-name="ce48"/>
          <table:table-cell table:style-name="ce110" office:value-type="string" calcext:value-type="string">
            <text:p>2.0.05.02/CSGE - COORDENAÇÃO DE SERVIÇOS GERAIS</text:p>
          </table:table-cell>
          <table:table-cell table:style-name="ce213"/>
          <table:table-cell table:style-name="ce128"/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6"/>
          <table:covered-table-cell table:style-name="ce4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Douglas Oliveira Azevedo</text:p>
          </table:table-cell>
          <table:table-cell table:style-name="ce223" office:value-type="string" calcext:value-type="string">
            <text:p>N° 81/23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6"/>
          <table:covered-table-cell table:style-name="ce49"/>
          <table:table-cell table:style-name="ce110" office:value-type="string" calcext:value-type="string">
            <text:p>2.0.05.03/CATR - COORDENAÇÃO DE ADMINISTRAÇÃO DE TRANSPORTE</text:p>
          </table:table-cell>
          <table:table-cell table:style-name="ce213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Mario Roberto da Silva Júnior</text:p>
          </table:table-cell>
          <table:table-cell table:style-name="ce223" office:value-type="string" calcext:value-type="string">
            <text:p>N° 003/23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110" office:value-type="string" calcext:value-type="string">
            <text:p>2.0.05.04/CARP - COORDENAÇÃO DE ARQUIVO E PROTOCOLO</text:p>
          </table:table-cell>
          <table:table-cell table:style-name="ce152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Raquel Lima Menezes Freire</text:p>
          </table:table-cell>
          <table:table-cell table:style-name="ce223" office:value-type="string" calcext:value-type="string">
            <text:p>Nº 223/23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102" office:value-type="string" calcext:value-type="string">
            <text:p>2.0.06.00/GCAL - GERÊNCIA DE COMPRAS E ALMOXARIFADO</text:p>
          </table:table-cell>
          <table:table-cell table:style-name="ce216"/>
          <table:table-cell table:style-name="ce128"/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Tiago Sanas Alves Centurion </text:p>
          </table:table-cell>
          <table:table-cell table:style-name="ce223" office:value-type="string" calcext:value-type="string">
            <text:p>Nº 307/23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Kissia Paula Socorro Fraga Moraes </text:p>
          </table:table-cell>
          <table:table-cell table:style-name="ce223" office:value-type="string" calcext:value-type="string">
            <text:p>Nº 080/18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110" office:value-type="string" calcext:value-type="string">
            <text:p><text:span text:style-name="T1">2.0.06.01/CCOM - </text:span><text:span text:style-name="T2">COORDENAÇÃO DE COMPRAS</text:span></text:p>
          </table:table-cell>
          <table:table-cell table:style-name="ce128" table:number-columns-repeated="2"/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Cristiani Rocha de Andrade</text:p>
          </table:table-cell>
          <table:table-cell table:style-name="ce223" office:value-type="string" calcext:value-type="string">
            <text:p>Nº 036/21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49"/>
          <table:table-cell table:style-name="ce110" office:value-type="string" calcext:value-type="string">
            <text:p><text:span text:style-name="T1">2.0.06.02/CALM - </text:span><text:span text:style-name="T2">COORDENAÇÃO DE ALMOXARIFADO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1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Rafael Rodrigues dos Santos da Guia </text:p>
          </table:table-cell>
          <table:table-cell table:style-name="ce289" office:value-type="string" calcext:value-type="string">
            <text:p>Nº 080/18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table-cell table:style-name="ce6" office:value-type="string" calcext:value-type="string" table:number-columns-spanned="2" table:number-rows-spanned="7">
            <text:p>3.0.00.00/DMAE</text:p>
          </table:table-cell>
          <table:covered-table-cell table:style-name="ce8"/>
          <table:table-cell table:style-name="ce38"/>
          <table:table-cell table:style-name="ce127"/>
          <table:table-cell table:style-name="ce223"/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6"/>
          <table:covered-table-cell table:style-name="ce48"/>
          <table:table-cell table:style-name="ce112" office:value-type="string" calcext:value-type="string">
            <text:p>DIRETOR DE MEIO AMBIENTE E EXPANSÃO</text:p>
          </table:table-cell>
          <table:table-cell table:style-name="ce202" office:value-type="string" calcext:value-type="string">
            <text:p>Kleber Curvelo Fontes</text:p>
          </table:table-cell>
          <table:table-cell table:style-name="ce223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Chefe de Gabinete</text:p>
          </table:table-cell>
          <table:table-cell table:style-name="ce127" office:value-type="string" calcext:value-type="string">
            <text:p>André Fernando Batista de Araújo</text:p>
          </table:table-cell>
          <table:table-cell table:style-name="ce223" office:value-type="string" calcext:value-type="string">
            <text:p>Nº 061/19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Ana Maria da Silva Teixeira<text:span text:style-name="T13"> *</text:span></text:p>
          </table:table-cell>
          <table:table-cell table:style-name="ce223" office:value-type="string" calcext:value-type="string">
            <text:p>Nº 043/23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Luciana Cristóvão dos Santos</text:p>
          </table:table-cell>
          <table:table-cell table:style-name="ce223" office:value-type="string" calcext:value-type="string">
            <text:p>Nº 114/19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Motorista do Diretor</text:p>
          </table:table-cell>
          <table:table-cell table:style-name="ce127" office:value-type="string" calcext:value-type="string">
            <text:p>Cristian Barreto Silva</text:p>
          </table:table-cell>
          <table:table-cell table:style-name="ce223" office:value-type="string" calcext:value-type="string">
            <text:p>Nº 115/20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Gerente de Novos Negócios(Função Temporária, equivalente a FG-5) <text:s/>- Vigência 10/01/23 a 09/01/25</text:p>
          </table:table-cell>
          <table:table-cell table:style-name="ce176" office:value-type="string" calcext:value-type="string">
            <text:p>Marcelo Luiz Monteiro</text:p>
          </table:table-cell>
          <table:table-cell table:style-name="ce289" office:value-type="string" calcext:value-type="string">
            <text:p>Nº 001/23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table-cell table:style-name="ce7" office:value-type="string" calcext:value-type="string" table:number-columns-spanned="2" table:number-rows-spanned="27">
            <text:p>3.0.00.00/DMAE – DIRETORIA DE MEIO AMBIENTE E ENGENHARIA</text:p>
          </table:table-cell>
          <table:covered-table-cell table:style-name="ce18"/>
          <table:table-cell table:style-name="ce38"/>
          <table:table-cell table:style-name="ce127"/>
          <table:table-cell table:style-name="ce223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117" office:value-type="string" calcext:value-type="string">
            <text:p>3.0.01.00/ATME - ASSESSORIA TÉCNICA DE MEIO AMBIENTE E EXPANSÃO</text:p>
          </table:table-cell>
          <table:table-cell table:style-name="ce217"/>
          <table:table-cell table:style-name="ce127"/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118" office:value-type="string" calcext:value-type="string">
            <text:p>Assessor (a) Técnico (a)</text:p>
          </table:table-cell>
          <table:table-cell table:style-name="ce111" office:value-type="string" calcext:value-type="string">
            <text:p>Viviane Francis Silva Correia</text:p>
          </table:table-cell>
          <table:table-cell table:style-name="ce223" office:value-type="string" calcext:value-type="string">
            <text:p>Nº 054/19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Assessoria</text:p>
          </table:table-cell>
          <table:table-cell table:style-name="ce176" office:value-type="string" calcext:value-type="string">
            <text:p>Gleide Fonseca de Almeida</text:p>
          </table:table-cell>
          <table:table-cell table:style-name="ce289" office:value-type="string" calcext:value-type="string">
            <text:p>Nº 081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18"/>
          <table:table-cell table:style-name="ce102" office:value-type="string" calcext:value-type="string">
            <text:p>3.0.02.00/GTRF - GERÊNCIA DE TOPOGRAFIA E REGULARIZAÇÃO FUNDIÁRIA</text:p>
          </table:table-cell>
          <table:table-cell table:style-name="ce216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Acácia Regina Resende Setton</text:p>
          </table:table-cell>
          <table:table-cell table:style-name="ce223" office:value-type="string" calcext:value-type="string">
            <text:p>Nº 155/18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Gerência</text:p>
          </table:table-cell>
          <table:table-cell table:style-name="ce218" office:value-type="string" calcext:value-type="string">
            <text:p>Fernando Cavalcante Cruz</text:p>
          </table:table-cell>
          <table:table-cell table:style-name="ce289" office:value-type="string" calcext:value-type="string">
            <text:p>N° 114/21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6"/>
          <table:covered-table-cell table:style-name="ce48"/>
          <table:table-cell table:style-name="ce102" office:value-type="string" calcext:value-type="string">
            <text:p><text:span text:style-name="T3">3.0.03.00/GPRO - </text:span><text:span text:style-name="T4">GERÊNCIA DE PROJETOS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Erasmo Gomes Santos Júnior</text:p>
          </table:table-cell>
          <table:table-cell table:style-name="ce223" office:value-type="string" calcext:value-type="string">
            <text:p>N° 072/21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5"/>
          <table:covered-table-cell table:style-name="ce55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Syme Duarte Bemmuyal</text:p>
          </table:table-cell>
          <table:table-cell table:style-name="ce289" office:value-type="string" calcext:value-type="string">
            <text:p>Nº 126/23</text:p>
          </table:table-cell>
          <table:table-cell table:style-name="ce256"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102" office:value-type="string" calcext:value-type="string">
            <text:p>3.0.04.00/GORÇ - GERÊNCIA DE ORÇAMENTO</text:p>
          </table:table-cell>
          <table:table-cell table:style-name="ce216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Ugo Souza De Oliveira</text:p>
          </table:table-cell>
          <table:table-cell table:style-name="ce223" office:value-type="string" calcext:value-type="string">
            <text:p>Nº 151/19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Gerência</text:p>
          </table:table-cell>
          <table:table-cell table:style-name="ce215" office:value-type="string" calcext:value-type="string">
            <text:p>vago</text:p>
          </table:table-cell>
          <table:table-cell table:style-name="ce289"/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102" office:value-type="string" calcext:value-type="string">
            <text:p><text:span text:style-name="T3">3.0.05.00/GEOB - </text:span><text:span text:style-name="T4">GERÊNCIA DE EXECUÇÃO DE OBRAS</text:span></text:p>
          </table:table-cell>
          <table:table-cell table:style-name="ce105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Jorge Inácio Rocha Oliveira</text:p>
          </table:table-cell>
          <table:table-cell table:style-name="ce223" office:value-type="string" calcext:value-type="string">
            <text:p>Nº 081/18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7"/>
          <table:covered-table-cell table:style-name="ce18"/>
          <table:table-cell table:style-name="ce77" office:value-type="string" calcext:value-type="string">
            <text:p>Secretário (a) da Gerência</text:p>
          </table:table-cell>
          <table:table-cell table:style-name="ce237" office:value-type="string" calcext:value-type="string">
            <text:p>Selma Denise Moraes Moura</text:p>
          </table:table-cell>
          <table:table-cell table:style-name="ce289" office:value-type="string" calcext:value-type="string">
            <text:p>Nº 288/23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102" office:value-type="string" calcext:value-type="string">
            <text:p><text:span text:style-name="T3">3.0.13.00/GESA - </text:span><text:span text:style-name="T4">GERÊNCIA SOCIOAMBIENTAL</text:span></text:p>
          </table:table-cell>
          <table:table-cell table:style-name="ce105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Mario Leo De Oliveira Rodrigues</text:p>
          </table:table-cell>
          <table:table-cell table:style-name="ce223" office:value-type="string" calcext:value-type="string">
            <text:p>Nº 040/19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Maria Cristina Santana Silva</text:p>
          </table:table-cell>
          <table:table-cell table:style-name="ce289" office:value-type="string" calcext:value-type="string">
            <text:p>Nº 081/18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110" office:value-type="string" calcext:value-type="string">
            <text:p><text:span text:style-name="T1">3.0.13.01/CEAM - </text:span><text:span text:style-name="T2">COORDENAÇÃO DE EDUCAÇÃO AMBIENTAL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José Jorge Silva Santos</text:p>
          </table:table-cell>
          <table:table-cell table:style-name="ce223" office:value-type="string" calcext:value-type="string">
            <text:p>Nº 067/19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Izabella Cristina Melo de Góis</text:p>
          </table:table-cell>
          <table:table-cell table:style-name="ce289" office:value-type="string" calcext:value-type="string">
            <text:p>Nº 048/21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18"/>
          <table:covered-table-cell table:style-name="ce8"/>
          <table:table-cell table:style-name="ce110" office:value-type="string" calcext:value-type="string">
            <text:p><text:span text:style-name="T1">3.0.13.02/CPSO - </text:span><text:span text:style-name="T2">COORDENAÇÃO DE PROJETOS SOCIAIS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Flávia Aragão Pereira</text:p>
          </table:table-cell>
          <table:table-cell table:style-name="ce289" office:value-type="string" calcext:value-type="string">
            <text:p>N° 113/22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3.0.14.00/GGEN - </text:span><text:span text:style-name="T4">GERÊNCIA DE GESTÃO ENERGÉTICA</text:span></text:p>
          </table:table-cell>
          <table:table-cell table:style-name="ce105"/>
          <table:table-cell table:style-name="ce128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Tássio Silva Santana</text:p>
          </table:table-cell>
          <table:table-cell table:style-name="ce223" office:value-type="string" calcext:value-type="string">
            <text:p>Nº 162/23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15" office:value-type="string" calcext:value-type="string">
            <text:p>vago</text:p>
          </table:table-cell>
          <table:table-cell table:style-name="ce176"/>
          <table:table-cell/>
          <table:table-cell table:style-name="ce169"/>
          <table:table-cell table:number-columns-repeated="57"/>
        </table:table-row>
        <table:table-row table:style-name="ro1">
          <table:table-cell table:style-name="ce9" office:value-type="string" calcext:value-type="string" table:number-columns-spanned="2" table:number-rows-spanned="27">
            <text:p>3.0.00.00/DMAE – DIRETORIA DE MEIO AMBIENTE E ENGENHARIA</text:p>
          </table:table-cell>
          <table:covered-table-cell table:style-name="ce8"/>
          <table:table-cell table:style-name="ce38"/>
          <table:table-cell table:style-name="ce111"/>
          <table:table-cell table:style-name="ce127"/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117" office:value-type="string" calcext:value-type="string">
            <text:p><text:span text:style-name="T3">3.0.15.00/GMAM - </text:span><text:span text:style-name="T4">GERÊNCIA DE MEIO AMBIENTE</text:span></text:p>
          </table:table-cell>
          <table:table-cell table:style-name="ce111"/>
          <table:table-cell table:style-name="ce127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Claúdio Júlio Machado M Filho</text:p>
          </table:table-cell>
          <table:table-cell table:style-name="ce223" office:value-type="string" calcext:value-type="string">
            <text:p>Nº 081/18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Tania Tavares Rocha Sampaio</text:p>
          </table:table-cell>
          <table:table-cell table:style-name="ce223" office:value-type="string" calcext:value-type="string">
            <text:p>Nº 081/18</text:p>
          </table:table-cell>
          <table:table-cell/>
          <table:table-cell table:style-name="ce169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120"/>
          <table:table-cell table:style-name="ce127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style-name="ce9"/>
          <table:covered-table-cell table:style-name="ce8"/>
          <table:table-cell table:style-name="ce110" office:value-type="string" calcext:value-type="string">
            <text:p><text:span text:style-name="T1">3.0.15.01/COPS - </text:span><text:span text:style-name="T2">COORDENAÇÃO DE PRESERVAÇÃO DE MANANCIAIS E SEGURANÇA DE BARRAGENS</text:span></text:p>
          </table:table-cell>
          <table:table-cell table:style-name="ce128" table:number-columns-repeated="2"/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Luiz Carlos Souza Silva</text:p>
          </table:table-cell>
          <table:table-cell table:style-name="ce223" office:value-type="string" calcext:value-type="string">
            <text:p>Nº 081/18</text:p>
          </table:table-cell>
          <table:table-cell/>
          <table:table-cell table:style-name="ce147"/>
          <table:table-cell table:number-columns-repeated="57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José Milton Oliveira Junior</text:p>
          </table:table-cell>
          <table:table-cell table:style-name="ce289" office:value-type="string" calcext:value-type="string">
            <text:p>Nº 081/18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8"/>
          <table:table-cell table:style-name="ce110" office:value-type="string" calcext:value-type="string">
            <text:p><text:span text:style-name="T1">3.0.15.02/CLAM - </text:span><text:span text:style-name="T2">COORDENAÇÃO DE LICENCIAMENTO AMBIENTAL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Marcelle Santos Melo</text:p>
          </table:table-cell>
          <table:table-cell table:style-name="ce223" office:value-type="string" calcext:value-type="string">
            <text:p>Nº 081/18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55"/>
          <table:table-cell table:style-name="ce102" office:value-type="string" calcext:value-type="string">
            <text:p><text:span text:style-name="T3">3.0.16.00/GCVQ - </text:span><text:span text:style-name="T4">GERÊNCIA DE CONTROLE E VIGILÂNCIA DA QUALIDADE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Giovani Silva</text:p>
          </table:table-cell>
          <table:table-cell table:style-name="ce223" office:value-type="string" calcext:value-type="string">
            <text:p>Nº 081/18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Edvânia Lima Santos</text:p>
          </table:table-cell>
          <table:table-cell table:style-name="ce289" office:value-type="string" calcext:value-type="string">
            <text:p>Nº 081/18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110" office:value-type="string" calcext:value-type="string">
            <text:p><text:span text:style-name="T5">3.0.16.01/CQPE - </text:span><text:span text:style-name="T6">COORDENAÇÃO DE QUALIDADE DE PRODUTOS, MATERIAIS E EQUIPAMENTOS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Ednilson José da Silva</text:p>
          </table:table-cell>
          <table:table-cell table:style-name="ce223" office:value-type="string" calcext:value-type="string">
            <text:p>Nº 081/18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93" office:value-type="string" calcext:value-type="string">
            <text:p>3.1.00.00/SUEX – SUPERINTENDÊNCIA DE EXPANSÃO</text:p>
          </table:table-cell>
          <table:table-cell table:style-name="ce105"/>
          <table:table-cell table:style-name="ce287"/>
          <table:table-cell table:number-columns-repeated="59"/>
        </table:table-row>
        <table:table-row table:style-name="ro1">
          <table:covered-table-cell table:style-name="ce7"/>
          <table:covered-table-cell table:style-name="ce18"/>
          <table:table-cell table:style-name="ce38" office:value-type="string" calcext:value-type="string">
            <text:p>Superintendente</text:p>
          </table:table-cell>
          <table:table-cell table:style-name="ce111" office:value-type="string" calcext:value-type="string">
            <text:p>José Gabriel Almeida Campos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77" office:value-type="string" calcext:value-type="string">
            <text:p>Secretário (a) da Superintendência</text:p>
          </table:table-cell>
          <table:table-cell table:style-name="ce127" office:value-type="string" calcext:value-type="string">
            <text:p>Jhonata Santos Paz Lima</text:p>
          </table:table-cell>
          <table:table-cell table:style-name="ce289" office:value-type="string" calcext:value-type="string">
            <text:p>Nº 284/23</text:p>
          </table:table-cell>
          <table:table-cell table:number-columns-repeated="59"/>
        </table:table-row>
        <table:table-row table:style-name="ro1">
          <table:covered-table-cell table:number-columns-repeated="2" table:style-name="ce18"/>
          <table:table-cell table:style-name="ce93" office:value-type="string" calcext:value-type="string">
            <text:p>3.1.01.00/GOB1 - GERÊNCIA DE OBRA ESPECIAL I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Aron Setton Filho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225" office:value-type="string" calcext:value-type="string">
            <text:p>vago</text:p>
          </table:table-cell>
          <table:table-cell table:style-name="ce235"/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93" office:value-type="string" calcext:value-type="string">
            <text:p>3.1.02.00/GOB2 - GERÊNCIA DE OBRA ESPECIAL II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Cristina Barreto dos Santos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style-name="ce18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225" office:value-type="string" calcext:value-type="string">
            <text:p>vago</text:p>
          </table:table-cell>
          <table:table-cell table:style-name="ce235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3.1.03.00/GOB3 - GERÊNCIA DE OBRA ESPECIAL III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José Hunald de Carvalho Júnior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25" office:value-type="string" calcext:value-type="string">
            <text:p>vago</text:p>
          </table:table-cell>
          <table:table-cell table:style-name="ce235"/>
          <table:table-cell table:number-columns-repeated="59"/>
        </table:table-row>
        <table:table-row table:style-name="ro1">
          <table:table-cell table:style-name="ce9" office:value-type="string" calcext:value-type="string" table:number-columns-spanned="2" table:number-rows-spanned="12">
            <text:p>3.0.00.00/DMAE</text:p>
          </table:table-cell>
          <table:covered-table-cell table:style-name="ce8"/>
          <table:table-cell table:style-name="ce93" office:value-type="string" calcext:value-type="string">
            <text:p>3.1.04.00/GOB4 - GERÊNCIA DE OBRA ESPECIAL IV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style-name="ce9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José Edson Leite Barreto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29" office:value-type="string" calcext:value-type="string">
            <text:p>vago</text:p>
          </table:table-cell>
          <table:table-cell table:style-name="ce230"/>
          <table:table-cell table:number-columns-repeated="59"/>
        </table:table-row>
        <table:table-row table:style-name="ro1">
          <table:covered-table-cell table:style-name="ce9"/>
          <table:covered-table-cell table:style-name="ce8"/>
          <table:table-cell table:style-name="ce93" office:value-type="string" calcext:value-type="string">
            <text:p>3.1.05.00/GOB5- GERÊNCIA DE OBRA ESPECIAL V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Vitor Lemos Figueiredo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30" office:value-type="string" calcext:value-type="string">
            <text:p>Sabrina Batista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3.1.06.00/GOB6 - GERÊNCIA DE OBRA ESPECIAL VI</text:p>
          </table:table-cell>
          <table:table-cell table:style-name="ce222" table:number-columns-repeated="2"/>
          <table:table-cell table:number-columns-repeated="59"/>
        </table:table-row>
        <table:table-row table:style-name="ro1">
          <table:covered-table-cell table:style-name="ce6"/>
          <table:covered-table-cell table:style-name="ce48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Wilson Lima Junior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style-name="ce17"/>
          <table:covered-table-cell table:style-name="ce55"/>
          <table:table-cell table:style-name="ce38" office:value-type="string" calcext:value-type="string">
            <text:p>Secretário (a) da Gerência</text:p>
          </table:table-cell>
          <table:table-cell table:style-name="ce229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19"/>
          <table:covered-table-cell table:style-name="ce20"/>
          <table:table-cell table:style-name="ce93" office:value-type="string" calcext:value-type="string">
            <text:p>3.1.07.00/GOB7 - GERÊNCIA DE OBRA ESPECIAL VII</text:p>
          </table:table-cell>
          <table:table-cell table:style-name="ce233"/>
          <table:table-cell table:style-name="ce222"/>
          <table:table-cell table:number-columns-repeated="59"/>
        </table:table-row>
        <table:table-row table:style-name="ro1">
          <table:covered-table-cell table:number-columns-repeated="2" table:style-name="ce20"/>
          <table:table-cell table:style-name="ce38" office:value-type="string" calcext:value-type="string">
            <text:p>Gerente</text:p>
          </table:table-cell>
          <table:table-cell table:style-name="ce224" office:value-type="string" calcext:value-type="string">
            <text:p>Paulo José Santos Silva Amado</text:p>
          </table:table-cell>
          <table:table-cell table:style-name="ce223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covered-table-cell table:number-columns-repeated="2" table:style-name="ce20"/>
          <table:table-cell table:style-name="ce77" office:value-type="string" calcext:value-type="string">
            <text:p>Secretário (a) da Gerência</text:p>
          </table:table-cell>
          <table:table-cell table:style-name="ce235" office:value-type="string" calcext:value-type="string">
            <text:p>Larissa Santos Sampaio</text:p>
          </table:table-cell>
          <table:table-cell table:style-name="ce289" office:value-type="string" calcext:value-type="string">
            <text:p>Nº 098/23</text:p>
          </table:table-cell>
          <table:table-cell table:number-columns-repeated="59"/>
        </table:table-row>
        <table:table-row table:style-name="ro1">
          <table:table-cell table:style-name="ce21" office:value-type="string" calcext:value-type="string" table:number-columns-spanned="2" table:number-rows-spanned="15">
            <text:p>4.0.00.00/DOM </text:p>
          </table:table-cell>
          <table:covered-table-cell table:style-name="ce20"/>
          <table:table-cell table:style-name="ce38"/>
          <table:table-cell table:style-name="ce230"/>
          <table:table-cell table:style-name="ce223"/>
          <table:table-cell table:number-columns-repeated="59"/>
        </table:table-row>
        <table:table-row table:style-name="ro1">
          <table:covered-table-cell table:style-name="ce21"/>
          <table:covered-table-cell table:style-name="ce8"/>
          <table:table-cell table:style-name="ce112" office:value-type="string" calcext:value-type="string">
            <text:p>DIRETOR DE OPERAÇÃO E MANUTENÇÃO</text:p>
          </table:table-cell>
          <table:table-cell table:style-name="ce202" office:value-type="string" calcext:value-type="string">
            <text:p>CARLOS ANDERSON S. PEDREIRA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hefe de Gabinete</text:p>
          </table:table-cell>
          <table:table-cell table:style-name="ce127" office:value-type="string" calcext:value-type="string">
            <text:p>Maria Suely Gouveia de Novaes Santo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Joseane Kelly Mota de Oliveira</text:p>
          </table:table-cell>
          <table:table-cell table:style-name="ce223" office:value-type="string" calcext:value-type="string">
            <text:p>Nº 017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s (as) do Diretor</text:p>
          </table:table-cell>
          <table:table-cell table:style-name="ce176" office:value-type="string" calcext:value-type="string">
            <text:p>Arthur Santos Prudente </text:p>
          </table:table-cell>
          <table:table-cell table:style-name="ce223" office:value-type="string" calcext:value-type="string">
            <text:p>Nº 134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Motorista do Diretor</text:p>
          </table:table-cell>
          <table:table-cell table:style-name="ce176" office:value-type="string" calcext:value-type="string">
            <text:p>Ademir Matos de Santana</text:p>
          </table:table-cell>
          <table:table-cell table:style-name="ce289" office:value-type="string" calcext:value-type="string">
            <text:p>Nº 148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0.01.00/ATDO - </text:span><text:span text:style-name="T4">ASSESSORIA TÉCNICA DE OPERAÇÃO E MANUTENÇÃO</text:span></text:p>
          </table:table-cell>
          <table:table-cell table:style-name="ce105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Assessor (a) Técnico (a)</text:p>
          </table:table-cell>
          <table:table-cell table:style-name="ce111" office:value-type="string" calcext:value-type="string">
            <text:p>Alessandra De Carvalho Lima</text:p>
          </table:table-cell>
          <table:table-cell table:style-name="ce223" office:value-type="string" calcext:value-type="string">
            <text:p>Nº 077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Assessoria</text:p>
          </table:table-cell>
          <table:table-cell table:style-name="ce176" office:value-type="string" calcext:value-type="string">
            <text:p>Lilian Raquel Santos Viana </text:p>
          </table:table-cell>
          <table:table-cell table:style-name="ce289" office:value-type="string" calcext:value-type="string">
            <text:p>Nº 005/24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4.0.02.00/GMEL - </text:span><text:span text:style-name="T4">GERÊNCIA DE MANUTENÇÃO ELETROMECÂNICA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Gilvan Dos Santos</text:p>
          </table:table-cell>
          <table:table-cell table:style-name="ce223" office:value-type="string" calcext:value-type="string">
            <text:p>Nº 179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Elanio Machado Vasconcelos</text:p>
          </table:table-cell>
          <table:table-cell table:style-name="ce289" office:value-type="string" calcext:value-type="string">
            <text:p>Nº 123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0.02.01/COFM - COORDENAÇÃO DA OFICINA DE MANUTENÇÃO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Jonhatan Santos da Silva</text:p>
          </table:table-cell>
          <table:table-cell table:style-name="ce223" office:value-type="string" calcext:value-type="string">
            <text:p>Nº 059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2"/>
          <table:table-cell table:style-name="ce176" table:number-columns-repeated="2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10"/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20" office:value-type="string" calcext:value-type="string">
            <text:p><text:span text:style-name="T1">4.0.02.02/CMEM - </text:span><text:span text:style-name="T2">COORDENAÇÃO DE MANUTENÇÃO DE EQUIP DOS SIST. METROPOLITANOS DE ÁGUA</text:span>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Washington Luiz Lima de Almeid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é Gonçalves de Lima Júnior</text:p>
          </table:table-cell>
          <table:table-cell table:style-name="ce223" office:value-type="string" calcext:value-type="string">
            <text:p>N° 134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enival Silva Lima</text:p>
          </table:table-cell>
          <table:table-cell table:style-name="ce223" office:value-type="string" calcext:value-type="string">
            <text:p>Nº 054/21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10" office:value-type="string" calcext:value-type="string">
            <text:p><text:span text:style-name="T1">4.0.02.03/CMER - </text:span><text:span text:style-name="T2">COORDENAÇÃO DE MANUTENÇÃO DE EQUIPAMENTOS DOS SISTEMAS REG. DE ÁGUA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Mackson Flávio dos Santos</text:p>
          </table:table-cell>
          <table:table-cell table:style-name="ce223" office:value-type="string" calcext:value-type="string">
            <text:p>Nº 060/21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é Borges Ferreira da Silva</text:p>
          </table:table-cell>
          <table:table-cell table:style-name="ce223" office:value-type="string" calcext:value-type="string">
            <text:p>Nº 055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Clebson Santana Santos</text:p>
          </table:table-cell>
          <table:table-cell table:style-name="ce289" office:value-type="string" calcext:value-type="string">
            <text:p>Nº 056/21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1">4.0.02.04/CMES - </text:span><text:span text:style-name="T2">COORDENAÇÃO DE MANUTENÇÃO DE EQUIPAMENTOS DOS SISTEMAS DE ESGOT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Raul Carvalho Net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29"/>
          <table:covered-table-cell table:style-name="ce56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Charles Washington Bernard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29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Elisson José dos Santos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0.03.00/GPMS - </text:span><text:span text:style-name="T4">GERÊNCIA DE PESQUISA E EXPLORAÇÃO DE MANANCIAIS SUBTERRÂNEOS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Mike Henderson Santana Batist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Carla Silva Santos<text:span text:style-name="T13"> *</text:span></text:p>
          </table:table-cell>
          <table:table-cell table:style-name="ce289" office:value-type="string" calcext:value-type="string">
            <text:p>Nº 145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1">4.0.03.01/CEXM - </text:span><text:span text:style-name="T2">COORDENAÇÃO DE EXPLORAÇÃO DE MANANCIAIS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Henrique Sobral Carvalh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1">4.0.03.02/CHDG - </text:span><text:span text:style-name="T2">COORDENAÇÃO DE HIDROGEOLOGIA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Fernando Santana do Couto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1.00.00/SUSM - </text:span><text:span text:style-name="T4">SUPERINTENDÊNCIA DE SISTEMAS METROPOLITANOS DE ÁGUA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intendente</text:p>
          </table:table-cell>
          <table:table-cell table:style-name="ce111" office:value-type="string" calcext:value-type="string">
            <text:p>Max Sampaio Kuhl</text:p>
          </table:table-cell>
          <table:table-cell table:style-name="ce223" office:value-type="string" calcext:value-type="string">
            <text:p>Nº 167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Superintendência</text:p>
          </table:table-cell>
          <table:table-cell table:style-name="ce215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1.01.00/GMPM - </text:span><text:span text:style-name="T4">GERÊNCIA METROPOLITANA DE PRODUÇÃO E MANUTENÇÃO DE ADUTORAS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José Edson Figueiredo </text:p>
          </table:table-cell>
          <table:table-cell table:style-name="ce223" office:value-type="string" calcext:value-type="string">
            <text:p>Nº 17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Ana Lídia de Sena Silv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/>
          <table:table-cell table:style-name="ce176"/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10" office:value-type="string" calcext:value-type="string">
            <text:p><text:span text:style-name="T1">4.1.01.01/CMPR - </text:span><text:span text:style-name="T2">COORDENAÇÃO METROPOLITANA DE PRODUÇÃ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11" office:value-type="string" calcext:value-type="string">
            <text:p>Jânio do Nascimento Martins</text:p>
          </table:table-cell>
          <table:table-cell table:style-name="ce223" office:value-type="string" calcext:value-type="string">
            <text:p>Nº 056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Wilson Moura de Araújo</text:p>
          </table:table-cell>
          <table:table-cell table:style-name="ce223" office:value-type="string" calcext:value-type="string">
            <text:p>N° 089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nderson dos Santos Fonte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ão Accioli Menezes</text:p>
          </table:table-cell>
          <table:table-cell table:style-name="ce223" office:value-type="string" calcext:value-type="string">
            <text:p>Nº 005/22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10" office:value-type="string" calcext:value-type="string">
            <text:p><text:span text:style-name="T1">4.1.01.02/CMAD - </text:span><text:span text:style-name="T2">COORDENAÇÃO METROPOLITANA DE MANUTENÇÃO DE ADUTORAS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Jairo Santana Andrade</text:p>
          </table:table-cell>
          <table:table-cell table:style-name="ce289" office:value-type="string" calcext:value-type="string">
            <text:p>Nº 181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4.1.02.00/GMDN - </text:span><text:span text:style-name="T4">GERÊNCIA METROPOLITANA DE DISTRIBUIÇÃO NORTE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José Américo Santan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Edevanilton Gonçalves Santos</text:p>
          </table:table-cell>
          <table:table-cell table:style-name="ce223" office:value-type="string" calcext:value-type="string">
            <text:p>N° 124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Daniel Carlos de Jesus Souz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Eduardo Roberto da Silv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Lúcio Marcos dos Santo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ugusto Cesar Andrade Correia</text:p>
          </table:table-cell>
          <table:table-cell table:style-name="ce223" office:value-type="string" calcext:value-type="string">
            <text:p>N° 023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ntônio Marcos dos Santo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Ricardo Guaraná dos Santos</text:p>
          </table:table-cell>
          <table:table-cell table:style-name="ce223" office:value-type="string" calcext:value-type="string">
            <text:p>N° 091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Adamus Araújo Santos</text:p>
          </table:table-cell>
          <table:table-cell table:style-name="ce289" office:value-type="string" calcext:value-type="string">
            <text:p>N° 030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1.03.00/GMDS - </text:span><text:span text:style-name="T4">GERÊNCIA METROPOLITANA DE DISTRIBUIÇÃO SUL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José Carlos da Silva S Júnior</text:p>
          </table:table-cell>
          <table:table-cell table:style-name="ce223" office:value-type="string" calcext:value-type="string">
            <text:p>Nº 098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João Paulo Souza de Santana</text:p>
          </table:table-cell>
          <table:table-cell table:style-name="ce223" office:value-type="string" calcext:value-type="string">
            <text:p>Nº 15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e Alberto Oliveira Filho</text:p>
          </table:table-cell>
          <table:table-cell table:style-name="ce223" office:value-type="string" calcext:value-type="string">
            <text:p>Nº 309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é Alberto Santo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Edifran Silva dos Santos</text:p>
          </table:table-cell>
          <table:table-cell table:style-name="ce223" office:value-type="string" calcext:value-type="string">
            <text:p>Nº 099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Euclides Simões Souza</text:p>
          </table:table-cell>
          <table:table-cell table:style-name="ce223" office:value-type="string" calcext:value-type="string">
            <text:p>Nº 160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demário Melo da Silv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Cleomenes Santos Ribeir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Denis de Santana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38"/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4.1.04.00/GCPM - GERÊNCIA DE CONTROLE DE PERDAS DOS SISTEMAS METROPOLITANOS</text:p>
          </table:table-cell>
          <table:table-cell table:style-name="ce111"/>
          <table:table-cell table:style-name="ce12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Felipe Renan Da Silva Santana</text:p>
          </table:table-cell>
          <table:table-cell table:style-name="ce223" office:value-type="string" calcext:value-type="string">
            <text:p>N° 03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37" office:value-type="string" calcext:value-type="string">
            <text:p>Karla <text:s/>Adriane Santos Dias Oliveira</text:p>
          </table:table-cell>
          <table:table-cell table:style-name="ce289" office:value-type="string" calcext:value-type="string">
            <text:p>Nº 188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21" office:value-type="string" calcext:value-type="string">
            <text:p>4.1.04.01/CMMA - COORDENAÇÃO METROPOLITANA DE MACROMEDIÇÃO E AUTOMAÇÃO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Vanusa Alves de S. Lisboa</text:p>
          </table:table-cell>
          <table:table-cell table:style-name="ce223" office:value-type="string" calcext:value-type="string">
            <text:p>Nº 045/22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21" office:value-type="string" calcext:value-type="string">
            <text:p>4.1.04.02/CMDO - COORDENAÇÃO METROPOLITANA DE DESEMPENHO OPERACIONAL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Keytson de Almeida Reinaldo </text:p>
          </table:table-cell>
          <table:table-cell table:style-name="ce223" office:value-type="string" calcext:value-type="string">
            <text:p>Nº 237/19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André Luiz Oliveira dos Anjos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2.00.00/SUSR - </text:span><text:span text:style-name="T4">SUPERINTENDÊNCIA DE SISTEMAS REGIONAIS DE ÁGUA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intendente</text:p>
          </table:table-cell>
          <table:table-cell table:style-name="ce111" office:value-type="string" calcext:value-type="string">
            <text:p>Napoleão Gomes Barreto Filho</text:p>
          </table:table-cell>
          <table:table-cell table:style-name="ce223" office:value-type="string" calcext:value-type="string">
            <text:p>Nº 169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Superintendência</text:p>
          </table:table-cell>
          <table:table-cell table:style-name="ce127" office:value-type="string" calcext:value-type="string">
            <text:p>Maria Lúcia do Nascimento Coutinho Neve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lcione Mendonça Aragã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Suliane Fagundes do Nascimento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<text:span text:style-name="T7">4.2.01.00/GRNO - GERENCIA REGIONAL DE PRODUÇÃO E DISTRIBUIÇÃO NORTE</text:span><text:span text:style-name="T8"> 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Denis Gois Gomes</text:p>
          </table:table-cell>
          <table:table-cell table:style-name="ce223" office:value-type="string" calcext:value-type="string">
            <text:p>Nº 191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Gillaine da Graca Araujo</text:p>
          </table:table-cell>
          <table:table-cell table:style-name="ce289" office:value-type="string" calcext:value-type="string">
            <text:p>N° 12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1.01/CPNO - COORDENAÇÃO REGIONAL DE PRODUÇÃO NORTE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236" office:value-type="string" calcext:value-type="string">
            <text:p>Elder Bomfim Travassos Lima</text:p>
          </table:table-cell>
          <table:table-cell table:style-name="ce223" office:value-type="string" calcext:value-type="string">
            <text:p>Nº 227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236" office:value-type="string" calcext:value-type="string">
            <text:p>Antônio Carlos Brito Matos Júnior</text:p>
          </table:table-cell>
          <table:table-cell table:style-name="ce223" office:value-type="string" calcext:value-type="string">
            <text:p>Nº 096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237" office:value-type="string" calcext:value-type="string">
            <text:p>José Raimundo dos Santos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5" office:value-type="string" calcext:value-type="string">
            <text:p>4.2.01.02/CDNE - COORDENAÇÃO DE DISTRIBUIÇÃO DO NÚCLEO NEÓPOLIS</text:p>
          </table:table-cell>
          <table:table-cell table:style-name="ce238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6" office:value-type="string" calcext:value-type="string">
            <text:p>Coordenador (a)</text:p>
          </table:table-cell>
          <table:table-cell table:style-name="ce240" office:value-type="string" calcext:value-type="string">
            <text:p>Ricardo Oliveira dos Santos</text:p>
          </table:table-cell>
          <table:table-cell table:style-name="ce289" office:value-type="string" calcext:value-type="string">
            <text:p>Nº 143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31" office:value-type="string" calcext:value-type="string">
            <text:p>4.2.01.03/CDND - COORDENAÇÃO DE DISTRIBUIÇÃO DO NÚCLEO N.S. DAS DORES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Carlos Oliveira Ferreira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1.04/CDPR - COORDENAÇÃO DE DISTRIBUIÇÃO DO NÚCLEO PROPRIÁ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natalino Rodrigues dos santos</text:p>
          </table:table-cell>
          <table:table-cell table:style-name="ce289" office:value-type="string" calcext:value-type="string">
            <text:p>Nº 226/23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02" office:value-type="string" calcext:value-type="string">
            <text:p><text:span text:style-name="T3">4.2.02.00/GRSE - </text:span><text:span text:style-name="T4">GERENCIA REGIONAL DE PRODUÇÃO E DISTRIBUIÇÃO SERTÃO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Raulkiony Mota Santana</text:p>
          </table:table-cell>
          <table:table-cell table:style-name="ce223" office:value-type="string" calcext:value-type="string">
            <text:p>N° 055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Marcos Aurélio de Santana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21" office:value-type="string" calcext:value-type="string">
            <text:p>4.2.02.01/CPSE - COORDENAÇÃO REGIONAL DE PRODUÇÃO SERTÃO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Diogo Luiz dos Anjos Rezende</text:p>
          </table:table-cell>
          <table:table-cell table:style-name="ce223" office:value-type="string" calcext:value-type="string">
            <text:p>N° 057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Denison dos Santos Bisp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38" office:value-type="string" calcext:value-type="string">
            <text:p>Supervisor (a) da 4.2.02.01/CPSE</text:p>
          </table:table-cell>
          <table:table-cell table:style-name="ce127" office:value-type="string" calcext:value-type="string">
            <text:p>Cleo Lemos de Souza</text:p>
          </table:table-cell>
          <table:table-cell table:style-name="ce223" office:value-type="string" calcext:value-type="string">
            <text:p>N° 056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1">4.2.02.02/CDFR - </text:span><text:span text:style-name="T2">COORDENAÇÃO DE DISTRIBUIÇÃO DO NÚCLEO FREI PAUL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João Correia Dantas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1">4.2.02.03/CDGR - </text:span><text:span text:style-name="T2">COORDENAÇÃO DE DISTRIBUIÇÃO DO NÚCLEO GRACCHO CARDOS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Daniel Souza Ribeir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32" office:value-type="string" calcext:value-type="string">
            <text:p><text:span text:style-name="T1">4.2.02.04/CDLO - </text:span><text:span text:style-name="T2">COORDENAÇÃO DE DISTRIBUIÇÃO DO NÚCLEO N.S. DE LOURDES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Paulo Henrique Oliveira Santos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1">4.2.02.05/CDGL - </text:span><text:span text:style-name="T2">COORDENAÇÃO DE DISTRIBUIÇÃO DO NÚCLEO N.S. DA GLÓRIA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dilson Correa Souza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32" office:value-type="string" calcext:value-type="string">
            <text:p><text:span text:style-name="T1">4.2.02.06/CDPO - </text:span><text:span text:style-name="T2">COORDENAÇÃO DE DISTRIBUIÇÃO DO NÚCLEO PORTO DA FOLHA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Brazfran Feitosa Cardoso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4.2.03.00/GRCO - GERENCIA REGIONAL DE PRODUÇÃO E DISTRIBUIÇÃO CENTRO OESTE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Victor Dos Santos Almeid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Jilberto Rodrigues de Oliveira Júnior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3.01/CPCO - COORDENAÇÃO REGIONAL DE PRODUÇÃO CENTRO OESTE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Manoel Ciro Vieira de Souz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anio Santos de Menezes </text:p>
          </table:table-cell>
          <table:table-cell table:style-name="ce223" office:value-type="string" calcext:value-type="string">
            <text:p>Nº 201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Paulo Rodolfo Cezar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21" office:value-type="string" calcext:value-type="string">
            <text:p>4.2.03.02/CDIT - COORDENAÇÃO DE DISTRIBUIÇÃO DO NÚCLEO ITABAIANA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Rafael Rocha Nune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/>
          <table:table-cell table:style-name="ce176"/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21" office:value-type="string" calcext:value-type="string">
            <text:p>4.2.03.03/CDMA - COORDENAÇÃO DE DISTRIBUIÇÃO DO NÚCLEO MARUIM</text:p>
          </table:table-cell>
          <table:table-cell table:style-name="ce128" table:number-columns-repeated="2"/>
          <table:table-cell/>
          <table:table-cell table:style-name="ce1" table:number-columns-repeated="7"/>
          <table:table-cell table:number-columns-repeated="51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José Romisson Corcino Leal</text:p>
          </table:table-cell>
          <table:table-cell table:style-name="ce289" office:value-type="string" calcext:value-type="string">
            <text:p>Nº 072/20</text:p>
          </table:table-cell>
          <table:table-cell/>
          <table:table-cell table:style-name="ce1" table:number-columns-repeated="7"/>
          <table:table-cell table:number-columns-repeated="51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1">4.2.04.00/GRSU - </text:span><text:span text:style-name="T2">GERENCIA REGIONAL DE PRODUÇÃO E DISTRIBUIÇÃO SUL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Sérgio Dias da Silva Filho</text:p>
          </table:table-cell>
          <table:table-cell table:style-name="ce223" office:value-type="string" calcext:value-type="string">
            <text:p>N° 034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Ana Lívia Damasceno Nascimento</text:p>
          </table:table-cell>
          <table:table-cell table:style-name="ce289" office:value-type="string" calcext:value-type="string">
            <text:p>Nº 091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4.01/CPSU - COORDENAÇÃO REGIONAL DE PRODUÇÃO SUL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Alan Barreto Fonte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38" office:value-type="string" calcext:value-type="string">
            <text:p>Supervisor (a) da 4.2.04.01/CPSU</text:p>
          </table:table-cell>
          <table:table-cell table:style-name="ce127" office:value-type="string" calcext:value-type="string">
            <text:p>Edson Santana do Nascimento </text:p>
          </table:table-cell>
          <table:table-cell table:style-name="ce223" office:value-type="string" calcext:value-type="string">
            <text:p>Nº 29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 da 4.2.04.01/CPSU</text:p>
          </table:table-cell>
          <table:table-cell table:style-name="ce176" office:value-type="string" calcext:value-type="string">
            <text:p>Marcos Artur Lins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5">4.2.04.02/CDLA - </text:span><text:span text:style-name="T6">COORDENAÇÃO DE DISTRIBUIÇÃO DO NÚCLEO LAGART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Sérgio Marcos Santos Fonsec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2.04.03/CDSA - </text:span><text:span text:style-name="T6">COORDENAÇÃO DE DISTRIBUIÇÃO DO NÚCLEO SALGAD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Givaldo dos Santos </text:p>
          </table:table-cell>
          <table:table-cell table:style-name="ce289" office:value-type="string" calcext:value-type="string">
            <text:p>Nº 113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32" office:value-type="string" calcext:value-type="string">
            <text:p><text:span text:style-name="T5">4.2.04.04/CDTO - </text:span><text:span text:style-name="T6">COORDENAÇÃO DE DISTRIBUIÇÃO DO NÚCLEO TOBIAS BARRETO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James Dória Ribeiro de <text:s/>Andrade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2.04.05/CDUM - </text:span><text:span text:style-name="T6">COORDENAÇÃO DE DISTRIBUIÇÃO DO NÚCLEO UMBAÚBA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delmo Leal dos Santos</text:p>
          </table:table-cell>
          <table:table-cell table:style-name="ce289" office:value-type="string" calcext:value-type="string">
            <text:p>Nº 159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31" office:value-type="string" calcext:value-type="string">
            <text:p>4.2.04.06/CDIP - COORDENAÇÃO DE DISTRIBUIÇÃO DO NÚCLEO ITAPORANGA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Carlos Magnun L Vicco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4.2.05.00/GCPR - GERÊNCIA DE CONTROLE DE PERDAS DOS SISTEMAS REGIONAIS</text:p>
          </table:table-cell>
          <table:table-cell table:style-name="ce105"/>
          <table:table-cell table:style-name="ce211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Dimas Goes Da Silva Filho</text:p>
          </table:table-cell>
          <table:table-cell table:style-name="ce223" office:value-type="string" calcext:value-type="string">
            <text:p>Nº 081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215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5.01/CMAR - COORDENAÇÃO DE MACROMEDIÇÃO E AUTOMAÇÃO DOS SISTEMAS REGIONAIS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Coordenador (a)</text:p>
          </table:table-cell>
          <table:table-cell table:style-name="ce176" office:value-type="string" calcext:value-type="string">
            <text:p>Charlles Adriano Silva Alves</text:p>
          </table:table-cell>
          <table:table-cell table:style-name="ce289" office:value-type="string" calcext:value-type="string">
            <text:p>Nº 138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2.05.02/CDOR - COORDENAÇÃO DE DESEMPENHO OPERACIONAL DOS SISTEMAS REGIONAIS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Ana Cláudia da Silva Monteiro</text:p>
          </table:table-cell>
          <table:table-cell table:style-name="ce223" office:value-type="string" calcext:value-type="string">
            <text:p>Nº 078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Breno Iago Santos Carvalho</text:p>
          </table:table-cell>
          <table:table-cell table:style-name="ce289" office:value-type="string" calcext:value-type="string">
            <text:p>Nº 180/23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15" office:value-type="string" calcext:value-type="string">
            <text:p>4.3.00.00/SUES - SUPERINTENDÊNCIA DE SISTEMAS DE ESGOT. SANITÁRIO METROPOLITANO</text:p>
          </table:table-cell>
          <table:table-cell table:style-name="ce243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6" office:value-type="string" calcext:value-type="string">
            <text:p>Superintendente</text:p>
          </table:table-cell>
          <table:table-cell table:style-name="ce246" office:value-type="string" calcext:value-type="string">
            <text:p>Marcelo Santos Barreto</text:p>
          </table:table-cell>
          <table:table-cell table:style-name="ce288" office:value-type="string" calcext:value-type="string">
            <text:p>Nº 168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6" office:value-type="string" calcext:value-type="string">
            <text:p>Secretário (a) da Superintendência</text:p>
          </table:table-cell>
          <table:table-cell table:style-name="ce247" office:value-type="string" calcext:value-type="string">
            <text:p>vago</text:p>
          </table:table-cell>
          <table:table-cell table:style-name="ce290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3.01.00/GCTN - </text:span><text:span text:style-name="T4">GERENCIA DE COLETA E TRATAMENTO DOS SISTEMAS METROPOLITANOS NORTE</text:span><text:span text:style-name="T9"> 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Thiago De Souza Menezes</text:p>
          </table:table-cell>
          <table:table-cell table:style-name="ce223" office:value-type="string" calcext:value-type="string">
            <text:p>Nº 062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76" office:value-type="string" calcext:value-type="string">
            <text:p>Nadja Maria Góis</text:p>
          </table:table-cell>
          <table:table-cell table:style-name="ce289" office:value-type="string" calcext:value-type="string">
            <text:p>Nº 047/19</text:p>
          </table:table-cell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10" office:value-type="string" calcext:value-type="string">
            <text:p><text:span text:style-name="T5">4.3.01.01/CCMN - </text:span><text:span text:style-name="T6">COORDENAÇÃO DE COLETA DOS SISTEMAS METROPOLITANOS NORTE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João Augusto Ribeiro de Menezes</text:p>
          </table:table-cell>
          <table:table-cell table:style-name="ce223" office:value-type="string" calcext:value-type="string">
            <text:p>N° 138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248" office:value-type="string" calcext:value-type="string">
            <text:p>Edson Raimundo da Silva</text:p>
          </table:table-cell>
          <table:table-cell table:style-name="ce223" office:value-type="string" calcext:value-type="string">
            <text:p>N° 065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Dernival da Conceição Santos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e Fernandes de Oliveira Santos</text:p>
          </table:table-cell>
          <table:table-cell table:style-name="ce223" office:value-type="string" calcext:value-type="string">
            <text:p>Nº 170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Kleber Silva Aragã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Shirley Silva Santos</text:p>
          </table:table-cell>
          <table:table-cell table:style-name="ce223" office:value-type="string" calcext:value-type="string">
            <text:p>Nº 169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237" office:value-type="string" calcext:value-type="string">
            <text:p>Jose <text:s/>Bispo santana Junior </text:p>
          </table:table-cell>
          <table:table-cell table:style-name="ce223" office:value-type="string" calcext:value-type="string">
            <text:p>Nº 083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215" office:value-type="string" calcext:value-type="string">
            <text:p>vago</text:p>
          </table:table-cell>
          <table:table-cell table:style-name="ce176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3.01.02/CTMN - </text:span><text:span text:style-name="T6">COORDENAÇÃO DE TRATAMENTO DOS SISTEMAS METROPOLITANOS NORTE 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Willy Reis Duarte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4.3.02.00/GCTS - </text:span><text:span text:style-name="T4">GERENCIA DE COLETA E TRATAMENTO DOS SISTEMAS METROPOLITANOS SUL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Vandermuri Carvalho Campos</text:p>
          </table:table-cell>
          <table:table-cell table:style-name="ce223" office:value-type="string" calcext:value-type="string">
            <text:p>N° 063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Diego Mecenas de Farias</text:p>
          </table:table-cell>
          <table:table-cell table:style-name="ce223" office:value-type="string" calcext:value-type="string">
            <text:p>Nº 013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3.02.01/CCMS - </text:span><text:span text:style-name="T6">COORDENAÇÃO DE COLETA DOS SISTEMAS METROPOLITANOS SUL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José Rodrigues dos Santos</text:p>
          </table:table-cell>
          <table:table-cell table:style-name="ce223" office:value-type="string" calcext:value-type="string">
            <text:p>Nº 154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lisson Lima Oliveir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Gheyson Souza de Oliveir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bson Silva<text:span text:style-name="T13"> </text:span></text:p>
          </table:table-cell>
          <table:table-cell table:style-name="ce223" office:value-type="string" calcext:value-type="string">
            <text:p>Nº 153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Romário Rodrigues Ferreira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Franklin Matias da Silva</text:p>
          </table:table-cell>
          <table:table-cell table:style-name="ce289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4.0.00.00/DOM – DIRETORIA DE OPERAÇÃO E MANUTENÇÃO</text:p>
          </table:table-cell>
          <table:covered-table-cell table:style-name="ce8"/>
          <table:table-cell table:style-name="ce110" office:value-type="string" calcext:value-type="string">
            <text:p><text:span text:style-name="T5">4.3.02.01/CCMS – </text:span><text:span text:style-name="T6">Continuação</text:span>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Wagner Pereira de Carvalho</text:p>
          </table:table-cell>
          <table:table-cell table:style-name="ce223" office:value-type="string" calcext:value-type="string">
            <text:p>Nº 082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8" office:value-type="string" calcext:value-type="string">
            <text:p>Arivaldo Tadeu Santos</text:p>
          </table:table-cell>
          <table:table-cell table:style-name="ce292" office:value-type="string" calcext:value-type="string">
            <text:p>Nº171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4.3.02.02/CTMS - </text:span><text:span text:style-name="T6">COORDENAÇÃO DE TRATAMENTO DOS SISTEMAS METROPOLITANOS SUL</text:span>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Marcos Porto dos Santos</text:p>
          </table:table-cell>
          <table:table-cell table:style-name="ce223" office:value-type="string" calcext:value-type="string">
            <text:p>N° 163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5" office:value-type="string" calcext:value-type="string">
            <text:p>4.4.00.00/SUER - SUPERINTENDÊNCIA DE SISTEMAS DE ESGOTAMENTO SANITÁRIO REGIONAL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6" office:value-type="string" calcext:value-type="string">
            <text:p>Superintendente</text:p>
          </table:table-cell>
          <table:table-cell table:style-name="ce260" office:value-type="string" calcext:value-type="string">
            <text:p>Zenilton Santos Filho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6" office:value-type="string" calcext:value-type="string">
            <text:p>Secretário (a) da Superintendência</text:p>
          </table:table-cell>
          <table:table-cell table:style-name="ce215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22"/>
          <table:covered-table-cell table:style-name="ce8"/>
          <table:table-cell table:style-name="ce102" office:value-type="string" calcext:value-type="string">
            <text:p><text:span text:style-name="T3">4.4.01.00/GCTR - </text:span><text:span text:style-name="T4">GERENCIA DE COLETA E TRATAMENTO DOS SISTEMAS REGIONAIS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Ricardo Lopes Dos Santo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ecretário (a) da Gerência</text:p>
          </table:table-cell>
          <table:table-cell table:style-name="ce215" office:value-type="string" calcext:value-type="string">
            <text:p>vago</text:p>
          </table:table-cell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4.4.01.01/CCNS - COORDENAÇÃO DE COLETA DOS SISTEMAS REGIONAIS NORTE E SERTÃO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Arquibaldo dos Santos Mour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é Henrique Carmo Santo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enaldo Moraes de Souz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Sostenes Campos Junior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é Weldo Torre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57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Glariston Cezar Araujo Vieir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Anselmo Luiz Prata de Almeid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Valter da Silva 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21" office:value-type="string" calcext:value-type="string">
            <text:p>4.4.01.02/CCSC - COORDENAÇÃO DE COLETA DOS SISTEMAS REGIONAIS SUL E CENTRO-OESTE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Harali Brasil da Silv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Ivo Júnior Alves Dias Souz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Ivan Leandro Nune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Edivaldo Oliveira Ferreir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ainne Monieri Carvalho Prat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Bruno Reinaldo de Jesu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7">
            <text:p>4.0.00.00/DOM </text:p>
          </table:table-cell>
          <table:covered-table-cell table:style-name="ce49"/>
          <table:table-cell table:style-name="ce121" office:value-type="string" calcext:value-type="string">
            <text:p>4.4.01.02/CCSC – Continuação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Thiago Oliveira Costa 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Kleber Lima dos Santo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21" office:value-type="string" calcext:value-type="string">
            <text:p>4.4.01.03/CTNS - COORDENAÇÃO DE TRATAMENTO DOS SISTEMAS REGIONAIS NORTE E SERTÃO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José Erisvaldo Andrade Regis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121" office:value-type="string" calcext:value-type="string">
            <text:p>4.4.01.04/CTSC - COORDENAÇÃO DE TRATAMENTO DOS SISTEMAS REGIONAIS SUL E CENTRO-OESTE</text:p>
          </table:table-cell>
          <table:table-cell table:style-name="ce128" table:number-columns-repeated="2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Thiago Vinícius Soares da Silva</text:p>
          </table:table-cell>
          <table:table-cell table:style-name="ce223" office:value-type="string" calcext:value-type="string">
            <text:p>Nº 202/23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0">
            <text:p>5.0.00.00/DCF – DIRETORIA COMERCIAL FINANCEIRA</text:p>
          </table:table-cell>
          <table:covered-table-cell table:style-name="ce49"/>
          <table:table-cell table:style-name="ce38"/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12" office:value-type="string" calcext:value-type="string">
            <text:p>DIRETOR COMERCIAL FINANCEIRO</text:p>
          </table:table-cell>
          <table:table-cell table:style-name="ce202" office:value-type="string" calcext:value-type="string">
            <text:p>JOÃO QUINTILIANO DA FONSECA NETO</text:p>
          </table:table-cell>
          <table:table-cell table:style-name="ce12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Chefe de Gabinete</text:p>
          </table:table-cell>
          <table:table-cell table:style-name="ce127" office:value-type="string" calcext:value-type="string">
            <text:p>Carine Leão Santana</text:p>
          </table:table-cell>
          <table:table-cell table:style-name="ce223" office:value-type="string" calcext:value-type="string">
            <text:p>Nº 245/19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Maria Lenilda Santos Batinga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Secretários (as) do Diretor</text:p>
          </table:table-cell>
          <table:table-cell table:style-name="ce127" office:value-type="string" calcext:value-type="string">
            <text:p>Josenilde Souza Figueiredo<text:span text:style-name="T13"> *</text:span></text:p>
          </table:table-cell>
          <table:table-cell table:style-name="ce223" office:value-type="string" calcext:value-type="string">
            <text:p>Nº 115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42" office:value-type="string" calcext:value-type="string">
            <text:p>Motorista do Diretor</text:p>
          </table:table-cell>
          <table:table-cell table:style-name="ce176" office:value-type="string" calcext:value-type="string">
            <text:p>Zeniton Vieira da Silva</text:p>
          </table:table-cell>
          <table:table-cell table:style-name="ce289" office:value-type="string" calcext:value-type="string">
            <text:p>N° 048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02" office:value-type="string" calcext:value-type="string">
            <text:p><text:span text:style-name="T3">5.0.01.00/ATCF - </text:span><text:span text:style-name="T4">ASSESSORIA TÉCNICA COMERCIAL FINANCEIRA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18" office:value-type="string" calcext:value-type="string">
            <text:p>Assessor (a) Técnico (a)</text:p>
          </table:table-cell>
          <table:table-cell table:style-name="ce215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style-name="ce6"/>
          <table:covered-table-cell table:style-name="ce49"/>
          <table:table-cell table:style-name="ce142" office:value-type="string" calcext:value-type="string">
            <text:p>Secretário (a) da Assessoria</text:p>
          </table:table-cell>
          <table:table-cell table:style-name="ce176" office:value-type="string" calcext:value-type="string">
            <text:p>Wesleane Alves Pereira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02" office:value-type="string" calcext:value-type="string">
            <text:p><text:span text:style-name="T3">5.0.03.00/GATE - </text:span><text:span text:style-name="T4">GERÊNCIA DE ATENDIMENTO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Kelly Cristina Santos Lino</text:p>
          </table:table-cell>
          <table:table-cell table:style-name="ce223" office:value-type="string" calcext:value-type="string">
            <text:p>N° 074/23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Helena Nabuco Queiroz Sampaio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5">5.0.03.01/CCAT - </text:span><text:span text:style-name="T6">COORDENAÇÃO DE CANAIS DE ATENDIMENT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Marcio Vinicius dos Santos Souza</text:p>
          </table:table-cell>
          <table:table-cell table:style-name="ce289" office:value-type="string" calcext:value-type="string">
            <text:p>Nº009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2/CMSE - </text:span><text:span text:style-name="T6">COORDENAÇÃO DE MONITORAMENTO DE SERVIÇO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Valéria Katherine Santos Souza</text:p>
          </table:table-cell>
          <table:table-cell table:style-name="ce289" office:value-type="string" calcext:value-type="string">
            <text:p>N° 124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3/CLA1 - </text:span><text:span text:style-name="T6">COORDENAÇÃO DE LOJA DE ATENDIMENTO METROPOLITANA 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Elienai Andrade Santos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4/CLA2 - </text:span><text:span text:style-name="T6">COORDENAÇÃO DE LOJA DE ATENDIMENTO METROPOLITANA I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50" office:value-type="string" calcext:value-type="string">
            <text:p>Gilton Gama do Nascimento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5.0.00.00/DCF – DIRETORIA COMERCIAL FINANCEIRA</text:p>
          </table:table-cell>
          <table:covered-table-cell table:style-name="ce8"/>
          <table:table-cell table:style-name="ce110" office:value-type="string" calcext:value-type="string">
            <text:p><text:span text:style-name="T5">5.0.03.05/CLA3 - </text:span><text:span text:style-name="T6">COORDENAÇÃO DE LOJA DE ATENDIMENTO METROPOLITANA II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Antônio César Nascimento Cardozo</text:p>
          </table:table-cell>
          <table:table-cell table:style-name="ce289" office:value-type="string" calcext:value-type="string">
            <text:p>N° 09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6/CLA4 - </text:span><text:span text:style-name="T6">COORDENAÇÃO DE LOJA DE ATENDIMENTO METROPOLITANA IV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Rejane Goulart Nunes Sobral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7/CLA5 - </text:span><text:span text:style-name="T6">COORDENAÇÃO DE LOJA DE ATENDIMENTO METROPOLITANA V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Aline de Jesus Lima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3.08/CLA6 - </text:span><text:span text:style-name="T6">COORDENAÇÃO DE LOJA DE ATENDIMENTO METROPOLITANA V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<text:span text:style-name="T14"> Maria de Fátima Secundo Alves</text:span></text:p>
          </table:table-cell>
          <table:table-cell table:style-name="ce289" office:value-type="string" calcext:value-type="string">
            <text:p>Nº 100/20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5.0.04.00/GSUC - </text:span><text:span text:style-name="T4">GERÊNCIA DE SUPORTE COMERCIAL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Hector Hiroshi Santos</text:p>
          </table:table-cell>
          <table:table-cell table:style-name="ce223" office:value-type="string" calcext:value-type="string">
            <text:p>Nº 222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251" office:value-type="string" calcext:value-type="string">
            <text:p>Erica Maria Le Pinto</text:p>
          </table:table-cell>
          <table:table-cell table:style-name="ce223" office:value-type="string" calcext:value-type="string">
            <text:p>N° 088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4.01/CHID - </text:span><text:span text:style-name="T6">COORDENAÇÃO DE HIDROMETRI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252" office:value-type="string" calcext:value-type="string">
            <text:p>Genival Almeida Santos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4.02/CPCO - </text:span><text:span text:style-name="T6">COORDENAÇÃO DE PERDAS COMERCIAI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Caio Felipe Mendonça Santos</text:p>
          </table:table-cell>
          <table:table-cell table:style-name="ce289" office:value-type="string" calcext:value-type="string">
            <text:p>N° 077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4.03/CCAD - </text:span><text:span text:style-name="T6">COORDENAÇÃO DE CADASTRO COMERCIAL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Joaldo Silva 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Cláudia Vanessa Santos Marcelo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5.0.05.00/GREC - </text:span><text:span text:style-name="T4">GERÊNCIA DE RECEITA</text:span></text:p>
          </table:table-cell>
          <table:table-cell table:style-name="ce105"/>
          <table:table-cell table:style-name="ce304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Tawane Marques de Brito</text:p>
          </table:table-cell>
          <table:table-cell table:style-name="ce223" office:value-type="string" calcext:value-type="string">
            <text:p>N° 247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Juliana dos Santos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5.01/CARR - </text:span><text:span text:style-name="T6">COORDENAÇÃO DE ARRECADAÇÃO</text:span></text:p>
          </table:table-cell>
          <table:table-cell table:style-name="ce128"/>
          <table:table-cell table:style-name="ce304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Fábio Zorzetto</text:p>
          </table:table-cell>
          <table:table-cell table:style-name="ce289" office:value-type="string" calcext:value-type="string">
            <text:p>Nº 177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5.02/CFAT - </text:span><text:span text:style-name="T6">COORDENAÇÃO DE FATURAMENTO</text:span></text:p>
          </table:table-cell>
          <table:table-cell table:style-name="ce128"/>
          <table:table-cell table:style-name="ce304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Elisa Kelli Fontes da Victória</text:p>
          </table:table-cell>
          <table:table-cell table:style-name="ce223" office:value-type="string" calcext:value-type="string">
            <text:p>Nº 248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Marcos Antônio Santos</text:p>
          </table:table-cell>
          <table:table-cell table:style-name="ce223" office:value-type="string" calcext:value-type="string">
            <text:p>Nº 176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/>
          <table:table-cell table:style-name="ce176"/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5.0.00.00/DCF – DIRETORIA COMERCIAL FINANCEIRA</text:p>
          </table:table-cell>
          <table:covered-table-cell table:style-name="ce8"/>
          <table:table-cell table:style-name="ce102" office:value-type="string" calcext:value-type="string">
            <text:p><text:span text:style-name="T3">5.0.06.00/GCLE - </text:span><text:span text:style-name="T4">GERÊNCIA DE CLIENTES ESPECIAIS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Carlos Magno Silva</text:p>
          </table:table-cell>
          <table:table-cell table:style-name="ce223" office:value-type="string" calcext:value-type="string">
            <text:p>N° 21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Magno Luiz Santos de Melo Pinto</text:p>
          </table:table-cell>
          <table:table-cell table:style-name="ce289" office:value-type="string" calcext:value-type="string">
            <text:p>Nº 013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6.01/CCLE - </text:span><text:span text:style-name="T6">COORDENAÇÃO DE GRANDES CLIENTE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Hebert Santana Santos </text:p>
          </table:table-cell>
          <table:table-cell table:style-name="ce289" office:value-type="string" calcext:value-type="string">
            <text:p>N° 213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6.02/CCPU - </text:span><text:span text:style-name="T6">COORDENAÇÃO DE CONTAS PÚBLICA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Verônica Ismerin Barreto de Oiveira</text:p>
          </table:table-cell>
          <table:table-cell table:style-name="ce223" office:value-type="string" calcext:value-type="string">
            <text:p>Nº 157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7" office:value-type="string" calcext:value-type="string">
            <text:p><text:span text:style-name="T3">5.0.07.00/GCOM - </text:span><text:span text:style-name="T4">GERÊNCIA DE COBRANÇA METROPOLITANA</text:span></text:p>
          </table:table-cell>
          <table:table-cell table:style-name="ce111"/>
          <table:table-cell table:style-name="ce24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Edjane Medeiros Tavares</text:p>
          </table:table-cell>
          <table:table-cell table:style-name="ce223" office:value-type="string" calcext:value-type="string">
            <text:p>Nº 246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Wembia Lima Santos</text:p>
          </table:table-cell>
          <table:table-cell table:style-name="ce309" office:value-type="string" calcext:value-type="string">
            <text:p>N° 155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5.0.07.01/CCS1 - COORDENAÇÃO DE COBRANÇA SETORIAL I</text:p>
          </table:table-cell>
          <table:table-cell table:style-name="ce128"/>
          <table:table-cell table:style-name="ce311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Stéphanie Silveira dos Santos </text:p>
          </table:table-cell>
          <table:table-cell table:style-name="ce289" office:value-type="string" calcext:value-type="string">
            <text:p>Nº 051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5.0.07.02/CCS2 - COORDENAÇÃO DE COBRANÇA SETORIAL II</text:p>
          </table:table-cell>
          <table:table-cell table:style-name="ce128"/>
          <table:table-cell table:style-name="ce13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237" office:value-type="string" calcext:value-type="string">
            <text:p>Cláudia Regina Pereira dos Santos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5.0.07.03/CCS3 - COORDENAÇÃO DE COBRANÇA SETORIAL III</text:p>
          </table:table-cell>
          <table:table-cell table:style-name="ce128"/>
          <table:table-cell table:style-name="ce13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Ivana Maria Guimaraes </text:p>
          </table:table-cell>
          <table:table-cell table:style-name="ce223" office:value-type="string" calcext:value-type="string">
            <text:p>Nº 142/20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1" office:value-type="string" calcext:value-type="string">
            <text:p>5.0.07.04/CCS4 - COORDENAÇÃO DE COBRANÇA SETORIAL IV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Amanda da Silva Alves 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3"/>
          <table:table-cell table:style-name="ce254"/>
          <table:table-cell table:style-name="ce313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5.0.08.00/GFIN - </text:span><text:span text:style-name="T4">GERÊNCIA FINANCEIRA E CONTÁBIL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Edvaldo de Melo Fernandes </text:p>
          </table:table-cell>
          <table:table-cell table:style-name="ce223" office:value-type="string" calcext:value-type="string">
            <text:p>Nº 28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ecretário (a) da Gerência</text:p>
          </table:table-cell>
          <table:table-cell table:style-name="ce176" office:value-type="string" calcext:value-type="string">
            <text:p>Maria Augusta Cunha do Nascimento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8.01/CFIN - </text:span><text:span text:style-name="T6">COORDENAÇÃO FINANCEIR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Cledja Fabiana Araújo Silva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0.08.02/CCON - </text:span><text:span text:style-name="T6">COORDENAÇÃO DE CONTABILIDADE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Thiago Figueiredo de Almeida Lima</text:p>
          </table:table-cell>
          <table:table-cell table:style-name="ce223" office:value-type="string" calcext:value-type="string">
            <text:p>Nº 183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/>
          <table:table-cell table:style-name="ce176"/>
          <table:table-cell table:style-name="ce289"/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5.0.00.00/DCF – DIRETORIA COMERCIAL FINANCEIRA</text:p>
          </table:table-cell>
          <table:covered-table-cell table:style-name="ce8"/>
          <table:table-cell table:style-name="ce110" office:value-type="string" calcext:value-type="string">
            <text:p><text:span text:style-name="T5">5.0.08.03/CRET</text:span><text:span text:style-name="T10"> - </text:span><text:span text:style-name="T9">COORDENAÇÃO DE RECURSOS DE TERCEIRO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Marlene Faro Dantas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93" office:value-type="string" calcext:value-type="string">
            <text:p><text:span text:style-name="T7">5.1.00.00/SCOR - SUPERINTENDÊNCIA COMERCIAL DAS REGIONAIS</text:span><text:span text:style-name="T11">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intendente</text:p>
          </table:table-cell>
          <table:table-cell table:style-name="ce269" office:value-type="string" calcext:value-type="string">
            <text:p>Edime Medeiros Leite </text:p>
          </table:table-cell>
          <table:table-cell table:style-name="ce223" office:value-type="string" calcext:value-type="string">
            <text:p>N° 24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Superintendência</text:p>
          </table:table-cell>
          <table:table-cell table:style-name="ce215" office:value-type="string" calcext:value-type="string">
            <text:p>vago</text:p>
          </table:table-cell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5.1.01.00/GCNO - </text:span><text:span text:style-name="T4">GERÊNCIA COMERCIAL REGIONAL NORTE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Raimundo José Cardoso Filho 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José Roberto Silva </text:p>
          </table:table-cell>
          <table:table-cell table:style-name="ce223" office:value-type="string" calcext:value-type="string">
            <text:p>Nº 124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Elber Vinicius Rocha Santos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Welisson Pereira Gomes dos Santos</text:p>
          </table:table-cell>
          <table:table-cell table:style-name="ce289" office:value-type="string" calcext:value-type="string">
            <text:p>Nº 116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1.01/CANP - </text:span><text:span text:style-name="T6">COORDENAÇÃO REGIONAL DE LOJA DE ATENDIMENTO NEÓPOLI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Max Oliveira de Alencar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1.02/CANF - </text:span><text:span text:style-name="T6">COORDENAÇÃO REGIONAL DE LOJA DE ATENDIMENTO ILHA DAS FLORE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Kaniggia Santos Barros</text:p>
          </table:table-cell>
          <table:table-cell table:style-name="ce289" office:value-type="string" calcext:value-type="string">
            <text:p>N° 05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0" office:value-type="string" calcext:value-type="string">
            <text:p><text:span text:style-name="T5">5.1.01.03/CAJP - </text:span><text:span text:style-name="T6">COORDENAÇÃO REGIONAL DE LOJA DE ATENDIMENTO JAPARATUBA</text:span></text:p>
          </table:table-cell>
          <table:table-cell table:style-name="ce127"/>
          <table:table-cell table:style-name="ce24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Maria Eliana da Silva Carvalho</text:p>
          </table:table-cell>
          <table:table-cell table:style-name="ce289" office:value-type="string" calcext:value-type="string">
            <text:p>N° 235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1.04/CADR - </text:span><text:span text:style-name="T6">COORDENAÇÃO REGIONAL DE LOJA DE ATENDIMENTO N.S. DAS DORES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76" office:value-type="string" calcext:value-type="string">
            <text:p>JILAN MORIPS DOS SANTOS</text:p>
          </table:table-cell>
          <table:table-cell table:style-name="ce223" office:value-type="string" calcext:value-type="string">
            <text:p>Nº 261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20" office:value-type="string" calcext:value-type="string">
            <text:p><text:span text:style-name="T5">5.1.01.05/CAPR - </text:span><text:span text:style-name="T6">COORDENAÇÃO REGIONAL DE LOJA DE ATENDIMENTO PROPRIÁ</text:span></text:p>
          </table:table-cell>
          <table:table-cell table:style-name="ce127"/>
          <table:table-cell table:style-name="ce24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Maria Juliana da Silva Santos Almeida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02" office:value-type="string" calcext:value-type="string">
            <text:p><text:span text:style-name="T3">5.1.02.00/GCCO - </text:span><text:span text:style-name="T4">GERÊNCIA COMERCIAL REGIONAL CENTRO-OESTE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Jean Marcks Da Costa Nunes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José Diogo Santana Santos</text:p>
          </table:table-cell>
          <table:table-cell table:style-name="ce223" office:value-type="string" calcext:value-type="string">
            <text:p>Nº 141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237" office:value-type="string" calcext:value-type="string">
            <text:p>Alexandro Correia da Silva </text:p>
          </table:table-cell>
          <table:table-cell table:style-name="ce223" office:value-type="string" calcext:value-type="string">
            <text:p>Nº 297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Roberto Bispo Pacheco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1/CACB - </text:span><text:span text:style-name="T6">COORDENAÇÃO REGIONAL DE LOJA DE ATENDIMENTO CAMPO DO BRIT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Wellington Caleb Fonseca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7">
            <text:p>5.0.00.00/DCF – DIRETORIA COMERCIAL FINANCEIRA</text:p>
          </table:table-cell>
          <table:covered-table-cell table:style-name="ce8"/>
          <table:table-cell table:style-name="ce110" office:value-type="string" calcext:value-type="string">
            <text:p><text:span text:style-name="T5">5.1.02.02/CAIT - </text:span><text:span text:style-name="T6">COORDENAÇÃO REGIONAL DE LOJA DE ATENDIMENTO ITABAIAN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Maria Rejane Andrade Santos</text:p>
          </table:table-cell>
          <table:table-cell table:style-name="ce289" office:value-type="string" calcext:value-type="string">
            <text:p>Nº 038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3/CALR - </text:span><text:span text:style-name="T6">COORDENAÇÃO REGIONAL DE LOJA DE ATENDIMENTO LARANJEIRA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Roseane de Jesus Silva Cosmo </text:p>
          </table:table-cell>
          <table:table-cell table:style-name="ce289" office:value-type="string" calcext:value-type="string">
            <text:p>Nº 003/24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4/CAMR - </text:span><text:span text:style-name="T6">COORDENAÇÃO REGIONAL DE LOJA DE ATENDIMENTO MALHADOR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Gedielma Pereira da Silva</text:p>
          </table:table-cell>
          <table:table-cell table:style-name="ce289" office:value-type="string" calcext:value-type="string">
            <text:p>Nº 152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5/CAMM - </text:span><text:span text:style-name="T6">COORDENAÇÃO REGIONAL DE LOJA DE ATENDIMENTO MARUIM</text:span><text:span text:style-name="T12">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Jucimary Karine Tavares Santos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2.06/CARB - </text:span><text:span text:style-name="T6">COORDENAÇÃO REGIONAL DE LOJA DE ATENDIMENTO RIBEIRÓPOLIS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João Gonçalves Aranha Junior</text:p>
          </table:table-cell>
          <table:table-cell table:style-name="ce289" office:value-type="string" calcext:value-type="string">
            <text:p>Nº 084/20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5.1.03.00/GCSU - </text:span><text:span text:style-name="T4">GERÊNCIA COMERCIAL REGIONAL SUL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Valdênio José Hora Freitas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Carlos Magno Silva</text:p>
          </table:table-cell>
          <table:table-cell table:style-name="ce223" office:value-type="string" calcext:value-type="string">
            <text:p>N° 097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essélia Fontes O. Freitas</text:p>
          </table:table-cell>
          <table:table-cell table:style-name="ce223" office:value-type="string" calcext:value-type="string">
            <text:p>Nº 018/22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José Agnaldo de Souza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1/CABQ - </text:span><text:span text:style-name="T6">COORDENAÇÃO REGIONAL DE LOJA DE ATENDIMENTO BOQUIM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200" office:value-type="string" calcext:value-type="string">
            <text:p>Gilmarcos Barreto Alves</text:p>
          </table:table-cell>
          <table:table-cell table:style-name="ce317" office:value-type="string" calcext:value-type="string">
            <text:p>Nº 057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2/CACN - </text:span><text:span text:style-name="T6">COORDENAÇÃO REGIONAL DE LOJA DE ATENDIMENTO CRISTINÁPOLI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Leandro Oliveira Guimarães</text:p>
          </table:table-cell>
          <table:table-cell table:style-name="ce223" office:value-type="string" calcext:value-type="string">
            <text:p>Nº 057/19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0" office:value-type="string" calcext:value-type="string">
            <text:p><text:span text:style-name="T5">5.1.03.03/CAIN - </text:span><text:span text:style-name="T6">COORDENAÇÃO REGIONAL DE LOJA DE ATENDIMENTO ITABAIANINH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Wanderley de Jesus Santos</text:p>
          </table:table-cell>
          <table:table-cell table:style-name="ce223" office:value-type="string" calcext:value-type="string">
            <text:p>Nº 129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4/CAIP - </text:span><text:span text:style-name="T6">COORDENAÇÃO REGIONAL DE LOJA DE ATENDIMENTO ITAPORANGA D'AJUD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Gaudêncio Valério de F. Santos Neto</text:p>
          </table:table-cell>
          <table:table-cell table:style-name="ce289" office:value-type="string" calcext:value-type="string">
            <text:p>Nº 221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5/CALG - </text:span><text:span text:style-name="T6">COORDENAÇÃO REGIONAL DE LOJA DE ATENDIMENTO LAGART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Maria Fátima Rodrigues de Andrade </text:p>
          </table:table-cell>
          <table:table-cell table:style-name="ce289" office:value-type="string" calcext:value-type="string">
            <text:p>Nº 207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6/CASD - </text:span><text:span text:style-name="T6">COORDENAÇÃO REGIONAL DE LOJA DE ATENDIMENTO SIMÃO DIAS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Palmiro Carlos de Souza Sobrinho</text:p>
          </table:table-cell>
          <table:table-cell table:style-name="ce289" office:value-type="string" calcext:value-type="string">
            <text:p>Nº 213/19</text:p>
          </table:table-cell>
          <table:table-cell table:number-columns-repeated="59"/>
        </table:table-row>
        <table:table-row table:style-name="ro1">
          <table:table-cell table:style-name="ce22" office:value-type="string" calcext:value-type="string" table:number-columns-spanned="2" table:number-rows-spanned="23">
            <text:p>5.0.00.00/DCF – DIRETORIA COMERCIAL FINANCEIRA</text:p>
          </table:table-cell>
          <table:covered-table-cell table:style-name="ce8"/>
          <table:table-cell table:style-name="ce110" office:value-type="string" calcext:value-type="string">
            <text:p><text:span text:style-name="T5">5.1.03.07/CATB - </text:span><text:span text:style-name="T6">COORDENAÇÃO REGIONAL DE LOJA DE ATENDIMENTO TOBIAS BARRETO 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Esdra de Jesus Santos 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3.08/CAUB - </text:span><text:span text:style-name="T6">COORDENAÇÃO REGIONAL DE LOJA DE ATENDIMENTO UMBAÚB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Coordenador (a)</text:p>
          </table:table-cell>
          <table:table-cell table:style-name="ce127" office:value-type="string" calcext:value-type="string">
            <text:p>Arcleydson Dias Barbosa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2" office:value-type="string" calcext:value-type="string">
            <text:p><text:span text:style-name="T3">5.1.04.00/GCSE - </text:span><text:span text:style-name="T4">GERÊNCIA COMERCIAL REGIONAL SERTÃO</text:span></text:p>
          </table:table-cell>
          <table:table-cell table:style-name="ce105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Gerente</text:p>
          </table:table-cell>
          <table:table-cell table:style-name="ce111" office:value-type="string" calcext:value-type="string">
            <text:p>José Edson Nunes Portela</text:p>
          </table:table-cell>
          <table:table-cell table:style-name="ce223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ecretário (a) da Gerência</text:p>
          </table:table-cell>
          <table:table-cell table:style-name="ce127" office:value-type="string" calcext:value-type="string">
            <text:p>John Lima Guimarães</text:p>
          </table:table-cell>
          <table:table-cell table:style-name="ce223" office:value-type="string" calcext:value-type="string">
            <text:p>Nº 096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38" office:value-type="string" calcext:value-type="string">
            <text:p>Supervisor (a)</text:p>
          </table:table-cell>
          <table:table-cell table:style-name="ce127" office:value-type="string" calcext:value-type="string">
            <text:p>Thiago José Oliveira Resende</text:p>
          </table:table-cell>
          <table:table-cell table:style-name="ce223" office:value-type="string" calcext:value-type="string">
            <text:p>Nº 095/19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77" office:value-type="string" calcext:value-type="string">
            <text:p>Supervisor (a)</text:p>
          </table:table-cell>
          <table:table-cell table:style-name="ce176" office:value-type="string" calcext:value-type="string">
            <text:p>Nataniel Barros dos Santos </text:p>
          </table:table-cell>
          <table:table-cell table:style-name="ce289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1/CAAQ - </text:span><text:span text:style-name="T6">COORDENAÇÃO REGIONAL DE LOJA DE ATENDIMENTO AQUIDABÃ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Jossivany de Oliveira Santos</text:p>
          </table:table-cell>
          <table:table-cell table:style-name="ce289" office:value-type="string" calcext:value-type="string">
            <text:p>Nº 156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2/CACR - </text:span><text:span text:style-name="T6">COORDENAÇÃO REGIONAL DE LOJA DE ATENDIMENTO CARIR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Valério Evangelista Barreto</text:p>
          </table:table-cell>
          <table:table-cell table:style-name="ce289" office:value-type="string" calcext:value-type="string">
            <text:p>Nº 030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3/CAFP - </text:span><text:span text:style-name="T6">COORDENAÇÃO REGIONAL DE LOJA DE ATENDIMENTO FREI PAUL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Ademarques Santana Dantas</text:p>
          </table:table-cell>
          <table:table-cell table:style-name="ce289" office:value-type="string" calcext:value-type="string">
            <text:p>Nº 028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4/CAII - </text:span><text:span text:style-name="T6">COORDENAÇÃO REGIONAL DE LOJA DE ATENDIMENTO ITABI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8" office:value-type="string" calcext:value-type="string">
            <text:p>Coordenador (a)</text:p>
          </table:table-cell>
          <table:table-cell table:style-name="ce127" office:value-type="string" calcext:value-type="string">
            <text:p>Eliasafe Oliveira da Silva</text:p>
          </table:table-cell>
          <table:table-cell table:style-name="ce223" office:value-type="string" calcext:value-type="string">
            <text:p>Nº 029/21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0" office:value-type="string" calcext:value-type="string">
            <text:p><text:span text:style-name="T5">5.1.04.05/CAPÇ - </text:span><text:span text:style-name="T6">COORDENAÇÃO REGIONAL DE LOJA DE ATENDIMENTO POÇO REDONDO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Cinthia Maraisa de Almeida</text:p>
          </table:table-cell>
          <table:table-cell table:style-name="ce289" office:value-type="string" calcext:value-type="string">
            <text:p>Nº 100/19</text:p>
          </table:table-cell>
          <table:table-cell table:number-columns-repeated="59"/>
        </table:table-row>
        <table:table-row table:style-name="ro1">
          <table:covered-table-cell table:style-name="ce6"/>
          <table:covered-table-cell table:style-name="ce48"/>
          <table:table-cell table:style-name="ce110" office:value-type="string" calcext:value-type="string">
            <text:p><text:span text:style-name="T5">5.1.04.06/CAPF - </text:span><text:span text:style-name="T6">COORDENAÇÃO REGIONAL DE LOJA DE ATENDIMENTO PORTO DA FOLH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42" office:value-type="string" calcext:value-type="string">
            <text:p>Coordenador (a)</text:p>
          </table:table-cell>
          <table:table-cell table:style-name="ce176" office:value-type="string" calcext:value-type="string">
            <text:p>João Getirana de Santana Júnior</text:p>
          </table:table-cell>
          <table:table-cell table:style-name="ce289" office:value-type="string" calcext:value-type="string">
            <text:p>N° 059/22</text:p>
          </table:table-cell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110" office:value-type="string" calcext:value-type="string">
            <text:p><text:span text:style-name="T5">5.1.04.07/CAGL - </text:span><text:span text:style-name="T6">COORDENAÇÃO REGIONAL DE LOJA DE ATENDIMENTO N. S. DA GLÓRIA</text:span></text:p>
          </table:table-cell>
          <table:table-cell table:style-name="ce128"/>
          <table:table-cell table:style-name="ce297"/>
          <table:table-cell table:number-columns-repeated="59"/>
        </table:table-row>
        <table:table-row table:style-name="ro1">
          <table:covered-table-cell table:style-name="ce11"/>
          <table:covered-table-cell table:style-name="ce49"/>
          <table:table-cell table:style-name="ce77" office:value-type="string" calcext:value-type="string">
            <text:p>Coordenador (a)</text:p>
          </table:table-cell>
          <table:table-cell table:style-name="ce176" office:value-type="string" calcext:value-type="string">
            <text:p>Adenoaldo Almeida Santos </text:p>
          </table:table-cell>
          <table:table-cell table:style-name="ce289" office:value-type="string" calcext:value-type="string">
            <text:p>Nº 098/19</text:p>
          </table:table-cell>
          <table:table-cell table:number-columns-repeated="59"/>
        </table:table-row>
        <table:table-row table:style-name="ro1">
          <table:table-cell table:style-name="ce19" office:value-type="string" calcext:value-type="string" table:number-columns-spanned="2" table:number-rows-spanned="4">
            <text:p>6.0.00.00/CON</text:p>
          </table:table-cell>
          <table:covered-table-cell table:style-name="ce58"/>
          <table:table-cell table:style-name="ce145" office:value-type="string" calcext:value-type="string">
            <text:p><text:span text:style-name="T3">6.0.00.00/CA - </text:span><text:span text:style-name="T4">CONSELHO DE ADMINISTRAÇÃO</text:span></text:p>
          </table:table-cell>
          <table:table-cell table:style-name="ce133"/>
          <table:table-cell table:style-name="ce297"/>
          <table:table-cell table:number-columns-repeated="59"/>
        </table:table-row>
        <table:table-row table:style-name="ro1">
          <table:covered-table-cell table:style-name="ce30"/>
          <table:covered-table-cell table:style-name="ce8"/>
          <table:table-cell table:style-name="ce146" office:value-type="string" calcext:value-type="string">
            <text:p>6.0.01.00/AUDI - AUDITORIA INTERNA</text:p>
          </table:table-cell>
          <table:table-cell table:style-name="ce111"/>
          <table:table-cell table:style-name="ce248"/>
          <table:table-cell table:number-columns-repeated="59"/>
        </table:table-row>
        <table:table-row table:style-name="ro1">
          <table:covered-table-cell table:style-name="ce30"/>
          <table:covered-table-cell table:style-name="ce8"/>
          <table:table-cell table:style-name="ce38" office:value-type="string" calcext:value-type="string">
            <text:p>Auditor (a) Interno</text:p>
          </table:table-cell>
          <table:table-cell table:style-name="ce111" office:value-type="string" calcext:value-type="string">
            <text:p>GILSON RIBEIRO DE JESUS</text:p>
          </table:table-cell>
          <table:table-cell table:style-name="ce317" office:value-type="string" calcext:value-type="string">
            <text:p>Nº 210/19</text:p>
          </table:table-cell>
          <table:table-cell table:number-columns-repeated="59"/>
        </table:table-row>
        <table:table-row table:style-name="ro1">
          <table:covered-table-cell table:style-name="ce30"/>
          <table:covered-table-cell table:style-name="ce8"/>
          <table:table-cell table:style-name="ce77" office:value-type="string" calcext:value-type="string">
            <text:p>Secretário (a) da Auditoria Interna</text:p>
          </table:table-cell>
          <table:table-cell table:style-name="ce235" office:value-type="string" calcext:value-type="string">
            <text:p>Valdenize Henrique Santana</text:p>
          </table:table-cell>
          <table:table-cell table:style-name="ce318" office:value-type="string" calcext:value-type="string">
            <text:p>RCA 04/18</text:p>
          </table:table-cell>
          <table:table-cell table:number-columns-repeated="59"/>
        </table:table-row>
        <table:table-row table:style-name="ro1">
          <table:table-cell table:style-name="ce25"/>
          <table:table-cell table:style-name="ce59"/>
          <table:table-cell table:style-name="ce147"/>
          <table:table-cell table:style-name="ce256"/>
          <table:table-cell table:style-name="ce319"/>
          <table:table-cell table:number-columns-repeated="59"/>
        </table:table-row>
        <table:table-row table:style-name="ro2">
          <table:table-cell table:style-name="ce26" office:value-type="string" calcext:value-type="string" table:number-columns-spanned="5" table:number-rows-spanned="2">
            <text:p>RELAÇÃO DE OCUPANTES <text:s/>DE OUTRAS FUNÇÕES <text:s/>GRATIFICADAS NA DESO</text:p>
          </table:table-cell>
          <table:covered-table-cell table:style-name="ce61"/>
          <table:covered-table-cell table:style-name="ce148"/>
          <table:covered-table-cell table:style-name="ce239"/>
          <table:covered-table-cell table:style-name="ce148"/>
          <table:table-cell table:number-columns-repeated="59"/>
        </table:table-row>
        <table:table-row table:style-name="ro2">
          <table:covered-table-cell table:style-name="ce26"/>
          <table:covered-table-cell table:style-name="ce61"/>
          <table:covered-table-cell table:number-columns-repeated="3" table:style-name="ce148"/>
          <table:table-cell table:number-columns-repeated="59"/>
        </table:table-row>
        <table:table-row table:style-name="ro2">
          <table:table-cell table:style-name="ce34" office:value-type="string" calcext:value-type="string" table:number-columns-spanned="5" table:number-rows-spanned="3">
            <text:p>A partir de 01/08/18, quando abrir vaga das funções gratificadas referentes a “Auxiliar de Serviços Administrativos”, <text:s/>só poderão ser preenchidas exclusivamente por empregados contratados no cargo “Auxiliar de Execução”, com número de nomeações totais não superior a 25 (vinte e cinco), independente da lotação que pode ser em área vinculada a qualquer Diretoria. </text:p>
          </table:table-cell>
          <table:covered-table-cell table:style-name="ce8"/>
          <table:covered-table-cell table:style-name="ce94"/>
          <table:covered-table-cell table:style-name="ce150"/>
          <table:covered-table-cell table:style-name="ce323"/>
          <table:table-cell table:number-columns-repeated="59"/>
        </table:table-row>
        <table:table-row table:style-name="ro4">
          <table:covered-table-cell table:number-columns-repeated="2" table:style-name="ce8"/>
          <table:covered-table-cell table:number-columns-repeated="2" table:style-name="ce150"/>
          <table:covered-table-cell table:style-name="ce323"/>
          <table:table-cell table:number-columns-repeated="59"/>
        </table:table-row>
        <table:table-row table:style-name="ro5">
          <table:covered-table-cell table:number-columns-repeated="2" table:style-name="ce8"/>
          <table:covered-table-cell table:number-columns-repeated="2" table:style-name="ce150"/>
          <table:covered-table-cell table:style-name="ce323"/>
          <table:table-cell table:number-columns-repeated="59"/>
        </table:table-row>
        <table:table-row table:style-name="ro1">
          <table:table-cell table:style-name="ce36" office:value-type="string" calcext:value-type="string" table:number-columns-spanned="3" table:number-rows-spanned="1">
            <text:p>UNIDADE ORGANIZACIONAL</text:p>
          </table:table-cell>
          <table:covered-table-cell table:style-name="ce18"/>
          <table:covered-table-cell table:style-name="ce151"/>
          <table:table-cell table:style-name="ce151" office:value-type="string" calcext:value-type="string">
            <text:p>OCUPANTE</text:p>
          </table:table-cell>
          <table:table-cell table:style-name="ce151" office:value-type="string" calcext:value-type="string">
            <text:p>PORTARIA </text:p>
          </table:table-cell>
          <table:table-cell table:number-columns-repeated="59"/>
        </table:table-row>
        <table:table-row table:style-name="ro1">
          <table:table-cell table:style-name="ce7" office:value-type="string" calcext:value-type="string" table:number-columns-spanned="2" table:number-rows-spanned="20">
            <text:p>QUALQUER DIRETORIA</text:p>
          </table:table-cell>
          <table:covered-table-cell table:style-name="ce8"/>
          <table:table-cell table:style-name="ce152" office:value-type="string" calcext:value-type="string">
            <text:p>5.1.04.00./GCSE- GERÊNCIA COMERCIAL REGIONAL SERTÃO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3" office:value-type="string" calcext:value-type="string">
            <text:p><text:s text:c="3"/>1. Auxiliar de Serviços Administrativos </text:p>
          </table:table-cell>
          <table:table-cell table:style-name="ce258" office:value-type="string" calcext:value-type="string">
            <text:p>Jose Carlos Serafin Santos</text:p>
          </table:table-cell>
          <table:table-cell table:style-name="ce321" office:value-type="string" calcext:value-type="string">
            <text:p>Nº 087/19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5">5.0.03.01/CCAT - </text:span><text:span text:style-name="T6">COORDENAÇÃO DE CANAIS DE ATENDIMENTO</text:span>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3"/>2. Auxiliar de Serviços Administrativos</text:p>
          </table:table-cell>
          <table:table-cell table:style-name="ce254" office:value-type="string" calcext:value-type="string">
            <text:p>Elissandra dos Santos</text:p>
          </table:table-cell>
          <table:table-cell table:style-name="ce321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5">5.0.04.01/CHID - </text:span><text:span text:style-name="T6">COORDENAÇÃO DE HIDROMETRIA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3"/>3. Auxiliar de Serviços Administrativos</text:p>
          </table:table-cell>
          <table:table-cell table:style-name="ce259" office:value-type="string" calcext:value-type="string">
            <text:p>Kleber Lucas Lima dos Santos</text:p>
          </table:table-cell>
          <table:table-cell table:style-name="ce321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 office:value-type="string" calcext:value-type="string">
            <text:p><text:span text:style-name="T5">5.0.05.02/CFAT - </text:span><text:span text:style-name="T6">COORDENAÇÃO DE FATURAMENTO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3"/>4. Auxiliar de Serviços Administrativos</text:p>
          </table:table-cell>
          <table:table-cell table:style-name="ce254" office:value-type="string" calcext:value-type="string">
            <text:p>Iane Jovelina Dantas Oliveira</text:p>
          </table:table-cell>
          <table:table-cell table:style-name="ce321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1">5.1.02.00/GCCO - </text:span><text:span text:style-name="T2">GERÊNCIA COMERCIAL REGIONAL CENTRO-OESTE</text:span></text:p>
          </table:table-cell>
          <table:table-cell table:style-name="ce105"/>
          <table:table-cell table:style-name="ce322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4"/>5. Auxiliar de Serviços Administrativos</text:p>
          </table:table-cell>
          <table:table-cell table:style-name="ce254" office:value-type="string" calcext:value-type="string">
            <text:p>Maria José Oliveira Santos</text:p>
          </table:table-cell>
          <table:table-cell table:style-name="ce321" office:value-type="string" calcext:value-type="string">
            <text:p>Nº168/19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28" office:value-type="string" calcext:value-type="string">
            <text:p>5.0.07.03/CCS3 - COORDENAÇÃO DE COBRANÇA SETORIAL III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2" office:value-type="string" calcext:value-type="string">
            <text:p><text:s text:c="4"/>6. Auxiliar de Serviços Administrativos</text:p>
          </table:table-cell>
          <table:table-cell table:style-name="ce111" office:value-type="string" calcext:value-type="string">
            <text:p>José Tadeu Matos Figueiredo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 office:value-type="string" calcext:value-type="string">
            <text:p><text:span text:style-name="T5">5.1.01.02/CANF - </text:span><text:span text:style-name="T6">COORDENAÇÃO REGIONAL DE LOJA DE ATENDIMENTO ILHA DAS FLORES</text:span>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2" office:value-type="string" calcext:value-type="string">
            <text:p><text:s text:c="4"/>7. Auxiliar de Serviços Administrativos</text:p>
          </table:table-cell>
          <table:table-cell table:style-name="ce111" office:value-type="string" calcext:value-type="string">
            <text:p>Lécia Lima Souza Santos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64" office:value-type="string" calcext:value-type="string">
            <text:p>2.0.03.01/CADP – COORDENAÇÃO DE ADMINISTRAÇÃO DE PESSOAL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4"/>8. Auxiliar de Serviços Administrativos</text:p>
          </table:table-cell>
          <table:table-cell table:style-name="ce260" office:value-type="string" calcext:value-type="string">
            <text:p>Adriana Oliveira Andrade</text:p>
          </table:table-cell>
          <table:table-cell table:style-name="ce307" office:value-type="string" calcext:value-type="string">
            <text:p>Nº 130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9" office:value-type="string" calcext:value-type="string">
            <text:p>5.1.01.05.10 - MURIBECA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4"/>9. Auxiliar de Serviços Administrativos </text:p>
          </table:table-cell>
          <table:table-cell table:style-name="ce111" office:value-type="string" calcext:value-type="string">
            <text:p>Denes Francisco dos Santos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 office:value-type="string" calcext:value-type="string">
            <text:p><text:span text:style-name="T1">5.1.02.00/GCCO - </text:span><text:span text:style-name="T2">GERÊNCIA COMERCIAL REGIONAL CENTRO-OESTE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3"/>10. Auxiliar de Serviços Administrativos</text:p>
          </table:table-cell>
          <table:table-cell table:style-name="ce254"/>
          <table:table-cell table:style-name="ce321"/>
          <table:table-cell table:number-columns-repeated="59"/>
        </table:table-row>
        <table:table-row table:style-name="ro1">
          <table:table-cell table:style-name="ce7" office:value-type="string" calcext:value-type="string" table:number-columns-spanned="2" table:number-rows-spanned="27">
            <text:p>QUALQUER DIRETORIA</text:p>
          </table:table-cell>
          <table:covered-table-cell table:style-name="ce8"/>
          <table:table-cell table:style-name="ce152"/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3"/>11. Auxiliar de Serviços Administrativos <text:s text:c="2"/></text:p>
          </table:table-cell>
          <table:table-cell table:style-name="ce111" office:value-type="string" calcext:value-type="string">
            <text:p>André Ricardo Honorato dos Santos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/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12" office:value-type="string" calcext:value-type="string">
            <text:p><text:s text:c="2"/>12. Auxiliar de Serviços Administrativos</text:p>
          </table:table-cell>
          <table:table-cell table:style-name="ce249" office:value-type="string" calcext:value-type="string">
            <text:p>vago</text:p>
          </table:table-cell>
          <table:table-cell table:style-name="ce30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5">5.1.02.03/CALR - </text:span><text:span text:style-name="T6">COORDENAÇÃO REGIONAL DE LOJA DE ATENDIMENTO LARANJEIRAS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2"/>13. Auxiliar de Serviços Administrativos</text:p>
          </table:table-cell>
          <table:table-cell table:style-name="ce254" office:value-type="string" calcext:value-type="string">
            <text:p>Lucivânio Pedro da Silva</text:p>
          </table:table-cell>
          <table:table-cell table:style-name="ce321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63" office:value-type="string" calcext:value-type="string">
            <text:p>5.0.04.01/CHID - COORDENAÇÃO DE HIDROMETRIA</text:p>
          </table:table-cell>
          <table:table-cell table:style-name="ce111"/>
          <table:table-cell table:style-name="ce127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5" office:value-type="string" calcext:value-type="string">
            <text:p><text:s text:c="3"/>14. Auxiliar de Serviços Administrativos</text:p>
          </table:table-cell>
          <table:table-cell table:style-name="ce254" office:value-type="string" calcext:value-type="string">
            <text:p>Susi Mary Almeida Ramos </text:p>
          </table:table-cell>
          <table:table-cell table:style-name="ce321" office:value-type="string" calcext:value-type="string">
            <text:p>Nº 269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60" office:value-type="string" calcext:value-type="string">
            <text:p><text:span text:style-name="T5">5.1.02.05/CAMM - </text:span><text:span text:style-name="T6">COORDENAÇÃO REGIONAL DE LOJA DE ATENDIMENTO MARUIM</text:span><text:span text:style-name="T12"> </text:span></text:p>
          </table:table-cell>
          <table:table-cell table:style-name="ce127"/>
          <table:table-cell table:style-name="ce223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3"/>15. Auxiliar de Serviços Administrativos</text:p>
          </table:table-cell>
          <table:table-cell table:style-name="ce111" office:value-type="string" calcext:value-type="string">
            <text:p>Maria Josivânia do Couto M. Apóstolo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1">5.1.03.00/GCSU - </text:span><text:span text:style-name="T2">GERÊNCIA COMERCIAL REGIONAL SUL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16. Auxiliar de Serviços Administrativos</text:p>
          </table:table-cell>
          <table:table-cell table:style-name="ce111" office:value-type="string" calcext:value-type="string">
            <text:p>Alexandre Dantas Vasconcelos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1">5.1.03.00/GCSU - </text:span><text:span text:style-name="T2">GERÊNCIA COMERCIAL REGIONAL SUL</text:span>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17. Auxiliar de Serviços Administrativos </text:p>
          </table:table-cell>
          <table:table-cell table:style-name="ce111" office:value-type="string" calcext:value-type="string">
            <text:p>Marcos Antônio da Silva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5">5.1.03.01/CABQ - </text:span><text:span text:style-name="T6">COORDENAÇÃO REGIONAL DE LOJA DE ATENDIMENTO BOQUIM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18. Auxiliar de Serviços Administrativos</text:p>
          </table:table-cell>
          <table:table-cell table:style-name="ce111" office:value-type="string" calcext:value-type="string">
            <text:p>Maria Rita de Sá e Silva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63" office:value-type="string" calcext:value-type="string">
            <text:p>5.0.04.01/CHID - COORDENAÇÃO DE HIDROMETRIA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19. Auxiliar de Serviços Administrativos</text:p>
          </table:table-cell>
          <table:table-cell table:style-name="ce111" office:value-type="string" calcext:value-type="string">
            <text:p>Everaldina Julião de Jesus Sobral </text:p>
          </table:table-cell>
          <table:table-cell table:style-name="ce307" office:value-type="string" calcext:value-type="string">
            <text:p>N° 267/23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 office:value-type="string" calcext:value-type="string">
            <text:p><text:span text:style-name="T5">5.1.03.04/CAIP - </text:span><text:span text:style-name="T6">COORDENAÇÃO REGIONAL DE LOJA DE ATENDIMENTO ITAPORANGA D'AJUDA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 office:value-type="string" calcext:value-type="string">
            <text:p><text:s text:c="2"/>20. Auxiliar de Serviços Administrativos</text:p>
          </table:table-cell>
          <table:table-cell table:style-name="ce254" office:value-type="string" calcext:value-type="string">
            <text:p>José Wilson Mendonça Santos</text:p>
          </table:table-cell>
          <table:table-cell table:style-name="ce321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60" office:value-type="string" calcext:value-type="string">
            <text:p><text:span text:style-name="T5">5.1.03.07/CATB - </text:span><text:span text:style-name="T6">COORDENAÇÃO REGIONAL DE LOJA DE ATENDIMENTO TOBIAS BARRETO </text:span></text:p>
          </table:table-cell>
          <table:table-cell table:style-name="ce111"/>
          <table:table-cell table:style-name="ce12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21. Auxiliar de Serviços Administrativos</text:p>
          </table:table-cell>
          <table:table-cell table:style-name="ce111" office:value-type="string" calcext:value-type="string">
            <text:p>Maria José Santos de Matos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2" office:value-type="string" calcext:value-type="string">
            <text:p><text:span text:style-name="T1">5.1.04.00/GCSE - </text:span><text:span text:style-name="T2">GERÊNCIA COMERCIAL REGIONAL SERTÃO</text:span></text:p>
          </table:table-cell>
          <table:table-cell table:style-name="ce105"/>
          <table:table-cell table:style-name="ce128"/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5" office:value-type="string" calcext:value-type="string">
            <text:p><text:s text:c="2"/>22. Auxiliar de Serviços Administrativos</text:p>
          </table:table-cell>
          <table:table-cell table:style-name="ce111" office:value-type="string" calcext:value-type="string">
            <text:p>Jocilene Batista Lima</text:p>
          </table:table-cell>
          <table:table-cell table:style-name="ce307" office:value-type="string" calcext:value-type="string">
            <text:p>Nº 083/18</text:p>
          </table:table-cell>
          <table:table-cell table:number-columns-repeated="59"/>
        </table:table-row>
        <table:table-row table:style-name="ro1">
          <table:covered-table-cell table:style-name="ce7"/>
          <table:covered-table-cell table:style-name="ce8"/>
          <table:table-cell table:style-name="ce152"/>
          <table:table-cell table:style-name="ce176"/>
          <table:table-cell table:style-name="ce289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12" office:value-type="string" calcext:value-type="string">
            <text:p><text:s text:c="2"/>23. Auxiliar de Serviços Administrativos</text:p>
          </table:table-cell>
          <table:table-cell table:style-name="ce249" office:value-type="string" calcext:value-type="string">
            <text:p>vago</text:p>
          </table:table-cell>
          <table:table-cell table:style-name="ce307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55"/>
          <table:table-cell table:style-name="ce254"/>
          <table:table-cell table:style-name="ce321"/>
          <table:table-cell table:number-columns-repeated="59"/>
        </table:table-row>
        <table:table-row table:style-name="ro1">
          <table:table-cell table:style-name="ce7" table:number-columns-spanned="2" table:number-rows-spanned="5"/>
          <table:covered-table-cell table:style-name="ce62"/>
          <table:table-cell table:style-name="ce164" office:value-type="string" calcext:value-type="string">
            <text:p>5.1.04.07.54 – FEIRA NOVA</text:p>
          </table:table-cell>
          <table:table-cell table:style-name="ce128"/>
          <table:table-cell table:style-name="ce287"/>
          <table:table-cell table:number-columns-repeated="59"/>
        </table:table-row>
        <table:table-row table:style-name="ro1">
          <table:covered-table-cell table:style-name="ce25"/>
          <table:covered-table-cell table:style-name="ce62"/>
          <table:table-cell table:style-name="ce112" office:value-type="string" calcext:value-type="string">
            <text:p><text:s text:c="2"/>24. Auxiliar de Serviços Administrativos CARP</text:p>
          </table:table-cell>
          <table:table-cell table:style-name="ce111" office:value-type="string" calcext:value-type="string">
            <text:p>Elizângela dos Santos Neves</text:p>
          </table:table-cell>
          <table:table-cell table:style-name="ce307" office:value-type="string" calcext:value-type="string">
            <text:p>Nº167/19</text:p>
          </table:table-cell>
          <table:table-cell table:number-columns-repeated="59"/>
        </table:table-row>
        <table:table-row table:style-name="ro1">
          <table:covered-table-cell table:style-name="ce25"/>
          <table:covered-table-cell table:style-name="ce62"/>
          <table:table-cell table:style-name="ce128" table:number-columns-repeated="2"/>
          <table:table-cell table:style-name="ce287"/>
          <table:table-cell table:number-columns-repeated="59"/>
        </table:table-row>
        <table:table-row table:style-name="ro1">
          <table:covered-table-cell table:style-name="ce25"/>
          <table:covered-table-cell table:style-name="ce62"/>
          <table:table-cell table:style-name="ce112" office:value-type="string" calcext:value-type="string">
            <text:p><text:s text:c="2"/>25 Auxiliar de Serviços Administrativos </text:p>
          </table:table-cell>
          <table:table-cell table:style-name="ce249" office:value-type="string" calcext:value-type="string">
            <text:p>vago</text:p>
          </table:table-cell>
          <table:table-cell table:style-name="ce307"/>
          <table:table-cell table:number-columns-repeated="59"/>
        </table:table-row>
        <table:table-row table:style-name="ro1">
          <table:covered-table-cell table:style-name="ce25"/>
          <table:covered-table-cell table:style-name="ce62"/>
          <table:table-cell table:style-name="ce155"/>
          <table:table-cell table:style-name="ce221"/>
          <table:table-cell table:style-name="ce321"/>
          <table:table-cell table:number-columns-repeated="59"/>
        </table:table-row>
        <table:table-row table:style-name="ro1">
          <table:table-cell table:style-name="ce37"/>
          <table:table-cell table:style-name="ce66"/>
          <table:table-cell table:style-name="ce169"/>
          <table:table-cell table:style-name="ce261"/>
          <table:table-cell table:style-name="ce325"/>
          <table:table-cell table:number-columns-repeated="59"/>
        </table:table-row>
        <table:table-row table:style-name="ro1">
          <table:table-cell table:style-name="ce39"/>
          <table:table-cell table:style-name="ce67"/>
          <table:table-cell table:style-name="ce169"/>
          <table:table-cell table:style-name="ce261"/>
          <table:table-cell table:style-name="ce325"/>
          <table:table-cell table:number-columns-repeated="59"/>
        </table:table-row>
        <table:table-row table:style-name="ro1">
          <table:table-cell table:style-name="ce40"/>
          <table:table-cell table:style-name="ce69"/>
          <table:table-cell table:style-name="ce169"/>
          <table:table-cell table:style-name="ce261"/>
          <table:table-cell table:style-name="ce325"/>
          <table:table-cell table:number-columns-repeated="59"/>
        </table:table-row>
        <table:table-row table:style-name="ro1">
          <table:table-cell table:style-name="ce7" office:value-type="string" calcext:value-type="string" table:number-columns-spanned="2" table:number-rows-spanned="14">
            <text:p>MEMBROS DA COMISSÃO DE LICITAÇÃO</text:p>
          </table:table-cell>
          <table:covered-table-cell table:style-name="ce65"/>
          <table:table-cell table:style-name="ce172" office:value-type="string" calcext:value-type="string" table:number-columns-spanned="2" table:number-rows-spanned="2">
            <text:p>COMISSÃO PERMANENTE DE LICITAÇÃO: Para Compras, Serviços e Obras desta Companha, quando tratar-se de Aquisição por Tomada de Preços, Concorrência Pública, Inexibilidade, Convite e Pregão. (<text:span text:style-name="T13">Vigência da Portaria nº 102/2023 – até 08/05/2024</text:span>)</text:p>
          </table:table-cell>
          <table:covered-table-cell table:style-name="ce151"/>
          <table:table-cell table:style-name="ce151" office:value-type="string" calcext:value-type="string" table:number-columns-spanned="1" table:number-rows-spanned="2">
            <text:p>PORTARIA </text:p>
          </table:table-cell>
          <table:table-cell table:number-columns-repeated="59"/>
        </table:table-row>
        <table:table-row table:style-name="ro1">
          <table:covered-table-cell table:style-name="ce45"/>
          <table:covered-table-cell table:style-name="ce68"/>
          <table:covered-table-cell table:number-columns-repeated="2" table:style-name="ce151"/>
          <table:covered-table-cell table:style-name="ce286"/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73" office:value-type="string" calcext:value-type="string">
            <text:p>Presidente da CPL</text:p>
          </table:table-cell>
          <table:table-cell table:style-name="ce262" office:value-type="string" calcext:value-type="string">
            <text:p>Roberto Santos Barros Júnior</text:p>
          </table:table-cell>
          <table:table-cell table:style-name="ce287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73" office:value-type="string" calcext:value-type="string">
            <text:p>Secretário(a) da CPL</text:p>
          </table:table-cell>
          <table:table-cell table:style-name="ce262" office:value-type="string" calcext:value-type="string">
            <text:p>Andrezza de Jesus Santos</text:p>
          </table:table-cell>
          <table:table-cell table:style-name="ce289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01" office:value-type="string" calcext:value-type="string">
            <text:p>Membros Efetivos da CPL(03)</text:p>
          </table:table-cell>
          <table:table-cell table:style-name="ce199" office:value-type="string" calcext:value-type="string">
            <text:p>Eliane de Oliveira Costa</text:p>
          </table:table-cell>
          <table:table-cell table:style-name="ce287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Hercílio da Silva Ramos Júnior <text:span text:style-name="T13">*</text:span></text:p>
          </table:table-cell>
          <table:table-cell table:style-name="ce223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Tássio Silva Santana</text:p>
          </table:table-cell>
          <table:table-cell table:style-name="ce223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Tiago Sanas Alves Centurion</text:p>
          </table:table-cell>
          <table:table-cell table:style-name="ce223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office:value-type="string" calcext:value-type="string">
            <text:p>Membro Substituto (01)</text:p>
          </table:table-cell>
          <table:table-cell table:style-name="ce268" office:value-type="string" calcext:value-type="string">
            <text:p>Everaldo Acioli da Rocha</text:p>
          </table:table-cell>
          <table:table-cell table:style-name="ce289" office:value-type="string" calcext:value-type="string">
            <text:p>Nº 102/23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75" office:value-type="string" calcext:value-type="string">
            <text:p>Pregão Eletrônico</text:p>
          </table:table-cell>
          <table:table-cell table:style-name="ce274"/>
          <table:table-cell table:style-name="ce327"/>
          <table:table-cell table:number-columns-repeated="59"/>
        </table:table-row>
        <table:table-row table:style-name="ro1">
          <table:covered-table-cell table:number-columns-repeated="2" table:style-name="ce8"/>
          <table:table-cell office:value-type="string" calcext:value-type="string">
            <text:p>Pregoeiros Representante do Comprador(04)</text:p>
          </table:table-cell>
          <table:table-cell table:style-name="ce268" office:value-type="string" calcext:value-type="string">
            <text:p>Wilma Penna Calazans </text:p>
          </table:table-cell>
          <table:table-cell table:style-name="ce223" office:value-type="string" calcext:value-type="string">
            <text:p>Nº 077/1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Pedro Gilmar de Góis</text:p>
          </table:table-cell>
          <table:table-cell table:style-name="ce223" office:value-type="string" calcext:value-type="string">
            <text:p>Nº 077/1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/>
          <table:table-cell table:style-name="ce268" office:value-type="string" calcext:value-type="string">
            <text:p>Wagnevalter Teles Barreto</text:p>
          </table:table-cell>
          <table:table-cell table:style-name="ce223" office:value-type="string" calcext:value-type="string">
            <text:p>Nº 077/15</text:p>
          </table:table-cell>
          <table:table-cell table:number-columns-repeated="59"/>
        </table:table-row>
        <table:table-row table:style-name="ro1">
          <table:covered-table-cell table:number-columns-repeated="2" table:style-name="ce8"/>
          <table:table-cell table:style-name="ce177"/>
          <table:table-cell table:style-name="ce276" office:value-type="string" calcext:value-type="string">
            <text:p>Diane Santos Pinheiro</text:p>
          </table:table-cell>
          <table:table-cell table:style-name="ce289" office:value-type="string" calcext:value-type="string">
            <text:p>Nº 077/15</text:p>
          </table:table-cell>
          <table:table-cell table:number-columns-repeated="59"/>
        </table:table-row>
        <table:table-row table:style-name="ro1">
          <table:table-cell table:style-name="ce44" table:number-columns-repeated="2"/>
          <table:table-cell/>
          <table:table-cell table:style-name="ce278"/>
          <table:table-cell table:number-columns-repeated="60"/>
        </table:table-row>
        <table:table-row table:style-name="ro1" table:number-rows-repeated="6">
          <table:table-cell table:style-name="ce46" table:number-columns-repeated="2"/>
          <table:table-cell table:number-columns-repeated="62"/>
        </table:table-row>
        <table:table-row table:style-name="ro1" table:number-rows-repeated="1047939">
          <table:table-cell table:number-columns-repeated="64"/>
        </table:table-row>
        <table:table-row table:style-name="ro6" table:number-rows-repeated="6">
          <table:table-cell table:number-columns-repeated="64"/>
        </table:table-row>
        <table:table-row table:style-name="ro6">
          <table:table-cell table:number-columns-repeated="64"/>
        </table:table-row>
        <table:named-expressions>
          <table:named-expression table:name="Excel_BuiltIn_Print_Titles" table:base-cell-address="$'2023'.$A$1" table:expression="[$'2023'.$C$1]:$amk$7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swiss" style:font-pitch="variable"/>
    <style:font-face style:name="Arial1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Mang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7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17">
      <style:text-properties fo:color="#ff0000"/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17P0"/>
    </number:number-style>
    <number:number-style style:name="N119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19">
      <style:text-properties fo:color="#ff0000"/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text>R$</number:text>
      <number:number number:decimal-places="0" number:min-decimal-places="0" number:min-integer-digits="1" number:grouping="true"/>
      <number:text> </number:text>
    </number:number-style>
    <number:number-style style:name="N120">
      <number:text>(R$</number:text>
      <number:number number:decimal-places="0" number:min-decimal-places="0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text>R$</number:text>
      <number:number number:decimal-places="2" number:min-decimal-places="2" number:min-integer-digits="1" number:grouping="true"/>
      <number:text> </number:text>
    </number:number-style>
    <number:number-style style:name="N121">
      <number:text>(R$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5P0" style:volatile="true">
      <number:number number:decimal-places="0" number:min-decimal-places="0" number:min-integer-digits="1" number:grouping="true"/>
      <number:text> </number:text>
    </number:number-style>
    <number:number-style style:name="N125P1" style:volatile="true">
      <number:text> (</number:text>
      <number:number number:decimal-places="0" number:min-decimal-places="0" number:min-integer-digits="1" number:grouping="true"/>
      <number:text>)</number:text>
    </number:number-style>
    <number:number-style style:name="N125P2" style:volatile="true">
      <number:text> - </number:text>
    </number:number-style>
    <number:text-style style:name="N125"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number:text> R$</number:text>
      <number:number number:decimal-places="0" number:min-decimal-places="0" number:min-integer-digits="1" number:grouping="true"/>
      <number:text> </number:text>
    </number:number-style>
    <number:number-style style:name="N129P1" style:volatile="true">
      <number:text> R$(</number:text>
      <number:number number:decimal-places="0" number:min-decimal-places="0" number:min-integer-digits="1" number:grouping="true"/>
      <number:text>)</number:text>
    </number:number-style>
    <number:number-style style:name="N129P2" style:volatile="true">
      <number:text> R$- </number:text>
    </number:number-style>
    <number:text-style style:name="N129"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number:number number:decimal-places="2" number:min-decimal-places="2" number:min-integer-digits="1" number:grouping="true"/>
      <number:text> </number:text>
    </number:number-style>
    <number:number-style style:name="N133P1" style:volatile="true">
      <number:text> (</number:text>
      <number:number number:decimal-places="2" number:min-decimal-places="2" number:min-integer-digits="1" number:grouping="true"/>
      <number:text>)</number:text>
    </number:number-style>
    <number:number-style style:name="N133P2" style:volatile="true">
      <number:text>-</number:text>
      <number:number number:decimal-places="0" number:min-decimal-places="0" number:min-integer-digits="0"/>
      <number:text> </number:text>
    </number:number-style>
    <number:text-style style:name="N133"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number:text> R$</number:text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 R$(</number:text>
      <number:number number:decimal-places="2" number:min-decimal-places="2" number:min-integer-digits="1" number:grouping="true"/>
      <number:text>)</number:text>
    </number:number-style>
    <number:number-style style:name="N137P2" style:volatile="true">
      <number:text> R$-</number:text>
      <number:number number:decimal-places="0" number:min-decimal-places="0" number:min-integer-digits="0"/>
      <number:text> </number:text>
    </number:number-style>
    <number:text-style style:name="N137"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  <number:text>,</number:text>
    </number:time-style>
    <number:number-style style:name="N139">
      <number:scientific-number number:decimal-places="1" number:min-decimal-places="1" number:min-integer-digits="3" number:min-exponent-digits="1" number:exponent-interval="3" number:forced-exponent-sign="true"/>
    </number:number-style>
    <number:number-style style:name="N141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41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41P0"/>
    </number:number-style>
    <number:number-style style:name="N142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42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42P0"/>
    </number:number-style>
    <number:number-style style:name="N144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44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44P0"/>
    </number:number-style>
    <number:number-style style:name="N145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45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45P0"/>
    </number:number-style>
    <number:number-style style:name="N149P0" style:volatile="true">
      <number:text> R$ </number:text>
      <number:number number:decimal-places="0" number:min-decimal-places="0" number:min-integer-digits="1" number:grouping="true"/>
      <number:text> </number:text>
    </number:number-style>
    <number:number-style style:name="N149P1" style:volatile="true">
      <number:text> R$ (</number:text>
      <number:number number:decimal-places="0" number:min-decimal-places="0" number:min-integer-digits="1" number:grouping="true"/>
      <number:text>)</number:text>
    </number:number-style>
    <number:number-style style:name="N149P2" style:volatile="true">
      <number:text> R$ - </number:text>
    </number:number-style>
    <number:text-style style:name="N149"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3P0" style:volatile="true">
      <number:text> R$ </number:text>
      <number:number number:decimal-places="2" number:min-decimal-places="2" number:min-integer-digits="1" number:grouping="true"/>
      <number:text> </number:text>
    </number:number-style>
    <number:number-style style:name="N153P1" style:volatile="true">
      <number:text> R$ (</number:text>
      <number:number number:decimal-places="2" number:min-decimal-places="2" number:min-integer-digits="1" number:grouping="true"/>
      <number:text>)</number:text>
    </number:number-style>
    <number:number-style style:name="N153P2" style:volatile="true">
      <number:text> R$ -</number:text>
      <number:number number:decimal-places="0" number:min-decimal-places="0" number:min-integer-digits="0"/>
      <number:text> </number:text>
    </number:number-style>
    <number:text-style style:name="N153">
      <number:text-content/>
      <number:text> </number:text>
      <style:map style:condition="value()&gt;0" style:apply-style-name="N153P0"/>
      <style:map style:condition="value()&lt;0" style:apply-style-name="N153P1"/>
      <style:map style:condition="value()=0" style:apply-style-name="N153P2"/>
    </number:text-style>
    <number:number-style style:name="N154">
      <number:number number:decimal-places="5" number:min-decimal-places="5" number:min-integer-digits="1" number:grouping="true"/>
    </number:number-style>
    <number:percentage-style style:name="N155">
      <number:number number:decimal-places="2" number:min-decimal-places="2" number:min-integer-digits="1" number:grouping="true"/>
      <number:text>%</number:text>
    </number:percentage-style>
    <number:number-style style:name="N156">
      <number:number number:decimal-places="9" number:min-decimal-places="9" number:min-integer-digits="1" number:grouping="true"/>
    </number:number-style>
    <number:number-style style:name="N158P0" style:volatile="true">
      <number:number number:decimal-places="2" number:min-decimal-places="2" number:min-integer-digits="1" number:grouping="true"/>
      <number:text> </number:text>
    </number:number-style>
    <number:number-style style:name="N15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58P2" style:volatile="true">
      <number:text>-</number:text>
      <number:number number:decimal-places="0" number:min-decimal-places="0" number:min-integer-digits="0"/>
      <number:text> </number:text>
    </number:number-style>
    <number:text-style style:name="N158"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59">
      <number:number number:decimal-places="7" number:min-decimal-places="7" number:min-integer-digits="1" number:grouping="true"/>
    </number:number-style>
    <number:number-style style:name="N160">
      <number:number number:decimal-places="8" number:min-decimal-places="8" number:min-integer-digits="1"/>
    </number:number-style>
    <number:number-style style:name="N161">
      <number:number number:decimal-places="10" number:min-decimal-places="10" number:min-integer-digits="1"/>
    </number:number-style>
    <number:number-style style:name="N162">
      <number:number number:decimal-places="0" number:min-decimal-places="0" number:min-integer-digits="0" number:grouping="true"/>
    </number:number-style>
    <number:number-style style:name="N163">
      <number:number number:decimal-places="4" number:min-decimal-places="4" number:min-integer-digits="1" number:grouping="true"/>
    </number:number-style>
    <number:number-style style:name="N164">
      <number:number number:decimal-places="3" number:min-decimal-places="3" number:min-integer-digits="1" number:grouping="true"/>
    </number:number-style>
    <number:number-style style:name="N165">
      <number:number number:decimal-places="6" number:min-decimal-places="6" number:min-integer-digits="1" number:grouping="true"/>
    </number:number-style>
    <number:number-style style:name="N166">
      <number:number number:decimal-places="0" number:min-decimal-places="0" number:min-integer-digits="2" number:grouping="true"/>
    </number:number-style>
    <number:number-style style:name="N167">
      <number:number number:decimal-places="4" number:min-decimal-places="4" number:min-integer-digits="1"/>
    </number:number-style>
    <number:number-style style:name="N168">
      <number:number number:decimal-places="1" number:min-decimal-places="1" number:min-integer-digits="1"/>
    </number:number-style>
    <number:number-style style:name="N169">
      <number:number number:decimal-places="3" number:min-decimal-places="3" number:min-integer-digits="1"/>
    </number:number-style>
    <number:number-style style:name="N170">
      <number:number number:decimal-places="0" number:min-decimal-places="0" number:min-integer-digits="2"/>
    </number:number-style>
    <number:number-style style:name="N171">
      <number:number number:decimal-places="2" number:min-decimal-places="2" number:min-integer-digits="2"/>
    </number:number-style>
    <style:style style:name="Default" style:family="table-cell">
      <style:table-cell-properties fo:padding="0.071cm" style:rotation-align="non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ado_20_1" style:display-name="Resultado 1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style:style style:name="Resultado2_20_1" style:display-name="Resultado2 1" style:family="table-cell" style:parent-style-name="Default" style:data-style-name="N104">
      <style:table-cell-properties fo:padding="0.071cm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0pt" fo:font-style="italic" fo:text-shadow="none" style:text-underline-style="solid" style:text-underline-width="auto" style:text-underline-color="font-color" fo:font-weight="bold" style:font-size-asian="10pt" style:font-style-asian="italic" style:font-weight-asian="bold" style:font-name-complex="Arial" style:font-family-complex="Arial" style:font-family-generic-complex="swiss" style:font-pitch-complex="variable" style:font-size-complex="10pt" style:font-style-complex="italic" style:font-weight-complex="bold"/>
    </style:style>
    <style:style style:name="Título1_20_1" style:display-name="Título1 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9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style:font-pitch="variable" fo:font-size="16pt" fo:font-style="italic" fo:text-shadow="none" style:text-underline-style="none" fo:font-weight="bold" style:font-size-asian="16pt" style:font-style-asian="italic" style:font-weight-asian="bold" style:font-name-complex="Arial" style:font-family-complex="Arial" style:font-family-generic-complex="swiss" style:font-pitch-complex="variable" style:font-size-complex="16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cm" fo:margin-bottom="0.801cm" fo:margin-left="1cm" fo:margin-right="1cm" style:scale-to="100%" style:writing-mode="lr-tb"/>
      <style:header-style>
        <style:header-footer-properties fo:min-height="0.75cm" fo:margin-left="0.9cm" fo:margin-right="0.9cm" fo:margin-bottom="0cm"/>
      </style:header-style>
      <style:footer-style>
        <style:header-footer-properties fo:min-height="0.499cm" fo:margin-left="0cm" fo:margin-right="0cm" fo:margin-top="0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1-24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2018" style:display-name="PageStyle_2018" style:page-layout-name="Mpm3">
      <style:header style:display="false"/>
      <style:header-left style:display="false"/>
      <style:header-first style:display="false"/>
      <style:footer style:display="false"/>
      <style:footer-left style:display="false">
        <style:region-right>
          <text:p><text:span text:style-name="MT1"><text:page-number>1</text:page-number></text:span><text:span text:style-name="MT1"><text:s/>de </text:span><text:span text:style-name="MT1"><text:page-count>99</text:page-count></text:span></text:p>
        </style:region-right>
      </style:footer-left>
      <style:footer-first style:display="false">
        <style:region-right>
          <text:p><text:span text:style-name="MT1"><text:page-number>1</text:page-number></text:span><text:span text:style-name="MT1"><text:s/>de </text:span><text:span text:style-name="MT1"><text:page-count>99</text:page-count></text:span></text:p>
        </style:region-right>
      </style:footer-first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editing-cycles>112</meta:editing-cycles>
    <meta:editing-duration>P1DT3H59M25S</meta:editing-duration>
    <meta:generator>LibreOffice/7.2.0.4$Windows_X86_64 LibreOffice_project/9a9c6381e3f7a62afc1329bd359cc48accb6435b</meta:generator>
    <meta:creation-date>2023-05-26T07:49:28.034000000</meta:creation-date>
    <dc:date>2024-01-24T10:47:29.793000000</dc:date>
    <meta:print-date>2023-08-31T16:02:07.331000000</meta:print-date>
    <meta:document-statistic meta:table-count="1" meta:cell-count="1337" meta:object-count="1"/>
  </office:meta>
</office:document-meta>
</file>