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86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755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cm"/>
    </style:style>
    <style:style style:name="co6" style:family="table-column">
      <style:table-column-properties fo:break-before="auto" style:column-width="4.117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8cm" fo:min-width="3.123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3.623cm" svg:height="1.158cm" svg:x="-0.009cm" svg:y="0.046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5</text:p>
          </table:table-cell>
          <table:table-cell table:style-name="ce12"/>
          <table:table-cell table:style-name="ce12" office:value-type="string" calcext:value-type="string">
            <text:p>Mês: FEVEREI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7.784cm" fo:margin-right="2.164cm" style:scale-to="9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06">00/00/0000</text:date>, <text:time style:data-style-name="N2" text:time-value="10:02:41.78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5-03-06T08:22:01.192000000</dc:date>
    <meta:editing-duration>PT3H17M9S</meta:editing-duration>
    <meta:editing-cycles>87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