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cm" fo:min-width="3.65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4cm" svg:height="1.16cm" svg:x="-0.009cm" svg:y="0.044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JULH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2">00/00/0000</text:date>, <text:time style:data-style-name="N2" text:time-value="07:34:01.95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8-02T07:25:51.923000000</dc:date>
    <meta:editing-duration>PT3H20M44S</meta:editing-duration>
    <meta:editing-cycles>88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