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0B80000003484F958881960B372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3.979cm"/>
    </style:style>
    <style:style style:name="co3" style:family="table-column">
      <style:table-column-properties fo:break-before="auto" style:column-width="5.046cm"/>
    </style:style>
    <style:style style:name="co4" style:family="table-column">
      <style:table-column-properties fo:break-before="auto" style:column-width="2.21cm"/>
    </style:style>
    <style:style style:name="co5" style:family="table-column">
      <style:table-column-properties fo:break-before="auto" style:column-width="4.865cm"/>
    </style:style>
    <style:style style:name="co6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style:font-size-asian="12pt" style:font-size-complex="12pt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6" table:default-cell-style-name="Default"/>
        <table:table-column table:style-name="co2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11" calcext:value-type="float">
            <text:p>11</text:p>
          </table:table-cell>
          <table:table-cell table:formula="of:=SUMIF([.E5:.E2511];[.H3];[.F5:.F2517])" office:value-type="float" office:value="15" calcext:value-type="float">
            <text:p>15</text:p>
          </table:table-cell>
          <table:table-cell table:formula="of:=SUMIF([.E5:.E2511];[.I3];[.F5:.F2517])" office:value-type="float" office:value="38" calcext:value-type="float">
            <text:p>38</text:p>
          </table:table-cell>
          <table:table-cell table:formula="of:=SUMIF([.E5:.E2511];[.J3];[.F5:.F2517])" office:value-type="float" office:value="13" calcext:value-type="float">
            <text:p>13</text:p>
          </table:table-cell>
          <table:table-cell table:formula="of:=SUMIF([.E5:.E2511];[.K3];[.F5:.F2517])" office:value-type="float" office:value="13" calcext:value-type="float">
            <text:p>13</text:p>
          </table:table-cell>
          <table:table-cell table:formula="of:=SUMIF([.E5:.E2511];[.L3];[.F5:.F2517])" office:value-type="float" office:value="4" calcext:value-type="float">
            <text:p>4</text:p>
          </table:table-cell>
          <table:table-cell table:formula="of:=SUMIF([.E5:.E2511];[.M3];[.F5:.F2517])" office:value-type="float" office:value="75" calcext:value-type="float">
            <text:p>75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67" calcext:value-type="float">
            <text:p>167</text:p>
          </table:table-cell>
          <table:table-cell table:formula="of:=SUMIF([.E5:.E2511];[.P3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11" calcext:value-type="float">
            <text:p>27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O SOCORRO MENEZES DE MEL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62" calcext:value-type="float">
            <text:p>24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NCY SANTANA BARRETO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352" calcext:value-type="float">
            <text:p>352</text:p>
          </table:table-cell>
          <table:table-cell table:formula="of:=SUMIF([.E5:.E2511];[.H9];[.F5:.F2517])" office:value-type="float" office:value="299" calcext:value-type="float">
            <text:p>299</text:p>
          </table:table-cell>
          <table:table-cell table:formula="of:=SUMIF([.E5:.E2511];[.I9];[.F5:.F2517])" office:value-type="float" office:value="8" calcext:value-type="float">
            <text:p>8</text:p>
          </table:table-cell>
          <table:table-cell table:formula="of:=SUMIF([.E5:.E2511];[.J9];[.F5:.F2517])" office:value-type="float" office:value="16" calcext:value-type="float">
            <text:p>16</text:p>
          </table:table-cell>
          <table:table-cell table:formula="of:=SUMIF([.E5:.E2511];[.K9];[.F5:.F2517])" office:value-type="float" office:value="7" calcext:value-type="float">
            <text:p>7</text:p>
          </table:table-cell>
          <table:table-cell table:formula="of:=SUMIF([.E5:.E2511];[.L9];[.F5:.F2517])" office:value-type="float" office:value="11" calcext:value-type="float">
            <text:p>11</text:p>
          </table:table-cell>
          <table:table-cell table:formula="of:=SUMIF([.E5:.E2511];[.M9];[.F5:.F2517])" office:value-type="float" office:value="7" calcext:value-type="float">
            <text:p>7</text:p>
          </table:table-cell>
          <table:table-cell table:formula="of:=SUMIF([.E5:.E2511];[.N9];[.F5:.F2517])" office:value-type="float" office:value="2" calcext:value-type="float">
            <text:p>2</text:p>
          </table:table-cell>
          <table:table-cell table:formula="of:=SUMIF([.E5:.E2511];[.O9];[.F5:.F2517])" office:value-type="float" office:value="25" calcext:value-type="float">
            <text:p>25</text:p>
          </table:table-cell>
          <table:table-cell table:formula="of:=SUMIF([.E5:.E2511];[.P9];[.F5:.F2517])" office:value-type="float" office:value="3" calcext:value-type="float">
            <text:p>3</text:p>
          </table:table-cell>
        </table:table-row>
        <table:table-row table:style-name="ro1">
          <table:table-cell office:value-type="float" office:value="30704" calcext:value-type="float">
            <text:p>30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S DO NASCIMENTO SANTOS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9043" calcext:value-type="float">
            <text:p>90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DOFREDO COUTO CARDOSO</text:p>
          </table:table-cell>
          <table:table-cell office:value-type="string" calcext:value-type="string">
            <text:p>06/03/1980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22" calcext:value-type="float">
            <text:p>122</text:p>
          </table:table-cell>
          <table:table-cell table:formula="of:=SUMIF([.E5:.E2511];[.H13];[.F5:.F2517])" office:value-type="float" office:value="3" calcext:value-type="float">
            <text:p>3</text:p>
          </table:table-cell>
          <table:table-cell table:formula="of:=SUMIF([.E5:.E2511];[.I13];[.F5:.F2517])" office:value-type="float" office:value="6" calcext:value-type="float">
            <text:p>6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2" calcext:value-type="float">
            <text:p>2</text:p>
          </table:table-cell>
          <table:table-cell table:formula="of:=SUMIF([.E5:.E2511];[.M13];[.F5:.F2517])" office:value-type="float" office:value="11" calcext:value-type="float">
            <text:p>11</text:p>
          </table:table-cell>
          <table:table-cell table:formula="of:=SUMIF([.E5:.E2511];[.N13];[.F5:.F2517])" office:value-type="float" office:value="6" calcext:value-type="float">
            <text:p>6</text:p>
          </table:table-cell>
          <table:table-cell table:formula="of:=SUMIF([.E5:.E2511];[.O13];[.F5:.F2517])" office:value-type="float" office:value="3" calcext:value-type="float">
            <text:p>3</text:p>
          </table:table-cell>
          <table:table-cell table:formula="of:=SUMIF([.E5:.E2511];[.P13];[.F5:.F2517])" office:value-type="float" office:value="1" calcext:value-type="float">
            <text:p>1</text:p>
          </table:table-cell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54" calcext:value-type="float">
            <text:p>54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2" calcext:value-type="float">
            <text:p>2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20" calcext:value-type="float">
            <text:p>20</text:p>
          </table:table-cell>
          <table:table-cell table:formula="of:=SUMIF([.E5:.E2511];[.M17];[.F5:.F2517])" office:value-type="float" office:value="5" calcext:value-type="float">
            <text:p>5</text:p>
          </table:table-cell>
          <table:table-cell table:formula="of:=SUMIF([.E5:.E2511];[.N17];[.F5:.F2517])" office:value-type="float" office:value="3" calcext:value-type="float">
            <text:p>3</text:p>
          </table:table-cell>
          <table:table-cell table:formula="of:=SUMIF([.E5:.E2511];[.O17];[.F5:.F2517])" office:value-type="float" office:value="3" calcext:value-type="float">
            <text:p>3</text:p>
          </table:table-cell>
          <table:table-cell table:formula="of:=SUMIF([.E5:.E2511];[.P17];[.F5:.F2517])" office:value-type="float" office:value="14" calcext:value-type="float">
            <text:p>14</text:p>
          </table:table-cell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94" calcext:value-type="float">
            <text:p>15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FERREIRA SANTOS</text:p>
          </table:table-cell>
          <table:table-cell office:value-type="string" calcext:value-type="string">
            <text:p>01/11/196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21" calcext:value-type="float">
            <text:p>21</text:p>
          </table:table-cell>
          <table:table-cell table:formula="of:=SUMIF([.E5:.E2511];[.H21];[.F5:.F2517])" office:value-type="float" office:value="1" calcext:value-type="float">
            <text:p>1</text:p>
          </table:table-cell>
          <table:table-cell table:formula="of:=SUMIF([.E5:.E2511];[.I21];[.F5:.F2517])" office:value-type="float" office:value="42" calcext:value-type="float">
            <text:p>42</text:p>
          </table:table-cell>
          <table:table-cell table:formula="of:=SUMIF([.E5:.E2511];[.J21];[.F5:.F2517])" office:value-type="float" office:value="31" calcext:value-type="float">
            <text:p>31</text:p>
          </table:table-cell>
          <table:table-cell table:formula="of:=SUMIF([.E5:.E2511];[.K21];[.F5:.F2517])" office:value-type="float" office:value="3" calcext:value-type="float">
            <text:p>3</text:p>
          </table:table-cell>
          <table:table-cell table:formula="of:=SUMIF([.E5:.E2511];[.L21];[.F5:.F2517])" office:value-type="float" office:value="1" calcext:value-type="float">
            <text:p>1</text:p>
          </table:table-cell>
          <table:table-cell table:formula="of:=SUMIF([.E5:.E2511];[.M21];[.F5:.F2517])" office:value-type="float" office:value="4" calcext:value-type="float">
            <text:p>4</text:p>
          </table:table-cell>
          <table:table-cell table:formula="of:=SUMIF([.E5:.E2511];[.N21];[.F5:.F2517])" office:value-type="float" office:value="10" calcext:value-type="float">
            <text:p>10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6" calcext:value-type="float">
            <text:p>16</text:p>
          </table:table-cell>
        </table:table-row>
        <table:table-row table:style-name="ro1">
          <table:table-cell office:value-type="float" office:value="10991" calcext:value-type="float">
            <text:p>1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WILSON SILVEIRA BASTOS</text:p>
          </table:table-cell>
          <table:table-cell office:value-type="string" calcext:value-type="string">
            <text:p>03/08/1981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183" calcext:value-type="float">
            <text:p>91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ELIA PENA DE FARO</text:p>
          </table:table-cell>
          <table:table-cell office:value-type="string" calcext:value-type="string">
            <text:p>05/05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5" calcext:value-type="float">
            <text:p>5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25" calcext:value-type="float">
            <text:p>25</text:p>
          </table:table-cell>
          <table:table-cell table:formula="of:=SUMIF([.E5:.E2511];[.J25];[.F5:.F2517])" office:value-type="float" office:value="10" calcext:value-type="float">
            <text:p>10</text:p>
          </table:table-cell>
          <table:table-cell table:formula="of:=SUMIF([.E5:.E2511];[.K25];[.F5:.F2517])" office:value-type="float" office:value="5" calcext:value-type="float">
            <text:p>5</text:p>
          </table:table-cell>
          <table:table-cell table:formula="of:=SUMIF([.E5:.E2511];[.L25];[.F5:.F2517])" office:value-type="float" office:value="4" calcext:value-type="float">
            <text:p>4</text:p>
          </table:table-cell>
          <table:table-cell table:formula="of:=SUMIF([.E5:.E2511];[.M25];[.F5:.F2517])" office:value-type="float" office:value="5" calcext:value-type="float">
            <text:p>5</text:p>
          </table:table-cell>
          <table:table-cell table:formula="of:=SUMIF([.E5:.E2511];[.N25];[.F5:.F2517])" office:value-type="float" office:value="46" calcext:value-type="float">
            <text:p>46</text:p>
          </table:table-cell>
          <table:table-cell table:formula="of:=SUMIF([.E5:.E2511];[.O25];[.F5:.F2517])" office:value-type="float" office:value="2" calcext:value-type="float">
            <text:p>2</text:p>
          </table:table-cell>
          <table:table-cell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021" calcext:value-type="float">
            <text:p>70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A LUCIA PINHEIRO CAMPO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35" calcext:value-type="float">
            <text:p>39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DE ARAUJO BARBOS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style-name="ce1" office:value-type="string" calcext:value-type="string" table:number-columns-spanned="10" table:number-rows-spanned="3">
            <text:p>TOTAL</text:p>
          </table:table-cell>
          <table:covered-table-cell table:number-columns-repeated="9" table:style-name="ce3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13375" calcext:value-type="float">
            <text:p>133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FONTES DE GOES</text:p>
          </table:table-cell>
          <table:table-cell office:value-type="string" calcext:value-type="string">
            <text:p>13/05/1982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style-name="ce1" table:formula="of:=SUM([.G5];[.H5];[.I5];[.J5];[.K5];[.L5];[.M5];[.N5];[.O5];[.G10];[.H10];[.I10];[.J10];[.K10];[.L10];[.M10:.P10];[.G14:.P14];[.G18:.P18];[.G22:.P22];[.G26:.O26];[.P5])" office:value-type="float" office:value="1560" calcext:value-type="float" table:number-columns-spanned="10" table:number-rows-spanned="4">
            <text:p>1560</text:p>
          </table:table-cell>
          <table:covered-table-cell table:number-columns-repeated="9" table:style-name="ce3"/>
        </table:table-row>
        <table:table-row table:style-name="ro1">
          <table:table-cell office:value-type="float" office:value="25080" calcext:value-type="float">
            <text:p>2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CARLOS DE FIGUEIRED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24489" calcext:value-type="float">
            <text:p>244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IA ANDRADE OLIVEIR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10" calcext:value-type="float">
            <text:p>325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AMORIM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2:4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35" calcext:value-type="float">
            <text:p>2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GLORIA OLIVEIR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04" calcext:value-type="float">
            <text:p>26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CONCEICAO LEITE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36" calcext:value-type="float">
            <text:p>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80" calcext:value-type="float">
            <text:p>39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MELO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57" calcext:value-type="float">
            <text:p>35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SON JOSE SA SANTOS</text:p>
          </table:table-cell>
          <table:table-cell office:value-type="string" calcext:value-type="string">
            <text:p>07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40" calcext:value-type="float">
            <text:p>4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EYDE FERREIRA DA SILVA</text:p>
          </table:table-cell>
          <table:table-cell office:value-type="string" calcext:value-type="string">
            <text:p>01/07/1976</text:p>
          </table:table-cell>
          <table:table-cell office:value-type="string" calcext:value-type="string">
            <text:p>DIGI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62" calcext:value-type="float">
            <text:p>5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NE ANDRADE RIBEIRO</text:p>
          </table:table-cell>
          <table:table-cell office:value-type="string" calcext:value-type="string">
            <text:p>14/09/1977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79" calcext:value-type="float">
            <text:p>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 MARIA SOBRAL ROCHA</text:p>
          </table:table-cell>
          <table:table-cell office:value-type="string" calcext:value-type="string">
            <text:p>11/10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85" calcext:value-type="float">
            <text:p>27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SE DA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911" calcext:value-type="float">
            <text:p>23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EA DA SILVA MONTEIRO</text:p>
          </table:table-cell>
          <table:table-cell office:value-type="string" calcext:value-type="string">
            <text:p>27/07/198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65" calcext:value-type="float">
            <text:p>25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GILMAR DE GOI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53" calcext:value-type="float">
            <text:p>261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ANGELA RESENDE SILVA</text:p>
          </table:table-cell>
          <table:table-cell office:value-type="string" calcext:value-type="string">
            <text:p>19/05/198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71" calcext:value-type="float">
            <text:p>87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MA PENNA CALASANS</text:p>
          </table:table-cell>
          <table:table-cell office:value-type="string" calcext:value-type="string">
            <text:p>02/01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89" calcext:value-type="float">
            <text:p>269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ORTENCIA OLIVEIRA SILV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2:4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88" calcext:value-type="float">
            <text:p>16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MEIDA SANTOS FILHO</text:p>
          </table:table-cell>
          <table:table-cell office:value-type="string" calcext:value-type="string">
            <text:p>01/11/198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61" calcext:value-type="float">
            <text:p>162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LOBAO MENEZES</text:p>
          </table:table-cell>
          <table:table-cell office:value-type="string" calcext:value-type="string">
            <text:p>11/01/198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92" calcext:value-type="float">
            <text:p>90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AKIRA OTA</text:p>
          </table:table-cell>
          <table:table-cell office:value-type="string" calcext:value-type="string">
            <text:p>11/03/1980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38" calcext:value-type="float">
            <text:p>3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75" calcext:value-type="float">
            <text:p>7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" calcext:value-type="float">
            <text:p>36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A LOPES SILVEIRA</text:p>
          </table:table-cell>
          <table:table-cell office:value-type="string" calcext:value-type="string">
            <text:p>22/10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80" calcext:value-type="float">
            <text:p>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GELA MARIA DE ABREU BARROS</text:p>
          </table:table-cell>
          <table:table-cell office:value-type="string" calcext:value-type="string">
            <text:p>27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62" calcext:value-type="float">
            <text:p>252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A BARROSO BARRET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80" calcext:value-type="float">
            <text:p>40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ICA DA SILVA SANTOS CUNHA</text:p>
          </table:table-cell>
          <table:table-cell office:value-type="string" calcext:value-type="string">
            <text:p>05/02/2018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55" calcext:value-type="float">
            <text:p>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VELINO SANTOS</text:p>
          </table:table-cell>
          <table:table-cell office:value-type="string" calcext:value-type="string">
            <text:p>01/09/1980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64" calcext:value-type="float">
            <text:p>268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DAVID COST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73" calcext:value-type="float">
            <text:p>259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DINIZ MENDONC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2:4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69" calcext:value-type="float">
            <text:p>123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E MARIA LIMA PEREIRA</text:p>
          </table:table-cell>
          <table:table-cell office:value-type="string" calcext:value-type="string">
            <text:p>01/04/1982</text:p>
          </table:table-cell>
          <table:table-cell office:value-type="string" calcext:value-type="string">
            <text:p>PEDAG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20" calcext:value-type="float">
            <text:p>26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EYRE BOMFIM DE MENEZ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94" calcext:value-type="float">
            <text:p>130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A SILVA TUPINAMBA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54" calcext:value-type="float">
            <text:p>24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ERGIO PASSOS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46" calcext:value-type="float">
            <text:p>41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ÍCIA TORRES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99" calcext:value-type="float">
            <text:p>30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CIA MARIA OLIVEIRA DO NASCIMENTO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130" calcext:value-type="float">
            <text:p>61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 MARIA PINHO DA COSTA FREITAS</text:p>
          </table:table-cell>
          <table:table-cell office:value-type="string" calcext:value-type="string">
            <text:p>06/04/197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86" calcext:value-type="float">
            <text:p>26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COSTA MANDARIN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68" calcext:value-type="float">
            <text:p>35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MENESES PE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35" calcext:value-type="float">
            <text:p>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NA SELMA FRANCA CRUZ</text:p>
          </table:table-cell>
          <table:table-cell office:value-type="string" calcext:value-type="string">
            <text:p>21/02/1980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5" calcext:value-type="float">
            <text:p>36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FARIAS CARVALHO</text:p>
          </table:table-cell>
          <table:table-cell office:value-type="string" calcext:value-type="string">
            <text:p>21/10/1974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13" calcext:value-type="float">
            <text:p>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ALVARES BEZERRA</text:p>
          </table:table-cell>
          <table:table-cell office:value-type="string" calcext:value-type="string">
            <text:p>02/12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06" calcext:value-type="float">
            <text:p>129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DOS SANTOS</text:p>
          </table:table-cell>
          <table:table-cell office:value-type="string" calcext:value-type="string">
            <text:p>12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01" calcext:value-type="float">
            <text:p>323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TON MELO FILHO</text:p>
          </table:table-cell>
          <table:table-cell office:value-type="string" calcext:value-type="string">
            <text:p>07/02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40" calcext:value-type="float">
            <text:p>4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2" calcext:value-type="float">
            <text:p>25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A CRUZ COSTA</text:p>
          </table:table-cell>
          <table:table-cell office:value-type="string" calcext:value-type="string">
            <text:p>01/03/197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5" calcext:value-type="float">
            <text:p>27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LDO LEITE</text:p>
          </table:table-cell>
          <table:table-cell office:value-type="string" calcext:value-type="string">
            <text:p>01/05/1972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02" calcext:value-type="float">
            <text:p>37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E SOUZA SAMPAIO DO NASCIMENT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98" calcext:value-type="float">
            <text:p>268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NSTANCE DENISE ALVARES DIA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2:4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35" calcext:value-type="float">
            <text:p>37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SIQUEIRA BAS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24" calcext:value-type="float">
            <text:p>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HELENA DANTAS VITORI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209" calcext:value-type="float">
            <text:p>92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SOCORRO BARBOSA DE SOUZA</text:p>
          </table:table-cell>
          <table:table-cell office:value-type="string" calcext:value-type="string">
            <text:p>05/05/1980</text:p>
          </table:table-cell>
          <table:table-cell office:value-type="string" calcext:value-type="string">
            <text:p>ENFERMEI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47" calcext:value-type="float">
            <text:p>260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DJA DE JESUS DANTAS COUT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68" calcext:value-type="float">
            <text:p>27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YNEIDE MARIA MELO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13" calcext:value-type="float">
            <text:p>37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ALMEIDA LEITE</text:p>
          </table:table-cell>
          <table:table-cell office:value-type="string" calcext:value-type="string">
            <text:p>22/04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33" calcext:value-type="float">
            <text:p>1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ALVES FARIAS</text:p>
          </table:table-cell>
          <table:table-cell office:value-type="string" calcext:value-type="string">
            <text:p>07/08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49" calcext:value-type="float">
            <text:p>6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MESSIAS DOS SANTO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46" calcext:value-type="float">
            <text:p>38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DE FATIMA BERTOLIN PINTO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12" calcext:value-type="float">
            <text:p>113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ODUALDO DA CONCEICAO LIMA</text:p>
          </table:table-cell>
          <table:table-cell office:value-type="string" calcext:value-type="string">
            <text:p>01/10/1981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50" calcext:value-type="float">
            <text:p>108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MBERTO DIAS DE JESUS</text:p>
          </table:table-cell>
          <table:table-cell office:value-type="string" calcext:value-type="string">
            <text:p>12/06/1981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22" calcext:value-type="float">
            <text:p>24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SON BARBOSA DE MATOS FILHO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35" calcext:value-type="float">
            <text:p>41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JULIAO DOS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42" calcext:value-type="float">
            <text:p>13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ILVINO MA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7" calcext:value-type="float">
            <text:p>32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JULIAO ALVE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96" calcext:value-type="float">
            <text:p>260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ERREIRA DA CONCEIC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08" calcext:value-type="float">
            <text:p>176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LEMING CARVALHO LIMA</text:p>
          </table:table-cell>
          <table:table-cell office:value-type="string" calcext:value-type="string">
            <text:p>01/06/198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43" calcext:value-type="float">
            <text:p>264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OAR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104" calcext:value-type="float">
            <text:p>7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MATOS</text:p>
          </table:table-cell>
          <table:table-cell office:value-type="string" calcext:value-type="string">
            <text:p>18/10/197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48" calcext:value-type="float">
            <text:p>95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NITA NASCIMENTO H DE OLIVEIRA</text:p>
          </table:table-cell>
          <table:table-cell office:value-type="string" calcext:value-type="string">
            <text:p>01/08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68" calcext:value-type="float">
            <text:p>38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SAEL PEREIRA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37" calcext:value-type="float">
            <text:p>17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A ALVES DO NASCIMENTO</text:p>
          </table:table-cell>
          <table:table-cell office:value-type="string" calcext:value-type="string">
            <text:p>18/05/1984</text:p>
          </table:table-cell>
          <table:table-cell office:value-type="string" calcext:value-type="string">
            <text:p>DIGI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69" calcext:value-type="float">
            <text:p>57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A LUCIA SILVEIRA AZEVEDO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2:4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1" calcext:value-type="float">
            <text:p>32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ÍCERO JOSÉ DA CUNH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31" calcext:value-type="float">
            <text:p>268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LUIZ COS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66" calcext:value-type="float">
            <text:p>28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BARBOSA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44" calcext:value-type="float">
            <text:p>30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ORIM DE SOUZ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88" calcext:value-type="float">
            <text:p>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OSE SILVA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05" calcext:value-type="float">
            <text:p>96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TELES SANTOS</text:p>
          </table:table-cell>
          <table:table-cell office:value-type="string" calcext:value-type="string">
            <text:p>01/12/1980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02" calcext:value-type="float">
            <text:p>38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DRIGUES DOS SANTOS DA GUI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6" calcext:value-type="float">
            <text:p>50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TIANA FRANCO DA SILVA</text:p>
          </table:table-cell>
          <table:table-cell office:value-type="string" calcext:value-type="string">
            <text:p>03/08/200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121" calcext:value-type="float">
            <text:p>1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122" calcext:value-type="float">
            <text:p>1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60" calcext:value-type="float">
            <text:p>6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ORREIA DANTAS</text:p>
          </table:table-cell>
          <table:table-cell office:value-type="string" calcext:value-type="string">
            <text:p>05/06/197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38" calcext:value-type="float">
            <text:p>1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UIZ MONTEIR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545" calcext:value-type="float">
            <text:p>155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EIDE FONSECA DE ALMEIDA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2:5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79" calcext:value-type="float">
            <text:p>1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 HORA</text:p>
          </table:table-cell>
          <table:table-cell office:value-type="string" calcext:value-type="string">
            <text:p>18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46" calcext:value-type="float">
            <text:p>38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YME DUARTE BEMMUYAL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68" calcext:value-type="float">
            <text:p>2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ALVE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57" calcext:value-type="float">
            <text:p>2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INACIO ROCHA OLIVEIRA</text:p>
          </table:table-cell>
          <table:table-cell office:value-type="string" calcext:value-type="string">
            <text:p>02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01" calcext:value-type="float">
            <text:p>264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SANTAN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41" calcext:value-type="float">
            <text:p>18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NERES DE VASCONCELOS</text:p>
          </table:table-cell>
          <table:table-cell office:value-type="string" calcext:value-type="string">
            <text:p>09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55" calcext:value-type="float">
            <text:p>12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DENISE MORAES MOURA</text:p>
          </table:table-cell>
          <table:table-cell office:value-type="string" calcext:value-type="string">
            <text:p>13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33" calcext:value-type="float">
            <text:p>29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A ARAGÃO PEREIR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77" calcext:value-type="float">
            <text:p>1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DE CARVALHO FREITAS</text:p>
          </table:table-cell>
          <table:table-cell office:value-type="string" calcext:value-type="string">
            <text:p>01/02/1969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57" calcext:value-type="float">
            <text:p>4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CI SANTANA DE OLIVEIRA SOUZA</text:p>
          </table:table-cell>
          <table:table-cell office:value-type="string" calcext:value-type="string">
            <text:p>01/07/197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57" calcext:value-type="float">
            <text:p>3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SSIO SILVA SANTANA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81" calcext:value-type="float">
            <text:p>259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ULIO MACHADO MENDONCA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17" calcext:value-type="float">
            <text:p>258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NOEL DA SILVA</text:p>
          </table:table-cell>
          <table:table-cell office:value-type="string" calcext:value-type="string">
            <text:p>03/02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46" calcext:value-type="float">
            <text:p>12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DIO LEITE LOBO</text:p>
          </table:table-cell>
          <table:table-cell office:value-type="string" calcext:value-type="string">
            <text:p>18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711" calcext:value-type="float">
            <text:p>24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S ANDRADE SANTOS</text:p>
          </table:table-cell>
          <table:table-cell office:value-type="string" calcext:value-type="string">
            <text:p>03/06/198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30" calcext:value-type="float">
            <text:p>152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MARX CORREIA MOREIRA DE MATTO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93" calcext:value-type="float">
            <text:p>99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XILIADORA DE MATOS</text:p>
          </table:table-cell>
          <table:table-cell office:value-type="string" calcext:value-type="string">
            <text:p>24/03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2:5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79" calcext:value-type="float">
            <text:p>39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O FREIRE DOS SANTOS NET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528" calcext:value-type="float">
            <text:p>6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NIA TAVARES ROCHA SAMPAIO</text:p>
          </table:table-cell>
          <table:table-cell office:value-type="string" calcext:value-type="string">
            <text:p>19/06/1978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80" calcext:value-type="float">
            <text:p>39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DANTAS MEL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61" calcext:value-type="float">
            <text:p>305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I TAVARES ARGOLO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76" calcext:value-type="float">
            <text:p>108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SAR SANTOS</text:p>
          </table:table-cell>
          <table:table-cell office:value-type="string" calcext:value-type="string">
            <text:p>23/06/1981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844" calcext:value-type="float">
            <text:p>24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LDES AGUIAR SACRAMENT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50" calcext:value-type="float">
            <text:p>272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AZEVEDO GOM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62" calcext:value-type="float">
            <text:p>17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OVANI SILVA</text:p>
          </table:table-cell>
          <table:table-cell office:value-type="string" calcext:value-type="string">
            <text:p>23/07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30" calcext:value-type="float">
            <text:p>251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DARC PRADO DE SANTA RIT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09" calcext:value-type="float">
            <text:p>183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MARIA DA CRUZ VASCONCELOS</text:p>
          </table:table-cell>
          <table:table-cell office:value-type="string" calcext:value-type="string">
            <text:p>02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42" calcext:value-type="float">
            <text:p>265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CCYOLI D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141" calcext:value-type="float">
            <text:p>191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ENE BOMFIM BASTOS</text:p>
          </table:table-cell>
          <table:table-cell office:value-type="string" calcext:value-type="string">
            <text:p>01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89" calcext:value-type="float">
            <text:p>87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LEMILDES DOS SANTOS</text:p>
          </table:table-cell>
          <table:table-cell office:value-type="string" calcext:value-type="string">
            <text:p>07/01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42" calcext:value-type="float">
            <text:p>27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5" calcext:value-type="float">
            <text:p>3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OLIVEIRA MATOS</text:p>
          </table:table-cell>
          <table:table-cell office:value-type="string" calcext:value-type="string">
            <text:p>01/04/1973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460" calcext:value-type="float">
            <text:p>25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VALDO ALVES DOS SANTO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77" calcext:value-type="float">
            <text:p>7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33" calcext:value-type="float">
            <text:p>24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N SETTON FILHO</text:p>
          </table:table-cell>
          <table:table-cell office:value-type="string" calcext:value-type="string">
            <text:p>09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51" calcext:value-type="float">
            <text:p>57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OBERIO LIMA DE CARVALHO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2:5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24" calcext:value-type="float">
            <text:p>39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ELIPE SANTOS GOM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43" calcext:value-type="float">
            <text:p>215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URILO DE SOUZA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41" calcext:value-type="float">
            <text:p>26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VALDO PEREIRA SILV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630" calcext:value-type="float">
            <text:p>46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VALDO ALVES DO NASCIMENTO FILHO</text:p>
          </table:table-cell>
          <table:table-cell office:value-type="string" calcext:value-type="string">
            <text:p>23/08/197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DO NASCIMENT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66" calcext:value-type="float">
            <text:p>25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LEITE BARRET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49" calcext:value-type="float">
            <text:p>33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ELMO VIEIRA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13" calcext:value-type="float">
            <text:p>39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LEMOS FIGUEIR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31" calcext:value-type="float">
            <text:p>169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CHIETA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66" calcext:value-type="float">
            <text:p>26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ACILIANO MOURA SANTAN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92" calcext:value-type="float">
            <text:p>18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ARAUJO VASCONCELOS</text:p>
          </table:table-cell>
          <table:table-cell office:value-type="string" calcext:value-type="string">
            <text:p>30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36" calcext:value-type="float">
            <text:p>9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LIMA JUNIOR</text:p>
          </table:table-cell>
          <table:table-cell office:value-type="string" calcext:value-type="string">
            <text:p>06/02/1981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02" calcext:value-type="float">
            <text:p>40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A SANTOS PAZ LIM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28" calcext:value-type="float">
            <text:p>2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106" calcext:value-type="float">
            <text:p>10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60" calcext:value-type="float">
            <text:p>262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JOSE D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2:5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791" calcext:value-type="float">
            <text:p>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FA DOS SANTOS</text:p>
          </table:table-cell>
          <table:table-cell office:value-type="string" calcext:value-type="string">
            <text:p>31/07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70" calcext:value-type="float">
            <text:p>179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SUELY GOUVEIA DE NOVAIS SANTOS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879" calcext:value-type="float">
            <text:p>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CIA DE ALMEIDA DANTAS OTA</text:p>
          </table:table-cell>
          <table:table-cell office:value-type="string" calcext:value-type="string">
            <text:p>14/01/197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716" calcext:value-type="float">
            <text:p>127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 ASSIS DE OLIVEIRA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083" calcext:value-type="float">
            <text:p>240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SEBASTIAO DA SILVA</text:p>
          </table:table-cell>
          <table:table-cell office:value-type="string" calcext:value-type="string">
            <text:p>06/05/198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3" calcext:value-type="float">
            <text:p>4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MENEZES SANTOS</text:p>
          </table:table-cell>
          <table:table-cell office:value-type="string" calcext:value-type="string">
            <text:p>01/02/197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84" calcext:value-type="float">
            <text:p>9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MAIA MONTALVAO</text:p>
          </table:table-cell>
          <table:table-cell office:value-type="string" calcext:value-type="string">
            <text:p>13/03/1980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57" calcext:value-type="float">
            <text:p>40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ICARDO CONCEIÇÃO MARQUES TRINDADE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18" calcext:value-type="float">
            <text:p>133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SANTOS MOURA</text:p>
          </table:table-cell>
          <table:table-cell office:value-type="string" calcext:value-type="string">
            <text:p>25/05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82" calcext:value-type="float">
            <text:p>27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SON INACIO ALV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77" calcext:value-type="float">
            <text:p>31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ILSON BATISTA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40" calcext:value-type="float">
            <text:p>176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LDO PINTO SIQUEIR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30" calcext:value-type="float">
            <text:p>12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ALVES FREITAS</text:p>
          </table:table-cell>
          <table:table-cell office:value-type="string" calcext:value-type="string">
            <text:p>12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21" calcext:value-type="float">
            <text:p>195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DELSO MOURA SILVA</text:p>
          </table:table-cell>
          <table:table-cell office:value-type="string" calcext:value-type="string">
            <text:p>13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03" calcext:value-type="float">
            <text:p>26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RAM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58" calcext:value-type="float">
            <text:p>266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ALMEIDA MACHA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460" calcext:value-type="float">
            <text:p>11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MATEUS SANTOS</text:p>
          </table:table-cell>
          <table:table-cell office:value-type="string" calcext:value-type="string">
            <text:p>01/12/1981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33" calcext:value-type="float">
            <text:p>31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2:5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02" calcext:value-type="float">
            <text:p>12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DE OLIVEIRA</text:p>
          </table:table-cell>
          <table:table-cell office:value-type="string" calcext:value-type="string">
            <text:p>11/03/1982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27" calcext:value-type="float">
            <text:p>9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LUIZ DE AQUINO</text:p>
          </table:table-cell>
          <table:table-cell office:value-type="string" calcext:value-type="string">
            <text:p>04/03/1980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53" calcext:value-type="float">
            <text:p>55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SILVA GUEDES</text:p>
          </table:table-cell>
          <table:table-cell office:value-type="string" calcext:value-type="string">
            <text:p>10/10/1977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" calcext:value-type="float">
            <text:p>3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ANDRADE</text:p>
          </table:table-cell>
          <table:table-cell office:value-type="string" calcext:value-type="string">
            <text:p>16/05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24" calcext:value-type="float">
            <text:p>33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11" calcext:value-type="float">
            <text:p>30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CONCEICA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00" calcext:value-type="float">
            <text:p>29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AS SANTANA DOS SANTOS FILHO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67" calcext:value-type="float">
            <text:p>117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RANCISCO SANTO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13" calcext:value-type="float">
            <text:p>33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IN HENRIQUE PEDROSA LOREN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18" calcext:value-type="float">
            <text:p>59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COSTA SANTOS</text:p>
          </table:table-cell>
          <table:table-cell office:value-type="string" calcext:value-type="string">
            <text:p>21/01/197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054" calcext:value-type="float">
            <text:p>7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ZANO NERES</text:p>
          </table:table-cell>
          <table:table-cell office:value-type="string" calcext:value-type="string">
            <text:p>09/10/1978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74" calcext:value-type="float">
            <text:p>6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CARVALHO NET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74" calcext:value-type="float">
            <text:p>274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RESENDE TORR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72" calcext:value-type="float">
            <text:p>268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COSTA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68" calcext:value-type="float">
            <text:p>39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TANA CHAV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31" calcext:value-type="float">
            <text:p>243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IA SILVA DE MELO ANDRADE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71" calcext:value-type="float">
            <text:p>7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2:5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35" calcext:value-type="float">
            <text:p>32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A SILVA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39" calcext:value-type="float">
            <text:p>24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SANTANA DO COUTO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66" calcext:value-type="float">
            <text:p>1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APOLINARIO DOS SANTOS</text:p>
          </table:table-cell>
          <table:table-cell office:value-type="string" calcext:value-type="string">
            <text:p>02/03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11" calcext:value-type="float">
            <text:p>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APOLINARIO DOS SANTOS</text:p>
          </table:table-cell>
          <table:table-cell office:value-type="string" calcext:value-type="string">
            <text:p>22/01/1981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130" calcext:value-type="float">
            <text:p>111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SOBRAL CARVALHO</text:p>
          </table:table-cell>
          <table:table-cell office:value-type="string" calcext:value-type="string">
            <text:p>01/09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74" calcext:value-type="float">
            <text:p>11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LUIZ ALVES TOURINH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79" calcext:value-type="float">
            <text:p>1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 DIAS DE OLIVEIRA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100" calcext:value-type="float">
            <text:p>10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692" calcext:value-type="float">
            <text:p>66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BATISTA SANTOS</text:p>
          </table:table-cell>
          <table:table-cell office:value-type="string" calcext:value-type="string">
            <text:p>13/07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05" calcext:value-type="float">
            <text:p>26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DEILDE RAM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18" calcext:value-type="float">
            <text:p>265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UIZIO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00" calcext:value-type="float">
            <text:p>30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SANTOS DE MELLO</text:p>
          </table:table-cell>
          <table:table-cell office:value-type="string" calcext:value-type="string">
            <text:p>17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34" calcext:value-type="float">
            <text:p>125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FEITOZA ARAGÃO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65" calcext:value-type="float">
            <text:p>176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FRANCISCO ROSA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572" calcext:value-type="float">
            <text:p>4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SANTOS DO NASCIMENTO</text:p>
          </table:table-cell>
          <table:table-cell office:value-type="string" calcext:value-type="string">
            <text:p>09/08/197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" calcext:value-type="float">
            <text:p>33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SOARES DA SILVA</text:p>
          </table:table-cell>
          <table:table-cell office:value-type="string" calcext:value-type="string">
            <text:p>25/10/197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97" calcext:value-type="float">
            <text:p>244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NALDO PEREIRA DA SILV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61" calcext:value-type="float">
            <text:p>261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NO DE SOUZA LIMA JUNIO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2:5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243" calcext:value-type="float">
            <text:p>132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DOS SANTOS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42" calcext:value-type="float">
            <text:p>125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CILIO ARAUJO DOS SANTOS</text:p>
          </table:table-cell>
          <table:table-cell office:value-type="string" calcext:value-type="string">
            <text:p>19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19" calcext:value-type="float">
            <text:p>272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CIO JOSE DA SILVA FILH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072" calcext:value-type="float">
            <text:p>11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DOS SANTOS</text:p>
          </table:table-cell>
          <table:table-cell office:value-type="string" calcext:value-type="string">
            <text:p>25/08/1981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338" calcext:value-type="float">
            <text:p>63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NIZETE BATISTA DOS SANTOS</text:p>
          </table:table-cell>
          <table:table-cell office:value-type="string" calcext:value-type="string">
            <text:p>24/04/1978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87" calcext:value-type="float">
            <text:p>162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OS COSTA</text:p>
          </table:table-cell>
          <table:table-cell office:value-type="string" calcext:value-type="string">
            <text:p>16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79" calcext:value-type="float">
            <text:p>3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BRANDAO GOME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" calcext:value-type="float">
            <text:p>3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EDERICO SANTOS MURICY SOUZA</text:p>
          </table:table-cell>
          <table:table-cell office:value-type="string" calcext:value-type="string">
            <text:p>01/06/197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9" calcext:value-type="float">
            <text:p>3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01/02/1975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91" calcext:value-type="float">
            <text:p>12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O FRANCA SANTOS</text:p>
          </table:table-cell>
          <table:table-cell office:value-type="string" calcext:value-type="string">
            <text:p>26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39" calcext:value-type="float">
            <text:p>12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IVELTON RAMALHO DE SOUZ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" calcext:value-type="float">
            <text:p>33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IEL BARRETO SANTOS</text:p>
          </table:table-cell>
          <table:table-cell office:value-type="string" calcext:value-type="string">
            <text:p>08/10/1973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08" calcext:value-type="float">
            <text:p>259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DO NASCIMENTO MARTIN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83" calcext:value-type="float">
            <text:p>12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OVA ANTERO DOS SANTOS</text:p>
          </table:table-cell>
          <table:table-cell office:value-type="string" calcext:value-type="string">
            <text:p>23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11" calcext:value-type="float">
            <text:p>29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SON MATIAS SALE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843" calcext:value-type="float">
            <text:p>58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OSCO DOS SANTOS</text:p>
          </table:table-cell>
          <table:table-cell office:value-type="string" calcext:value-type="string">
            <text:p>19/12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11" calcext:value-type="float">
            <text:p>28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IBEIRO COU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179" calcext:value-type="float">
            <text:p>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ANTOS DE JESUS</text:p>
          </table:table-cell>
          <table:table-cell office:value-type="string" calcext:value-type="string">
            <text:p>01/11/1978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55" calcext:value-type="float">
            <text:p>293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 SILVA LIM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43" calcext:value-type="float">
            <text:p>249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AILSON DAMASCENO</text:p>
          </table:table-cell>
          <table:table-cell office:value-type="string" calcext:value-type="string">
            <text:p>12/06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67" calcext:value-type="float">
            <text:p>265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LTON TEIXEIR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2:5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59" calcext:value-type="float">
            <text:p>265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ANA HO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17" calcext:value-type="float">
            <text:p>126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26/04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744" calcext:value-type="float">
            <text:p>1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PEREIRA SANTOS</text:p>
          </table:table-cell>
          <table:table-cell office:value-type="string" calcext:value-type="string">
            <text:p>18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5" calcext:value-type="float">
            <text:p>39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PINTO DIAS</text:p>
          </table:table-cell>
          <table:table-cell office:value-type="string" calcext:value-type="string">
            <text:p>17/02/1975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409" calcext:value-type="float">
            <text:p>134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E SANTANA</text:p>
          </table:table-cell>
          <table:table-cell office:value-type="string" calcext:value-type="string">
            <text:p>31/05/1982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43" calcext:value-type="float">
            <text:p>108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GINALDO SILVA</text:p>
          </table:table-cell>
          <table:table-cell office:value-type="string" calcext:value-type="string">
            <text:p>12/06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74" calcext:value-type="float">
            <text:p>126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NILDO HORA DOS SANTOS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" calcext:value-type="float">
            <text:p>38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ERREIRA FARIAS</text:p>
          </table:table-cell>
          <table:table-cell office:value-type="string" calcext:value-type="string">
            <text:p>01/03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41" calcext:value-type="float">
            <text:p>12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ILVA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91" calcext:value-type="float">
            <text:p>36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NALDO SANTO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57" calcext:value-type="float">
            <text:p>1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ALDO SOCORRO DOS SANTOS</text:p>
          </table:table-cell>
          <table:table-cell office:value-type="string" calcext:value-type="string">
            <text:p>10/04/1981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2:5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81" calcext:value-type="float">
            <text:p>93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MOURA DE ARAUJ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118" calcext:value-type="float">
            <text:p>1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59" calcext:value-type="float">
            <text:p>133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VALDO DOS SANTOS</text:p>
          </table:table-cell>
          <table:table-cell office:value-type="string" calcext:value-type="string">
            <text:p>26/05/1982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64" calcext:value-type="float">
            <text:p>60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PIO BASTOS SOARE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87" calcext:value-type="float">
            <text:p>113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GUILHERME DA MASCENA NASCIMENTO</text:p>
          </table:table-cell>
          <table:table-cell office:value-type="string" calcext:value-type="string">
            <text:p>15/10/1981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14" calcext:value-type="float">
            <text:p>87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Y DE AGUIAR SOUZA</text:p>
          </table:table-cell>
          <table:table-cell office:value-type="string" calcext:value-type="string">
            <text:p>10/12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57" calcext:value-type="float">
            <text:p>40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SAR ANDRADE CORREI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2053" calcext:value-type="float">
            <text:p>220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MODESTO ROCHA</text:p>
          </table:table-cell>
          <table:table-cell office:value-type="string" calcext:value-type="string">
            <text:p>07/04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72" calcext:value-type="float">
            <text:p>243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F DIAS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346" calcext:value-type="float">
            <text:p>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OMIRO ALVES DOS SANTOS</text:p>
          </table:table-cell>
          <table:table-cell office:value-type="string" calcext:value-type="string">
            <text:p>25/04/1978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4" calcext:value-type="float">
            <text:p>39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VANILTON GONÇALVE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227" calcext:value-type="float">
            <text:p>13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ORISVAL DA SILVA MARQUES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136" calcext:value-type="float">
            <text:p>13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ANTONIO DA SILVA DAMAZIO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12" calcext:value-type="float">
            <text:p>55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UARIO DOS SANTOS COSTA</text:p>
          </table:table-cell>
          <table:table-cell office:value-type="string" calcext:value-type="string">
            <text:p>10/10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66" calcext:value-type="float">
            <text:p>28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A SANTO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108" calcext:value-type="float">
            <text:p>5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ERICO SANTANA</text:p>
          </table:table-cell>
          <table:table-cell office:value-type="string" calcext:value-type="string">
            <text:p>25/04/1977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959" calcext:value-type="float">
            <text:p>1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DOS SANTOS FILHO</text:p>
          </table:table-cell>
          <table:table-cell office:value-type="string" calcext:value-type="string">
            <text:p>03/08/1981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11" calcext:value-type="float">
            <text:p>13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NIFACIO DA CRUZ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686" calcext:value-type="float">
            <text:p>10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CAMPOS NETO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207" calcext:value-type="float">
            <text:p>52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SILVA</text:p>
          </table:table-cell>
          <table:table-cell office:value-type="string" calcext:value-type="string">
            <text:p>08/06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54" calcext:value-type="float">
            <text:p>16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CESAR FLORES CORREIA</text:p>
          </table:table-cell>
          <table:table-cell office:value-type="string" calcext:value-type="string">
            <text:p>13/09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06" calcext:value-type="float">
            <text:p>53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FEITOZA</text:p>
          </table:table-cell>
          <table:table-cell office:value-type="string" calcext:value-type="string">
            <text:p>10/08/1977</text:p>
          </table:table-cell>
          <table:table-cell office:value-type="string" calcext:value-type="string">
            <text:p>ENCANADOR 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05" calcext:value-type="float">
            <text:p>54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ROSA CORREIA</text:p>
          </table:table-cell>
          <table:table-cell office:value-type="string" calcext:value-type="string">
            <text:p>09/09/1977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2:5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office:value-type="float" office:value="38" calcext:value-type="float">
            <text:p>3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7" calcext:value-type="float">
            <text:p>3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TEIXEIRA PONTES</text:p>
          </table:table-cell>
          <table:table-cell office:value-type="string" calcext:value-type="string">
            <text:p>24/09/1973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02" calcext:value-type="float">
            <text:p>39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39" calcext:value-type="float">
            <text:p>252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L FONTES DE SANTAN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11" calcext:value-type="float">
            <text:p>26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YS REJANE MONTEIRO PRA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66" calcext:value-type="float">
            <text:p>31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UCLIDES SIMÕES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926" calcext:value-type="float">
            <text:p>1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PEREIRA DA SILVA</text:p>
          </table:table-cell>
          <table:table-cell office:value-type="string" calcext:value-type="string">
            <text:p>15/07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57" calcext:value-type="float">
            <text:p>40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ESON NASCIMENTO LIM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89" calcext:value-type="float">
            <text:p>129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17/05/1982</text:p>
          </table:table-cell>
          <table:table-cell office:value-type="string" calcext:value-type="string">
            <text:p>ENCANADOR 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11" calcext:value-type="float">
            <text:p>17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RIO FONTES HORA</text:p>
          </table:table-cell>
          <table:table-cell office:value-type="string" calcext:value-type="string">
            <text:p>17/05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73" calcext:value-type="float">
            <text:p>267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ND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895" calcext:value-type="float">
            <text:p>48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ILSON SANTOS</text:p>
          </table:table-cell>
          <table:table-cell office:value-type="string" calcext:value-type="string">
            <text:p>07/02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" calcext:value-type="float">
            <text:p>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AS DE JESUS PEREIRA</text:p>
          </table:table-cell>
          <table:table-cell office:value-type="string" calcext:value-type="string">
            <text:p>15/03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16" calcext:value-type="float">
            <text:p>69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 DE DEUS DE JESUS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99" calcext:value-type="float">
            <text:p>25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LDENIRA BARRET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83" calcext:value-type="float">
            <text:p>273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BASTOS FIGUEIRED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" calcext:value-type="float">
            <text:p>28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TENO ALVES DOS SANTOS</text:p>
          </table:table-cell>
          <table:table-cell office:value-type="string" calcext:value-type="string">
            <text:p>27/11/1972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85" calcext:value-type="float">
            <text:p>12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TER DANTAS BARROS</text:p>
          </table:table-cell>
          <table:table-cell office:value-type="string" calcext:value-type="string">
            <text:p>01/04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35" calcext:value-type="float">
            <text:p>3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22" calcext:value-type="float">
            <text:p>5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L SANTOS SOARES</text:p>
          </table:table-cell>
          <table:table-cell office:value-type="string" calcext:value-type="string">
            <text:p>16/08/1977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24" calcext:value-type="float">
            <text:p>39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LBER GOES DO ESPIRITO SANT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46" calcext:value-type="float">
            <text:p>39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ÁVIO ANDRÉ SANTOS LIM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2:5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24" calcext:value-type="float">
            <text:p>38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ESAR SANTO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214" calcext:value-type="float">
            <text:p>2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46" calcext:value-type="float">
            <text:p>40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DOS SANTOS VIEIR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99" calcext:value-type="float">
            <text:p>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22" calcext:value-type="float">
            <text:p>15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UCIA DO NASCIMENTO COUTINHO NEVE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91" calcext:value-type="float">
            <text:p>35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LIANE FAGUNDES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80" calcext:value-type="float">
            <text:p>39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JOSÉ INÁCIO DOS SANTO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24" calcext:value-type="float">
            <text:p>36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CARLOS BEZERRA DE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06" calcext:value-type="float">
            <text:p>244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LIMA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2:5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66" calcext:value-type="float">
            <text:p>6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OLIVEIRA FERREIRA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109" calcext:value-type="float">
            <text:p>191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LSO SANTOS MOTA</text:p>
          </table:table-cell>
          <table:table-cell office:value-type="string" calcext:value-type="string">
            <text:p>27/09/1984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79" calcext:value-type="float">
            <text:p>36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NASCIMENT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00" calcext:value-type="float">
            <text:p>12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ALDO DELFINO DOS SANTOS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80" calcext:value-type="float">
            <text:p>36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SON VIEIRA DA SILVA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38" calcext:value-type="float">
            <text:p>17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GOIS GOMES</text:p>
          </table:table-cell>
          <table:table-cell office:value-type="string" calcext:value-type="string">
            <text:p>04/05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68" calcext:value-type="float">
            <text:p>36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HENRIQUE SILVA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46" calcext:value-type="float">
            <text:p>38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RA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6" calcext:value-type="float">
            <text:p>5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MENDONCA CRUZ</text:p>
          </table:table-cell>
          <table:table-cell office:value-type="string" calcext:value-type="string">
            <text:p>01/12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13" calcext:value-type="float">
            <text:p>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ONALDO OLIVEIRA DE JESUS</text:p>
          </table:table-cell>
          <table:table-cell office:value-type="string" calcext:value-type="string">
            <text:p>21/01/1980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29" calcext:value-type="float">
            <text:p>13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ESTO CARLOS DOS SANTOS NETO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05" calcext:value-type="float">
            <text:p>19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LDO VIEIRA DOS SANTOS</text:p>
          </table:table-cell>
          <table:table-cell office:value-type="string" calcext:value-type="string">
            <text:p>12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68" calcext:value-type="float">
            <text:p>37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BARRETO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43" calcext:value-type="float">
            <text:p>325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NO SANTOS MA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91" calcext:value-type="float">
            <text:p>36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O COSTA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90" calcext:value-type="float">
            <text:p>241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O DOS SANTOS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664" calcext:value-type="float">
            <text:p>86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IBALDO ALVES DOS SANTOS</text:p>
          </table:table-cell>
          <table:table-cell office:value-type="string" calcext:value-type="string">
            <text:p>19/11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24" calcext:value-type="float">
            <text:p>2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PEREIRA DE SANTA RITA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2:5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34" calcext:value-type="float">
            <text:p>27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MENEZES D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91" calcext:value-type="float">
            <text:p>36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DOS SANTOS SOAR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79" calcext:value-type="float">
            <text:p>40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RODRIGUES DE SANTANA JUNIOR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53" calcext:value-type="float">
            <text:p>24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BISPO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13" calcext:value-type="float">
            <text:p>37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EMIO SANTANA DORE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75" calcext:value-type="float">
            <text:p>11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SOUZA DE JESU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79" calcext:value-type="float">
            <text:p>36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LIAM MOT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87" calcext:value-type="float">
            <text:p>238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A LEITE PASS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79" calcext:value-type="float">
            <text:p>40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FREITAS SILV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697" calcext:value-type="float">
            <text:p>236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JOSE DOS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2:5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5" calcext:value-type="float">
            <text:p>36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ILDE RODRIGUES FONTES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32" calcext:value-type="float">
            <text:p>242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E SOUZA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81" calcext:value-type="float">
            <text:p>331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OLIVEIRA RAM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02" calcext:value-type="float">
            <text:p>36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129" calcext:value-type="float">
            <text:p>12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457" calcext:value-type="float">
            <text:p>23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TON VIEIR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79" calcext:value-type="float">
            <text:p>39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RAMON LIMA VIEIRA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57" calcext:value-type="float">
            <text:p>35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ALVE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24" calcext:value-type="float">
            <text:p>34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ICARDO DOS SANTOS GOMES DE OLIVE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143" calcext:value-type="float">
            <text:p>23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LISBOA BATIST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689" calcext:value-type="float">
            <text:p>186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GAMA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697" calcext:value-type="float">
            <text:p>186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CERO FRANCISCO DA PAZ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2:5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03" calcext:value-type="float">
            <text:p>270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DA SILVA MEL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24" calcext:value-type="float">
            <text:p>37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GALHAES BASTOS JUNIO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722" calcext:value-type="float">
            <text:p>13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CILIO HENRIQUE NETO</text:p>
          </table:table-cell>
          <table:table-cell office:value-type="string" calcext:value-type="string">
            <text:p>22/07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002" calcext:value-type="float">
            <text:p>1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XPEDITO FELIX D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597" calcext:value-type="float">
            <text:p>145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GOMES DE ARAUJO</text:p>
          </table:table-cell>
          <table:table-cell office:value-type="string" calcext:value-type="string">
            <text:p>30/07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27" calcext:value-type="float">
            <text:p>215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ALEXANDRE DOS PASSOS</text:p>
          </table:table-cell>
          <table:table-cell office:value-type="string" calcext:value-type="string">
            <text:p>19/06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729" calcext:value-type="float">
            <text:p>247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GONCALVES DE A LIMA</text:p>
          </table:table-cell>
          <table:table-cell office:value-type="string" calcext:value-type="string">
            <text:p>05/06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13" calcext:value-type="float">
            <text:p>40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YELE LIMA DA COST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349" calcext:value-type="float">
            <text:p>193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ALVES</text:p>
          </table:table-cell>
          <table:table-cell office:value-type="string" calcext:value-type="string">
            <text:p>13/11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59" calcext:value-type="float">
            <text:p>190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NO ALVES COSTA</text:p>
          </table:table-cell>
          <table:table-cell office:value-type="string" calcext:value-type="string">
            <text:p>17/09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71" calcext:value-type="float">
            <text:p>269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ENO ALVES DE S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54" calcext:value-type="float">
            <text:p>237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CORREIA DANTA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35" calcext:value-type="float">
            <text:p>41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IS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68" calcext:value-type="float">
            <text:p>36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E CRISTINA SOUZA ANDRADE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229" calcext:value-type="float">
            <text:p>122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RBOSA NETO</text:p>
          </table:table-cell>
          <table:table-cell office:value-type="string" calcext:value-type="string">
            <text:p>29/03/1982</text:p>
          </table:table-cell>
          <table:table-cell office:value-type="string" calcext:value-type="string">
            <text:p>OP MAQUINAS PESADA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67" calcext:value-type="float">
            <text:p>125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ORREA DANTAS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35" calcext:value-type="float">
            <text:p>33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MILIO SILV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2:5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57" calcext:value-type="float">
            <text:p>2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RANCISCO ALBUQUERQUE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175" calcext:value-type="float">
            <text:p>141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DE BARROS</text:p>
          </table:table-cell>
          <table:table-cell office:value-type="string" calcext:value-type="string">
            <text:p>28/07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267" calcext:value-type="float">
            <text:p>42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</text:p>
          </table:table-cell>
          <table:table-cell office:value-type="string" calcext:value-type="string">
            <text:p>23/04/197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774" calcext:value-type="float">
            <text:p>217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MOTA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227" calcext:value-type="float">
            <text:p>8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FREITAS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482" calcext:value-type="float">
            <text:p>13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</text:p>
          </table:table-cell>
          <table:table-cell office:value-type="string" calcext:value-type="string">
            <text:p>15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245" calcext:value-type="float">
            <text:p>12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INALDO DA SILVA</text:p>
          </table:table-cell>
          <table:table-cell office:value-type="string" calcext:value-type="string">
            <text:p>29/03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38" calcext:value-type="float">
            <text:p>55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NES DOS REIS</text:p>
          </table:table-cell>
          <table:table-cell office:value-type="string" calcext:value-type="string">
            <text:p>10/10/1977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2400" calcext:value-type="float">
            <text:p>22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O VIEIR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389" calcext:value-type="float">
            <text:p>103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REIRA DOS SANTOS</text:p>
          </table:table-cell>
          <table:table-cell office:value-type="string" calcext:value-type="string">
            <text:p>04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96" calcext:value-type="float">
            <text:p>23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BERTO GOES</text:p>
          </table:table-cell>
          <table:table-cell office:value-type="string" calcext:value-type="string">
            <text:p>25/04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156" calcext:value-type="float">
            <text:p>151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OS SANTO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41" calcext:value-type="float">
            <text:p>274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EONALDO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565" calcext:value-type="float">
            <text:p>13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 SANTANA</text:p>
          </table:table-cell>
          <table:table-cell office:value-type="string" calcext:value-type="string">
            <text:p>19/07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65" calcext:value-type="float">
            <text:p>184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ALMEIDA</text:p>
          </table:table-cell>
          <table:table-cell office:value-type="string" calcext:value-type="string">
            <text:p>15/08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57" calcext:value-type="float">
            <text:p>34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ASCIMENTO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952" calcext:value-type="float">
            <text:p>18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ETO GOMES SANTOS</text:p>
          </table:table-cell>
          <table:table-cell office:value-type="string" calcext:value-type="string">
            <text:p>13/08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81" calcext:value-type="float">
            <text:p>184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SANTOS MARTINS</text:p>
          </table:table-cell>
          <table:table-cell office:value-type="string" calcext:value-type="string">
            <text:p>15/08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13" calcext:value-type="float">
            <text:p>40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CESAR DE LIMA SANTOS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46" calcext:value-type="float">
            <text:p>26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DE MENEZES ARAG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2:5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0529" calcext:value-type="float">
            <text:p>205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S GRACAS</text:p>
          </table:table-cell>
          <table:table-cell office:value-type="string" calcext:value-type="string">
            <text:p>07/02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127" calcext:value-type="float">
            <text:p>23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ZIVALDO SILVA FERREIRA</text:p>
          </table:table-cell>
          <table:table-cell office:value-type="string" calcext:value-type="string">
            <text:p>18/04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91" calcext:value-type="float">
            <text:p>34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 DONALD SANTANA DE AZEVE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19" calcext:value-type="float">
            <text:p>18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LVES TAVARES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256" calcext:value-type="float">
            <text:p>102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OURA DOS SANTOS</text:p>
          </table:table-cell>
          <table:table-cell office:value-type="string" calcext:value-type="string">
            <text:p>04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80" calcext:value-type="float">
            <text:p>38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ÁRIO FEITOSA FRANÇ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11" calcext:value-type="float">
            <text:p>32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ACIR MENEZES DOS SANTOS JUNIOR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24" calcext:value-type="float">
            <text:p>35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972" calcext:value-type="float">
            <text:p>21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LIMPIO MELO JUNIOR</text:p>
          </table:table-cell>
          <table:table-cell office:value-type="string" calcext:value-type="string">
            <text:p>14/02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260" calcext:value-type="float">
            <text:p>122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JOAQUIM DE SANTANA</text:p>
          </table:table-cell>
          <table:table-cell office:value-type="string" calcext:value-type="string">
            <text:p>29/03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605" calcext:value-type="float">
            <text:p>146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ODRIGUES DOS SANTOS</text:p>
          </table:table-cell>
          <table:table-cell office:value-type="string" calcext:value-type="string">
            <text:p>30/07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46" calcext:value-type="float">
            <text:p>33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DOS SANTOS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3:0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63" calcext:value-type="float">
            <text:p>178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ALVES D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67" calcext:value-type="float">
            <text:p>16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66" calcext:value-type="float">
            <text:p>28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MAGNO DE FIGUEIREDO MAGGI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553" calcext:value-type="float">
            <text:p>105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SANTOS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20" calcext:value-type="float">
            <text:p>113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JOSE DOS SANTOS</text:p>
          </table:table-cell>
          <table:table-cell office:value-type="string" calcext:value-type="string">
            <text:p>01/10/1981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73" calcext:value-type="float">
            <text:p>69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OLIVEIRA DE JESU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24" calcext:value-type="float">
            <text:p>34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OUZA JUNIOR</text:p>
          </table:table-cell>
          <table:table-cell office:value-type="string" calcext:value-type="string">
            <text:p>04/11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46" calcext:value-type="float">
            <text:p>37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CUNHA ALMEIDA XAVIE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812" calcext:value-type="float">
            <text:p>48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ALVES PEREIRA</text:p>
          </table:table-cell>
          <table:table-cell office:value-type="string" calcext:value-type="string">
            <text:p>13/12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11" calcext:value-type="float">
            <text:p>30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 CARLOS SANTANA RIBEIRO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25" calcext:value-type="float">
            <text:p>12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ALVES DOS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" calcext:value-type="float">
            <text:p>3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REIS DE FRANCA</text:p>
          </table:table-cell>
          <table:table-cell office:value-type="string" calcext:value-type="string">
            <text:p>18/11/197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3:0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91" calcext:value-type="float">
            <text:p>1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DOS SANTOS</text:p>
          </table:table-cell>
          <table:table-cell office:value-type="string" calcext:value-type="string">
            <text:p>02/08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283" calcext:value-type="float">
            <text:p>4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LTON DA SILVA SANTOS</text:p>
          </table:table-cell>
          <table:table-cell office:value-type="string" calcext:value-type="string">
            <text:p>23/04/197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" calcext:value-type="float">
            <text:p>40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</text:p>
          </table:table-cell>
          <table:table-cell office:value-type="string" calcext:value-type="string">
            <text:p>01/12/1975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296" calcext:value-type="float">
            <text:p>62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EZIO DOS SANTOS</text:p>
          </table:table-cell>
          <table:table-cell office:value-type="string" calcext:value-type="string">
            <text:p>20/04/197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622" calcext:value-type="float">
            <text:p>4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IAS SANTOS</text:p>
          </table:table-cell>
          <table:table-cell office:value-type="string" calcext:value-type="string">
            <text:p>23/08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59" calcext:value-type="float">
            <text:p>83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IVALDO DOS SANTOS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35" calcext:value-type="float">
            <text:p>35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O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" calcext:value-type="float">
            <text:p>3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</text:p>
          </table:table-cell>
          <table:table-cell office:value-type="string" calcext:value-type="string">
            <text:p>24/03/197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99" calcext:value-type="float">
            <text:p>16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DE ANDRADE</text:p>
          </table:table-cell>
          <table:table-cell office:value-type="string" calcext:value-type="string">
            <text:p>15/03/1984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46" calcext:value-type="float">
            <text:p>1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DOS SANTOS</text:p>
          </table:table-cell>
          <table:table-cell office:value-type="string" calcext:value-type="string">
            <text:p>13/12/1983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023" calcext:value-type="float">
            <text:p>11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DO NASCIMENTO</text:p>
          </table:table-cell>
          <table:table-cell office:value-type="string" calcext:value-type="string">
            <text:p>17/08/1981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71" calcext:value-type="float">
            <text:p>53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TO DOS SANTOS</text:p>
          </table:table-cell>
          <table:table-cell office:value-type="string" calcext:value-type="string">
            <text:p>01/09/1977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1" calcext:value-type="float">
            <text:p>50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VARES GOMES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74" calcext:value-type="float">
            <text:p>303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ENEZE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8" calcext:value-type="float">
            <text:p>32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AULO MENEZES GÓI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8" calcext:value-type="float">
            <text:p>407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DANIEL DOS SANTOS</text:p>
          </table:table-cell>
          <table:table-cell office:value-type="string" calcext:value-type="string">
            <text:p>06/11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3:0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91" calcext:value-type="float">
            <text:p>9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469" calcext:value-type="float">
            <text:p>214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GOIS DA SILVA</text:p>
          </table:table-cell>
          <table:table-cell office:value-type="string" calcext:value-type="string">
            <text:p>01/04/1985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23" calcext:value-type="float">
            <text:p>78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UINELO MOREIRA DA SILV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38" calcext:value-type="float">
            <text:p>246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OLIVEIRA SANTO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24" calcext:value-type="float">
            <text:p>41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ANTOS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91" calcext:value-type="float">
            <text:p>35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NAL JOSE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98" calcext:value-type="float">
            <text:p>243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DE MELO LIMA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56" calcext:value-type="float">
            <text:p>323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DOS SANTOS BARBOS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23" calcext:value-type="float">
            <text:p>6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ENEZES DE ANDRADE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82" calcext:value-type="float">
            <text:p>241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VALDO SANTANA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13" calcext:value-type="float">
            <text:p>41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MELO LEIT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91" calcext:value-type="float">
            <text:p>35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HENRIQUE CELESTIN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3:0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29" calcext:value-type="float">
            <text:p>27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FERREIRA OLIVEIR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40" calcext:value-type="float">
            <text:p>168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SIMOES RAMOS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333" calcext:value-type="float">
            <text:p>23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NELVAN DOS SANTOS</text:p>
          </table:table-cell>
          <table:table-cell office:value-type="string" calcext:value-type="string">
            <text:p>22/04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468" calcext:value-type="float">
            <text:p>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18/01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25" calcext:value-type="float">
            <text:p>258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OLDO JOSE SANTOS S D SANTOS</text:p>
          </table:table-cell>
          <table:table-cell office:value-type="string" calcext:value-type="string">
            <text:p>22/02/198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57" calcext:value-type="float">
            <text:p>35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BISPO LIMA</text:p>
          </table:table-cell>
          <table:table-cell office:value-type="string" calcext:value-type="string">
            <text:p>02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08" calcext:value-type="float">
            <text:p>184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ALMEIDA SILVA</text:p>
          </table:table-cell>
          <table:table-cell office:value-type="string" calcext:value-type="string">
            <text:p>14/08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66" calcext:value-type="float">
            <text:p>3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17" calcext:value-type="float">
            <text:p>266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DE JESU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" calcext:value-type="float">
            <text:p>37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OLIVEIRA RAMOS</text:p>
          </table:table-cell>
          <table:table-cell office:value-type="string" calcext:value-type="string">
            <text:p>18/12/197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664" calcext:value-type="float">
            <text:p>136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EDRO DA SILVA</text:p>
          </table:table-cell>
          <table:table-cell office:value-type="string" calcext:value-type="string">
            <text:p>22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18" calcext:value-type="float">
            <text:p>83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ADAILTON ARAUJO DE OLIVEI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27" calcext:value-type="float">
            <text:p>27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38" calcext:value-type="float">
            <text:p>26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MANDO DED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70" calcext:value-type="float">
            <text:p>4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ATISTA DOS SANTOS</text:p>
          </table:table-cell>
          <table:table-cell office:value-type="string" calcext:value-type="string">
            <text:p>07/12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02" calcext:value-type="float">
            <text:p>38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EGO DA SILVA PER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32" calcext:value-type="float">
            <text:p>168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Y DA SILV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185" calcext:value-type="float">
            <text:p>13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VALDO DE SANTANA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3:0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8" calcext:value-type="float">
            <text:p>2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98" calcext:value-type="float">
            <text:p>169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GO DO CARMO SILVA</text:p>
          </table:table-cell>
          <table:table-cell office:value-type="string" calcext:value-type="string">
            <text:p>10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78" calcext:value-type="float">
            <text:p>16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EILTON VILANOVA</text:p>
          </table:table-cell>
          <table:table-cell office:value-type="string" calcext:value-type="string">
            <text:p>28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86" calcext:value-type="float">
            <text:p>64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SSILON MACEDO DE OLIVEIRA</text:p>
          </table:table-cell>
          <table:table-cell office:value-type="string" calcext:value-type="string">
            <text:p>12/06/197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91" calcext:value-type="float">
            <text:p>41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MENEZ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02" calcext:value-type="float">
            <text:p>40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ICIA BARBOSA DANTA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13" calcext:value-type="float">
            <text:p>40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ROSENDO DOURAD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80" calcext:value-type="float">
            <text:p>16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PRATA SOARES</text:p>
          </table:table-cell>
          <table:table-cell office:value-type="string" calcext:value-type="string">
            <text:p>03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13" calcext:value-type="float">
            <text:p>35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LVES DE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10" calcext:value-type="float">
            <text:p>27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GUEL SILVEIR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3:0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084" calcext:value-type="float">
            <text:p>14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VALDO DOS SANTOS</text:p>
          </table:table-cell>
          <table:table-cell office:value-type="string" calcext:value-type="string">
            <text:p>27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639" calcext:value-type="float">
            <text:p>146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DOS SANTOS FILHO</text:p>
          </table:table-cell>
          <table:table-cell office:value-type="string" calcext:value-type="string">
            <text:p>02/08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" calcext:value-type="float">
            <text:p>3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JOSE DE CARVALHO</text:p>
          </table:table-cell>
          <table:table-cell office:value-type="string" calcext:value-type="string">
            <text:p>19/03/197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0859" calcext:value-type="float">
            <text:p>208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VIEIRA FEITOSA</text:p>
          </table:table-cell>
          <table:table-cell office:value-type="string" calcext:value-type="string">
            <text:p>07/03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56" calcext:value-type="float">
            <text:p>16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VALDO FELIX DOS SANTOS</text:p>
          </table:table-cell>
          <table:table-cell office:value-type="string" calcext:value-type="string">
            <text:p>29/03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11" calcext:value-type="float">
            <text:p>28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IAS DA SILVA FI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68" calcext:value-type="float">
            <text:p>38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LES WILLIAM SANTANA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24" calcext:value-type="float">
            <text:p>35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SON ALVES COST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72" calcext:value-type="float">
            <text:p>78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DA SILVA COST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68" calcext:value-type="float">
            <text:p>35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USTEM FRANCISCO DE JESU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08" calcext:value-type="float">
            <text:p>32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DIAS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02" calcext:value-type="float">
            <text:p>27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RAN FERNANDES ALV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68" calcext:value-type="float">
            <text:p>16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566" calcext:value-type="float">
            <text:p>56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3:0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0" calcext:value-type="float">
            <text:p>3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86" calcext:value-type="float">
            <text:p>98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TELES DOS SANTOS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55" calcext:value-type="float">
            <text:p>31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ECILIO BATALHA ANDRADE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0 , DOM-DIR OPERAÇ E MANUT, SUES-SUP SIST. DE ESG SANITÁRIO, SUES-SUP DE SIST. DE ESGOT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24" calcext:value-type="float">
            <text:p>1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VAN BATISTA ALMEID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35" calcext:value-type="float">
            <text:p>39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DE SANTANA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0 , DOM-DIR OPERAÇ E MANUT, SUES-SUP SIST. DE ESG SANITÁRIO, SUES-SUP DE SIST. DE ESGOT SANITÁRI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694" calcext:value-type="float">
            <text:p>56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IAS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79" calcext:value-type="float">
            <text:p>17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RIBEIRO DE MENESES</text:p>
          </table:table-cell>
          <table:table-cell office:value-type="string" calcext:value-type="string">
            <text:p>10/05/1984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03" calcext:value-type="float">
            <text:p>33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S BEZERRA COSTA JUNIOR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1" calcext:value-type="float">
            <text:p>32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SILV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84" calcext:value-type="float">
            <text:p>249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DJA MARIA GOI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53" calcext:value-type="float">
            <text:p>113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ROCHA DE SANTANA</text:p>
          </table:table-cell>
          <table:table-cell office:value-type="string" calcext:value-type="string">
            <text:p>15/10/1981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3:0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02" calcext:value-type="float">
            <text:p>38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Y REIS DUARTE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36" calcext:value-type="float">
            <text:p>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00" calcext:value-type="float">
            <text:p>30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TADEU SANTOS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02" calcext:value-type="float">
            <text:p>39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ILSON SANTOS DE OLIV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55" calcext:value-type="float">
            <text:p>17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MANO DOS SANTOS MELO</text:p>
          </table:table-cell>
          <table:table-cell office:value-type="string" calcext:value-type="string">
            <text:p>18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75" calcext:value-type="float">
            <text:p>18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BSON SILVA</text:p>
          </table:table-cell>
          <table:table-cell office:value-type="string" calcext:value-type="string">
            <text:p>31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11" calcext:value-type="float">
            <text:p>28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NUNES MUNIZ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836" calcext:value-type="float">
            <text:p>24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DOS SANTO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22" calcext:value-type="float">
            <text:p>30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EMIAS AMANCIO DE JESU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46" calcext:value-type="float">
            <text:p>33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NHAES MOU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999" calcext:value-type="float">
            <text:p>1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ELIZANIO CARLOS FERREIR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51" calcext:value-type="float">
            <text:p>328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DERMURI CARVALHO CAMP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84" calcext:value-type="float">
            <text:p>304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OS SANTOS ANCHIE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37" calcext:value-type="float">
            <text:p>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81" calcext:value-type="float">
            <text:p>8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3:0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2" calcext:value-type="float">
            <text:p>3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91" calcext:value-type="float">
            <text:p>38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REINALDO DE JESU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46" calcext:value-type="float">
            <text:p>32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OLIVEIRA FERREIRA</text:p>
          </table:table-cell>
          <table:table-cell office:value-type="string" calcext:value-type="string">
            <text:p>01/02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46" calcext:value-type="float">
            <text:p>36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I CARDOSO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79" calcext:value-type="float">
            <text:p>2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ARM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59" calcext:value-type="float">
            <text:p>11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DO TORRE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ENCANADOR 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099" calcext:value-type="float">
            <text:p>15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ANTOS SIQUEIRA</text:p>
          </table:table-cell>
          <table:table-cell office:value-type="string" calcext:value-type="string">
            <text:p>11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37" calcext:value-type="float">
            <text:p>270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STENES CAMPOS JUNIOR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22" calcext:value-type="float">
            <text:p>25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TER DA SILV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986" calcext:value-type="float">
            <text:p>98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14" calcext:value-type="float">
            <text:p>269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E SOUZA FIGUEIRED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45" calcext:value-type="float">
            <text:p>270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ENILDA SANTOS BATING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666" calcext:value-type="float">
            <text:p>7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TON VIEIRA DA SILVA</text:p>
          </table:table-cell>
          <table:table-cell office:value-type="string" calcext:value-type="string">
            <text:p>20/03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24" calcext:value-type="float">
            <text:p>1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GOIS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3:0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3" calcext:value-type="float">
            <text:p>3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90" calcext:value-type="float">
            <text:p>6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ENA NABUCO QUEIROZ SAMPAI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13" calcext:value-type="float">
            <text:p>38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DY AMANDA SANTOS DI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14" calcext:value-type="float">
            <text:p>53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SECUNDO ALVES</text:p>
          </table:table-cell>
          <table:table-cell office:value-type="string" calcext:value-type="string">
            <text:p>12/08/1977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83" calcext:value-type="float">
            <text:p>26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DNILDES RAMO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08" calcext:value-type="float">
            <text:p>9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LICIO FLORENCIO PRESCINCA</text:p>
          </table:table-cell>
          <table:table-cell office:value-type="string" calcext:value-type="string">
            <text:p>01/06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 DE ALME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" calcext:value-type="float">
            <text:p>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TAVARES DE MOURA</text:p>
          </table:table-cell>
          <table:table-cell office:value-type="string" calcext:value-type="string">
            <text:p>03/02/1976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70" calcext:value-type="float">
            <text:p>260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ROBERT ANDREOLO CORUMB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39" calcext:value-type="float">
            <text:p>88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MECENAS SANTOS</text:p>
          </table:table-cell>
          <table:table-cell office:value-type="string" calcext:value-type="string">
            <text:p>25/01/1980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77" calcext:value-type="float">
            <text:p>27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E BATISTA GREGORI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2" calcext:value-type="float">
            <text:p>32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INA JULIÃO DE JESUS SOBRAL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98" calcext:value-type="float">
            <text:p>325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LEY SOUZA FIGUEIREDO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80" calcext:value-type="float">
            <text:p>3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SSLER PRATA DE ALMEIDA</text:p>
          </table:table-cell>
          <table:table-cell office:value-type="string" calcext:value-type="string">
            <text:p>23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717" calcext:value-type="float">
            <text:p>217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O MESSIAS SANTOS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72" calcext:value-type="float">
            <text:p>6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ORTENCIA PORTO DOS SANTO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23" calcext:value-type="float">
            <text:p>169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JOSE DOS SANTOS</text:p>
          </table:table-cell>
          <table:table-cell office:value-type="string" calcext:value-type="string">
            <text:p>23/03/1984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23" calcext:value-type="float">
            <text:p>323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E OLIVEIRA FILHO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122" calcext:value-type="float">
            <text:p>11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O DE OLIVEIRA</text:p>
          </table:table-cell>
          <table:table-cell office:value-type="string" calcext:value-type="string">
            <text:p>01/09/1981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3:0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4" calcext:value-type="float">
            <text:p>3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32" calcext:value-type="float">
            <text:p>176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HENRIQUE SAMPAI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00" calcext:value-type="float">
            <text:p>117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LIMA SAMPAIO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2" calcext:value-type="float">
            <text:p>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ITO DOMINGOS DOS ANJOS</text:p>
          </table:table-cell>
          <table:table-cell office:value-type="string" calcext:value-type="string">
            <text:p>01/02/1973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57" calcext:value-type="float">
            <text:p>33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SON DE ARAGAO GREGORI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40" calcext:value-type="float">
            <text:p>4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708" calcext:value-type="float">
            <text:p>7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PEDRO DA CRUZ</text:p>
          </table:table-cell>
          <table:table-cell office:value-type="string" calcext:value-type="string">
            <text:p>26/03/1979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21" calcext:value-type="float">
            <text:p>252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DE ARAUJO RIBEIR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114" calcext:value-type="float">
            <text:p>11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DA SILVA SANTOS</text:p>
          </table:table-cell>
          <table:table-cell office:value-type="string" calcext:value-type="string">
            <text:p>17/08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22" calcext:value-type="float">
            <text:p>28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NE JOVELINA DANTA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13" calcext:value-type="float">
            <text:p>2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LUCIA GONCALVES DA SILV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581" calcext:value-type="float">
            <text:p>85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DE ANDRADE</text:p>
          </table:table-cell>
          <table:table-cell office:value-type="string" calcext:value-type="string">
            <text:p>09/10/1979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507" calcext:value-type="float">
            <text:p>185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ES FREIRE DOS SANTOS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77" calcext:value-type="float">
            <text:p>31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URIVAL SANTANA</text:p>
          </table:table-cell>
          <table:table-cell office:value-type="string" calcext:value-type="string">
            <text:p>04/04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684" calcext:value-type="float">
            <text:p>66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INEZ DE MELO MOTA SILVA</text:p>
          </table:table-cell>
          <table:table-cell office:value-type="string" calcext:value-type="string">
            <text:p>13/07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20" calcext:value-type="float">
            <text:p>326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MACEDO FREITAS NE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ARQUES DE BRIT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00" calcext:value-type="float">
            <text:p>31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DA GRIL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20" calcext:value-type="float">
            <text:p>2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144" calcext:value-type="float">
            <text:p>13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CARLOS DOS SANTOS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33" calcext:value-type="float">
            <text:p>27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 SANTOS DE OLIVEIR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30" calcext:value-type="float">
            <text:p>95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DOS SANTOS</text:p>
          </table:table-cell>
          <table:table-cell office:value-type="string" calcext:value-type="string">
            <text:p>01/08/1980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05" calcext:value-type="float">
            <text:p>47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MERICO ANDRADE MENEZES</text:p>
          </table:table-cell>
          <table:table-cell office:value-type="string" calcext:value-type="string">
            <text:p>22/10/1976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87" calcext:value-type="float">
            <text:p>325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CARLOS DE JESU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3:0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5" calcext:value-type="float">
            <text:p>3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478" calcext:value-type="float">
            <text:p>114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JOSE DE SOUZA</text:p>
          </table:table-cell>
          <table:table-cell office:value-type="string" calcext:value-type="string">
            <text:p>01/12/1981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45" calcext:value-type="float">
            <text:p>26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E MEDEIROS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24" calcext:value-type="float">
            <text:p>37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A MARIA GUIMARAES VIAN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88" calcext:value-type="float">
            <text:p>31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DEU MATOS FIGUEIRED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02" calcext:value-type="float">
            <text:p>38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TEPHANIE SILVEIRA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87" calcext:value-type="float">
            <text:p>14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BIZERRA SANTOS</text:p>
          </table:table-cell>
          <table:table-cell office:value-type="string" calcext:value-type="string">
            <text:p>15/04/196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61" calcext:value-type="float">
            <text:p>246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ILHERME HENRIQUE COUTINHO C DANTA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" calcext:value-type="float">
            <text:p>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BARROS NETO</text:p>
          </table:table-cell>
          <table:table-cell office:value-type="string" calcext:value-type="string">
            <text:p>12/01/1976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10" calcext:value-type="float">
            <text:p>99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O OLIVEIRA FILHO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95" calcext:value-type="float">
            <text:p>154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ELES BARRETO FILH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24" calcext:value-type="float">
            <text:p>41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AIVER LIMA SANTOS FONTES CORREI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54" calcext:value-type="float">
            <text:p>96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GARETH MENEZES OLIVEIRA MA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704" calcext:value-type="float">
            <text:p>9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GUSTA CUNHA DO NASCIMENTO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" calcext:value-type="float">
            <text:p>39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PURESA AQUINO</text:p>
          </table:table-cell>
          <table:table-cell office:value-type="string" calcext:value-type="string">
            <text:p>03/03/1975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38" calcext:value-type="float">
            <text:p>14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LENE FARO DANTAS</text:p>
          </table:table-cell>
          <table:table-cell office:value-type="string" calcext:value-type="string">
            <text:p>11/01/196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79" calcext:value-type="float">
            <text:p>33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A JANETE SALES MENEZ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66" calcext:value-type="float">
            <text:p>32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NTONIO DE OLIVEIR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90" calcext:value-type="float">
            <text:p>274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LIMA LOBA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79" calcext:value-type="float">
            <text:p>41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CIO PÁDUA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57" calcext:value-type="float">
            <text:p>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PRADO ANDRADE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129" calcext:value-type="float">
            <text:p>12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27" calcext:value-type="float">
            <text:p>264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ME MEDEIROS LEITE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3:0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6" calcext:value-type="float">
            <text:p>3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90" calcext:value-type="float">
            <text:p>322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ICARDO HONORATO DOS SANTOS</text:p>
          </table:table-cell>
          <table:table-cell office:value-type="string" calcext:value-type="string">
            <text:p>01/02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" calcext:value-type="float">
            <text:p>36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E JESUS SANTOS</text:p>
          </table:table-cell>
          <table:table-cell office:value-type="string" calcext:value-type="string">
            <text:p>23/07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02" calcext:value-type="float">
            <text:p>36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ES FRANCISCO DOS SANTOS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57" calcext:value-type="float">
            <text:p>36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E DA SILVA CARDOS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02" calcext:value-type="float">
            <text:p>37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BER VINICIUS ROCHA SANTOS</text:p>
          </table:table-cell>
          <table:table-cell office:value-type="string" calcext:value-type="string">
            <text:p>15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80" calcext:value-type="float">
            <text:p>36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VITOR DE LIMA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79" calcext:value-type="float">
            <text:p>38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VIEIRA RAM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32" calcext:value-type="float">
            <text:p>4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E ROBERTO VIANA</text:p>
          </table:table-cell>
          <table:table-cell office:value-type="string" calcext:value-type="string">
            <text:p>29/06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68" calcext:value-type="float">
            <text:p>38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ILV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199" calcext:value-type="float">
            <text:p>5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MATOS DA SILVA</text:p>
          </table:table-cell>
          <table:table-cell office:value-type="string" calcext:value-type="string">
            <text:p>08/06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57" calcext:value-type="float">
            <text:p>39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ULIANA DA SILVA SANTOS ALMEIDA</text:p>
          </table:table-cell>
          <table:table-cell office:value-type="string" calcext:value-type="string">
            <text:p>13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24" calcext:value-type="float">
            <text:p>37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OLIVEIRA DE ALENCA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2" calcext:value-type="float">
            <text:p>36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SSON PEREIRA GOM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57" calcext:value-type="float">
            <text:p>40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NYS WEDER VASCONCELOS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77" calcext:value-type="float">
            <text:p>31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DIELMA PEREIRA DA SILV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02" calcext:value-type="float">
            <text:p>37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TE BISPO DOS SANTOS SILV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35" calcext:value-type="float">
            <text:p>3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MARCKS DA COSTA NUNE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291" calcext:value-type="float">
            <text:p>4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RISTIDES DOS SANTOS</text:p>
          </table:table-cell>
          <table:table-cell office:value-type="string" calcext:value-type="string">
            <text:p>23/04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3:0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7" calcext:value-type="float">
            <text:p>3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452" calcext:value-type="float">
            <text:p>254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MACIEL RODRIGUE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29" calcext:value-type="float">
            <text:p>262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CONCEICAO CARDOSO GUIMARA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70" calcext:value-type="float">
            <text:p>252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MACHADO DA SILV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33" calcext:value-type="float">
            <text:p>31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OLIVEIRA SANTO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" calcext:value-type="float">
            <text:p>37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ALVES PEREIRA</text:p>
          </table:table-cell>
          <table:table-cell office:value-type="string" calcext:value-type="string">
            <text:p>05/12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490" calcext:value-type="float">
            <text:p>84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ZIAS PEREIRA LIMA</text:p>
          </table:table-cell>
          <table:table-cell office:value-type="string" calcext:value-type="string">
            <text:p>03/09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51" calcext:value-type="float">
            <text:p>271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A REZENDE DE OLIVEIR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46" calcext:value-type="float">
            <text:p>40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IAM ALVES DE MENDONC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35" calcext:value-type="float">
            <text:p>3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91" calcext:value-type="float">
            <text:p>32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NASCIMENTO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33" calcext:value-type="float">
            <text:p>29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MENEZES DUARTE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90" calcext:value-type="float">
            <text:p>266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46" calcext:value-type="float">
            <text:p>41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IA ELIZABETH RUIZ FELICI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68" calcext:value-type="float">
            <text:p>41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A CARVALHO VASCONCELOS REIS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02" calcext:value-type="float">
            <text:p>39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A HORA GOUVE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54" calcext:value-type="float">
            <text:p>47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ENALDO BATISTA DOS SANTOS</text:p>
          </table:table-cell>
          <table:table-cell office:value-type="string" calcext:value-type="string">
            <text:p>23/11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68" calcext:value-type="float">
            <text:p>39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LAN FERREIRA MACHA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7" calcext:value-type="float">
            <text:p>50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RDILAINE SANTOS GUIMARAES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13" calcext:value-type="float">
            <text:p>37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ARLOS DA SILVA CRUZ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52" calcext:value-type="float">
            <text:p>270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LIA FONTES OLIVEIR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94" calcext:value-type="float">
            <text:p>64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GNALDO DE SOUZA</text:p>
          </table:table-cell>
          <table:table-cell office:value-type="string" calcext:value-type="string">
            <text:p>13/06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724" calcext:value-type="float">
            <text:p>12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NALDO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04" calcext:value-type="float">
            <text:p>12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RISVALDO DE ARAUJO</text:p>
          </table:table-cell>
          <table:table-cell office:value-type="string" calcext:value-type="string">
            <text:p>15/03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3:0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8" calcext:value-type="float">
            <text:p>3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57" calcext:value-type="float">
            <text:p>41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XAVIER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01" calcext:value-type="float">
            <text:p>272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FATIMA RODRIGUES DE ANDRADE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2" calcext:value-type="float">
            <text:p>34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ARIA ROCHA</text:p>
          </table:table-cell>
          <table:table-cell office:value-type="string" calcext:value-type="string">
            <text:p>01/03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25" calcext:value-type="float">
            <text:p>26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BERDAN RIBEIR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" calcext:value-type="float">
            <text:p>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MARTINS OLIVEIRA RAMOS</text:p>
          </table:table-cell>
          <table:table-cell office:value-type="string" calcext:value-type="string">
            <text:p>16/12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44" calcext:value-type="float">
            <text:p>5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DOS SANTOS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79" calcext:value-type="float">
            <text:p>2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O JOSE HORA FREITAS</text:p>
          </table:table-cell>
          <table:table-cell office:value-type="string" calcext:value-type="string">
            <text:p>28/05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91" calcext:value-type="float">
            <text:p>39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NDERLEY DE JESU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42" calcext:value-type="float">
            <text:p>4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68" calcext:value-type="float">
            <text:p>21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MARTINS DA CONCEICAO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995" calcext:value-type="float">
            <text:p>89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SON SANTOS LIMA</text:p>
          </table:table-cell>
          <table:table-cell office:value-type="string" calcext:value-type="string">
            <text:p>25/02/1980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82" calcext:value-type="float">
            <text:p>266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PARECID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229" calcext:value-type="float">
            <text:p>72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RLAND AMARAL COSTA</text:p>
          </table:table-cell>
          <table:table-cell office:value-type="string" calcext:value-type="string">
            <text:p>01/12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79" calcext:value-type="float">
            <text:p>33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SIVANY DE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57" calcext:value-type="float">
            <text:p>33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AURINDO BARR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21" calcext:value-type="float">
            <text:p>237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TANIEL BARROS DOS SANTOS</text:p>
          </table:table-cell>
          <table:table-cell office:value-type="string" calcext:value-type="string">
            <text:p>24/04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35" calcext:value-type="float">
            <text:p>37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RISCILA SOARES DE SANTAN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3:0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9" calcext:value-type="float">
            <text:p>3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12" calcext:value-type="float">
            <text:p>246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NIOR SANTOS</text:p>
          </table:table-cell>
          <table:table-cell office:value-type="string" calcext:value-type="string">
            <text:p>29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135" calcext:value-type="float">
            <text:p>13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265" calcext:value-type="float">
            <text:p>26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3" calcext:value-type="float">
            <text:p>3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RIBEIRO DE JESUS</text:p>
          </table:table-cell>
          <table:table-cell office:value-type="string" calcext:value-type="string">
            <text:p>01/04/1973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508" calcext:value-type="float">
            <text:p>275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GARCEZ VIEIRA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70" calcext:value-type="float">
            <text:p>88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MARIA FLORES CARDOSO SOBRAL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005" calcext:value-type="float">
            <text:p>7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GENILDE DE FRANCA ALVE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1560" calcext:value-type="float">
            <text:p>156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9/11/2023 <text:s/>- <text:s/>10:23:0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.875cm" svg:height="0.906cm" svg:x="0.391cm" svg:y="0.32cm">
            <draw:image xlink:href="Pictures/10000000000000B80000003484F958881960B372.png" xlink:type="simple" xlink:show="embed" xlink:actuate="onLoad" loext:mime-type="image/png">
              <text:p/>
            </draw:image>
          </draw:frame>
        </table:shapes>
        <table:table-column table:style-name="co3" table:default-cell-style-name="ce7"/>
        <table:table-column table:style-name="co4" table:default-cell-style-name="ce11"/>
        <table:table-column table:style-name="co5" table:default-cell-style-name="ce7"/>
        <table:table-column table:style-name="co6" table:default-cell-style-name="ce7"/>
        <table:table-row table:style-name="ro1">
          <table:table-cell table:style-name="ce8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11" calcext:value-type="float">
            <text:p>11</text:p>
          </table:table-cell>
          <table:table-cell table:style-name="ce12" table:formula="of:=['REL%20COL%20JUNHO.2020'.G5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5" calcext:value-type="float">
            <text:p>15</text:p>
          </table:table-cell>
          <table:table-cell table:style-name="ce12" table:formula="of:=['REL%20COL%20JUNHO.2020'.H5]" office:value-type="float" office:value="15" calcext:value-type="float">
            <text:p>1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38" calcext:value-type="float">
            <text:p>38</text:p>
          </table:table-cell>
          <table:table-cell table:style-name="ce12" table:formula="of:=['REL%20COL%20JUNHO.2020'.I5]" office:value-type="float" office:value="38" calcext:value-type="float">
            <text:p>3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13" calcext:value-type="float">
            <text:p>13</text:p>
          </table:table-cell>
          <table:table-cell table:style-name="ce12" table:formula="of:=['REL%20COL%20JUNHO.2020'.J5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13" calcext:value-type="float">
            <text:p>13</text:p>
          </table:table-cell>
          <table:table-cell table:style-name="ce12" table:formula="of:=['REL%20COL%20JUNHO.2020'.K5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4" calcext:value-type="float">
            <text:p>4</text:p>
          </table:table-cell>
          <table:table-cell table:style-name="ce12" table:formula="of:=['REL%20COL%20JUNHO.2020'.L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75" calcext:value-type="float">
            <text:p>75</text:p>
          </table:table-cell>
          <table:table-cell table:style-name="ce12" table:formula="of:=['REL%20COL%20JUNHO.2020'.M5]" office:value-type="float" office:value="75" calcext:value-type="float">
            <text:p>7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67" calcext:value-type="float">
            <text:p>167</text:p>
          </table:table-cell>
          <table:table-cell table:style-name="ce12" table:formula="of:=['REL%20COL%20JUNHO.2020'.O5]" office:value-type="float" office:value="167" calcext:value-type="float">
            <text:p>16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352" calcext:value-type="float">
            <text:p>352</text:p>
          </table:table-cell>
          <table:table-cell table:style-name="ce12" table:formula="of:=['REL%20COL%20JUNHO.2020'.G10]" office:value-type="float" office:value="352" calcext:value-type="float">
            <text:p>35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99" calcext:value-type="float">
            <text:p>299</text:p>
          </table:table-cell>
          <table:table-cell table:style-name="ce12" table:formula="of:=['REL%20COL%20JUNHO.2020'.H10]" office:value-type="float" office:value="299" calcext:value-type="float">
            <text:p>29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8" calcext:value-type="float">
            <text:p>8</text:p>
          </table:table-cell>
          <table:table-cell table:style-name="ce12" table:formula="of:=['REL%20COL%20JUNHO.2020'.I10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16" calcext:value-type="float">
            <text:p>16</text:p>
          </table:table-cell>
          <table:table-cell table:style-name="ce12" table:formula="of:=['REL%20COL%20JUNHO.2020'.J10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7" calcext:value-type="float">
            <text:p>7</text:p>
          </table:table-cell>
          <table:table-cell table:style-name="ce12" table:formula="of:=['REL%20COL%20JUNHO.2020'.K10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11" calcext:value-type="float">
            <text:p>11</text:p>
          </table:table-cell>
          <table:table-cell table:style-name="ce12" table:formula="of:=['REL%20COL%20JUNHO.2020'.L10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7" calcext:value-type="float">
            <text:p>7</text:p>
          </table:table-cell>
          <table:table-cell table:style-name="ce12" table:formula="of:=['REL%20COL%20JUNHO.2020'.M10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2" calcext:value-type="float">
            <text:p>2</text:p>
          </table:table-cell>
          <table:table-cell table:style-name="ce12" table:formula="of:=['REL%20COL%20JUNHO.2020'.N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25" calcext:value-type="float">
            <text:p>25</text:p>
          </table:table-cell>
          <table:table-cell table:style-name="ce12" table:formula="of:=['REL%20COL%20JUNHO.2020'.O10]" office:value-type="float" office:value="25" calcext:value-type="float">
            <text:p>2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3" calcext:value-type="float">
            <text:p>3</text:p>
          </table:table-cell>
          <table:table-cell table:style-name="ce12" table:formula="of:=['REL%20COL%20JUNHO.2020'.P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22" calcext:value-type="float">
            <text:p>122</text:p>
          </table:table-cell>
          <table:table-cell table:style-name="ce12" table:formula="of:=['REL%20COL%20JUNHO.2020'.G14]" office:value-type="float" office:value="122" calcext:value-type="float">
            <text:p>12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3" calcext:value-type="float">
            <text:p>3</text:p>
          </table:table-cell>
          <table:table-cell table:style-name="ce12" table:formula="of:=['REL%20COL%20JUNHO.2020'.H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6" calcext:value-type="float">
            <text:p>6</text:p>
          </table:table-cell>
          <table:table-cell table:style-name="ce12" table:formula="of:=['REL%20COL%20JUNHO.2020'.I14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2" calcext:value-type="float">
            <text:p>2</text:p>
          </table:table-cell>
          <table:table-cell table:style-name="ce12" table:formula="of:=['REL%20COL%20JUNHO.2020'.L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2" calcext:value-type="float">
            <text:p>2</text:p>
          </table:table-cell>
          <table:table-cell table:style-name="ce12" table:formula="of:=[$'REL%20COL%20JUNHO.2020'.P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11" calcext:value-type="float">
            <text:p>11</text:p>
          </table:table-cell>
          <table:table-cell table:style-name="ce12" table:formula="of:=['REL%20COL%20JUNHO.2020'.M14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6" calcext:value-type="float">
            <text:p>6</text:p>
          </table:table-cell>
          <table:table-cell table:style-name="ce12" table:formula="of:=['REL%20COL%20JUNHO.2020'.N14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3" calcext:value-type="float">
            <text:p>3</text:p>
          </table:table-cell>
          <table:table-cell table:style-name="ce12" table:formula="of:=['REL%20COL%20JUNHO.2020'.O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1" calcext:value-type="float">
            <text:p>1</text:p>
          </table:table-cell>
          <table:table-cell table:style-name="ce12" table:formula="of:=['REL%20COL%20JUNHO.2020'.P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54" calcext:value-type="float">
            <text:p>54</text:p>
          </table:table-cell>
          <table:table-cell table:style-name="ce12" table:formula="of:=['REL%20COL%20JUNHO.2020'.H18]" office:value-type="float" office:value="54" calcext:value-type="float">
            <text:p>5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2" calcext:value-type="float">
            <text:p>2</text:p>
          </table:table-cell>
          <table:table-cell table:style-name="ce12" table:formula="of:=['REL%20COL%20JUNHO.2020'.J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20" calcext:value-type="float">
            <text:p>20</text:p>
          </table:table-cell>
          <table:table-cell table:style-name="ce12" table:formula="of:=['REL%20COL%20JUNHO.2020'.L18]" office:value-type="float" office:value="20" calcext:value-type="float">
            <text:p>2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5" calcext:value-type="float">
            <text:p>5</text:p>
          </table:table-cell>
          <table:table-cell table:style-name="ce12" table:formula="of:=['REL%20COL%20JUNHO.2020'.M18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3" calcext:value-type="float">
            <text:p>3</text:p>
          </table:table-cell>
          <table:table-cell table:style-name="ce12" table:formula="of:=['REL%20COL%20JUNHO.2020'.N18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3" calcext:value-type="float">
            <text:p>3</text:p>
          </table:table-cell>
          <table:table-cell table:style-name="ce12" table:formula="of:=['REL%20COL%20JUNHO.2020'.O18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14" calcext:value-type="float">
            <text:p>14</text:p>
          </table:table-cell>
          <table:table-cell table:style-name="ce12" table:formula="of:=['REL%20COL%20JUNHO.2020'.P18]" office:value-type="float" office:value="14" calcext:value-type="float">
            <text:p>1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21" calcext:value-type="float">
            <text:p>21</text:p>
          </table:table-cell>
          <table:table-cell table:style-name="ce12" table:formula="of:=['REL%20COL%20JUNHO.2020'.G22]" office:value-type="float" office:value="21" calcext:value-type="float">
            <text:p>2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1" calcext:value-type="float">
            <text:p>1</text:p>
          </table:table-cell>
          <table:table-cell table:style-name="ce12" table:formula="of:=['REL%20COL%20JUNHO.2020'.H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42" calcext:value-type="float">
            <text:p>42</text:p>
          </table:table-cell>
          <table:table-cell table:style-name="ce12" table:formula="of:=['REL%20COL%20JUNHO.2020'.I22]" office:value-type="float" office:value="42" calcext:value-type="float">
            <text:p>4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31" calcext:value-type="float">
            <text:p>31</text:p>
          </table:table-cell>
          <table:table-cell table:style-name="ce12" table:formula="of:=['REL%20COL%20JUNHO.2020'.J22]" office:value-type="float" office:value="31" calcext:value-type="float">
            <text:p>3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3" calcext:value-type="float">
            <text:p>3</text:p>
          </table:table-cell>
          <table:table-cell table:style-name="ce12" table:formula="of:=['REL%20COL%20JUNHO.2020'.K22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1" calcext:value-type="float">
            <text:p>1</text:p>
          </table:table-cell>
          <table:table-cell table:style-name="ce12" table:formula="of:=['REL%20COL%20JUNHO.2020'.L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4" calcext:value-type="float">
            <text:p>4</text:p>
          </table:table-cell>
          <table:table-cell table:style-name="ce12" table:formula="of:=['REL%20COL%20JUNHO.2020'.M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10" calcext:value-type="float">
            <text:p>10</text:p>
          </table:table-cell>
          <table:table-cell table:style-name="ce12" table:formula="of:=['REL%20COL%20JUNHO.2020'.N22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6" calcext:value-type="float">
            <text:p>16</text:p>
          </table:table-cell>
          <table:table-cell table:style-name="ce12" table:formula="of:=['REL%20COL%20JUNHO.2020'.P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5" calcext:value-type="float">
            <text:p>5</text:p>
          </table:table-cell>
          <table:table-cell table:style-name="ce12" table:formula="of:=['REL%20COL%20JUNHO.2020'.G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25" calcext:value-type="float">
            <text:p>25</text:p>
          </table:table-cell>
          <table:table-cell table:style-name="ce12" table:formula="of:=['REL%20COL%20JUNHO.2020'.I26]" office:value-type="float" office:value="25" calcext:value-type="float">
            <text:p>2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10" calcext:value-type="float">
            <text:p>10</text:p>
          </table:table-cell>
          <table:table-cell table:style-name="ce12" table:formula="of:=['REL%20COL%20JUNHO.2020'.J26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5" calcext:value-type="float">
            <text:p>5</text:p>
          </table:table-cell>
          <table:table-cell table:style-name="ce12" table:formula="of:=['REL%20COL%20JUNHO.2020'.K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4" calcext:value-type="float">
            <text:p>4</text:p>
          </table:table-cell>
          <table:table-cell table:style-name="ce12" table:formula="of:=['REL%20COL%20JUNHO.2020'.L26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5" calcext:value-type="float">
            <text:p>5</text:p>
          </table:table-cell>
          <table:table-cell table:style-name="ce12" table:formula="of:=['REL%20COL%20JUNHO.2020'.M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46" calcext:value-type="float">
            <text:p>46</text:p>
          </table:table-cell>
          <table:table-cell table:style-name="ce12" table:formula="of:=['REL%20COL%20JUNHO.2020'.N26]" office:value-type="float" office:value="46" calcext:value-type="float">
            <text:p>4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2" calcext:value-type="float">
            <text:p>2</text:p>
          </table:table-cell>
          <table:table-cell table:style-name="ce12" table:formula="of:=['REL%20COL%20JUNHO.2020'.O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1560" calcext:value-type="float">
            <text:p>1560</text:p>
          </table:table-cell>
          <table:table-cell table:style-name="ce4" table:formula="of:=SUM([.C6:.C65])-[.C66]" office:value-type="float" office:value="1560" calcext:value-type="float">
            <text:p>156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date>2023-11-29T10:28:08.963857180</dc:date>
    <meta:editing-duration>PT6H33M34S</meta:editing-duration>
    <meta:editing-cycles>42</meta:editing-cycles>
    <meta:generator>LibreOffice/6.4.7.2$Linux_X86_64 LibreOffice_project/40$Build-2</meta:generator>
    <meta:print-date>2020-08-18T09:33:19.558000000</meta:print-date>
    <meta:document-statistic meta:table-count="2" meta:cell-count="11477" meta:object-count="1"/>
  </office:meta>
</office:document-meta>
</file>