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203cm"/>
    </style:style>
    <style:style style:name="co3" style:family="table-column">
      <style:table-column-properties fo:break-before="auto" style:column-width="4.909cm"/>
    </style:style>
    <style:style style:name="co4" style:family="table-column">
      <style:table-column-properties fo:break-before="auto" style:column-width="3.979cm"/>
    </style:style>
    <style:style style:name="co5" style:family="table-column">
      <style:table-column-properties fo:break-before="auto" style:column-width="5.046cm"/>
    </style:style>
    <style:style style:name="co6" style:family="table-column">
      <style:table-column-properties fo:break-before="auto" style:column-width="2.21cm"/>
    </style:style>
    <style:style style:name="co7" style:family="table-column">
      <style:table-column-properties fo:break-before="auto" style:column-width="4.865cm"/>
    </style:style>
    <style:style style:name="co8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6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3" calcext:value-type="float">
            <text:p>3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4" calcext:value-type="float">
            <text:p>124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3" calcext:value-type="float">
            <text:p>263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3" calcext:value-type="float">
            <text:p>3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4" calcext:value-type="float">
            <text:p>104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7" calcext:value-type="float">
            <text:p>509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ILA PATRICIA PEREIRA RAMOS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SECRETARIO EXECU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0" calcext:value-type="float">
            <text:p>0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50972" calcext:value-type="float">
            <text:p>50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ANTOS ARAUJO</text:p>
          </table:table-cell>
          <table:table-cell office:value-type="string" calcext:value-type="string">
            <text:p>25/06/2026</text:p>
          </table:table-cell>
          <table:table-cell office:value-type="string" calcext:value-type="string">
            <text:p>SECRETARIO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62" calcext:value-type="float" table:number-columns-spanned="10" table:number-rows-spanned="4">
            <text:p>962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3 , PR-PRESIDÊNCIA, SFCC-SUPERINTEND FINANC, CONTÁBIL E COMERCIAL, GCMR - GERÊNCIA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3 , PR-PRESIDÊNCIA, SFCC-SUPERINTEND FINANC, CONTÁBIL E COMERCIAL, GCMR - GERÊNCIA COMERCIA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4" calcext:value-type="float">
            <text:p>9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70" calcext:value-type="float">
            <text:p>50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LIMA DE SOUZA</text:p>
          </table:table-cell>
          <table:table-cell office:value-type="string" calcext:value-type="string">
            <text:p>02/06/2026</text:p>
          </table:table-cell>
          <table:table-cell office:value-type="string" calcext:value-type="string">
            <text:p>MOTORISTA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53" calcext:value-type="float">
            <text:p>1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<text:s/>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1" calcext:value-type="float">
            <text:p>18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27" calcext:value-type="float">
            <text:p>5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 RODRIGU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1" calcext:value-type="float">
            <text:p>5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4" calcext:value-type="float">
            <text:p>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2" calcext:value-type="float">
            <text:p>1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9" calcext:value-type="float">
            <text:p>509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BIMAEL CHAGAS DE MENEZES</text:p>
          </table:table-cell>
          <table:table-cell office:value-type="string" calcext:value-type="string">
            <text:p>07/05/2026</text:p>
          </table:table-cell>
          <table:table-cell office:value-type="string" calcext:value-type="string">
            <text:p>MOTORISTA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0" calcext:value-type="float">
            <text:p>6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8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0" calcext:value-type="float">
            <text:p>1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8" calcext:value-type="float">
            <text:p>5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ISMARK ALVES MATIAS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MOTORISTA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71" calcext:value-type="float">
            <text:p>50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AUGUSTO LEITE DE CALASANS VASCON</text:p>
          </table:table-cell>
          <table:table-cell office:value-type="string" calcext:value-type="string">
            <text:p>12/06/2026</text:p>
          </table:table-cell>
          <table:table-cell office:value-type="string" calcext:value-type="string">
            <text:p>SECRETARIO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6" calcext:value-type="float">
            <text:p>5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BETYNA OLIVEIRA SILVA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ASSESSOR (A)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9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9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51" calcext:value-type="float">
            <text:p>5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69" calcext:value-type="float">
            <text:p>9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07/2026 <text:s/>- <text:s/>12:19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6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6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" calcext:value-type="float">
            <text:p>3</text:p>
          </table:table-cell>
          <table:table-cell table:style-name="ce12" table:formula="of:=['REL%20COL%20JUNHO.2026'.I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6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6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6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6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6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4" calcext:value-type="float">
            <text:p>124</text:p>
          </table:table-cell>
          <table:table-cell table:style-name="ce12" table:formula="of:=['REL%20COL%20JUNHO.2026'.O5]" office:value-type="float" office:value="124" calcext:value-type="float">
            <text:p>1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6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3" calcext:value-type="float">
            <text:p>263</text:p>
          </table:table-cell>
          <table:table-cell table:style-name="ce12" table:formula="of:=['REL%20COL%20JUNHO.2026'.H10]" office:value-type="float" office:value="263" calcext:value-type="float">
            <text:p>26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6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6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3" calcext:value-type="float">
            <text:p>3</text:p>
          </table:table-cell>
          <table:table-cell table:style-name="ce12" table:formula="of:=['REL%20COL%20JUNHO.2026'.K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6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6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6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6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6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4" calcext:value-type="float">
            <text:p>104</text:p>
          </table:table-cell>
          <table:table-cell table:style-name="ce12" table:formula="of:=['REL%20COL%20JUNHO.2026'.G14]" office:value-type="float" office:value="104" calcext:value-type="float">
            <text:p>10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6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6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6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6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6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6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6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6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6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6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6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6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6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6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0" calcext:value-type="float">
            <text:p>0</text:p>
          </table:table-cell>
          <table:table-cell table:style-name="ce12" table:formula="of:=['REL%20COL%20JUNHO.2026'.K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6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6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6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6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6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6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6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6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6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6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6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6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6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6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6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6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6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6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6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6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6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6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6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6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62" calcext:value-type="float">
            <text:p>962</text:p>
          </table:table-cell>
          <table:table-cell table:style-name="ce4" table:formula="of:=SUM([.C6:.C65])-[.C66]" office:value-type="float" office:value="962" calcext:value-type="float">
            <text:p>96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7-30T12:21:16.740000000</dc:date>
    <meta:editing-duration>PT8H34M49S</meta:editing-duration>
    <meta:editing-cycles>82</meta:editing-cycles>
    <meta:generator>LibreOffice/7.2.5.2$Windows_X86_64 LibreOffice_project/499f9727c189e6ef3471021d6132d4c694f357e5</meta:generator>
    <meta:print-date>2025-10-13T08:20:09.338000000</meta:print-date>
    <meta:printed-by>Arquivos PDF</meta:printed-by>
    <meta:document-statistic meta:table-count="2" meta:cell-count="8267" meta:object-count="1"/>
  </office:meta>
</office:document-meta>
</file>