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ro1" style:family="table-row">
      <style:table-row-properties style:row-height="2.422cm" fo:break-before="auto" style:use-optimal-row-height="true"/>
    </style:style>
    <style:style style:name="ro2" style:family="table-row">
      <style:table-row-properties style:row-height="1.236cm" fo:break-before="auto" style:use-optimal-row-height="true"/>
    </style:style>
    <style:style style:name="ro3" style:family="table-row">
      <style:table-row-properties style:row-height="0.841cm" fo:break-before="auto" style:use-optimal-row-height="true"/>
    </style:style>
    <style:style style:name="ro4" style:family="table-row">
      <style:table-row-properties style:row-height="0.452cm" fo:break-before="auto" style:use-optimal-row-height="true"/>
    </style:style>
    <style:style style:name="ro5" style:family="table-row">
      <style:table-row-properties style:row-height="3.605cm" fo:break-before="auto" style:use-optimal-row-height="true"/>
    </style:style>
    <style:style style:name="ro6" style:family="table-row">
      <style:table-row-properties style:row-height="1.632cm" fo:break-before="auto" style:use-optimal-row-height="true"/>
    </style:style>
    <style:style style:name="ro7" style:family="table-row">
      <style:table-row-properties style:row-height="3.21cm" fo:break-before="auto" style:use-optimal-row-height="true"/>
    </style:style>
    <style:style style:name="ro8" style:family="table-row">
      <style:table-row-properties style:row-height="2.027cm" fo:break-before="auto" style:use-optimal-row-height="true"/>
    </style:style>
    <style:style style:name="ro9" style:family="table-row">
      <style:table-row-properties style:row-height="2.817cm" fo:break-before="auto" style:use-optimal-row-height="true"/>
    </style:style>
    <style:style style:name="ro10" style:family="table-row">
      <style:table-row-properties style:row-height="4.001cm" fo:break-before="auto" style:use-optimal-row-height="true"/>
    </style:style>
    <style:style style:name="ro11" style:family="table-row">
      <style:table-row-properties style:row-height="5.186cm" fo:break-before="auto" style:use-optimal-row-height="true"/>
    </style:style>
    <style:style style:name="ro12" style:family="table-row">
      <style:table-row-properties style:row-height="4.396cm" fo:break-before="auto" style:use-optimal-row-height="true"/>
    </style:style>
    <style:style style:name="ro13" style:family="table-row">
      <style:table-row-properties style:row-height="4.791cm" fo:break-before="auto" style:use-optimal-row-height="true"/>
    </style:style>
    <style:style style:name="ro14" style:family="table-row">
      <style:table-row-properties style:row-height="5.581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1" style:family="table-cell" style:parent-style-name="Default">
      <style:table-cell-properties fo:wrap-option="wrap"/>
      <style:text-properties style:use-window-font-color="true" style:text-outline="false" style:text-line-through-style="none" style:text-line-through-type="none" style:font-name="Liberation Serif" fo:font-size="10pt" fo:language="pt" fo:country="BR" fo:font-style="normal" fo:text-shadow="none" style:text-underline-style="none" fo:font-weight="bold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" style:family="table-cell" style:parent-style-name="Default">
      <style:table-cell-properties style:text-align-source="fix" style:repeat-content="false" fo:wrap-option="wrap" style:vertical-align="top"/>
      <style:paragraph-properties fo:text-align="center"/>
      <style:text-properties style:use-window-font-color="true" style:text-outline="false" style:text-line-through-style="none" style:text-line-through-type="none" style:font-name="Liberation Serif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3" style:family="table-cell" style:parent-style-name="Default">
      <style:table-cell-properties style:text-align-source="fix" style:repeat-content="false" fo:wrap-option="wrap"/>
      <style:paragraph-properties fo:text-align="end"/>
      <style:text-properties style:use-window-font-color="true" style:text-outline="false" style:text-line-through-style="none" style:text-line-through-type="none" style:font-name="Liberation Serif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4" style:family="table-cell" style:parent-style-name="Default">
      <style:table-cell-properties style:text-align-source="fix" style:repeat-content="false" fo:wrap-option="wrap"/>
      <style:paragraph-properties fo:text-align="start"/>
      <style:text-properties style:use-window-font-color="true" style:text-outline="false" style:text-line-through-style="none" style:text-line-through-type="none" style:font-name="Liberation Serif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5" style:family="table-cell" style:parent-style-name="Default">
      <style:table-cell-properties style:text-align-source="fix" style:repeat-content="false" fo:wrap-option="wrap"/>
      <style:paragraph-properties fo:text-align="center"/>
      <style:text-properties style:use-window-font-color="true" style:text-outline="false" style:text-line-through-style="none" style:text-line-through-type="none" style:font-name="Liberation Serif" fo:font-size="10pt" fo:language="pt" fo:country="BR" fo:font-style="normal" fo:text-shadow="none" style:text-underline-style="none" fo:font-weight="bold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" style:family="table-cell" style:parent-style-name="Default">
      <style:table-cell-properties style:text-align-source="fix" style:repeat-content="false" fo:wrap-option="wrap" style:vertical-align="top"/>
      <style:paragraph-properties fo:text-align="start"/>
      <style:text-properties style:use-window-font-color="true" style:text-outline="false" style:text-line-through-style="none" style:text-line-through-type="none" style:font-name="Liberation Serif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7" style:family="table-cell" style:parent-style-name="Default" style:data-style-name="N37">
      <style:table-cell-properties style:text-align-source="fix" style:repeat-content="false" fo:wrap-option="wrap" style:vertical-align="top"/>
      <style:paragraph-properties fo:text-align="center"/>
      <style:text-properties style:use-window-font-color="true" style:text-outline="false" style:text-line-through-style="none" style:text-line-through-type="none" style:font-name="Liberation Serif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8" style:family="table-cell" style:parent-style-name="Default">
      <style:table-cell-properties style:text-align-source="fix" style:repeat-content="false" fo:wrap-option="wrap" style:vertical-align="top"/>
      <style:paragraph-properties fo:text-align="end"/>
      <style:text-properties style:use-window-font-color="true" style:text-outline="false" style:text-line-through-style="none" style:text-line-through-type="none" style:font-name="Liberation Serif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</office:automatic-styles>
  <office:body>
    <office:spreadsheet>
      <table:calculation-settings table:automatic-find-labels="false" table:use-regular-expressions="false" table:use-wildcards="true"/>
      <table:table table:name="Planilha1" table:style-name="ta1">
        <table:table-column table:style-name="co1" table:default-cell-style-name="ce2"/>
        <table:table-column table:style-name="co1" table:default-cell-style-name="ce6"/>
        <table:table-column table:style-name="co1" table:number-columns-repeated="3" table:default-cell-style-name="ce2"/>
        <table:table-column table:style-name="co1" table:number-columns-repeated="8" table:default-cell-style-name="Default"/>
        <table:table-row table:style-name="ro1">
          <table:table-cell table:style-name="ce1" office:value-type="string" calcext:value-type="string">
            <text:p>34.915.195/0001-11  2T CONSTRUÇÕES E SERVIÇOS EIRELI </text:p>
          </table:table-cell>
          <table:table-cell table:number-columns-repeated="4"/>
          <table:table-cell table:style-name="ce2" table:number-columns-repeated="2"/>
          <table:table-cell table:style-name="ce7" table:number-columns-repeated="2"/>
          <table:table-cell table:style-name="ce8" table:number-columns-repeated="4"/>
        </table:table-row>
        <table:table-row table:style-name="ro2">
          <table:table-cell office:value-type="string" calcext:value-type="string">
            <text:p><text:a xlink:href="http://publixweb:8080/publix/jsp/frmConsultaLicitacaoCompromisso.jsp?chave=53936" xlink:type="simple">00005/2026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204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631/2026</text:p>
          </table:table-cell>
          <table:table-cell table:style-name="ce2" office:value-type="float" office:value="204" calcext:value-type="float">
            <text:p>204</text:p>
          </table:table-cell>
          <table:table-cell table:number-columns-repeated="2" table:style-name="ce7" office:value-type="date" office:date-value="2026-07-07" calcext:value-type="date">
            <text:p>07/07/26</text:p>
          </table:table-cell>
          <table:table-cell table:style-name="ce8" office:value-type="float" office:value="374632.89" calcext:value-type="float">
            <text:p>374632,89</text:p>
          </table:table-cell>
          <table:table-cell table:style-name="ce8" office:value-type="float" office:value="316002.84" calcext:value-type="float">
            <text:p>316002,8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16002.84" calcext:value-type="float">
            <text:p>316002,84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style-name="ce3" office:value-type="float" office:value="374632.89" calcext:value-type="float">
            <text:p>374632,89</text:p>
          </table:table-cell>
          <table:table-cell table:style-name="ce3" office:value-type="float" office:value="316002.84" calcext:value-type="float">
            <text:p>316002,8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16002.84" calcext:value-type="float">
            <text:p>316002,84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374632.89" calcext:value-type="float">
            <text:p>374632,89</text:p>
          </table:table-cell>
          <table:table-cell table:style-name="ce3" office:value-type="float" office:value="316002.84" calcext:value-type="float">
            <text:p>316002,8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16002.84" calcext:value-type="float">
            <text:p>316002,84</text:p>
          </table:table-cell>
          <table:table-cell table:number-columns-repeated="8"/>
        </table:table-row>
        <table:table-row table:style-name="ro5">
          <table:table-cell table:style-name="ce4" office:value-type="string" calcext:value-type="string">
            <text:p>  04.238.297/0001-89  3CORP TECHNOLOGY INFRAESTRUTURA DE TELECOM LTDA.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055" xlink:type="simple">00165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5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615/2026</text:p>
          </table:table-cell>
          <table:table-cell table:style-name="ce2" office:value-type="float" office:value="9879" calcext:value-type="float">
            <text:p>9879</text:p>
          </table:table-cell>
          <table:table-cell table:number-columns-repeated="2" table:style-name="ce7" office:value-type="date" office:date-value="2026-07-31" calcext:value-type="date">
            <text:p>31/07/26</text:p>
          </table:table-cell>
          <table:table-cell table:style-name="ce8" office:value-type="float" office:value="18925" calcext:value-type="float">
            <text:p>18925</text:p>
          </table:table-cell>
          <table:table-cell table:style-name="ce8" office:value-type="float" office:value="17761.12" calcext:value-type="float">
            <text:p>17761,1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7761.12" calcext:value-type="float">
            <text:p>17761,12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055" xlink:type="simple">00165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5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618/2026 (R)</text:p>
          </table:table-cell>
          <table:table-cell table:style-name="ce2" office:value-type="float" office:value="9880" calcext:value-type="float">
            <text:p>9880</text:p>
          </table:table-cell>
          <table:table-cell table:number-columns-repeated="2" table:style-name="ce7" office:value-type="date" office:date-value="2026-07-31" calcext:value-type="date">
            <text:p>31/07/26</text:p>
          </table:table-cell>
          <table:table-cell table:style-name="ce8" office:value-type="float" office:value="1884.93" calcext:value-type="float">
            <text:p>1884,93</text:p>
          </table:table-cell>
          <table:table-cell table:style-name="ce8" office:value-type="float" office:value="1769.01" calcext:value-type="float">
            <text:p>1769,0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769.01" calcext:value-type="float">
            <text:p>1769,01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055" xlink:type="simple">00165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98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618/2026 (R)</text:p>
          </table:table-cell>
          <table:table-cell table:style-name="ce2" office:value-type="float" office:value="9317" calcext:value-type="float">
            <text:p>9317</text:p>
          </table:table-cell>
          <table:table-cell table:number-columns-repeated="2" table:style-name="ce7" office:value-type="date" office:date-value="2026-07-01" calcext:value-type="date">
            <text:p>01/07/26</text:p>
          </table:table-cell>
          <table:table-cell table:style-name="ce8" office:value-type="float" office:value="1884.93" calcext:value-type="float">
            <text:p>1884,93</text:p>
          </table:table-cell>
          <table:table-cell table:style-name="ce8" office:value-type="float" office:value="1769.01" calcext:value-type="float">
            <text:p>1769,0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769.01" calcext:value-type="float">
            <text:p>1769,01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055" xlink:type="simple">00165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98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615/2026</text:p>
          </table:table-cell>
          <table:table-cell table:style-name="ce2" office:value-type="float" office:value="9316" calcext:value-type="float">
            <text:p>9316</text:p>
          </table:table-cell>
          <table:table-cell table:number-columns-repeated="2" table:style-name="ce7" office:value-type="date" office:date-value="2026-07-01" calcext:value-type="date">
            <text:p>01/07/26</text:p>
          </table:table-cell>
          <table:table-cell table:style-name="ce8" office:value-type="float" office:value="18925" calcext:value-type="float">
            <text:p>18925</text:p>
          </table:table-cell>
          <table:table-cell table:style-name="ce8" office:value-type="float" office:value="17761.11" calcext:value-type="float">
            <text:p>17761,1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7761.11" calcext:value-type="float">
            <text:p>17761,11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41619.86" calcext:value-type="float">
            <text:p>41619,86</text:p>
          </table:table-cell>
          <table:table-cell table:style-name="ce3" office:value-type="float" office:value="39060.25" calcext:value-type="float">
            <text:p>39060,2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9060.25" calcext:value-type="float">
            <text:p>39060,25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41619.86" calcext:value-type="float">
            <text:p>41619,86</text:p>
          </table:table-cell>
          <table:table-cell table:style-name="ce3" office:value-type="float" office:value="39060.25" calcext:value-type="float">
            <text:p>39060,2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9060.25" calcext:value-type="float">
            <text:p>39060,25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06.347.221/0002-06  ACCAETANO COMERCIO E CONSTRUÇÕES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4025" xlink:type="simple">00037/2026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206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763/2026</text:p>
          </table:table-cell>
          <table:table-cell table:style-name="ce2" office:value-type="float" office:value="7618" calcext:value-type="float">
            <text:p>7618</text:p>
          </table:table-cell>
          <table:table-cell table:style-name="ce7" office:value-type="date" office:date-value="2026-07-08" calcext:value-type="date">
            <text:p>08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332928" calcext:value-type="float">
            <text:p>33292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32928" calcext:value-type="float">
            <text:p>33292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4025" xlink:type="simple">00037/2026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206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765/2026</text:p>
          </table:table-cell>
          <table:table-cell table:style-name="ce2" office:value-type="float" office:value="7624" calcext:value-type="float">
            <text:p>7624</text:p>
          </table:table-cell>
          <table:table-cell table:style-name="ce7" office:value-type="date" office:date-value="2026-07-08" calcext:value-type="date">
            <text:p>08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332928" calcext:value-type="float">
            <text:p>33292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32928" calcext:value-type="float">
            <text:p>33292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4025" xlink:type="simple">00037/2026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206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766/2026</text:p>
          </table:table-cell>
          <table:table-cell table:style-name="ce2" office:value-type="float" office:value="7626" calcext:value-type="float">
            <text:p>7626</text:p>
          </table:table-cell>
          <table:table-cell table:style-name="ce7" office:value-type="date" office:date-value="2026-07-08" calcext:value-type="date">
            <text:p>08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34680" calcext:value-type="float">
            <text:p>3468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4680" calcext:value-type="float">
            <text:p>34680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4027" xlink:type="simple">00039/2026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206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786/2026</text:p>
          </table:table-cell>
          <table:table-cell table:style-name="ce2" office:value-type="float" office:value="7616" calcext:value-type="float">
            <text:p>7616</text:p>
          </table:table-cell>
          <table:table-cell table:style-name="ce7" office:value-type="date" office:date-value="2026-07-08" calcext:value-type="date">
            <text:p>08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232992" calcext:value-type="float">
            <text:p>23299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32992" calcext:value-type="float">
            <text:p>232992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4027" xlink:type="simple">00039/2026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206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790/2026</text:p>
          </table:table-cell>
          <table:table-cell table:style-name="ce2" office:value-type="float" office:value="7617" calcext:value-type="float">
            <text:p>7617</text:p>
          </table:table-cell>
          <table:table-cell table:style-name="ce7" office:value-type="date" office:date-value="2026-07-08" calcext:value-type="date">
            <text:p>08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232992" calcext:value-type="float">
            <text:p>23299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32992" calcext:value-type="float">
            <text:p>232992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4027" xlink:type="simple">00039/2026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206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792/2026</text:p>
          </table:table-cell>
          <table:table-cell table:style-name="ce2" office:value-type="float" office:value="7622" calcext:value-type="float">
            <text:p>7622</text:p>
          </table:table-cell>
          <table:table-cell table:style-name="ce7" office:value-type="date" office:date-value="2026-07-08" calcext:value-type="date">
            <text:p>08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232992" calcext:value-type="float">
            <text:p>23299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32992" calcext:value-type="float">
            <text:p>232992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4027" xlink:type="simple">00039/2026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206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796/2026</text:p>
          </table:table-cell>
          <table:table-cell table:style-name="ce2" office:value-type="float" office:value="7623" calcext:value-type="float">
            <text:p>7623</text:p>
          </table:table-cell>
          <table:table-cell table:style-name="ce7" office:value-type="date" office:date-value="2026-07-08" calcext:value-type="date">
            <text:p>08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174744" calcext:value-type="float">
            <text:p>17474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74744" calcext:value-type="float">
            <text:p>174744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4025" xlink:type="simple">00037/2026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199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761/2026</text:p>
          </table:table-cell>
          <table:table-cell table:style-name="ce2" office:value-type="float" office:value="7625" calcext:value-type="float">
            <text:p>7625</text:p>
          </table:table-cell>
          <table:table-cell table:number-columns-repeated="2" table:style-name="ce7" office:value-type="date" office:date-value="2026-07-02" calcext:value-type="date">
            <text:p>02/07/26</text:p>
          </table:table-cell>
          <table:table-cell table:number-columns-repeated="2" table:style-name="ce8" office:value-type="float" office:value="166464" calcext:value-type="float">
            <text:p>16646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66464" calcext:value-type="float">
            <text:p>166464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2" table:style-name="ce3" office:value-type="float" office:value="1740720" calcext:value-type="float">
            <text:p>174072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740720" calcext:value-type="float">
            <text:p>174072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740720" calcext:value-type="float">
            <text:p>174072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740720" calcext:value-type="float">
            <text:p>1740720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13.924.741/0001-00  ADCD-ASSOC DESP CULTURAL DA DESO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6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239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7-02" calcext:value-type="date">
            <text:p>02/07/26</text:p>
          </table:table-cell>
          <table:table-cell table:number-columns-repeated="2" table:style-name="ce8" office:value-type="float" office:value="20954.38" calcext:value-type="float">
            <text:p>20954,3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0954.38" calcext:value-type="float">
            <text:p>20954,38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20954.38" calcext:value-type="float">
            <text:p>20954,3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0954.38" calcext:value-type="float">
            <text:p>20954,38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20954.38" calcext:value-type="float">
            <text:p>20954,3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0954.38" calcext:value-type="float">
            <text:p>20954,38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26.990.358/0001-00  AESBE ASSOSS. DAS EMPRE. SANE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653" xlink:type="simple">S/C</text:a></text:p>
          </table:table-cell>
          <table:table-cell office:value-type="string" calcext:value-type="string">
            <text:p>300.07 - IMPOSTOS, TRIBUTOS E TAXAS PUBLICA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9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757/2026</text:p>
          </table:table-cell>
          <table:table-cell table:style-name="ce2" office:value-type="float" office:value="292044261764101" calcext:value-type="float">
            <text:p>292044261764101</text:p>
          </table:table-cell>
          <table:table-cell table:number-columns-repeated="2" table:style-name="ce7" office:value-type="date" office:date-value="2026-07-30" calcext:value-type="date">
            <text:p>30/07/26</text:p>
          </table:table-cell>
          <table:table-cell table:number-columns-repeated="2" table:style-name="ce8" office:value-type="float" office:value="6079.26" calcext:value-type="float">
            <text:p>6079,2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079.26" calcext:value-type="float">
            <text:p>6079,26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583" xlink:type="simple">S/C</text:a></text:p>
          </table:table-cell>
          <table:table-cell office:value-type="string" calcext:value-type="string">
            <text:p>300.07 - IMPOSTOS, TRIBUTOS E TAXAS PUBLICA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1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01/2026</text:p>
          </table:table-cell>
          <table:table-cell table:style-name="ce2" office:value-type="float" office:value="460358261466906" calcext:value-type="float">
            <text:p>460358261466906</text:p>
          </table:table-cell>
          <table:table-cell table:style-name="ce7" office:value-type="date" office:date-value="2026-07-25" calcext:value-type="date">
            <text:p>25/07/26</text:p>
          </table:table-cell>
          <table:table-cell table:style-name="ce7" office:value-type="date" office:date-value="2026-07-24" calcext:value-type="date">
            <text:p>24/07/26</text:p>
          </table:table-cell>
          <table:table-cell table:number-columns-repeated="2" table:style-name="ce8" office:value-type="float" office:value="4262.9" calcext:value-type="float">
            <text:p>4262,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262.9" calcext:value-type="float">
            <text:p>4262,9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133" xlink:type="simple">S/C</text:a></text:p>
          </table:table-cell>
          <table:table-cell office:value-type="string" calcext:value-type="string">
            <text:p>300.07 - IMPOSTOS, TRIBUTOS E TAXAS PUBLICA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0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640/2026</text:p>
          </table:table-cell>
          <table:table-cell table:style-name="ce2" office:value-type="float" office:value="159599261823592" calcext:value-type="float">
            <text:p>159599261823592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19558.18" calcext:value-type="float">
            <text:p>19558,1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9558.18" calcext:value-type="float">
            <text:p>19558,18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524" xlink:type="simple">S/C</text:a></text:p>
          </table:table-cell>
          <table:table-cell office:value-type="string" calcext:value-type="string">
            <text:p>300.07 - IMPOSTOS, TRIBUTOS E TAXAS PUBLICA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65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567/2026</text:p>
          </table:table-cell>
          <table:table-cell table:style-name="ce2" office:value-type="float" office:value="249019261283546" calcext:value-type="float">
            <text:p>249019261283546</text:p>
          </table:table-cell>
          <table:table-cell table:style-name="ce7" office:value-type="date" office:date-value="2026-07-05" calcext:value-type="date">
            <text:p>05/07/26</text:p>
          </table:table-cell>
          <table:table-cell table:style-name="ce7" office:value-type="date" office:date-value="2026-07-03" calcext:value-type="date">
            <text:p>03/07/26</text:p>
          </table:table-cell>
          <table:table-cell table:number-columns-repeated="2" table:style-name="ce8" office:value-type="float" office:value="6125.83" calcext:value-type="float">
            <text:p>6125,8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125.83" calcext:value-type="float">
            <text:p>6125,83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36026.17" calcext:value-type="float">
            <text:p>36026,17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6026.17" calcext:value-type="float">
            <text:p>36026,17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36026.17" calcext:value-type="float">
            <text:p>36026,17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6026.17" calcext:value-type="float">
            <text:p>36026,17</text:p>
          </table:table-cell>
          <table:table-cell table:number-columns-repeated="8"/>
        </table:table-row>
        <table:table-row table:style-name="ro5">
          <table:table-cell table:style-name="ce4" office:value-type="string" calcext:value-type="string">
            <text:p>  23.083.433/0001-53  AGENCIA REGULADORA DE SERVIÇOS PUBLICOS DO ESTADO DE SERGIPE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652" xlink:type="simple">S/C</text:a></text:p>
          </table:table-cell>
          <table:table-cell office:value-type="string" calcext:value-type="string">
            <text:p>300.07 - IMPOSTOS, TRIBUTOS E TAXAS PUBLICA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7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741/2026</text:p>
          </table:table-cell>
          <table:table-cell table:style-name="ce2" office:value-type="float" office:value="1325" calcext:value-type="float">
            <text:p>1325</text:p>
          </table:table-cell>
          <table:table-cell table:number-columns-repeated="2" table:style-name="ce7" office:value-type="date" office:date-value="2026-07-15" calcext:value-type="date">
            <text:p>15/07/26</text:p>
          </table:table-cell>
          <table:table-cell table:number-columns-repeated="2" table:style-name="ce8" office:value-type="float" office:value="159727.17" calcext:value-type="float">
            <text:p>159727,1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59727.17" calcext:value-type="float">
            <text:p>159727,17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59727.17" calcext:value-type="float">
            <text:p>159727,17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59727.17" calcext:value-type="float">
            <text:p>159727,17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59727.17" calcext:value-type="float">
            <text:p>159727,17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59727.17" calcext:value-type="float">
            <text:p>159727,17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25.174.463/0001-09  AGIL COMERCIO &amp; SERVIÇOS EIRELI-ME.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2409" xlink:type="simple">00125/2022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99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424/2026</text:p>
          </table:table-cell>
          <table:table-cell table:style-name="ce2" office:value-type="float" office:value="20" calcext:value-type="float">
            <text:p>20</text:p>
          </table:table-cell>
          <table:table-cell table:style-name="ce7" office:value-type="date" office:date-value="2026-07-06" calcext:value-type="date">
            <text:p>06/07/26</text:p>
          </table:table-cell>
          <table:table-cell table:style-name="ce7" office:value-type="date" office:date-value="2026-07-02" calcext:value-type="date">
            <text:p>02/07/26</text:p>
          </table:table-cell>
          <table:table-cell table:style-name="ce8" office:value-type="float" office:value="151548.53" calcext:value-type="float">
            <text:p>151548,53</text:p>
          </table:table-cell>
          <table:table-cell table:style-name="ce8" office:value-type="float" office:value="143971.1" calcext:value-type="float">
            <text:p>143971,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43971.1" calcext:value-type="float">
            <text:p>143971,1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2409" xlink:type="simple">00125/2022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99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426/2026 (R)</text:p>
          </table:table-cell>
          <table:table-cell table:style-name="ce2" office:value-type="float" office:value="21" calcext:value-type="float">
            <text:p>21</text:p>
          </table:table-cell>
          <table:table-cell table:style-name="ce7" office:value-type="date" office:date-value="2026-07-06" calcext:value-type="date">
            <text:p>06/07/26</text:p>
          </table:table-cell>
          <table:table-cell table:style-name="ce7" office:value-type="date" office:date-value="2026-07-02" calcext:value-type="date">
            <text:p>02/07/26</text:p>
          </table:table-cell>
          <table:table-cell table:style-name="ce8" office:value-type="float" office:value="20125.64" calcext:value-type="float">
            <text:p>20125,64</text:p>
          </table:table-cell>
          <table:table-cell table:style-name="ce8" office:value-type="float" office:value="19119.36" calcext:value-type="float">
            <text:p>19119,3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9119.36" calcext:value-type="float">
            <text:p>19119,36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171674.17" calcext:value-type="float">
            <text:p>171674,17</text:p>
          </table:table-cell>
          <table:table-cell table:style-name="ce3" office:value-type="float" office:value="163090.46" calcext:value-type="float">
            <text:p>163090,4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63090.46" calcext:value-type="float">
            <text:p>163090,46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171674.17" calcext:value-type="float">
            <text:p>171674,17</text:p>
          </table:table-cell>
          <table:table-cell table:style-name="ce3" office:value-type="float" office:value="163090.46" calcext:value-type="float">
            <text:p>163090,4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63090.46" calcext:value-type="float">
            <text:p>163090,46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013.468.965-85  ALAN GOMES CARDOSO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4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690/2026</text:p>
          </table:table-cell>
          <table:table-cell table:style-name="ce2" office:value-type="float" office:value="133" calcext:value-type="float">
            <text:p>133</text:p>
          </table:table-cell>
          <table:table-cell table:number-columns-repeated="2" table:style-name="ce7" office:value-type="date" office:date-value="2026-07-07" calcext:value-type="date">
            <text:p>07/07/26</text:p>
          </table:table-cell>
          <table:table-cell table:number-columns-repeated="2" table:style-name="ce8" office:value-type="float" office:value="1110.4" calcext:value-type="float">
            <text:p>1110,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10.4" calcext:value-type="float">
            <text:p>1110,4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110.4" calcext:value-type="float">
            <text:p>1110,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110.4" calcext:value-type="float">
            <text:p>1110,4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110.4" calcext:value-type="float">
            <text:p>1110,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110.4" calcext:value-type="float">
            <text:p>1110,4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776.788.505-49  ALAN OLIVEIRA SILV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38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0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62/2026</text:p>
          </table:table-cell>
          <table:table-cell table:style-name="ce2" office:value-type="float" office:value="7" calcext:value-type="float">
            <text:p>7</text:p>
          </table:table-cell>
          <table:table-cell table:number-columns-repeated="2" table:style-name="ce7" office:value-type="date" office:date-value="2026-07-03" calcext:value-type="date">
            <text:p>03/07/26</text:p>
          </table:table-cell>
          <table:table-cell table:number-columns-repeated="2" table:style-name="ce8" office:value-type="float" office:value="1676.63" calcext:value-type="float">
            <text:p>1676,6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676.63" calcext:value-type="float">
            <text:p>1676,63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676.63" calcext:value-type="float">
            <text:p>1676,6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676.63" calcext:value-type="float">
            <text:p>1676,63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676.63" calcext:value-type="float">
            <text:p>1676,6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676.63" calcext:value-type="float">
            <text:p>1676,63</text:p>
          </table:table-cell>
          <table:table-cell table:number-columns-repeated="8"/>
        </table:table-row>
        <table:table-row table:style-name="ro9">
          <table:table-cell table:style-name="ce4" office:value-type="string" calcext:value-type="string">
            <text:p>  15.291.555/0001-07  ALBERTO DO MONTE ANDRADE -ME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LicitacaoCompromisso.jsp?chave=53963" xlink:type="simple">OD00208/2026</text:a></text:p>
          </table:table-cell>
          <table:table-cell office:value-type="string" calcext:value-type="string">
            <text:p>300.03 - MATERI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3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793/2026</text:p>
          </table:table-cell>
          <table:table-cell table:style-name="ce2" office:value-type="float" office:value="13" calcext:value-type="float">
            <text:p>13</text:p>
          </table:table-cell>
          <table:table-cell table:style-name="ce7" office:value-type="date" office:date-value="2026-07-24" calcext:value-type="date">
            <text:p>24/07/26</text:p>
          </table:table-cell>
          <table:table-cell table:style-name="ce7" office:value-type="date" office:date-value="2026-07-27" calcext:value-type="date">
            <text:p>27/07/26</text:p>
          </table:table-cell>
          <table:table-cell table:style-name="ce8" office:value-type="float" office:value="608" calcext:value-type="float">
            <text:p>608</text:p>
          </table:table-cell>
          <table:table-cell table:style-name="ce8" office:value-type="float" office:value="574.26" calcext:value-type="float">
            <text:p>574,2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74.26" calcext:value-type="float">
            <text:p>574,26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LicitacaoCompromisso.jsp?chave=53963" xlink:type="simple">OD00208/2026</text:a></text:p>
          </table:table-cell>
          <table:table-cell office:value-type="string" calcext:value-type="string">
            <text:p>300.03 - MATERI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3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826/2026</text:p>
          </table:table-cell>
          <table:table-cell table:style-name="ce2" office:value-type="float" office:value="15" calcext:value-type="float">
            <text:p>15</text:p>
          </table:table-cell>
          <table:table-cell table:style-name="ce7" office:value-type="date" office:date-value="2026-07-24" calcext:value-type="date">
            <text:p>24/07/26</text:p>
          </table:table-cell>
          <table:table-cell table:style-name="ce7" office:value-type="date" office:date-value="2026-07-27" calcext:value-type="date">
            <text:p>27/07/26</text:p>
          </table:table-cell>
          <table:table-cell table:style-name="ce8" office:value-type="float" office:value="466.64" calcext:value-type="float">
            <text:p>466,64</text:p>
          </table:table-cell>
          <table:table-cell table:style-name="ce8" office:value-type="float" office:value="442.54" calcext:value-type="float">
            <text:p>442,5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42.54" calcext:value-type="float">
            <text:p>442,54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LicitacaoCompromisso.jsp?chave=53963" xlink:type="simple">OD00208/2026</text:a></text:p>
          </table:table-cell>
          <table:table-cell office:value-type="string" calcext:value-type="string">
            <text:p>300.03 - MATERI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3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832/2026</text:p>
          </table:table-cell>
          <table:table-cell table:style-name="ce2" office:value-type="float" office:value="1838" calcext:value-type="float">
            <text:p>1838</text:p>
          </table:table-cell>
          <table:table-cell table:style-name="ce7" office:value-type="date" office:date-value="2026-07-24" calcext:value-type="date">
            <text:p>24/07/26</text:p>
          </table:table-cell>
          <table:table-cell table:style-name="ce7" office:value-type="date" office:date-value="2026-07-27" calcext:value-type="date">
            <text:p>27/07/26</text:p>
          </table:table-cell>
          <table:table-cell table:number-columns-repeated="2" table:style-name="ce8" office:value-type="float" office:value="4928.79" calcext:value-type="float">
            <text:p>4928,7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928.79" calcext:value-type="float">
            <text:p>4928,79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LicitacaoCompromisso.jsp?chave=53963" xlink:type="simple">OD00208/2026</text:a></text:p>
          </table:table-cell>
          <table:table-cell office:value-type="string" calcext:value-type="string">
            <text:p>300.03 - MATERI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3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893/2026</text:p>
          </table:table-cell>
          <table:table-cell table:style-name="ce2" office:value-type="float" office:value="1846" calcext:value-type="float">
            <text:p>1846</text:p>
          </table:table-cell>
          <table:table-cell table:style-name="ce7" office:value-type="date" office:date-value="2026-07-24" calcext:value-type="date">
            <text:p>24/07/26</text:p>
          </table:table-cell>
          <table:table-cell table:style-name="ce7" office:value-type="date" office:date-value="2026-07-27" calcext:value-type="date">
            <text:p>27/07/26</text:p>
          </table:table-cell>
          <table:table-cell table:number-columns-repeated="2" table:style-name="ce8" office:value-type="float" office:value="16569.56" calcext:value-type="float">
            <text:p>16569,5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6569.56" calcext:value-type="float">
            <text:p>16569,56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22572.99" calcext:value-type="float">
            <text:p>22572,99</text:p>
          </table:table-cell>
          <table:table-cell table:style-name="ce3" office:value-type="float" office:value="22515.15" calcext:value-type="float">
            <text:p>22515,1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2515.15" calcext:value-type="float">
            <text:p>22515,15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22572.99" calcext:value-type="float">
            <text:p>22572,99</text:p>
          </table:table-cell>
          <table:table-cell table:style-name="ce3" office:value-type="float" office:value="22515.15" calcext:value-type="float">
            <text:p>22515,1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2515.15" calcext:value-type="float">
            <text:p>22515,15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016.895.375-74  ALESSANDRA DOS SANTOS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128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5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85/2026</text:p>
          </table:table-cell>
          <table:table-cell table:style-name="ce2" office:value-type="float" office:value="3" calcext:value-type="float">
            <text:p>3</text:p>
          </table:table-cell>
          <table:table-cell table:style-name="ce7" office:value-type="date" office:date-value="2026-07-10" calcext:value-type="date">
            <text:p>10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1500" calcext:value-type="float">
            <text:p>15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500" calcext:value-type="float">
            <text:p>1500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500" calcext:value-type="float">
            <text:p>150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500" calcext:value-type="float">
            <text:p>150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500" calcext:value-type="float">
            <text:p>150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500" calcext:value-type="float">
            <text:p>1500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046.553.565-88  ALEX CÉSAR AZEVEDO SAMPAIO BARRETO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683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8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288/2026</text:p>
          </table:table-cell>
          <table:table-cell table:style-name="ce2" office:value-type="float" office:value="49742026" calcext:value-type="float">
            <text:p>49742026</text:p>
          </table:table-cell>
          <table:table-cell table:style-name="ce7" office:value-type="date" office:date-value="2026-07-31" calcext:value-type="date">
            <text:p>31/07/26</text:p>
          </table:table-cell>
          <table:table-cell table:style-name="ce7" office:value-type="date" office:date-value="2026-07-22" calcext:value-type="date">
            <text:p>22/07/26</text:p>
          </table:table-cell>
          <table:table-cell table:number-columns-repeated="2" table:style-name="ce8" office:value-type="float" office:value="511.83" calcext:value-type="float">
            <text:p>511,8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11.83" calcext:value-type="float">
            <text:p>511,83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511.83" calcext:value-type="float">
            <text:p>511,8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511.83" calcext:value-type="float">
            <text:p>511,83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511.83" calcext:value-type="float">
            <text:p>511,8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511.83" calcext:value-type="float">
            <text:p>511,83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15.006.152/0001-79  ALS ENGENHARIA E CONSTRUÇÕES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45" xlink:type="simple">00051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220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261/2026</text:p>
          </table:table-cell>
          <table:table-cell table:style-name="ce2" office:value-type="float" office:value="62" calcext:value-type="float">
            <text:p>62</text:p>
          </table:table-cell>
          <table:table-cell table:number-columns-repeated="2" table:style-name="ce7" office:value-type="date" office:date-value="2026-07-24" calcext:value-type="date">
            <text:p>24/07/26</text:p>
          </table:table-cell>
          <table:table-cell table:style-name="ce8" office:value-type="float" office:value="197592.75" calcext:value-type="float">
            <text:p>197592,75</text:p>
          </table:table-cell>
          <table:table-cell table:style-name="ce8" office:value-type="float" office:value="180204.59" calcext:value-type="float">
            <text:p>180204,5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80204.59" calcext:value-type="float">
            <text:p>180204,5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45" xlink:type="simple">00051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213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812/2026</text:p>
          </table:table-cell>
          <table:table-cell table:style-name="ce2" office:value-type="float" office:value="61" calcext:value-type="float">
            <text:p>61</text:p>
          </table:table-cell>
          <table:table-cell table:style-name="ce7" office:value-type="date" office:date-value="2026-07-13" calcext:value-type="date">
            <text:p>13/07/26</text:p>
          </table:table-cell>
          <table:table-cell table:style-name="ce7" office:value-type="date" office:date-value="2026-07-16" calcext:value-type="date">
            <text:p>16/07/26</text:p>
          </table:table-cell>
          <table:table-cell table:style-name="ce8" office:value-type="float" office:value="198224.64" calcext:value-type="float">
            <text:p>198224,64</text:p>
          </table:table-cell>
          <table:table-cell table:style-name="ce8" office:value-type="float" office:value="180780.87" calcext:value-type="float">
            <text:p>180780,8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80780.87" calcext:value-type="float">
            <text:p>180780,87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45" xlink:type="simple">00051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201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36/2026</text:p>
          </table:table-cell>
          <table:table-cell table:style-name="ce2" office:value-type="float" office:value="60" calcext:value-type="float">
            <text:p>60</text:p>
          </table:table-cell>
          <table:table-cell table:number-columns-repeated="2" table:style-name="ce7" office:value-type="date" office:date-value="2026-07-03" calcext:value-type="date">
            <text:p>03/07/26</text:p>
          </table:table-cell>
          <table:table-cell table:style-name="ce8" office:value-type="float" office:value="291282.39" calcext:value-type="float">
            <text:p>291282,39</text:p>
          </table:table-cell>
          <table:table-cell table:style-name="ce8" office:value-type="float" office:value="265649.53" calcext:value-type="float">
            <text:p>265649,5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65649.53" calcext:value-type="float">
            <text:p>265649,53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style-name="ce3" office:value-type="float" office:value="687099.78" calcext:value-type="float">
            <text:p>687099,78</text:p>
          </table:table-cell>
          <table:table-cell table:style-name="ce3" office:value-type="float" office:value="626634.99" calcext:value-type="float">
            <text:p>626634,9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626634.99" calcext:value-type="float">
            <text:p>626634,99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687099.78" calcext:value-type="float">
            <text:p>687099,78</text:p>
          </table:table-cell>
          <table:table-cell table:style-name="ce3" office:value-type="float" office:value="626634.99" calcext:value-type="float">
            <text:p>626634,9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626634.99" calcext:value-type="float">
            <text:p>626634,99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16.628.118/0001-07  AM3 ENGENHARIA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867" xlink:type="simple">00104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221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350/2026 (R)</text:p>
          </table:table-cell>
          <table:table-cell table:style-name="ce2" office:value-type="float" office:value="1363" calcext:value-type="float">
            <text:p>1363</text:p>
          </table:table-cell>
          <table:table-cell table:number-columns-repeated="2" table:style-name="ce7" office:value-type="date" office:date-value="2026-07-24" calcext:value-type="date">
            <text:p>24/07/26</text:p>
          </table:table-cell>
          <table:table-cell table:style-name="ce8" office:value-type="float" office:value="195584.77" calcext:value-type="float">
            <text:p>195584,77</text:p>
          </table:table-cell>
          <table:table-cell table:style-name="ce8" office:value-type="float" office:value="185805.53" calcext:value-type="float">
            <text:p>185805,5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85805.53" calcext:value-type="float">
            <text:p>185805,53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style-name="ce3" office:value-type="float" office:value="195584.77" calcext:value-type="float">
            <text:p>195584,77</text:p>
          </table:table-cell>
          <table:table-cell table:style-name="ce3" office:value-type="float" office:value="185805.53" calcext:value-type="float">
            <text:p>185805,5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85805.53" calcext:value-type="float">
            <text:p>185805,53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195584.77" calcext:value-type="float">
            <text:p>195584,77</text:p>
          </table:table-cell>
          <table:table-cell table:style-name="ce3" office:value-type="float" office:value="185805.53" calcext:value-type="float">
            <text:p>185805,5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85805.53" calcext:value-type="float">
            <text:p>185805,53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00.394.204/0001-54  AMS GERADORES E SERVICOS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4011" xlink:type="simple">00035/2026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3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221/2026</text:p>
          </table:table-cell>
          <table:table-cell table:style-name="ce2" office:value-type="float" office:value="129" calcext:value-type="float">
            <text:p>129</text:p>
          </table:table-cell>
          <table:table-cell table:number-columns-repeated="2" table:style-name="ce7" office:value-type="date" office:date-value="2026-07-27" calcext:value-type="date">
            <text:p>27/07/26</text:p>
          </table:table-cell>
          <table:table-cell table:number-columns-repeated="2" table:style-name="ce8" office:value-type="float" office:value="177120" calcext:value-type="float">
            <text:p>17712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77120" calcext:value-type="float">
            <text:p>17712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4011" xlink:type="simple">00035/2026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1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274/2026</text:p>
          </table:table-cell>
          <table:table-cell table:style-name="ce2" office:value-type="float" office:value="95" calcext:value-type="float">
            <text:p>95</text:p>
          </table:table-cell>
          <table:table-cell table:number-columns-repeated="2" table:style-name="ce7" office:value-type="date" office:date-value="2026-07-03" calcext:value-type="date">
            <text:p>03/07/26</text:p>
          </table:table-cell>
          <table:table-cell table:number-columns-repeated="2" table:style-name="ce8" office:value-type="float" office:value="212600" calcext:value-type="float">
            <text:p>2126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12600" calcext:value-type="float">
            <text:p>212600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389720" calcext:value-type="float">
            <text:p>38972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89720" calcext:value-type="float">
            <text:p>38972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389720" calcext:value-type="float">
            <text:p>38972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89720" calcext:value-type="float">
            <text:p>389720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04.204.444/0001-08  ANA - AGENCIA NACIONAL DE ÁGUAS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687" xlink:type="simple">S/C</text:a></text:p>
          </table:table-cell>
          <table:table-cell office:value-type="string" calcext:value-type="string">
            <text:p>300.07 - IMPOSTOS, TRIBUTOS E TAXAS PUBLICA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8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251/2026</text:p>
          </table:table-cell>
          <table:table-cell table:style-name="ce2" office:value-type="float" office:value="2640087" calcext:value-type="float">
            <text:p>2640087</text:p>
          </table:table-cell>
          <table:table-cell table:number-columns-repeated="2" table:style-name="ce7" office:value-type="date" office:date-value="2026-07-31" calcext:value-type="date">
            <text:p>31/07/26</text:p>
          </table:table-cell>
          <table:table-cell table:number-columns-repeated="2" table:style-name="ce8" office:value-type="float" office:value="261924" calcext:value-type="float">
            <text:p>26192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61924" calcext:value-type="float">
            <text:p>261924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687" xlink:type="simple">S/C</text:a></text:p>
          </table:table-cell>
          <table:table-cell office:value-type="string" calcext:value-type="string">
            <text:p>300.07 - IMPOSTOS, TRIBUTOS E TAXAS PUBLICA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8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253/2026</text:p>
          </table:table-cell>
          <table:table-cell table:style-name="ce2" office:value-type="float" office:value="2638906" calcext:value-type="float">
            <text:p>2638906</text:p>
          </table:table-cell>
          <table:table-cell table:number-columns-repeated="2" table:style-name="ce7" office:value-type="date" office:date-value="2026-07-31" calcext:value-type="date">
            <text:p>31/07/26</text:p>
          </table:table-cell>
          <table:table-cell table:number-columns-repeated="2" table:style-name="ce8" office:value-type="float" office:value="8820.25" calcext:value-type="float">
            <text:p>8820,2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820.25" calcext:value-type="float">
            <text:p>8820,25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687" xlink:type="simple">S/C</text:a></text:p>
          </table:table-cell>
          <table:table-cell office:value-type="string" calcext:value-type="string">
            <text:p>300.07 - IMPOSTOS, TRIBUTOS E TAXAS PUBLICA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8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254/2026</text:p>
          </table:table-cell>
          <table:table-cell table:style-name="ce2" office:value-type="float" office:value="2640096" calcext:value-type="float">
            <text:p>2640096</text:p>
          </table:table-cell>
          <table:table-cell table:number-columns-repeated="2" table:style-name="ce7" office:value-type="date" office:date-value="2026-07-31" calcext:value-type="date">
            <text:p>31/07/26</text:p>
          </table:table-cell>
          <table:table-cell table:number-columns-repeated="2" table:style-name="ce8" office:value-type="float" office:value="1711.79" calcext:value-type="float">
            <text:p>1711,7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711.79" calcext:value-type="float">
            <text:p>1711,79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687" xlink:type="simple">S/C</text:a></text:p>
          </table:table-cell>
          <table:table-cell office:value-type="string" calcext:value-type="string">
            <text:p>300.07 - IMPOSTOS, TRIBUTOS E TAXAS PUBLICA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8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255/2026</text:p>
          </table:table-cell>
          <table:table-cell table:style-name="ce2" office:value-type="float" office:value="2638965" calcext:value-type="float">
            <text:p>2638965</text:p>
          </table:table-cell>
          <table:table-cell table:number-columns-repeated="2" table:style-name="ce7" office:value-type="date" office:date-value="2026-07-31" calcext:value-type="date">
            <text:p>31/07/26</text:p>
          </table:table-cell>
          <table:table-cell table:number-columns-repeated="2" table:style-name="ce8" office:value-type="float" office:value="24279.27" calcext:value-type="float">
            <text:p>24279,2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279.27" calcext:value-type="float">
            <text:p>24279,27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687" xlink:type="simple">S/C</text:a></text:p>
          </table:table-cell>
          <table:table-cell office:value-type="string" calcext:value-type="string">
            <text:p>300.07 - IMPOSTOS, TRIBUTOS E TAXAS PUBLICA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8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256/2026</text:p>
          </table:table-cell>
          <table:table-cell table:style-name="ce2" office:value-type="float" office:value="2674613" calcext:value-type="float">
            <text:p>2674613</text:p>
          </table:table-cell>
          <table:table-cell table:number-columns-repeated="2" table:style-name="ce7" office:value-type="date" office:date-value="2026-07-31" calcext:value-type="date">
            <text:p>31/07/26</text:p>
          </table:table-cell>
          <table:table-cell table:number-columns-repeated="2" table:style-name="ce8" office:value-type="float" office:value="1008.79" calcext:value-type="float">
            <text:p>1008,7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08.79" calcext:value-type="float">
            <text:p>1008,79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687" xlink:type="simple">S/C</text:a></text:p>
          </table:table-cell>
          <table:table-cell office:value-type="string" calcext:value-type="string">
            <text:p>300.07 - IMPOSTOS, TRIBUTOS E TAXAS PUBLICA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8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258/2026</text:p>
          </table:table-cell>
          <table:table-cell table:style-name="ce2" office:value-type="float" office:value="2639010" calcext:value-type="float">
            <text:p>2639010</text:p>
          </table:table-cell>
          <table:table-cell table:number-columns-repeated="2" table:style-name="ce7" office:value-type="date" office:date-value="2026-07-31" calcext:value-type="date">
            <text:p>31/07/26</text:p>
          </table:table-cell>
          <table:table-cell table:number-columns-repeated="2" table:style-name="ce8" office:value-type="float" office:value="2537.05" calcext:value-type="float">
            <text:p>2537,0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537.05" calcext:value-type="float">
            <text:p>2537,05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687" xlink:type="simple">S/C</text:a></text:p>
          </table:table-cell>
          <table:table-cell office:value-type="string" calcext:value-type="string">
            <text:p>300.07 - IMPOSTOS, TRIBUTOS E TAXAS PUBLICA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8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259/2026</text:p>
          </table:table-cell>
          <table:table-cell table:style-name="ce2" office:value-type="float" office:value="2638890" calcext:value-type="float">
            <text:p>2638890</text:p>
          </table:table-cell>
          <table:table-cell table:number-columns-repeated="2" table:style-name="ce7" office:value-type="date" office:date-value="2026-07-31" calcext:value-type="date">
            <text:p>31/07/26</text:p>
          </table:table-cell>
          <table:table-cell table:number-columns-repeated="2" table:style-name="ce8" office:value-type="float" office:value="1984.66" calcext:value-type="float">
            <text:p>1984,6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984.66" calcext:value-type="float">
            <text:p>1984,66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687" xlink:type="simple">S/C</text:a></text:p>
          </table:table-cell>
          <table:table-cell office:value-type="string" calcext:value-type="string">
            <text:p>300.07 - IMPOSTOS, TRIBUTOS E TAXAS PUBLICA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8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260/2026</text:p>
          </table:table-cell>
          <table:table-cell table:style-name="ce2" office:value-type="float" office:value="2678626" calcext:value-type="float">
            <text:p>2678626</text:p>
          </table:table-cell>
          <table:table-cell table:number-columns-repeated="2" table:style-name="ce7" office:value-type="date" office:date-value="2026-07-31" calcext:value-type="date">
            <text:p>31/07/26</text:p>
          </table:table-cell>
          <table:table-cell table:number-columns-repeated="2" table:style-name="ce8" office:value-type="float" office:value="65175.74" calcext:value-type="float">
            <text:p>65175,7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5175.74" calcext:value-type="float">
            <text:p>65175,74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687" xlink:type="simple">S/C</text:a></text:p>
          </table:table-cell>
          <table:table-cell office:value-type="string" calcext:value-type="string">
            <text:p>300.07 - IMPOSTOS, TRIBUTOS E TAXAS PUBLICA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8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262/2026</text:p>
          </table:table-cell>
          <table:table-cell table:style-name="ce2" office:value-type="float" office:value="2639082" calcext:value-type="float">
            <text:p>2639082</text:p>
          </table:table-cell>
          <table:table-cell table:number-columns-repeated="2" table:style-name="ce7" office:value-type="date" office:date-value="2026-07-31" calcext:value-type="date">
            <text:p>31/07/26</text:p>
          </table:table-cell>
          <table:table-cell table:number-columns-repeated="2" table:style-name="ce8" office:value-type="float" office:value="18402.09" calcext:value-type="float">
            <text:p>18402,0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8402.09" calcext:value-type="float">
            <text:p>18402,09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687" xlink:type="simple">S/C</text:a></text:p>
          </table:table-cell>
          <table:table-cell office:value-type="string" calcext:value-type="string">
            <text:p>300.07 - IMPOSTOS, TRIBUTOS E TAXAS PUBLICA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8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266/2026</text:p>
          </table:table-cell>
          <table:table-cell table:style-name="ce2" office:value-type="float" office:value="2678633" calcext:value-type="float">
            <text:p>2678633</text:p>
          </table:table-cell>
          <table:table-cell table:number-columns-repeated="2" table:style-name="ce7" office:value-type="date" office:date-value="2026-07-31" calcext:value-type="date">
            <text:p>31/07/26</text:p>
          </table:table-cell>
          <table:table-cell table:number-columns-repeated="2" table:style-name="ce8" office:value-type="float" office:value="88390.64" calcext:value-type="float">
            <text:p>88390,6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8390.64" calcext:value-type="float">
            <text:p>88390,64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687" xlink:type="simple">S/C</text:a></text:p>
          </table:table-cell>
          <table:table-cell office:value-type="string" calcext:value-type="string">
            <text:p>300.07 - IMPOSTOS, TRIBUTOS E TAXAS PUBLICA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8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267/2026</text:p>
          </table:table-cell>
          <table:table-cell table:style-name="ce2" office:value-type="float" office:value="2678640" calcext:value-type="float">
            <text:p>2678640</text:p>
          </table:table-cell>
          <table:table-cell table:number-columns-repeated="2" table:style-name="ce7" office:value-type="date" office:date-value="2026-07-31" calcext:value-type="date">
            <text:p>31/07/26</text:p>
          </table:table-cell>
          <table:table-cell table:number-columns-repeated="2" table:style-name="ce8" office:value-type="float" office:value="126933.48" calcext:value-type="float">
            <text:p>126933,4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26933.48" calcext:value-type="float">
            <text:p>126933,48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687" xlink:type="simple">S/C</text:a></text:p>
          </table:table-cell>
          <table:table-cell office:value-type="string" calcext:value-type="string">
            <text:p>300.07 - IMPOSTOS, TRIBUTOS E TAXAS PUBLICA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8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269/2026</text:p>
          </table:table-cell>
          <table:table-cell table:style-name="ce2" office:value-type="float" office:value="2638992" calcext:value-type="float">
            <text:p>2638992</text:p>
          </table:table-cell>
          <table:table-cell table:number-columns-repeated="2" table:style-name="ce7" office:value-type="date" office:date-value="2026-07-31" calcext:value-type="date">
            <text:p>31/07/26</text:p>
          </table:table-cell>
          <table:table-cell table:number-columns-repeated="2" table:style-name="ce8" office:value-type="float" office:value="453.12" calcext:value-type="float">
            <text:p>453,1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53.12" calcext:value-type="float">
            <text:p>453,12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687" xlink:type="simple">S/C</text:a></text:p>
          </table:table-cell>
          <table:table-cell office:value-type="string" calcext:value-type="string">
            <text:p>300.07 - IMPOSTOS, TRIBUTOS E TAXAS PUBLICA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8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270/2026</text:p>
          </table:table-cell>
          <table:table-cell table:style-name="ce2" office:value-type="float" office:value="2639569" calcext:value-type="float">
            <text:p>2639569</text:p>
          </table:table-cell>
          <table:table-cell table:number-columns-repeated="2" table:style-name="ce7" office:value-type="date" office:date-value="2026-07-31" calcext:value-type="date">
            <text:p>31/07/26</text:p>
          </table:table-cell>
          <table:table-cell table:number-columns-repeated="2" table:style-name="ce8" office:value-type="float" office:value="1006.28" calcext:value-type="float">
            <text:p>1006,2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06.28" calcext:value-type="float">
            <text:p>1006,28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687" xlink:type="simple">S/C</text:a></text:p>
          </table:table-cell>
          <table:table-cell office:value-type="string" calcext:value-type="string">
            <text:p>300.07 - IMPOSTOS, TRIBUTOS E TAXAS PUBLICA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8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271/2026</text:p>
          </table:table-cell>
          <table:table-cell table:style-name="ce2" office:value-type="float" office:value="2639118" calcext:value-type="float">
            <text:p>2639118</text:p>
          </table:table-cell>
          <table:table-cell table:number-columns-repeated="2" table:style-name="ce7" office:value-type="date" office:date-value="2026-07-31" calcext:value-type="date">
            <text:p>31/07/26</text:p>
          </table:table-cell>
          <table:table-cell table:number-columns-repeated="2" table:style-name="ce8" office:value-type="float" office:value="1047.37" calcext:value-type="float">
            <text:p>1047,3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47.37" calcext:value-type="float">
            <text:p>1047,37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687" xlink:type="simple">S/C</text:a></text:p>
          </table:table-cell>
          <table:table-cell office:value-type="string" calcext:value-type="string">
            <text:p>300.07 - IMPOSTOS, TRIBUTOS E TAXAS PUBLICA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8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272/2026</text:p>
          </table:table-cell>
          <table:table-cell table:style-name="ce2" office:value-type="float" office:value="2641924" calcext:value-type="float">
            <text:p>2641924</text:p>
          </table:table-cell>
          <table:table-cell table:number-columns-repeated="2" table:style-name="ce7" office:value-type="date" office:date-value="2026-07-31" calcext:value-type="date">
            <text:p>31/07/26</text:p>
          </table:table-cell>
          <table:table-cell table:number-columns-repeated="2" table:style-name="ce8" office:value-type="float" office:value="2422" calcext:value-type="float">
            <text:p>242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22" calcext:value-type="float">
            <text:p>2422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687" xlink:type="simple">S/C</text:a></text:p>
          </table:table-cell>
          <table:table-cell office:value-type="string" calcext:value-type="string">
            <text:p>300.07 - IMPOSTOS, TRIBUTOS E TAXAS PUBLICA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8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274/2026</text:p>
          </table:table-cell>
          <table:table-cell table:style-name="ce2" office:value-type="float" office:value="2628778" calcext:value-type="float">
            <text:p>2628778</text:p>
          </table:table-cell>
          <table:table-cell table:number-columns-repeated="2" table:style-name="ce7" office:value-type="date" office:date-value="2026-07-31" calcext:value-type="date">
            <text:p>31/07/26</text:p>
          </table:table-cell>
          <table:table-cell table:number-columns-repeated="2" table:style-name="ce8" office:value-type="float" office:value="3411.97" calcext:value-type="float">
            <text:p>3411,9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411.97" calcext:value-type="float">
            <text:p>3411,97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687" xlink:type="simple">S/C</text:a></text:p>
          </table:table-cell>
          <table:table-cell office:value-type="string" calcext:value-type="string">
            <text:p>300.07 - IMPOSTOS, TRIBUTOS E TAXAS PUBLICA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8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275/2026</text:p>
          </table:table-cell>
          <table:table-cell table:style-name="ce2" office:value-type="float" office:value="2642703" calcext:value-type="float">
            <text:p>2642703</text:p>
          </table:table-cell>
          <table:table-cell table:number-columns-repeated="2" table:style-name="ce7" office:value-type="date" office:date-value="2026-07-31" calcext:value-type="date">
            <text:p>31/07/26</text:p>
          </table:table-cell>
          <table:table-cell table:number-columns-repeated="2" table:style-name="ce8" office:value-type="float" office:value="3790.31" calcext:value-type="float">
            <text:p>3790,3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790.31" calcext:value-type="float">
            <text:p>3790,31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613298.81" calcext:value-type="float">
            <text:p>613298,81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613298.81" calcext:value-type="float">
            <text:p>613298,81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613298.81" calcext:value-type="float">
            <text:p>613298,81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613298.81" calcext:value-type="float">
            <text:p>613298,81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002.457.025-71  ANDRE LUIS PEREIRA OLIVEIR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7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5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87/2026</text:p>
          </table:table-cell>
          <table:table-cell table:style-name="ce2" office:value-type="float" office:value="9" calcext:value-type="float">
            <text:p>9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2440.36" calcext:value-type="float">
            <text:p>2440,3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40.36" calcext:value-type="float">
            <text:p>2440,36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2440.36" calcext:value-type="float">
            <text:p>2440,3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440.36" calcext:value-type="float">
            <text:p>2440,36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2440.36" calcext:value-type="float">
            <text:p>2440,3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440.36" calcext:value-type="float">
            <text:p>2440,36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153.934.615-34  ANTONIO GONCALVES SANTAN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40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7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59/2026</text:p>
          </table:table-cell>
          <table:table-cell table:style-name="ce2" office:value-type="float" office:value="7" calcext:value-type="float">
            <text:p>7</text:p>
          </table:table-cell>
          <table:table-cell table:number-columns-repeated="2"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3242" calcext:value-type="float">
            <text:p>324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242" calcext:value-type="float">
            <text:p>3242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3242" calcext:value-type="float">
            <text:p>324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242" calcext:value-type="float">
            <text:p>3242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3242" calcext:value-type="float">
            <text:p>324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242" calcext:value-type="float">
            <text:p>3242</text:p>
          </table:table-cell>
          <table:table-cell table:number-columns-repeated="8"/>
        </table:table-row>
        <table:table-row table:style-name="ro10">
          <table:table-cell table:style-name="ce4" office:value-type="string" calcext:value-type="string">
            <text:p>  21.998.472/0001-55  AQUAMEC INDUSTRIA E COMERCIO DE EQUIPAMENTOS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908" xlink:type="simple">00119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221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290/2026</text:p>
          </table:table-cell>
          <table:table-cell table:style-name="ce2" office:value-type="float" office:value="7582" calcext:value-type="float">
            <text:p>7582</text:p>
          </table:table-cell>
          <table:table-cell table:number-columns-repeated="2" table:style-name="ce7" office:value-type="date" office:date-value="2026-07-24" calcext:value-type="date">
            <text:p>24/07/26</text:p>
          </table:table-cell>
          <table:table-cell table:number-columns-repeated="2" table:style-name="ce8" office:value-type="float" office:value="295000" calcext:value-type="float">
            <text:p>2950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95000" calcext:value-type="float">
            <text:p>295000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908" xlink:type="simple">00119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221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295/2026</text:p>
          </table:table-cell>
          <table:table-cell table:style-name="ce2" office:value-type="float" office:value="7595" calcext:value-type="float">
            <text:p>7595</text:p>
          </table:table-cell>
          <table:table-cell table:number-columns-repeated="2" table:style-name="ce7" office:value-type="date" office:date-value="2026-07-24" calcext:value-type="date">
            <text:p>24/07/26</text:p>
          </table:table-cell>
          <table:table-cell table:number-columns-repeated="2" table:style-name="ce8" office:value-type="float" office:value="35000" calcext:value-type="float">
            <text:p>350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5000" calcext:value-type="float">
            <text:p>35000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908" xlink:type="simple">00119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221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316/2026</text:p>
          </table:table-cell>
          <table:table-cell table:style-name="ce2" office:value-type="float" office:value="7573" calcext:value-type="float">
            <text:p>7573</text:p>
          </table:table-cell>
          <table:table-cell table:number-columns-repeated="2" table:style-name="ce7" office:value-type="date" office:date-value="2026-07-24" calcext:value-type="date">
            <text:p>24/07/26</text:p>
          </table:table-cell>
          <table:table-cell table:number-columns-repeated="2" table:style-name="ce8" office:value-type="float" office:value="9800000" calcext:value-type="float">
            <text:p>98000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800000" calcext:value-type="float">
            <text:p>9800000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908" xlink:type="simple">00119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221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317/2026</text:p>
          </table:table-cell>
          <table:table-cell table:style-name="ce2" office:value-type="float" office:value="7646" calcext:value-type="float">
            <text:p>7646</text:p>
          </table:table-cell>
          <table:table-cell table:number-columns-repeated="2" table:style-name="ce7" office:value-type="date" office:date-value="2026-07-24" calcext:value-type="date">
            <text:p>24/07/26</text:p>
          </table:table-cell>
          <table:table-cell table:number-columns-repeated="2" table:style-name="ce8" office:value-type="float" office:value="100000" calcext:value-type="float">
            <text:p>1000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0000" calcext:value-type="float">
            <text:p>100000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2" table:style-name="ce3" office:value-type="float" office:value="10230000" calcext:value-type="float">
            <text:p>1023000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0230000" calcext:value-type="float">
            <text:p>1023000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0230000" calcext:value-type="float">
            <text:p>1023000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0230000" calcext:value-type="float">
            <text:p>10230000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19.388.151/0001-97  ARACAJUCARD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LicitacaoCompromisso.jsp?chave=53965" xlink:type="simple">00011/2026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320/2026</text:p>
          </table:table-cell>
          <table:table-cell table:style-name="ce2" office:value-type="float" office:value="5230376" calcext:value-type="float">
            <text:p>5230376</text:p>
          </table:table-cell>
          <table:table-cell table:style-name="ce7" office:value-type="date" office:date-value="2026-07-30" calcext:value-type="date">
            <text:p>30/07/26</text:p>
          </table:table-cell>
          <table:table-cell table:style-name="ce7" office:value-type="date" office:date-value="2026-07-27" calcext:value-type="date">
            <text:p>27/07/26</text:p>
          </table:table-cell>
          <table:table-cell table:number-columns-repeated="2" table:style-name="ce8" office:value-type="float" office:value="12424.5" calcext:value-type="float">
            <text:p>12424,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2424.5" calcext:value-type="float">
            <text:p>12424,5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LicitacaoCompromisso.jsp?chave=53965" xlink:type="simple">00011/2026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321/2026</text:p>
          </table:table-cell>
          <table:table-cell table:style-name="ce2" office:value-type="float" office:value="5232981" calcext:value-type="float">
            <text:p>5232981</text:p>
          </table:table-cell>
          <table:table-cell table:style-name="ce7" office:value-type="date" office:date-value="2026-07-30" calcext:value-type="date">
            <text:p>30/07/26</text:p>
          </table:table-cell>
          <table:table-cell table:style-name="ce7" office:value-type="date" office:date-value="2026-07-27" calcext:value-type="date">
            <text:p>27/07/26</text:p>
          </table:table-cell>
          <table:table-cell table:number-columns-repeated="2" table:style-name="ce8" office:value-type="float" office:value="193.5" calcext:value-type="float">
            <text:p>193,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93.5" calcext:value-type="float">
            <text:p>193,5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LicitacaoCompromisso.jsp?chave=53965" xlink:type="simple">00011/2026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08/2026</text:p>
          </table:table-cell>
          <table:table-cell table:style-name="ce2" office:value-type="float" office:value="2026" calcext:value-type="float">
            <text:p>2026</text:p>
          </table:table-cell>
          <table:table-cell table:style-name="ce7" office:value-type="date" office:date-value="2026-07-31" calcext:value-type="date">
            <text:p>31/07/26</text:p>
          </table:table-cell>
          <table:table-cell table:style-name="ce7" office:value-type="date" office:date-value="2026-07-27" calcext:value-type="date">
            <text:p>27/07/26</text:p>
          </table:table-cell>
          <table:table-cell table:number-columns-repeated="2" table:style-name="ce8" office:value-type="float" office:value="720" calcext:value-type="float">
            <text:p>72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20" calcext:value-type="float">
            <text:p>720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3338" calcext:value-type="float">
            <text:p>1333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3338" calcext:value-type="float">
            <text:p>13338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3338" calcext:value-type="float">
            <text:p>1333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3338" calcext:value-type="float">
            <text:p>13338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695.036.565-91  ARIOSVALDO MENEZES LEITE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093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96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422/2026</text:p>
          </table:table-cell>
          <table:table-cell table:style-name="ce2" office:value-type="float" office:value="7" calcext:value-type="float">
            <text:p>7</text:p>
          </table:table-cell>
          <table:table-cell table:number-columns-repeated="2" table:style-name="ce7" office:value-type="date" office:date-value="2026-07-01" calcext:value-type="date">
            <text:p>01/07/26</text:p>
          </table:table-cell>
          <table:table-cell table:number-columns-repeated="2" table:style-name="ce8" office:value-type="float" office:value="2440.36" calcext:value-type="float">
            <text:p>2440,3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40.36" calcext:value-type="float">
            <text:p>2440,36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2440.36" calcext:value-type="float">
            <text:p>2440,3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440.36" calcext:value-type="float">
            <text:p>2440,36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2440.36" calcext:value-type="float">
            <text:p>2440,3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440.36" calcext:value-type="float">
            <text:p>2440,36</text:p>
          </table:table-cell>
          <table:table-cell table:number-columns-repeated="8"/>
        </table:table-row>
        <table:table-row table:style-name="ro10">
          <table:table-cell table:style-name="ce4" office:value-type="string" calcext:value-type="string">
            <text:p>  13.046.636/0001-16  ASSOCIAÇÃO DE PAIS E AMIGOS DOS EXCEPCIONAIS DE ARACAJU-APAE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656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6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00/2026</text:p>
          </table:table-cell>
          <table:table-cell table:style-name="ce2" office:value-type="float" office:value="1" calcext:value-type="float">
            <text:p>1</text:p>
          </table:table-cell>
          <table:table-cell table:number-columns-repeated="2" table:style-name="ce7" office:value-type="date" office:date-value="2026-07-21" calcext:value-type="date">
            <text:p>21/07/26</text:p>
          </table:table-cell>
          <table:table-cell table:number-columns-repeated="2" table:style-name="ce8" office:value-type="float" office:value="10000" calcext:value-type="float">
            <text:p>100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000" calcext:value-type="float">
            <text:p>10000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6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245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7-02" calcext:value-type="date">
            <text:p>02/07/26</text:p>
          </table:table-cell>
          <table:table-cell table:number-columns-repeated="2" table:style-name="ce8" office:value-type="float" office:value="18" calcext:value-type="float">
            <text:p>1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8" calcext:value-type="float">
            <text:p>18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0018" calcext:value-type="float">
            <text:p>1001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0018" calcext:value-type="float">
            <text:p>10018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0018" calcext:value-type="float">
            <text:p>1001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0018" calcext:value-type="float">
            <text:p>10018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11.254.307/0001-35  AUDIMEC - AUDITORES INDEPENDENTES S/S - EPP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626" xlink:type="simple">0000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693/2026</text:p>
          </table:table-cell>
          <table:table-cell table:style-name="ce2" office:value-type="float" office:value="229" calcext:value-type="float">
            <text:p>229</text:p>
          </table:table-cell>
          <table:table-cell table:style-name="ce7" office:value-type="date" office:date-value="2026-07-30" calcext:value-type="date">
            <text:p>30/07/26</text:p>
          </table:table-cell>
          <table:table-cell table:style-name="ce7" office:value-type="date" office:date-value="2026-07-17" calcext:value-type="date">
            <text:p>17/07/26</text:p>
          </table:table-cell>
          <table:table-cell table:number-columns-repeated="2" table:style-name="ce8" office:value-type="float" office:value="3166.66" calcext:value-type="float">
            <text:p>3166,6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166.66" calcext:value-type="float">
            <text:p>3166,66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3166.66" calcext:value-type="float">
            <text:p>3166,6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166.66" calcext:value-type="float">
            <text:p>3166,66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3166.66" calcext:value-type="float">
            <text:p>3166,6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166.66" calcext:value-type="float">
            <text:p>3166,66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19.798.549/0001-00  AUGE EQUIPAMENTOS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4001" xlink:type="simple">00031/2026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223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348/2026</text:p>
          </table:table-cell>
          <table:table-cell table:style-name="ce2" office:value-type="float" office:value="2758" calcext:value-type="float">
            <text:p>2758</text:p>
          </table:table-cell>
          <table:table-cell table:number-columns-repeated="2" table:style-name="ce7" office:value-type="date" office:date-value="2026-07-27" calcext:value-type="date">
            <text:p>27/07/26</text:p>
          </table:table-cell>
          <table:table-cell table:number-columns-repeated="2" table:style-name="ce8" office:value-type="float" office:value="83779.32" calcext:value-type="float">
            <text:p>83779,3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3779.32" calcext:value-type="float">
            <text:p>83779,32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04" xlink:type="simple">00038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198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581/2026</text:p>
          </table:table-cell>
          <table:table-cell table:style-name="ce2" office:value-type="float" office:value="631" calcext:value-type="float">
            <text:p>631</text:p>
          </table:table-cell>
          <table:table-cell table:number-columns-repeated="2" table:style-name="ce7" office:value-type="date" office:date-value="2026-07-01" calcext:value-type="date">
            <text:p>01/07/26</text:p>
          </table:table-cell>
          <table:table-cell table:number-columns-repeated="2" table:style-name="ce8" office:value-type="float" office:value="132184.47" calcext:value-type="float">
            <text:p>132184,4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32184.47" calcext:value-type="float">
            <text:p>132184,47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2" table:style-name="ce3" office:value-type="float" office:value="215963.79" calcext:value-type="float">
            <text:p>215963,7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15963.79" calcext:value-type="float">
            <text:p>215963,79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215963.79" calcext:value-type="float">
            <text:p>215963,7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15963.79" calcext:value-type="float">
            <text:p>215963,79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14.774.075/0001-34  AVISO URGENTE TECNOLOGIA E INFORMAÇÃO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397" xlink:type="simple">00108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4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079/2026</text:p>
          </table:table-cell>
          <table:table-cell table:style-name="ce2" office:value-type="float" office:value="25751" calcext:value-type="float">
            <text:p>25751</text:p>
          </table:table-cell>
          <table:table-cell table:style-name="ce7" office:value-type="date" office:date-value="2026-07-16" calcext:value-type="date">
            <text:p>16/07/26</text:p>
          </table:table-cell>
          <table:table-cell table:style-name="ce7" office:value-type="date" office:date-value="2026-07-15" calcext:value-type="date">
            <text:p>15/07/26</text:p>
          </table:table-cell>
          <table:table-cell table:number-columns-repeated="2" table:style-name="ce8" office:value-type="float" office:value="275.68" calcext:value-type="float">
            <text:p>275,6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75.68" calcext:value-type="float">
            <text:p>275,68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275.68" calcext:value-type="float">
            <text:p>275,6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75.68" calcext:value-type="float">
            <text:p>275,68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275.68" calcext:value-type="float">
            <text:p>275,6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75.68" calcext:value-type="float">
            <text:p>275,68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00.000.000/0001-91  BANCO DO BRASIL S/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2406" xlink:type="simple">00117/2022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5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760/2026</text:p>
          </table:table-cell>
          <table:table-cell table:style-name="ce2" office:value-type="float" office:value="201" calcext:value-type="float">
            <text:p>201</text:p>
          </table:table-cell>
          <table:table-cell table:number-columns-repeated="2" table:style-name="ce7" office:value-type="date" office:date-value="2026-07-06" calcext:value-type="date">
            <text:p>06/07/26</text:p>
          </table:table-cell>
          <table:table-cell table:number-columns-repeated="2" table:style-name="ce8" office:value-type="float" office:value="1089.64" calcext:value-type="float">
            <text:p>1089,6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89.64" calcext:value-type="float">
            <text:p>1089,64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089.64" calcext:value-type="float">
            <text:p>1089,6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089.64" calcext:value-type="float">
            <text:p>1089,64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089.64" calcext:value-type="float">
            <text:p>1089,6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089.64" calcext:value-type="float">
            <text:p>1089,64</text:p>
          </table:table-cell>
          <table:table-cell table:number-columns-repeated="8"/>
        </table:table-row>
        <table:table-row table:style-name="ro9">
          <table:table-cell table:style-name="ce4" office:value-type="string" calcext:value-type="string">
            <text:p>  00.000.000/5103-94  BANCO DO BRASIL S/A SETOR PÚBLICO ARACAJU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32369" xlink:type="simple">00101/2022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4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47/2026</text:p>
          </table:table-cell>
          <table:table-cell table:style-name="ce2" office:value-type="float" office:value="2.6302790006122E+018" calcext:value-type="float">
            <text:p>2,6302790006122E+018</text:p>
          </table:table-cell>
          <table:table-cell table:style-name="ce7" office:value-type="date" office:date-value="2026-07-30" calcext:value-type="date">
            <text:p>30/07/26</text:p>
          </table:table-cell>
          <table:table-cell table:style-name="ce7" office:value-type="date" office:date-value="2026-07-21" calcext:value-type="date">
            <text:p>21/07/26</text:p>
          </table:table-cell>
          <table:table-cell table:number-columns-repeated="2" table:style-name="ce8" office:value-type="float" office:value="67.5" calcext:value-type="float">
            <text:p>67,5</text:p>
          </table:table-cell>
          <table:table-cell table:style-name="ce8" office:value-type="float" office:value="-67.5" calcext:value-type="float">
            <text:p>-67,5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32369" xlink:type="simple">00101/2022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4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68/2026</text:p>
          </table:table-cell>
          <table:table-cell table:style-name="ce2" office:value-type="float" office:value="121293" calcext:value-type="float">
            <text:p>121293</text:p>
          </table:table-cell>
          <table:table-cell table:style-name="ce7" office:value-type="date" office:date-value="2026-07-31" calcext:value-type="date">
            <text:p>31/07/26</text:p>
          </table:table-cell>
          <table:table-cell table:style-name="ce7" office:value-type="date" office:date-value="2026-07-21" calcext:value-type="date">
            <text:p>21/07/26</text:p>
          </table:table-cell>
          <table:table-cell table:number-columns-repeated="2" table:style-name="ce8" office:value-type="float" office:value="35.52" calcext:value-type="float">
            <text:p>35,52</text:p>
          </table:table-cell>
          <table:table-cell table:style-name="ce8" office:value-type="float" office:value="-35.52" calcext:value-type="float">
            <text:p>-35,52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03.02" calcext:value-type="float">
            <text:p>103,02</text:p>
          </table:table-cell>
          <table:table-cell table:style-name="ce3" office:value-type="float" office:value="-103.02" calcext:value-type="float">
            <text:p>-103,02</text:p>
          </table:table-cell>
          <table:table-cell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03.02" calcext:value-type="float">
            <text:p>103,02</text:p>
          </table:table-cell>
          <table:table-cell table:style-name="ce3" office:value-type="float" office:value="-103.02" calcext:value-type="float">
            <text:p>-103,02</text:p>
          </table:table-cell>
          <table:table-cell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13.009.717/0001-46  BANCO DO ESTADO DE SERGIPE S/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981" xlink:type="simple">00012/2026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4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082/2026</text:p>
          </table:table-cell>
          <table:table-cell table:style-name="ce2" office:value-type="float" office:value="2.6302790006122E+018" calcext:value-type="float">
            <text:p>2,6302790006122E+018</text:p>
          </table:table-cell>
          <table:table-cell table:style-name="ce7" office:value-type="date" office:date-value="2026-07-30" calcext:value-type="date">
            <text:p>30/07/26</text:p>
          </table:table-cell>
          <table:table-cell table:style-name="ce7" office:value-type="date" office:date-value="2026-07-21" calcext:value-type="date">
            <text:p>21/07/26</text:p>
          </table:table-cell>
          <table:table-cell table:number-columns-repeated="2" table:style-name="ce8" office:value-type="float" office:value="432.6" calcext:value-type="float">
            <text:p>432,6</text:p>
          </table:table-cell>
          <table:table-cell table:style-name="ce8" office:value-type="float" office:value="-432.6" calcext:value-type="float">
            <text:p>-432,6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6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246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7-02" calcext:value-type="date">
            <text:p>02/07/26</text:p>
          </table:table-cell>
          <table:table-cell table:number-columns-repeated="2" table:style-name="ce8" office:value-type="float" office:value="111361.27" calcext:value-type="float">
            <text:p>111361,2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1361.27" calcext:value-type="float">
            <text:p>111361,27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11793.87" calcext:value-type="float">
            <text:p>111793,87</text:p>
          </table:table-cell>
          <table:table-cell table:style-name="ce3" office:value-type="float" office:value="-432.6" calcext:value-type="float">
            <text:p>-432,6</text:p>
          </table:table-cell>
          <table:table-cell table:style-name="ce3" office:value-type="float" office:value="111361.27" calcext:value-type="float">
            <text:p>111361,27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11793.87" calcext:value-type="float">
            <text:p>111793,87</text:p>
          </table:table-cell>
          <table:table-cell table:style-name="ce3" office:value-type="float" office:value="-432.6" calcext:value-type="float">
            <text:p>-432,6</text:p>
          </table:table-cell>
          <table:table-cell table:style-name="ce3" office:value-type="float" office:value="111361.27" calcext:value-type="float">
            <text:p>111361,27</text:p>
          </table:table-cell>
          <table:table-cell table:number-columns-repeated="8"/>
        </table:table-row>
        <table:table-row table:style-name="ro9">
          <table:table-cell table:style-name="ce4" office:value-type="string" calcext:value-type="string">
            <text:p>  07.237.373/0005-53  BANCO DO NORDESTE DO BRASIL S/A - BNB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158" xlink:type="simple">S/C</text:a></text:p>
          </table:table-cell>
          <table:table-cell office:value-type="string" calcext:value-type="string">
            <text:p>300.08 - EMPRESTIMOS E PARCELAMENTOS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212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02/2026</text:p>
          </table:table-cell>
          <table:table-cell table:style-name="ce2" office:value-type="float" office:value="20" calcext:value-type="float">
            <text:p>20</text:p>
          </table:table-cell>
          <table:table-cell table:number-columns-repeated="2" table:style-name="ce7" office:value-type="date" office:date-value="2026-07-15" calcext:value-type="date">
            <text:p>15/07/26</text:p>
          </table:table-cell>
          <table:table-cell table:number-columns-repeated="2" table:style-name="ce8" office:value-type="float" office:value="1477051.77" calcext:value-type="float">
            <text:p>1477051,7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477051.77" calcext:value-type="float">
            <text:p>1477051,77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159" xlink:type="simple">S/C</text:a></text:p>
          </table:table-cell>
          <table:table-cell office:value-type="string" calcext:value-type="string">
            <text:p>300.08 - EMPRESTIMOS E PARCELAMENTOS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212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03/2026</text:p>
          </table:table-cell>
          <table:table-cell table:style-name="ce2" office:value-type="float" office:value="10" calcext:value-type="float">
            <text:p>10</text:p>
          </table:table-cell>
          <table:table-cell table:number-columns-repeated="2" table:style-name="ce7" office:value-type="date" office:date-value="2026-07-15" calcext:value-type="date">
            <text:p>15/07/26</text:p>
          </table:table-cell>
          <table:table-cell table:number-columns-repeated="2" table:style-name="ce8" office:value-type="float" office:value="945305.22" calcext:value-type="float">
            <text:p>945305,2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45305.22" calcext:value-type="float">
            <text:p>945305,22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2" table:style-name="ce3" office:value-type="float" office:value="2422356.99" calcext:value-type="float">
            <text:p>2422356,9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422356.99" calcext:value-type="float">
            <text:p>2422356,99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2422356.99" calcext:value-type="float">
            <text:p>2422356,9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422356.99" calcext:value-type="float">
            <text:p>2422356,99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90.400.888/0001-42  BANCO SANTANDER BRASIL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155" xlink:type="simple">S/C</text:a></text:p>
          </table:table-cell>
          <table:table-cell office:value-type="string" calcext:value-type="string">
            <text:p>300.08 - EMPRESTIMOS E PARCELAMENTOS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213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58/2026</text:p>
          </table:table-cell>
          <table:table-cell table:style-name="ce2" office:value-type="float" office:value="22" calcext:value-type="float">
            <text:p>22</text:p>
          </table:table-cell>
          <table:table-cell table:number-columns-repeated="2" table:style-name="ce7" office:value-type="date" office:date-value="2026-07-15" calcext:value-type="date">
            <text:p>15/07/26</text:p>
          </table:table-cell>
          <table:table-cell table:number-columns-repeated="2" table:style-name="ce8" office:value-type="float" office:value="3364460.16" calcext:value-type="float">
            <text:p>3364460,1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364460.16" calcext:value-type="float">
            <text:p>3364460,16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2" table:style-name="ce3" office:value-type="float" office:value="3364460.16" calcext:value-type="float">
            <text:p>3364460,1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364460.16" calcext:value-type="float">
            <text:p>3364460,16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3364460.16" calcext:value-type="float">
            <text:p>3364460,1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364460.16" calcext:value-type="float">
            <text:p>3364460,16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23.647.365/0007-01  BAUMINAS QUIMICA N/NE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990" xlink:type="simple">00028/2026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5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476/2026</text:p>
          </table:table-cell>
          <table:table-cell table:style-name="ce2" office:value-type="float" office:value="68714" calcext:value-type="float">
            <text:p>68714</text:p>
          </table:table-cell>
          <table:table-cell table:number-columns-repeated="2" table:style-name="ce7" office:value-type="date" office:date-value="2026-07-29" calcext:value-type="date">
            <text:p>29/07/26</text:p>
          </table:table-cell>
          <table:table-cell table:number-columns-repeated="2" table:style-name="ce8" office:value-type="float" office:value="40221.75" calcext:value-type="float">
            <text:p>40221,7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0221.75" calcext:value-type="float">
            <text:p>40221,75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5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445/2026 (R)</text:p>
          </table:table-cell>
          <table:table-cell table:style-name="ce2" office:value-type="float" office:value="68866" calcext:value-type="float">
            <text:p>68866</text:p>
          </table:table-cell>
          <table:table-cell table:number-columns-repeated="2" table:style-name="ce7" office:value-type="date" office:date-value="2026-07-29" calcext:value-type="date">
            <text:p>29/07/26</text:p>
          </table:table-cell>
          <table:table-cell table:number-columns-repeated="2" table:style-name="ce8" office:value-type="float" office:value="4815.24" calcext:value-type="float">
            <text:p>4815,2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815.24" calcext:value-type="float">
            <text:p>4815,24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990" xlink:type="simple">00028/2026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0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390/2026</text:p>
          </table:table-cell>
          <table:table-cell table:style-name="ce2" office:value-type="float" office:value="68764" calcext:value-type="float">
            <text:p>68764</text:p>
          </table:table-cell>
          <table:table-cell table:style-name="ce7" office:value-type="date" office:date-value="2026-07-23" calcext:value-type="date">
            <text:p>23/07/26</text:p>
          </table:table-cell>
          <table:table-cell table:style-name="ce7" office:value-type="date" office:date-value="2026-07-24" calcext:value-type="date">
            <text:p>24/07/26</text:p>
          </table:table-cell>
          <table:table-cell table:number-columns-repeated="2" table:style-name="ce8" office:value-type="float" office:value="89803.29" calcext:value-type="float">
            <text:p>89803,2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9803.29" calcext:value-type="float">
            <text:p>89803,29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990" xlink:type="simple">00028/2026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6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733/2026</text:p>
          </table:table-cell>
          <table:table-cell table:style-name="ce2" office:value-type="float" office:value="68523" calcext:value-type="float">
            <text:p>68523</text:p>
          </table:table-cell>
          <table:table-cell table:style-name="ce7" office:value-type="date" office:date-value="2026-07-03" calcext:value-type="date">
            <text:p>03/07/26</text:p>
          </table:table-cell>
          <table:table-cell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34757.67" calcext:value-type="float">
            <text:p>34757,6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4757.67" calcext:value-type="float">
            <text:p>34757,67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990" xlink:type="simple">00028/2026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6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738/2026</text:p>
          </table:table-cell>
          <table:table-cell table:style-name="ce2" office:value-type="float" office:value="68514" calcext:value-type="float">
            <text:p>68514</text:p>
          </table:table-cell>
          <table:table-cell table:style-name="ce7" office:value-type="date" office:date-value="2026-07-03" calcext:value-type="date">
            <text:p>03/07/26</text:p>
          </table:table-cell>
          <table:table-cell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40120.57" calcext:value-type="float">
            <text:p>40120,5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0120.57" calcext:value-type="float">
            <text:p>40120,57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990" xlink:type="simple">00028/2026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6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742/2026</text:p>
          </table:table-cell>
          <table:table-cell table:style-name="ce2" office:value-type="float" office:value="68540" calcext:value-type="float">
            <text:p>68540</text:p>
          </table:table-cell>
          <table:table-cell table:style-name="ce7" office:value-type="date" office:date-value="2026-07-03" calcext:value-type="date">
            <text:p>03/07/26</text:p>
          </table:table-cell>
          <table:table-cell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66631.51" calcext:value-type="float">
            <text:p>66631,5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6631.51" calcext:value-type="float">
            <text:p>66631,51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990" xlink:type="simple">00028/2026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6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747/2026</text:p>
          </table:table-cell>
          <table:table-cell table:style-name="ce2" office:value-type="float" office:value="68519" calcext:value-type="float">
            <text:p>68519</text:p>
          </table:table-cell>
          <table:table-cell table:style-name="ce7" office:value-type="date" office:date-value="2026-07-03" calcext:value-type="date">
            <text:p>03/07/26</text:p>
          </table:table-cell>
          <table:table-cell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37464.41" calcext:value-type="float">
            <text:p>37464,4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7464.41" calcext:value-type="float">
            <text:p>37464,41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990" xlink:type="simple">00028/2026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6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755/2026</text:p>
          </table:table-cell>
          <table:table-cell table:style-name="ce2" office:value-type="float" office:value="68335" calcext:value-type="float">
            <text:p>68335</text:p>
          </table:table-cell>
          <table:table-cell table:style-name="ce7" office:value-type="date" office:date-value="2026-07-03" calcext:value-type="date">
            <text:p>03/07/26</text:p>
          </table:table-cell>
          <table:table-cell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16695.82" calcext:value-type="float">
            <text:p>16695,8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6695.82" calcext:value-type="float">
            <text:p>16695,82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990" xlink:type="simple">00028/2026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6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758/2026</text:p>
          </table:table-cell>
          <table:table-cell table:style-name="ce2" office:value-type="float" office:value="68053" calcext:value-type="float">
            <text:p>68053</text:p>
          </table:table-cell>
          <table:table-cell table:style-name="ce7" office:value-type="date" office:date-value="2026-07-03" calcext:value-type="date">
            <text:p>03/07/26</text:p>
          </table:table-cell>
          <table:table-cell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9865.71" calcext:value-type="float">
            <text:p>9865,7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865.71" calcext:value-type="float">
            <text:p>9865,71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6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759/2026</text:p>
          </table:table-cell>
          <table:table-cell table:style-name="ce2" office:value-type="float" office:value="67568" calcext:value-type="float">
            <text:p>67568</text:p>
          </table:table-cell>
          <table:table-cell table:style-name="ce7" office:value-type="date" office:date-value="2026-07-03" calcext:value-type="date">
            <text:p>03/07/26</text:p>
          </table:table-cell>
          <table:table-cell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3250" calcext:value-type="float">
            <text:p>325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250" calcext:value-type="float">
            <text:p>325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6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760/2026</text:p>
          </table:table-cell>
          <table:table-cell table:style-name="ce2" office:value-type="float" office:value="67571" calcext:value-type="float">
            <text:p>67571</text:p>
          </table:table-cell>
          <table:table-cell table:style-name="ce7" office:value-type="date" office:date-value="2026-07-03" calcext:value-type="date">
            <text:p>03/07/26</text:p>
          </table:table-cell>
          <table:table-cell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6500" calcext:value-type="float">
            <text:p>65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500" calcext:value-type="float">
            <text:p>650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628" xlink:type="simple">00008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6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726/2026</text:p>
          </table:table-cell>
          <table:table-cell table:style-name="ce2" office:value-type="float" office:value="67786" calcext:value-type="float">
            <text:p>67786</text:p>
          </table:table-cell>
          <table:table-cell table:style-name="ce7" office:value-type="date" office:date-value="2026-07-03" calcext:value-type="date">
            <text:p>03/07/26</text:p>
          </table:table-cell>
          <table:table-cell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11160" calcext:value-type="float">
            <text:p>1116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160" calcext:value-type="float">
            <text:p>1116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990" xlink:type="simple">00028/2026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6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775/2026</text:p>
          </table:table-cell>
          <table:table-cell table:style-name="ce2" office:value-type="float" office:value="68588" calcext:value-type="float">
            <text:p>68588</text:p>
          </table:table-cell>
          <table:table-cell table:style-name="ce7" office:value-type="date" office:date-value="2026-07-08" calcext:value-type="date">
            <text:p>08/07/26</text:p>
          </table:table-cell>
          <table:table-cell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62280.48" calcext:value-type="float">
            <text:p>62280,4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2280.48" calcext:value-type="float">
            <text:p>62280,48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990" xlink:type="simple">00028/2026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6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813/2026</text:p>
          </table:table-cell>
          <table:table-cell table:style-name="ce2" office:value-type="float" office:value="68634" calcext:value-type="float">
            <text:p>68634</text:p>
          </table:table-cell>
          <table:table-cell table:style-name="ce7" office:value-type="date" office:date-value="2026-07-09" calcext:value-type="date">
            <text:p>09/07/26</text:p>
          </table:table-cell>
          <table:table-cell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87501.29" calcext:value-type="float">
            <text:p>87501,2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7501.29" calcext:value-type="float">
            <text:p>87501,29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990" xlink:type="simple">00028/2026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6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832/2026</text:p>
          </table:table-cell>
          <table:table-cell table:style-name="ce2" office:value-type="float" office:value="68566" calcext:value-type="float">
            <text:p>68566</text:p>
          </table:table-cell>
          <table:table-cell table:style-name="ce7" office:value-type="date" office:date-value="2026-07-09" calcext:value-type="date">
            <text:p>09/07/26</text:p>
          </table:table-cell>
          <table:table-cell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6551.85" calcext:value-type="float">
            <text:p>6551,8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551.85" calcext:value-type="float">
            <text:p>6551,85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990" xlink:type="simple">00028/2026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6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946/2026</text:p>
          </table:table-cell>
          <table:table-cell table:style-name="ce2" office:value-type="float" office:value="67936" calcext:value-type="float">
            <text:p>67936</text:p>
          </table:table-cell>
          <table:table-cell table:style-name="ce7" office:value-type="date" office:date-value="2026-07-10" calcext:value-type="date">
            <text:p>10/07/26</text:p>
          </table:table-cell>
          <table:table-cell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3339.16" calcext:value-type="float">
            <text:p>3339,1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339.16" calcext:value-type="float">
            <text:p>3339,16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990" xlink:type="simple">00028/2026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6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978/2026</text:p>
          </table:table-cell>
          <table:table-cell table:style-name="ce2" office:value-type="float" office:value="68653" calcext:value-type="float">
            <text:p>68653</text:p>
          </table:table-cell>
          <table:table-cell table:style-name="ce7" office:value-type="date" office:date-value="2026-07-10" calcext:value-type="date">
            <text:p>10/07/26</text:p>
          </table:table-cell>
          <table:table-cell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28737.05" calcext:value-type="float">
            <text:p>28737,0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8737.05" calcext:value-type="float">
            <text:p>28737,05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990" xlink:type="simple">00028/2026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6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087/2026</text:p>
          </table:table-cell>
          <table:table-cell table:style-name="ce2" office:value-type="float" office:value="68465" calcext:value-type="float">
            <text:p>68465</text:p>
          </table:table-cell>
          <table:table-cell table:style-name="ce7" office:value-type="date" office:date-value="2026-07-10" calcext:value-type="date">
            <text:p>10/07/26</text:p>
          </table:table-cell>
          <table:table-cell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35061.23" calcext:value-type="float">
            <text:p>35061,2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5061.23" calcext:value-type="float">
            <text:p>35061,23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990" xlink:type="simple">00028/2026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6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120/2026</text:p>
          </table:table-cell>
          <table:table-cell table:style-name="ce2" office:value-type="float" office:value="68547" calcext:value-type="float">
            <text:p>68547</text:p>
          </table:table-cell>
          <table:table-cell table:style-name="ce7" office:value-type="date" office:date-value="2026-07-10" calcext:value-type="date">
            <text:p>10/07/26</text:p>
          </table:table-cell>
          <table:table-cell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39690.52" calcext:value-type="float">
            <text:p>39690,5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9690.52" calcext:value-type="float">
            <text:p>39690,52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628" xlink:type="simple">00008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6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965/2026</text:p>
          </table:table-cell>
          <table:table-cell table:style-name="ce2" office:value-type="float" office:value="67944" calcext:value-type="float">
            <text:p>67944</text:p>
          </table:table-cell>
          <table:table-cell table:style-name="ce7" office:value-type="date" office:date-value="2026-07-10" calcext:value-type="date">
            <text:p>10/07/26</text:p>
          </table:table-cell>
          <table:table-cell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21600" calcext:value-type="float">
            <text:p>216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1600" calcext:value-type="float">
            <text:p>2160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990" xlink:type="simple">00028/2026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6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093/2026</text:p>
          </table:table-cell>
          <table:table-cell table:style-name="ce2" office:value-type="float" office:value="68577" calcext:value-type="float">
            <text:p>68577</text:p>
          </table:table-cell>
          <table:table-cell table:style-name="ce7" office:value-type="date" office:date-value="2026-07-13" calcext:value-type="date">
            <text:p>13/07/26</text:p>
          </table:table-cell>
          <table:table-cell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37439.12" calcext:value-type="float">
            <text:p>37439,1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7439.12" calcext:value-type="float">
            <text:p>37439,12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990" xlink:type="simple">00028/2026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6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262/2026</text:p>
          </table:table-cell>
          <table:table-cell table:style-name="ce2" office:value-type="float" office:value="68709" calcext:value-type="float">
            <text:p>68709</text:p>
          </table:table-cell>
          <table:table-cell table:style-name="ce7" office:value-type="date" office:date-value="2026-07-17" calcext:value-type="date">
            <text:p>17/07/26</text:p>
          </table:table-cell>
          <table:table-cell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89120.27" calcext:value-type="float">
            <text:p>89120,2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9120.27" calcext:value-type="float">
            <text:p>89120,27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6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843/2026</text:p>
          </table:table-cell>
          <table:table-cell table:style-name="ce2" office:value-type="float" office:value="67583" calcext:value-type="float">
            <text:p>67583</text:p>
          </table:table-cell>
          <table:table-cell table:style-name="ce7" office:value-type="date" office:date-value="2026-06-30" calcext:value-type="date">
            <text:p>30/06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77050" calcext:value-type="float">
            <text:p>7705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7050" calcext:value-type="float">
            <text:p>7705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6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854/2026</text:p>
          </table:table-cell>
          <table:table-cell table:style-name="ce2" office:value-type="float" office:value="67584" calcext:value-type="float">
            <text:p>67584</text:p>
          </table:table-cell>
          <table:table-cell table:style-name="ce7" office:value-type="date" office:date-value="2026-06-30" calcext:value-type="date">
            <text:p>30/06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65575" calcext:value-type="float">
            <text:p>6557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5575" calcext:value-type="float">
            <text:p>65575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6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855/2026</text:p>
          </table:table-cell>
          <table:table-cell table:style-name="ce2" office:value-type="float" office:value="67585" calcext:value-type="float">
            <text:p>67585</text:p>
          </table:table-cell>
          <table:table-cell table:style-name="ce7" office:value-type="date" office:date-value="2026-06-30" calcext:value-type="date">
            <text:p>30/06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42375" calcext:value-type="float">
            <text:p>4237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2375" calcext:value-type="float">
            <text:p>42375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6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869/2026</text:p>
          </table:table-cell>
          <table:table-cell table:style-name="ce2" office:value-type="float" office:value="67586" calcext:value-type="float">
            <text:p>67586</text:p>
          </table:table-cell>
          <table:table-cell table:style-name="ce7" office:value-type="date" office:date-value="2026-06-30" calcext:value-type="date">
            <text:p>30/06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42150" calcext:value-type="float">
            <text:p>4215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2150" calcext:value-type="float">
            <text:p>4215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6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885/2026</text:p>
          </table:table-cell>
          <table:table-cell table:style-name="ce2" office:value-type="float" office:value="67588" calcext:value-type="float">
            <text:p>67588</text:p>
          </table:table-cell>
          <table:table-cell table:style-name="ce7" office:value-type="date" office:date-value="2026-06-30" calcext:value-type="date">
            <text:p>30/06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39350" calcext:value-type="float">
            <text:p>3935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9350" calcext:value-type="float">
            <text:p>3935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6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888/2026</text:p>
          </table:table-cell>
          <table:table-cell table:style-name="ce2" office:value-type="float" office:value="67589" calcext:value-type="float">
            <text:p>67589</text:p>
          </table:table-cell>
          <table:table-cell table:style-name="ce7" office:value-type="date" office:date-value="2026-06-30" calcext:value-type="date">
            <text:p>30/06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65425" calcext:value-type="float">
            <text:p>6542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5425" calcext:value-type="float">
            <text:p>65425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990" xlink:type="simple">00028/2026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1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462/2026</text:p>
          </table:table-cell>
          <table:table-cell table:style-name="ce2" office:value-type="float" office:value="68491" calcext:value-type="float">
            <text:p>68491</text:p>
          </table:table-cell>
          <table:table-cell table:style-name="ce7" office:value-type="date" office:date-value="2026-06-26" calcext:value-type="date">
            <text:p>26/06/26</text:p>
          </table:table-cell>
          <table:table-cell table:style-name="ce7" office:value-type="date" office:date-value="2026-07-03" calcext:value-type="date">
            <text:p>03/07/26</text:p>
          </table:table-cell>
          <table:table-cell table:number-columns-repeated="2" table:style-name="ce8" office:value-type="float" office:value="33695.2" calcext:value-type="float">
            <text:p>33695,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3695.2" calcext:value-type="float">
            <text:p>33695,2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990" xlink:type="simple">00028/2026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1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516/2026</text:p>
          </table:table-cell>
          <table:table-cell table:style-name="ce2" office:value-type="float" office:value="68428" calcext:value-type="float">
            <text:p>68428</text:p>
          </table:table-cell>
          <table:table-cell table:style-name="ce7" office:value-type="date" office:date-value="2026-06-26" calcext:value-type="date">
            <text:p>26/06/26</text:p>
          </table:table-cell>
          <table:table-cell table:style-name="ce7" office:value-type="date" office:date-value="2026-07-03" calcext:value-type="date">
            <text:p>03/07/26</text:p>
          </table:table-cell>
          <table:table-cell table:number-columns-repeated="2" table:style-name="ce8" office:value-type="float" office:value="40171.16" calcext:value-type="float">
            <text:p>40171,1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0171.16" calcext:value-type="float">
            <text:p>40171,16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990" xlink:type="simple">00028/2026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1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517/2026</text:p>
          </table:table-cell>
          <table:table-cell table:style-name="ce2" office:value-type="float" office:value="68427" calcext:value-type="float">
            <text:p>68427</text:p>
          </table:table-cell>
          <table:table-cell table:style-name="ce7" office:value-type="date" office:date-value="2026-06-26" calcext:value-type="date">
            <text:p>26/06/26</text:p>
          </table:table-cell>
          <table:table-cell table:style-name="ce7" office:value-type="date" office:date-value="2026-07-03" calcext:value-type="date">
            <text:p>03/07/26</text:p>
          </table:table-cell>
          <table:table-cell table:number-columns-repeated="2" table:style-name="ce8" office:value-type="float" office:value="61622.76" calcext:value-type="float">
            <text:p>61622,7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1622.76" calcext:value-type="float">
            <text:p>61622,76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990" xlink:type="simple">00028/2026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1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518/2026</text:p>
          </table:table-cell>
          <table:table-cell table:style-name="ce2" office:value-type="float" office:value="68531" calcext:value-type="float">
            <text:p>68531</text:p>
          </table:table-cell>
          <table:table-cell table:style-name="ce7" office:value-type="date" office:date-value="2026-06-26" calcext:value-type="date">
            <text:p>26/06/26</text:p>
          </table:table-cell>
          <table:table-cell table:style-name="ce7" office:value-type="date" office:date-value="2026-07-03" calcext:value-type="date">
            <text:p>03/07/26</text:p>
          </table:table-cell>
          <table:table-cell table:number-columns-repeated="2" table:style-name="ce8" office:value-type="float" office:value="96102.16" calcext:value-type="float">
            <text:p>96102,1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6102.16" calcext:value-type="float">
            <text:p>96102,16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990" xlink:type="simple">00028/2026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1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519/2026</text:p>
          </table:table-cell>
          <table:table-cell table:style-name="ce2" office:value-type="float" office:value="68505" calcext:value-type="float">
            <text:p>68505</text:p>
          </table:table-cell>
          <table:table-cell table:style-name="ce7" office:value-type="date" office:date-value="2026-06-26" calcext:value-type="date">
            <text:p>26/06/26</text:p>
          </table:table-cell>
          <table:table-cell table:style-name="ce7" office:value-type="date" office:date-value="2026-07-03" calcext:value-type="date">
            <text:p>03/07/26</text:p>
          </table:table-cell>
          <table:table-cell table:number-columns-repeated="2" table:style-name="ce8" office:value-type="float" office:value="86615.9" calcext:value-type="float">
            <text:p>86615,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6615.9" calcext:value-type="float">
            <text:p>86615,9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990" xlink:type="simple">00028/2026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1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521/2026</text:p>
          </table:table-cell>
          <table:table-cell table:style-name="ce2" office:value-type="float" office:value="68521" calcext:value-type="float">
            <text:p>68521</text:p>
          </table:table-cell>
          <table:table-cell table:style-name="ce7" office:value-type="date" office:date-value="2026-06-26" calcext:value-type="date">
            <text:p>26/06/26</text:p>
          </table:table-cell>
          <table:table-cell table:style-name="ce7" office:value-type="date" office:date-value="2026-07-03" calcext:value-type="date">
            <text:p>03/07/26</text:p>
          </table:table-cell>
          <table:table-cell table:number-columns-repeated="2" table:style-name="ce8" office:value-type="float" office:value="85781.11" calcext:value-type="float">
            <text:p>85781,1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5781.11" calcext:value-type="float">
            <text:p>85781,11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508520.23" calcext:value-type="float">
            <text:p>1508520,2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508520.23" calcext:value-type="float">
            <text:p>1508520,23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508520.23" calcext:value-type="float">
            <text:p>1508520,2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508520.23" calcext:value-type="float">
            <text:p>1508520,23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18.929.415/0001-00  BK TELCOMUNICAÇÕES LTDA ME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472" xlink:type="simple">00137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5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784/2026</text:p>
          </table:table-cell>
          <table:table-cell table:style-name="ce2" office:value-type="float" office:value="435" calcext:value-type="float">
            <text:p>435</text:p>
          </table:table-cell>
          <table:table-cell table:number-columns-repeated="2" table:style-name="ce7" office:value-type="date" office:date-value="2026-07-31" calcext:value-type="date">
            <text:p>31/07/26</text:p>
          </table:table-cell>
          <table:table-cell table:number-columns-repeated="2" table:style-name="ce8" office:value-type="float" office:value="24917" calcext:value-type="float">
            <text:p>2491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917" calcext:value-type="float">
            <text:p>24917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2545" xlink:type="simple">00171/2022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5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642/2026</text:p>
          </table:table-cell>
          <table:table-cell table:style-name="ce2" office:value-type="float" office:value="433" calcext:value-type="float">
            <text:p>433</text:p>
          </table:table-cell>
          <table:table-cell table:number-columns-repeated="2" table:style-name="ce7" office:value-type="date" office:date-value="2026-07-31" calcext:value-type="date">
            <text:p>31/07/26</text:p>
          </table:table-cell>
          <table:table-cell table:number-columns-repeated="2" table:style-name="ce8" office:value-type="float" office:value="4500" calcext:value-type="float">
            <text:p>45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500" calcext:value-type="float">
            <text:p>450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2545" xlink:type="simple">00171/2022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5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628/2026</text:p>
          </table:table-cell>
          <table:table-cell table:style-name="ce2" office:value-type="float" office:value="316" calcext:value-type="float">
            <text:p>316</text:p>
          </table:table-cell>
          <table:table-cell table:number-columns-repeated="2" table:style-name="ce7" office:value-type="date" office:date-value="2026-07-31" calcext:value-type="date">
            <text:p>31/07/26</text:p>
          </table:table-cell>
          <table:table-cell table:style-name="ce8" office:value-type="float" office:value="16713.6" calcext:value-type="float">
            <text:p>16713,6</text:p>
          </table:table-cell>
          <table:table-cell table:style-name="ce8" office:value-type="float" office:value="15877.92" calcext:value-type="float">
            <text:p>15877,9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5877.92" calcext:value-type="float">
            <text:p>15877,92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2545" xlink:type="simple">00171/2022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4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638/2026 (R)</text:p>
          </table:table-cell>
          <table:table-cell table:style-name="ce2" office:value-type="float" office:value="317" calcext:value-type="float">
            <text:p>317</text:p>
          </table:table-cell>
          <table:table-cell table:number-columns-repeated="2" table:style-name="ce7" office:value-type="date" office:date-value="2026-07-30" calcext:value-type="date">
            <text:p>30/07/26</text:p>
          </table:table-cell>
          <table:table-cell table:style-name="ce8" office:value-type="float" office:value="2498.68" calcext:value-type="float">
            <text:p>2498,68</text:p>
          </table:table-cell>
          <table:table-cell table:style-name="ce8" office:value-type="float" office:value="2373.75" calcext:value-type="float">
            <text:p>2373,7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373.75" calcext:value-type="float">
            <text:p>2373,75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2545" xlink:type="simple">00171/2022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4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652/2026 (R)</text:p>
          </table:table-cell>
          <table:table-cell table:style-name="ce2" office:value-type="float" office:value="434" calcext:value-type="float">
            <text:p>434</text:p>
          </table:table-cell>
          <table:table-cell table:number-columns-repeated="2" table:style-name="ce7" office:value-type="date" office:date-value="2026-07-30" calcext:value-type="date">
            <text:p>30/07/26</text:p>
          </table:table-cell>
          <table:table-cell table:number-columns-repeated="2" table:style-name="ce8" office:value-type="float" office:value="672.75" calcext:value-type="float">
            <text:p>672,7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72.75" calcext:value-type="float">
            <text:p>672,75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472" xlink:type="simple">00137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4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785/2026 (R)</text:p>
          </table:table-cell>
          <table:table-cell table:style-name="ce2" office:value-type="float" office:value="437" calcext:value-type="float">
            <text:p>437</text:p>
          </table:table-cell>
          <table:table-cell table:number-columns-repeated="2" table:style-name="ce7" office:value-type="date" office:date-value="2026-07-30" calcext:value-type="date">
            <text:p>30/07/26</text:p>
          </table:table-cell>
          <table:table-cell table:number-columns-repeated="2" table:style-name="ce8" office:value-type="float" office:value="1278.24" calcext:value-type="float">
            <text:p>1278,2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278.24" calcext:value-type="float">
            <text:p>1278,24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472" xlink:type="simple">00137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98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676/2026</text:p>
          </table:table-cell>
          <table:table-cell table:style-name="ce2" office:value-type="float" office:value="394" calcext:value-type="float">
            <text:p>394</text:p>
          </table:table-cell>
          <table:table-cell table:number-columns-repeated="2" table:style-name="ce7" office:value-type="date" office:date-value="2026-07-01" calcext:value-type="date">
            <text:p>01/07/26</text:p>
          </table:table-cell>
          <table:table-cell table:number-columns-repeated="2" table:style-name="ce8" office:value-type="float" office:value="24836" calcext:value-type="float">
            <text:p>2483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836" calcext:value-type="float">
            <text:p>24836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2545" xlink:type="simple">00171/2022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98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680/2026</text:p>
          </table:table-cell>
          <table:table-cell table:style-name="ce2" office:value-type="float" office:value="396" calcext:value-type="float">
            <text:p>396</text:p>
          </table:table-cell>
          <table:table-cell table:number-columns-repeated="2" table:style-name="ce7" office:value-type="date" office:date-value="2026-07-01" calcext:value-type="date">
            <text:p>01/07/26</text:p>
          </table:table-cell>
          <table:table-cell table:number-columns-repeated="2" table:style-name="ce8" office:value-type="float" office:value="4500" calcext:value-type="float">
            <text:p>45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500" calcext:value-type="float">
            <text:p>450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2545" xlink:type="simple">00171/2022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98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682/2026</text:p>
          </table:table-cell>
          <table:table-cell table:style-name="ce2" office:value-type="float" office:value="262" calcext:value-type="float">
            <text:p>262</text:p>
          </table:table-cell>
          <table:table-cell table:number-columns-repeated="2" table:style-name="ce7" office:value-type="date" office:date-value="2026-07-01" calcext:value-type="date">
            <text:p>01/07/26</text:p>
          </table:table-cell>
          <table:table-cell table:style-name="ce8" office:value-type="float" office:value="16713.6" calcext:value-type="float">
            <text:p>16713,6</text:p>
          </table:table-cell>
          <table:table-cell table:style-name="ce8" office:value-type="float" office:value="15877.92" calcext:value-type="float">
            <text:p>15877,9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5877.92" calcext:value-type="float">
            <text:p>15877,92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96629.87" calcext:value-type="float">
            <text:p>96629,87</text:p>
          </table:table-cell>
          <table:table-cell table:style-name="ce3" office:value-type="float" office:value="94833.58" calcext:value-type="float">
            <text:p>94833,5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94833.58" calcext:value-type="float">
            <text:p>94833,58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96629.87" calcext:value-type="float">
            <text:p>96629,87</text:p>
          </table:table-cell>
          <table:table-cell table:style-name="ce3" office:value-type="float" office:value="94833.58" calcext:value-type="float">
            <text:p>94833,5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94833.58" calcext:value-type="float">
            <text:p>94833,58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51.990.695/0001-37  BRADESCO VIDA E PREVIDENCIA S.A.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6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241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7-02" calcext:value-type="date">
            <text:p>02/07/26</text:p>
          </table:table-cell>
          <table:table-cell table:number-columns-repeated="2" table:style-name="ce8" office:value-type="float" office:value="28.25" calcext:value-type="float">
            <text:p>28,25</text:p>
          </table:table-cell>
          <table:table-cell table:style-name="ce8" office:value-type="float" office:value="-1.41" calcext:value-type="float">
            <text:p>-1,41</text:p>
          </table:table-cell>
          <table:table-cell table:style-name="ce8" office:value-type="float" office:value="26.84" calcext:value-type="float">
            <text:p>26,84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28.25" calcext:value-type="float">
            <text:p>28,25</text:p>
          </table:table-cell>
          <table:table-cell table:style-name="ce3" office:value-type="float" office:value="-1.41" calcext:value-type="float">
            <text:p>-1,41</text:p>
          </table:table-cell>
          <table:table-cell table:style-name="ce3" office:value-type="float" office:value="26.84" calcext:value-type="float">
            <text:p>26,84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28.25" calcext:value-type="float">
            <text:p>28,25</text:p>
          </table:table-cell>
          <table:table-cell table:style-name="ce3" office:value-type="float" office:value="-1.41" calcext:value-type="float">
            <text:p>-1,41</text:p>
          </table:table-cell>
          <table:table-cell table:style-name="ce3" office:value-type="float" office:value="26.84" calcext:value-type="float">
            <text:p>26,84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04.595.502/0001-63  BRANDO SERVIÇOS E TRANSPORTES LTDA.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2747" xlink:type="simple">00074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7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27/2026</text:p>
          </table:table-cell>
          <table:table-cell table:style-name="ce2" office:value-type="float" office:value="525" calcext:value-type="float">
            <text:p>525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style-name="ce8" office:value-type="float" office:value="14040" calcext:value-type="float">
            <text:p>14040</text:p>
          </table:table-cell>
          <table:table-cell table:style-name="ce8" office:value-type="float" office:value="13338" calcext:value-type="float">
            <text:p>1333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3338" calcext:value-type="float">
            <text:p>13338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2747" xlink:type="simple">00074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7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29/2026</text:p>
          </table:table-cell>
          <table:table-cell table:style-name="ce2" office:value-type="float" office:value="12047" calcext:value-type="float">
            <text:p>12047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97584.84" calcext:value-type="float">
            <text:p>97584,8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7584.84" calcext:value-type="float">
            <text:p>97584,84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111624.84" calcext:value-type="float">
            <text:p>111624,84</text:p>
          </table:table-cell>
          <table:table-cell table:style-name="ce3" office:value-type="float" office:value="110922.84" calcext:value-type="float">
            <text:p>110922,8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10922.84" calcext:value-type="float">
            <text:p>110922,84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111624.84" calcext:value-type="float">
            <text:p>111624,84</text:p>
          </table:table-cell>
          <table:table-cell table:style-name="ce3" office:value-type="float" office:value="110922.84" calcext:value-type="float">
            <text:p>110922,8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10922.84" calcext:value-type="float">
            <text:p>110922,84</text:p>
          </table:table-cell>
          <table:table-cell table:number-columns-repeated="8"/>
        </table:table-row>
        <table:table-row table:style-name="ro2">
          <table:table-cell table:style-name="ce4" office:value-type="string" calcext:value-type="string">
            <text:p>  859.600.711-34  BRUNO NUNES SAD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07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93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343/2026</text:p>
          </table:table-cell>
          <table:table-cell table:style-name="ce2" office:value-type="float" office:value="7" calcext:value-type="float">
            <text:p>7</text:p>
          </table:table-cell>
          <table:table-cell table:number-columns-repeated="2" table:style-name="ce7" office:value-type="date" office:date-value="2026-07-01" calcext:value-type="date">
            <text:p>01/07/26</text:p>
          </table:table-cell>
          <table:table-cell table:number-columns-repeated="2" table:style-name="ce8" office:value-type="float" office:value="4880.72" calcext:value-type="float">
            <text:p>4880,7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880.72" calcext:value-type="float">
            <text:p>4880,72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4880.72" calcext:value-type="float">
            <text:p>4880,7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880.72" calcext:value-type="float">
            <text:p>4880,72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4880.72" calcext:value-type="float">
            <text:p>4880,7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880.72" calcext:value-type="float">
            <text:p>4880,72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45.547.342/0001-64  C A DOS SANTOS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LicitacaoCompromisso.jsp?chave=54042" xlink:type="simple">OD00502/2026</text:a></text:p>
          </table:table-cell>
          <table:table-cell office:value-type="string" calcext:value-type="string">
            <text:p>300.03 - MATERI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3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303/2026</text:p>
          </table:table-cell>
          <table:table-cell table:style-name="ce2" office:value-type="float" office:value="2252" calcext:value-type="float">
            <text:p>2252</text:p>
          </table:table-cell>
          <table:table-cell table:number-columns-repeated="2" table:style-name="ce7" office:value-type="date" office:date-value="2026-07-22" calcext:value-type="date">
            <text:p>22/07/26</text:p>
          </table:table-cell>
          <table:table-cell table:number-columns-repeated="2" table:style-name="ce8" office:value-type="float" office:value="27809.4" calcext:value-type="float">
            <text:p>27809,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7809.4" calcext:value-type="float">
            <text:p>27809,4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27809.4" calcext:value-type="float">
            <text:p>27809,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7809.4" calcext:value-type="float">
            <text:p>27809,4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27809.4" calcext:value-type="float">
            <text:p>27809,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7809.4" calcext:value-type="float">
            <text:p>27809,4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08.805.667/0001-73  C.A.S.T. LOCAÇÃO DE MAQUINAS E SERVIÇOS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29" xlink:type="simple">00055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7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454/2026</text:p>
          </table:table-cell>
          <table:table-cell table:style-name="ce2" office:value-type="float" office:value="9" calcext:value-type="float">
            <text:p>9</text:p>
          </table:table-cell>
          <table:table-cell table:style-name="ce7" office:value-type="date" office:date-value="2026-07-09" calcext:value-type="date">
            <text:p>09/07/26</text:p>
          </table:table-cell>
          <table:table-cell table:style-name="ce7" office:value-type="date" office:date-value="2026-07-15" calcext:value-type="date">
            <text:p>15/07/26</text:p>
          </table:table-cell>
          <table:table-cell table:style-name="ce8" office:value-type="float" office:value="37500" calcext:value-type="float">
            <text:p>37500</text:p>
          </table:table-cell>
          <table:table-cell table:style-name="ce8" office:value-type="float" office:value="36235.39" calcext:value-type="float">
            <text:p>36235,3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6235.39" calcext:value-type="float">
            <text:p>36235,3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29" xlink:type="simple">00055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7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474/2026 (R)</text:p>
          </table:table-cell>
          <table:table-cell table:style-name="ce2" office:value-type="float" office:value="10" calcext:value-type="float">
            <text:p>10</text:p>
          </table:table-cell>
          <table:table-cell table:style-name="ce7" office:value-type="date" office:date-value="2026-07-10" calcext:value-type="date">
            <text:p>10/07/26</text:p>
          </table:table-cell>
          <table:table-cell table:style-name="ce7" office:value-type="date" office:date-value="2026-07-15" calcext:value-type="date">
            <text:p>15/07/26</text:p>
          </table:table-cell>
          <table:table-cell table:style-name="ce8" office:value-type="float" office:value="52718.14" calcext:value-type="float">
            <text:p>52718,14</text:p>
          </table:table-cell>
          <table:table-cell table:style-name="ce8" office:value-type="float" office:value="50940.33" calcext:value-type="float">
            <text:p>50940,3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0940.33" calcext:value-type="float">
            <text:p>50940,33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90218.14" calcext:value-type="float">
            <text:p>90218,14</text:p>
          </table:table-cell>
          <table:table-cell table:style-name="ce3" office:value-type="float" office:value="87175.72" calcext:value-type="float">
            <text:p>87175,7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87175.72" calcext:value-type="float">
            <text:p>87175,72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90218.14" calcext:value-type="float">
            <text:p>90218,14</text:p>
          </table:table-cell>
          <table:table-cell table:style-name="ce3" office:value-type="float" office:value="87175.72" calcext:value-type="float">
            <text:p>87175,7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87175.72" calcext:value-type="float">
            <text:p>87175,72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45.591.678/0001-24  C2A2 HOLDING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4017" xlink:type="simple">00033/2026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8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67/2026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date" office:date-value="2026-07-14" calcext:value-type="date">
            <text:p>14/07/26</text:p>
          </table:table-cell>
          <table:table-cell table:style-name="ce7" office:value-type="date" office:date-value="2026-07-23" calcext:value-type="date">
            <text:p>23/07/26</text:p>
          </table:table-cell>
          <table:table-cell table:number-columns-repeated="2" table:style-name="ce8" office:value-type="float" office:value="2500" calcext:value-type="float">
            <text:p>25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500" calcext:value-type="float">
            <text:p>2500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2500" calcext:value-type="float">
            <text:p>250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500" calcext:value-type="float">
            <text:p>250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2500" calcext:value-type="float">
            <text:p>250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500" calcext:value-type="float">
            <text:p>2500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555.751.375-20  CACIA MARIA OLIVEIRA S DABOIT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6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972/2026</text:p>
          </table:table-cell>
          <table:table-cell office:value-type="string" calcext:value-type="string">
            <text:p>CH</text:p>
          </table:table-cell>
          <table:table-cell table:style-name="ce2" office:value-type="string" calcext:value-type="string">
            <text:p>05411/2026</text:p>
          </table:table-cell>
          <table:table-cell table:style-name="ce2" office:value-type="float" office:value="61072026" calcext:value-type="float">
            <text:p>61072026</text:p>
          </table:table-cell>
          <table:table-cell table:style-name="ce7" office:value-type="date" office:date-value="2026-07-10" calcext:value-type="date">
            <text:p>10/07/26</text:p>
          </table:table-cell>
          <table:table-cell table:style-name="ce7" office:value-type="date" office:date-value="2026-07-01" calcext:value-type="date">
            <text:p>01/07/26</text:p>
          </table:table-cell>
          <table:table-cell table:number-columns-repeated="2" table:style-name="ce8" office:value-type="float" office:value="64.28" calcext:value-type="float">
            <text:p>64,2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4.28" calcext:value-type="float">
            <text:p>64,28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64.28" calcext:value-type="float">
            <text:p>64,2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64.28" calcext:value-type="float">
            <text:p>64,28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64.28" calcext:value-type="float">
            <text:p>64,2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64.28" calcext:value-type="float">
            <text:p>64,28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00.360.305/2448-36  CAIXA ECONÔMICA FEDERAL - CEF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633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6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54/2026</text:p>
          </table:table-cell>
          <table:table-cell table:style-name="ce2" office:value-type="float" office:value="626620266" calcext:value-type="float">
            <text:p>626620266</text:p>
          </table:table-cell>
          <table:table-cell table:style-name="ce7" office:value-type="date" office:date-value="2026-07-08" calcext:value-type="date">
            <text:p>08/07/26</text:p>
          </table:table-cell>
          <table:table-cell table:style-name="ce7" office:value-type="date" office:date-value="2026-07-03" calcext:value-type="date">
            <text:p>03/07/26</text:p>
          </table:table-cell>
          <table:table-cell table:number-columns-repeated="2" table:style-name="ce8" office:value-type="float" office:value="42.49" calcext:value-type="float">
            <text:p>42,4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2.49" calcext:value-type="float">
            <text:p>42,49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42.49" calcext:value-type="float">
            <text:p>42,4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2.49" calcext:value-type="float">
            <text:p>42,49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42.49" calcext:value-type="float">
            <text:p>42,4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2.49" calcext:value-type="float">
            <text:p>42,49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03.034.433/0001-56  CAMARA DE COMERCIALIZAÇÃO DE ENERGIA ELÉTRIC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094" xlink:type="simple">S/C</text:a></text:p>
          </table:table-cell>
          <table:table-cell office:value-type="string" calcext:value-type="string">
            <text:p>300.04 - ENERGIA ELÉTRICA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7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287/2026</text:p>
          </table:table-cell>
          <table:table-cell table:style-name="ce2" office:value-type="float" office:value="62026" calcext:value-type="float">
            <text:p>62026</text:p>
          </table:table-cell>
          <table:table-cell table:number-columns-repeated="2" table:style-name="ce7" office:value-type="date" office:date-value="2026-07-27" calcext:value-type="date">
            <text:p>27/07/26</text:p>
          </table:table-cell>
          <table:table-cell table:number-columns-repeated="2" table:style-name="ce8" office:value-type="float" office:value="133551.06" calcext:value-type="float">
            <text:p>133551,0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33551.06" calcext:value-type="float">
            <text:p>133551,06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094" xlink:type="simple">S/C</text:a></text:p>
          </table:table-cell>
          <table:table-cell office:value-type="string" calcext:value-type="string">
            <text:p>300.04 - ENERGIA ELÉTRICA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9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746/2026</text:p>
          </table:table-cell>
          <table:table-cell table:style-name="ce2" office:value-type="float" office:value="996760271" calcext:value-type="float">
            <text:p>996760271</text:p>
          </table:table-cell>
          <table:table-cell table:style-name="ce7" office:value-type="date" office:date-value="2026-07-28" calcext:value-type="date">
            <text:p>28/07/26</text:p>
          </table:table-cell>
          <table:table-cell table:style-name="ce7" office:value-type="date" office:date-value="2026-07-24" calcext:value-type="date">
            <text:p>24/07/26</text:p>
          </table:table-cell>
          <table:table-cell table:number-columns-repeated="2" table:style-name="ce8" office:value-type="float" office:value="1738.43" calcext:value-type="float">
            <text:p>1738,4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738.43" calcext:value-type="float">
            <text:p>1738,43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094" xlink:type="simple">S/C</text:a></text:p>
          </table:table-cell>
          <table:table-cell office:value-type="string" calcext:value-type="string">
            <text:p>300.04 - ENERGIA ELÉTRICA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0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219/2026</text:p>
          </table:table-cell>
          <table:table-cell table:style-name="ce2" office:value-type="float" office:value="20266" calcext:value-type="float">
            <text:p>20266</text:p>
          </table:table-cell>
          <table:table-cell table:style-name="ce7" office:value-type="date" office:date-value="2026-07-21" calcext:value-type="date">
            <text:p>21/07/26</text:p>
          </table:table-cell>
          <table:table-cell table:style-name="ce7" office:value-type="date" office:date-value="2026-07-23" calcext:value-type="date">
            <text:p>23/07/26</text:p>
          </table:table-cell>
          <table:table-cell table:number-columns-repeated="2" table:style-name="ce8" office:value-type="float" office:value="29937.37" calcext:value-type="float">
            <text:p>29937,3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9937.37" calcext:value-type="float">
            <text:p>29937,37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094" xlink:type="simple">S/C</text:a></text:p>
          </table:table-cell>
          <table:table-cell office:value-type="string" calcext:value-type="string">
            <text:p>300.04 - ENERGIA ELÉTRICA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3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023/2026</text:p>
          </table:table-cell>
          <table:table-cell table:style-name="ce2" office:value-type="float" office:value="202606" calcext:value-type="float">
            <text:p>202606</text:p>
          </table:table-cell>
          <table:table-cell table:style-name="ce7" office:value-type="date" office:date-value="2026-07-17" calcext:value-type="date">
            <text:p>17/07/26</text:p>
          </table:table-cell>
          <table:table-cell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203387.59" calcext:value-type="float">
            <text:p>203387,5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03387.59" calcext:value-type="float">
            <text:p>203387,59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368614.45" calcext:value-type="float">
            <text:p>368614,4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68614.45" calcext:value-type="float">
            <text:p>368614,45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368614.45" calcext:value-type="float">
            <text:p>368614,4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68614.45" calcext:value-type="float">
            <text:p>368614,45</text:p>
          </table:table-cell>
          <table:table-cell table:number-columns-repeated="8"/>
        </table:table-row>
        <table:table-row table:style-name="ro9">
          <table:table-cell table:style-name="ce4" office:value-type="string" calcext:value-type="string">
            <text:p>  13.045.935/0001-36  CAMARA DE DIRIGENTES LOJISTAS DE ARACAJU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4004" xlink:type="simple">00018/2026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6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223/2026</text:p>
          </table:table-cell>
          <table:table-cell table:style-name="ce2" office:value-type="float" office:value="38143" calcext:value-type="float">
            <text:p>38143</text:p>
          </table:table-cell>
          <table:table-cell table:style-name="ce7" office:value-type="date" office:date-value="2026-07-25" calcext:value-type="date">
            <text:p>25/07/26</text:p>
          </table:table-cell>
          <table:table-cell table:style-name="ce7" office:value-type="date" office:date-value="2026-07-24" calcext:value-type="date">
            <text:p>24/07/26</text:p>
          </table:table-cell>
          <table:table-cell table:number-columns-repeated="2" table:style-name="ce8" office:value-type="float" office:value="5039.32" calcext:value-type="float">
            <text:p>5039,3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039.32" calcext:value-type="float">
            <text:p>5039,32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5039.32" calcext:value-type="float">
            <text:p>5039,3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5039.32" calcext:value-type="float">
            <text:p>5039,32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5039.32" calcext:value-type="float">
            <text:p>5039,3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5039.32" calcext:value-type="float">
            <text:p>5039,32</text:p>
          </table:table-cell>
          <table:table-cell table:number-columns-repeated="8"/>
        </table:table-row>
        <table:table-row table:style-name="ro9">
          <table:table-cell table:style-name="ce4" office:value-type="string" calcext:value-type="string">
            <text:p>  05.325.897/0001-47  CAMEL EMPREENDIMENTOS E CONSTRUÇÕES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2956" xlink:type="simple">00145/2023</text:a></text:p>
          </table:table-cell>
          <table:table-cell office:value-type="string" calcext:value-type="string">
            <text:p>400.02 - SISTEMAS DE ESGOTO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0211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391/2026</text:p>
          </table:table-cell>
          <table:table-cell table:style-name="ce2" office:value-type="float" office:value="797" calcext:value-type="float">
            <text:p>797</text:p>
          </table:table-cell>
          <table:table-cell table:style-name="ce7" office:value-type="date" office:date-value="2026-04-24" calcext:value-type="date">
            <text:p>24/04/26</text:p>
          </table:table-cell>
          <table:table-cell table:style-name="ce7" office:value-type="date" office:date-value="2026-07-13" calcext:value-type="date">
            <text:p>13/07/26</text:p>
          </table:table-cell>
          <table:table-cell table:style-name="ce8" office:value-type="float" office:value="148575.18" calcext:value-type="float">
            <text:p>148575,18</text:p>
          </table:table-cell>
          <table:table-cell table:style-name="ce8" office:value-type="float" office:value="132969.87" calcext:value-type="float">
            <text:p>132969,8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32969.87" calcext:value-type="float">
            <text:p>132969,87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style-name="ce3" office:value-type="float" office:value="148575.18" calcext:value-type="float">
            <text:p>148575,18</text:p>
          </table:table-cell>
          <table:table-cell table:style-name="ce3" office:value-type="float" office:value="132969.87" calcext:value-type="float">
            <text:p>132969,87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32969.87" calcext:value-type="float">
            <text:p>132969,87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148575.18" calcext:value-type="float">
            <text:p>148575,18</text:p>
          </table:table-cell>
          <table:table-cell table:style-name="ce3" office:value-type="float" office:value="132969.87" calcext:value-type="float">
            <text:p>132969,87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32969.87" calcext:value-type="float">
            <text:p>132969,87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044.137.745-90  CAMILLA ARAUJO COELHO OLIVEIR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300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5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88/2026</text:p>
          </table:table-cell>
          <table:table-cell table:style-name="ce2" office:value-type="float" office:value="9" calcext:value-type="float">
            <text:p>9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2440.36" calcext:value-type="float">
            <text:p>2440,3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40.36" calcext:value-type="float">
            <text:p>2440,36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2440.36" calcext:value-type="float">
            <text:p>2440,3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440.36" calcext:value-type="float">
            <text:p>2440,36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2440.36" calcext:value-type="float">
            <text:p>2440,3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440.36" calcext:value-type="float">
            <text:p>2440,36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08.602.745/0001-32  CAPEMISA SEGURADORA DE VIDA E PREVIDÊNCIA S/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6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242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7-02" calcext:value-type="date">
            <text:p>02/07/26</text:p>
          </table:table-cell>
          <table:table-cell table:number-columns-repeated="2" table:style-name="ce8" office:value-type="float" office:value="1901.89" calcext:value-type="float">
            <text:p>1901,89</text:p>
          </table:table-cell>
          <table:table-cell table:style-name="ce8" office:value-type="float" office:value="-95.09" calcext:value-type="float">
            <text:p>-95,09</text:p>
          </table:table-cell>
          <table:table-cell table:style-name="ce8" office:value-type="float" office:value="1806.8" calcext:value-type="float">
            <text:p>1806,8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901.89" calcext:value-type="float">
            <text:p>1901,89</text:p>
          </table:table-cell>
          <table:table-cell table:style-name="ce3" office:value-type="float" office:value="-95.09" calcext:value-type="float">
            <text:p>-95,09</text:p>
          </table:table-cell>
          <table:table-cell table:style-name="ce3" office:value-type="float" office:value="1806.8" calcext:value-type="float">
            <text:p>1806,8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901.89" calcext:value-type="float">
            <text:p>1901,89</text:p>
          </table:table-cell>
          <table:table-cell table:style-name="ce3" office:value-type="float" office:value="-95.09" calcext:value-type="float">
            <text:p>-95,09</text:p>
          </table:table-cell>
          <table:table-cell table:style-name="ce3" office:value-type="float" office:value="1806.8" calcext:value-type="float">
            <text:p>1806,8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01.233.260/0001-70  CARDOSO &amp; ADVOGADOS ASSOCIADOS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32337" xlink:type="simple">00090/2022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5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59/2026</text:p>
          </table:table-cell>
          <table:table-cell table:style-name="ce2" office:value-type="float" office:value="7" calcext:value-type="float">
            <text:p>7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style-name="ce8" office:value-type="float" office:value="17508.25" calcext:value-type="float">
            <text:p>17508,25</text:p>
          </table:table-cell>
          <table:table-cell table:style-name="ce8" office:value-type="float" office:value="16431.5" calcext:value-type="float">
            <text:p>16431,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6431.5" calcext:value-type="float">
            <text:p>16431,5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17508.25" calcext:value-type="float">
            <text:p>17508,25</text:p>
          </table:table-cell>
          <table:table-cell table:style-name="ce3" office:value-type="float" office:value="16431.5" calcext:value-type="float">
            <text:p>16431,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6431.5" calcext:value-type="float">
            <text:p>16431,5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17508.25" calcext:value-type="float">
            <text:p>17508,25</text:p>
          </table:table-cell>
          <table:table-cell table:style-name="ce3" office:value-type="float" office:value="16431.5" calcext:value-type="float">
            <text:p>16431,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6431.5" calcext:value-type="float">
            <text:p>16431,5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984.899.175-15  CARINE LEAO SANTAN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496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2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425/2026</text:p>
          </table:table-cell>
          <table:table-cell table:style-name="ce2" office:value-type="float" office:value="6" calcext:value-type="float">
            <text:p>6</text:p>
          </table:table-cell>
          <table:table-cell table:number-columns-repeated="2" table:style-name="ce7" office:value-type="date" office:date-value="2026-07-29" calcext:value-type="date">
            <text:p>29/07/26</text:p>
          </table:table-cell>
          <table:table-cell table:number-columns-repeated="2" table:style-name="ce8" office:value-type="float" office:value="2000" calcext:value-type="float">
            <text:p>20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000" calcext:value-type="float">
            <text:p>2000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340" xlink:type="simple">S/C</text:a></text:p>
          </table:table-cell>
          <table:table-cell office:value-type="string" calcext:value-type="string">
            <text:p>300.03 - MATERI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3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224/2026</text:p>
          </table:table-cell>
          <table:table-cell table:style-name="ce2" office:value-type="float" office:value="7" calcext:value-type="float">
            <text:p>7</text:p>
          </table:table-cell>
          <table:table-cell table:number-columns-repeated="2" table:style-name="ce7" office:value-type="date" office:date-value="2026-07-22" calcext:value-type="date">
            <text:p>22/07/26</text:p>
          </table:table-cell>
          <table:table-cell table:number-columns-repeated="2" table:style-name="ce8" office:value-type="float" office:value="1075" calcext:value-type="float">
            <text:p>107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75" calcext:value-type="float">
            <text:p>1075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1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688/2026</text:p>
          </table:table-cell>
          <table:table-cell table:style-name="ce2" office:value-type="float" office:value="132" calcext:value-type="float">
            <text:p>132</text:p>
          </table:table-cell>
          <table:table-cell table:number-columns-repeated="2" table:style-name="ce7" office:value-type="date" office:date-value="2026-07-07" calcext:value-type="date">
            <text:p>07/07/26</text:p>
          </table:table-cell>
          <table:table-cell table:number-columns-repeated="2" table:style-name="ce8" office:value-type="float" office:value="1110.4" calcext:value-type="float">
            <text:p>1110,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10.4" calcext:value-type="float">
            <text:p>1110,4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4185.4" calcext:value-type="float">
            <text:p>4185,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185.4" calcext:value-type="float">
            <text:p>4185,4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4185.4" calcext:value-type="float">
            <text:p>4185,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185.4" calcext:value-type="float">
            <text:p>4185,4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476.422.465-87  CARLOS EDUARDO DO NASCIMENTO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4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53/2026</text:p>
          </table:table-cell>
          <table:table-cell table:style-name="ce2" office:value-type="float" office:value="7" calcext:value-type="float">
            <text:p>7</text:p>
          </table:table-cell>
          <table:table-cell table:number-columns-repeated="2" table:style-name="ce7" office:value-type="date" office:date-value="2026-07-03" calcext:value-type="date">
            <text:p>03/07/26</text:p>
          </table:table-cell>
          <table:table-cell table:number-columns-repeated="2" table:style-name="ce8" office:value-type="float" office:value="1134.7" calcext:value-type="float">
            <text:p>1134,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34.7" calcext:value-type="float">
            <text:p>1134,7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134.7" calcext:value-type="float">
            <text:p>1134,7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134.7" calcext:value-type="float">
            <text:p>1134,7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134.7" calcext:value-type="float">
            <text:p>1134,7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134.7" calcext:value-type="float">
            <text:p>1134,7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661.828.835-53  CARLOS FERNANDES DE MELO NETO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070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93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339/2026</text:p>
          </table:table-cell>
          <table:table-cell table:style-name="ce2" office:value-type="float" office:value="7" calcext:value-type="float">
            <text:p>7</text:p>
          </table:table-cell>
          <table:table-cell table:number-columns-repeated="2" table:style-name="ce7" office:value-type="date" office:date-value="2026-07-01" calcext:value-type="date">
            <text:p>01/07/26</text:p>
          </table:table-cell>
          <table:table-cell table:number-columns-repeated="2" table:style-name="ce8" office:value-type="float" office:value="4880.72" calcext:value-type="float">
            <text:p>4880,7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880.72" calcext:value-type="float">
            <text:p>4880,72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4880.72" calcext:value-type="float">
            <text:p>4880,7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880.72" calcext:value-type="float">
            <text:p>4880,72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4880.72" calcext:value-type="float">
            <text:p>4880,7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880.72" calcext:value-type="float">
            <text:p>4880,72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61.600.839/0001-55  CENTRO DE INTEGRAÇÃO EMPRESA ESCOLA - CIEE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LicitacaoCompromisso.jsp?chave=54012" xlink:type="simple">00032/2026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0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659/2026</text:p>
          </table:table-cell>
          <table:table-cell table:style-name="ce2" office:value-type="float" office:value="1934180" calcext:value-type="float">
            <text:p>1934180</text:p>
          </table:table-cell>
          <table:table-cell table:style-name="ce7" office:value-type="date" office:date-value="2026-08-03" calcext:value-type="date">
            <text:p>03/08/26</text:p>
          </table:table-cell>
          <table:table-cell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5680.88" calcext:value-type="float">
            <text:p>5680,8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680.88" calcext:value-type="float">
            <text:p>5680,88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LicitacaoCompromisso.jsp?chave=54012" xlink:type="simple">00032/2026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0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989/2026</text:p>
          </table:table-cell>
          <table:table-cell table:style-name="ce2" office:value-type="float" office:value="1900594" calcext:value-type="float">
            <text:p>1900594</text:p>
          </table:table-cell>
          <table:table-cell table:style-name="ce7" office:value-type="date" office:date-value="2027-07-20" calcext:value-type="date">
            <text:p>20/07/27</text:p>
          </table:table-cell>
          <table:table-cell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47756.77" calcext:value-type="float">
            <text:p>47756,7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7756.77" calcext:value-type="float">
            <text:p>47756,77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53437.65" calcext:value-type="float">
            <text:p>53437,6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53437.65" calcext:value-type="float">
            <text:p>53437,65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53437.65" calcext:value-type="float">
            <text:p>53437,6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53437.65" calcext:value-type="float">
            <text:p>53437,65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13.107.842/0001-99  CERCOS COOP. DE ELETRIF. RURAL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074" xlink:type="simple">S/C</text:a></text:p>
          </table:table-cell>
          <table:table-cell office:value-type="string" calcext:value-type="string">
            <text:p>300.04 - ENERGIA ELÉTRICA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293/2026</text:p>
          </table:table-cell>
          <table:table-cell table:style-name="ce2" office:value-type="float" office:value="313286" calcext:value-type="float">
            <text:p>313286</text:p>
          </table:table-cell>
          <table:table-cell table:number-columns-repeated="2" table:style-name="ce7" office:value-type="date" office:date-value="2026-07-27" calcext:value-type="date">
            <text:p>27/07/26</text:p>
          </table:table-cell>
          <table:table-cell table:number-columns-repeated="2" table:style-name="ce8" office:value-type="float" office:value="40695.57" calcext:value-type="float">
            <text:p>40695,5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0695.57" calcext:value-type="float">
            <text:p>40695,57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40695.57" calcext:value-type="float">
            <text:p>40695,57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0695.57" calcext:value-type="float">
            <text:p>40695,57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40695.57" calcext:value-type="float">
            <text:p>40695,57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0695.57" calcext:value-type="float">
            <text:p>40695,57</text:p>
          </table:table-cell>
          <table:table-cell table:number-columns-repeated="8"/>
        </table:table-row>
        <table:table-row table:style-name="ro10">
          <table:table-cell table:style-name="ce4" office:value-type="string" calcext:value-type="string">
            <text:p>  13.158.985/0001-20  CLINICA DE MEDICINA NUCLEAR ENDOCRINOLOGIA E DIABETES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33" xlink:type="simple">00084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0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876/2026</text:p>
          </table:table-cell>
          <table:table-cell table:style-name="ce2" office:value-type="float" office:value="15443" calcext:value-type="float">
            <text:p>15443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style-name="ce8" office:value-type="float" office:value="133929.86" calcext:value-type="float">
            <text:p>133929,86</text:p>
          </table:table-cell>
          <table:table-cell table:style-name="ce8" office:value-type="float" office:value="118996.68" calcext:value-type="float">
            <text:p>118996,6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8996.68" calcext:value-type="float">
            <text:p>118996,68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133929.86" calcext:value-type="float">
            <text:p>133929,86</text:p>
          </table:table-cell>
          <table:table-cell table:style-name="ce3" office:value-type="float" office:value="118996.68" calcext:value-type="float">
            <text:p>118996,6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18996.68" calcext:value-type="float">
            <text:p>118996,68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133929.86" calcext:value-type="float">
            <text:p>133929,86</text:p>
          </table:table-cell>
          <table:table-cell table:style-name="ce3" office:value-type="float" office:value="118996.68" calcext:value-type="float">
            <text:p>118996,6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18996.68" calcext:value-type="float">
            <text:p>118996,68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15.139.629/0001-94  COELBA CIA ELETRICIDADE ESTADO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062" xlink:type="simple">S/C</text:a></text:p>
          </table:table-cell>
          <table:table-cell office:value-type="string" calcext:value-type="string">
            <text:p>300.04 - ENERGIA ELÉTRICA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838/2026</text:p>
          </table:table-cell>
          <table:table-cell table:style-name="ce2" office:value-type="float" office:value="50666544" calcext:value-type="float">
            <text:p>50666544</text:p>
          </table:table-cell>
          <table:table-cell table:number-columns-repeated="2" table:style-name="ce7" office:value-type="date" office:date-value="2026-07-27" calcext:value-type="date">
            <text:p>27/07/26</text:p>
          </table:table-cell>
          <table:table-cell table:number-columns-repeated="2" table:style-name="ce8" office:value-type="float" office:value="146656.72" calcext:value-type="float">
            <text:p>146656,7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46656.72" calcext:value-type="float">
            <text:p>146656,72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46656.72" calcext:value-type="float">
            <text:p>146656,7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46656.72" calcext:value-type="float">
            <text:p>146656,72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46656.72" calcext:value-type="float">
            <text:p>146656,7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46656.72" calcext:value-type="float">
            <text:p>146656,72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30.506.256/0001-36  COMERCIAL CONSTRUMIX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LicitacaoCompromisso.jsp?chave=53948" xlink:type="simple">OD00127/2026</text:a></text:p>
          </table:table-cell>
          <table:table-cell office:value-type="string" calcext:value-type="string">
            <text:p>300.03 - MATERI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2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951/2026</text:p>
          </table:table-cell>
          <table:table-cell table:style-name="ce2" office:value-type="float" office:value="5263" calcext:value-type="float">
            <text:p>5263</text:p>
          </table:table-cell>
          <table:table-cell table:number-columns-repeated="2" table:style-name="ce7" office:value-type="date" office:date-value="2026-07-30" calcext:value-type="date">
            <text:p>30/07/26</text:p>
          </table:table-cell>
          <table:table-cell table:number-columns-repeated="2" table:style-name="ce8" office:value-type="float" office:value="4680" calcext:value-type="float">
            <text:p>468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680" calcext:value-type="float">
            <text:p>4680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LicitacaoCompromisso.jsp?chave=53948" xlink:type="simple">OD00127/2026</text:a></text:p>
          </table:table-cell>
          <table:table-cell office:value-type="string" calcext:value-type="string">
            <text:p>300.03 - MATERI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5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398/2026</text:p>
          </table:table-cell>
          <table:table-cell table:style-name="ce2" office:value-type="float" office:value="5216" calcext:value-type="float">
            <text:p>5216</text:p>
          </table:table-cell>
          <table:table-cell table:style-name="ce7" office:value-type="date" office:date-value="2026-07-25" calcext:value-type="date">
            <text:p>25/07/26</text:p>
          </table:table-cell>
          <table:table-cell table:style-name="ce7" office:value-type="date" office:date-value="2026-07-24" calcext:value-type="date">
            <text:p>24/07/26</text:p>
          </table:table-cell>
          <table:table-cell table:number-columns-repeated="2" table:style-name="ce8" office:value-type="float" office:value="3375" calcext:value-type="float">
            <text:p>337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375" calcext:value-type="float">
            <text:p>3375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8055" calcext:value-type="float">
            <text:p>805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8055" calcext:value-type="float">
            <text:p>8055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8055" calcext:value-type="float">
            <text:p>805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8055" calcext:value-type="float">
            <text:p>8055</text:p>
          </table:table-cell>
          <table:table-cell table:number-columns-repeated="8"/>
        </table:table-row>
        <table:table-row table:style-name="ro11">
          <table:table-cell table:style-name="ce4" office:value-type="string" calcext:value-type="string">
            <text:p>  32.876.757/0001-30  COMERCIAL NASCIMENTO COMÉRCIO VAREGISTA DE MATERIAL DE CONSTRUÇÃO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LicitacaoCompromisso.jsp?chave=54060" xlink:type="simple">OD00564/2026</text:a></text:p>
          </table:table-cell>
          <table:table-cell office:value-type="string" calcext:value-type="string">
            <text:p>300.03 - MATERI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2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942/2026</text:p>
          </table:table-cell>
          <table:table-cell table:style-name="ce2" office:value-type="float" office:value="4329" calcext:value-type="float">
            <text:p>4329</text:p>
          </table:table-cell>
          <table:table-cell table:number-columns-repeated="2" table:style-name="ce7" office:value-type="date" office:date-value="2026-07-30" calcext:value-type="date">
            <text:p>30/07/26</text:p>
          </table:table-cell>
          <table:table-cell table:number-columns-repeated="2" table:style-name="ce8" office:value-type="float" office:value="11782.9" calcext:value-type="float">
            <text:p>11782,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782.9" calcext:value-type="float">
            <text:p>11782,9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LicitacaoCompromisso.jsp?chave=54022" xlink:type="simple">OD00456/2026</text:a></text:p>
          </table:table-cell>
          <table:table-cell office:value-type="string" calcext:value-type="string">
            <text:p>300.03 - MATERI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7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392/2026</text:p>
          </table:table-cell>
          <table:table-cell table:style-name="ce2" office:value-type="float" office:value="4307" calcext:value-type="float">
            <text:p>4307</text:p>
          </table:table-cell>
          <table:table-cell table:style-name="ce7" office:value-type="date" office:date-value="2026-07-25" calcext:value-type="date">
            <text:p>25/07/26</text:p>
          </table:table-cell>
          <table:table-cell table:style-name="ce7" office:value-type="date" office:date-value="2026-07-24" calcext:value-type="date">
            <text:p>24/07/26</text:p>
          </table:table-cell>
          <table:table-cell table:number-columns-repeated="2" table:style-name="ce8" office:value-type="float" office:value="46842.3" calcext:value-type="float">
            <text:p>46842,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6842.3" calcext:value-type="float">
            <text:p>46842,3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LicitacaoCompromisso.jsp?chave=54005" xlink:type="simple">OD00362/2026</text:a></text:p>
          </table:table-cell>
          <table:table-cell office:value-type="string" calcext:value-type="string">
            <text:p>300.03 - MATERI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5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658/2026</text:p>
          </table:table-cell>
          <table:table-cell table:style-name="ce2" office:value-type="float" office:value="4302" calcext:value-type="float">
            <text:p>4302</text:p>
          </table:table-cell>
          <table:table-cell table:number-columns-repeated="2" table:style-name="ce7" office:value-type="date" office:date-value="2026-07-23" calcext:value-type="date">
            <text:p>23/07/26</text:p>
          </table:table-cell>
          <table:table-cell table:number-columns-repeated="2" table:style-name="ce8" office:value-type="float" office:value="4812.5" calcext:value-type="float">
            <text:p>4812,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812.5" calcext:value-type="float">
            <text:p>4812,5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LicitacaoCompromisso.jsp?chave=53991" xlink:type="simple">OD00328/2026</text:a></text:p>
          </table:table-cell>
          <table:table-cell office:value-type="string" calcext:value-type="string">
            <text:p>300.03 - MATERI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1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465/2026</text:p>
          </table:table-cell>
          <table:table-cell table:style-name="ce2" office:value-type="float" office:value="4321" calcext:value-type="float">
            <text:p>4321</text:p>
          </table:table-cell>
          <table:table-cell table:number-columns-repeated="2" table:style-name="ce7" office:value-type="date" office:date-value="2026-07-15" calcext:value-type="date">
            <text:p>15/07/26</text:p>
          </table:table-cell>
          <table:table-cell table:number-columns-repeated="2" table:style-name="ce8" office:value-type="float" office:value="2940" calcext:value-type="float">
            <text:p>294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940" calcext:value-type="float">
            <text:p>2940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LicitacaoCompromisso.jsp?chave=54019" xlink:type="simple">OD00459/2026</text:a></text:p>
          </table:table-cell>
          <table:table-cell office:value-type="string" calcext:value-type="string">
            <text:p>300.03 - MATERI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7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396/2026</text:p>
          </table:table-cell>
          <table:table-cell table:style-name="ce2" office:value-type="float" office:value="4320" calcext:value-type="float">
            <text:p>4320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1260" calcext:value-type="float">
            <text:p>126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260" calcext:value-type="float">
            <text:p>1260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67637.7" calcext:value-type="float">
            <text:p>67637,7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67637.7" calcext:value-type="float">
            <text:p>67637,7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67637.7" calcext:value-type="float">
            <text:p>67637,7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67637.7" calcext:value-type="float">
            <text:p>67637,7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15.613.813/0001-24  COMPANHIA DE DESENVOLVIMENTO REGIONAL DE SERGIPE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21826" xlink:type="simple">00102/2021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7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839/2026 (R)</text:p>
          </table:table-cell>
          <table:table-cell table:style-name="ce2" office:value-type="float" office:value="24" calcext:value-type="float">
            <text:p>24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style-name="ce8" office:value-type="float" office:value="26920.3" calcext:value-type="float">
            <text:p>26920,3</text:p>
          </table:table-cell>
          <table:table-cell table:style-name="ce8" office:value-type="float" office:value="24317.55" calcext:value-type="float">
            <text:p>24317,5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317.55" calcext:value-type="float">
            <text:p>24317,55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21826" xlink:type="simple">00102/2021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7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841/2026 (R)</text:p>
          </table:table-cell>
          <table:table-cell table:style-name="ce2" office:value-type="float" office:value="23" calcext:value-type="float">
            <text:p>23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style-name="ce8" office:value-type="float" office:value="3327.23" calcext:value-type="float">
            <text:p>3327,23</text:p>
          </table:table-cell>
          <table:table-cell table:style-name="ce8" office:value-type="float" office:value="3006.14" calcext:value-type="float">
            <text:p>3006,1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006.14" calcext:value-type="float">
            <text:p>3006,14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21826" xlink:type="simple">00102/2021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5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33/2026</text:p>
          </table:table-cell>
          <table:table-cell table:style-name="ce2" office:value-type="float" office:value="22" calcext:value-type="float">
            <text:p>22</text:p>
          </table:table-cell>
          <table:table-cell table:number-columns-repeated="2" table:style-name="ce7" office:value-type="date" office:date-value="2026-07-09" calcext:value-type="date">
            <text:p>09/07/26</text:p>
          </table:table-cell>
          <table:table-cell table:style-name="ce8" office:value-type="float" office:value="12866.31" calcext:value-type="float">
            <text:p>12866,31</text:p>
          </table:table-cell>
          <table:table-cell table:style-name="ce8" office:value-type="float" office:value="11624.71" calcext:value-type="float">
            <text:p>11624,7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624.71" calcext:value-type="float">
            <text:p>11624,71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21826" xlink:type="simple">00102/2021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5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44/2026</text:p>
          </table:table-cell>
          <table:table-cell table:style-name="ce2" office:value-type="float" office:value="21" calcext:value-type="float">
            <text:p>21</text:p>
          </table:table-cell>
          <table:table-cell table:number-columns-repeated="2" table:style-name="ce7" office:value-type="date" office:date-value="2026-07-09" calcext:value-type="date">
            <text:p>09/07/26</text:p>
          </table:table-cell>
          <table:table-cell table:style-name="ce8" office:value-type="float" office:value="104100.14" calcext:value-type="float">
            <text:p>104100,14</text:p>
          </table:table-cell>
          <table:table-cell table:style-name="ce8" office:value-type="float" office:value="94049.56" calcext:value-type="float">
            <text:p>94049,5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4049.56" calcext:value-type="float">
            <text:p>94049,56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147213.98" calcext:value-type="float">
            <text:p>147213,98</text:p>
          </table:table-cell>
          <table:table-cell table:style-name="ce3" office:value-type="float" office:value="132997.96" calcext:value-type="float">
            <text:p>132997,9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32997.96" calcext:value-type="float">
            <text:p>132997,96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147213.98" calcext:value-type="float">
            <text:p>147213,98</text:p>
          </table:table-cell>
          <table:table-cell table:style-name="ce3" office:value-type="float" office:value="132997.96" calcext:value-type="float">
            <text:p>132997,9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32997.96" calcext:value-type="float">
            <text:p>132997,96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13.018.171/0001-90  COMPANHIA DE SANEAMENTO DE SERGIPE - DESO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6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458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7-31" calcext:value-type="date">
            <text:p>31/07/26</text:p>
          </table:table-cell>
          <table:table-cell table:style-name="ce8" office:value-type="float" office:value="15991.23" calcext:value-type="float">
            <text:p>15991,23</text:p>
          </table:table-cell>
          <table:table-cell table:style-name="ce8" office:value-type="float" office:value="6663.2" calcext:value-type="float">
            <text:p>6663,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663.2" calcext:value-type="float">
            <text:p>6663,2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6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458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7-31" calcext:value-type="date">
            <text:p>31/07/26</text:p>
          </table:table-cell>
          <table:table-cell table:style-name="ce8" office:value-type="float" office:value="15991.23" calcext:value-type="float">
            <text:p>15991,23</text:p>
          </table:table-cell>
          <table:table-cell table:style-name="ce8" office:value-type="float" office:value="9328.03" calcext:value-type="float">
            <text:p>9328,0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328.03" calcext:value-type="float">
            <text:p>9328,03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4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342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7-30" calcext:value-type="date">
            <text:p>30/07/26</text:p>
          </table:table-cell>
          <table:table-cell table:style-name="ce8" office:value-type="float" office:value="58411.96" calcext:value-type="float">
            <text:p>58411,96</text:p>
          </table:table-cell>
          <table:table-cell table:style-name="ce8" office:value-type="float" office:value="927.56" calcext:value-type="float">
            <text:p>927,5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27.56" calcext:value-type="float">
            <text:p>927,56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4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342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7-30" calcext:value-type="date">
            <text:p>30/07/26</text:p>
          </table:table-cell>
          <table:table-cell table:style-name="ce8" office:value-type="float" office:value="58411.96" calcext:value-type="float">
            <text:p>58411,96</text:p>
          </table:table-cell>
          <table:table-cell table:style-name="ce8" office:value-type="float" office:value="11553.43" calcext:value-type="float">
            <text:p>11553,4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553.43" calcext:value-type="float">
            <text:p>11553,43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4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342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7-30" calcext:value-type="date">
            <text:p>30/07/26</text:p>
          </table:table-cell>
          <table:table-cell table:style-name="ce8" office:value-type="float" office:value="58411.96" calcext:value-type="float">
            <text:p>58411,96</text:p>
          </table:table-cell>
          <table:table-cell table:style-name="ce8" office:value-type="float" office:value="21556.49" calcext:value-type="float">
            <text:p>21556,4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1556.49" calcext:value-type="float">
            <text:p>21556,49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4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342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7-30" calcext:value-type="date">
            <text:p>30/07/26</text:p>
          </table:table-cell>
          <table:table-cell table:style-name="ce8" office:value-type="float" office:value="58411.96" calcext:value-type="float">
            <text:p>58411,96</text:p>
          </table:table-cell>
          <table:table-cell table:style-name="ce8" office:value-type="float" office:value="24374.48" calcext:value-type="float">
            <text:p>24374,4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374.48" calcext:value-type="float">
            <text:p>24374,48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4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383/2026</text:p>
          </table:table-cell>
          <table:table-cell table:style-name="ce2" office:value-type="float" office:value="0" calcext:value-type="float">
            <text:p>0</text:p>
          </table:table-cell>
          <table:table-cell table:style-name="ce7" office:value-type="date" office:date-value="2026-07-31" calcext:value-type="date">
            <text:p>31/07/26</text:p>
          </table:table-cell>
          <table:table-cell table:style-name="ce7" office:value-type="date" office:date-value="2026-07-30" calcext:value-type="date">
            <text:p>30/07/26</text:p>
          </table:table-cell>
          <table:table-cell table:number-columns-repeated="2" table:style-name="ce8" office:value-type="float" office:value="65425.74" calcext:value-type="float">
            <text:p>65425,7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5425.74" calcext:value-type="float">
            <text:p>65425,74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9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416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7-29" calcext:value-type="date">
            <text:p>29/07/26</text:p>
          </table:table-cell>
          <table:table-cell table:style-name="ce8" office:value-type="float" office:value="494545.31" calcext:value-type="float">
            <text:p>494545,31</text:p>
          </table:table-cell>
          <table:table-cell table:style-name="ce8" office:value-type="float" office:value="218585.47" calcext:value-type="float">
            <text:p>218585,4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18585.47" calcext:value-type="float">
            <text:p>218585,47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1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416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7-29" calcext:value-type="date">
            <text:p>29/07/26</text:p>
          </table:table-cell>
          <table:table-cell table:style-name="ce8" office:value-type="float" office:value="494545.31" calcext:value-type="float">
            <text:p>494545,31</text:p>
          </table:table-cell>
          <table:table-cell table:style-name="ce8" office:value-type="float" office:value="102583.49" calcext:value-type="float">
            <text:p>102583,4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2583.49" calcext:value-type="float">
            <text:p>102583,49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4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416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7-29" calcext:value-type="date">
            <text:p>29/07/26</text:p>
          </table:table-cell>
          <table:table-cell table:style-name="ce8" office:value-type="float" office:value="494545.31" calcext:value-type="float">
            <text:p>494545,31</text:p>
          </table:table-cell>
          <table:table-cell table:style-name="ce8" office:value-type="float" office:value="97237.9" calcext:value-type="float">
            <text:p>97237,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7237.9" calcext:value-type="float">
            <text:p>97237,9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6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417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7-29" calcext:value-type="date">
            <text:p>29/07/26</text:p>
          </table:table-cell>
          <table:table-cell table:style-name="ce8" office:value-type="float" office:value="13190.77" calcext:value-type="float">
            <text:p>13190,77</text:p>
          </table:table-cell>
          <table:table-cell table:style-name="ce8" office:value-type="float" office:value="4041.6" calcext:value-type="float">
            <text:p>4041,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041.6" calcext:value-type="float">
            <text:p>4041,6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8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417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7-29" calcext:value-type="date">
            <text:p>29/07/26</text:p>
          </table:table-cell>
          <table:table-cell table:style-name="ce8" office:value-type="float" office:value="13190.77" calcext:value-type="float">
            <text:p>13190,77</text:p>
          </table:table-cell>
          <table:table-cell table:style-name="ce8" office:value-type="float" office:value="1904.28" calcext:value-type="float">
            <text:p>1904,2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904.28" calcext:value-type="float">
            <text:p>1904,28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9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417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7-29" calcext:value-type="date">
            <text:p>29/07/26</text:p>
          </table:table-cell>
          <table:table-cell table:style-name="ce8" office:value-type="float" office:value="13190.77" calcext:value-type="float">
            <text:p>13190,77</text:p>
          </table:table-cell>
          <table:table-cell table:style-name="ce8" office:value-type="float" office:value="7244.89" calcext:value-type="float">
            <text:p>7244,8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244.89" calcext:value-type="float">
            <text:p>7244,89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9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328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7-23" calcext:value-type="date">
            <text:p>23/07/26</text:p>
          </table:table-cell>
          <table:table-cell table:style-name="ce8" office:value-type="float" office:value="6080959.93" calcext:value-type="float">
            <text:p>6080959,93</text:p>
          </table:table-cell>
          <table:table-cell table:style-name="ce8" office:value-type="float" office:value="1428395.57" calcext:value-type="float">
            <text:p>1428395,5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428395.57" calcext:value-type="float">
            <text:p>1428395,57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9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328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7-23" calcext:value-type="date">
            <text:p>23/07/26</text:p>
          </table:table-cell>
          <table:table-cell table:style-name="ce8" office:value-type="float" office:value="6080959.93" calcext:value-type="float">
            <text:p>6080959,93</text:p>
          </table:table-cell>
          <table:table-cell table:style-name="ce8" office:value-type="float" office:value="1825573.46" calcext:value-type="float">
            <text:p>1825573,4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825573.46" calcext:value-type="float">
            <text:p>1825573,46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9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328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7-23" calcext:value-type="date">
            <text:p>23/07/26</text:p>
          </table:table-cell>
          <table:table-cell table:style-name="ce8" office:value-type="float" office:value="6080959.93" calcext:value-type="float">
            <text:p>6080959,93</text:p>
          </table:table-cell>
          <table:table-cell table:style-name="ce8" office:value-type="float" office:value="2449656.27" calcext:value-type="float">
            <text:p>2449656,2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49656.27" calcext:value-type="float">
            <text:p>2449656,27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8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786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style-name="ce8" office:value-type="float" office:value="242089.79" calcext:value-type="float">
            <text:p>242089,79</text:p>
          </table:table-cell>
          <table:table-cell table:style-name="ce8" office:value-type="float" office:value="56312.75" calcext:value-type="float">
            <text:p>56312,7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6312.75" calcext:value-type="float">
            <text:p>56312,75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8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786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style-name="ce8" office:value-type="float" office:value="242089.79" calcext:value-type="float">
            <text:p>242089,79</text:p>
          </table:table-cell>
          <table:table-cell table:style-name="ce8" office:value-type="float" office:value="110977.54" calcext:value-type="float">
            <text:p>110977,5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0977.54" calcext:value-type="float">
            <text:p>110977,54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8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786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style-name="ce8" office:value-type="float" office:value="242089.79" calcext:value-type="float">
            <text:p>242089,79</text:p>
          </table:table-cell>
          <table:table-cell table:style-name="ce8" office:value-type="float" office:value="40224.77" calcext:value-type="float">
            <text:p>40224,7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0224.77" calcext:value-type="float">
            <text:p>40224,77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8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787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style-name="ce8" office:value-type="float" office:value="1679.84" calcext:value-type="float">
            <text:p>1679,84</text:p>
          </table:table-cell>
          <table:table-cell table:style-name="ce8" office:value-type="float" office:value="791.84" calcext:value-type="float">
            <text:p>791,8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91.84" calcext:value-type="float">
            <text:p>791,84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8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787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style-name="ce8" office:value-type="float" office:value="1679.84" calcext:value-type="float">
            <text:p>1679,84</text:p>
          </table:table-cell>
          <table:table-cell table:style-name="ce8" office:value-type="float" office:value="888" calcext:value-type="float">
            <text:p>88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88" calcext:value-type="float">
            <text:p>888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6972294.57" calcext:value-type="float">
            <text:p>6972294,57</text:p>
          </table:table-cell>
          <table:table-cell table:style-name="ce3" office:value-type="float" office:value="6484246.76" calcext:value-type="float">
            <text:p>6484246,7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6484246.76" calcext:value-type="float">
            <text:p>6484246,76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6972294.57" calcext:value-type="float">
            <text:p>6972294,57</text:p>
          </table:table-cell>
          <table:table-cell table:style-name="ce3" office:value-type="float" office:value="6484246.76" calcext:value-type="float">
            <text:p>6484246,7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6484246.76" calcext:value-type="float">
            <text:p>6484246,76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00.404.419/0001-09  CONCEITO COMUNICAÇÃO INTEGRADA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644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2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277/2026</text:p>
          </table:table-cell>
          <table:table-cell table:style-name="ce2" office:value-type="float" office:value="1653" calcext:value-type="float">
            <text:p>1653</text:p>
          </table:table-cell>
          <table:table-cell table:number-columns-repeated="2" table:style-name="ce7" office:value-type="date" office:date-value="2026-07-30" calcext:value-type="date">
            <text:p>30/07/26</text:p>
          </table:table-cell>
          <table:table-cell table:style-name="ce8" office:value-type="float" office:value="3000" calcext:value-type="float">
            <text:p>3000</text:p>
          </table:table-cell>
          <table:table-cell table:style-name="ce8" office:value-type="float" office:value="2968.02" calcext:value-type="float">
            <text:p>2968,0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968.02" calcext:value-type="float">
            <text:p>2968,02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644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2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279/2026</text:p>
          </table:table-cell>
          <table:table-cell table:style-name="ce2" office:value-type="float" office:value="1830" calcext:value-type="float">
            <text:p>1830</text:p>
          </table:table-cell>
          <table:table-cell table:number-columns-repeated="2" table:style-name="ce7" office:value-type="date" office:date-value="2026-07-30" calcext:value-type="date">
            <text:p>30/07/26</text:p>
          </table:table-cell>
          <table:table-cell table:style-name="ce8" office:value-type="float" office:value="4000" calcext:value-type="float">
            <text:p>4000</text:p>
          </table:table-cell>
          <table:table-cell table:style-name="ce8" office:value-type="float" office:value="3960" calcext:value-type="float">
            <text:p>396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960" calcext:value-type="float">
            <text:p>396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644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2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296/2026</text:p>
          </table:table-cell>
          <table:table-cell table:style-name="ce2" office:value-type="float" office:value="1860" calcext:value-type="float">
            <text:p>1860</text:p>
          </table:table-cell>
          <table:table-cell table:number-columns-repeated="2" table:style-name="ce7" office:value-type="date" office:date-value="2026-07-30" calcext:value-type="date">
            <text:p>30/07/26</text:p>
          </table:table-cell>
          <table:table-cell table:style-name="ce8" office:value-type="float" office:value="5000" calcext:value-type="float">
            <text:p>5000</text:p>
          </table:table-cell>
          <table:table-cell table:style-name="ce8" office:value-type="float" office:value="4864.29" calcext:value-type="float">
            <text:p>4864,2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864.29" calcext:value-type="float">
            <text:p>4864,2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644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1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791/2026</text:p>
          </table:table-cell>
          <table:table-cell table:style-name="ce2" office:value-type="float" office:value="1639" calcext:value-type="float">
            <text:p>1639</text:p>
          </table:table-cell>
          <table:table-cell table:number-columns-repeated="2" table:style-name="ce7" office:value-type="date" office:date-value="2026-07-15" calcext:value-type="date">
            <text:p>15/07/26</text:p>
          </table:table-cell>
          <table:table-cell table:style-name="ce8" office:value-type="float" office:value="2000" calcext:value-type="float">
            <text:p>2000</text:p>
          </table:table-cell>
          <table:table-cell table:style-name="ce8" office:value-type="float" office:value="1939.01" calcext:value-type="float">
            <text:p>1939,0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939.01" calcext:value-type="float">
            <text:p>1939,01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644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0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823/2026</text:p>
          </table:table-cell>
          <table:table-cell table:style-name="ce2" office:value-type="float" office:value="1572" calcext:value-type="float">
            <text:p>1572</text:p>
          </table:table-cell>
          <table:table-cell table:number-columns-repeated="2" table:style-name="ce7" office:value-type="date" office:date-value="2026-07-13" calcext:value-type="date">
            <text:p>13/07/26</text:p>
          </table:table-cell>
          <table:table-cell table:style-name="ce8" office:value-type="float" office:value="5076" calcext:value-type="float">
            <text:p>5076</text:p>
          </table:table-cell>
          <table:table-cell table:style-name="ce8" office:value-type="float" office:value="5025.24" calcext:value-type="float">
            <text:p>5025,2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025.24" calcext:value-type="float">
            <text:p>5025,24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644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0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825/2026</text:p>
          </table:table-cell>
          <table:table-cell table:style-name="ce2" office:value-type="float" office:value="1623" calcext:value-type="float">
            <text:p>1623</text:p>
          </table:table-cell>
          <table:table-cell table:number-columns-repeated="2" table:style-name="ce7" office:value-type="date" office:date-value="2026-07-13" calcext:value-type="date">
            <text:p>13/07/26</text:p>
          </table:table-cell>
          <table:table-cell table:style-name="ce8" office:value-type="float" office:value="2000" calcext:value-type="float">
            <text:p>2000</text:p>
          </table:table-cell>
          <table:table-cell table:style-name="ce8" office:value-type="float" office:value="1935.36" calcext:value-type="float">
            <text:p>1935,3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935.36" calcext:value-type="float">
            <text:p>1935,36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644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0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829/2026</text:p>
          </table:table-cell>
          <table:table-cell table:style-name="ce2" office:value-type="float" office:value="1625" calcext:value-type="float">
            <text:p>1625</text:p>
          </table:table-cell>
          <table:table-cell table:number-columns-repeated="2" table:style-name="ce7" office:value-type="date" office:date-value="2026-07-13" calcext:value-type="date">
            <text:p>13/07/26</text:p>
          </table:table-cell>
          <table:table-cell table:style-name="ce8" office:value-type="float" office:value="2000" calcext:value-type="float">
            <text:p>2000</text:p>
          </table:table-cell>
          <table:table-cell table:style-name="ce8" office:value-type="float" office:value="1935.36" calcext:value-type="float">
            <text:p>1935,3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935.36" calcext:value-type="float">
            <text:p>1935,36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644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0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872/2026</text:p>
          </table:table-cell>
          <table:table-cell table:style-name="ce2" office:value-type="float" office:value="1533" calcext:value-type="float">
            <text:p>1533</text:p>
          </table:table-cell>
          <table:table-cell table:number-columns-repeated="2" table:style-name="ce7" office:value-type="date" office:date-value="2026-07-13" calcext:value-type="date">
            <text:p>13/07/26</text:p>
          </table:table-cell>
          <table:table-cell table:style-name="ce8" office:value-type="float" office:value="2088" calcext:value-type="float">
            <text:p>2088</text:p>
          </table:table-cell>
          <table:table-cell table:style-name="ce8" office:value-type="float" office:value="1974.2" calcext:value-type="float">
            <text:p>1974,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974.2" calcext:value-type="float">
            <text:p>1974,2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644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0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884/2026</text:p>
          </table:table-cell>
          <table:table-cell table:style-name="ce2" office:value-type="float" office:value="1629" calcext:value-type="float">
            <text:p>1629</text:p>
          </table:table-cell>
          <table:table-cell table:number-columns-repeated="2" table:style-name="ce7" office:value-type="date" office:date-value="2026-07-13" calcext:value-type="date">
            <text:p>13/07/26</text:p>
          </table:table-cell>
          <table:table-cell table:style-name="ce8" office:value-type="float" office:value="3000" calcext:value-type="float">
            <text:p>3000</text:p>
          </table:table-cell>
          <table:table-cell table:style-name="ce8" office:value-type="float" office:value="2921.22" calcext:value-type="float">
            <text:p>2921,2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921.22" calcext:value-type="float">
            <text:p>2921,22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644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8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663/2026</text:p>
          </table:table-cell>
          <table:table-cell table:style-name="ce2" office:value-type="float" office:value="1577" calcext:value-type="float">
            <text:p>1577</text:p>
          </table:table-cell>
          <table:table-cell table:style-name="ce7" office:value-type="date" office:date-value="2026-07-09" calcext:value-type="date">
            <text:p>09/07/26</text:p>
          </table:table-cell>
          <table:table-cell table:style-name="ce7" office:value-type="date" office:date-value="2026-07-10" calcext:value-type="date">
            <text:p>10/07/26</text:p>
          </table:table-cell>
          <table:table-cell table:style-name="ce8" office:value-type="float" office:value="5126.4" calcext:value-type="float">
            <text:p>5126,4</text:p>
          </table:table-cell>
          <table:table-cell table:style-name="ce8" office:value-type="float" office:value="5075.14" calcext:value-type="float">
            <text:p>5075,1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075.14" calcext:value-type="float">
            <text:p>5075,14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644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8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665/2026</text:p>
          </table:table-cell>
          <table:table-cell table:style-name="ce2" office:value-type="float" office:value="1677" calcext:value-type="float">
            <text:p>1677</text:p>
          </table:table-cell>
          <table:table-cell table:style-name="ce7" office:value-type="date" office:date-value="2026-07-09" calcext:value-type="date">
            <text:p>09/07/26</text:p>
          </table:table-cell>
          <table:table-cell table:style-name="ce7" office:value-type="date" office:date-value="2026-07-10" calcext:value-type="date">
            <text:p>10/07/26</text:p>
          </table:table-cell>
          <table:table-cell table:style-name="ce8" office:value-type="float" office:value="2088" calcext:value-type="float">
            <text:p>2088</text:p>
          </table:table-cell>
          <table:table-cell table:style-name="ce8" office:value-type="float" office:value="1983.6" calcext:value-type="float">
            <text:p>1983,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983.6" calcext:value-type="float">
            <text:p>1983,6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644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8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699/2026</text:p>
          </table:table-cell>
          <table:table-cell table:style-name="ce2" office:value-type="float" office:value="1280" calcext:value-type="float">
            <text:p>1280</text:p>
          </table:table-cell>
          <table:table-cell table:style-name="ce7" office:value-type="date" office:date-value="2026-07-09" calcext:value-type="date">
            <text:p>09/07/26</text:p>
          </table:table-cell>
          <table:table-cell table:style-name="ce7" office:value-type="date" office:date-value="2026-07-10" calcext:value-type="date">
            <text:p>10/07/26</text:p>
          </table:table-cell>
          <table:table-cell table:style-name="ce8" office:value-type="float" office:value="20144" calcext:value-type="float">
            <text:p>20144</text:p>
          </table:table-cell>
          <table:table-cell table:style-name="ce8" office:value-type="float" office:value="19920.61" calcext:value-type="float">
            <text:p>19920,6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9920.61" calcext:value-type="float">
            <text:p>19920,61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644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8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696/2026</text:p>
          </table:table-cell>
          <table:table-cell table:style-name="ce2" office:value-type="float" office:value="1612" calcext:value-type="float">
            <text:p>1612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style-name="ce8" office:value-type="float" office:value="2400" calcext:value-type="float">
            <text:p>2400</text:p>
          </table:table-cell>
          <table:table-cell table:style-name="ce8" office:value-type="float" office:value="2376" calcext:value-type="float">
            <text:p>237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376" calcext:value-type="float">
            <text:p>2376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644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8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729/2026</text:p>
          </table:table-cell>
          <table:table-cell table:style-name="ce2" office:value-type="float" office:value="1613" calcext:value-type="float">
            <text:p>1613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style-name="ce8" office:value-type="float" office:value="5284.48" calcext:value-type="float">
            <text:p>5284,48</text:p>
          </table:table-cell>
          <table:table-cell table:style-name="ce8" office:value-type="float" office:value="5143.58" calcext:value-type="float">
            <text:p>5143,5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143.58" calcext:value-type="float">
            <text:p>5143,58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644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8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733/2026</text:p>
          </table:table-cell>
          <table:table-cell table:style-name="ce2" office:value-type="float" office:value="1051" calcext:value-type="float">
            <text:p>1051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style-name="ce8" office:value-type="float" office:value="5284.48" calcext:value-type="float">
            <text:p>5284,48</text:p>
          </table:table-cell>
          <table:table-cell table:style-name="ce8" office:value-type="float" office:value="5137.23" calcext:value-type="float">
            <text:p>5137,2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137.23" calcext:value-type="float">
            <text:p>5137,23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644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8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691/2026</text:p>
          </table:table-cell>
          <table:table-cell table:style-name="ce2" office:value-type="float" office:value="1616" calcext:value-type="float">
            <text:p>1616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style-name="ce8" office:value-type="float" office:value="2400" calcext:value-type="float">
            <text:p>2400</text:p>
          </table:table-cell>
          <table:table-cell table:style-name="ce8" office:value-type="float" office:value="2376" calcext:value-type="float">
            <text:p>237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376" calcext:value-type="float">
            <text:p>2376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587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98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082/2026</text:p>
          </table:table-cell>
          <table:table-cell table:style-name="ce2" office:value-type="float" office:value="1515" calcext:value-type="float">
            <text:p>1515</text:p>
          </table:table-cell>
          <table:table-cell table:style-name="ce7" office:value-type="date" office:date-value="2026-06-30" calcext:value-type="date">
            <text:p>30/06/26</text:p>
          </table:table-cell>
          <table:table-cell table:style-name="ce7" office:value-type="date" office:date-value="2026-07-01" calcext:value-type="date">
            <text:p>01/07/26</text:p>
          </table:table-cell>
          <table:table-cell table:style-name="ce8" office:value-type="float" office:value="2000" calcext:value-type="float">
            <text:p>2000</text:p>
          </table:table-cell>
          <table:table-cell table:style-name="ce8" office:value-type="float" office:value="1937.36" calcext:value-type="float">
            <text:p>1937,3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937.36" calcext:value-type="float">
            <text:p>1937,36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72891.36" calcext:value-type="float">
            <text:p>72891,36</text:p>
          </table:table-cell>
          <table:table-cell table:style-name="ce3" office:value-type="float" office:value="71472.22" calcext:value-type="float">
            <text:p>71472,2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71472.22" calcext:value-type="float">
            <text:p>71472,22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72891.36" calcext:value-type="float">
            <text:p>72891,36</text:p>
          </table:table-cell>
          <table:table-cell table:style-name="ce3" office:value-type="float" office:value="71472.22" calcext:value-type="float">
            <text:p>71472,2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71472.22" calcext:value-type="float">
            <text:p>71472,22</text:p>
          </table:table-cell>
          <table:table-cell table:number-columns-repeated="8"/>
        </table:table-row>
        <table:table-row table:style-name="ro9">
          <table:table-cell table:style-name="ce4" office:value-type="string" calcext:value-type="string">
            <text:p>  05.267.735/0001-08  CONSENSO - PROJETOS E SERVIÇOS EIRELI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06" xlink:type="simple">00042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93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754/2026 (R)</text:p>
          </table:table-cell>
          <table:table-cell table:style-name="ce2" office:value-type="float" office:value="1082" calcext:value-type="float">
            <text:p>1082</text:p>
          </table:table-cell>
          <table:table-cell table:number-columns-repeated="2" table:style-name="ce7" office:value-type="date" office:date-value="2026-07-02" calcext:value-type="date">
            <text:p>02/07/26</text:p>
          </table:table-cell>
          <table:table-cell table:style-name="ce8" office:value-type="float" office:value="627.63" calcext:value-type="float">
            <text:p>627,63</text:p>
          </table:table-cell>
          <table:table-cell table:style-name="ce8" office:value-type="float" office:value="567.07" calcext:value-type="float">
            <text:p>567,0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67.07" calcext:value-type="float">
            <text:p>567,07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06" xlink:type="simple">00042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98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701/2026</text:p>
          </table:table-cell>
          <table:table-cell table:style-name="ce2" office:value-type="float" office:value="1081" calcext:value-type="float">
            <text:p>1081</text:p>
          </table:table-cell>
          <table:table-cell table:number-columns-repeated="2" table:style-name="ce7" office:value-type="date" office:date-value="2026-07-01" calcext:value-type="date">
            <text:p>01/07/26</text:p>
          </table:table-cell>
          <table:table-cell table:style-name="ce8" office:value-type="float" office:value="6822.1" calcext:value-type="float">
            <text:p>6822,1</text:p>
          </table:table-cell>
          <table:table-cell table:style-name="ce8" office:value-type="float" office:value="6061.43" calcext:value-type="float">
            <text:p>6061,4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061.43" calcext:value-type="float">
            <text:p>6061,43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966" xlink:type="simple">00010/2026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98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623/2026</text:p>
          </table:table-cell>
          <table:table-cell table:style-name="ce2" office:value-type="float" office:value="1080" calcext:value-type="float">
            <text:p>1080</text:p>
          </table:table-cell>
          <table:table-cell table:number-columns-repeated="2" table:style-name="ce7" office:value-type="date" office:date-value="2026-07-01" calcext:value-type="date">
            <text:p>01/07/26</text:p>
          </table:table-cell>
          <table:table-cell table:style-name="ce8" office:value-type="float" office:value="538269.74" calcext:value-type="float">
            <text:p>538269,74</text:p>
          </table:table-cell>
          <table:table-cell table:style-name="ce8" office:value-type="float" office:value="478252.67" calcext:value-type="float">
            <text:p>478252,6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78252.67" calcext:value-type="float">
            <text:p>478252,67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545719.47" calcext:value-type="float">
            <text:p>545719,47</text:p>
          </table:table-cell>
          <table:table-cell table:style-name="ce3" office:value-type="float" office:value="484881.17" calcext:value-type="float">
            <text:p>484881,17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84881.17" calcext:value-type="float">
            <text:p>484881,17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545719.47" calcext:value-type="float">
            <text:p>545719,47</text:p>
          </table:table-cell>
          <table:table-cell table:style-name="ce3" office:value-type="float" office:value="484881.17" calcext:value-type="float">
            <text:p>484881,17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84881.17" calcext:value-type="float">
            <text:p>484881,17</text:p>
          </table:table-cell>
          <table:table-cell table:number-columns-repeated="8"/>
        </table:table-row>
        <table:table-row table:style-name="ro9">
          <table:table-cell table:style-name="ce4" office:value-type="string" calcext:value-type="string">
            <text:p>  13.371.687/0001-13  CONSTATA CONSULTORIA E OBRAS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501" xlink:type="simple">00153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8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013/2026</text:p>
          </table:table-cell>
          <table:table-cell table:style-name="ce2" office:value-type="float" office:value="6" calcext:value-type="float">
            <text:p>6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style-name="ce8" office:value-type="float" office:value="28605.25" calcext:value-type="float">
            <text:p>28605,25</text:p>
          </table:table-cell>
          <table:table-cell table:style-name="ce8" office:value-type="float" office:value="25415.77" calcext:value-type="float">
            <text:p>25415,7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5415.77" calcext:value-type="float">
            <text:p>25415,77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28605.25" calcext:value-type="float">
            <text:p>28605,25</text:p>
          </table:table-cell>
          <table:table-cell table:style-name="ce3" office:value-type="float" office:value="25415.77" calcext:value-type="float">
            <text:p>25415,77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5415.77" calcext:value-type="float">
            <text:p>25415,77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28605.25" calcext:value-type="float">
            <text:p>28605,25</text:p>
          </table:table-cell>
          <table:table-cell table:style-name="ce3" office:value-type="float" office:value="25415.77" calcext:value-type="float">
            <text:p>25415,77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5415.77" calcext:value-type="float">
            <text:p>25415,77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05.431.967/0001-41  CONTROLE ANALÍTICO ANALISES TÉCNICAS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21917" xlink:type="simple">00125/2021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3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915/2026</text:p>
          </table:table-cell>
          <table:table-cell table:style-name="ce2" office:value-type="float" office:value="96821" calcext:value-type="float">
            <text:p>96821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style-name="ce8" office:value-type="float" office:value="52890" calcext:value-type="float">
            <text:p>52890</text:p>
          </table:table-cell>
          <table:table-cell table:style-name="ce8" office:value-type="float" office:value="49637.26" calcext:value-type="float">
            <text:p>49637,2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9637.26" calcext:value-type="float">
            <text:p>49637,26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52890" calcext:value-type="float">
            <text:p>52890</text:p>
          </table:table-cell>
          <table:table-cell table:style-name="ce3" office:value-type="float" office:value="49637.26" calcext:value-type="float">
            <text:p>49637,2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9637.26" calcext:value-type="float">
            <text:p>49637,26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52890" calcext:value-type="float">
            <text:p>52890</text:p>
          </table:table-cell>
          <table:table-cell table:style-name="ce3" office:value-type="float" office:value="49637.26" calcext:value-type="float">
            <text:p>49637,2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9637.26" calcext:value-type="float">
            <text:p>49637,26</text:p>
          </table:table-cell>
          <table:table-cell table:number-columns-repeated="8"/>
        </table:table-row>
        <table:table-row table:style-name="ro12">
          <table:table-cell table:style-name="ce4" office:value-type="string" calcext:value-type="string">
            <text:p>  02.725.037/0001-02  COOPERDONTO - COOPERATIVA DOS CIRURGIÕES DENTISTAS DO ESTADO DE SERGIPE LTDA.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6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247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7-02" calcext:value-type="date">
            <text:p>02/07/26</text:p>
          </table:table-cell>
          <table:table-cell table:number-columns-repeated="2" table:style-name="ce8" office:value-type="float" office:value="159.84" calcext:value-type="float">
            <text:p>159,84</text:p>
          </table:table-cell>
          <table:table-cell table:style-name="ce8" office:value-type="float" office:value="-7.99" calcext:value-type="float">
            <text:p>-7,99</text:p>
          </table:table-cell>
          <table:table-cell table:style-name="ce8" office:value-type="float" office:value="151.85" calcext:value-type="float">
            <text:p>151,85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59.84" calcext:value-type="float">
            <text:p>159,84</text:p>
          </table:table-cell>
          <table:table-cell table:style-name="ce3" office:value-type="float" office:value="-7.99" calcext:value-type="float">
            <text:p>-7,99</text:p>
          </table:table-cell>
          <table:table-cell table:style-name="ce3" office:value-type="float" office:value="151.85" calcext:value-type="float">
            <text:p>151,85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59.84" calcext:value-type="float">
            <text:p>159,84</text:p>
          </table:table-cell>
          <table:table-cell table:style-name="ce3" office:value-type="float" office:value="-7.99" calcext:value-type="float">
            <text:p>-7,99</text:p>
          </table:table-cell>
          <table:table-cell table:style-name="ce3" office:value-type="float" office:value="151.85" calcext:value-type="float">
            <text:p>151,85</text:p>
          </table:table-cell>
          <table:table-cell table:number-columns-repeated="8"/>
        </table:table-row>
        <table:table-row table:style-name="ro9">
          <table:table-cell table:style-name="ce4" office:value-type="string" calcext:value-type="string">
            <text:p>  08.984.318/0001-66  CORR PLASTIK NORDESTE INDUSTRIAL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4024" xlink:type="simple">00038/2026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202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744/2026</text:p>
          </table:table-cell>
          <table:table-cell table:style-name="ce2" office:value-type="float" office:value="88858" calcext:value-type="float">
            <text:p>88858</text:p>
          </table:table-cell>
          <table:table-cell table:style-name="ce7" office:value-type="date" office:date-value="2026-07-02" calcext:value-type="date">
            <text:p>02/07/26</text:p>
          </table:table-cell>
          <table:table-cell table:style-name="ce7" office:value-type="date" office:date-value="2026-07-06" calcext:value-type="date">
            <text:p>06/07/26</text:p>
          </table:table-cell>
          <table:table-cell table:number-columns-repeated="2" table:style-name="ce8" office:value-type="float" office:value="213688.8" calcext:value-type="float">
            <text:p>213688,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13688.8" calcext:value-type="float">
            <text:p>213688,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4024" xlink:type="simple">00038/2026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202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119/2026</text:p>
          </table:table-cell>
          <table:table-cell table:style-name="ce2" office:value-type="float" office:value="88861" calcext:value-type="float">
            <text:p>88861</text:p>
          </table:table-cell>
          <table:table-cell table:style-name="ce7" office:value-type="date" office:date-value="2026-07-02" calcext:value-type="date">
            <text:p>02/07/26</text:p>
          </table:table-cell>
          <table:table-cell table:style-name="ce7" office:value-type="date" office:date-value="2026-07-06" calcext:value-type="date">
            <text:p>06/07/26</text:p>
          </table:table-cell>
          <table:table-cell table:number-columns-repeated="2" table:style-name="ce8" office:value-type="float" office:value="213688.8" calcext:value-type="float">
            <text:p>213688,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13688.8" calcext:value-type="float">
            <text:p>213688,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4024" xlink:type="simple">00038/2026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199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632/2026</text:p>
          </table:table-cell>
          <table:table-cell table:style-name="ce2" office:value-type="float" office:value="88694" calcext:value-type="float">
            <text:p>88694</text:p>
          </table:table-cell>
          <table:table-cell table:number-columns-repeated="2" table:style-name="ce7" office:value-type="date" office:date-value="2026-07-02" calcext:value-type="date">
            <text:p>02/07/26</text:p>
          </table:table-cell>
          <table:table-cell table:number-columns-repeated="2" table:style-name="ce8" office:value-type="float" office:value="73010.34" calcext:value-type="float">
            <text:p>73010,3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3010.34" calcext:value-type="float">
            <text:p>73010,34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4024" xlink:type="simple">00038/2026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199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634/2026</text:p>
          </table:table-cell>
          <table:table-cell table:style-name="ce2" office:value-type="float" office:value="88863" calcext:value-type="float">
            <text:p>88863</text:p>
          </table:table-cell>
          <table:table-cell table:number-columns-repeated="2" table:style-name="ce7" office:value-type="date" office:date-value="2026-07-02" calcext:value-type="date">
            <text:p>02/07/26</text:p>
          </table:table-cell>
          <table:table-cell table:number-columns-repeated="2" table:style-name="ce8" office:value-type="float" office:value="110405.88" calcext:value-type="float">
            <text:p>110405,8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0405.88" calcext:value-type="float">
            <text:p>110405,88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2" table:style-name="ce3" office:value-type="float" office:value="610793.82" calcext:value-type="float">
            <text:p>610793,8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610793.82" calcext:value-type="float">
            <text:p>610793,82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610793.82" calcext:value-type="float">
            <text:p>610793,8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610793.82" calcext:value-type="float">
            <text:p>610793,82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13.136.890/0001-05  CREA-SE - CONS REG ENG, ARQ E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679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7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232/2026</text:p>
          </table:table-cell>
          <table:table-cell table:style-name="ce2" office:value-type="float" office:value="82044000385" calcext:value-type="float">
            <text:p>82044000385</text:p>
          </table:table-cell>
          <table:table-cell table:style-name="ce7" office:value-type="date" office:date-value="2026-07-24" calcext:value-type="date">
            <text:p>24/07/26</text:p>
          </table:table-cell>
          <table:table-cell table:style-name="ce7" office:value-type="date" office:date-value="2026-07-22" calcext:value-type="date">
            <text:p>22/07/26</text:p>
          </table:table-cell>
          <table:table-cell table:number-columns-repeated="2" table:style-name="ce8" office:value-type="float" office:value="108.39" calcext:value-type="float">
            <text:p>108,3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8.39" calcext:value-type="float">
            <text:p>108,39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65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9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771/2026</text:p>
          </table:table-cell>
          <table:table-cell table:style-name="ce2" office:value-type="float" office:value="8204371141" calcext:value-type="float">
            <text:p>8204371141</text:p>
          </table:table-cell>
          <table:table-cell table:style-name="ce7" office:value-type="date" office:date-value="2026-07-17" calcext:value-type="date">
            <text:p>17/07/26</text:p>
          </table:table-cell>
          <table:table-cell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108.39" calcext:value-type="float">
            <text:p>108,3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8.39" calcext:value-type="float">
            <text:p>108,39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216.78" calcext:value-type="float">
            <text:p>216,7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16.78" calcext:value-type="float">
            <text:p>216,78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216.78" calcext:value-type="float">
            <text:p>216,7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16.78" calcext:value-type="float">
            <text:p>216,78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023.572.625-75  CRISTIANE PINHEIRO DA SILV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1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998/2026</text:p>
          </table:table-cell>
          <table:table-cell table:style-name="ce2" office:value-type="float" office:value="137" calcext:value-type="float">
            <text:p>137</text:p>
          </table:table-cell>
          <table:table-cell table:number-columns-repeated="2" table:style-name="ce7" office:value-type="date" office:date-value="2026-07-13" calcext:value-type="date">
            <text:p>13/07/26</text:p>
          </table:table-cell>
          <table:table-cell table:number-columns-repeated="2" table:style-name="ce8" office:value-type="float" office:value="1876.4" calcext:value-type="float">
            <text:p>1876,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876.4" calcext:value-type="float">
            <text:p>1876,4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876.4" calcext:value-type="float">
            <text:p>1876,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876.4" calcext:value-type="float">
            <text:p>1876,4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876.4" calcext:value-type="float">
            <text:p>1876,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876.4" calcext:value-type="float">
            <text:p>1876,4</text:p>
          </table:table-cell>
          <table:table-cell table:number-columns-repeated="8"/>
        </table:table-row>
        <table:table-row table:style-name="ro10">
          <table:table-cell table:style-name="ce4" office:value-type="string" calcext:value-type="string">
            <text:p>  10.965.693/0001-00  CS BRASIL TRANSPORTES DE PASSAGEIROS E SERVIÇOS AMBIENTAIS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47" xlink:type="simple">00045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2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23/2026</text:p>
          </table:table-cell>
          <table:table-cell table:style-name="ce2" office:value-type="float" office:value="350765006" calcext:value-type="float">
            <text:p>350765006</text:p>
          </table:table-cell>
          <table:table-cell table:number-columns-repeated="2" table:style-name="ce7" office:value-type="date" office:date-value="2026-07-06" calcext:value-type="date">
            <text:p>06/07/26</text:p>
          </table:table-cell>
          <table:table-cell table:number-columns-repeated="2" table:style-name="ce8" office:value-type="float" office:value="182096.81" calcext:value-type="float">
            <text:p>182096,8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82096.81" calcext:value-type="float">
            <text:p>182096,81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82096.81" calcext:value-type="float">
            <text:p>182096,81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82096.81" calcext:value-type="float">
            <text:p>182096,81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82096.81" calcext:value-type="float">
            <text:p>182096,81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82096.81" calcext:value-type="float">
            <text:p>182096,81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008.639.491-69  DANIEL MARQUES ANDREOZZI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270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94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297/2026</text:p>
          </table:table-cell>
          <table:table-cell table:style-name="ce2" office:value-type="float" office:value="6" calcext:value-type="float">
            <text:p>6</text:p>
          </table:table-cell>
          <table:table-cell table:number-columns-repeated="2" table:style-name="ce7" office:value-type="date" office:date-value="2026-07-01" calcext:value-type="date">
            <text:p>01/07/26</text:p>
          </table:table-cell>
          <table:table-cell table:style-name="ce8" office:value-type="float" office:value="4880.72" calcext:value-type="float">
            <text:p>4880,72</text:p>
          </table:table-cell>
          <table:table-cell table:style-name="ce8" office:value-type="float" office:value="4343.85" calcext:value-type="float">
            <text:p>4343,8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343.85" calcext:value-type="float">
            <text:p>4343,85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4880.72" calcext:value-type="float">
            <text:p>4880,72</text:p>
          </table:table-cell>
          <table:table-cell table:style-name="ce3" office:value-type="float" office:value="4343.85" calcext:value-type="float">
            <text:p>4343,8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343.85" calcext:value-type="float">
            <text:p>4343,85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4880.72" calcext:value-type="float">
            <text:p>4880,72</text:p>
          </table:table-cell>
          <table:table-cell table:style-name="ce3" office:value-type="float" office:value="4343.85" calcext:value-type="float">
            <text:p>4343,8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343.85" calcext:value-type="float">
            <text:p>4343,85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002.344.025-20  DARTICLEA MARIA DOS SANTOS CARVALHO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4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0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58/2026</text:p>
          </table:table-cell>
          <table:table-cell table:style-name="ce2" office:value-type="float" office:value="7" calcext:value-type="float">
            <text:p>7</text:p>
          </table:table-cell>
          <table:table-cell table:number-columns-repeated="2" table:style-name="ce7" office:value-type="date" office:date-value="2026-07-03" calcext:value-type="date">
            <text:p>03/07/26</text:p>
          </table:table-cell>
          <table:table-cell table:number-columns-repeated="2" table:style-name="ce8" office:value-type="float" office:value="540.33" calcext:value-type="float">
            <text:p>540,3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40.33" calcext:value-type="float">
            <text:p>540,33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540.33" calcext:value-type="float">
            <text:p>540,3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540.33" calcext:value-type="float">
            <text:p>540,33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540.33" calcext:value-type="float">
            <text:p>540,3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540.33" calcext:value-type="float">
            <text:p>540,33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017.991.245-33  DEBORA CRISTINA SANTOS CONCEIÇÃO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134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5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740/2026</text:p>
          </table:table-cell>
          <table:table-cell table:style-name="ce2" office:value-type="float" office:value="3" calcext:value-type="float">
            <text:p>3</text:p>
          </table:table-cell>
          <table:table-cell table:style-name="ce7" office:value-type="date" office:date-value="2026-07-15" calcext:value-type="date">
            <text:p>15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2100" calcext:value-type="float">
            <text:p>21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100" calcext:value-type="float">
            <text:p>2100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2100" calcext:value-type="float">
            <text:p>210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100" calcext:value-type="float">
            <text:p>210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2100" calcext:value-type="float">
            <text:p>210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100" calcext:value-type="float">
            <text:p>2100</text:p>
          </table:table-cell>
          <table:table-cell table:number-columns-repeated="8"/>
        </table:table-row>
        <table:table-row table:style-name="ro13">
          <table:table-cell table:style-name="ce4" office:value-type="string" calcext:value-type="string">
            <text:p>  07.555.286/0001-10  DEPARTAMENTO ESTADUAL DE INFRAESTRUTURA RODOVIÁRIA DE SERGIPE- DER/SE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669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8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081/2026</text:p>
          </table:table-cell>
          <table:table-cell table:style-name="ce2" office:value-type="float" office:value="20260701238120" calcext:value-type="float">
            <text:p>20260701238120</text:p>
          </table:table-cell>
          <table:table-cell table:style-name="ce7" office:value-type="date" office:date-value="2026-07-20" calcext:value-type="date">
            <text:p>20/07/26</text:p>
          </table:table-cell>
          <table:table-cell table:style-name="ce7" office:value-type="date" office:date-value="2026-07-15" calcext:value-type="date">
            <text:p>15/07/26</text:p>
          </table:table-cell>
          <table:table-cell table:number-columns-repeated="2" table:style-name="ce8" office:value-type="float" office:value="1113.2" calcext:value-type="float">
            <text:p>1113,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13.2" calcext:value-type="float">
            <text:p>1113,2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113.2" calcext:value-type="float">
            <text:p>1113,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113.2" calcext:value-type="float">
            <text:p>1113,2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113.2" calcext:value-type="float">
            <text:p>1113,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113.2" calcext:value-type="float">
            <text:p>1113,2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01.560.393/0001-50  DEPARTAMENTO ESTADUAL DE TRANS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714" xlink:type="simple">S/C</text:a></text:p>
          </table:table-cell>
          <table:table-cell office:value-type="string" calcext:value-type="string">
            <text:p>300.07 - IMPOSTOS, TRIBUTOS E TAXAS PUBLICA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7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519/2026</text:p>
          </table:table-cell>
          <table:table-cell table:style-name="ce2" office:value-type="float" office:value="419801390" calcext:value-type="float">
            <text:p>419801390</text:p>
          </table:table-cell>
          <table:table-cell table:number-columns-repeated="2" table:style-name="ce7" office:value-type="date" office:date-value="2026-07-31" calcext:value-type="date">
            <text:p>31/07/26</text:p>
          </table:table-cell>
          <table:table-cell table:number-columns-repeated="2" table:style-name="ce8" office:value-type="float" office:value="4690.45" calcext:value-type="float">
            <text:p>4690,4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690.45" calcext:value-type="float">
            <text:p>4690,45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708" xlink:type="simple">S/C</text:a></text:p>
          </table:table-cell>
          <table:table-cell office:value-type="string" calcext:value-type="string">
            <text:p>300.07 - IMPOSTOS, TRIBUTOS E TAXAS PUBLICA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6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435/2026</text:p>
          </table:table-cell>
          <table:table-cell table:style-name="ce2" office:value-type="float" office:value="419621227" calcext:value-type="float">
            <text:p>419621227</text:p>
          </table:table-cell>
          <table:table-cell table:number-columns-repeated="2" table:style-name="ce7" office:value-type="date" office:date-value="2026-07-29" calcext:value-type="date">
            <text:p>29/07/26</text:p>
          </table:table-cell>
          <table:table-cell table:number-columns-repeated="2" table:style-name="ce8" office:value-type="float" office:value="321.91" calcext:value-type="float">
            <text:p>321,9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21.91" calcext:value-type="float">
            <text:p>321,91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695" xlink:type="simple">S/C</text:a></text:p>
          </table:table-cell>
          <table:table-cell office:value-type="string" calcext:value-type="string">
            <text:p>300.07 - IMPOSTOS, TRIBUTOS E TAXAS PUBLICA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379/2026</text:p>
          </table:table-cell>
          <table:table-cell table:style-name="ce2" office:value-type="float" office:value="418736454" calcext:value-type="float">
            <text:p>418736454</text:p>
          </table:table-cell>
          <table:table-cell table:style-name="ce7" office:value-type="date" office:date-value="2026-07-28" calcext:value-type="date">
            <text:p>28/07/26</text:p>
          </table:table-cell>
          <table:table-cell table:style-name="ce7" office:value-type="date" office:date-value="2026-07-27" calcext:value-type="date">
            <text:p>27/07/26</text:p>
          </table:table-cell>
          <table:table-cell table:number-columns-repeated="2" table:style-name="ce8" office:value-type="float" office:value="3286.53" calcext:value-type="float">
            <text:p>3286,5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286.53" calcext:value-type="float">
            <text:p>3286,53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8298.89" calcext:value-type="float">
            <text:p>8298,8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8298.89" calcext:value-type="float">
            <text:p>8298,89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8298.89" calcext:value-type="float">
            <text:p>8298,8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8298.89" calcext:value-type="float">
            <text:p>8298,89</text:p>
          </table:table-cell>
          <table:table-cell table:number-columns-repeated="8"/>
        </table:table-row>
        <table:table-row table:style-name="ro12">
          <table:table-cell table:style-name="ce4" office:value-type="string" calcext:value-type="string">
            <text:p>  10.788.775/0001-27  ECOCLORO INDUSTRIA E COMERCIO DE PRODUTOS QUIMICOS LTDA.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2877" xlink:type="simple">00117/2023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402/2026</text:p>
          </table:table-cell>
          <table:table-cell table:style-name="ce2" office:value-type="float" office:value="17444" calcext:value-type="float">
            <text:p>17444</text:p>
          </table:table-cell>
          <table:table-cell table:number-columns-repeated="2" table:style-name="ce7" office:value-type="date" office:date-value="2026-07-24" calcext:value-type="date">
            <text:p>24/07/26</text:p>
          </table:table-cell>
          <table:table-cell table:number-columns-repeated="2" table:style-name="ce8" office:value-type="float" office:value="238500" calcext:value-type="float">
            <text:p>2385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38500" calcext:value-type="float">
            <text:p>23850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2877" xlink:type="simple">00117/2023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403/2026</text:p>
          </table:table-cell>
          <table:table-cell table:style-name="ce2" office:value-type="float" office:value="17589" calcext:value-type="float">
            <text:p>17589</text:p>
          </table:table-cell>
          <table:table-cell table:number-columns-repeated="2" table:style-name="ce7" office:value-type="date" office:date-value="2026-07-24" calcext:value-type="date">
            <text:p>24/07/26</text:p>
          </table:table-cell>
          <table:table-cell table:number-columns-repeated="2" table:style-name="ce8" office:value-type="float" office:value="245250" calcext:value-type="float">
            <text:p>24525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5250" calcext:value-type="float">
            <text:p>24525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2877" xlink:type="simple">00117/2023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8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785/2026</text:p>
          </table:table-cell>
          <table:table-cell table:style-name="ce2" office:value-type="float" office:value="17095" calcext:value-type="float">
            <text:p>17095</text:p>
          </table:table-cell>
          <table:table-cell table:style-name="ce7" office:value-type="date" office:date-value="2026-07-08" calcext:value-type="date">
            <text:p>08/07/26</text:p>
          </table:table-cell>
          <table:table-cell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231750" calcext:value-type="float">
            <text:p>23175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31750" calcext:value-type="float">
            <text:p>23175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2877" xlink:type="simple">00117/2023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8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979/2026</text:p>
          </table:table-cell>
          <table:table-cell table:style-name="ce2" office:value-type="float" office:value="17243" calcext:value-type="float">
            <text:p>17243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242250" calcext:value-type="float">
            <text:p>24225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2250" calcext:value-type="float">
            <text:p>24225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2877" xlink:type="simple">00117/2023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8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004/2026</text:p>
          </table:table-cell>
          <table:table-cell table:style-name="ce2" office:value-type="float" office:value="17272" calcext:value-type="float">
            <text:p>17272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243000" calcext:value-type="float">
            <text:p>2430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3000" calcext:value-type="float">
            <text:p>243000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200750" calcext:value-type="float">
            <text:p>120075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200750" calcext:value-type="float">
            <text:p>120075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200750" calcext:value-type="float">
            <text:p>120075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200750" calcext:value-type="float">
            <text:p>1200750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00.536.772/0032-49  ECOLAB QUIMICA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636" xlink:type="simple">S/C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1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74/2026</text:p>
          </table:table-cell>
          <table:table-cell table:style-name="ce2" office:value-type="float" office:value="1" calcext:value-type="float">
            <text:p>1</text:p>
          </table:table-cell>
          <table:table-cell table:number-columns-repeated="2" table:style-name="ce7" office:value-type="date" office:date-value="2026-07-06" calcext:value-type="date">
            <text:p>06/07/26</text:p>
          </table:table-cell>
          <table:table-cell table:number-columns-repeated="2" table:style-name="ce8" office:value-type="float" office:value="412784.42" calcext:value-type="float">
            <text:p>412784,4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12784.42" calcext:value-type="float">
            <text:p>412784,42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412784.42" calcext:value-type="float">
            <text:p>412784,4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12784.42" calcext:value-type="float">
            <text:p>412784,42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412784.42" calcext:value-type="float">
            <text:p>412784,4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12784.42" calcext:value-type="float">
            <text:p>412784,42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044.504.378-45  EDEMILSON BENICIO DOS SANTOS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3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0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55/2026</text:p>
          </table:table-cell>
          <table:table-cell table:style-name="ce2" office:value-type="float" office:value="7" calcext:value-type="float">
            <text:p>7</text:p>
          </table:table-cell>
          <table:table-cell table:number-columns-repeated="2" table:style-name="ce7" office:value-type="date" office:date-value="2026-07-03" calcext:value-type="date">
            <text:p>03/07/26</text:p>
          </table:table-cell>
          <table:table-cell table:number-columns-repeated="2" table:style-name="ce8" office:value-type="float" office:value="930" calcext:value-type="float">
            <text:p>93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30" calcext:value-type="float">
            <text:p>930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930" calcext:value-type="float">
            <text:p>93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930" calcext:value-type="float">
            <text:p>93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930" calcext:value-type="float">
            <text:p>93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930" calcext:value-type="float">
            <text:p>93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780.243.745-87  EDER MENESES SOUS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483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2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330/2026</text:p>
          </table:table-cell>
          <table:table-cell table:style-name="ce2" office:value-type="float" office:value="7" calcext:value-type="float">
            <text:p>7</text:p>
          </table:table-cell>
          <table:table-cell table:number-columns-repeated="2" table:style-name="ce7" office:value-type="date" office:date-value="2026-07-07" calcext:value-type="date">
            <text:p>07/07/26</text:p>
          </table:table-cell>
          <table:table-cell table:number-columns-repeated="2" table:style-name="ce8" office:value-type="float" office:value="8800" calcext:value-type="float">
            <text:p>88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800" calcext:value-type="float">
            <text:p>8800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620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2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333/2026</text:p>
          </table:table-cell>
          <table:table-cell table:style-name="ce2" office:value-type="float" office:value="8" calcext:value-type="float">
            <text:p>8</text:p>
          </table:table-cell>
          <table:table-cell table:number-columns-repeated="2" table:style-name="ce7" office:value-type="date" office:date-value="2026-07-07" calcext:value-type="date">
            <text:p>07/07/26</text:p>
          </table:table-cell>
          <table:table-cell table:number-columns-repeated="2" table:style-name="ce8" office:value-type="float" office:value="4400" calcext:value-type="float">
            <text:p>44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400" calcext:value-type="float">
            <text:p>4400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3200" calcext:value-type="float">
            <text:p>1320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3200" calcext:value-type="float">
            <text:p>1320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3200" calcext:value-type="float">
            <text:p>1320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3200" calcext:value-type="float">
            <text:p>13200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230.757.755-68  EDIVANE DA SILVA SANTOS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658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9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836/2026</text:p>
          </table:table-cell>
          <table:table-cell table:style-name="ce2" office:value-type="float" office:value="4468862152" calcext:value-type="float">
            <text:p>4468862152</text:p>
          </table:table-cell>
          <table:table-cell table:style-name="ce7" office:value-type="date" office:date-value="2026-07-31" calcext:value-type="date">
            <text:p>31/07/26</text:p>
          </table:table-cell>
          <table:table-cell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480" calcext:value-type="float">
            <text:p>48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80" calcext:value-type="float">
            <text:p>480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480" calcext:value-type="float">
            <text:p>48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80" calcext:value-type="float">
            <text:p>48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480" calcext:value-type="float">
            <text:p>48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80" calcext:value-type="float">
            <text:p>480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012.950.535-86  EDNA BATISTA DE SOUZA SANTOS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6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1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381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7-30" calcext:value-type="date">
            <text:p>30/07/26</text:p>
          </table:table-cell>
          <table:table-cell table:number-columns-repeated="2" table:style-name="ce8" office:value-type="float" office:value="1260" calcext:value-type="float">
            <text:p>126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260" calcext:value-type="float">
            <text:p>1260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260" calcext:value-type="float">
            <text:p>126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260" calcext:value-type="float">
            <text:p>126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260" calcext:value-type="float">
            <text:p>126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260" calcext:value-type="float">
            <text:p>1260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009.090.104-55  EDUARDO JOSÉ CABRAL DE MELO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087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93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346/2026</text:p>
          </table:table-cell>
          <table:table-cell table:style-name="ce2" office:value-type="float" office:value="7" calcext:value-type="float">
            <text:p>7</text:p>
          </table:table-cell>
          <table:table-cell table:number-columns-repeated="2" table:style-name="ce7" office:value-type="date" office:date-value="2026-07-01" calcext:value-type="date">
            <text:p>01/07/26</text:p>
          </table:table-cell>
          <table:table-cell table:number-columns-repeated="2" table:style-name="ce8" office:value-type="float" office:value="4880.72" calcext:value-type="float">
            <text:p>4880,7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880.72" calcext:value-type="float">
            <text:p>4880,72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4880.72" calcext:value-type="float">
            <text:p>4880,7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880.72" calcext:value-type="float">
            <text:p>4880,72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4880.72" calcext:value-type="float">
            <text:p>4880,7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880.72" calcext:value-type="float">
            <text:p>4880,72</text:p>
          </table:table-cell>
          <table:table-cell table:number-columns-repeated="8"/>
        </table:table-row>
        <table:table-row table:style-name="ro5">
          <table:table-cell table:style-name="ce4" office:value-type="string" calcext:value-type="string">
            <text:p>  90.495.946/0001-69  ELECTRIC CONSULTORIA E SERVIÇOS SOCIEDADE SIMPLES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971" xlink:type="simple">00021/2026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3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031/2026</text:p>
          </table:table-cell>
          <table:table-cell table:style-name="ce2" office:value-type="float" office:value="3811" calcext:value-type="float">
            <text:p>3811</text:p>
          </table:table-cell>
          <table:table-cell table:number-columns-repeated="2" table:style-name="ce7" office:value-type="date" office:date-value="2026-07-27" calcext:value-type="date">
            <text:p>27/07/26</text:p>
          </table:table-cell>
          <table:table-cell table:style-name="ce8" office:value-type="float" office:value="10374" calcext:value-type="float">
            <text:p>10374</text:p>
          </table:table-cell>
          <table:table-cell table:style-name="ce8" office:value-type="float" office:value="9736" calcext:value-type="float">
            <text:p>973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736" calcext:value-type="float">
            <text:p>9736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10374" calcext:value-type="float">
            <text:p>10374</text:p>
          </table:table-cell>
          <table:table-cell table:style-name="ce3" office:value-type="float" office:value="9736" calcext:value-type="float">
            <text:p>973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9736" calcext:value-type="float">
            <text:p>9736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10374" calcext:value-type="float">
            <text:p>10374</text:p>
          </table:table-cell>
          <table:table-cell table:style-name="ce3" office:value-type="float" office:value="9736" calcext:value-type="float">
            <text:p>973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9736" calcext:value-type="float">
            <text:p>9736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13.046.107/0001-12  EMPRESA GRAFICA JORNAL DA CIDADE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645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1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649/2026</text:p>
          </table:table-cell>
          <table:table-cell table:style-name="ce2" office:value-type="float" office:value="825" calcext:value-type="float">
            <text:p>825</text:p>
          </table:table-cell>
          <table:table-cell table:number-columns-repeated="2" table:style-name="ce7" office:value-type="date" office:date-value="2026-07-15" calcext:value-type="date">
            <text:p>15/07/26</text:p>
          </table:table-cell>
          <table:table-cell table:number-columns-repeated="2" table:style-name="ce8" office:value-type="float" office:value="200" calcext:value-type="float">
            <text:p>2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00" calcext:value-type="float">
            <text:p>20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645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3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641/2026</text:p>
          </table:table-cell>
          <table:table-cell table:style-name="ce2" office:value-type="float" office:value="823" calcext:value-type="float">
            <text:p>823</text:p>
          </table:table-cell>
          <table:table-cell table:style-name="ce7" office:value-type="date" office:date-value="2026-07-15" calcext:value-type="date">
            <text:p>15/07/26</text:p>
          </table:table-cell>
          <table:table-cell table:style-name="ce7" office:value-type="date" office:date-value="2026-07-07" calcext:value-type="date">
            <text:p>07/07/26</text:p>
          </table:table-cell>
          <table:table-cell table:number-columns-repeated="2" table:style-name="ce8" office:value-type="float" office:value="200" calcext:value-type="float">
            <text:p>2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00" calcext:value-type="float">
            <text:p>200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400" calcext:value-type="float">
            <text:p>40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00" calcext:value-type="float">
            <text:p>40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400" calcext:value-type="float">
            <text:p>40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00" calcext:value-type="float">
            <text:p>400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13.017.462/0001-63  ENERGISA SERGIPE-DISTRIBUIDORA DE ENERGIA S.A.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075" xlink:type="simple">S/C</text:a></text:p>
          </table:table-cell>
          <table:table-cell office:value-type="string" calcext:value-type="string">
            <text:p>300.04 - ENERGIA ELÉTRICA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8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97/2026</text:p>
          </table:table-cell>
          <table:table-cell table:style-name="ce2" office:value-type="float" office:value="7445579" calcext:value-type="float">
            <text:p>7445579</text:p>
          </table:table-cell>
          <table:table-cell table:number-columns-repeated="2" table:style-name="ce7" office:value-type="date" office:date-value="2026-07-30" calcext:value-type="date">
            <text:p>30/07/26</text:p>
          </table:table-cell>
          <table:table-cell table:number-columns-repeated="2" table:style-name="ce8" office:value-type="float" office:value="1569000.5" calcext:value-type="float">
            <text:p>1569000,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569000.5" calcext:value-type="float">
            <text:p>1569000,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075" xlink:type="simple">S/C</text:a></text:p>
          </table:table-cell>
          <table:table-cell office:value-type="string" calcext:value-type="string">
            <text:p>300.04 - ENERGIA ELÉTRICA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90/2026</text:p>
          </table:table-cell>
          <table:table-cell table:style-name="ce2" office:value-type="float" office:value="7445578" calcext:value-type="float">
            <text:p>7445578</text:p>
          </table:table-cell>
          <table:table-cell table:number-columns-repeated="2" table:style-name="ce7" office:value-type="date" office:date-value="2026-07-27" calcext:value-type="date">
            <text:p>27/07/26</text:p>
          </table:table-cell>
          <table:table-cell table:number-columns-repeated="2" table:style-name="ce8" office:value-type="float" office:value="1696176.86" calcext:value-type="float">
            <text:p>1696176,8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696176.86" calcext:value-type="float">
            <text:p>1696176,86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075" xlink:type="simple">S/C</text:a></text:p>
          </table:table-cell>
          <table:table-cell office:value-type="string" calcext:value-type="string">
            <text:p>300.04 - ENERGIA ELÉTRICA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7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761/2026</text:p>
          </table:table-cell>
          <table:table-cell table:style-name="ce2" office:value-type="float" office:value="7442903" calcext:value-type="float">
            <text:p>7442903</text:p>
          </table:table-cell>
          <table:table-cell table:number-columns-repeated="2" table:style-name="ce7" office:value-type="date" office:date-value="2026-07-15" calcext:value-type="date">
            <text:p>15/07/26</text:p>
          </table:table-cell>
          <table:table-cell table:number-columns-repeated="2" table:style-name="ce8" office:value-type="float" office:value="467002.16" calcext:value-type="float">
            <text:p>467002,1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67002.16" calcext:value-type="float">
            <text:p>467002,16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613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1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252/2026</text:p>
          </table:table-cell>
          <table:table-cell table:style-name="ce2" office:value-type="float" office:value="61602026" calcext:value-type="float">
            <text:p>61602026</text:p>
          </table:table-cell>
          <table:table-cell table:style-name="ce7" office:value-type="date" office:date-value="2026-06-26" calcext:value-type="date">
            <text:p>26/06/26</text:p>
          </table:table-cell>
          <table:table-cell table:style-name="ce7" office:value-type="date" office:date-value="2026-07-06" calcext:value-type="date">
            <text:p>06/07/26</text:p>
          </table:table-cell>
          <table:table-cell table:number-columns-repeated="2" table:style-name="ce8" office:value-type="float" office:value="10675" calcext:value-type="float">
            <text:p>1067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675" calcext:value-type="float">
            <text:p>10675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3742854.52" calcext:value-type="float">
            <text:p>3742854,5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742854.52" calcext:value-type="float">
            <text:p>3742854,52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3742854.52" calcext:value-type="float">
            <text:p>3742854,5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742854.52" calcext:value-type="float">
            <text:p>3742854,52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02.188.419/0001-44  EOS ORGANIZACAO E SISTEMAS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32056" xlink:type="simple">00171/2021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4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844/2026</text:p>
          </table:table-cell>
          <table:table-cell table:style-name="ce2" office:value-type="float" office:value="1430" calcext:value-type="float">
            <text:p>1430</text:p>
          </table:table-cell>
          <table:table-cell table:number-columns-repeated="2" table:style-name="ce7" office:value-type="date" office:date-value="2026-07-07" calcext:value-type="date">
            <text:p>07/07/26</text:p>
          </table:table-cell>
          <table:table-cell table:style-name="ce8" office:value-type="float" office:value="174608.81" calcext:value-type="float">
            <text:p>174608,81</text:p>
          </table:table-cell>
          <table:table-cell table:style-name="ce8" office:value-type="float" office:value="163870.39" calcext:value-type="float">
            <text:p>163870,3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63870.39" calcext:value-type="float">
            <text:p>163870,39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174608.81" calcext:value-type="float">
            <text:p>174608,81</text:p>
          </table:table-cell>
          <table:table-cell table:style-name="ce3" office:value-type="float" office:value="163870.39" calcext:value-type="float">
            <text:p>163870,3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63870.39" calcext:value-type="float">
            <text:p>163870,39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174608.81" calcext:value-type="float">
            <text:p>174608,81</text:p>
          </table:table-cell>
          <table:table-cell table:style-name="ce3" office:value-type="float" office:value="163870.39" calcext:value-type="float">
            <text:p>163870,3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63870.39" calcext:value-type="float">
            <text:p>163870,39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077.358.154-50  ERASMO GOMES SANTOS JUNIOR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682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9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213/2026</text:p>
          </table:table-cell>
          <table:table-cell table:style-name="ce2" office:value-type="float" office:value="4" calcext:value-type="float">
            <text:p>4</text:p>
          </table:table-cell>
          <table:table-cell table:number-columns-repeated="2" table:style-name="ce7" office:value-type="date" office:date-value="2026-07-24" calcext:value-type="date">
            <text:p>24/07/26</text:p>
          </table:table-cell>
          <table:table-cell table:number-columns-repeated="2" table:style-name="ce8" office:value-type="float" office:value="285.59" calcext:value-type="float">
            <text:p>285,5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85.59" calcext:value-type="float">
            <text:p>285,59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285.59" calcext:value-type="float">
            <text:p>285,5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85.59" calcext:value-type="float">
            <text:p>285,59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285.59" calcext:value-type="float">
            <text:p>285,5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85.59" calcext:value-type="float">
            <text:p>285,59</text:p>
          </table:table-cell>
          <table:table-cell table:number-columns-repeated="8"/>
        </table:table-row>
        <table:table-row table:style-name="ro12">
          <table:table-cell table:style-name="ce4" office:value-type="string" calcext:value-type="string">
            <text:p>  05.976.727/0001-22  ESTRUTURAL - ESTRUTURAS METALICAS E CONSTRUCOES LTDA - ME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4052" xlink:type="simple">00045/2026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4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067/2026</text:p>
          </table:table-cell>
          <table:table-cell table:style-name="ce2" office:value-type="float" office:value="29" calcext:value-type="float">
            <text:p>29</text:p>
          </table:table-cell>
          <table:table-cell table:number-columns-repeated="2" table:style-name="ce7" office:value-type="date" office:date-value="2026-07-28" calcext:value-type="date">
            <text:p>28/07/26</text:p>
          </table:table-cell>
          <table:table-cell table:style-name="ce8" office:value-type="float" office:value="21248.08" calcext:value-type="float">
            <text:p>21248,08</text:p>
          </table:table-cell>
          <table:table-cell table:style-name="ce8" office:value-type="float" office:value="19017.04" calcext:value-type="float">
            <text:p>19017,0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9017.04" calcext:value-type="float">
            <text:p>19017,04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145" xlink:type="simple">00008/2024</text:a></text:p>
          </table:table-cell>
          <table:table-cell office:value-type="string" calcext:value-type="string">
            <text:p>400.02 - SISTEMAS DE ESGOTO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216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708/2026</text:p>
          </table:table-cell>
          <table:table-cell table:style-name="ce2" office:value-type="float" office:value="28" calcext:value-type="float">
            <text:p>28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style-name="ce8" office:value-type="float" office:value="16893.65" calcext:value-type="float">
            <text:p>16893,65</text:p>
          </table:table-cell>
          <table:table-cell table:style-name="ce8" office:value-type="float" office:value="15119.82" calcext:value-type="float">
            <text:p>15119,8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5119.82" calcext:value-type="float">
            <text:p>15119,82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21248.08" calcext:value-type="float">
            <text:p>21248,08</text:p>
          </table:table-cell>
          <table:table-cell table:style-name="ce3" office:value-type="float" office:value="19017.04" calcext:value-type="float">
            <text:p>19017,0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9017.04" calcext:value-type="float">
            <text:p>19017,04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style-name="ce3" office:value-type="float" office:value="16893.65" calcext:value-type="float">
            <text:p>16893,65</text:p>
          </table:table-cell>
          <table:table-cell table:style-name="ce3" office:value-type="float" office:value="15119.82" calcext:value-type="float">
            <text:p>15119,8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5119.82" calcext:value-type="float">
            <text:p>15119,82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38141.73" calcext:value-type="float">
            <text:p>38141,73</text:p>
          </table:table-cell>
          <table:table-cell table:style-name="ce3" office:value-type="float" office:value="34136.86" calcext:value-type="float">
            <text:p>34136,8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4136.86" calcext:value-type="float">
            <text:p>34136,86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556.902.625-87  EVERSON FERREIRA SANTOS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7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783/2026</text:p>
          </table:table-cell>
          <table:table-cell table:style-name="ce2" office:value-type="float" office:value="205278" calcext:value-type="float">
            <text:p>205278</text:p>
          </table:table-cell>
          <table:table-cell table:number-columns-repeated="2" table:style-name="ce7" office:value-type="date" office:date-value="2026-07-15" calcext:value-type="date">
            <text:p>15/07/26</text:p>
          </table:table-cell>
          <table:table-cell table:number-columns-repeated="2" table:style-name="ce8" office:value-type="float" office:value="810.94" calcext:value-type="float">
            <text:p>810,9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10.94" calcext:value-type="float">
            <text:p>810,94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810.94" calcext:value-type="float">
            <text:p>810,9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810.94" calcext:value-type="float">
            <text:p>810,94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810.94" calcext:value-type="float">
            <text:p>810,9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810.94" calcext:value-type="float">
            <text:p>810,94</text:p>
          </table:table-cell>
          <table:table-cell table:number-columns-repeated="8"/>
        </table:table-row>
        <table:table-row table:style-name="ro2">
          <table:table-cell table:style-name="ce4" office:value-type="string" calcext:value-type="string">
            <text:p>  021.727.615-67  FABIO ZORZETTO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558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6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200/2026</text:p>
          </table:table-cell>
          <table:table-cell table:style-name="ce2" office:value-type="float" office:value="4" calcext:value-type="float">
            <text:p>4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184.49" calcext:value-type="float">
            <text:p>184,4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84.49" calcext:value-type="float">
            <text:p>184,49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4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695/2026</text:p>
          </table:table-cell>
          <table:table-cell table:style-name="ce2" office:value-type="float" office:value="135" calcext:value-type="float">
            <text:p>135</text:p>
          </table:table-cell>
          <table:table-cell table:number-columns-repeated="2" table:style-name="ce7" office:value-type="date" office:date-value="2026-07-07" calcext:value-type="date">
            <text:p>07/07/26</text:p>
          </table:table-cell>
          <table:table-cell table:number-columns-repeated="2" table:style-name="ce8" office:value-type="float" office:value="222.08" calcext:value-type="float">
            <text:p>222,0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22.08" calcext:value-type="float">
            <text:p>222,08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0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83/2026</text:p>
          </table:table-cell>
          <table:table-cell table:style-name="ce2" office:value-type="float" office:value="131" calcext:value-type="float">
            <text:p>131</text:p>
          </table:table-cell>
          <table:table-cell table:number-columns-repeated="2" table:style-name="ce7" office:value-type="date" office:date-value="2026-07-03" calcext:value-type="date">
            <text:p>03/07/26</text:p>
          </table:table-cell>
          <table:table-cell table:number-columns-repeated="2" table:style-name="ce8" office:value-type="float" office:value="888.32" calcext:value-type="float">
            <text:p>888,3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88.32" calcext:value-type="float">
            <text:p>888,32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294.89" calcext:value-type="float">
            <text:p>1294,8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294.89" calcext:value-type="float">
            <text:p>1294,89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294.89" calcext:value-type="float">
            <text:p>1294,8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294.89" calcext:value-type="float">
            <text:p>1294,89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59.627.486/0001-35  FB SERVICOS E LOCACOES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4000" xlink:type="simple">00030/2026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6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714/2026</text:p>
          </table:table-cell>
          <table:table-cell table:style-name="ce2" office:value-type="float" office:value="72" calcext:value-type="float">
            <text:p>72</text:p>
          </table:table-cell>
          <table:table-cell table:style-name="ce7" office:value-type="date" office:date-value="2026-07-07" calcext:value-type="date">
            <text:p>07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195422" calcext:value-type="float">
            <text:p>19542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95422" calcext:value-type="float">
            <text:p>195422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4000" xlink:type="simple">00030/2026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6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732/2026</text:p>
          </table:table-cell>
          <table:table-cell table:style-name="ce2" office:value-type="float" office:value="73" calcext:value-type="float">
            <text:p>73</text:p>
          </table:table-cell>
          <table:table-cell table:number-columns-repeated="2" table:style-name="ce7" office:value-type="date" office:date-value="2026-07-09" calcext:value-type="date">
            <text:p>09/07/26</text:p>
          </table:table-cell>
          <table:table-cell table:style-name="ce8" office:value-type="float" office:value="146923" calcext:value-type="float">
            <text:p>146923</text:p>
          </table:table-cell>
          <table:table-cell table:style-name="ce8" office:value-type="float" office:value="139576.85" calcext:value-type="float">
            <text:p>139576,8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39576.85" calcext:value-type="float">
            <text:p>139576,85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342345" calcext:value-type="float">
            <text:p>342345</text:p>
          </table:table-cell>
          <table:table-cell table:style-name="ce3" office:value-type="float" office:value="334998.85" calcext:value-type="float">
            <text:p>334998,8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34998.85" calcext:value-type="float">
            <text:p>334998,85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342345" calcext:value-type="float">
            <text:p>342345</text:p>
          </table:table-cell>
          <table:table-cell table:style-name="ce3" office:value-type="float" office:value="334998.85" calcext:value-type="float">
            <text:p>334998,8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34998.85" calcext:value-type="float">
            <text:p>334998,85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11.655.954/0001-59  FEDERAL TELECOM E SERVICOS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2972" xlink:type="simple">00154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5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071/2026</text:p>
          </table:table-cell>
          <table:table-cell table:style-name="ce2" office:value-type="float" office:value="54" calcext:value-type="float">
            <text:p>54</text:p>
          </table:table-cell>
          <table:table-cell table:number-columns-repeated="2" table:style-name="ce7" office:value-type="date" office:date-value="2026-07-31" calcext:value-type="date">
            <text:p>31/07/26</text:p>
          </table:table-cell>
          <table:table-cell table:number-columns-repeated="2" table:style-name="ce8" office:value-type="float" office:value="1006.57" calcext:value-type="float">
            <text:p>1006,5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06.57" calcext:value-type="float">
            <text:p>1006,57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2972" xlink:type="simple">00154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5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072/2026 (R)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2" table:style-name="ce7" office:value-type="date" office:date-value="2026-07-31" calcext:value-type="date">
            <text:p>31/07/26</text:p>
          </table:table-cell>
          <table:table-cell table:number-columns-repeated="2" table:style-name="ce8" office:value-type="float" office:value="98.95" calcext:value-type="float">
            <text:p>98,9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8.95" calcext:value-type="float">
            <text:p>98,95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2972" xlink:type="simple">00154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97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665/2026</text:p>
          </table:table-cell>
          <table:table-cell table:style-name="ce2" office:value-type="float" office:value="10608" calcext:value-type="float">
            <text:p>10608</text:p>
          </table:table-cell>
          <table:table-cell table:number-columns-repeated="2" table:style-name="ce7" office:value-type="date" office:date-value="2026-07-01" calcext:value-type="date">
            <text:p>01/07/26</text:p>
          </table:table-cell>
          <table:table-cell table:number-columns-repeated="2" table:style-name="ce8" office:value-type="float" office:value="1006.57" calcext:value-type="float">
            <text:p>1006,5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06.57" calcext:value-type="float">
            <text:p>1006,57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2972" xlink:type="simple">00154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97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666/2026 (R)</text:p>
          </table:table-cell>
          <table:table-cell table:style-name="ce2" office:value-type="float" office:value="10609" calcext:value-type="float">
            <text:p>10609</text:p>
          </table:table-cell>
          <table:table-cell table:number-columns-repeated="2" table:style-name="ce7" office:value-type="date" office:date-value="2026-07-01" calcext:value-type="date">
            <text:p>01/07/26</text:p>
          </table:table-cell>
          <table:table-cell table:number-columns-repeated="2" table:style-name="ce8" office:value-type="float" office:value="98.95" calcext:value-type="float">
            <text:p>98,9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8.95" calcext:value-type="float">
            <text:p>98,95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2211.04" calcext:value-type="float">
            <text:p>2211,0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211.04" calcext:value-type="float">
            <text:p>2211,04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2211.04" calcext:value-type="float">
            <text:p>2211,0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211.04" calcext:value-type="float">
            <text:p>2211,04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080.108.885-24  FELIPE MENDONÇA CARVALHO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4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1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389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7-30" calcext:value-type="date">
            <text:p>30/07/26</text:p>
          </table:table-cell>
          <table:table-cell table:number-columns-repeated="2" table:style-name="ce8" office:value-type="float" office:value="1611.07" calcext:value-type="float">
            <text:p>1611,0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611.07" calcext:value-type="float">
            <text:p>1611,07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611.07" calcext:value-type="float">
            <text:p>1611,07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611.07" calcext:value-type="float">
            <text:p>1611,07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611.07" calcext:value-type="float">
            <text:p>1611,07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611.07" calcext:value-type="float">
            <text:p>1611,07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27.483.435/0001-90  FOTOVO ENERGIAS RENOVAVEIS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939" xlink:type="simple">00132/2025</text:a></text:p>
          </table:table-cell>
          <table:table-cell office:value-type="string" calcext:value-type="string">
            <text:p>300.04 - ENERGIA ELÉTRICA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3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91/2026</text:p>
          </table:table-cell>
          <table:table-cell table:style-name="ce2" office:value-type="float" office:value="579" calcext:value-type="float">
            <text:p>579</text:p>
          </table:table-cell>
          <table:table-cell table:number-columns-repeated="2"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1556365.8" calcext:value-type="float">
            <text:p>1556365,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556365.8" calcext:value-type="float">
            <text:p>1556365,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941" xlink:type="simple">00133/2025</text:a></text:p>
          </table:table-cell>
          <table:table-cell office:value-type="string" calcext:value-type="string">
            <text:p>300.04 - ENERGIA ELÉTRICA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2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92/2026</text:p>
          </table:table-cell>
          <table:table-cell table:style-name="ce2" office:value-type="float" office:value="580" calcext:value-type="float">
            <text:p>580</text:p>
          </table:table-cell>
          <table:table-cell table:number-columns-repeated="2"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904927.33" calcext:value-type="float">
            <text:p>904927,3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04927.33" calcext:value-type="float">
            <text:p>904927,33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2461293.13" calcext:value-type="float">
            <text:p>2461293,1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461293.13" calcext:value-type="float">
            <text:p>2461293,13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2461293.13" calcext:value-type="float">
            <text:p>2461293,1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461293.13" calcext:value-type="float">
            <text:p>2461293,13</text:p>
          </table:table-cell>
          <table:table-cell table:number-columns-repeated="8"/>
        </table:table-row>
        <table:table-row table:style-name="ro10">
          <table:table-cell table:style-name="ce4" office:value-type="string" calcext:value-type="string">
            <text:p>  32.834.491/0001-62  FRANCA SERVIÇOS DE VIGILÂNCIA E SEGURANÇA PATRIMONIAL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2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859/2026</text:p>
          </table:table-cell>
          <table:table-cell table:style-name="ce2" office:value-type="float" office:value="1087" calcext:value-type="float">
            <text:p>1087</text:p>
          </table:table-cell>
          <table:table-cell table:number-columns-repeated="2" table:style-name="ce7" office:value-type="date" office:date-value="2026-07-06" calcext:value-type="date">
            <text:p>06/07/26</text:p>
          </table:table-cell>
          <table:table-cell table:style-name="ce8" office:value-type="float" office:value="98231.57" calcext:value-type="float">
            <text:p>98231,57</text:p>
          </table:table-cell>
          <table:table-cell table:style-name="ce8" office:value-type="float" office:value="76964.43" calcext:value-type="float">
            <text:p>76964,4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6964.43" calcext:value-type="float">
            <text:p>76964,43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2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864/2026</text:p>
          </table:table-cell>
          <table:table-cell table:style-name="ce2" office:value-type="float" office:value="1088" calcext:value-type="float">
            <text:p>1088</text:p>
          </table:table-cell>
          <table:table-cell table:number-columns-repeated="2" table:style-name="ce7" office:value-type="date" office:date-value="2026-07-06" calcext:value-type="date">
            <text:p>06/07/26</text:p>
          </table:table-cell>
          <table:table-cell table:style-name="ce8" office:value-type="float" office:value="13643.57" calcext:value-type="float">
            <text:p>13643,57</text:p>
          </table:table-cell>
          <table:table-cell table:style-name="ce8" office:value-type="float" office:value="10689.73" calcext:value-type="float">
            <text:p>10689,7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689.73" calcext:value-type="float">
            <text:p>10689,73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2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870/2026</text:p>
          </table:table-cell>
          <table:table-cell table:style-name="ce2" office:value-type="float" office:value="1089" calcext:value-type="float">
            <text:p>1089</text:p>
          </table:table-cell>
          <table:table-cell table:number-columns-repeated="2" table:style-name="ce7" office:value-type="date" office:date-value="2026-07-06" calcext:value-type="date">
            <text:p>06/07/26</text:p>
          </table:table-cell>
          <table:table-cell table:style-name="ce8" office:value-type="float" office:value="38487.15" calcext:value-type="float">
            <text:p>38487,15</text:p>
          </table:table-cell>
          <table:table-cell table:style-name="ce8" office:value-type="float" office:value="30154.68" calcext:value-type="float">
            <text:p>30154,6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0154.68" calcext:value-type="float">
            <text:p>30154,68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2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877/2026</text:p>
          </table:table-cell>
          <table:table-cell table:style-name="ce2" office:value-type="float" office:value="1090" calcext:value-type="float">
            <text:p>1090</text:p>
          </table:table-cell>
          <table:table-cell table:number-columns-repeated="2" table:style-name="ce7" office:value-type="date" office:date-value="2026-07-06" calcext:value-type="date">
            <text:p>06/07/26</text:p>
          </table:table-cell>
          <table:table-cell table:style-name="ce8" office:value-type="float" office:value="13643.57" calcext:value-type="float">
            <text:p>13643,57</text:p>
          </table:table-cell>
          <table:table-cell table:style-name="ce8" office:value-type="float" office:value="10689.73" calcext:value-type="float">
            <text:p>10689,7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689.73" calcext:value-type="float">
            <text:p>10689,73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2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887/2026</text:p>
          </table:table-cell>
          <table:table-cell table:style-name="ce2" office:value-type="float" office:value="1091" calcext:value-type="float">
            <text:p>1091</text:p>
          </table:table-cell>
          <table:table-cell table:number-columns-repeated="2" table:style-name="ce7" office:value-type="date" office:date-value="2026-07-06" calcext:value-type="date">
            <text:p>06/07/26</text:p>
          </table:table-cell>
          <table:table-cell table:style-name="ce8" office:value-type="float" office:value="24843.58" calcext:value-type="float">
            <text:p>24843,58</text:p>
          </table:table-cell>
          <table:table-cell table:style-name="ce8" office:value-type="float" office:value="19459.41" calcext:value-type="float">
            <text:p>19459,4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9459.41" calcext:value-type="float">
            <text:p>19459,41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2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893/2026</text:p>
          </table:table-cell>
          <table:table-cell table:style-name="ce2" office:value-type="float" office:value="1092" calcext:value-type="float">
            <text:p>1092</text:p>
          </table:table-cell>
          <table:table-cell table:number-columns-repeated="2" table:style-name="ce7" office:value-type="date" office:date-value="2026-07-06" calcext:value-type="date">
            <text:p>06/07/26</text:p>
          </table:table-cell>
          <table:table-cell table:style-name="ce8" office:value-type="float" office:value="65774.29" calcext:value-type="float">
            <text:p>65774,29</text:p>
          </table:table-cell>
          <table:table-cell table:style-name="ce8" office:value-type="float" office:value="51534.17" calcext:value-type="float">
            <text:p>51534,1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1534.17" calcext:value-type="float">
            <text:p>51534,17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2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898/2026</text:p>
          </table:table-cell>
          <table:table-cell table:style-name="ce2" office:value-type="float" office:value="1094" calcext:value-type="float">
            <text:p>1094</text:p>
          </table:table-cell>
          <table:table-cell table:number-columns-repeated="2" table:style-name="ce7" office:value-type="date" office:date-value="2026-07-06" calcext:value-type="date">
            <text:p>06/07/26</text:p>
          </table:table-cell>
          <table:table-cell table:style-name="ce8" office:value-type="float" office:value="13643.57" calcext:value-type="float">
            <text:p>13643,57</text:p>
          </table:table-cell>
          <table:table-cell table:style-name="ce8" office:value-type="float" office:value="10689.73" calcext:value-type="float">
            <text:p>10689,7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689.73" calcext:value-type="float">
            <text:p>10689,73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2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101/2026</text:p>
          </table:table-cell>
          <table:table-cell table:style-name="ce2" office:value-type="float" office:value="1093" calcext:value-type="float">
            <text:p>1093</text:p>
          </table:table-cell>
          <table:table-cell table:number-columns-repeated="2" table:style-name="ce7" office:value-type="date" office:date-value="2026-07-06" calcext:value-type="date">
            <text:p>06/07/26</text:p>
          </table:table-cell>
          <table:table-cell table:style-name="ce8" office:value-type="float" office:value="13643.57" calcext:value-type="float">
            <text:p>13643,57</text:p>
          </table:table-cell>
          <table:table-cell table:style-name="ce8" office:value-type="float" office:value="10689.73" calcext:value-type="float">
            <text:p>10689,7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689.73" calcext:value-type="float">
            <text:p>10689,73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2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903/2026</text:p>
          </table:table-cell>
          <table:table-cell table:style-name="ce2" office:value-type="float" office:value="1095" calcext:value-type="float">
            <text:p>1095</text:p>
          </table:table-cell>
          <table:table-cell table:number-columns-repeated="2" table:style-name="ce7" office:value-type="date" office:date-value="2026-07-06" calcext:value-type="date">
            <text:p>06/07/26</text:p>
          </table:table-cell>
          <table:table-cell table:style-name="ce8" office:value-type="float" office:value="63330.73" calcext:value-type="float">
            <text:p>63330,73</text:p>
          </table:table-cell>
          <table:table-cell table:style-name="ce8" office:value-type="float" office:value="49619.62" calcext:value-type="float">
            <text:p>49619,6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9619.62" calcext:value-type="float">
            <text:p>49619,62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2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908/2026</text:p>
          </table:table-cell>
          <table:table-cell table:style-name="ce2" office:value-type="float" office:value="1096" calcext:value-type="float">
            <text:p>1096</text:p>
          </table:table-cell>
          <table:table-cell table:number-columns-repeated="2" table:style-name="ce7" office:value-type="date" office:date-value="2026-07-06" calcext:value-type="date">
            <text:p>06/07/26</text:p>
          </table:table-cell>
          <table:table-cell table:style-name="ce8" office:value-type="float" office:value="13643.57" calcext:value-type="float">
            <text:p>13643,57</text:p>
          </table:table-cell>
          <table:table-cell table:style-name="ce8" office:value-type="float" office:value="10689.73" calcext:value-type="float">
            <text:p>10689,7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689.73" calcext:value-type="float">
            <text:p>10689,73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2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913/2026</text:p>
          </table:table-cell>
          <table:table-cell table:style-name="ce2" office:value-type="float" office:value="1097" calcext:value-type="float">
            <text:p>1097</text:p>
          </table:table-cell>
          <table:table-cell table:number-columns-repeated="2" table:style-name="ce7" office:value-type="date" office:date-value="2026-07-06" calcext:value-type="date">
            <text:p>06/07/26</text:p>
          </table:table-cell>
          <table:table-cell table:style-name="ce8" office:value-type="float" office:value="224449.09" calcext:value-type="float">
            <text:p>224449,09</text:p>
          </table:table-cell>
          <table:table-cell table:style-name="ce8" office:value-type="float" office:value="175855.87" calcext:value-type="float">
            <text:p>175855,8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75855.87" calcext:value-type="float">
            <text:p>175855,87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2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918/2026</text:p>
          </table:table-cell>
          <table:table-cell table:style-name="ce2" office:value-type="float" office:value="1098" calcext:value-type="float">
            <text:p>1098</text:p>
          </table:table-cell>
          <table:table-cell table:number-columns-repeated="2" table:style-name="ce7" office:value-type="date" office:date-value="2026-07-06" calcext:value-type="date">
            <text:p>06/07/26</text:p>
          </table:table-cell>
          <table:table-cell table:style-name="ce8" office:value-type="float" office:value="49687.16" calcext:value-type="float">
            <text:p>49687,16</text:p>
          </table:table-cell>
          <table:table-cell table:style-name="ce8" office:value-type="float" office:value="38929.89" calcext:value-type="float">
            <text:p>38929,8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8929.89" calcext:value-type="float">
            <text:p>38929,8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2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923/2026</text:p>
          </table:table-cell>
          <table:table-cell table:style-name="ce2" office:value-type="float" office:value="1099" calcext:value-type="float">
            <text:p>1099</text:p>
          </table:table-cell>
          <table:table-cell table:number-columns-repeated="2" table:style-name="ce7" office:value-type="date" office:date-value="2026-07-06" calcext:value-type="date">
            <text:p>06/07/26</text:p>
          </table:table-cell>
          <table:table-cell table:style-name="ce8" office:value-type="float" office:value="24843.58" calcext:value-type="float">
            <text:p>24843,58</text:p>
          </table:table-cell>
          <table:table-cell table:style-name="ce8" office:value-type="float" office:value="19464.94" calcext:value-type="float">
            <text:p>19464,9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9464.94" calcext:value-type="float">
            <text:p>19464,94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2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929/2026</text:p>
          </table:table-cell>
          <table:table-cell table:style-name="ce2" office:value-type="float" office:value="1100" calcext:value-type="float">
            <text:p>1100</text:p>
          </table:table-cell>
          <table:table-cell table:number-columns-repeated="2" table:style-name="ce7" office:value-type="date" office:date-value="2026-07-06" calcext:value-type="date">
            <text:p>06/07/26</text:p>
          </table:table-cell>
          <table:table-cell table:style-name="ce8" office:value-type="float" office:value="13643.57" calcext:value-type="float">
            <text:p>13643,57</text:p>
          </table:table-cell>
          <table:table-cell table:style-name="ce8" office:value-type="float" office:value="10689.73" calcext:value-type="float">
            <text:p>10689,7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689.73" calcext:value-type="float">
            <text:p>10689,73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2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934/2026</text:p>
          </table:table-cell>
          <table:table-cell table:style-name="ce2" office:value-type="float" office:value="1101" calcext:value-type="float">
            <text:p>1101</text:p>
          </table:table-cell>
          <table:table-cell table:number-columns-repeated="2" table:style-name="ce7" office:value-type="date" office:date-value="2026-07-06" calcext:value-type="date">
            <text:p>06/07/26</text:p>
          </table:table-cell>
          <table:table-cell table:style-name="ce8" office:value-type="float" office:value="174761.93" calcext:value-type="float">
            <text:p>174761,93</text:p>
          </table:table-cell>
          <table:table-cell table:style-name="ce8" office:value-type="float" office:value="136925.97" calcext:value-type="float">
            <text:p>136925,9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36925.97" calcext:value-type="float">
            <text:p>136925,97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2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939/2026</text:p>
          </table:table-cell>
          <table:table-cell table:style-name="ce2" office:value-type="float" office:value="1102" calcext:value-type="float">
            <text:p>1102</text:p>
          </table:table-cell>
          <table:table-cell table:number-columns-repeated="2" table:style-name="ce7" office:value-type="date" office:date-value="2026-07-06" calcext:value-type="date">
            <text:p>06/07/26</text:p>
          </table:table-cell>
          <table:table-cell table:style-name="ce8" office:value-type="float" office:value="38487.15" calcext:value-type="float">
            <text:p>38487,15</text:p>
          </table:table-cell>
          <table:table-cell table:style-name="ce8" office:value-type="float" office:value="30150.05" calcext:value-type="float">
            <text:p>30150,0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0150.05" calcext:value-type="float">
            <text:p>30150,05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2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947/2026</text:p>
          </table:table-cell>
          <table:table-cell table:style-name="ce2" office:value-type="float" office:value="1103" calcext:value-type="float">
            <text:p>1103</text:p>
          </table:table-cell>
          <table:table-cell table:number-columns-repeated="2" table:style-name="ce7" office:value-type="date" office:date-value="2026-07-06" calcext:value-type="date">
            <text:p>06/07/26</text:p>
          </table:table-cell>
          <table:table-cell table:style-name="ce8" office:value-type="float" office:value="24843.58" calcext:value-type="float">
            <text:p>24843,58</text:p>
          </table:table-cell>
          <table:table-cell table:style-name="ce8" office:value-type="float" office:value="19464.94" calcext:value-type="float">
            <text:p>19464,9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9464.94" calcext:value-type="float">
            <text:p>19464,94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2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952/2026</text:p>
          </table:table-cell>
          <table:table-cell table:style-name="ce2" office:value-type="float" office:value="1104" calcext:value-type="float">
            <text:p>1104</text:p>
          </table:table-cell>
          <table:table-cell table:number-columns-repeated="2" table:style-name="ce7" office:value-type="date" office:date-value="2026-07-06" calcext:value-type="date">
            <text:p>06/07/26</text:p>
          </table:table-cell>
          <table:table-cell table:style-name="ce8" office:value-type="float" office:value="13643.57" calcext:value-type="float">
            <text:p>13643,57</text:p>
          </table:table-cell>
          <table:table-cell table:style-name="ce8" office:value-type="float" office:value="10686.23" calcext:value-type="float">
            <text:p>10686,2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686.23" calcext:value-type="float">
            <text:p>10686,23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2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960/2026</text:p>
          </table:table-cell>
          <table:table-cell table:style-name="ce2" office:value-type="float" office:value="1105" calcext:value-type="float">
            <text:p>1105</text:p>
          </table:table-cell>
          <table:table-cell table:number-columns-repeated="2" table:style-name="ce7" office:value-type="date" office:date-value="2026-07-06" calcext:value-type="date">
            <text:p>06/07/26</text:p>
          </table:table-cell>
          <table:table-cell table:style-name="ce8" office:value-type="float" office:value="49687.16" calcext:value-type="float">
            <text:p>49687,16</text:p>
          </table:table-cell>
          <table:table-cell table:style-name="ce8" office:value-type="float" office:value="38929.89" calcext:value-type="float">
            <text:p>38929,8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8929.89" calcext:value-type="float">
            <text:p>38929,8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2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966/2026</text:p>
          </table:table-cell>
          <table:table-cell table:style-name="ce2" office:value-type="float" office:value="1106" calcext:value-type="float">
            <text:p>1106</text:p>
          </table:table-cell>
          <table:table-cell table:number-columns-repeated="2" table:style-name="ce7" office:value-type="date" office:date-value="2026-07-06" calcext:value-type="date">
            <text:p>06/07/26</text:p>
          </table:table-cell>
          <table:table-cell table:style-name="ce8" office:value-type="float" office:value="38487.15" calcext:value-type="float">
            <text:p>38487,15</text:p>
          </table:table-cell>
          <table:table-cell table:style-name="ce8" office:value-type="float" office:value="30154.68" calcext:value-type="float">
            <text:p>30154,6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0154.68" calcext:value-type="float">
            <text:p>30154,68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2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971/2026</text:p>
          </table:table-cell>
          <table:table-cell table:style-name="ce2" office:value-type="float" office:value="1107" calcext:value-type="float">
            <text:p>1107</text:p>
          </table:table-cell>
          <table:table-cell table:number-columns-repeated="2" table:style-name="ce7" office:value-type="date" office:date-value="2026-07-06" calcext:value-type="date">
            <text:p>06/07/26</text:p>
          </table:table-cell>
          <table:table-cell table:style-name="ce8" office:value-type="float" office:value="24843.58" calcext:value-type="float">
            <text:p>24843,58</text:p>
          </table:table-cell>
          <table:table-cell table:style-name="ce8" office:value-type="float" office:value="19464.94" calcext:value-type="float">
            <text:p>19464,9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9464.94" calcext:value-type="float">
            <text:p>19464,94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1036262.69" calcext:value-type="float">
            <text:p>1036262,69</text:p>
          </table:table-cell>
          <table:table-cell table:style-name="ce3" office:value-type="float" office:value="811898.09" calcext:value-type="float">
            <text:p>811898,0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811898.09" calcext:value-type="float">
            <text:p>811898,09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1036262.69" calcext:value-type="float">
            <text:p>1036262,69</text:p>
          </table:table-cell>
          <table:table-cell table:style-name="ce3" office:value-type="float" office:value="811898.09" calcext:value-type="float">
            <text:p>811898,0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811898.09" calcext:value-type="float">
            <text:p>811898,09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283.042.844-72  FRANCISCO DE PAULA MEDEIROS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39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98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47/2026</text:p>
          </table:table-cell>
          <table:table-cell table:style-name="ce2" office:value-type="float" office:value="7" calcext:value-type="float">
            <text:p>7</text:p>
          </table:table-cell>
          <table:table-cell table:style-name="ce7" office:value-type="date" office:date-value="2026-07-03" calcext:value-type="date">
            <text:p>03/07/26</text:p>
          </table:table-cell>
          <table:table-cell table:style-name="ce7" office:value-type="date" office:date-value="2026-07-02" calcext:value-type="date">
            <text:p>02/07/26</text:p>
          </table:table-cell>
          <table:table-cell table:number-columns-repeated="2" table:style-name="ce8" office:value-type="float" office:value="1621" calcext:value-type="float">
            <text:p>162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621" calcext:value-type="float">
            <text:p>1621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621" calcext:value-type="float">
            <text:p>1621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621" calcext:value-type="float">
            <text:p>1621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621" calcext:value-type="float">
            <text:p>1621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621" calcext:value-type="float">
            <text:p>1621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10.436.979/0001-07  FUNDACAO HOSPITALAR DE SAUDE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13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4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40/2026</text:p>
          </table:table-cell>
          <table:table-cell table:style-name="ce2" office:value-type="float" office:value="39" calcext:value-type="float">
            <text:p>39</text:p>
          </table:table-cell>
          <table:table-cell table:style-name="ce7" office:value-type="date" office:date-value="2026-07-22" calcext:value-type="date">
            <text:p>22/07/26</text:p>
          </table:table-cell>
          <table:table-cell table:style-name="ce7" office:value-type="date" office:date-value="2026-07-21" calcext:value-type="date">
            <text:p>21/07/26</text:p>
          </table:table-cell>
          <table:table-cell table:number-columns-repeated="2" table:style-name="ce8" office:value-type="float" office:value="11655.43" calcext:value-type="float">
            <text:p>11655,4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655.43" calcext:value-type="float">
            <text:p>11655,43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1655.43" calcext:value-type="float">
            <text:p>11655,4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1655.43" calcext:value-type="float">
            <text:p>11655,43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1655.43" calcext:value-type="float">
            <text:p>11655,4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1655.43" calcext:value-type="float">
            <text:p>11655,43</text:p>
          </table:table-cell>
          <table:table-cell table:number-columns-repeated="8"/>
        </table:table-row>
        <table:table-row table:style-name="ro9">
          <table:table-cell table:style-name="ce4" office:value-type="string" calcext:value-type="string">
            <text:p>  09.314.825/0001-55  FUNDO FINANCEIRO PREVIDENCIÁRIO - FINANPREV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18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3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478/2026</text:p>
          </table:table-cell>
          <table:table-cell table:style-name="ce2" office:value-type="float" office:value="6904" calcext:value-type="float">
            <text:p>6904</text:p>
          </table:table-cell>
          <table:table-cell table:style-name="ce7" office:value-type="date" office:date-value="2026-07-10" calcext:value-type="date">
            <text:p>10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2938.53" calcext:value-type="float">
            <text:p>2938,5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938.53" calcext:value-type="float">
            <text:p>2938,53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2938.53" calcext:value-type="float">
            <text:p>2938,5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938.53" calcext:value-type="float">
            <text:p>2938,53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2938.53" calcext:value-type="float">
            <text:p>2938,5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938.53" calcext:value-type="float">
            <text:p>2938,53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38.545.777/0001-04  G4 COMERCIO DE GAS - TORORO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LicitacaoCompromisso.jsp?chave=54051" xlink:type="simple">OD00543/2026</text:a></text:p>
          </table:table-cell>
          <table:table-cell office:value-type="string" calcext:value-type="string">
            <text:p>300.03 - MATERI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3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84/2026</text:p>
          </table:table-cell>
          <table:table-cell table:style-name="ce2" office:value-type="float" office:value="6452" calcext:value-type="float">
            <text:p>6452</text:p>
          </table:table-cell>
          <table:table-cell table:number-columns-repeated="2" table:style-name="ce7" office:value-type="date" office:date-value="2026-07-24" calcext:value-type="date">
            <text:p>24/07/26</text:p>
          </table:table-cell>
          <table:table-cell table:number-columns-repeated="2" table:style-name="ce8" office:value-type="float" office:value="4560" calcext:value-type="float">
            <text:p>456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560" calcext:value-type="float">
            <text:p>4560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4560" calcext:value-type="float">
            <text:p>456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560" calcext:value-type="float">
            <text:p>456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4560" calcext:value-type="float">
            <text:p>456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560" calcext:value-type="float">
            <text:p>4560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03.658.432/0001-82  GEAP AUTOGESTAO EM SAUDE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24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98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42/2026</text:p>
          </table:table-cell>
          <table:table-cell table:style-name="ce2" office:value-type="float" office:value="6" calcext:value-type="float">
            <text:p>6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2235009.82" calcext:value-type="float">
            <text:p>2235009,8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235009.82" calcext:value-type="float">
            <text:p>2235009,82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2235009.82" calcext:value-type="float">
            <text:p>2235009,8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235009.82" calcext:value-type="float">
            <text:p>2235009,82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2235009.82" calcext:value-type="float">
            <text:p>2235009,8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235009.82" calcext:value-type="float">
            <text:p>2235009,82</text:p>
          </table:table-cell>
          <table:table-cell table:number-columns-repeated="8"/>
        </table:table-row>
        <table:table-row table:style-name="ro9">
          <table:table-cell table:style-name="ce4" office:value-type="string" calcext:value-type="string">
            <text:p>  04.031.791/0001-78  GEOTEC - CONSULTORIA E SERVIÇOS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427" xlink:type="simple">00114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5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762/2026</text:p>
          </table:table-cell>
          <table:table-cell table:style-name="ce2" office:value-type="float" office:value="150" calcext:value-type="float">
            <text:p>150</text:p>
          </table:table-cell>
          <table:table-cell table:number-columns-repeated="2" table:style-name="ce7" office:value-type="date" office:date-value="2026-07-30" calcext:value-type="date">
            <text:p>30/07/26</text:p>
          </table:table-cell>
          <table:table-cell table:style-name="ce8" office:value-type="float" office:value="22929.48" calcext:value-type="float">
            <text:p>22929,48</text:p>
          </table:table-cell>
          <table:table-cell table:style-name="ce8" office:value-type="float" office:value="21783.01" calcext:value-type="float">
            <text:p>21783,0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1783.01" calcext:value-type="float">
            <text:p>21783,01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22929.48" calcext:value-type="float">
            <text:p>22929,48</text:p>
          </table:table-cell>
          <table:table-cell table:style-name="ce3" office:value-type="float" office:value="21783.01" calcext:value-type="float">
            <text:p>21783,01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1783.01" calcext:value-type="float">
            <text:p>21783,01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22929.48" calcext:value-type="float">
            <text:p>22929,48</text:p>
          </table:table-cell>
          <table:table-cell table:style-name="ce3" office:value-type="float" office:value="21783.01" calcext:value-type="float">
            <text:p>21783,01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1783.01" calcext:value-type="float">
            <text:p>21783,01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200.897.755-20  GERALDO AZEVEDO GOMES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12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7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465/2026</text:p>
          </table:table-cell>
          <table:table-cell table:style-name="ce2" office:value-type="float" office:value="8" calcext:value-type="float">
            <text:p>8</text:p>
          </table:table-cell>
          <table:table-cell table:style-name="ce7" office:value-type="date" office:date-value="2026-08-03" calcext:value-type="date">
            <text:p>03/08/26</text:p>
          </table:table-cell>
          <table:table-cell table:style-name="ce7" office:value-type="date" office:date-value="2026-07-31" calcext:value-type="date">
            <text:p>31/07/26</text:p>
          </table:table-cell>
          <table:table-cell table:number-columns-repeated="2" table:style-name="ce8" office:value-type="float" office:value="6700.49" calcext:value-type="float">
            <text:p>6700,4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700.49" calcext:value-type="float">
            <text:p>6700,49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12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9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845/2026</text:p>
          </table:table-cell>
          <table:table-cell table:style-name="ce2" office:value-type="float" office:value="7" calcext:value-type="float">
            <text:p>7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10050.74" calcext:value-type="float">
            <text:p>10050,7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050.74" calcext:value-type="float">
            <text:p>10050,74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6751.23" calcext:value-type="float">
            <text:p>16751,2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6751.23" calcext:value-type="float">
            <text:p>16751,23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6751.23" calcext:value-type="float">
            <text:p>16751,2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6751.23" calcext:value-type="float">
            <text:p>16751,23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959.920.735-15  GISELMA MENDONÇA DA MOT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3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1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386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7-30" calcext:value-type="date">
            <text:p>30/07/26</text:p>
          </table:table-cell>
          <table:table-cell table:number-columns-repeated="2" table:style-name="ce8" office:value-type="float" office:value="1611.07" calcext:value-type="float">
            <text:p>1611,0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611.07" calcext:value-type="float">
            <text:p>1611,07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611.07" calcext:value-type="float">
            <text:p>1611,07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611.07" calcext:value-type="float">
            <text:p>1611,07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611.07" calcext:value-type="float">
            <text:p>1611,07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611.07" calcext:value-type="float">
            <text:p>1611,07</text:p>
          </table:table-cell>
          <table:table-cell table:number-columns-repeated="8"/>
        </table:table-row>
        <table:table-row table:style-name="ro11">
          <table:table-cell table:style-name="ce4" office:value-type="string" calcext:value-type="string">
            <text:p>  07.873.280/0001-91  GRUPO ENERGIA DO BRASIL INDUSTRIA E COMERCIO DE MAQUINAS E EQUIPAMENTOS LTDA.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458" xlink:type="simple">00128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3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624/2026 (R)</text:p>
          </table:table-cell>
          <table:table-cell table:style-name="ce2" office:value-type="float" office:value="22155" calcext:value-type="float">
            <text:p>22155</text:p>
          </table:table-cell>
          <table:table-cell table:style-name="ce7" office:value-type="date" office:date-value="2026-07-29" calcext:value-type="date">
            <text:p>29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style-name="ce8" office:value-type="float" office:value="452.77" calcext:value-type="float">
            <text:p>452,77</text:p>
          </table:table-cell>
          <table:table-cell table:style-name="ce8" office:value-type="float" office:value="431.72" calcext:value-type="float">
            <text:p>431,7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31.72" calcext:value-type="float">
            <text:p>431,72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458" xlink:type="simple">00128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3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467/2026 (R)</text:p>
          </table:table-cell>
          <table:table-cell table:style-name="ce2" office:value-type="float" office:value="22158" calcext:value-type="float">
            <text:p>22158</text:p>
          </table:table-cell>
          <table:table-cell table:style-name="ce7" office:value-type="date" office:date-value="2026-07-30" calcext:value-type="date">
            <text:p>30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style-name="ce8" office:value-type="float" office:value="479.41" calcext:value-type="float">
            <text:p>479,41</text:p>
          </table:table-cell>
          <table:table-cell table:style-name="ce8" office:value-type="float" office:value="457.12" calcext:value-type="float">
            <text:p>457,1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57.12" calcext:value-type="float">
            <text:p>457,12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932.18" calcext:value-type="float">
            <text:p>932,18</text:p>
          </table:table-cell>
          <table:table-cell table:style-name="ce3" office:value-type="float" office:value="888.84" calcext:value-type="float">
            <text:p>888,8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888.84" calcext:value-type="float">
            <text:p>888,84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932.18" calcext:value-type="float">
            <text:p>932,18</text:p>
          </table:table-cell>
          <table:table-cell table:style-name="ce3" office:value-type="float" office:value="888.84" calcext:value-type="float">
            <text:p>888,8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888.84" calcext:value-type="float">
            <text:p>888,84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35.807.474/0001-24  H C DE MELO AMBIENTAL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4053" xlink:type="simple">00047/2026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218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306/2026</text:p>
          </table:table-cell>
          <table:table-cell table:style-name="ce2" office:value-type="float" office:value="215" calcext:value-type="float">
            <text:p>215</text:p>
          </table:table-cell>
          <table:table-cell table:number-columns-repeated="2" table:style-name="ce7" office:value-type="date" office:date-value="2026-07-23" calcext:value-type="date">
            <text:p>23/07/26</text:p>
          </table:table-cell>
          <table:table-cell table:style-name="ce8" office:value-type="float" office:value="5248457.9" calcext:value-type="float">
            <text:p>5248457,9</text:p>
          </table:table-cell>
          <table:table-cell table:style-name="ce8" office:value-type="float" office:value="4986035" calcext:value-type="float">
            <text:p>498603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986035" calcext:value-type="float">
            <text:p>498603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4053" xlink:type="simple">00047/2026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199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50/2026</text:p>
          </table:table-cell>
          <table:table-cell table:style-name="ce2" office:value-type="float" office:value="211" calcext:value-type="float">
            <text:p>211</text:p>
          </table:table-cell>
          <table:table-cell table:number-columns-repeated="2" table:style-name="ce7" office:value-type="date" office:date-value="2026-07-02" calcext:value-type="date">
            <text:p>02/07/26</text:p>
          </table:table-cell>
          <table:table-cell table:style-name="ce8" office:value-type="float" office:value="8067486.4" calcext:value-type="float">
            <text:p>8067486,4</text:p>
          </table:table-cell>
          <table:table-cell table:style-name="ce8" office:value-type="float" office:value="7664112.08" calcext:value-type="float">
            <text:p>7664112,0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664112.08" calcext:value-type="float">
            <text:p>7664112,08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style-name="ce3" office:value-type="float" office:value="13315944.3" calcext:value-type="float">
            <text:p>13315944,3</text:p>
          </table:table-cell>
          <table:table-cell table:style-name="ce3" office:value-type="float" office:value="12650147.08" calcext:value-type="float">
            <text:p>12650147,0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2650147.08" calcext:value-type="float">
            <text:p>12650147,08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13315944.3" calcext:value-type="float">
            <text:p>13315944,3</text:p>
          </table:table-cell>
          <table:table-cell table:style-name="ce3" office:value-type="float" office:value="12650147.08" calcext:value-type="float">
            <text:p>12650147,0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2650147.08" calcext:value-type="float">
            <text:p>12650147,08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03.744.474/0001-36  H. P. ELETRICIDADE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736" xlink:type="simple">00050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209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06/2026</text:p>
          </table:table-cell>
          <table:table-cell table:style-name="ce2" office:value-type="float" office:value="45" calcext:value-type="float">
            <text:p>45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style-name="ce8" office:value-type="float" office:value="5545.27" calcext:value-type="float">
            <text:p>5545,27</text:p>
          </table:table-cell>
          <table:table-cell table:style-name="ce8" office:value-type="float" office:value="4963.02" calcext:value-type="float">
            <text:p>4963,0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963.02" calcext:value-type="float">
            <text:p>4963,02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736" xlink:type="simple">00050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209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09/2026</text:p>
          </table:table-cell>
          <table:table-cell table:style-name="ce2" office:value-type="float" office:value="46" calcext:value-type="float">
            <text:p>46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style-name="ce8" office:value-type="float" office:value="7277.42" calcext:value-type="float">
            <text:p>7277,42</text:p>
          </table:table-cell>
          <table:table-cell table:style-name="ce8" office:value-type="float" office:value="6513.29" calcext:value-type="float">
            <text:p>6513,2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513.29" calcext:value-type="float">
            <text:p>6513,29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736" xlink:type="simple">00050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209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12/2026</text:p>
          </table:table-cell>
          <table:table-cell table:style-name="ce2" office:value-type="float" office:value="47" calcext:value-type="float">
            <text:p>47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style-name="ce8" office:value-type="float" office:value="12030.81" calcext:value-type="float">
            <text:p>12030,81</text:p>
          </table:table-cell>
          <table:table-cell table:style-name="ce8" office:value-type="float" office:value="10767.58" calcext:value-type="float">
            <text:p>10767,5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767.58" calcext:value-type="float">
            <text:p>10767,58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style-name="ce3" office:value-type="float" office:value="24853.5" calcext:value-type="float">
            <text:p>24853,5</text:p>
          </table:table-cell>
          <table:table-cell table:style-name="ce3" office:value-type="float" office:value="22243.89" calcext:value-type="float">
            <text:p>22243,8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2243.89" calcext:value-type="float">
            <text:p>22243,89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24853.5" calcext:value-type="float">
            <text:p>24853,5</text:p>
          </table:table-cell>
          <table:table-cell table:style-name="ce3" office:value-type="float" office:value="22243.89" calcext:value-type="float">
            <text:p>22243,8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2243.89" calcext:value-type="float">
            <text:p>22243,89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030.068.575-00  HELLEN CRISTINA SANTOS PASSOS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132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3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87/2026</text:p>
          </table:table-cell>
          <table:table-cell table:style-name="ce2" office:value-type="float" office:value="3" calcext:value-type="float">
            <text:p>3</text:p>
          </table:table-cell>
          <table:table-cell table:style-name="ce7" office:value-type="date" office:date-value="2026-07-10" calcext:value-type="date">
            <text:p>10/07/26</text:p>
          </table:table-cell>
          <table:table-cell table:style-name="ce7" office:value-type="date" office:date-value="2026-07-07" calcext:value-type="date">
            <text:p>07/07/26</text:p>
          </table:table-cell>
          <table:table-cell table:number-columns-repeated="2" table:style-name="ce8" office:value-type="float" office:value="3000" calcext:value-type="float">
            <text:p>30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000" calcext:value-type="float">
            <text:p>3000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3000" calcext:value-type="float">
            <text:p>300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000" calcext:value-type="float">
            <text:p>300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3000" calcext:value-type="float">
            <text:p>300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000" calcext:value-type="float">
            <text:p>3000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57.724.494/0001-74  HIDROSAN ENGENHARIA S/S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756" xlink:type="simple">00059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2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643/2026</text:p>
          </table:table-cell>
          <table:table-cell table:style-name="ce2" office:value-type="float" office:value="63" calcext:value-type="float">
            <text:p>63</text:p>
          </table:table-cell>
          <table:table-cell table:number-columns-repeated="2" table:style-name="ce7" office:value-type="date" office:date-value="2026-07-06" calcext:value-type="date">
            <text:p>06/07/26</text:p>
          </table:table-cell>
          <table:table-cell table:style-name="ce8" office:value-type="float" office:value="305212.68" calcext:value-type="float">
            <text:p>305212,68</text:p>
          </table:table-cell>
          <table:table-cell table:style-name="ce8" office:value-type="float" office:value="286442.1" calcext:value-type="float">
            <text:p>286442,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86442.1" calcext:value-type="float">
            <text:p>286442,1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305212.68" calcext:value-type="float">
            <text:p>305212,68</text:p>
          </table:table-cell>
          <table:table-cell table:style-name="ce3" office:value-type="float" office:value="286442.1" calcext:value-type="float">
            <text:p>286442,1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86442.1" calcext:value-type="float">
            <text:p>286442,1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305212.68" calcext:value-type="float">
            <text:p>305212,68</text:p>
          </table:table-cell>
          <table:table-cell table:style-name="ce3" office:value-type="float" office:value="286442.1" calcext:value-type="float">
            <text:p>286442,1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86442.1" calcext:value-type="float">
            <text:p>286442,1</text:p>
          </table:table-cell>
          <table:table-cell table:number-columns-repeated="8"/>
        </table:table-row>
        <table:table-row table:style-name="ro10">
          <table:table-cell table:style-name="ce4" office:value-type="string" calcext:value-type="string">
            <text:p>  29.175.860/0001-48  HIDROSANU SOLUÇÕES PARA CONSTRUÇÃO E SANEAMENTOO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LicitacaoCompromisso.jsp?chave=54009" xlink:type="simple">OD00416/2026</text:a></text:p>
          </table:table-cell>
          <table:table-cell office:value-type="string" calcext:value-type="string">
            <text:p>300.03 - MATERI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6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246/2026</text:p>
          </table:table-cell>
          <table:table-cell table:style-name="ce2" office:value-type="float" office:value="3623" calcext:value-type="float">
            <text:p>3623</text:p>
          </table:table-cell>
          <table:table-cell table:number-columns-repeated="2" table:style-name="ce7" office:value-type="date" office:date-value="2026-07-31" calcext:value-type="date">
            <text:p>31/07/26</text:p>
          </table:table-cell>
          <table:table-cell table:number-columns-repeated="2" table:style-name="ce8" office:value-type="float" office:value="5500" calcext:value-type="float">
            <text:p>55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500" calcext:value-type="float">
            <text:p>5500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LicitacaoCompromisso.jsp?chave=54009" xlink:type="simple">OD00416/2026</text:a></text:p>
          </table:table-cell>
          <table:table-cell office:value-type="string" calcext:value-type="string">
            <text:p>300.03 - MATERI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6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852/2026</text:p>
          </table:table-cell>
          <table:table-cell table:style-name="ce2" office:value-type="float" office:value="3196" calcext:value-type="float">
            <text:p>3196</text:p>
          </table:table-cell>
          <table:table-cell table:style-name="ce7" office:value-type="date" office:date-value="2026-07-08" calcext:value-type="date">
            <text:p>08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18601" calcext:value-type="float">
            <text:p>1860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8601" calcext:value-type="float">
            <text:p>18601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24101" calcext:value-type="float">
            <text:p>24101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4101" calcext:value-type="float">
            <text:p>24101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24101" calcext:value-type="float">
            <text:p>24101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4101" calcext:value-type="float">
            <text:p>24101</text:p>
          </table:table-cell>
          <table:table-cell table:number-columns-repeated="8"/>
        </table:table-row>
        <table:table-row table:style-name="ro5">
          <table:table-cell table:style-name="ce4" office:value-type="string" calcext:value-type="string">
            <text:p>  15.609.563/0001-59  HIDROSOLO - SERVIÇOS HIDROGEOLOGICOS E GEOLOGICOS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661" xlink:type="simple">00015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99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499/2026</text:p>
          </table:table-cell>
          <table:table-cell table:style-name="ce2" office:value-type="float" office:value="22" calcext:value-type="float">
            <text:p>22</text:p>
          </table:table-cell>
          <table:table-cell table:style-name="ce7" office:value-type="date" office:date-value="2026-07-06" calcext:value-type="date">
            <text:p>06/07/26</text:p>
          </table:table-cell>
          <table:table-cell table:style-name="ce7" office:value-type="date" office:date-value="2026-07-02" calcext:value-type="date">
            <text:p>02/07/26</text:p>
          </table:table-cell>
          <table:table-cell table:style-name="ce8" office:value-type="float" office:value="121083.5" calcext:value-type="float">
            <text:p>121083,5</text:p>
          </table:table-cell>
          <table:table-cell table:style-name="ce8" office:value-type="float" office:value="115029.32" calcext:value-type="float">
            <text:p>115029,3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5029.32" calcext:value-type="float">
            <text:p>115029,32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121083.5" calcext:value-type="float">
            <text:p>121083,5</text:p>
          </table:table-cell>
          <table:table-cell table:style-name="ce3" office:value-type="float" office:value="115029.32" calcext:value-type="float">
            <text:p>115029,3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15029.32" calcext:value-type="float">
            <text:p>115029,32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121083.5" calcext:value-type="float">
            <text:p>121083,5</text:p>
          </table:table-cell>
          <table:table-cell table:style-name="ce3" office:value-type="float" office:value="115029.32" calcext:value-type="float">
            <text:p>115029,3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15029.32" calcext:value-type="float">
            <text:p>115029,32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39.418.432/0001-52  HM GESTAO DE ESTAGIOS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LicitacaoCompromisso.jsp?chave=54010" xlink:type="simple">00034/2026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1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05/2026</text:p>
          </table:table-cell>
          <table:table-cell table:style-name="ce2" office:value-type="float" office:value="321759190" calcext:value-type="float">
            <text:p>321759190</text:p>
          </table:table-cell>
          <table:table-cell table:style-name="ce7" office:value-type="date" office:date-value="2026-07-21" calcext:value-type="date">
            <text:p>21/07/26</text:p>
          </table:table-cell>
          <table:table-cell table:style-name="ce7" office:value-type="date" office:date-value="2026-07-16" calcext:value-type="date">
            <text:p>16/07/26</text:p>
          </table:table-cell>
          <table:table-cell table:number-columns-repeated="2" table:style-name="ce8" office:value-type="float" office:value="1007.78" calcext:value-type="float">
            <text:p>1007,7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07.78" calcext:value-type="float">
            <text:p>1007,78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007.78" calcext:value-type="float">
            <text:p>1007,7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007.78" calcext:value-type="float">
            <text:p>1007,78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007.78" calcext:value-type="float">
            <text:p>1007,7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007.78" calcext:value-type="float">
            <text:p>1007,78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58.070.452/0001-20  IGUA SERGIPE S.A.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661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4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10/2026</text:p>
          </table:table-cell>
          <table:table-cell table:style-name="ce2" office:value-type="float" office:value="9688147" calcext:value-type="float">
            <text:p>9688147</text:p>
          </table:table-cell>
          <table:table-cell table:style-name="ce7" office:value-type="date" office:date-value="2026-07-20" calcext:value-type="date">
            <text:p>20/07/26</text:p>
          </table:table-cell>
          <table:table-cell table:style-name="ce7" office:value-type="date" office:date-value="2026-07-17" calcext:value-type="date">
            <text:p>17/07/26</text:p>
          </table:table-cell>
          <table:table-cell table:number-columns-repeated="2" table:style-name="ce8" office:value-type="float" office:value="49.26" calcext:value-type="float">
            <text:p>49,2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9.26" calcext:value-type="float">
            <text:p>49,26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49.26" calcext:value-type="float">
            <text:p>49,2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9.26" calcext:value-type="float">
            <text:p>49,26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49.26" calcext:value-type="float">
            <text:p>49,2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9.26" calcext:value-type="float">
            <text:p>49,26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985.298.625-20  ILTON ANTONIO DE FARIAS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09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96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419/2026</text:p>
          </table:table-cell>
          <table:table-cell table:style-name="ce2" office:value-type="float" office:value="7" calcext:value-type="float">
            <text:p>7</text:p>
          </table:table-cell>
          <table:table-cell table:number-columns-repeated="2" table:style-name="ce7" office:value-type="date" office:date-value="2026-07-01" calcext:value-type="date">
            <text:p>01/07/26</text:p>
          </table:table-cell>
          <table:table-cell table:style-name="ce8" office:value-type="float" office:value="2440.36" calcext:value-type="float">
            <text:p>2440,36</text:p>
          </table:table-cell>
          <table:table-cell table:style-name="ce8" office:value-type="float" office:value="2389.86" calcext:value-type="float">
            <text:p>2389,8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389.86" calcext:value-type="float">
            <text:p>2389,86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2440.36" calcext:value-type="float">
            <text:p>2440,36</text:p>
          </table:table-cell>
          <table:table-cell table:style-name="ce3" office:value-type="float" office:value="2389.86" calcext:value-type="float">
            <text:p>2389,8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389.86" calcext:value-type="float">
            <text:p>2389,86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2440.36" calcext:value-type="float">
            <text:p>2440,36</text:p>
          </table:table-cell>
          <table:table-cell table:style-name="ce3" office:value-type="float" office:value="2389.86" calcext:value-type="float">
            <text:p>2389,8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389.86" calcext:value-type="float">
            <text:p>2389,86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13.085.519/0001-61  IMPRENSA OFICIAL DE SERGIPE - IOSE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51" xlink:type="simple">0009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5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011/2026</text:p>
          </table:table-cell>
          <table:table-cell table:style-name="ce2" office:value-type="float" office:value="1350" calcext:value-type="float">
            <text:p>1350</text:p>
          </table:table-cell>
          <table:table-cell table:number-columns-repeated="2" table:style-name="ce7" office:value-type="date" office:date-value="2026-07-30" calcext:value-type="date">
            <text:p>30/07/26</text:p>
          </table:table-cell>
          <table:table-cell table:number-columns-repeated="2" table:style-name="ce8" office:value-type="float" office:value="193.16" calcext:value-type="float">
            <text:p>193,1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93.16" calcext:value-type="float">
            <text:p>193,16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51" xlink:type="simple">0009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5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012/2026</text:p>
          </table:table-cell>
          <table:table-cell table:style-name="ce2" office:value-type="float" office:value="1353" calcext:value-type="float">
            <text:p>1353</text:p>
          </table:table-cell>
          <table:table-cell table:number-columns-repeated="2" table:style-name="ce7" office:value-type="date" office:date-value="2026-07-30" calcext:value-type="date">
            <text:p>30/07/26</text:p>
          </table:table-cell>
          <table:table-cell table:number-columns-repeated="2" table:style-name="ce8" office:value-type="float" office:value="2464.74" calcext:value-type="float">
            <text:p>2464,7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64.74" calcext:value-type="float">
            <text:p>2464,74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51" xlink:type="simple">0009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5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013/2026</text:p>
          </table:table-cell>
          <table:table-cell table:style-name="ce2" office:value-type="float" office:value="1362" calcext:value-type="float">
            <text:p>1362</text:p>
          </table:table-cell>
          <table:table-cell table:number-columns-repeated="2" table:style-name="ce7" office:value-type="date" office:date-value="2026-07-30" calcext:value-type="date">
            <text:p>30/07/26</text:p>
          </table:table-cell>
          <table:table-cell table:number-columns-repeated="2" table:style-name="ce8" office:value-type="float" office:value="1547.91" calcext:value-type="float">
            <text:p>1547,9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547.91" calcext:value-type="float">
            <text:p>1547,91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51" xlink:type="simple">0009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5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014/2026</text:p>
          </table:table-cell>
          <table:table-cell table:style-name="ce2" office:value-type="float" office:value="1374" calcext:value-type="float">
            <text:p>1374</text:p>
          </table:table-cell>
          <table:table-cell table:number-columns-repeated="2" table:style-name="ce7" office:value-type="date" office:date-value="2026-07-30" calcext:value-type="date">
            <text:p>30/07/26</text:p>
          </table:table-cell>
          <table:table-cell table:number-columns-repeated="2" table:style-name="ce8" office:value-type="float" office:value="1788.7" calcext:value-type="float">
            <text:p>1788,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788.7" calcext:value-type="float">
            <text:p>1788,7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51" xlink:type="simple">0009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5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016/2026</text:p>
          </table:table-cell>
          <table:table-cell table:style-name="ce2" office:value-type="float" office:value="1442" calcext:value-type="float">
            <text:p>1442</text:p>
          </table:table-cell>
          <table:table-cell table:number-columns-repeated="2" table:style-name="ce7" office:value-type="date" office:date-value="2026-07-30" calcext:value-type="date">
            <text:p>30/07/26</text:p>
          </table:table-cell>
          <table:table-cell table:number-columns-repeated="2" table:style-name="ce8" office:value-type="float" office:value="1592.89" calcext:value-type="float">
            <text:p>1592,8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592.89" calcext:value-type="float">
            <text:p>1592,8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51" xlink:type="simple">0009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5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42/2026</text:p>
          </table:table-cell>
          <table:table-cell table:style-name="ce2" office:value-type="float" office:value="1458" calcext:value-type="float">
            <text:p>1458</text:p>
          </table:table-cell>
          <table:table-cell table:number-columns-repeated="2" table:style-name="ce7" office:value-type="date" office:date-value="2026-07-30" calcext:value-type="date">
            <text:p>30/07/26</text:p>
          </table:table-cell>
          <table:table-cell table:number-columns-repeated="2" table:style-name="ce8" office:value-type="float" office:value="142.88" calcext:value-type="float">
            <text:p>142,8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42.88" calcext:value-type="float">
            <text:p>142,88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51" xlink:type="simple">0009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5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44/2026</text:p>
          </table:table-cell>
          <table:table-cell table:style-name="ce2" office:value-type="float" office:value="1472" calcext:value-type="float">
            <text:p>1472</text:p>
          </table:table-cell>
          <table:table-cell table:number-columns-repeated="2" table:style-name="ce7" office:value-type="date" office:date-value="2026-07-30" calcext:value-type="date">
            <text:p>30/07/26</text:p>
          </table:table-cell>
          <table:table-cell table:number-columns-repeated="2" table:style-name="ce8" office:value-type="float" office:value="1113.97" calcext:value-type="float">
            <text:p>1113,9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13.97" calcext:value-type="float">
            <text:p>1113,97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51" xlink:type="simple">0009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5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46/2026</text:p>
          </table:table-cell>
          <table:table-cell table:style-name="ce2" office:value-type="float" office:value="1498" calcext:value-type="float">
            <text:p>1498</text:p>
          </table:table-cell>
          <table:table-cell table:number-columns-repeated="2" table:style-name="ce7" office:value-type="date" office:date-value="2026-07-30" calcext:value-type="date">
            <text:p>30/07/26</text:p>
          </table:table-cell>
          <table:table-cell table:number-columns-repeated="2" table:style-name="ce8" office:value-type="float" office:value="1448.69" calcext:value-type="float">
            <text:p>1448,6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448.69" calcext:value-type="float">
            <text:p>1448,6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51" xlink:type="simple">0009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5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48/2026</text:p>
          </table:table-cell>
          <table:table-cell table:style-name="ce2" office:value-type="float" office:value="1509" calcext:value-type="float">
            <text:p>1509</text:p>
          </table:table-cell>
          <table:table-cell table:number-columns-repeated="2" table:style-name="ce7" office:value-type="date" office:date-value="2026-07-30" calcext:value-type="date">
            <text:p>30/07/26</text:p>
          </table:table-cell>
          <table:table-cell table:number-columns-repeated="2" table:style-name="ce8" office:value-type="float" office:value="1401.05" calcext:value-type="float">
            <text:p>1401,0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401.05" calcext:value-type="float">
            <text:p>1401,05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51" xlink:type="simple">0009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5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49/2026</text:p>
          </table:table-cell>
          <table:table-cell table:style-name="ce2" office:value-type="float" office:value="1529" calcext:value-type="float">
            <text:p>1529</text:p>
          </table:table-cell>
          <table:table-cell table:number-columns-repeated="2" table:style-name="ce7" office:value-type="date" office:date-value="2026-07-30" calcext:value-type="date">
            <text:p>30/07/26</text:p>
          </table:table-cell>
          <table:table-cell table:number-columns-repeated="2" table:style-name="ce8" office:value-type="float" office:value="1690.79" calcext:value-type="float">
            <text:p>1690,7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690.79" calcext:value-type="float">
            <text:p>1690,7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51" xlink:type="simple">0009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5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50/2026</text:p>
          </table:table-cell>
          <table:table-cell table:style-name="ce2" office:value-type="float" office:value="1537" calcext:value-type="float">
            <text:p>1537</text:p>
          </table:table-cell>
          <table:table-cell table:number-columns-repeated="2" table:style-name="ce7" office:value-type="date" office:date-value="2026-07-30" calcext:value-type="date">
            <text:p>30/07/26</text:p>
          </table:table-cell>
          <table:table-cell table:number-columns-repeated="2" table:style-name="ce8" office:value-type="float" office:value="1595.54" calcext:value-type="float">
            <text:p>1595,5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595.54" calcext:value-type="float">
            <text:p>1595,54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51" xlink:type="simple">0009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5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51/2026</text:p>
          </table:table-cell>
          <table:table-cell table:style-name="ce2" office:value-type="float" office:value="1560" calcext:value-type="float">
            <text:p>1560</text:p>
          </table:table-cell>
          <table:table-cell table:number-columns-repeated="2" table:style-name="ce7" office:value-type="date" office:date-value="2026-07-30" calcext:value-type="date">
            <text:p>30/07/26</text:p>
          </table:table-cell>
          <table:table-cell table:number-columns-repeated="2" table:style-name="ce8" office:value-type="float" office:value="1158.95" calcext:value-type="float">
            <text:p>1158,9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58.95" calcext:value-type="float">
            <text:p>1158,95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51" xlink:type="simple">0009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5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53/2026</text:p>
          </table:table-cell>
          <table:table-cell table:style-name="ce2" office:value-type="float" office:value="1563" calcext:value-type="float">
            <text:p>1563</text:p>
          </table:table-cell>
          <table:table-cell table:number-columns-repeated="2" table:style-name="ce7" office:value-type="date" office:date-value="2026-07-30" calcext:value-type="date">
            <text:p>30/07/26</text:p>
          </table:table-cell>
          <table:table-cell table:number-columns-repeated="2" table:style-name="ce8" office:value-type="float" office:value="1935.55" calcext:value-type="float">
            <text:p>1935,5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935.55" calcext:value-type="float">
            <text:p>1935,55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51" xlink:type="simple">0009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5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56/2026</text:p>
          </table:table-cell>
          <table:table-cell table:style-name="ce2" office:value-type="float" office:value="1578" calcext:value-type="float">
            <text:p>1578</text:p>
          </table:table-cell>
          <table:table-cell table:number-columns-repeated="2" table:style-name="ce7" office:value-type="date" office:date-value="2026-07-30" calcext:value-type="date">
            <text:p>30/07/26</text:p>
          </table:table-cell>
          <table:table-cell table:number-columns-repeated="2" table:style-name="ce8" office:value-type="float" office:value="291.06" calcext:value-type="float">
            <text:p>291,0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91.06" calcext:value-type="float">
            <text:p>291,06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51" xlink:type="simple">0009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5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63/2026</text:p>
          </table:table-cell>
          <table:table-cell table:style-name="ce2" office:value-type="float" office:value="1595" calcext:value-type="float">
            <text:p>1595</text:p>
          </table:table-cell>
          <table:table-cell table:number-columns-repeated="2" table:style-name="ce7" office:value-type="date" office:date-value="2026-07-30" calcext:value-type="date">
            <text:p>30/07/26</text:p>
          </table:table-cell>
          <table:table-cell table:number-columns-repeated="2" table:style-name="ce8" office:value-type="float" office:value="2029.48" calcext:value-type="float">
            <text:p>2029,4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029.48" calcext:value-type="float">
            <text:p>2029,48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51" xlink:type="simple">0009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5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64/2026</text:p>
          </table:table-cell>
          <table:table-cell table:style-name="ce2" office:value-type="float" office:value="1600" calcext:value-type="float">
            <text:p>1600</text:p>
          </table:table-cell>
          <table:table-cell table:number-columns-repeated="2" table:style-name="ce7" office:value-type="date" office:date-value="2026-07-30" calcext:value-type="date">
            <text:p>30/07/26</text:p>
          </table:table-cell>
          <table:table-cell table:number-columns-repeated="2" table:style-name="ce8" office:value-type="float" office:value="531.85" calcext:value-type="float">
            <text:p>531,8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31.85" calcext:value-type="float">
            <text:p>531,85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20927.21" calcext:value-type="float">
            <text:p>20927,21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0927.21" calcext:value-type="float">
            <text:p>20927,21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20927.21" calcext:value-type="float">
            <text:p>20927,21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0927.21" calcext:value-type="float">
            <text:p>20927,21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02.380.554/0001-97  INFOW SOFTWARE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32" xlink:type="simple">00089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99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443/2026</text:p>
          </table:table-cell>
          <table:table-cell table:style-name="ce2" office:value-type="float" office:value="38" calcext:value-type="float">
            <text:p>38</text:p>
          </table:table-cell>
          <table:table-cell table:number-columns-repeated="2" table:style-name="ce7" office:value-type="date" office:date-value="2026-07-03" calcext:value-type="date">
            <text:p>03/07/26</text:p>
          </table:table-cell>
          <table:table-cell table:style-name="ce8" office:value-type="float" office:value="56690.6" calcext:value-type="float">
            <text:p>56690,6</text:p>
          </table:table-cell>
          <table:table-cell table:style-name="ce8" office:value-type="float" office:value="55556.79" calcext:value-type="float">
            <text:p>55556,7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5556.79" calcext:value-type="float">
            <text:p>55556,7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72" xlink:type="simple">0010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99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440/2026</text:p>
          </table:table-cell>
          <table:table-cell table:style-name="ce2" office:value-type="float" office:value="37" calcext:value-type="float">
            <text:p>37</text:p>
          </table:table-cell>
          <table:table-cell table:number-columns-repeated="2" table:style-name="ce7" office:value-type="date" office:date-value="2026-07-03" calcext:value-type="date">
            <text:p>03/07/26</text:p>
          </table:table-cell>
          <table:table-cell table:style-name="ce8" office:value-type="float" office:value="51121.93" calcext:value-type="float">
            <text:p>51121,93</text:p>
          </table:table-cell>
          <table:table-cell table:style-name="ce8" office:value-type="float" office:value="50099.49" calcext:value-type="float">
            <text:p>50099,4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0099.49" calcext:value-type="float">
            <text:p>50099,49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107812.53" calcext:value-type="float">
            <text:p>107812,53</text:p>
          </table:table-cell>
          <table:table-cell table:style-name="ce3" office:value-type="float" office:value="105656.28" calcext:value-type="float">
            <text:p>105656,2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05656.28" calcext:value-type="float">
            <text:p>105656,28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107812.53" calcext:value-type="float">
            <text:p>107812,53</text:p>
          </table:table-cell>
          <table:table-cell table:style-name="ce3" office:value-type="float" office:value="105656.28" calcext:value-type="float">
            <text:p>105656,2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05656.28" calcext:value-type="float">
            <text:p>105656,28</text:p>
          </table:table-cell>
          <table:table-cell table:number-columns-repeated="8"/>
        </table:table-row>
        <table:table-row table:style-name="ro11">
          <table:table-cell table:style-name="ce4" office:value-type="string" calcext:value-type="string">
            <text:p>  00.662.270/0003-20  INMETRO - INSTITUTO NACIONAL DE METROLOGIA, QUALIDADE E TECNOLOGI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688" xlink:type="simple">S/C</text:a></text:p>
          </table:table-cell>
          <table:table-cell office:value-type="string" calcext:value-type="string">
            <text:p>300.07 - IMPOSTOS, TRIBUTOS E TAXAS PUBLICA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9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364/2026</text:p>
          </table:table-cell>
          <table:table-cell table:style-name="ce2" office:value-type="float" office:value="2.94104126001008E+017" calcext:value-type="float">
            <text:p>2,94104126001008E+017</text:p>
          </table:table-cell>
          <table:table-cell table:style-name="ce7" office:value-type="date" office:date-value="2026-07-31" calcext:value-type="date">
            <text:p>31/07/26</text:p>
          </table:table-cell>
          <table:table-cell table:style-name="ce7" office:value-type="date" office:date-value="2026-07-30" calcext:value-type="date">
            <text:p>30/07/26</text:p>
          </table:table-cell>
          <table:table-cell table:number-columns-repeated="2" table:style-name="ce8" office:value-type="float" office:value="450.45" calcext:value-type="float">
            <text:p>450,4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50.45" calcext:value-type="float">
            <text:p>450,45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450.45" calcext:value-type="float">
            <text:p>450,4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50.45" calcext:value-type="float">
            <text:p>450,45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450.45" calcext:value-type="float">
            <text:p>450,4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50.45" calcext:value-type="float">
            <text:p>450,45</text:p>
          </table:table-cell>
          <table:table-cell table:number-columns-repeated="8"/>
        </table:table-row>
        <table:table-row table:style-name="ro9">
          <table:table-cell table:style-name="ce4" office:value-type="string" calcext:value-type="string">
            <text:p>  14.086.793/0001-18  INOVE CONSTRUÇÕES E LOCAÇÕES LTDA ME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115" xlink:type="simple">00197/2023</text:a></text:p>
          </table:table-cell>
          <table:table-cell office:value-type="string" calcext:value-type="string">
            <text:p>400.02 - SISTEMAS DE ESGOTO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0214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867/2026</text:p>
          </table:table-cell>
          <table:table-cell table:style-name="ce2" office:value-type="float" office:value="78" calcext:value-type="float">
            <text:p>78</text:p>
          </table:table-cell>
          <table:table-cell table:style-name="ce7" office:value-type="date" office:date-value="2026-07-17" calcext:value-type="date">
            <text:p>17/07/26</text:p>
          </table:table-cell>
          <table:table-cell table:style-name="ce7" office:value-type="date" office:date-value="2026-07-20" calcext:value-type="date">
            <text:p>20/07/26</text:p>
          </table:table-cell>
          <table:table-cell table:style-name="ce8" office:value-type="float" office:value="33956.84" calcext:value-type="float">
            <text:p>33956,84</text:p>
          </table:table-cell>
          <table:table-cell table:style-name="ce8" office:value-type="float" office:value="29983.89" calcext:value-type="float">
            <text:p>29983,8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9983.89" calcext:value-type="float">
            <text:p>29983,89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115" xlink:type="simple">00197/2023</text:a></text:p>
          </table:table-cell>
          <table:table-cell office:value-type="string" calcext:value-type="string">
            <text:p>400.02 - SISTEMAS DE ESGOTO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0214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767/2026</text:p>
          </table:table-cell>
          <table:table-cell table:style-name="ce2" office:value-type="float" office:value="79" calcext:value-type="float">
            <text:p>79</text:p>
          </table:table-cell>
          <table:table-cell table:style-name="ce7" office:value-type="date" office:date-value="2026-07-19" calcext:value-type="date">
            <text:p>19/07/26</text:p>
          </table:table-cell>
          <table:table-cell table:style-name="ce7" office:value-type="date" office:date-value="2026-07-20" calcext:value-type="date">
            <text:p>20/07/26</text:p>
          </table:table-cell>
          <table:table-cell table:style-name="ce8" office:value-type="float" office:value="9664.33" calcext:value-type="float">
            <text:p>9664,33</text:p>
          </table:table-cell>
          <table:table-cell table:style-name="ce8" office:value-type="float" office:value="8533.6" calcext:value-type="float">
            <text:p>8533,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533.6" calcext:value-type="float">
            <text:p>8533,6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style-name="ce3" office:value-type="float" office:value="43621.17" calcext:value-type="float">
            <text:p>43621,17</text:p>
          </table:table-cell>
          <table:table-cell table:style-name="ce3" office:value-type="float" office:value="38517.49" calcext:value-type="float">
            <text:p>38517,4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8517.49" calcext:value-type="float">
            <text:p>38517,49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43621.17" calcext:value-type="float">
            <text:p>43621,17</text:p>
          </table:table-cell>
          <table:table-cell table:style-name="ce3" office:value-type="float" office:value="38517.49" calcext:value-type="float">
            <text:p>38517,4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8517.49" calcext:value-type="float">
            <text:p>38517,49</text:p>
          </table:table-cell>
          <table:table-cell table:number-columns-repeated="8"/>
        </table:table-row>
        <table:table-row table:style-name="ro2">
          <table:table-cell table:style-name="ce4" office:value-type="string" calcext:value-type="string">
            <text:p>  29.979.036/0416-88  INSS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115" xlink:type="simple">00197/2023</text:a></text:p>
          </table:table-cell>
          <table:table-cell office:value-type="string" calcext:value-type="string">
            <text:p>400.02 - SISTEMAS DE ESGOTO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0173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780/2026</text:p>
          </table:table-cell>
          <table:table-cell table:style-name="ce2" office:value-type="float" office:value="79" calcext:value-type="float">
            <text:p>79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531.54" calcext:value-type="float">
            <text:p>531,5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31.54" calcext:value-type="float">
            <text:p>531,54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115" xlink:type="simple">00197/2023</text:a></text:p>
          </table:table-cell>
          <table:table-cell office:value-type="string" calcext:value-type="string">
            <text:p>400.02 - SISTEMAS DE ESGOTO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0173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868/2026</text:p>
          </table:table-cell>
          <table:table-cell table:style-name="ce2" office:value-type="float" office:value="78" calcext:value-type="float">
            <text:p>78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1867.63" calcext:value-type="float">
            <text:p>1867,6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867.63" calcext:value-type="float">
            <text:p>1867,63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2588" xlink:type="simple">00181/2022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173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205/2026</text:p>
          </table:table-cell>
          <table:table-cell table:style-name="ce2" office:value-type="float" office:value="2122" calcext:value-type="float">
            <text:p>2122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8050.42" calcext:value-type="float">
            <text:p>8050,4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050.42" calcext:value-type="float">
            <text:p>8050,42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2588" xlink:type="simple">00181/2022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173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259/2026</text:p>
          </table:table-cell>
          <table:table-cell table:style-name="ce2" office:value-type="float" office:value="2121" calcext:value-type="float">
            <text:p>2121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19239.14" calcext:value-type="float">
            <text:p>19239,1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9239.14" calcext:value-type="float">
            <text:p>19239,14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145" xlink:type="simple">00008/2024</text:a></text:p>
          </table:table-cell>
          <table:table-cell office:value-type="string" calcext:value-type="string">
            <text:p>400.02 - SISTEMAS DE ESGOTO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173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817/2026</text:p>
          </table:table-cell>
          <table:table-cell table:style-name="ce2" office:value-type="float" office:value="23" calcext:value-type="float">
            <text:p>23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4886.79" calcext:value-type="float">
            <text:p>4886,7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886.79" calcext:value-type="float">
            <text:p>4886,7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156" xlink:type="simple">00010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3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472/2026</text:p>
          </table:table-cell>
          <table:table-cell table:style-name="ce2" office:value-type="float" office:value="298" calcext:value-type="float">
            <text:p>298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3497.47" calcext:value-type="float">
            <text:p>3497,4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497.47" calcext:value-type="float">
            <text:p>3497,47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45" xlink:type="simple">00051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173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604/2026</text:p>
          </table:table-cell>
          <table:table-cell table:style-name="ce2" office:value-type="float" office:value="56" calcext:value-type="float">
            <text:p>56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6894.78" calcext:value-type="float">
            <text:p>6894,7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894.78" calcext:value-type="float">
            <text:p>6894,78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45" xlink:type="simple">00051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173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017/2026</text:p>
          </table:table-cell>
          <table:table-cell table:style-name="ce2" office:value-type="float" office:value="58" calcext:value-type="float">
            <text:p>58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6641.29" calcext:value-type="float">
            <text:p>6641,2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641.29" calcext:value-type="float">
            <text:p>6641,2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45" xlink:type="simple">00051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173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306/2026</text:p>
          </table:table-cell>
          <table:table-cell table:style-name="ce2" office:value-type="float" office:value="59" calcext:value-type="float">
            <text:p>59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16616.37" calcext:value-type="float">
            <text:p>16616,3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6616.37" calcext:value-type="float">
            <text:p>16616,37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3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861/2026</text:p>
          </table:table-cell>
          <table:table-cell table:style-name="ce2" office:value-type="float" office:value="1087" calcext:value-type="float">
            <text:p>1087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10805.47" calcext:value-type="float">
            <text:p>10805,4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805.47" calcext:value-type="float">
            <text:p>10805,47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3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872/2026</text:p>
          </table:table-cell>
          <table:table-cell table:style-name="ce2" office:value-type="float" office:value="1089" calcext:value-type="float">
            <text:p>1089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4233.59" calcext:value-type="float">
            <text:p>4233,5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233.59" calcext:value-type="float">
            <text:p>4233,5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3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866/2026</text:p>
          </table:table-cell>
          <table:table-cell table:style-name="ce2" office:value-type="float" office:value="1088" calcext:value-type="float">
            <text:p>1088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1500.79" calcext:value-type="float">
            <text:p>1500,7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500.79" calcext:value-type="float">
            <text:p>1500,7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3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900/2026</text:p>
          </table:table-cell>
          <table:table-cell table:style-name="ce2" office:value-type="float" office:value="1094" calcext:value-type="float">
            <text:p>1094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1500.79" calcext:value-type="float">
            <text:p>1500,7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500.79" calcext:value-type="float">
            <text:p>1500,7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3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895/2026</text:p>
          </table:table-cell>
          <table:table-cell table:style-name="ce2" office:value-type="float" office:value="1092" calcext:value-type="float">
            <text:p>1092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7235.17" calcext:value-type="float">
            <text:p>7235,1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235.17" calcext:value-type="float">
            <text:p>7235,17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3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890/2026</text:p>
          </table:table-cell>
          <table:table-cell table:style-name="ce2" office:value-type="float" office:value="1091" calcext:value-type="float">
            <text:p>1091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2732.79" calcext:value-type="float">
            <text:p>2732,7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732.79" calcext:value-type="float">
            <text:p>2732,7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3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880/2026</text:p>
          </table:table-cell>
          <table:table-cell table:style-name="ce2" office:value-type="float" office:value="1090" calcext:value-type="float">
            <text:p>1090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1500.79" calcext:value-type="float">
            <text:p>1500,7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500.79" calcext:value-type="float">
            <text:p>1500,7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3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973/2026</text:p>
          </table:table-cell>
          <table:table-cell table:style-name="ce2" office:value-type="float" office:value="1107" calcext:value-type="float">
            <text:p>1107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2732.79" calcext:value-type="float">
            <text:p>2732,7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732.79" calcext:value-type="float">
            <text:p>2732,7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3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106/2026</text:p>
          </table:table-cell>
          <table:table-cell table:style-name="ce2" office:value-type="float" office:value="1093" calcext:value-type="float">
            <text:p>1093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1500.79" calcext:value-type="float">
            <text:p>1500,7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500.79" calcext:value-type="float">
            <text:p>1500,7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3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968/2026</text:p>
          </table:table-cell>
          <table:table-cell table:style-name="ce2" office:value-type="float" office:value="1106" calcext:value-type="float">
            <text:p>1106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4233.59" calcext:value-type="float">
            <text:p>4233,5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233.59" calcext:value-type="float">
            <text:p>4233,5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3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962/2026</text:p>
          </table:table-cell>
          <table:table-cell table:style-name="ce2" office:value-type="float" office:value="1105" calcext:value-type="float">
            <text:p>1105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5465.59" calcext:value-type="float">
            <text:p>5465,5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465.59" calcext:value-type="float">
            <text:p>5465,5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3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954/2026</text:p>
          </table:table-cell>
          <table:table-cell table:style-name="ce2" office:value-type="float" office:value="1104" calcext:value-type="float">
            <text:p>1104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1500.79" calcext:value-type="float">
            <text:p>1500,7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500.79" calcext:value-type="float">
            <text:p>1500,7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3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949/2026</text:p>
          </table:table-cell>
          <table:table-cell table:style-name="ce2" office:value-type="float" office:value="1103" calcext:value-type="float">
            <text:p>1103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2732.79" calcext:value-type="float">
            <text:p>2732,7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732.79" calcext:value-type="float">
            <text:p>2732,7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3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941/2026</text:p>
          </table:table-cell>
          <table:table-cell table:style-name="ce2" office:value-type="float" office:value="1102" calcext:value-type="float">
            <text:p>1102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4233.59" calcext:value-type="float">
            <text:p>4233,5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233.59" calcext:value-type="float">
            <text:p>4233,5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3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936/2026</text:p>
          </table:table-cell>
          <table:table-cell table:style-name="ce2" office:value-type="float" office:value="1101" calcext:value-type="float">
            <text:p>1101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19223.81" calcext:value-type="float">
            <text:p>19223,8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9223.81" calcext:value-type="float">
            <text:p>19223,81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3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931/2026</text:p>
          </table:table-cell>
          <table:table-cell table:style-name="ce2" office:value-type="float" office:value="1100" calcext:value-type="float">
            <text:p>1100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1500.79" calcext:value-type="float">
            <text:p>1500,7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500.79" calcext:value-type="float">
            <text:p>1500,7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3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925/2026</text:p>
          </table:table-cell>
          <table:table-cell table:style-name="ce2" office:value-type="float" office:value="1099" calcext:value-type="float">
            <text:p>1099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2732.79" calcext:value-type="float">
            <text:p>2732,7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732.79" calcext:value-type="float">
            <text:p>2732,7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3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920/2026</text:p>
          </table:table-cell>
          <table:table-cell table:style-name="ce2" office:value-type="float" office:value="1098" calcext:value-type="float">
            <text:p>1098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5465.59" calcext:value-type="float">
            <text:p>5465,5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465.59" calcext:value-type="float">
            <text:p>5465,5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3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915/2026</text:p>
          </table:table-cell>
          <table:table-cell table:style-name="ce2" office:value-type="float" office:value="1097" calcext:value-type="float">
            <text:p>1097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24689.4" calcext:value-type="float">
            <text:p>24689,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689.4" calcext:value-type="float">
            <text:p>24689,4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3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910/2026</text:p>
          </table:table-cell>
          <table:table-cell table:style-name="ce2" office:value-type="float" office:value="1096" calcext:value-type="float">
            <text:p>1096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1500.79" calcext:value-type="float">
            <text:p>1500,7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500.79" calcext:value-type="float">
            <text:p>1500,7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3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905/2026</text:p>
          </table:table-cell>
          <table:table-cell table:style-name="ce2" office:value-type="float" office:value="1095" calcext:value-type="float">
            <text:p>1095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6966.38" calcext:value-type="float">
            <text:p>6966,3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966.38" calcext:value-type="float">
            <text:p>6966,3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960" xlink:type="simple">00007/2026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173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191/2026</text:p>
          </table:table-cell>
          <table:table-cell table:style-name="ce2" office:value-type="float" office:value="73" calcext:value-type="float">
            <text:p>73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16978.43" calcext:value-type="float">
            <text:p>16978,4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6978.43" calcext:value-type="float">
            <text:p>16978,43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736" xlink:type="simple">00050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173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13/2026</text:p>
          </table:table-cell>
          <table:table-cell table:style-name="ce2" office:value-type="float" office:value="47" calcext:value-type="float">
            <text:p>47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661.69" calcext:value-type="float">
            <text:p>661,6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61.69" calcext:value-type="float">
            <text:p>661,69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886" xlink:type="simple">00114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173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18/2026</text:p>
          </table:table-cell>
          <table:table-cell table:style-name="ce2" office:value-type="float" office:value="9215" calcext:value-type="float">
            <text:p>9215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18425.45" calcext:value-type="float">
            <text:p>18425,4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8425.45" calcext:value-type="float">
            <text:p>18425,4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930" xlink:type="simple">00129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173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486/2026</text:p>
          </table:table-cell>
          <table:table-cell table:style-name="ce2" office:value-type="float" office:value="447" calcext:value-type="float">
            <text:p>447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19083.5" calcext:value-type="float">
            <text:p>19083,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9083.5" calcext:value-type="float">
            <text:p>19083,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942" xlink:type="simple">00002/2026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0173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410/2026</text:p>
          </table:table-cell>
          <table:table-cell table:style-name="ce2" office:value-type="float" office:value="1" calcext:value-type="float">
            <text:p>1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10900.24" calcext:value-type="float">
            <text:p>10900,2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900.24" calcext:value-type="float">
            <text:p>10900,24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938" xlink:type="simple">00003/2026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173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231/2026</text:p>
          </table:table-cell>
          <table:table-cell table:style-name="ce2" office:value-type="float" office:value="351" calcext:value-type="float">
            <text:p>351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2461.71" calcext:value-type="float">
            <text:p>2461,7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61.71" calcext:value-type="float">
            <text:p>2461,71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938" xlink:type="simple">00003/2026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173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287/2026</text:p>
          </table:table-cell>
          <table:table-cell table:style-name="ce2" office:value-type="float" office:value="354" calcext:value-type="float">
            <text:p>354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2936.35" calcext:value-type="float">
            <text:p>2936,3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936.35" calcext:value-type="float">
            <text:p>2936,3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938" xlink:type="simple">00003/2026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173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227/2026</text:p>
          </table:table-cell>
          <table:table-cell table:style-name="ce2" office:value-type="float" office:value="353" calcext:value-type="float">
            <text:p>353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4346.25" calcext:value-type="float">
            <text:p>4346,2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346.25" calcext:value-type="float">
            <text:p>4346,2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936" xlink:type="simple">00005/2026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173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712/2026</text:p>
          </table:table-cell>
          <table:table-cell table:style-name="ce2" office:value-type="float" office:value="172" calcext:value-type="float">
            <text:p>172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19836.2" calcext:value-type="float">
            <text:p>19836,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9836.2" calcext:value-type="float">
            <text:p>19836,2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930" xlink:type="simple">00129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173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491/2026</text:p>
          </table:table-cell>
          <table:table-cell table:style-name="ce2" office:value-type="float" office:value="448" calcext:value-type="float">
            <text:p>448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13225.81" calcext:value-type="float">
            <text:p>13225,8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3225.81" calcext:value-type="float">
            <text:p>13225,81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736" xlink:type="simple">00050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173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10/2026</text:p>
          </table:table-cell>
          <table:table-cell table:style-name="ce2" office:value-type="float" office:value="46" calcext:value-type="float">
            <text:p>46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400.26" calcext:value-type="float">
            <text:p>400,2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00.26" calcext:value-type="float">
            <text:p>400,26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736" xlink:type="simple">00050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173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07/2026</text:p>
          </table:table-cell>
          <table:table-cell table:style-name="ce2" office:value-type="float" office:value="45" calcext:value-type="float">
            <text:p>45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304.99" calcext:value-type="float">
            <text:p>304,9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04.99" calcext:value-type="float">
            <text:p>304,99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722" xlink:type="simple">00045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173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769/2026</text:p>
          </table:table-cell>
          <table:table-cell table:style-name="ce2" office:value-type="float" office:value="446" calcext:value-type="float">
            <text:p>446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36591.45" calcext:value-type="float">
            <text:p>36591,4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6591.45" calcext:value-type="float">
            <text:p>36591,4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310" xlink:type="simple">00084/2024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0173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782/2026</text:p>
          </table:table-cell>
          <table:table-cell table:style-name="ce2" office:value-type="float" office:value="57" calcext:value-type="float">
            <text:p>57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2643.59" calcext:value-type="float">
            <text:p>2643,5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643.59" calcext:value-type="float">
            <text:p>2643,5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07" xlink:type="simple">00040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173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044/2026</text:p>
          </table:table-cell>
          <table:table-cell table:style-name="ce2" office:value-type="float" office:value="31" calcext:value-type="float">
            <text:p>31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6867.64" calcext:value-type="float">
            <text:p>6867,6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867.64" calcext:value-type="float">
            <text:p>6867,64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56" xlink:type="simple">00059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173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007/2026</text:p>
          </table:table-cell>
          <table:table-cell table:style-name="ce2" office:value-type="float" office:value="30" calcext:value-type="float">
            <text:p>30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16428.59" calcext:value-type="float">
            <text:p>16428,5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6428.59" calcext:value-type="float">
            <text:p>16428,59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421" xlink:type="simple">00113/2024</text:a></text:p>
          </table:table-cell>
          <table:table-cell office:value-type="string" calcext:value-type="string">
            <text:p>400.02 - SISTEMAS DE ESGOTO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173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457/2026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21947.72" calcext:value-type="float">
            <text:p>21947,7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1947.72" calcext:value-type="float">
            <text:p>21947,72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5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73/2026</text:p>
          </table:table-cell>
          <table:table-cell table:style-name="ce2" office:value-type="float" office:value="62026" calcext:value-type="float">
            <text:p>62026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636110.04" calcext:value-type="float">
            <text:p>636110,0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36110.04" calcext:value-type="float">
            <text:p>636110,04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753596.38" calcext:value-type="float">
            <text:p>753596,3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753596.38" calcext:value-type="float">
            <text:p>753596,38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2" table:style-name="ce3" office:value-type="float" office:value="13299.41" calcext:value-type="float">
            <text:p>13299,41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3299.41" calcext:value-type="float">
            <text:p>13299,41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2" table:style-name="ce3" office:value-type="float" office:value="245468.42" calcext:value-type="float">
            <text:p>245468,4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45468.42" calcext:value-type="float">
            <text:p>245468,42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012364.21" calcext:value-type="float">
            <text:p>1012364,21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012364.21" calcext:value-type="float">
            <text:p>1012364,21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32.844.938/0001-84  INSTITUTO ASSISTENCIAL DA DESO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79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96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449/2026</text:p>
          </table:table-cell>
          <table:table-cell table:style-name="ce2" office:value-type="float" office:value="6" calcext:value-type="float">
            <text:p>6</text:p>
          </table:table-cell>
          <table:table-cell table:number-columns-repeated="2" table:style-name="ce7" office:value-type="date" office:date-value="2026-07-03" calcext:value-type="date">
            <text:p>03/07/26</text:p>
          </table:table-cell>
          <table:table-cell table:number-columns-repeated="2" table:style-name="ce8" office:value-type="float" office:value="22371.81" calcext:value-type="float">
            <text:p>22371,8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2371.81" calcext:value-type="float">
            <text:p>22371,81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6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237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7-02" calcext:value-type="date">
            <text:p>02/07/26</text:p>
          </table:table-cell>
          <table:table-cell table:number-columns-repeated="2" table:style-name="ce8" office:value-type="float" office:value="3340.22" calcext:value-type="float">
            <text:p>3340,2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340.22" calcext:value-type="float">
            <text:p>3340,22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6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238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7-02" calcext:value-type="date">
            <text:p>02/07/26</text:p>
          </table:table-cell>
          <table:table-cell table:number-columns-repeated="2" table:style-name="ce8" office:value-type="float" office:value="1576" calcext:value-type="float">
            <text:p>157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576" calcext:value-type="float">
            <text:p>1576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27288.03" calcext:value-type="float">
            <text:p>27288,0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7288.03" calcext:value-type="float">
            <text:p>27288,03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27288.03" calcext:value-type="float">
            <text:p>27288,0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7288.03" calcext:value-type="float">
            <text:p>27288,03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10.645.538/0001-07  INSTITUTO BANESE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63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98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40/2026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date" office:date-value="2026-07-07" calcext:value-type="date">
            <text:p>07/07/26</text:p>
          </table:table-cell>
          <table:table-cell table:style-name="ce7" office:value-type="date" office:date-value="2026-07-01" calcext:value-type="date">
            <text:p>01/07/26</text:p>
          </table:table-cell>
          <table:table-cell table:number-columns-repeated="2" table:style-name="ce8" office:value-type="float" office:value="1000000" calcext:value-type="float">
            <text:p>10000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00000" calcext:value-type="float">
            <text:p>1000000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000000" calcext:value-type="float">
            <text:p>100000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000000" calcext:value-type="float">
            <text:p>100000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000000" calcext:value-type="float">
            <text:p>100000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000000" calcext:value-type="float">
            <text:p>1000000</text:p>
          </table:table-cell>
          <table:table-cell table:number-columns-repeated="8"/>
        </table:table-row>
        <table:table-row table:style-name="ro14">
          <table:table-cell table:style-name="ce4" office:value-type="string" calcext:value-type="string">
            <text:p>  08.042.554/0001-63  INSTITUTO DE PROMOCAO E DE ASSISTENCIA A SAUDE DE SERVIDORES DO ESTADO DE SERGIPE - IPESAUDE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89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3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28/2026</text:p>
          </table:table-cell>
          <table:table-cell table:style-name="ce2" office:value-type="float" office:value="7" calcext:value-type="float">
            <text:p>7</text:p>
          </table:table-cell>
          <table:table-cell table:number-columns-repeated="2" table:style-name="ce7" office:value-type="date" office:date-value="2026-07-22" calcext:value-type="date">
            <text:p>22/07/26</text:p>
          </table:table-cell>
          <table:table-cell table:number-columns-repeated="2" table:style-name="ce8" office:value-type="float" office:value="5706.21" calcext:value-type="float">
            <text:p>5706,2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706.21" calcext:value-type="float">
            <text:p>5706,21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5706.21" calcext:value-type="float">
            <text:p>5706,21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5706.21" calcext:value-type="float">
            <text:p>5706,21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5706.21" calcext:value-type="float">
            <text:p>5706,21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5706.21" calcext:value-type="float">
            <text:p>5706,21</text:p>
          </table:table-cell>
          <table:table-cell table:number-columns-repeated="8"/>
        </table:table-row>
        <table:table-row table:style-name="ro9">
          <table:table-cell table:style-name="ce4" office:value-type="string" calcext:value-type="string">
            <text:p>  10.498.974/0002-81  INSTITUTO NEGOCIOS PUBLICOS DO BRASIL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4050" xlink:type="simple">OD00538/2026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0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72/2026</text:p>
          </table:table-cell>
          <table:table-cell table:style-name="ce2" office:value-type="float" office:value="1036" calcext:value-type="float">
            <text:p>1036</text:p>
          </table:table-cell>
          <table:table-cell table:number-columns-repeated="2" table:style-name="ce7" office:value-type="date" office:date-value="2026-07-24" calcext:value-type="date">
            <text:p>24/07/26</text:p>
          </table:table-cell>
          <table:table-cell table:style-name="ce8" office:value-type="float" office:value="6330" calcext:value-type="float">
            <text:p>6330</text:p>
          </table:table-cell>
          <table:table-cell table:style-name="ce8" office:value-type="float" office:value="5940.7" calcext:value-type="float">
            <text:p>5940,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940.7" calcext:value-type="float">
            <text:p>5940,7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6330" calcext:value-type="float">
            <text:p>6330</text:p>
          </table:table-cell>
          <table:table-cell table:style-name="ce3" office:value-type="float" office:value="5940.7" calcext:value-type="float">
            <text:p>5940,7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5940.7" calcext:value-type="float">
            <text:p>5940,7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6330" calcext:value-type="float">
            <text:p>6330</text:p>
          </table:table-cell>
          <table:table-cell table:style-name="ce3" office:value-type="float" office:value="5940.7" calcext:value-type="float">
            <text:p>5940,7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5940.7" calcext:value-type="float">
            <text:p>5940,7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009.334.375-28  ISAIAS SANTOS BISPO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7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516/2026</text:p>
          </table:table-cell>
          <table:table-cell table:style-name="ce2" office:value-type="float" office:value="145" calcext:value-type="float">
            <text:p>145</text:p>
          </table:table-cell>
          <table:table-cell table:number-columns-repeated="2" table:style-name="ce7" office:value-type="date" office:date-value="2026-07-31" calcext:value-type="date">
            <text:p>31/07/26</text:p>
          </table:table-cell>
          <table:table-cell table:number-columns-repeated="2" table:style-name="ce8" office:value-type="float" office:value="1554.56" calcext:value-type="float">
            <text:p>1554,5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554.56" calcext:value-type="float">
            <text:p>1554,56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554.56" calcext:value-type="float">
            <text:p>1554,5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554.56" calcext:value-type="float">
            <text:p>1554,56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554.56" calcext:value-type="float">
            <text:p>1554,5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554.56" calcext:value-type="float">
            <text:p>1554,56</text:p>
          </table:table-cell>
          <table:table-cell table:number-columns-repeated="8"/>
        </table:table-row>
        <table:table-row table:style-name="ro9">
          <table:table-cell table:style-name="ce4" office:value-type="string" calcext:value-type="string">
            <text:p>  30.200.782/0001-73  ITALO JOSÉ SANTOS SILVEIRA -ME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893" xlink:type="simple">00113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0218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494/2026</text:p>
          </table:table-cell>
          <table:table-cell table:style-name="ce2" office:value-type="float" office:value="28" calcext:value-type="float">
            <text:p>28</text:p>
          </table:table-cell>
          <table:table-cell table:number-columns-repeated="2" table:style-name="ce7" office:value-type="date" office:date-value="2026-07-22" calcext:value-type="date">
            <text:p>22/07/26</text:p>
          </table:table-cell>
          <table:table-cell table:style-name="ce8" office:value-type="float" office:value="64397.21" calcext:value-type="float">
            <text:p>64397,21</text:p>
          </table:table-cell>
          <table:table-cell table:style-name="ce8" office:value-type="float" office:value="62916.07" calcext:value-type="float">
            <text:p>62916,0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2916.07" calcext:value-type="float">
            <text:p>62916,07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900" xlink:type="simple">00123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212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211/2026</text:p>
          </table:table-cell>
          <table:table-cell table:style-name="ce2" office:value-type="float" office:value="27" calcext:value-type="float">
            <text:p>27</text:p>
          </table:table-cell>
          <table:table-cell table:number-columns-repeated="2" table:style-name="ce7" office:value-type="date" office:date-value="2026-07-17" calcext:value-type="date">
            <text:p>17/07/26</text:p>
          </table:table-cell>
          <table:table-cell table:style-name="ce8" office:value-type="float" office:value="47137.86" calcext:value-type="float">
            <text:p>47137,86</text:p>
          </table:table-cell>
          <table:table-cell table:style-name="ce8" office:value-type="float" office:value="46053.69" calcext:value-type="float">
            <text:p>46053,6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6053.69" calcext:value-type="float">
            <text:p>46053,69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style-name="ce3" office:value-type="float" office:value="111535.07" calcext:value-type="float">
            <text:p>111535,07</text:p>
          </table:table-cell>
          <table:table-cell table:style-name="ce3" office:value-type="float" office:value="108969.76" calcext:value-type="float">
            <text:p>108969,7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08969.76" calcext:value-type="float">
            <text:p>108969,76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111535.07" calcext:value-type="float">
            <text:p>111535,07</text:p>
          </table:table-cell>
          <table:table-cell table:style-name="ce3" office:value-type="float" office:value="108969.76" calcext:value-type="float">
            <text:p>108969,7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08969.76" calcext:value-type="float">
            <text:p>108969,76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234.913.705-82  JOÃO QUINTILIANO DA FONSECA NETO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7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530/2026</text:p>
          </table:table-cell>
          <table:table-cell table:style-name="ce2" office:value-type="float" office:value="147" calcext:value-type="float">
            <text:p>147</text:p>
          </table:table-cell>
          <table:table-cell table:style-name="ce7" office:value-type="date" office:date-value="2026-08-06" calcext:value-type="date">
            <text:p>06/08/26</text:p>
          </table:table-cell>
          <table:table-cell table:style-name="ce7" office:value-type="date" office:date-value="2026-07-31" calcext:value-type="date">
            <text:p>31/07/26</text:p>
          </table:table-cell>
          <table:table-cell table:number-columns-repeated="2" table:style-name="ce8" office:value-type="float" office:value="1388" calcext:value-type="float">
            <text:p>138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388" calcext:value-type="float">
            <text:p>1388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388" calcext:value-type="float">
            <text:p>138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388" calcext:value-type="float">
            <text:p>1388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388" calcext:value-type="float">
            <text:p>138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388" calcext:value-type="float">
            <text:p>1388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05.204.509/0001-70  JOPLAS INDUSTRIAL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4026" xlink:type="simple">00040/2026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199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716/2026</text:p>
          </table:table-cell>
          <table:table-cell table:style-name="ce2" office:value-type="float" office:value="5807" calcext:value-type="float">
            <text:p>5807</text:p>
          </table:table-cell>
          <table:table-cell table:number-columns-repeated="2" table:style-name="ce7" office:value-type="date" office:date-value="2026-07-02" calcext:value-type="date">
            <text:p>02/07/26</text:p>
          </table:table-cell>
          <table:table-cell table:number-columns-repeated="2" table:style-name="ce8" office:value-type="float" office:value="114499.2" calcext:value-type="float">
            <text:p>114499,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4499.2" calcext:value-type="float">
            <text:p>114499,2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2" table:style-name="ce3" office:value-type="float" office:value="114499.2" calcext:value-type="float">
            <text:p>114499,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14499.2" calcext:value-type="float">
            <text:p>114499,2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14499.2" calcext:value-type="float">
            <text:p>114499,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14499.2" calcext:value-type="float">
            <text:p>114499,2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267.348.775-15  JOSE CARLOS SANTOS DA SILV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099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4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676/2026</text:p>
          </table:table-cell>
          <table:table-cell table:style-name="ce2" office:value-type="float" office:value="7" calcext:value-type="float">
            <text:p>7</text:p>
          </table:table-cell>
          <table:table-cell table:style-name="ce7" office:value-type="date" office:date-value="2026-07-08" calcext:value-type="date">
            <text:p>08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2980.96" calcext:value-type="float">
            <text:p>2980,9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980.96" calcext:value-type="float">
            <text:p>2980,96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2980.96" calcext:value-type="float">
            <text:p>2980,9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980.96" calcext:value-type="float">
            <text:p>2980,96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2980.96" calcext:value-type="float">
            <text:p>2980,9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980.96" calcext:value-type="float">
            <text:p>2980,96</text:p>
          </table:table-cell>
          <table:table-cell table:number-columns-repeated="8"/>
        </table:table-row>
        <table:table-row table:style-name="ro2">
          <table:table-cell table:style-name="ce4" office:value-type="string" calcext:value-type="string">
            <text:p>  170.560.475-72  JOSE DA SILVA FILHO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218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1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391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7-30" calcext:value-type="date">
            <text:p>30/07/26</text:p>
          </table:table-cell>
          <table:table-cell table:number-columns-repeated="2" table:style-name="ce8" office:value-type="float" office:value="6548.88" calcext:value-type="float">
            <text:p>6548,8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548.88" calcext:value-type="float">
            <text:p>6548,88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6548.88" calcext:value-type="float">
            <text:p>6548,8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6548.88" calcext:value-type="float">
            <text:p>6548,88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6548.88" calcext:value-type="float">
            <text:p>6548,8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6548.88" calcext:value-type="float">
            <text:p>6548,88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573.827.865-87  JOSE FERNANDO MARTINS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3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0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61/2026</text:p>
          </table:table-cell>
          <table:table-cell table:style-name="ce2" office:value-type="float" office:value="7" calcext:value-type="float">
            <text:p>7</text:p>
          </table:table-cell>
          <table:table-cell table:number-columns-repeated="2" table:style-name="ce7" office:value-type="date" office:date-value="2026-07-03" calcext:value-type="date">
            <text:p>03/07/26</text:p>
          </table:table-cell>
          <table:table-cell table:number-columns-repeated="2" table:style-name="ce8" office:value-type="float" office:value="648.4" calcext:value-type="float">
            <text:p>648,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48.4" calcext:value-type="float">
            <text:p>648,4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648.4" calcext:value-type="float">
            <text:p>648,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648.4" calcext:value-type="float">
            <text:p>648,4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648.4" calcext:value-type="float">
            <text:p>648,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648.4" calcext:value-type="float">
            <text:p>648,4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189.490.105-34  JOSÉ FREIRE DE OLIVEIR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2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1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384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7-30" calcext:value-type="date">
            <text:p>30/07/26</text:p>
          </table:table-cell>
          <table:table-cell table:number-columns-repeated="2" table:style-name="ce8" office:value-type="float" office:value="1880.89" calcext:value-type="float">
            <text:p>1880,8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880.89" calcext:value-type="float">
            <text:p>1880,89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880.89" calcext:value-type="float">
            <text:p>1880,8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880.89" calcext:value-type="float">
            <text:p>1880,89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880.89" calcext:value-type="float">
            <text:p>1880,8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880.89" calcext:value-type="float">
            <text:p>1880,89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449.933.315-68  JOSE HENRIQUE CARMO SANTOS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16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1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385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7-30" calcext:value-type="date">
            <text:p>30/07/26</text:p>
          </table:table-cell>
          <table:table-cell table:number-columns-repeated="2" table:style-name="ce8" office:value-type="float" office:value="5650" calcext:value-type="float">
            <text:p>565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650" calcext:value-type="float">
            <text:p>5650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5650" calcext:value-type="float">
            <text:p>565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5650" calcext:value-type="float">
            <text:p>565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5650" calcext:value-type="float">
            <text:p>565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5650" calcext:value-type="float">
            <text:p>5650</text:p>
          </table:table-cell>
          <table:table-cell table:number-columns-repeated="8"/>
        </table:table-row>
        <table:table-row table:style-name="ro9">
          <table:table-cell table:style-name="ce4" office:value-type="string" calcext:value-type="string">
            <text:p>  10.202.852/0001-15  KROMA COMERCIALIZADORA DE ENERGIA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735" xlink:type="simple">00048/2025</text:a></text:p>
          </table:table-cell>
          <table:table-cell office:value-type="string" calcext:value-type="string">
            <text:p>300.04 - ENERGIA ELÉTRICA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1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999/2026</text:p>
          </table:table-cell>
          <table:table-cell table:style-name="ce2" office:value-type="float" office:value="49160" calcext:value-type="float">
            <text:p>49160</text:p>
          </table:table-cell>
          <table:table-cell table:number-columns-repeated="2" table:style-name="ce7" office:value-type="date" office:date-value="2026-07-13" calcext:value-type="date">
            <text:p>13/07/26</text:p>
          </table:table-cell>
          <table:table-cell table:number-columns-repeated="2" table:style-name="ce8" office:value-type="float" office:value="405699.06" calcext:value-type="float">
            <text:p>405699,0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05699.06" calcext:value-type="float">
            <text:p>405699,06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405699.06" calcext:value-type="float">
            <text:p>405699,0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05699.06" calcext:value-type="float">
            <text:p>405699,06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405699.06" calcext:value-type="float">
            <text:p>405699,0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05699.06" calcext:value-type="float">
            <text:p>405699,06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026.344.665-44  LIDIANE COSTA MACEDO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238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93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93/2026</text:p>
          </table:table-cell>
          <table:table-cell table:style-name="ce2" office:value-type="float" office:value="5" calcext:value-type="float">
            <text:p>5</text:p>
          </table:table-cell>
          <table:table-cell table:number-columns-repeated="2" table:style-name="ce7" office:value-type="date" office:date-value="2026-07-03" calcext:value-type="date">
            <text:p>03/07/26</text:p>
          </table:table-cell>
          <table:table-cell table:number-columns-repeated="2" table:style-name="ce8" office:value-type="float" office:value="1765.66" calcext:value-type="float">
            <text:p>1765,6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765.66" calcext:value-type="float">
            <text:p>1765,66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090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92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349/2026</text:p>
          </table:table-cell>
          <table:table-cell table:style-name="ce2" office:value-type="float" office:value="7" calcext:value-type="float">
            <text:p>7</text:p>
          </table:table-cell>
          <table:table-cell table:number-columns-repeated="2" table:style-name="ce7" office:value-type="date" office:date-value="2026-07-01" calcext:value-type="date">
            <text:p>01/07/26</text:p>
          </table:table-cell>
          <table:table-cell table:number-columns-repeated="2" table:style-name="ce8" office:value-type="float" office:value="3660.54" calcext:value-type="float">
            <text:p>3660,5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660.54" calcext:value-type="float">
            <text:p>3660,54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5426.2" calcext:value-type="float">
            <text:p>5426,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5426.2" calcext:value-type="float">
            <text:p>5426,2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5426.2" calcext:value-type="float">
            <text:p>5426,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5426.2" calcext:value-type="float">
            <text:p>5426,2</text:p>
          </table:table-cell>
          <table:table-cell table:number-columns-repeated="8"/>
        </table:table-row>
        <table:table-row table:style-name="ro10">
          <table:table-cell table:style-name="ce4" office:value-type="string" calcext:value-type="string">
            <text:p>  04.196.357/0001-48  LINECONTROL INDUSTRIA COMERCIO IMPORTAÇÃO E EXPORTAÇÃO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LicitacaoCompromisso.jsp?chave=53794" xlink:type="simple">00072/2025</text:a></text:p>
          </table:table-cell>
          <table:table-cell office:value-type="string" calcext:value-type="string">
            <text:p>300.03 - MATERI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1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180/2026</text:p>
          </table:table-cell>
          <table:table-cell table:style-name="ce2" office:value-type="float" office:value="18419" calcext:value-type="float">
            <text:p>18419</text:p>
          </table:table-cell>
          <table:table-cell table:number-columns-repeated="2" table:style-name="ce7" office:value-type="date" office:date-value="2026-07-13" calcext:value-type="date">
            <text:p>13/07/26</text:p>
          </table:table-cell>
          <table:table-cell table:number-columns-repeated="2" table:style-name="ce8" office:value-type="float" office:value="70630.91" calcext:value-type="float">
            <text:p>70630,9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0630.91" calcext:value-type="float">
            <text:p>70630,91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70630.91" calcext:value-type="float">
            <text:p>70630,91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70630.91" calcext:value-type="float">
            <text:p>70630,91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70630.91" calcext:value-type="float">
            <text:p>70630,91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70630.91" calcext:value-type="float">
            <text:p>70630,91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010.618.194-77  LUCIANO GOIS PAUL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089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9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342/2026</text:p>
          </table:table-cell>
          <table:table-cell table:style-name="ce2" office:value-type="float" office:value="7" calcext:value-type="float">
            <text:p>7</text:p>
          </table:table-cell>
          <table:table-cell table:number-columns-repeated="2" table:style-name="ce7" office:value-type="date" office:date-value="2026-07-01" calcext:value-type="date">
            <text:p>01/07/26</text:p>
          </table:table-cell>
          <table:table-cell table:number-columns-repeated="2" table:style-name="ce8" office:value-type="float" office:value="4880.72" calcext:value-type="float">
            <text:p>4880,7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880.72" calcext:value-type="float">
            <text:p>4880,72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4880.72" calcext:value-type="float">
            <text:p>4880,7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880.72" calcext:value-type="float">
            <text:p>4880,72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4880.72" calcext:value-type="float">
            <text:p>4880,7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880.72" calcext:value-type="float">
            <text:p>4880,72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19.112.177/0001-08  LUCK ATACADO DE PRODUTOS E SERVIÇOS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LicitacaoCompromisso.jsp?chave=54046" xlink:type="simple">OD00520/2026</text:a></text:p>
          </table:table-cell>
          <table:table-cell office:value-type="string" calcext:value-type="string">
            <text:p>300.03 - MATERI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6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30/2026</text:p>
          </table:table-cell>
          <table:table-cell table:style-name="ce2" office:value-type="float" office:value="7744" calcext:value-type="float">
            <text:p>7744</text:p>
          </table:table-cell>
          <table:table-cell table:number-columns-repeated="2" table:style-name="ce7" office:value-type="date" office:date-value="2026-07-31" calcext:value-type="date">
            <text:p>31/07/26</text:p>
          </table:table-cell>
          <table:table-cell table:number-columns-repeated="2" table:style-name="ce8" office:value-type="float" office:value="24010" calcext:value-type="float">
            <text:p>2401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010" calcext:value-type="float">
            <text:p>24010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LicitacaoCompromisso.jsp?chave=54046" xlink:type="simple">OD00520/2026</text:a></text:p>
          </table:table-cell>
          <table:table-cell office:value-type="string" calcext:value-type="string">
            <text:p>300.03 - MATERI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2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200/2026</text:p>
          </table:table-cell>
          <table:table-cell table:style-name="ce2" office:value-type="float" office:value="7735" calcext:value-type="float">
            <text:p>7735</text:p>
          </table:table-cell>
          <table:table-cell table:style-name="ce7" office:value-type="date" office:date-value="2026-07-18" calcext:value-type="date">
            <text:p>18/07/26</text:p>
          </table:table-cell>
          <table:table-cell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50674.8" calcext:value-type="float">
            <text:p>50674,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0674.8" calcext:value-type="float">
            <text:p>50674,8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74684.8" calcext:value-type="float">
            <text:p>74684,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74684.8" calcext:value-type="float">
            <text:p>74684,8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74684.8" calcext:value-type="float">
            <text:p>74684,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74684.8" calcext:value-type="float">
            <text:p>74684,8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32.830.879/0001-95  M&amp;C ENGENHARIA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979" xlink:type="simple">00025/2026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6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881/2026</text:p>
          </table:table-cell>
          <table:table-cell table:style-name="ce2" office:value-type="float" office:value="74" calcext:value-type="float">
            <text:p>74</text:p>
          </table:table-cell>
          <table:table-cell table:number-columns-repeated="2" table:style-name="ce7" office:value-type="date" office:date-value="2026-07-29" calcext:value-type="date">
            <text:p>29/07/26</text:p>
          </table:table-cell>
          <table:table-cell table:style-name="ce8" office:value-type="float" office:value="155177.5" calcext:value-type="float">
            <text:p>155177,5</text:p>
          </table:table-cell>
          <table:table-cell table:style-name="ce8" office:value-type="float" office:value="137516.75" calcext:value-type="float">
            <text:p>137516,7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37516.75" calcext:value-type="float">
            <text:p>137516,75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155177.5" calcext:value-type="float">
            <text:p>155177,5</text:p>
          </table:table-cell>
          <table:table-cell table:style-name="ce3" office:value-type="float" office:value="137516.75" calcext:value-type="float">
            <text:p>137516,7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37516.75" calcext:value-type="float">
            <text:p>137516,75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155177.5" calcext:value-type="float">
            <text:p>155177,5</text:p>
          </table:table-cell>
          <table:table-cell table:style-name="ce3" office:value-type="float" office:value="137516.75" calcext:value-type="float">
            <text:p>137516,7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37516.75" calcext:value-type="float">
            <text:p>137516,75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49.619.854/0001-40  MAG CORPORATE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LicitacaoCompromisso.jsp?chave=42586" xlink:type="simple">00300/2022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0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876/2026</text:p>
          </table:table-cell>
          <table:table-cell table:style-name="ce2" office:value-type="float" office:value="6" calcext:value-type="float">
            <text:p>6</text:p>
          </table:table-cell>
          <table:table-cell table:number-columns-repeated="2" table:style-name="ce7" office:value-type="date" office:date-value="2026-07-14" calcext:value-type="date">
            <text:p>14/07/26</text:p>
          </table:table-cell>
          <table:table-cell table:number-columns-repeated="2" table:style-name="ce8" office:value-type="float" office:value="109127.03" calcext:value-type="float">
            <text:p>109127,0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9127.03" calcext:value-type="float">
            <text:p>109127,03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6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248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7-02" calcext:value-type="date">
            <text:p>02/07/26</text:p>
          </table:table-cell>
          <table:table-cell table:number-columns-repeated="2" table:style-name="ce8" office:value-type="float" office:value="114415.03" calcext:value-type="float">
            <text:p>114415,0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4415.03" calcext:value-type="float">
            <text:p>114415,03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223542.06" calcext:value-type="float">
            <text:p>223542,0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23542.06" calcext:value-type="float">
            <text:p>223542,06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223542.06" calcext:value-type="float">
            <text:p>223542,0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23542.06" calcext:value-type="float">
            <text:p>223542,06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030.212.605-86  MAGNO BARBOSA DA SILVA MENEZES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5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57/2026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date" office:date-value="2026-07-21" calcext:value-type="date">
            <text:p>21/07/26</text:p>
          </table:table-cell>
          <table:table-cell table:style-name="ce7" office:value-type="date" office:date-value="2026-07-22" calcext:value-type="date">
            <text:p>22/07/26</text:p>
          </table:table-cell>
          <table:table-cell table:number-columns-repeated="2" table:style-name="ce8" office:value-type="float" office:value="14350" calcext:value-type="float">
            <text:p>1435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4350" calcext:value-type="float">
            <text:p>14350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4350" calcext:value-type="float">
            <text:p>1435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4350" calcext:value-type="float">
            <text:p>1435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4350" calcext:value-type="float">
            <text:p>1435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4350" calcext:value-type="float">
            <text:p>14350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000.289.785-79  MARCELLE SANTOS MELO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681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7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209/2026</text:p>
          </table:table-cell>
          <table:table-cell table:style-name="ce2" office:value-type="float" office:value="348626" calcext:value-type="float">
            <text:p>348626</text:p>
          </table:table-cell>
          <table:table-cell table:style-name="ce7" office:value-type="date" office:date-value="2026-07-27" calcext:value-type="date">
            <text:p>27/07/26</text:p>
          </table:table-cell>
          <table:table-cell table:style-name="ce7" office:value-type="date" office:date-value="2026-07-21" calcext:value-type="date">
            <text:p>21/07/26</text:p>
          </table:table-cell>
          <table:table-cell table:number-columns-repeated="2" table:style-name="ce8" office:value-type="float" office:value="194.74" calcext:value-type="float">
            <text:p>194,7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94.74" calcext:value-type="float">
            <text:p>194,74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650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9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713/2026</text:p>
          </table:table-cell>
          <table:table-cell table:style-name="ce2" office:value-type="float" office:value="97038" calcext:value-type="float">
            <text:p>97038</text:p>
          </table:table-cell>
          <table:table-cell table:style-name="ce7" office:value-type="date" office:date-value="2026-07-17" calcext:value-type="date">
            <text:p>17/07/26</text:p>
          </table:table-cell>
          <table:table-cell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240" calcext:value-type="float">
            <text:p>24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0" calcext:value-type="float">
            <text:p>240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434.74" calcext:value-type="float">
            <text:p>434,7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34.74" calcext:value-type="float">
            <text:p>434,74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434.74" calcext:value-type="float">
            <text:p>434,7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34.74" calcext:value-type="float">
            <text:p>434,74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013.767.105-95  MARCELO ALVES CÂNDIDO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7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515/2026</text:p>
          </table:table-cell>
          <table:table-cell table:style-name="ce2" office:value-type="float" office:value="156" calcext:value-type="float">
            <text:p>156</text:p>
          </table:table-cell>
          <table:table-cell table:number-columns-repeated="2" table:style-name="ce7" office:value-type="date" office:date-value="2026-07-31" calcext:value-type="date">
            <text:p>31/07/26</text:p>
          </table:table-cell>
          <table:table-cell table:number-columns-repeated="2" table:style-name="ce8" office:value-type="float" office:value="1554.56" calcext:value-type="float">
            <text:p>1554,5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554.56" calcext:value-type="float">
            <text:p>1554,56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092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96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421/2026</text:p>
          </table:table-cell>
          <table:table-cell table:style-name="ce2" office:value-type="float" office:value="7" calcext:value-type="float">
            <text:p>7</text:p>
          </table:table-cell>
          <table:table-cell table:number-columns-repeated="2" table:style-name="ce7" office:value-type="date" office:date-value="2026-07-01" calcext:value-type="date">
            <text:p>01/07/26</text:p>
          </table:table-cell>
          <table:table-cell table:number-columns-repeated="2" table:style-name="ce8" office:value-type="float" office:value="2440.36" calcext:value-type="float">
            <text:p>2440,3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40.36" calcext:value-type="float">
            <text:p>2440,36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3994.92" calcext:value-type="float">
            <text:p>3994,9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994.92" calcext:value-type="float">
            <text:p>3994,92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3994.92" calcext:value-type="float">
            <text:p>3994,9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994.92" calcext:value-type="float">
            <text:p>3994,92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843.551.581-87  MARCELO ARAQUAM DE SOUZ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264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94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296/2026</text:p>
          </table:table-cell>
          <table:table-cell table:style-name="ce2" office:value-type="float" office:value="6" calcext:value-type="float">
            <text:p>6</text:p>
          </table:table-cell>
          <table:table-cell table:number-columns-repeated="2" table:style-name="ce7" office:value-type="date" office:date-value="2026-07-01" calcext:value-type="date">
            <text:p>01/07/26</text:p>
          </table:table-cell>
          <table:table-cell table:number-columns-repeated="2" table:style-name="ce8" office:value-type="float" office:value="4880.72" calcext:value-type="float">
            <text:p>4880,7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880.72" calcext:value-type="float">
            <text:p>4880,72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4880.72" calcext:value-type="float">
            <text:p>4880,7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880.72" calcext:value-type="float">
            <text:p>4880,72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4880.72" calcext:value-type="float">
            <text:p>4880,7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880.72" calcext:value-type="float">
            <text:p>4880,72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080.108.755-46  MARIA CLARA MENDONÇA CARVALHO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5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1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387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7-30" calcext:value-type="date">
            <text:p>30/07/26</text:p>
          </table:table-cell>
          <table:table-cell table:number-columns-repeated="2" table:style-name="ce8" office:value-type="float" office:value="1611.07" calcext:value-type="float">
            <text:p>1611,0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611.07" calcext:value-type="float">
            <text:p>1611,07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611.07" calcext:value-type="float">
            <text:p>1611,07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611.07" calcext:value-type="float">
            <text:p>1611,07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611.07" calcext:value-type="float">
            <text:p>1611,07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611.07" calcext:value-type="float">
            <text:p>1611,07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201.903.875-72  MARIA CONCEIÇÃO RAMOS OLIVEIR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136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5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748/2026</text:p>
          </table:table-cell>
          <table:table-cell table:style-name="ce2" office:value-type="float" office:value="3" calcext:value-type="float">
            <text:p>3</text:p>
          </table:table-cell>
          <table:table-cell table:style-name="ce7" office:value-type="date" office:date-value="2026-07-15" calcext:value-type="date">
            <text:p>15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9000" calcext:value-type="float">
            <text:p>90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000" calcext:value-type="float">
            <text:p>9000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9000" calcext:value-type="float">
            <text:p>900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9000" calcext:value-type="float">
            <text:p>900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9000" calcext:value-type="float">
            <text:p>900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9000" calcext:value-type="float">
            <text:p>9000</text:p>
          </table:table-cell>
          <table:table-cell table:number-columns-repeated="8"/>
        </table:table-row>
        <table:table-row table:style-name="ro2">
          <table:table-cell table:style-name="ce4" office:value-type="string" calcext:value-type="string">
            <text:p>  023.263.155-70  MARIA DOS SANTOS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42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98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57/2026</text:p>
          </table:table-cell>
          <table:table-cell table:style-name="ce2" office:value-type="float" office:value="7" calcext:value-type="float">
            <text:p>7</text:p>
          </table:table-cell>
          <table:table-cell table:style-name="ce7" office:value-type="date" office:date-value="2026-07-03" calcext:value-type="date">
            <text:p>03/07/26</text:p>
          </table:table-cell>
          <table:table-cell table:style-name="ce7" office:value-type="date" office:date-value="2026-07-02" calcext:value-type="date">
            <text:p>02/07/26</text:p>
          </table:table-cell>
          <table:table-cell table:number-columns-repeated="2" table:style-name="ce8" office:value-type="float" office:value="1080.66" calcext:value-type="float">
            <text:p>1080,6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80.66" calcext:value-type="float">
            <text:p>1080,66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080.66" calcext:value-type="float">
            <text:p>1080,6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080.66" calcext:value-type="float">
            <text:p>1080,66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080.66" calcext:value-type="float">
            <text:p>1080,6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080.66" calcext:value-type="float">
            <text:p>1080,66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023.369.225-84  MARIA ILMA SOUZA SANTOS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150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5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78/2026</text:p>
          </table:table-cell>
          <table:table-cell table:style-name="ce2" office:value-type="float" office:value="3" calcext:value-type="float">
            <text:p>3</text:p>
          </table:table-cell>
          <table:table-cell table:style-name="ce7" office:value-type="date" office:date-value="2026-07-12" calcext:value-type="date">
            <text:p>12/07/26</text:p>
          </table:table-cell>
          <table:table-cell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3242.01" calcext:value-type="float">
            <text:p>3242,0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242.01" calcext:value-type="float">
            <text:p>3242,01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3242.01" calcext:value-type="float">
            <text:p>3242,01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242.01" calcext:value-type="float">
            <text:p>3242,01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3242.01" calcext:value-type="float">
            <text:p>3242,01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242.01" calcext:value-type="float">
            <text:p>3242,01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457.474.585-15  MARIA JIVANILDE GONÇALVES REZENDE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43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0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51/2026</text:p>
          </table:table-cell>
          <table:table-cell table:style-name="ce2" office:value-type="float" office:value="7" calcext:value-type="float">
            <text:p>7</text:p>
          </table:table-cell>
          <table:table-cell table:number-columns-repeated="2" table:style-name="ce7" office:value-type="date" office:date-value="2026-07-03" calcext:value-type="date">
            <text:p>03/07/26</text:p>
          </table:table-cell>
          <table:table-cell table:number-columns-repeated="2" table:style-name="ce8" office:value-type="float" office:value="275" calcext:value-type="float">
            <text:p>27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75" calcext:value-type="float">
            <text:p>275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275" calcext:value-type="float">
            <text:p>27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75" calcext:value-type="float">
            <text:p>275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275" calcext:value-type="float">
            <text:p>27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75" calcext:value-type="float">
            <text:p>275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883.377.905-04  MARIO CESAR VASCONCELOS FREIRE CARVAL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085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93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344/2026</text:p>
          </table:table-cell>
          <table:table-cell table:style-name="ce2" office:value-type="float" office:value="7" calcext:value-type="float">
            <text:p>7</text:p>
          </table:table-cell>
          <table:table-cell table:number-columns-repeated="2" table:style-name="ce7" office:value-type="date" office:date-value="2026-07-01" calcext:value-type="date">
            <text:p>01/07/26</text:p>
          </table:table-cell>
          <table:table-cell table:style-name="ce8" office:value-type="float" office:value="4880.72" calcext:value-type="float">
            <text:p>4880,72</text:p>
          </table:table-cell>
          <table:table-cell table:style-name="ce8" office:value-type="float" office:value="4343.85" calcext:value-type="float">
            <text:p>4343,8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343.85" calcext:value-type="float">
            <text:p>4343,85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4880.72" calcext:value-type="float">
            <text:p>4880,72</text:p>
          </table:table-cell>
          <table:table-cell table:style-name="ce3" office:value-type="float" office:value="4343.85" calcext:value-type="float">
            <text:p>4343,8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343.85" calcext:value-type="float">
            <text:p>4343,85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4880.72" calcext:value-type="float">
            <text:p>4880,72</text:p>
          </table:table-cell>
          <table:table-cell table:style-name="ce3" office:value-type="float" office:value="4343.85" calcext:value-type="float">
            <text:p>4343,8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343.85" calcext:value-type="float">
            <text:p>4343,85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803.519.725-87  MARIO LEO DE OLIVEIRA RODRIGUES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647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3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654/2026</text:p>
          </table:table-cell>
          <table:table-cell table:style-name="ce2" office:value-type="float" office:value="293602" calcext:value-type="float">
            <text:p>293602</text:p>
          </table:table-cell>
          <table:table-cell table:style-name="ce7" office:value-type="date" office:date-value="2026-07-11" calcext:value-type="date">
            <text:p>11/07/26</text:p>
          </table:table-cell>
          <table:table-cell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268.97" calcext:value-type="float">
            <text:p>268,9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68.97" calcext:value-type="float">
            <text:p>268,97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628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0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428/2026</text:p>
          </table:table-cell>
          <table:table-cell table:style-name="ce2" office:value-type="float" office:value="102" calcext:value-type="float">
            <text:p>102</text:p>
          </table:table-cell>
          <table:table-cell table:number-columns-repeated="2" table:style-name="ce7" office:value-type="date" office:date-value="2026-07-03" calcext:value-type="date">
            <text:p>03/07/26</text:p>
          </table:table-cell>
          <table:table-cell table:number-columns-repeated="2" table:style-name="ce8" office:value-type="float" office:value="2155" calcext:value-type="float">
            <text:p>215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155" calcext:value-type="float">
            <text:p>2155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2423.97" calcext:value-type="float">
            <text:p>2423,97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423.97" calcext:value-type="float">
            <text:p>2423,97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2423.97" calcext:value-type="float">
            <text:p>2423,97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423.97" calcext:value-type="float">
            <text:p>2423,97</text:p>
          </table:table-cell>
          <table:table-cell table:number-columns-repeated="8"/>
        </table:table-row>
        <table:table-row table:style-name="ro5">
          <table:table-cell table:style-name="ce4" office:value-type="string" calcext:value-type="string">
            <text:p>  05.751.699/0003-07  MARTINEZ &amp; MARTINEZ ADVOGADOS ASSOCIADOS - ME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357" xlink:type="simple">00102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3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20/2026</text:p>
          </table:table-cell>
          <table:table-cell table:style-name="ce2" office:value-type="float" office:value="506" calcext:value-type="float">
            <text:p>506</text:p>
          </table:table-cell>
          <table:table-cell table:number-columns-repeated="2" table:style-name="ce7" office:value-type="date" office:date-value="2026-07-17" calcext:value-type="date">
            <text:p>17/07/26</text:p>
          </table:table-cell>
          <table:table-cell table:number-columns-repeated="2" table:style-name="ce8" office:value-type="float" office:value="11674.8" calcext:value-type="float">
            <text:p>11674,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674.8" calcext:value-type="float">
            <text:p>11674,8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1674.8" calcext:value-type="float">
            <text:p>11674,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1674.8" calcext:value-type="float">
            <text:p>11674,8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1674.8" calcext:value-type="float">
            <text:p>11674,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1674.8" calcext:value-type="float">
            <text:p>11674,8</text:p>
          </table:table-cell>
          <table:table-cell table:number-columns-repeated="8"/>
        </table:table-row>
        <table:table-row table:style-name="ro5">
          <table:table-cell table:style-name="ce4" office:value-type="string" calcext:value-type="string">
            <text:p>  05.751.699/0001-45  MARTINEZ &amp; MARTINEZ ADVOGADOS E ASSOCIADOS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692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0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355/2026</text:p>
          </table:table-cell>
          <table:table-cell table:style-name="ce2" office:value-type="float" office:value="7" calcext:value-type="float">
            <text:p>7</text:p>
          </table:table-cell>
          <table:table-cell table:number-columns-repeated="2" table:style-name="ce7" office:value-type="date" office:date-value="2026-07-27" calcext:value-type="date">
            <text:p>27/07/26</text:p>
          </table:table-cell>
          <table:table-cell table:number-columns-repeated="2" table:style-name="ce8" office:value-type="float" office:value="2000" calcext:value-type="float">
            <text:p>20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000" calcext:value-type="float">
            <text:p>2000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2000" calcext:value-type="float">
            <text:p>200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000" calcext:value-type="float">
            <text:p>200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2000" calcext:value-type="float">
            <text:p>200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000" calcext:value-type="float">
            <text:p>2000</text:p>
          </table:table-cell>
          <table:table-cell table:number-columns-repeated="8"/>
        </table:table-row>
        <table:table-row table:style-name="ro9">
          <table:table-cell table:style-name="ce4" office:value-type="string" calcext:value-type="string">
            <text:p>  071.311.725-70  MATHEUS ALMEIDA DE OLIVEIRA RODRIGUES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611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97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251/2026</text:p>
          </table:table-cell>
          <table:table-cell table:style-name="ce2" office:value-type="float" office:value="60312026" calcext:value-type="float">
            <text:p>60312026</text:p>
          </table:table-cell>
          <table:table-cell table:number-columns-repeated="2" table:style-name="ce7" office:value-type="date" office:date-value="2026-07-01" calcext:value-type="date">
            <text:p>01/07/26</text:p>
          </table:table-cell>
          <table:table-cell table:number-columns-repeated="2" table:style-name="ce8" office:value-type="float" office:value="50.39" calcext:value-type="float">
            <text:p>50,3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0.39" calcext:value-type="float">
            <text:p>50,39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50.39" calcext:value-type="float">
            <text:p>50,3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50.39" calcext:value-type="float">
            <text:p>50,39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50.39" calcext:value-type="float">
            <text:p>50,3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50.39" calcext:value-type="float">
            <text:p>50,39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31.508.279/0001-42  MAURICIO A. JUNIOR REFRIGERACAO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2786" xlink:type="simple">00084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8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71/2026</text:p>
          </table:table-cell>
          <table:table-cell table:style-name="ce2" office:value-type="float" office:value="385" calcext:value-type="float">
            <text:p>385</text:p>
          </table:table-cell>
          <table:table-cell table:style-name="ce7" office:value-type="date" office:date-value="2026-07-21" calcext:value-type="date">
            <text:p>21/07/26</text:p>
          </table:table-cell>
          <table:table-cell table:style-name="ce7" office:value-type="date" office:date-value="2026-07-22" calcext:value-type="date">
            <text:p>22/07/26</text:p>
          </table:table-cell>
          <table:table-cell table:number-columns-repeated="2" table:style-name="ce8" office:value-type="float" office:value="3577.21" calcext:value-type="float">
            <text:p>3577,2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577.21" calcext:value-type="float">
            <text:p>3577,21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2786" xlink:type="simple">00084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8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72/2026</text:p>
          </table:table-cell>
          <table:table-cell table:style-name="ce2" office:value-type="float" office:value="386" calcext:value-type="float">
            <text:p>386</text:p>
          </table:table-cell>
          <table:table-cell table:style-name="ce7" office:value-type="date" office:date-value="2026-07-21" calcext:value-type="date">
            <text:p>21/07/26</text:p>
          </table:table-cell>
          <table:table-cell table:style-name="ce7" office:value-type="date" office:date-value="2026-07-22" calcext:value-type="date">
            <text:p>22/07/26</text:p>
          </table:table-cell>
          <table:table-cell table:number-columns-repeated="2" table:style-name="ce8" office:value-type="float" office:value="3603.92" calcext:value-type="float">
            <text:p>3603,9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603.92" calcext:value-type="float">
            <text:p>3603,92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2786" xlink:type="simple">00084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8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96/2026</text:p>
          </table:table-cell>
          <table:table-cell table:style-name="ce2" office:value-type="float" office:value="1937" calcext:value-type="float">
            <text:p>1937</text:p>
          </table:table-cell>
          <table:table-cell table:style-name="ce7" office:value-type="date" office:date-value="2026-07-21" calcext:value-type="date">
            <text:p>21/07/26</text:p>
          </table:table-cell>
          <table:table-cell table:style-name="ce7" office:value-type="date" office:date-value="2026-07-22" calcext:value-type="date">
            <text:p>22/07/26</text:p>
          </table:table-cell>
          <table:table-cell table:style-name="ce8" office:value-type="float" office:value="40005" calcext:value-type="float">
            <text:p>40005</text:p>
          </table:table-cell>
          <table:table-cell table:style-name="ce8" office:value-type="float" office:value="37544.25" calcext:value-type="float">
            <text:p>37544,2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7544.25" calcext:value-type="float">
            <text:p>37544,25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47186.13" calcext:value-type="float">
            <text:p>47186,13</text:p>
          </table:table-cell>
          <table:table-cell table:style-name="ce3" office:value-type="float" office:value="44725.38" calcext:value-type="float">
            <text:p>44725,3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4725.38" calcext:value-type="float">
            <text:p>44725,38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47186.13" calcext:value-type="float">
            <text:p>47186,13</text:p>
          </table:table-cell>
          <table:table-cell table:style-name="ce3" office:value-type="float" office:value="44725.38" calcext:value-type="float">
            <text:p>44725,3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4725.38" calcext:value-type="float">
            <text:p>44725,38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18.729.404/0001-86  METAL ENGENHARIA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722" xlink:type="simple">00045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181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767/2026</text:p>
          </table:table-cell>
          <table:table-cell table:style-name="ce2" office:value-type="float" office:value="446" calcext:value-type="float">
            <text:p>446</text:p>
          </table:table-cell>
          <table:table-cell table:style-name="ce7" office:value-type="date" office:date-value="2026-06-15" calcext:value-type="date">
            <text:p>15/06/26</text:p>
          </table:table-cell>
          <table:table-cell table:style-name="ce7" office:value-type="date" office:date-value="2026-07-16" calcext:value-type="date">
            <text:p>16/07/26</text:p>
          </table:table-cell>
          <table:table-cell table:style-name="ce8" office:value-type="float" office:value="665299.06" calcext:value-type="float">
            <text:p>665299,06</text:p>
          </table:table-cell>
          <table:table-cell table:style-name="ce8" office:value-type="float" office:value="571762.82" calcext:value-type="float">
            <text:p>571762,8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71762.82" calcext:value-type="float">
            <text:p>571762,82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930" xlink:type="simple">00129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181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479/2026</text:p>
          </table:table-cell>
          <table:table-cell table:style-name="ce2" office:value-type="float" office:value="447" calcext:value-type="float">
            <text:p>447</text:p>
          </table:table-cell>
          <table:table-cell table:style-name="ce7" office:value-type="date" office:date-value="2026-07-03" calcext:value-type="date">
            <text:p>03/07/26</text:p>
          </table:table-cell>
          <table:table-cell table:style-name="ce7" office:value-type="date" office:date-value="2026-07-16" calcext:value-type="date">
            <text:p>16/07/26</text:p>
          </table:table-cell>
          <table:table-cell table:style-name="ce8" office:value-type="float" office:value="346972.64" calcext:value-type="float">
            <text:p>346972,64</text:p>
          </table:table-cell>
          <table:table-cell table:style-name="ce8" office:value-type="float" office:value="298192.61" calcext:value-type="float">
            <text:p>298192,6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98192.61" calcext:value-type="float">
            <text:p>298192,61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930" xlink:type="simple">00129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181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489/2026</text:p>
          </table:table-cell>
          <table:table-cell table:style-name="ce2" office:value-type="float" office:value="448" calcext:value-type="float">
            <text:p>448</text:p>
          </table:table-cell>
          <table:table-cell table:style-name="ce7" office:value-type="date" office:date-value="2026-07-03" calcext:value-type="date">
            <text:p>03/07/26</text:p>
          </table:table-cell>
          <table:table-cell table:style-name="ce7" office:value-type="date" office:date-value="2026-07-16" calcext:value-type="date">
            <text:p>16/07/26</text:p>
          </table:table-cell>
          <table:table-cell table:style-name="ce8" office:value-type="float" office:value="240469.24" calcext:value-type="float">
            <text:p>240469,24</text:p>
          </table:table-cell>
          <table:table-cell table:style-name="ce8" office:value-type="float" office:value="206662.27" calcext:value-type="float">
            <text:p>206662,2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06662.27" calcext:value-type="float">
            <text:p>206662,27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style-name="ce3" office:value-type="float" office:value="1252740.94" calcext:value-type="float">
            <text:p>1252740,94</text:p>
          </table:table-cell>
          <table:table-cell table:style-name="ce3" office:value-type="float" office:value="1076617.7" calcext:value-type="float">
            <text:p>1076617,7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076617.7" calcext:value-type="float">
            <text:p>1076617,7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1252740.94" calcext:value-type="float">
            <text:p>1252740,94</text:p>
          </table:table-cell>
          <table:table-cell table:style-name="ce3" office:value-type="float" office:value="1076617.7" calcext:value-type="float">
            <text:p>1076617,7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076617.7" calcext:value-type="float">
            <text:p>1076617,7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16.216.780/0001-41  METALÚRGICA ACEJ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431" xlink:type="simple">00118/2024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220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777/2026</text:p>
          </table:table-cell>
          <table:table-cell table:style-name="ce2" office:value-type="float" office:value="263" calcext:value-type="float">
            <text:p>263</text:p>
          </table:table-cell>
          <table:table-cell table:style-name="ce7" office:value-type="date" office:date-value="2026-07-23" calcext:value-type="date">
            <text:p>23/07/26</text:p>
          </table:table-cell>
          <table:table-cell table:style-name="ce7" office:value-type="date" office:date-value="2026-07-24" calcext:value-type="date">
            <text:p>24/07/26</text:p>
          </table:table-cell>
          <table:table-cell table:style-name="ce8" office:value-type="float" office:value="99868.88" calcext:value-type="float">
            <text:p>99868,88</text:p>
          </table:table-cell>
          <table:table-cell table:style-name="ce8" office:value-type="float" office:value="94875.44" calcext:value-type="float">
            <text:p>94875,4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4875.44" calcext:value-type="float">
            <text:p>94875,44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style-name="ce3" office:value-type="float" office:value="99868.88" calcext:value-type="float">
            <text:p>99868,88</text:p>
          </table:table-cell>
          <table:table-cell table:style-name="ce3" office:value-type="float" office:value="94875.44" calcext:value-type="float">
            <text:p>94875,4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94875.44" calcext:value-type="float">
            <text:p>94875,44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99868.88" calcext:value-type="float">
            <text:p>99868,88</text:p>
          </table:table-cell>
          <table:table-cell table:style-name="ce3" office:value-type="float" office:value="94875.44" calcext:value-type="float">
            <text:p>94875,4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94875.44" calcext:value-type="float">
            <text:p>94875,44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00.394.460/0022-76  MINISTERIO DA FAZENDA - SERGIPE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756" xlink:type="simple">00059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8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175/2026</text:p>
          </table:table-cell>
          <table:table-cell table:style-name="ce2" office:value-type="float" office:value="63" calcext:value-type="float">
            <text:p>63</text:p>
          </table:table-cell>
          <table:table-cell table:style-name="ce7" office:value-type="date" office:date-value="2026-07-13" calcext:value-type="date">
            <text:p>13/07/26</text:p>
          </table:table-cell>
          <table:table-cell table:style-name="ce7" office:value-type="date" office:date-value="2026-07-31" calcext:value-type="date">
            <text:p>31/07/26</text:p>
          </table:table-cell>
          <table:table-cell table:number-columns-repeated="2" table:style-name="ce8" office:value-type="float" office:value="4578.19" calcext:value-type="float">
            <text:p>4578,19</text:p>
          </table:table-cell>
          <table:table-cell table:style-name="ce8" office:value-type="float" office:value="650.1" calcext:value-type="float">
            <text:p>650,1</text:p>
          </table:table-cell>
          <table:table-cell table:style-name="ce8" office:value-type="float" office:value="5228.29" calcext:value-type="float">
            <text:p>5228,2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2706" xlink:type="simple">00049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8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879/2026</text:p>
          </table:table-cell>
          <table:table-cell table:style-name="ce2" office:value-type="float" office:value="1015" calcext:value-type="float">
            <text:p>1015</text:p>
          </table:table-cell>
          <table:table-cell table:style-name="ce7" office:value-type="date" office:date-value="2026-07-17" calcext:value-type="date">
            <text:p>17/07/26</text:p>
          </table:table-cell>
          <table:table-cell table:style-name="ce7" office:value-type="date" office:date-value="2026-07-31" calcext:value-type="date">
            <text:p>31/07/26</text:p>
          </table:table-cell>
          <table:table-cell table:number-columns-repeated="2" table:style-name="ce8" office:value-type="float" office:value="76.6" calcext:value-type="float">
            <text:p>76,6</text:p>
          </table:table-cell>
          <table:table-cell table:style-name="ce8" office:value-type="float" office:value="16.94" calcext:value-type="float">
            <text:p>16,94</text:p>
          </table:table-cell>
          <table:table-cell table:style-name="ce8" office:value-type="float" office:value="93.54" calcext:value-type="float">
            <text:p>93,54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979" xlink:type="simple">00025/2026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8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904/2026</text:p>
          </table:table-cell>
          <table:table-cell table:style-name="ce2" office:value-type="float" office:value="74" calcext:value-type="float">
            <text:p>74</text:p>
          </table:table-cell>
          <table:table-cell table:style-name="ce7" office:value-type="date" office:date-value="2026-07-20" calcext:value-type="date">
            <text:p>20/07/26</text:p>
          </table:table-cell>
          <table:table-cell table:style-name="ce7" office:value-type="date" office:date-value="2026-07-31" calcext:value-type="date">
            <text:p>31/07/26</text:p>
          </table:table-cell>
          <table:table-cell table:number-columns-repeated="2" table:style-name="ce8" office:value-type="float" office:value="2327.66" calcext:value-type="float">
            <text:p>2327,66</text:p>
          </table:table-cell>
          <table:table-cell table:style-name="ce8" office:value-type="float" office:value="84.49" calcext:value-type="float">
            <text:p>84,49</text:p>
          </table:table-cell>
          <table:table-cell table:style-name="ce8" office:value-type="float" office:value="2412.15" calcext:value-type="float">
            <text:p>2412,15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92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7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514/2026</text:p>
          </table:table-cell>
          <table:table-cell table:style-name="ce2" office:value-type="float" office:value="132021" calcext:value-type="float">
            <text:p>132021</text:p>
          </table:table-cell>
          <table:table-cell table:number-columns-repeated="2" table:style-name="ce7" office:value-type="date" office:date-value="2026-07-31" calcext:value-type="date">
            <text:p>31/07/26</text:p>
          </table:table-cell>
          <table:table-cell table:number-columns-repeated="2" table:style-name="ce8" office:value-type="float" office:value="3887.74" calcext:value-type="float">
            <text:p>3887,7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887.74" calcext:value-type="float">
            <text:p>3887,74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160" xlink:type="simple">S/C</text:a></text:p>
          </table:table-cell>
          <table:table-cell office:value-type="string" calcext:value-type="string">
            <text:p>300.08 - EMPRESTIMOS E PARCELAMENT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7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802/2026</text:p>
          </table:table-cell>
          <table:table-cell table:style-name="ce2" office:value-type="float" office:value="168" calcext:value-type="float">
            <text:p>168</text:p>
          </table:table-cell>
          <table:table-cell table:number-columns-repeated="2" table:style-name="ce7" office:value-type="date" office:date-value="2026-07-31" calcext:value-type="date">
            <text:p>31/07/26</text:p>
          </table:table-cell>
          <table:table-cell table:number-columns-repeated="2" table:style-name="ce8" office:value-type="float" office:value="28233.61" calcext:value-type="float">
            <text:p>28233,6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8233.61" calcext:value-type="float">
            <text:p>28233,61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161" xlink:type="simple">S/C</text:a></text:p>
          </table:table-cell>
          <table:table-cell office:value-type="string" calcext:value-type="string">
            <text:p>300.08 - EMPRESTIMOS E PARCELAMENT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7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804/2026</text:p>
          </table:table-cell>
          <table:table-cell table:style-name="ce2" office:value-type="float" office:value="148" calcext:value-type="float">
            <text:p>148</text:p>
          </table:table-cell>
          <table:table-cell table:number-columns-repeated="2" table:style-name="ce7" office:value-type="date" office:date-value="2026-07-31" calcext:value-type="date">
            <text:p>31/07/26</text:p>
          </table:table-cell>
          <table:table-cell table:number-columns-repeated="2" table:style-name="ce8" office:value-type="float" office:value="48248.18" calcext:value-type="float">
            <text:p>48248,1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8248.18" calcext:value-type="float">
            <text:p>48248,18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162" xlink:type="simple">S/C</text:a></text:p>
          </table:table-cell>
          <table:table-cell office:value-type="string" calcext:value-type="string">
            <text:p>300.08 - EMPRESTIMOS E PARCELAMENT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7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805/2026</text:p>
          </table:table-cell>
          <table:table-cell table:style-name="ce2" office:value-type="float" office:value="140" calcext:value-type="float">
            <text:p>140</text:p>
          </table:table-cell>
          <table:table-cell table:number-columns-repeated="2" table:style-name="ce7" office:value-type="date" office:date-value="2026-07-31" calcext:value-type="date">
            <text:p>31/07/26</text:p>
          </table:table-cell>
          <table:table-cell table:number-columns-repeated="2" table:style-name="ce8" office:value-type="float" office:value="128892.66" calcext:value-type="float">
            <text:p>128892,6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28892.66" calcext:value-type="float">
            <text:p>128892,66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163" xlink:type="simple">S/C</text:a></text:p>
          </table:table-cell>
          <table:table-cell office:value-type="string" calcext:value-type="string">
            <text:p>300.08 - EMPRESTIMOS E PARCELAMENT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7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817/2026</text:p>
          </table:table-cell>
          <table:table-cell table:style-name="ce2" office:value-type="float" office:value="103" calcext:value-type="float">
            <text:p>103</text:p>
          </table:table-cell>
          <table:table-cell table:number-columns-repeated="2" table:style-name="ce7" office:value-type="date" office:date-value="2026-07-31" calcext:value-type="date">
            <text:p>31/07/26</text:p>
          </table:table-cell>
          <table:table-cell table:number-columns-repeated="2" table:style-name="ce8" office:value-type="float" office:value="101962.52" calcext:value-type="float">
            <text:p>101962,5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1962.52" calcext:value-type="float">
            <text:p>101962,52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164" xlink:type="simple">S/C</text:a></text:p>
          </table:table-cell>
          <table:table-cell office:value-type="string" calcext:value-type="string">
            <text:p>300.08 - EMPRESTIMOS E PARCELAMENT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7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818/2026</text:p>
          </table:table-cell>
          <table:table-cell table:style-name="ce2" office:value-type="float" office:value="114" calcext:value-type="float">
            <text:p>114</text:p>
          </table:table-cell>
          <table:table-cell table:number-columns-repeated="2" table:style-name="ce7" office:value-type="date" office:date-value="2026-07-31" calcext:value-type="date">
            <text:p>31/07/26</text:p>
          </table:table-cell>
          <table:table-cell table:number-columns-repeated="2" table:style-name="ce8" office:value-type="float" office:value="118143.57" calcext:value-type="float">
            <text:p>118143,5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8143.57" calcext:value-type="float">
            <text:p>118143,57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165" xlink:type="simple">S/C</text:a></text:p>
          </table:table-cell>
          <table:table-cell office:value-type="string" calcext:value-type="string">
            <text:p>300.08 - EMPRESTIMOS E PARCELAMENT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7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806/2026</text:p>
          </table:table-cell>
          <table:table-cell table:style-name="ce2" office:value-type="float" office:value="15" calcext:value-type="float">
            <text:p>15</text:p>
          </table:table-cell>
          <table:table-cell table:number-columns-repeated="2" table:style-name="ce7" office:value-type="date" office:date-value="2026-07-31" calcext:value-type="date">
            <text:p>31/07/26</text:p>
          </table:table-cell>
          <table:table-cell table:number-columns-repeated="2" table:style-name="ce8" office:value-type="float" office:value="194569.37" calcext:value-type="float">
            <text:p>194569,3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94569.37" calcext:value-type="float">
            <text:p>194569,37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166" xlink:type="simple">S/C</text:a></text:p>
          </table:table-cell>
          <table:table-cell office:value-type="string" calcext:value-type="string">
            <text:p>300.08 - EMPRESTIMOS E PARCELAMENT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7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808/2026</text:p>
          </table:table-cell>
          <table:table-cell table:style-name="ce2" office:value-type="float" office:value="112" calcext:value-type="float">
            <text:p>112</text:p>
          </table:table-cell>
          <table:table-cell table:number-columns-repeated="2" table:style-name="ce7" office:value-type="date" office:date-value="2026-07-31" calcext:value-type="date">
            <text:p>31/07/26</text:p>
          </table:table-cell>
          <table:table-cell table:number-columns-repeated="2" table:style-name="ce8" office:value-type="float" office:value="126958.84" calcext:value-type="float">
            <text:p>126958,8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26958.84" calcext:value-type="float">
            <text:p>126958,84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167" xlink:type="simple">S/C</text:a></text:p>
          </table:table-cell>
          <table:table-cell office:value-type="string" calcext:value-type="string">
            <text:p>300.08 - EMPRESTIMOS E PARCELAMENT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7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809/2026</text:p>
          </table:table-cell>
          <table:table-cell table:style-name="ce2" office:value-type="float" office:value="10" calcext:value-type="float">
            <text:p>10</text:p>
          </table:table-cell>
          <table:table-cell table:number-columns-repeated="2" table:style-name="ce7" office:value-type="date" office:date-value="2026-07-31" calcext:value-type="date">
            <text:p>31/07/26</text:p>
          </table:table-cell>
          <table:table-cell table:number-columns-repeated="2" table:style-name="ce8" office:value-type="float" office:value="6179.69" calcext:value-type="float">
            <text:p>6179,6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179.69" calcext:value-type="float">
            <text:p>6179,69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199" xlink:type="simple">S/C</text:a></text:p>
          </table:table-cell>
          <table:table-cell office:value-type="string" calcext:value-type="string">
            <text:p>300.07 - IMPOSTOS, TRIBUTOS E TAXAS PUBLICA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4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52/2026</text:p>
          </table:table-cell>
          <table:table-cell table:style-name="ce2" office:value-type="float" office:value="7162619749636262" calcext:value-type="float">
            <text:p>7162619749636262</text:p>
          </table:table-cell>
          <table:table-cell table:number-columns-repeated="2" table:style-name="ce7" office:value-type="date" office:date-value="2026-07-24" calcext:value-type="date">
            <text:p>24/07/26</text:p>
          </table:table-cell>
          <table:table-cell table:number-columns-repeated="2" table:style-name="ce8" office:value-type="float" office:value="1067181.74" calcext:value-type="float">
            <text:p>1067181,7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67181.74" calcext:value-type="float">
            <text:p>1067181,74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199" xlink:type="simple">S/C</text:a></text:p>
          </table:table-cell>
          <table:table-cell office:value-type="string" calcext:value-type="string">
            <text:p>300.07 - IMPOSTOS, TRIBUTOS E TAXAS PUBLICA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4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54/2026</text:p>
          </table:table-cell>
          <table:table-cell table:style-name="ce2" office:value-type="float" office:value="7162619749710160" calcext:value-type="float">
            <text:p>7162619749710160</text:p>
          </table:table-cell>
          <table:table-cell table:number-columns-repeated="2" table:style-name="ce7" office:value-type="date" office:date-value="2026-07-24" calcext:value-type="date">
            <text:p>24/07/26</text:p>
          </table:table-cell>
          <table:table-cell table:number-columns-repeated="2" table:style-name="ce8" office:value-type="float" office:value="231222.71" calcext:value-type="float">
            <text:p>231222,7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31222.71" calcext:value-type="float">
            <text:p>231222,71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2706" xlink:type="simple">00049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610/2026</text:p>
          </table:table-cell>
          <table:table-cell table:style-name="ce2" office:value-type="float" office:value="1204" calcext:value-type="float">
            <text:p>1204</text:p>
          </table:table-cell>
          <table:table-cell table:style-name="ce7" office:value-type="date" office:date-value="2026-06-19" calcext:value-type="date">
            <text:p>19/06/26</text:p>
          </table:table-cell>
          <table:table-cell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355.82" calcext:value-type="float">
            <text:p>355,8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55.82" calcext:value-type="float">
            <text:p>355,82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21917" xlink:type="simple">00125/2021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313/2026</text:p>
          </table:table-cell>
          <table:table-cell table:style-name="ce2" office:value-type="float" office:value="94993" calcext:value-type="float">
            <text:p>94993</text:p>
          </table:table-cell>
          <table:table-cell table:style-name="ce7" office:value-type="date" office:date-value="2026-06-30" calcext:value-type="date">
            <text:p>30/06/26</text:p>
          </table:table-cell>
          <table:table-cell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2873.28" calcext:value-type="float">
            <text:p>2873,2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873.28" calcext:value-type="float">
            <text:p>2873,28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21917" xlink:type="simple">00125/2021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316/2026</text:p>
          </table:table-cell>
          <table:table-cell table:style-name="ce2" office:value-type="float" office:value="94426" calcext:value-type="float">
            <text:p>94426</text:p>
          </table:table-cell>
          <table:table-cell table:style-name="ce7" office:value-type="date" office:date-value="2026-06-30" calcext:value-type="date">
            <text:p>30/06/26</text:p>
          </table:table-cell>
          <table:table-cell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2626.92" calcext:value-type="float">
            <text:p>2626,9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626.92" calcext:value-type="float">
            <text:p>2626,92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21917" xlink:type="simple">00125/2021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319/2026</text:p>
          </table:table-cell>
          <table:table-cell table:style-name="ce2" office:value-type="float" office:value="95588" calcext:value-type="float">
            <text:p>95588</text:p>
          </table:table-cell>
          <table:table-cell table:style-name="ce7" office:value-type="date" office:date-value="2026-06-30" calcext:value-type="date">
            <text:p>30/06/26</text:p>
          </table:table-cell>
          <table:table-cell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3057.24" calcext:value-type="float">
            <text:p>3057,2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057.24" calcext:value-type="float">
            <text:p>3057,24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21917" xlink:type="simple">00125/2021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917/2026</text:p>
          </table:table-cell>
          <table:table-cell table:style-name="ce2" office:value-type="float" office:value="96821" calcext:value-type="float">
            <text:p>96821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793.35" calcext:value-type="float">
            <text:p>793,3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93.35" calcext:value-type="float">
            <text:p>793,35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32279" xlink:type="simple">00067/2022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592/2026</text:p>
          </table:table-cell>
          <table:table-cell table:style-name="ce2" office:value-type="float" office:value="100" calcext:value-type="float">
            <text:p>100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810.35" calcext:value-type="float">
            <text:p>810,3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10.35" calcext:value-type="float">
            <text:p>810,3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115" xlink:type="simple">00197/2023</text:a></text:p>
          </table:table-cell>
          <table:table-cell office:value-type="string" calcext:value-type="string">
            <text:p>400.02 - SISTEMAS DE ESGOTO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017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869/2026</text:p>
          </table:table-cell>
          <table:table-cell table:style-name="ce2" office:value-type="float" office:value="78" calcext:value-type="float">
            <text:p>78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407.48" calcext:value-type="float">
            <text:p>407,4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07.48" calcext:value-type="float">
            <text:p>407,4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115" xlink:type="simple">00197/2023</text:a></text:p>
          </table:table-cell>
          <table:table-cell office:value-type="string" calcext:value-type="string">
            <text:p>400.02 - SISTEMAS DE ESGOTO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017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781/2026</text:p>
          </table:table-cell>
          <table:table-cell table:style-name="ce2" office:value-type="float" office:value="79" calcext:value-type="float">
            <text:p>79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115.97" calcext:value-type="float">
            <text:p>115,9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5.97" calcext:value-type="float">
            <text:p>115,97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45" xlink:type="simple">00051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17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307/2026</text:p>
          </table:table-cell>
          <table:table-cell table:style-name="ce2" office:value-type="float" office:value="59" calcext:value-type="float">
            <text:p>59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7552.89" calcext:value-type="float">
            <text:p>7552,8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552.89" calcext:value-type="float">
            <text:p>7552,8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501" xlink:type="simple">00153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020/2026</text:p>
          </table:table-cell>
          <table:table-cell table:style-name="ce2" office:value-type="float" office:value="6" calcext:value-type="float">
            <text:p>6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429.08" calcext:value-type="float">
            <text:p>429,0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29.08" calcext:value-type="float">
            <text:p>429,08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45" xlink:type="simple">00051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17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018/2026</text:p>
          </table:table-cell>
          <table:table-cell table:style-name="ce2" office:value-type="float" office:value="58" calcext:value-type="float">
            <text:p>58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3018.77" calcext:value-type="float">
            <text:p>3018,7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018.77" calcext:value-type="float">
            <text:p>3018,77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45" xlink:type="simple">00051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17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606/2026</text:p>
          </table:table-cell>
          <table:table-cell table:style-name="ce2" office:value-type="float" office:value="56" calcext:value-type="float">
            <text:p>56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3133.99" calcext:value-type="float">
            <text:p>3133,9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133.99" calcext:value-type="float">
            <text:p>3133,9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879/2026</text:p>
          </table:table-cell>
          <table:table-cell table:style-name="ce2" office:value-type="float" office:value="1090" calcext:value-type="float">
            <text:p>1090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136.44" calcext:value-type="float">
            <text:p>136,4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36.44" calcext:value-type="float">
            <text:p>136,44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889/2026</text:p>
          </table:table-cell>
          <table:table-cell table:style-name="ce2" office:value-type="float" office:value="1091" calcext:value-type="float">
            <text:p>1091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248.44" calcext:value-type="float">
            <text:p>248,4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8.44" calcext:value-type="float">
            <text:p>248,44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894/2026</text:p>
          </table:table-cell>
          <table:table-cell table:style-name="ce2" office:value-type="float" office:value="1092" calcext:value-type="float">
            <text:p>1092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657.74" calcext:value-type="float">
            <text:p>657,7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57.74" calcext:value-type="float">
            <text:p>657,74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899/2026</text:p>
          </table:table-cell>
          <table:table-cell table:style-name="ce2" office:value-type="float" office:value="1094" calcext:value-type="float">
            <text:p>1094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136.44" calcext:value-type="float">
            <text:p>136,4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36.44" calcext:value-type="float">
            <text:p>136,44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865/2026</text:p>
          </table:table-cell>
          <table:table-cell table:style-name="ce2" office:value-type="float" office:value="1088" calcext:value-type="float">
            <text:p>1088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136.44" calcext:value-type="float">
            <text:p>136,4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36.44" calcext:value-type="float">
            <text:p>136,44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871/2026</text:p>
          </table:table-cell>
          <table:table-cell table:style-name="ce2" office:value-type="float" office:value="1089" calcext:value-type="float">
            <text:p>1089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384.87" calcext:value-type="float">
            <text:p>384,8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84.87" calcext:value-type="float">
            <text:p>384,87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860/2026</text:p>
          </table:table-cell>
          <table:table-cell table:style-name="ce2" office:value-type="float" office:value="1087" calcext:value-type="float">
            <text:p>1087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982.32" calcext:value-type="float">
            <text:p>982,3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82.32" calcext:value-type="float">
            <text:p>982,32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636" xlink:type="simple">00001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133/2026</text:p>
          </table:table-cell>
          <table:table-cell table:style-name="ce2" office:value-type="float" office:value="602687" calcext:value-type="float">
            <text:p>602687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366.44" calcext:value-type="float">
            <text:p>366,4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66.44" calcext:value-type="float">
            <text:p>366,44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636" xlink:type="simple">00001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140/2026 (R)</text:p>
          </table:table-cell>
          <table:table-cell table:style-name="ce2" office:value-type="float" office:value="602688" calcext:value-type="float">
            <text:p>602688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15.61" calcext:value-type="float">
            <text:p>15,6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5.61" calcext:value-type="float">
            <text:p>15,61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636" xlink:type="simple">00001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295/2026</text:p>
          </table:table-cell>
          <table:table-cell table:style-name="ce2" office:value-type="float" office:value="597132" calcext:value-type="float">
            <text:p>597132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1135.96" calcext:value-type="float">
            <text:p>1135,9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35.96" calcext:value-type="float">
            <text:p>1135,96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636" xlink:type="simple">00001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406/2026</text:p>
          </table:table-cell>
          <table:table-cell table:style-name="ce2" office:value-type="float" office:value="597223" calcext:value-type="float">
            <text:p>597223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12.09" calcext:value-type="float">
            <text:p>12,0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2.09" calcext:value-type="float">
            <text:p>12,0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636" xlink:type="simple">00001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415/2026</text:p>
          </table:table-cell>
          <table:table-cell table:style-name="ce2" office:value-type="float" office:value="597224" calcext:value-type="float">
            <text:p>597224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241.79" calcext:value-type="float">
            <text:p>241,7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1.79" calcext:value-type="float">
            <text:p>241,7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636" xlink:type="simple">00001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731/2026</text:p>
          </table:table-cell>
          <table:table-cell table:style-name="ce2" office:value-type="float" office:value="601588" calcext:value-type="float">
            <text:p>601588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210.59" calcext:value-type="float">
            <text:p>210,5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10.59" calcext:value-type="float">
            <text:p>210,5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636" xlink:type="simple">00001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076/2026</text:p>
          </table:table-cell>
          <table:table-cell table:style-name="ce2" office:value-type="float" office:value="602558" calcext:value-type="float">
            <text:p>602558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93.6" calcext:value-type="float">
            <text:p>93,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3.6" calcext:value-type="float">
            <text:p>93,6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023/2026</text:p>
          </table:table-cell>
          <table:table-cell table:style-name="ce2" office:value-type="float" office:value="913" calcext:value-type="float">
            <text:p>913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4440.31" calcext:value-type="float">
            <text:p>4440,3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440.31" calcext:value-type="float">
            <text:p>4440,31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029/2026</text:p>
          </table:table-cell>
          <table:table-cell table:style-name="ce2" office:value-type="float" office:value="916" calcext:value-type="float">
            <text:p>916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634.43" calcext:value-type="float">
            <text:p>634,4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34.43" calcext:value-type="float">
            <text:p>634,43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034/2026</text:p>
          </table:table-cell>
          <table:table-cell table:style-name="ce2" office:value-type="float" office:value="917" calcext:value-type="float">
            <text:p>917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1155.23" calcext:value-type="float">
            <text:p>1155,2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55.23" calcext:value-type="float">
            <text:p>1155,23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040/2026</text:p>
          </table:table-cell>
          <table:table-cell table:style-name="ce2" office:value-type="float" office:value="918" calcext:value-type="float">
            <text:p>918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3058.5" calcext:value-type="float">
            <text:p>3058,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058.5" calcext:value-type="float">
            <text:p>3058,5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048/2026</text:p>
          </table:table-cell>
          <table:table-cell table:style-name="ce2" office:value-type="float" office:value="919" calcext:value-type="float">
            <text:p>919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634.43" calcext:value-type="float">
            <text:p>634,4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34.43" calcext:value-type="float">
            <text:p>634,43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053/2026</text:p>
          </table:table-cell>
          <table:table-cell table:style-name="ce2" office:value-type="float" office:value="920" calcext:value-type="float">
            <text:p>920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634.43" calcext:value-type="float">
            <text:p>634,4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34.43" calcext:value-type="float">
            <text:p>634,43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058/2026</text:p>
          </table:table-cell>
          <table:table-cell table:style-name="ce2" office:value-type="float" office:value="921" calcext:value-type="float">
            <text:p>921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2310.45" calcext:value-type="float">
            <text:p>2310,4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310.45" calcext:value-type="float">
            <text:p>2310,45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063/2026</text:p>
          </table:table-cell>
          <table:table-cell table:style-name="ce2" office:value-type="float" office:value="922" calcext:value-type="float">
            <text:p>922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634.43" calcext:value-type="float">
            <text:p>634,4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34.43" calcext:value-type="float">
            <text:p>634,43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068/2026</text:p>
          </table:table-cell>
          <table:table-cell table:style-name="ce2" office:value-type="float" office:value="923" calcext:value-type="float">
            <text:p>923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10436.88" calcext:value-type="float">
            <text:p>10436,8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436.88" calcext:value-type="float">
            <text:p>10436,88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077/2026</text:p>
          </table:table-cell>
          <table:table-cell table:style-name="ce2" office:value-type="float" office:value="932" calcext:value-type="float">
            <text:p>932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1155.23" calcext:value-type="float">
            <text:p>1155,2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55.23" calcext:value-type="float">
            <text:p>1155,23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082/2026</text:p>
          </table:table-cell>
          <table:table-cell table:style-name="ce2" office:value-type="float" office:value="925" calcext:value-type="float">
            <text:p>925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1155.23" calcext:value-type="float">
            <text:p>1155,2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55.23" calcext:value-type="float">
            <text:p>1155,23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087/2026</text:p>
          </table:table-cell>
          <table:table-cell table:style-name="ce2" office:value-type="float" office:value="931" calcext:value-type="float">
            <text:p>931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2310.45" calcext:value-type="float">
            <text:p>2310,4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310.45" calcext:value-type="float">
            <text:p>2310,45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111/2026</text:p>
          </table:table-cell>
          <table:table-cell table:style-name="ce2" office:value-type="float" office:value="915" calcext:value-type="float">
            <text:p>915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1789.65" calcext:value-type="float">
            <text:p>1789,6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789.65" calcext:value-type="float">
            <text:p>1789,65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116/2026</text:p>
          </table:table-cell>
          <table:table-cell table:style-name="ce2" office:value-type="float" office:value="924" calcext:value-type="float">
            <text:p>924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2310.45" calcext:value-type="float">
            <text:p>2310,4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310.45" calcext:value-type="float">
            <text:p>2310,45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121/2026</text:p>
          </table:table-cell>
          <table:table-cell table:style-name="ce2" office:value-type="float" office:value="926" calcext:value-type="float">
            <text:p>926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634.43" calcext:value-type="float">
            <text:p>634,4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34.43" calcext:value-type="float">
            <text:p>634,43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126/2026</text:p>
          </table:table-cell>
          <table:table-cell table:style-name="ce2" office:value-type="float" office:value="927" calcext:value-type="float">
            <text:p>927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8126.43" calcext:value-type="float">
            <text:p>8126,4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126.43" calcext:value-type="float">
            <text:p>8126,43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131/2026</text:p>
          </table:table-cell>
          <table:table-cell table:style-name="ce2" office:value-type="float" office:value="928" calcext:value-type="float">
            <text:p>928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1789.65" calcext:value-type="float">
            <text:p>1789,6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789.65" calcext:value-type="float">
            <text:p>1789,65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136/2026</text:p>
          </table:table-cell>
          <table:table-cell table:style-name="ce2" office:value-type="float" office:value="929" calcext:value-type="float">
            <text:p>929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1155.23" calcext:value-type="float">
            <text:p>1155,2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55.23" calcext:value-type="float">
            <text:p>1155,23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141/2026</text:p>
          </table:table-cell>
          <table:table-cell table:style-name="ce2" office:value-type="float" office:value="930" calcext:value-type="float">
            <text:p>930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634.43" calcext:value-type="float">
            <text:p>634,4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34.43" calcext:value-type="float">
            <text:p>634,43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174/2026</text:p>
          </table:table-cell>
          <table:table-cell table:style-name="ce2" office:value-type="float" office:value="914" calcext:value-type="float">
            <text:p>914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634.43" calcext:value-type="float">
            <text:p>634,4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34.43" calcext:value-type="float">
            <text:p>634,43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292/2026</text:p>
          </table:table-cell>
          <table:table-cell table:style-name="ce2" office:value-type="float" office:value="933" calcext:value-type="float">
            <text:p>933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1155.23" calcext:value-type="float">
            <text:p>1155,2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55.23" calcext:value-type="float">
            <text:p>1155,23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92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5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75/2026</text:p>
          </table:table-cell>
          <table:table-cell table:style-name="ce2" office:value-type="float" office:value="62026" calcext:value-type="float">
            <text:p>62026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1836408.51" calcext:value-type="float">
            <text:p>1836408,5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836408.51" calcext:value-type="float">
            <text:p>1836408,51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105/2026</text:p>
          </table:table-cell>
          <table:table-cell table:style-name="ce2" office:value-type="float" office:value="1093" calcext:value-type="float">
            <text:p>1093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136.44" calcext:value-type="float">
            <text:p>136,4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36.44" calcext:value-type="float">
            <text:p>136,44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904/2026</text:p>
          </table:table-cell>
          <table:table-cell table:style-name="ce2" office:value-type="float" office:value="1095" calcext:value-type="float">
            <text:p>1095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633.31" calcext:value-type="float">
            <text:p>633,3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33.31" calcext:value-type="float">
            <text:p>633,31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909/2026</text:p>
          </table:table-cell>
          <table:table-cell table:style-name="ce2" office:value-type="float" office:value="1096" calcext:value-type="float">
            <text:p>1096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136.44" calcext:value-type="float">
            <text:p>136,4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36.44" calcext:value-type="float">
            <text:p>136,44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914/2026</text:p>
          </table:table-cell>
          <table:table-cell table:style-name="ce2" office:value-type="float" office:value="1097" calcext:value-type="float">
            <text:p>1097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2244.49" calcext:value-type="float">
            <text:p>2244,4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244.49" calcext:value-type="float">
            <text:p>2244,4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919/2026</text:p>
          </table:table-cell>
          <table:table-cell table:style-name="ce2" office:value-type="float" office:value="1098" calcext:value-type="float">
            <text:p>1098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496.87" calcext:value-type="float">
            <text:p>496,8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96.87" calcext:value-type="float">
            <text:p>496,87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924/2026</text:p>
          </table:table-cell>
          <table:table-cell table:style-name="ce2" office:value-type="float" office:value="1099" calcext:value-type="float">
            <text:p>1099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248.44" calcext:value-type="float">
            <text:p>248,4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8.44" calcext:value-type="float">
            <text:p>248,44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930/2026</text:p>
          </table:table-cell>
          <table:table-cell table:style-name="ce2" office:value-type="float" office:value="1100" calcext:value-type="float">
            <text:p>1100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136.44" calcext:value-type="float">
            <text:p>136,4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36.44" calcext:value-type="float">
            <text:p>136,44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935/2026</text:p>
          </table:table-cell>
          <table:table-cell table:style-name="ce2" office:value-type="float" office:value="1101" calcext:value-type="float">
            <text:p>1101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1747.62" calcext:value-type="float">
            <text:p>1747,6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747.62" calcext:value-type="float">
            <text:p>1747,62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940/2026</text:p>
          </table:table-cell>
          <table:table-cell table:style-name="ce2" office:value-type="float" office:value="1102" calcext:value-type="float">
            <text:p>1102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384.87" calcext:value-type="float">
            <text:p>384,8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84.87" calcext:value-type="float">
            <text:p>384,87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948/2026</text:p>
          </table:table-cell>
          <table:table-cell table:style-name="ce2" office:value-type="float" office:value="1103" calcext:value-type="float">
            <text:p>1103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248.44" calcext:value-type="float">
            <text:p>248,4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8.44" calcext:value-type="float">
            <text:p>248,44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953/2026</text:p>
          </table:table-cell>
          <table:table-cell table:style-name="ce2" office:value-type="float" office:value="1104" calcext:value-type="float">
            <text:p>1104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136.44" calcext:value-type="float">
            <text:p>136,4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36.44" calcext:value-type="float">
            <text:p>136,44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961/2026</text:p>
          </table:table-cell>
          <table:table-cell table:style-name="ce2" office:value-type="float" office:value="1105" calcext:value-type="float">
            <text:p>1105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496.87" calcext:value-type="float">
            <text:p>496,8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96.87" calcext:value-type="float">
            <text:p>496,87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967/2026</text:p>
          </table:table-cell>
          <table:table-cell table:style-name="ce2" office:value-type="float" office:value="1106" calcext:value-type="float">
            <text:p>1106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384.87" calcext:value-type="float">
            <text:p>384,8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84.87" calcext:value-type="float">
            <text:p>384,87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972/2026</text:p>
          </table:table-cell>
          <table:table-cell table:style-name="ce2" office:value-type="float" office:value="1107" calcext:value-type="float">
            <text:p>1107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248.44" calcext:value-type="float">
            <text:p>248,4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8.44" calcext:value-type="float">
            <text:p>248,44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2706" xlink:type="simple">00049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20/2026</text:p>
          </table:table-cell>
          <table:table-cell table:style-name="ce2" office:value-type="float" office:value="1492" calcext:value-type="float">
            <text:p>1492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78.92" calcext:value-type="float">
            <text:p>78,9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8.92" calcext:value-type="float">
            <text:p>78,92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02" xlink:type="simple">00035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064/2026</text:p>
          </table:table-cell>
          <table:table-cell table:style-name="ce2" office:value-type="float" office:value="449" calcext:value-type="float">
            <text:p>449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5833.92" calcext:value-type="float">
            <text:p>5833,9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833.92" calcext:value-type="float">
            <text:p>5833,92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02" xlink:type="simple">00035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066/2026</text:p>
          </table:table-cell>
          <table:table-cell table:style-name="ce2" office:value-type="float" office:value="448" calcext:value-type="float">
            <text:p>448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3754.43" calcext:value-type="float">
            <text:p>3754,4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754.43" calcext:value-type="float">
            <text:p>3754,43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02" xlink:type="simple">00035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072/2026</text:p>
          </table:table-cell>
          <table:table-cell table:style-name="ce2" office:value-type="float" office:value="451" calcext:value-type="float">
            <text:p>451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4357.49" calcext:value-type="float">
            <text:p>4357,4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357.49" calcext:value-type="float">
            <text:p>4357,4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02" xlink:type="simple">00035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073/2026</text:p>
          </table:table-cell>
          <table:table-cell table:style-name="ce2" office:value-type="float" office:value="450" calcext:value-type="float">
            <text:p>450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2062.25" calcext:value-type="float">
            <text:p>2062,2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062.25" calcext:value-type="float">
            <text:p>2062,25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56" xlink:type="simple">00059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17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008/2026</text:p>
          </table:table-cell>
          <table:table-cell table:style-name="ce2" office:value-type="float" office:value="30" calcext:value-type="float">
            <text:p>30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4978.36" calcext:value-type="float">
            <text:p>4978,3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978.36" calcext:value-type="float">
            <text:p>4978,36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07" xlink:type="simple">00040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17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043/2026</text:p>
          </table:table-cell>
          <table:table-cell table:style-name="ce2" office:value-type="float" office:value="31" calcext:value-type="float">
            <text:p>31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2081.1" calcext:value-type="float">
            <text:p>2081,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081.1" calcext:value-type="float">
            <text:p>2081,1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06" xlink:type="simple">00042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702/2026</text:p>
          </table:table-cell>
          <table:table-cell table:style-name="ce2" office:value-type="float" office:value="1081" calcext:value-type="float">
            <text:p>1081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102.33" calcext:value-type="float">
            <text:p>102,3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2.33" calcext:value-type="float">
            <text:p>102,33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06" xlink:type="simple">00042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3908/2026</text:p>
          </table:table-cell>
          <table:table-cell table:style-name="ce2" office:value-type="float" office:value="1077" calcext:value-type="float">
            <text:p>1077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2243.81" calcext:value-type="float">
            <text:p>2243,8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243.81" calcext:value-type="float">
            <text:p>2243,81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06" xlink:type="simple">00042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3923/2026 (R)</text:p>
          </table:table-cell>
          <table:table-cell table:style-name="ce2" office:value-type="float" office:value="1078" calcext:value-type="float">
            <text:p>1078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206.43" calcext:value-type="float">
            <text:p>206,4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06.43" calcext:value-type="float">
            <text:p>206,43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07" xlink:type="simple">00040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172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3980/2026</text:p>
          </table:table-cell>
          <table:table-cell table:style-name="ce2" office:value-type="float" office:value="28" calcext:value-type="float">
            <text:p>28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9910.42" calcext:value-type="float">
            <text:p>9910,4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910.42" calcext:value-type="float">
            <text:p>9910,42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315" xlink:type="simple">00085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673/2026</text:p>
          </table:table-cell>
          <table:table-cell table:style-name="ce2" office:value-type="float" office:value="2594" calcext:value-type="float">
            <text:p>2594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227.5" calcext:value-type="float">
            <text:p>227,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27.5" calcext:value-type="float">
            <text:p>227,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310" xlink:type="simple">00084/2024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017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783/2026</text:p>
          </table:table-cell>
          <table:table-cell table:style-name="ce2" office:value-type="float" office:value="57" calcext:value-type="float">
            <text:p>57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1802.45" calcext:value-type="float">
            <text:p>1802,4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802.45" calcext:value-type="float">
            <text:p>1802,45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56" xlink:type="simple">00059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172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006/2026</text:p>
          </table:table-cell>
          <table:table-cell table:style-name="ce2" office:value-type="float" office:value="30" calcext:value-type="float">
            <text:p>30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23149.37" calcext:value-type="float">
            <text:p>23149,3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3149.37" calcext:value-type="float">
            <text:p>23149,37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722" xlink:type="simple">00045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17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770/2026</text:p>
          </table:table-cell>
          <table:table-cell table:style-name="ce2" office:value-type="float" office:value="446" calcext:value-type="float">
            <text:p>446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9979.49" calcext:value-type="float">
            <text:p>9979,4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979.49" calcext:value-type="float">
            <text:p>9979,4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458" xlink:type="simple">00128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3762/2026</text:p>
          </table:table-cell>
          <table:table-cell table:style-name="ce2" office:value-type="float" office:value="21783" calcext:value-type="float">
            <text:p>21783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426.25" calcext:value-type="float">
            <text:p>426,2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26.25" calcext:value-type="float">
            <text:p>426,25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458" xlink:type="simple">00128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3819/2026</text:p>
          </table:table-cell>
          <table:table-cell table:style-name="ce2" office:value-type="float" office:value="21784" calcext:value-type="float">
            <text:p>21784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142.09" calcext:value-type="float">
            <text:p>142,0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42.09" calcext:value-type="float">
            <text:p>142,0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458" xlink:type="simple">00128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381/2026</text:p>
          </table:table-cell>
          <table:table-cell table:style-name="ce2" office:value-type="float" office:value="21796" calcext:value-type="float">
            <text:p>21796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402.56" calcext:value-type="float">
            <text:p>402,5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02.56" calcext:value-type="float">
            <text:p>402,56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458" xlink:type="simple">00128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509/2026</text:p>
          </table:table-cell>
          <table:table-cell table:style-name="ce2" office:value-type="float" office:value="21821" calcext:value-type="float">
            <text:p>21821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426.23" calcext:value-type="float">
            <text:p>426,2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26.23" calcext:value-type="float">
            <text:p>426,23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458" xlink:type="simple">00128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538/2026 (R)</text:p>
          </table:table-cell>
          <table:table-cell table:style-name="ce2" office:value-type="float" office:value="21819" calcext:value-type="float">
            <text:p>21819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163.48" calcext:value-type="float">
            <text:p>163,4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63.48" calcext:value-type="float">
            <text:p>163,48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787" xlink:type="simple">00069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3880/2026</text:p>
          </table:table-cell>
          <table:table-cell table:style-name="ce2" office:value-type="float" office:value="12173" calcext:value-type="float">
            <text:p>12173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1940.21" calcext:value-type="float">
            <text:p>1940,2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940.21" calcext:value-type="float">
            <text:p>1940,21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787" xlink:type="simple">00069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3884/2026</text:p>
          </table:table-cell>
          <table:table-cell table:style-name="ce2" office:value-type="float" office:value="12178" calcext:value-type="float">
            <text:p>12178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348.69" calcext:value-type="float">
            <text:p>348,6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48.69" calcext:value-type="float">
            <text:p>348,6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787" xlink:type="simple">00069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848/2026</text:p>
          </table:table-cell>
          <table:table-cell table:style-name="ce2" office:value-type="float" office:value="12289" calcext:value-type="float">
            <text:p>12289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633.83" calcext:value-type="float">
            <text:p>633,8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33.83" calcext:value-type="float">
            <text:p>633,83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886" xlink:type="simple">00114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17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17/2026</text:p>
          </table:table-cell>
          <table:table-cell table:style-name="ce2" office:value-type="float" office:value="9215" calcext:value-type="float">
            <text:p>9215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5025.12" calcext:value-type="float">
            <text:p>5025,1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025.12" calcext:value-type="float">
            <text:p>5025,12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787" xlink:type="simple">00069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993/2026</text:p>
          </table:table-cell>
          <table:table-cell table:style-name="ce2" office:value-type="float" office:value="12295" calcext:value-type="float">
            <text:p>12295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207.54" calcext:value-type="float">
            <text:p>207,5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07.54" calcext:value-type="float">
            <text:p>207,54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930" xlink:type="simple">00129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17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485/2026</text:p>
          </table:table-cell>
          <table:table-cell table:style-name="ce2" office:value-type="float" office:value="447" calcext:value-type="float">
            <text:p>447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5204.59" calcext:value-type="float">
            <text:p>5204,5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204.59" calcext:value-type="float">
            <text:p>5204,5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913" xlink:type="simple">0012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692/2026</text:p>
          </table:table-cell>
          <table:table-cell table:style-name="ce2" office:value-type="float" office:value="19" calcext:value-type="float">
            <text:p>19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71713.1" calcext:value-type="float">
            <text:p>71713,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1713.1" calcext:value-type="float">
            <text:p>71713,1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930" xlink:type="simple">00129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17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490/2026</text:p>
          </table:table-cell>
          <table:table-cell table:style-name="ce2" office:value-type="float" office:value="448" calcext:value-type="float">
            <text:p>448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3607.04" calcext:value-type="float">
            <text:p>3607,0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607.04" calcext:value-type="float">
            <text:p>3607,04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932" xlink:type="simple">00001/2026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595/2026</text:p>
          </table:table-cell>
          <table:table-cell table:style-name="ce2" office:value-type="float" office:value="20070" calcext:value-type="float">
            <text:p>20070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2327.14" calcext:value-type="float">
            <text:p>2327,1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327.14" calcext:value-type="float">
            <text:p>2327,14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932" xlink:type="simple">00001/2026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596/2026</text:p>
          </table:table-cell>
          <table:table-cell table:style-name="ce2" office:value-type="float" office:value="20070" calcext:value-type="float">
            <text:p>20070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2254.41" calcext:value-type="float">
            <text:p>2254,4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254.41" calcext:value-type="float">
            <text:p>2254,41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936" xlink:type="simple">00005/2026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17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710/2026</text:p>
          </table:table-cell>
          <table:table-cell table:style-name="ce2" office:value-type="float" office:value="172" calcext:value-type="float">
            <text:p>172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5409.87" calcext:value-type="float">
            <text:p>5409,8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409.87" calcext:value-type="float">
            <text:p>5409,87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936" xlink:type="simple">00005/2026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172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711/2026</text:p>
          </table:table-cell>
          <table:table-cell table:style-name="ce2" office:value-type="float" office:value="172" calcext:value-type="float">
            <text:p>172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16770.6" calcext:value-type="float">
            <text:p>16770,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6770.6" calcext:value-type="float">
            <text:p>16770,6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938" xlink:type="simple">00003/2026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172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233/2026</text:p>
          </table:table-cell>
          <table:table-cell table:style-name="ce2" office:value-type="float" office:value="351" calcext:value-type="float">
            <text:p>351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1734.39" calcext:value-type="float">
            <text:p>1734,3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734.39" calcext:value-type="float">
            <text:p>1734,39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938" xlink:type="simple">00003/2026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17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286/2026</text:p>
          </table:table-cell>
          <table:table-cell table:style-name="ce2" office:value-type="float" office:value="354" calcext:value-type="float">
            <text:p>354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533.88" calcext:value-type="float">
            <text:p>533,8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33.88" calcext:value-type="float">
            <text:p>533,8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938" xlink:type="simple">00003/2026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172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229/2026</text:p>
          </table:table-cell>
          <table:table-cell table:style-name="ce2" office:value-type="float" office:value="353" calcext:value-type="float">
            <text:p>353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3062.13" calcext:value-type="float">
            <text:p>3062,1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062.13" calcext:value-type="float">
            <text:p>3062,13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938" xlink:type="simple">00003/2026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17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230/2026</text:p>
          </table:table-cell>
          <table:table-cell table:style-name="ce2" office:value-type="float" office:value="351" calcext:value-type="float">
            <text:p>351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447.58" calcext:value-type="float">
            <text:p>447,5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47.58" calcext:value-type="float">
            <text:p>447,5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960" xlink:type="simple">00007/2026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17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189/2026</text:p>
          </table:table-cell>
          <table:table-cell table:style-name="ce2" office:value-type="float" office:value="73" calcext:value-type="float">
            <text:p>73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3704.39" calcext:value-type="float">
            <text:p>3704,3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704.39" calcext:value-type="float">
            <text:p>3704,39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938" xlink:type="simple">00003/2026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17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226/2026</text:p>
          </table:table-cell>
          <table:table-cell table:style-name="ce2" office:value-type="float" office:value="353" calcext:value-type="float">
            <text:p>353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790.23" calcext:value-type="float">
            <text:p>790,2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90.23" calcext:value-type="float">
            <text:p>790,23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938" xlink:type="simple">00003/2026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172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289/2026</text:p>
          </table:table-cell>
          <table:table-cell table:style-name="ce2" office:value-type="float" office:value="354" calcext:value-type="float">
            <text:p>354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2068.8" calcext:value-type="float">
            <text:p>2068,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068.8" calcext:value-type="float">
            <text:p>2068,8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4003" xlink:type="simple">00019/2026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707/2026</text:p>
          </table:table-cell>
          <table:table-cell table:style-name="ce2" office:value-type="float" office:value="2643" calcext:value-type="float">
            <text:p>2643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39.56" calcext:value-type="float">
            <text:p>39,5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9.56" calcext:value-type="float">
            <text:p>39,56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4003" xlink:type="simple">00019/2026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163/2026</text:p>
          </table:table-cell>
          <table:table-cell table:style-name="ce2" office:value-type="float" office:value="2656" calcext:value-type="float">
            <text:p>2656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325.3" calcext:value-type="float">
            <text:p>325,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25.3" calcext:value-type="float">
            <text:p>325,3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971" xlink:type="simple">00021/2026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533/2026</text:p>
          </table:table-cell>
          <table:table-cell table:style-name="ce2" office:value-type="float" office:value="3358" calcext:value-type="float">
            <text:p>3358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482.39" calcext:value-type="float">
            <text:p>482,3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82.39" calcext:value-type="float">
            <text:p>482,3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971" xlink:type="simple">00021/2026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033/2026</text:p>
          </table:table-cell>
          <table:table-cell table:style-name="ce2" office:value-type="float" office:value="3811" calcext:value-type="float">
            <text:p>3811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155.61" calcext:value-type="float">
            <text:p>155,6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55.61" calcext:value-type="float">
            <text:p>155,61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976" xlink:type="simple">00022/2026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17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254/2026</text:p>
          </table:table-cell>
          <table:table-cell table:style-name="ce2" office:value-type="float" office:value="319" calcext:value-type="float">
            <text:p>319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51658.43" calcext:value-type="float">
            <text:p>51658,4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1658.43" calcext:value-type="float">
            <text:p>51658,43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976" xlink:type="simple">00022/2026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172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255/2026</text:p>
          </table:table-cell>
          <table:table-cell table:style-name="ce2" office:value-type="float" office:value="319" calcext:value-type="float">
            <text:p>319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160141.13" calcext:value-type="float">
            <text:p>160141,1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60141.13" calcext:value-type="float">
            <text:p>160141,13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966" xlink:type="simple">00010/2026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625/2026</text:p>
          </table:table-cell>
          <table:table-cell table:style-name="ce2" office:value-type="float" office:value="1080" calcext:value-type="float">
            <text:p>1080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8074.05" calcext:value-type="float">
            <text:p>8074,0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074.05" calcext:value-type="float">
            <text:p>8074,05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4050" xlink:type="simple">OD00538/2026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807/2026</text:p>
          </table:table-cell>
          <table:table-cell table:style-name="ce2" office:value-type="float" office:value="1036" calcext:value-type="float">
            <text:p>1036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94.95" calcext:value-type="float">
            <text:p>94,9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4.95" calcext:value-type="float">
            <text:p>94,9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2810" xlink:type="simple">00090/2023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172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179/2026</text:p>
          </table:table-cell>
          <table:table-cell table:style-name="ce2" office:value-type="float" office:value="3593" calcext:value-type="float">
            <text:p>3593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8358.84" calcext:value-type="float">
            <text:p>8358,8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358.84" calcext:value-type="float">
            <text:p>8358,84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055" xlink:type="simple">00165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617/2026</text:p>
          </table:table-cell>
          <table:table-cell table:style-name="ce2" office:value-type="float" office:value="9316" calcext:value-type="float">
            <text:p>9316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283.88" calcext:value-type="float">
            <text:p>283,8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83.88" calcext:value-type="float">
            <text:p>283,88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055" xlink:type="simple">00165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3768/2026</text:p>
          </table:table-cell>
          <table:table-cell table:style-name="ce2" office:value-type="float" office:value="8908" calcext:value-type="float">
            <text:p>8908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880.01" calcext:value-type="float">
            <text:p>880,0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80.01" calcext:value-type="float">
            <text:p>880,01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055" xlink:type="simple">00165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3771/2026 (R)</text:p>
          </table:table-cell>
          <table:table-cell table:style-name="ce2" office:value-type="float" office:value="8909" calcext:value-type="float">
            <text:p>8909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87.65" calcext:value-type="float">
            <text:p>87,6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7.65" calcext:value-type="float">
            <text:p>87,6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421" xlink:type="simple">00113/2024</text:a></text:p>
          </table:table-cell>
          <table:table-cell office:value-type="string" calcext:value-type="string">
            <text:p>400.02 - SISTEMAS DE ESGOTO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172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541/2026</text:p>
          </table:table-cell>
          <table:table-cell table:style-name="ce2" office:value-type="float" office:value="40" calcext:value-type="float">
            <text:p>40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15789.65" calcext:value-type="float">
            <text:p>15789,6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5789.65" calcext:value-type="float">
            <text:p>15789,65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055" xlink:type="simple">00165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619/2026 (R)</text:p>
          </table:table-cell>
          <table:table-cell table:style-name="ce2" office:value-type="float" office:value="9317" calcext:value-type="float">
            <text:p>9317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28.27" calcext:value-type="float">
            <text:p>28,2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8.27" calcext:value-type="float">
            <text:p>28,27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421" xlink:type="simple">00113/2024</text:a></text:p>
          </table:table-cell>
          <table:table-cell office:value-type="string" calcext:value-type="string">
            <text:p>400.02 - SISTEMAS DE ESGOTO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17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456/2026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5985.74" calcext:value-type="float">
            <text:p>5985,7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985.74" calcext:value-type="float">
            <text:p>5985,74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32056" xlink:type="simple">00171/2021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845/2026</text:p>
          </table:table-cell>
          <table:table-cell table:style-name="ce2" office:value-type="float" office:value="1430" calcext:value-type="float">
            <text:p>1430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2619.13" calcext:value-type="float">
            <text:p>2619,1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619.13" calcext:value-type="float">
            <text:p>2619,13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32337" xlink:type="simple">00090/2022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171/2026</text:p>
          </table:table-cell>
          <table:table-cell table:style-name="ce2" office:value-type="float" office:value="25" calcext:value-type="float">
            <text:p>25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280.98" calcext:value-type="float">
            <text:p>280,9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80.98" calcext:value-type="float">
            <text:p>280,98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32337" xlink:type="simple">00090/2022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172/2026</text:p>
          </table:table-cell>
          <table:table-cell table:style-name="ce2" office:value-type="float" office:value="25" calcext:value-type="float">
            <text:p>25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871.06" calcext:value-type="float">
            <text:p>871,0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71.06" calcext:value-type="float">
            <text:p>871,06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21826" xlink:type="simple">00102/2021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3938/2026</text:p>
          </table:table-cell>
          <table:table-cell table:style-name="ce2" office:value-type="float" office:value="17" calcext:value-type="float">
            <text:p>17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598.28" calcext:value-type="float">
            <text:p>598,2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98.28" calcext:value-type="float">
            <text:p>598,28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21826" xlink:type="simple">00102/2021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3944/2026</text:p>
          </table:table-cell>
          <table:table-cell table:style-name="ce2" office:value-type="float" office:value="18" calcext:value-type="float">
            <text:p>18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4840.65" calcext:value-type="float">
            <text:p>4840,6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840.65" calcext:value-type="float">
            <text:p>4840,65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21826" xlink:type="simple">00102/2021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331/2026 (R)</text:p>
          </table:table-cell>
          <table:table-cell table:style-name="ce2" office:value-type="float" office:value="19" calcext:value-type="float">
            <text:p>19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154.73" calcext:value-type="float">
            <text:p>154,7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54.73" calcext:value-type="float">
            <text:p>154,73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21826" xlink:type="simple">00102/2021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336/2026 (R)</text:p>
          </table:table-cell>
          <table:table-cell table:style-name="ce2" office:value-type="float" office:value="20" calcext:value-type="float">
            <text:p>20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1251.81" calcext:value-type="float">
            <text:p>1251,8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251.81" calcext:value-type="float">
            <text:p>1251,81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32056" xlink:type="simple">00171/2021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3800/2026</text:p>
          </table:table-cell>
          <table:table-cell table:style-name="ce2" office:value-type="float" office:value="1421" calcext:value-type="float">
            <text:p>1421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8119.29" calcext:value-type="float">
            <text:p>8119,2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119.29" calcext:value-type="float">
            <text:p>8119,2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2786" xlink:type="simple">00084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049/2026</text:p>
          </table:table-cell>
          <table:table-cell table:style-name="ce2" office:value-type="float" office:value="1900" calcext:value-type="float">
            <text:p>1900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381" calcext:value-type="float">
            <text:p>38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81" calcext:value-type="float">
            <text:p>381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17" xlink:type="simple">00081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282/2026</text:p>
          </table:table-cell>
          <table:table-cell table:style-name="ce2" office:value-type="float" office:value="1333" calcext:value-type="float">
            <text:p>1333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407.94" calcext:value-type="float">
            <text:p>407,9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07.94" calcext:value-type="float">
            <text:p>407,94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06" xlink:type="simple">00080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653/2026</text:p>
          </table:table-cell>
          <table:table-cell table:style-name="ce2" office:value-type="float" office:value="76" calcext:value-type="float">
            <text:p>76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225" calcext:value-type="float">
            <text:p>22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25" calcext:value-type="float">
            <text:p>225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33" xlink:type="simple">00084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958/2026</text:p>
          </table:table-cell>
          <table:table-cell table:style-name="ce2" office:value-type="float" office:value="15443" calcext:value-type="float">
            <text:p>15443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2008.95" calcext:value-type="float">
            <text:p>2008,9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008.95" calcext:value-type="float">
            <text:p>2008,95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4101109.41" calcext:value-type="float">
            <text:p>4101109,41</text:p>
          </table:table-cell>
          <table:table-cell table:style-name="ce3" office:value-type="float" office:value="751.53" calcext:value-type="float">
            <text:p>751,53</text:p>
          </table:table-cell>
          <table:table-cell table:style-name="ce3" office:value-type="float" office:value="4101860.94" calcext:value-type="float">
            <text:p>4101860,94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2" table:style-name="ce3" office:value-type="float" office:value="523.45" calcext:value-type="float">
            <text:p>523,4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523.45" calcext:value-type="float">
            <text:p>523,45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2" table:style-name="ce3" office:value-type="float" office:value="355899.25" calcext:value-type="float">
            <text:p>355899,2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55899.25" calcext:value-type="float">
            <text:p>355899,25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4457532.11" calcext:value-type="float">
            <text:p>4457532,11</text:p>
          </table:table-cell>
          <table:table-cell table:style-name="ce3" office:value-type="float" office:value="751.53" calcext:value-type="float">
            <text:p>751,53</text:p>
          </table:table-cell>
          <table:table-cell table:style-name="ce3" office:value-type="float" office:value="4458283.64" calcext:value-type="float">
            <text:p>4458283,64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00.394.460/0001-41  MINISTERIO DA FAZENDA - UNIÃO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1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349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7-31" calcext:value-type="date">
            <text:p>31/07/26</text:p>
          </table:table-cell>
          <table:table-cell table:number-columns-repeated="2" table:style-name="ce8" office:value-type="float" office:value="17888.87" calcext:value-type="float">
            <text:p>17888,8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7888.87" calcext:value-type="float">
            <text:p>17888,87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5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74/2026</text:p>
          </table:table-cell>
          <table:table-cell table:style-name="ce2" office:value-type="float" office:value="62026" calcext:value-type="float">
            <text:p>62026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895604.36" calcext:value-type="float">
            <text:p>895604,3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95604.36" calcext:value-type="float">
            <text:p>895604,36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913493.23" calcext:value-type="float">
            <text:p>913493,2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913493.23" calcext:value-type="float">
            <text:p>913493,23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913493.23" calcext:value-type="float">
            <text:p>913493,2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913493.23" calcext:value-type="float">
            <text:p>913493,23</text:p>
          </table:table-cell>
          <table:table-cell table:number-columns-repeated="8"/>
        </table:table-row>
        <table:table-row table:style-name="ro9">
          <table:table-cell table:style-name="ce4" office:value-type="string" calcext:value-type="string">
            <text:p>  23.612.685/0001-22  MINISTERIO DO TRABALHO E EMPREGO - MTE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4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69/2026</text:p>
          </table:table-cell>
          <table:table-cell table:style-name="ce2" office:value-type="float" office:value="62026" calcext:value-type="float">
            <text:p>62026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272393.58" calcext:value-type="float">
            <text:p>272393,5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72393.58" calcext:value-type="float">
            <text:p>272393,58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93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4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70/2026</text:p>
          </table:table-cell>
          <table:table-cell table:style-name="ce2" office:value-type="float" office:value="62026" calcext:value-type="float">
            <text:p>62026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906332.19" calcext:value-type="float">
            <text:p>906332,1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06332.19" calcext:value-type="float">
            <text:p>906332,19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178725.77" calcext:value-type="float">
            <text:p>1178725,77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178725.77" calcext:value-type="float">
            <text:p>1178725,77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178725.77" calcext:value-type="float">
            <text:p>1178725,77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178725.77" calcext:value-type="float">
            <text:p>1178725,77</text:p>
          </table:table-cell>
          <table:table-cell table:number-columns-repeated="8"/>
        </table:table-row>
        <table:table-row table:style-name="ro12">
          <table:table-cell table:style-name="ce4" office:value-type="string" calcext:value-type="string">
            <text:p>  96.785.084/0001-95  MJM AMBIENTAL, EMPREENDIMENTOS E SERVICOS DE LOCACAO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509" xlink:type="simple">00138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7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73/2026</text:p>
          </table:table-cell>
          <table:table-cell table:style-name="ce2" office:value-type="float" office:value="52" calcext:value-type="float">
            <text:p>52</text:p>
          </table:table-cell>
          <table:table-cell table:number-columns-repeated="2" table:style-name="ce7" office:value-type="date" office:date-value="2026-07-09" calcext:value-type="date">
            <text:p>09/07/26</text:p>
          </table:table-cell>
          <table:table-cell table:style-name="ce8" office:value-type="float" office:value="70720.24" calcext:value-type="float">
            <text:p>70720,24</text:p>
          </table:table-cell>
          <table:table-cell table:style-name="ce8" office:value-type="float" office:value="62941.01" calcext:value-type="float">
            <text:p>62941,0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2941.01" calcext:value-type="float">
            <text:p>62941,01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509" xlink:type="simple">00138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7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678/2026</text:p>
          </table:table-cell>
          <table:table-cell table:style-name="ce2" office:value-type="float" office:value="48" calcext:value-type="float">
            <text:p>48</text:p>
          </table:table-cell>
          <table:table-cell table:number-columns-repeated="2"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85750.65" calcext:value-type="float">
            <text:p>85750,6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5750.65" calcext:value-type="float">
            <text:p>85750,65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509" xlink:type="simple">00138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7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679/2026</text:p>
          </table:table-cell>
          <table:table-cell table:style-name="ce2" office:value-type="float" office:value="49" calcext:value-type="float">
            <text:p>49</text:p>
          </table:table-cell>
          <table:table-cell table:number-columns-repeated="2"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62569.4" calcext:value-type="float">
            <text:p>62569,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2569.4" calcext:value-type="float">
            <text:p>62569,4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509" xlink:type="simple">00138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7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683/2026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2"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53662.93" calcext:value-type="float">
            <text:p>53662,9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3662.93" calcext:value-type="float">
            <text:p>53662,93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272703.22" calcext:value-type="float">
            <text:p>272703,22</text:p>
          </table:table-cell>
          <table:table-cell table:style-name="ce3" office:value-type="float" office:value="264923.99" calcext:value-type="float">
            <text:p>264923,9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64923.99" calcext:value-type="float">
            <text:p>264923,99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272703.22" calcext:value-type="float">
            <text:p>272703,22</text:p>
          </table:table-cell>
          <table:table-cell table:style-name="ce3" office:value-type="float" office:value="264923.99" calcext:value-type="float">
            <text:p>264923,9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64923.99" calcext:value-type="float">
            <text:p>264923,99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33.608.308/0001-73  MONGERAL PREVIDENCIA PRIVA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6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240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7-02" calcext:value-type="date">
            <text:p>02/07/26</text:p>
          </table:table-cell>
          <table:table-cell table:number-columns-repeated="2" table:style-name="ce8" office:value-type="float" office:value="12.64" calcext:value-type="float">
            <text:p>12,64</text:p>
          </table:table-cell>
          <table:table-cell table:style-name="ce8" office:value-type="float" office:value="-0.63" calcext:value-type="float">
            <text:p>-0,63</text:p>
          </table:table-cell>
          <table:table-cell table:style-name="ce8" office:value-type="float" office:value="12.01" calcext:value-type="float">
            <text:p>12,01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2.64" calcext:value-type="float">
            <text:p>12,64</text:p>
          </table:table-cell>
          <table:table-cell table:style-name="ce3" office:value-type="float" office:value="-0.63" calcext:value-type="float">
            <text:p>-0,63</text:p>
          </table:table-cell>
          <table:table-cell table:style-name="ce3" office:value-type="float" office:value="12.01" calcext:value-type="float">
            <text:p>12,01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2.64" calcext:value-type="float">
            <text:p>12,64</text:p>
          </table:table-cell>
          <table:table-cell table:style-name="ce3" office:value-type="float" office:value="-0.63" calcext:value-type="float">
            <text:p>-0,63</text:p>
          </table:table-cell>
          <table:table-cell table:style-name="ce3" office:value-type="float" office:value="12.01" calcext:value-type="float">
            <text:p>12,01</text:p>
          </table:table-cell>
          <table:table-cell table:number-columns-repeated="8"/>
        </table:table-row>
        <table:table-row table:style-name="ro5">
          <table:table-cell table:style-name="ce4" office:value-type="string" calcext:value-type="string">
            <text:p>  09.374.373/0001-05  MORKEN BRASIL COMÉRCIO E SERVIÇOS DE DUTOS E INSTALAÇÕES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976" xlink:type="simple">00022/2026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223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281/2026</text:p>
          </table:table-cell>
          <table:table-cell table:style-name="ce2" office:value-type="float" office:value="325" calcext:value-type="float">
            <text:p>325</text:p>
          </table:table-cell>
          <table:table-cell table:number-columns-repeated="2" table:style-name="ce7" office:value-type="date" office:date-value="2026-07-27" calcext:value-type="date">
            <text:p>27/07/26</text:p>
          </table:table-cell>
          <table:table-cell table:style-name="ce8" office:value-type="float" office:value="1550503.17" calcext:value-type="float">
            <text:p>1550503,17</text:p>
          </table:table-cell>
          <table:table-cell table:style-name="ce8" office:value-type="float" office:value="1455147.22" calcext:value-type="float">
            <text:p>1455147,2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455147.22" calcext:value-type="float">
            <text:p>1455147,22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style-name="ce3" office:value-type="float" office:value="1550503.17" calcext:value-type="float">
            <text:p>1550503,17</text:p>
          </table:table-cell>
          <table:table-cell table:style-name="ce3" office:value-type="float" office:value="1455147.22" calcext:value-type="float">
            <text:p>1455147,2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455147.22" calcext:value-type="float">
            <text:p>1455147,22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1550503.17" calcext:value-type="float">
            <text:p>1550503,17</text:p>
          </table:table-cell>
          <table:table-cell table:style-name="ce3" office:value-type="float" office:value="1455147.22" calcext:value-type="float">
            <text:p>1455147,2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455147.22" calcext:value-type="float">
            <text:p>1455147,22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50.452.436/0001-90  MTPROJ ENGENHARIA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642" xlink:type="simple">00012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2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404/2026</text:p>
          </table:table-cell>
          <table:table-cell table:style-name="ce2" office:value-type="float" office:value="11" calcext:value-type="float">
            <text:p>11</text:p>
          </table:table-cell>
          <table:table-cell table:number-columns-repeated="2" table:style-name="ce7" office:value-type="date" office:date-value="2026-07-06" calcext:value-type="date">
            <text:p>06/07/26</text:p>
          </table:table-cell>
          <table:table-cell table:style-name="ce8" office:value-type="float" office:value="58102.79" calcext:value-type="float">
            <text:p>58102,79</text:p>
          </table:table-cell>
          <table:table-cell table:style-name="ce8" office:value-type="float" office:value="55197.65" calcext:value-type="float">
            <text:p>55197,6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5197.65" calcext:value-type="float">
            <text:p>55197,65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58102.79" calcext:value-type="float">
            <text:p>58102,79</text:p>
          </table:table-cell>
          <table:table-cell table:style-name="ce3" office:value-type="float" office:value="55197.65" calcext:value-type="float">
            <text:p>55197,6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55197.65" calcext:value-type="float">
            <text:p>55197,65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58102.79" calcext:value-type="float">
            <text:p>58102,79</text:p>
          </table:table-cell>
          <table:table-cell table:style-name="ce3" office:value-type="float" office:value="55197.65" calcext:value-type="float">
            <text:p>55197,6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55197.65" calcext:value-type="float">
            <text:p>55197,65</text:p>
          </table:table-cell>
          <table:table-cell table:number-columns-repeated="8"/>
        </table:table-row>
        <table:table-row table:style-name="ro5">
          <table:table-cell table:style-name="ce4" office:value-type="string" calcext:value-type="string">
            <text:p>  21.672.816/0001-31  N. C. SEGURANCA ELETRONICA E MONITORAMENTO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315" xlink:type="simple">00085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99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667/2026</text:p>
          </table:table-cell>
          <table:table-cell table:style-name="ce2" office:value-type="float" office:value="2594" calcext:value-type="float">
            <text:p>2594</text:p>
          </table:table-cell>
          <table:table-cell table:number-columns-repeated="2" table:style-name="ce7" office:value-type="date" office:date-value="2026-07-02" calcext:value-type="date">
            <text:p>02/07/26</text:p>
          </table:table-cell>
          <table:table-cell table:style-name="ce8" office:value-type="float" office:value="15166.58" calcext:value-type="float">
            <text:p>15166,58</text:p>
          </table:table-cell>
          <table:table-cell table:style-name="ce8" office:value-type="float" office:value="13475.5" calcext:value-type="float">
            <text:p>13475,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3475.5" calcext:value-type="float">
            <text:p>13475,5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15166.58" calcext:value-type="float">
            <text:p>15166,58</text:p>
          </table:table-cell>
          <table:table-cell table:style-name="ce3" office:value-type="float" office:value="13475.5" calcext:value-type="float">
            <text:p>13475,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3475.5" calcext:value-type="float">
            <text:p>13475,5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15166.58" calcext:value-type="float">
            <text:p>15166,58</text:p>
          </table:table-cell>
          <table:table-cell table:style-name="ce3" office:value-type="float" office:value="13475.5" calcext:value-type="float">
            <text:p>13475,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3475.5" calcext:value-type="float">
            <text:p>13475,5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120.170.945-87  NAPOLEAO GOMES BARRETO FILHO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9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796/2026</text:p>
          </table:table-cell>
          <table:table-cell table:style-name="ce2" office:value-type="float" office:value="50964" calcext:value-type="float">
            <text:p>50964</text:p>
          </table:table-cell>
          <table:table-cell table:style-name="ce7" office:value-type="date" office:date-value="2026-07-15" calcext:value-type="date">
            <text:p>15/07/26</text:p>
          </table:table-cell>
          <table:table-cell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361.26" calcext:value-type="float">
            <text:p>361,2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61.26" calcext:value-type="float">
            <text:p>361,26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361.26" calcext:value-type="float">
            <text:p>361,2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61.26" calcext:value-type="float">
            <text:p>361,26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361.26" calcext:value-type="float">
            <text:p>361,2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61.26" calcext:value-type="float">
            <text:p>361,26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023.574.325-94  NEILDA PORTO DOS SANTOS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148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3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71/2026</text:p>
          </table:table-cell>
          <table:table-cell table:style-name="ce2" office:value-type="float" office:value="3" calcext:value-type="float">
            <text:p>3</text:p>
          </table:table-cell>
          <table:table-cell table:style-name="ce7" office:value-type="date" office:date-value="2026-07-10" calcext:value-type="date">
            <text:p>10/07/26</text:p>
          </table:table-cell>
          <table:table-cell table:style-name="ce7" office:value-type="date" office:date-value="2026-07-07" calcext:value-type="date">
            <text:p>07/07/26</text:p>
          </table:table-cell>
          <table:table-cell table:number-columns-repeated="2" table:style-name="ce8" office:value-type="float" office:value="3242.01" calcext:value-type="float">
            <text:p>3242,0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242.01" calcext:value-type="float">
            <text:p>3242,01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3242.01" calcext:value-type="float">
            <text:p>3242,01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242.01" calcext:value-type="float">
            <text:p>3242,01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3242.01" calcext:value-type="float">
            <text:p>3242,01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242.01" calcext:value-type="float">
            <text:p>3242,01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39.575.051/0001-87  NOVA DISTRIBUIDORA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LicitacaoCompromisso.jsp?chave=54030" xlink:type="simple">OD00465/2026</text:a></text:p>
          </table:table-cell>
          <table:table-cell office:value-type="string" calcext:value-type="string">
            <text:p>300.03 - MATERI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5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024/2026</text:p>
          </table:table-cell>
          <table:table-cell table:style-name="ce2" office:value-type="float" office:value="4381" calcext:value-type="float">
            <text:p>4381</text:p>
          </table:table-cell>
          <table:table-cell table:number-columns-repeated="2" table:style-name="ce7" office:value-type="date" office:date-value="2026-07-24" calcext:value-type="date">
            <text:p>24/07/26</text:p>
          </table:table-cell>
          <table:table-cell table:number-columns-repeated="2" table:style-name="ce8" office:value-type="float" office:value="8400" calcext:value-type="float">
            <text:p>84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400" calcext:value-type="float">
            <text:p>8400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LicitacaoCompromisso.jsp?chave=54036" xlink:type="simple">OD00492/2026</text:a></text:p>
          </table:table-cell>
          <table:table-cell office:value-type="string" calcext:value-type="string">
            <text:p>300.03 - MATERI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627/2026</text:p>
          </table:table-cell>
          <table:table-cell table:style-name="ce2" office:value-type="float" office:value="4382" calcext:value-type="float">
            <text:p>4382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22221.56" calcext:value-type="float">
            <text:p>22221,5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2221.56" calcext:value-type="float">
            <text:p>22221,56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LicitacaoCompromisso.jsp?chave=54006" xlink:type="simple">OD00363/2026</text:a></text:p>
          </table:table-cell>
          <table:table-cell office:value-type="string" calcext:value-type="string">
            <text:p>300.03 - MATERI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99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256/2026</text:p>
          </table:table-cell>
          <table:table-cell table:style-name="ce2" office:value-type="float" office:value="4353" calcext:value-type="float">
            <text:p>4353</text:p>
          </table:table-cell>
          <table:table-cell table:number-columns-repeated="2" table:style-name="ce7" office:value-type="date" office:date-value="2026-07-02" calcext:value-type="date">
            <text:p>02/07/26</text:p>
          </table:table-cell>
          <table:table-cell table:number-columns-repeated="2" table:style-name="ce8" office:value-type="float" office:value="134" calcext:value-type="float">
            <text:p>13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34" calcext:value-type="float">
            <text:p>134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30755.56" calcext:value-type="float">
            <text:p>30755,5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0755.56" calcext:value-type="float">
            <text:p>30755,56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30755.56" calcext:value-type="float">
            <text:p>30755,5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0755.56" calcext:value-type="float">
            <text:p>30755,56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02.402.925/0001-94  NÚCLEO BÁSICO TECNOLOGIA E INFORMAÇÃO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32357" xlink:type="simple">00100/2022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0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466/2026</text:p>
          </table:table-cell>
          <table:table-cell table:style-name="ce2" office:value-type="float" office:value="127" calcext:value-type="float">
            <text:p>127</text:p>
          </table:table-cell>
          <table:table-cell table:number-columns-repeated="2" table:style-name="ce7" office:value-type="date" office:date-value="2026-07-03" calcext:value-type="date">
            <text:p>03/07/26</text:p>
          </table:table-cell>
          <table:table-cell table:number-columns-repeated="2" table:style-name="ce8" office:value-type="float" office:value="20000" calcext:value-type="float">
            <text:p>200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0000" calcext:value-type="float">
            <text:p>20000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20000" calcext:value-type="float">
            <text:p>2000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0000" calcext:value-type="float">
            <text:p>2000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20000" calcext:value-type="float">
            <text:p>2000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0000" calcext:value-type="float">
            <text:p>20000</text:p>
          </table:table-cell>
          <table:table-cell table:number-columns-repeated="8"/>
        </table:table-row>
        <table:table-row table:style-name="ro9">
          <table:table-cell table:style-name="ce4" office:value-type="string" calcext:value-type="string">
            <text:p>  03.391.001/0005-26  P Q A PRODUTOS QUIMICOS ARACRUZ S/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699" xlink:type="simple">0003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7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010/2026</text:p>
          </table:table-cell>
          <table:table-cell table:style-name="ce2" office:value-type="float" office:value="68720" calcext:value-type="float">
            <text:p>68720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36750" calcext:value-type="float">
            <text:p>3675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6750" calcext:value-type="float">
            <text:p>36750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36750" calcext:value-type="float">
            <text:p>3675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6750" calcext:value-type="float">
            <text:p>3675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36750" calcext:value-type="float">
            <text:p>3675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6750" calcext:value-type="float">
            <text:p>36750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46.740.385/0001-24  PHOENIX SOLUCOES E REALIZACOES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LicitacaoCompromisso.jsp?chave=53984" xlink:type="simple">OD00297/2026</text:a></text:p>
          </table:table-cell>
          <table:table-cell office:value-type="string" calcext:value-type="string">
            <text:p>300.03 - MATERI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7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896/2026</text:p>
          </table:table-cell>
          <table:table-cell table:style-name="ce2" office:value-type="float" office:value="769" calcext:value-type="float">
            <text:p>769</text:p>
          </table:table-cell>
          <table:table-cell table:style-name="ce7" office:value-type="date" office:date-value="2026-07-25" calcext:value-type="date">
            <text:p>25/07/26</text:p>
          </table:table-cell>
          <table:table-cell table:style-name="ce7" office:value-type="date" office:date-value="2026-07-24" calcext:value-type="date">
            <text:p>24/07/26</text:p>
          </table:table-cell>
          <table:table-cell table:number-columns-repeated="2" table:style-name="ce8" office:value-type="float" office:value="2008" calcext:value-type="float">
            <text:p>200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008" calcext:value-type="float">
            <text:p>2008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2008" calcext:value-type="float">
            <text:p>200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008" calcext:value-type="float">
            <text:p>2008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2008" calcext:value-type="float">
            <text:p>200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008" calcext:value-type="float">
            <text:p>2008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69.034.668/0001-56  PLUXEE BENEFÍCIOS BRASIL S.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LicitacaoCompromisso.jsp?chave=22019" xlink:type="simple">00152/2021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4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681/2026</text:p>
          </table:table-cell>
          <table:table-cell table:style-name="ce2" office:value-type="float" office:value="62025" calcext:value-type="float">
            <text:p>62025</text:p>
          </table:table-cell>
          <table:table-cell table:style-name="ce7" office:value-type="date" office:date-value="2026-07-29" calcext:value-type="date">
            <text:p>29/07/26</text:p>
          </table:table-cell>
          <table:table-cell table:style-name="ce7" office:value-type="date" office:date-value="2026-07-28" calcext:value-type="date">
            <text:p>28/07/26</text:p>
          </table:table-cell>
          <table:table-cell table:number-columns-repeated="2" table:style-name="ce8" office:value-type="float" office:value="1806399" calcext:value-type="float">
            <text:p>180639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806399" calcext:value-type="float">
            <text:p>1806399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LicitacaoCompromisso.jsp?chave=22019" xlink:type="simple">00152/2021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4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685/2026</text:p>
          </table:table-cell>
          <table:table-cell table:style-name="ce2" office:value-type="float" office:value="62026" calcext:value-type="float">
            <text:p>62026</text:p>
          </table:table-cell>
          <table:table-cell table:style-name="ce7" office:value-type="date" office:date-value="2026-07-30" calcext:value-type="date">
            <text:p>30/07/26</text:p>
          </table:table-cell>
          <table:table-cell table:style-name="ce7" office:value-type="date" office:date-value="2026-07-28" calcext:value-type="date">
            <text:p>28/07/26</text:p>
          </table:table-cell>
          <table:table-cell table:number-columns-repeated="2" table:style-name="ce8" office:value-type="float" office:value="166320" calcext:value-type="float">
            <text:p>16632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66320" calcext:value-type="float">
            <text:p>166320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LicitacaoCompromisso.jsp?chave=22019" xlink:type="simple">00152/2021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4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700/2026</text:p>
          </table:table-cell>
          <table:table-cell table:style-name="ce2" office:value-type="float" office:value="632154001" calcext:value-type="float">
            <text:p>632154001</text:p>
          </table:table-cell>
          <table:table-cell table:style-name="ce7" office:value-type="date" office:date-value="2026-07-31" calcext:value-type="date">
            <text:p>31/07/26</text:p>
          </table:table-cell>
          <table:table-cell table:style-name="ce7" office:value-type="date" office:date-value="2026-07-28" calcext:value-type="date">
            <text:p>28/07/26</text:p>
          </table:table-cell>
          <table:table-cell table:number-columns-repeated="2" table:style-name="ce8" office:value-type="float" office:value="1890" calcext:value-type="float">
            <text:p>189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890" calcext:value-type="float">
            <text:p>1890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974609" calcext:value-type="float">
            <text:p>197460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974609" calcext:value-type="float">
            <text:p>1974609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974609" calcext:value-type="float">
            <text:p>197460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974609" calcext:value-type="float">
            <text:p>1974609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13.110.564/0001-29  PREFEITURA MUNICIPAL DE AMPARO DO SAO FRANCISCO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867" xlink:type="simple">00104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0179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061/2026</text:p>
          </table:table-cell>
          <table:table-cell table:style-name="ce2" office:value-type="float" office:value="1355" calcext:value-type="float">
            <text:p>1355</text:p>
          </table:table-cell>
          <table:table-cell table:number-columns-repeated="2" table:style-name="ce7" office:value-type="date" office:date-value="2026-07-24" calcext:value-type="date">
            <text:p>24/07/26</text:p>
          </table:table-cell>
          <table:table-cell table:number-columns-repeated="2" table:style-name="ce8" office:value-type="float" office:value="10774.87" calcext:value-type="float">
            <text:p>10774,8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774.87" calcext:value-type="float">
            <text:p>10774,87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0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867/2026</text:p>
          </table:table-cell>
          <table:table-cell table:style-name="ce2" office:value-type="float" office:value="1088" calcext:value-type="float">
            <text:p>1088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682.18" calcext:value-type="float">
            <text:p>682,1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82.18" calcext:value-type="float">
            <text:p>682,1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191" xlink:type="simple">00032/2024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0210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700/2026</text:p>
          </table:table-cell>
          <table:table-cell table:style-name="ce2" office:value-type="float" office:value="207" calcext:value-type="float">
            <text:p>207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18625" calcext:value-type="float">
            <text:p>1862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8625" calcext:value-type="float">
            <text:p>18625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682.18" calcext:value-type="float">
            <text:p>682,1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682.18" calcext:value-type="float">
            <text:p>682,18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2" table:style-name="ce3" office:value-type="float" office:value="29399.87" calcext:value-type="float">
            <text:p>29399,87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9399.87" calcext:value-type="float">
            <text:p>29399,87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30082.05" calcext:value-type="float">
            <text:p>30082,0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0082.05" calcext:value-type="float">
            <text:p>30082,05</text:p>
          </table:table-cell>
          <table:table-cell table:number-columns-repeated="8"/>
        </table:table-row>
        <table:table-row table:style-name="ro9">
          <table:table-cell table:style-name="ce4" office:value-type="string" calcext:value-type="string">
            <text:p>  13.128.780/0001-00  PREFEITURA MUNICIPAL DE ARACAJU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644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9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298/2026</text:p>
          </table:table-cell>
          <table:table-cell table:style-name="ce2" office:value-type="float" office:value="1860" calcext:value-type="float">
            <text:p>1860</text:p>
          </table:table-cell>
          <table:table-cell table:number-columns-repeated="2" table:style-name="ce7" office:value-type="date" office:date-value="2026-07-30" calcext:value-type="date">
            <text:p>30/07/26</text:p>
          </table:table-cell>
          <table:table-cell table:number-columns-repeated="2" table:style-name="ce8" office:value-type="float" office:value="85.71" calcext:value-type="float">
            <text:p>85,7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5.71" calcext:value-type="float">
            <text:p>85,71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644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9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278/2026</text:p>
          </table:table-cell>
          <table:table-cell table:style-name="ce2" office:value-type="float" office:value="1653" calcext:value-type="float">
            <text:p>1653</text:p>
          </table:table-cell>
          <table:table-cell table:number-columns-repeated="2" table:style-name="ce7" office:value-type="date" office:date-value="2026-07-30" calcext:value-type="date">
            <text:p>30/07/26</text:p>
          </table:table-cell>
          <table:table-cell table:number-columns-repeated="2" table:style-name="ce8" office:value-type="float" office:value="31.98" calcext:value-type="float">
            <text:p>31,9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1.98" calcext:value-type="float">
            <text:p>31,98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644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9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297/2026</text:p>
          </table:table-cell>
          <table:table-cell table:style-name="ce2" office:value-type="float" office:value="1860" calcext:value-type="float">
            <text:p>1860</text:p>
          </table:table-cell>
          <table:table-cell table:style-name="ce7" office:value-type="date" office:date-value="2026-08-10" calcext:value-type="date">
            <text:p>10/08/26</text:p>
          </table:table-cell>
          <table:table-cell table:style-name="ce7" office:value-type="date" office:date-value="2026-07-30" calcext:value-type="date">
            <text:p>30/07/26</text:p>
          </table:table-cell>
          <table:table-cell table:number-columns-repeated="2" table:style-name="ce8" office:value-type="float" office:value="50" calcext:value-type="float">
            <text:p>5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0" calcext:value-type="float">
            <text:p>50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703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6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410/2026</text:p>
          </table:table-cell>
          <table:table-cell table:style-name="ce2" office:value-type="float" office:value="2073913" calcext:value-type="float">
            <text:p>2073913</text:p>
          </table:table-cell>
          <table:table-cell table:number-columns-repeated="2" table:style-name="ce7" office:value-type="date" office:date-value="2026-07-29" calcext:value-type="date">
            <text:p>29/07/26</text:p>
          </table:table-cell>
          <table:table-cell table:number-columns-repeated="2" table:style-name="ce8" office:value-type="float" office:value="56.54" calcext:value-type="float">
            <text:p>56,5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6.54" calcext:value-type="float">
            <text:p>56,54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703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6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415/2026</text:p>
          </table:table-cell>
          <table:table-cell table:style-name="ce2" office:value-type="float" office:value="2073912" calcext:value-type="float">
            <text:p>2073912</text:p>
          </table:table-cell>
          <table:table-cell table:number-columns-repeated="2" table:style-name="ce7" office:value-type="date" office:date-value="2026-07-29" calcext:value-type="date">
            <text:p>29/07/26</text:p>
          </table:table-cell>
          <table:table-cell table:number-columns-repeated="2" table:style-name="ce8" office:value-type="float" office:value="53.04" calcext:value-type="float">
            <text:p>53,0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3.04" calcext:value-type="float">
            <text:p>53,04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979" xlink:type="simple">00025/2026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8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903/2026</text:p>
          </table:table-cell>
          <table:table-cell table:style-name="ce2" office:value-type="float" office:value="74" calcext:value-type="float">
            <text:p>74</text:p>
          </table:table-cell>
          <table:table-cell table:number-columns-repeated="2" table:style-name="ce7" office:value-type="date" office:date-value="2026-07-24" calcext:value-type="date">
            <text:p>24/07/26</text:p>
          </table:table-cell>
          <table:table-cell table:number-columns-repeated="2" table:style-name="ce8" office:value-type="float" office:value="8117.34" calcext:value-type="float">
            <text:p>8117,3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117.34" calcext:value-type="float">
            <text:p>8117,34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LicitacaoCompromisso.jsp?chave=53963" xlink:type="simple">OD00208/2026</text:a></text:p>
          </table:table-cell>
          <table:table-cell office:value-type="string" calcext:value-type="string">
            <text:p>300.03 - MATERI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8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084/2026</text:p>
          </table:table-cell>
          <table:table-cell table:style-name="ce2" office:value-type="float" office:value="13" calcext:value-type="float">
            <text:p>13</text:p>
          </table:table-cell>
          <table:table-cell table:style-name="ce7" office:value-type="date" office:date-value="2026-07-20" calcext:value-type="date">
            <text:p>20/07/26</text:p>
          </table:table-cell>
          <table:table-cell table:style-name="ce7" office:value-type="date" office:date-value="2026-07-17" calcext:value-type="date">
            <text:p>17/07/26</text:p>
          </table:table-cell>
          <table:table-cell table:number-columns-repeated="2" table:style-name="ce8" office:value-type="float" office:value="33.74" calcext:value-type="float">
            <text:p>33,7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3.74" calcext:value-type="float">
            <text:p>33,74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LicitacaoCompromisso.jsp?chave=53963" xlink:type="simple">OD00208/2026</text:a></text:p>
          </table:table-cell>
          <table:table-cell office:value-type="string" calcext:value-type="string">
            <text:p>300.03 - MATERI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8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23/2026</text:p>
          </table:table-cell>
          <table:table-cell table:style-name="ce2" office:value-type="float" office:value="15" calcext:value-type="float">
            <text:p>15</text:p>
          </table:table-cell>
          <table:table-cell table:style-name="ce7" office:value-type="date" office:date-value="2026-07-20" calcext:value-type="date">
            <text:p>20/07/26</text:p>
          </table:table-cell>
          <table:table-cell table:style-name="ce7" office:value-type="date" office:date-value="2026-07-17" calcext:value-type="date">
            <text:p>17/07/26</text:p>
          </table:table-cell>
          <table:table-cell table:number-columns-repeated="2" table:style-name="ce8" office:value-type="float" office:value="24.1" calcext:value-type="float">
            <text:p>24,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.1" calcext:value-type="float">
            <text:p>24,1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115" xlink:type="simple">00197/2023</text:a></text:p>
          </table:table-cell>
          <table:table-cell office:value-type="string" calcext:value-type="string">
            <text:p>400.02 - SISTEMAS DE ESGOTO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0215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782/2026</text:p>
          </table:table-cell>
          <table:table-cell table:style-name="ce2" office:value-type="float" office:value="79" calcext:value-type="float">
            <text:p>79</text:p>
          </table:table-cell>
          <table:table-cell table:style-name="ce7" office:value-type="date" office:date-value="2026-07-20" calcext:value-type="date">
            <text:p>20/07/26</text:p>
          </table:table-cell>
          <table:table-cell table:style-name="ce7" office:value-type="date" office:date-value="2026-07-17" calcext:value-type="date">
            <text:p>17/07/26</text:p>
          </table:table-cell>
          <table:table-cell table:number-columns-repeated="2" table:style-name="ce8" office:value-type="float" office:value="483.22" calcext:value-type="float">
            <text:p>483,22</text:p>
          </table:table-cell>
          <table:table-cell table:style-name="ce8" office:value-type="float" office:value="15.95" calcext:value-type="float">
            <text:p>15,95</text:p>
          </table:table-cell>
          <table:table-cell table:style-name="ce8" office:value-type="float" office:value="499.17" calcext:value-type="float">
            <text:p>499,17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115" xlink:type="simple">00197/2023</text:a></text:p>
          </table:table-cell>
          <table:table-cell office:value-type="string" calcext:value-type="string">
            <text:p>400.02 - SISTEMAS DE ESGOTO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0215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870/2026</text:p>
          </table:table-cell>
          <table:table-cell table:style-name="ce2" office:value-type="float" office:value="78" calcext:value-type="float">
            <text:p>78</text:p>
          </table:table-cell>
          <table:table-cell table:style-name="ce7" office:value-type="date" office:date-value="2026-07-20" calcext:value-type="date">
            <text:p>20/07/26</text:p>
          </table:table-cell>
          <table:table-cell table:style-name="ce7" office:value-type="date" office:date-value="2026-07-17" calcext:value-type="date">
            <text:p>17/07/26</text:p>
          </table:table-cell>
          <table:table-cell table:number-columns-repeated="2" table:style-name="ce8" office:value-type="float" office:value="1697.84" calcext:value-type="float">
            <text:p>1697,84</text:p>
          </table:table-cell>
          <table:table-cell table:style-name="ce8" office:value-type="float" office:value="56.03" calcext:value-type="float">
            <text:p>56,03</text:p>
          </table:table-cell>
          <table:table-cell table:style-name="ce8" office:value-type="float" office:value="1753.87" calcext:value-type="float">
            <text:p>1753,87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2706" xlink:type="simple">00049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7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880/2026</text:p>
          </table:table-cell>
          <table:table-cell table:style-name="ce2" office:value-type="float" office:value="1015" calcext:value-type="float">
            <text:p>1015</text:p>
          </table:table-cell>
          <table:table-cell table:style-name="ce7" office:value-type="date" office:date-value="2026-07-17" calcext:value-type="date">
            <text:p>17/07/26</text:p>
          </table:table-cell>
          <table:table-cell table:style-name="ce7" office:value-type="date" office:date-value="2026-07-15" calcext:value-type="date">
            <text:p>15/07/26</text:p>
          </table:table-cell>
          <table:table-cell table:number-columns-repeated="2" table:style-name="ce8" office:value-type="float" office:value="383" calcext:value-type="float">
            <text:p>383</text:p>
          </table:table-cell>
          <table:table-cell table:style-name="ce8" office:value-type="float" office:value="45.96" calcext:value-type="float">
            <text:p>45,96</text:p>
          </table:table-cell>
          <table:table-cell table:style-name="ce8" office:value-type="float" office:value="428.96" calcext:value-type="float">
            <text:p>428,96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644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8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054/2026</text:p>
          </table:table-cell>
          <table:table-cell table:style-name="ce2" office:value-type="float" office:value="1639" calcext:value-type="float">
            <text:p>1639</text:p>
          </table:table-cell>
          <table:table-cell table:style-name="ce7" office:value-type="date" office:date-value="2026-07-15" calcext:value-type="date">
            <text:p>15/07/26</text:p>
          </table:table-cell>
          <table:table-cell table:style-name="ce7" office:value-type="date" office:date-value="2026-07-14" calcext:value-type="date">
            <text:p>14/07/26</text:p>
          </table:table-cell>
          <table:table-cell table:number-columns-repeated="2" table:style-name="ce8" office:value-type="float" office:value="20.33" calcext:value-type="float">
            <text:p>20,3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0.33" calcext:value-type="float">
            <text:p>20,33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644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0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886/2026</text:p>
          </table:table-cell>
          <table:table-cell table:style-name="ce2" office:value-type="float" office:value="1629" calcext:value-type="float">
            <text:p>1629</text:p>
          </table:table-cell>
          <table:table-cell table:number-columns-repeated="2" table:style-name="ce7" office:value-type="date" office:date-value="2026-07-13" calcext:value-type="date">
            <text:p>13/07/26</text:p>
          </table:table-cell>
          <table:table-cell table:number-columns-repeated="2" table:style-name="ce8" office:value-type="float" office:value="30.3" calcext:value-type="float">
            <text:p>30,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0.3" calcext:value-type="float">
            <text:p>30,3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644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0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887/2026</text:p>
          </table:table-cell>
          <table:table-cell table:style-name="ce2" office:value-type="float" office:value="1629" calcext:value-type="float">
            <text:p>1629</text:p>
          </table:table-cell>
          <table:table-cell table:number-columns-repeated="2" table:style-name="ce7" office:value-type="date" office:date-value="2026-07-13" calcext:value-type="date">
            <text:p>13/07/26</text:p>
          </table:table-cell>
          <table:table-cell table:number-columns-repeated="2" table:style-name="ce8" office:value-type="float" office:value="48.48" calcext:value-type="float">
            <text:p>48,4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8.48" calcext:value-type="float">
            <text:p>48,48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644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0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873/2026</text:p>
          </table:table-cell>
          <table:table-cell table:style-name="ce2" office:value-type="float" office:value="1533" calcext:value-type="float">
            <text:p>1533</text:p>
          </table:table-cell>
          <table:table-cell table:number-columns-repeated="2" table:style-name="ce7" office:value-type="date" office:date-value="2026-07-13" calcext:value-type="date">
            <text:p>13/07/26</text:p>
          </table:table-cell>
          <table:table-cell table:number-columns-repeated="2" table:style-name="ce8" office:value-type="float" office:value="21.09" calcext:value-type="float">
            <text:p>21,0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1.09" calcext:value-type="float">
            <text:p>21,0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644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0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874/2026</text:p>
          </table:table-cell>
          <table:table-cell table:style-name="ce2" office:value-type="float" office:value="1533" calcext:value-type="float">
            <text:p>1533</text:p>
          </table:table-cell>
          <table:table-cell table:number-columns-repeated="2" table:style-name="ce7" office:value-type="date" office:date-value="2026-07-13" calcext:value-type="date">
            <text:p>13/07/26</text:p>
          </table:table-cell>
          <table:table-cell table:number-columns-repeated="2" table:style-name="ce8" office:value-type="float" office:value="92.71" calcext:value-type="float">
            <text:p>92,7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2.71" calcext:value-type="float">
            <text:p>92,71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29" xlink:type="simple">00055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1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455/2026</text:p>
          </table:table-cell>
          <table:table-cell table:style-name="ce2" office:value-type="float" office:value="9" calcext:value-type="float">
            <text:p>9</text:p>
          </table:table-cell>
          <table:table-cell table:style-name="ce7" office:value-type="date" office:date-value="2026-07-09" calcext:value-type="date">
            <text:p>09/07/26</text:p>
          </table:table-cell>
          <table:table-cell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1264.61" calcext:value-type="float">
            <text:p>1264,6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264.61" calcext:value-type="float">
            <text:p>1264,61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29" xlink:type="simple">00055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1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475/2026 (R)</text:p>
          </table:table-cell>
          <table:table-cell table:style-name="ce2" office:value-type="float" office:value="10" calcext:value-type="float">
            <text:p>10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1777.81" calcext:value-type="float">
            <text:p>1777,8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777.81" calcext:value-type="float">
            <text:p>1777,81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45" xlink:type="simple">00051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151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607/2026</text:p>
          </table:table-cell>
          <table:table-cell table:style-name="ce2" office:value-type="float" office:value="56" calcext:value-type="float">
            <text:p>56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8357.3" calcext:value-type="float">
            <text:p>8357,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357.3" calcext:value-type="float">
            <text:p>8357,3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45" xlink:type="simple">00051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151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019/2026</text:p>
          </table:table-cell>
          <table:table-cell table:style-name="ce2" office:value-type="float" office:value="58" calcext:value-type="float">
            <text:p>58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8050.05" calcext:value-type="float">
            <text:p>8050,0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050.05" calcext:value-type="float">
            <text:p>8050,05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29" xlink:type="simple">00055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51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886/2026</text:p>
          </table:table-cell>
          <table:table-cell table:style-name="ce2" office:value-type="float" office:value="8" calcext:value-type="float">
            <text:p>8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1606.97" calcext:value-type="float">
            <text:p>1606,9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606.97" calcext:value-type="float">
            <text:p>1606,97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29" xlink:type="simple">00055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51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012/2026</text:p>
          </table:table-cell>
          <table:table-cell table:style-name="ce2" office:value-type="float" office:value="7" calcext:value-type="float">
            <text:p>7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1610.07" calcext:value-type="float">
            <text:p>1610,0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610.07" calcext:value-type="float">
            <text:p>1610,07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45" xlink:type="simple">00051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151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308/2026</text:p>
          </table:table-cell>
          <table:table-cell table:style-name="ce2" office:value-type="float" office:value="59" calcext:value-type="float">
            <text:p>59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20141.05" calcext:value-type="float">
            <text:p>20141,0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0141.05" calcext:value-type="float">
            <text:p>20141,05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2850" xlink:type="simple">00105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51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415/2026</text:p>
          </table:table-cell>
          <table:table-cell table:style-name="ce2" office:value-type="float" office:value="260" calcext:value-type="float">
            <text:p>260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19870.14" calcext:value-type="float">
            <text:p>19870,1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9870.14" calcext:value-type="float">
            <text:p>19870,14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2409" xlink:type="simple">00125/2022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1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427/2026 (R)</text:p>
          </table:table-cell>
          <table:table-cell table:style-name="ce2" office:value-type="float" office:value="21" calcext:value-type="float">
            <text:p>21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1006.28" calcext:value-type="float">
            <text:p>1006,2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06.28" calcext:value-type="float">
            <text:p>1006,28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2409" xlink:type="simple">00125/2022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1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425/2026</text:p>
          </table:table-cell>
          <table:table-cell table:style-name="ce2" office:value-type="float" office:value="20" calcext:value-type="float">
            <text:p>20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7577.43" calcext:value-type="float">
            <text:p>7577,4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577.43" calcext:value-type="float">
            <text:p>7577,43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1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862/2026</text:p>
          </table:table-cell>
          <table:table-cell table:style-name="ce2" office:value-type="float" office:value="1087" calcext:value-type="float">
            <text:p>1087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4911.58" calcext:value-type="float">
            <text:p>4911,5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911.58" calcext:value-type="float">
            <text:p>4911,58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642" xlink:type="simple">00012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51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405/2026</text:p>
          </table:table-cell>
          <table:table-cell table:style-name="ce2" office:value-type="float" office:value="11" calcext:value-type="float">
            <text:p>11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2905.14" calcext:value-type="float">
            <text:p>2905,1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905.14" calcext:value-type="float">
            <text:p>2905,14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02" xlink:type="simple">00035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51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074/2026</text:p>
          </table:table-cell>
          <table:table-cell table:style-name="ce2" office:value-type="float" office:value="450" calcext:value-type="float">
            <text:p>450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10311.27" calcext:value-type="float">
            <text:p>10311,2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311.27" calcext:value-type="float">
            <text:p>10311,27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02" xlink:type="simple">00035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51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067/2026</text:p>
          </table:table-cell>
          <table:table-cell table:style-name="ce2" office:value-type="float" office:value="448" calcext:value-type="float">
            <text:p>448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18772.16" calcext:value-type="float">
            <text:p>18772,1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8772.16" calcext:value-type="float">
            <text:p>18772,16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06" xlink:type="simple">00042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1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757/2026 (R)</text:p>
          </table:table-cell>
          <table:table-cell table:style-name="ce2" office:value-type="float" office:value="1082" calcext:value-type="float">
            <text:p>1082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31.38" calcext:value-type="float">
            <text:p>31,3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1.38" calcext:value-type="float">
            <text:p>31,38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06" xlink:type="simple">00042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51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704/2026</text:p>
          </table:table-cell>
          <table:table-cell table:style-name="ce2" office:value-type="float" office:value="1081" calcext:value-type="float">
            <text:p>1081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341.11" calcext:value-type="float">
            <text:p>341,1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41.11" calcext:value-type="float">
            <text:p>341,11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07" xlink:type="simple">00040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151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050/2026</text:p>
          </table:table-cell>
          <table:table-cell table:style-name="ce2" office:value-type="float" office:value="31" calcext:value-type="float">
            <text:p>31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10405.52" calcext:value-type="float">
            <text:p>10405,5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405.52" calcext:value-type="float">
            <text:p>10405,52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56" xlink:type="simple">00059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151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009/2026</text:p>
          </table:table-cell>
          <table:table-cell table:style-name="ce2" office:value-type="float" office:value="30" calcext:value-type="float">
            <text:p>30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24891.8" calcext:value-type="float">
            <text:p>24891,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891.8" calcext:value-type="float">
            <text:p>24891,8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315" xlink:type="simple">00085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51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674/2026</text:p>
          </table:table-cell>
          <table:table-cell table:style-name="ce2" office:value-type="float" office:value="2594" calcext:value-type="float">
            <text:p>2594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758.33" calcext:value-type="float">
            <text:p>758,3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58.33" calcext:value-type="float">
            <text:p>758,33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431" xlink:type="simple">00118/2024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210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778/2026</text:p>
          </table:table-cell>
          <table:table-cell table:style-name="ce2" office:value-type="float" office:value="263" calcext:value-type="float">
            <text:p>263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4993.44" calcext:value-type="float">
            <text:p>4993,4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993.44" calcext:value-type="float">
            <text:p>4993,44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942" xlink:type="simple">00002/2026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0151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409/2026</text:p>
          </table:table-cell>
          <table:table-cell table:style-name="ce2" office:value-type="float" office:value="1" calcext:value-type="float">
            <text:p>1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11052.99" calcext:value-type="float">
            <text:p>11052,9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052.99" calcext:value-type="float">
            <text:p>11052,99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936" xlink:type="simple">00005/2026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151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713/2026</text:p>
          </table:table-cell>
          <table:table-cell table:style-name="ce2" office:value-type="float" office:value="172" calcext:value-type="float">
            <text:p>172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14426.33" calcext:value-type="float">
            <text:p>14426,3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4426.33" calcext:value-type="float">
            <text:p>14426,33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913" xlink:type="simple">0012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1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647/2026</text:p>
          </table:table-cell>
          <table:table-cell table:style-name="ce2" office:value-type="float" office:value="30" calcext:value-type="float">
            <text:p>30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74962.06" calcext:value-type="float">
            <text:p>74962,0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4962.06" calcext:value-type="float">
            <text:p>74962,06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933" xlink:type="simple">00130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51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292/2026</text:p>
          </table:table-cell>
          <table:table-cell table:style-name="ce2" office:value-type="float" office:value="121" calcext:value-type="float">
            <text:p>121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400" calcext:value-type="float">
            <text:p>4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00" calcext:value-type="float">
            <text:p>400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897" xlink:type="simple">00117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151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729/2026</text:p>
          </table:table-cell>
          <table:table-cell table:style-name="ce2" office:value-type="float" office:value="11" calcext:value-type="float">
            <text:p>11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4031.73" calcext:value-type="float">
            <text:p>4031,7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031.73" calcext:value-type="float">
            <text:p>4031,73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909" xlink:type="simple">0012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1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453/2026</text:p>
          </table:table-cell>
          <table:table-cell table:style-name="ce2" office:value-type="float" office:value="33" calcext:value-type="float">
            <text:p>33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2724.94" calcext:value-type="float">
            <text:p>2724,9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724.94" calcext:value-type="float">
            <text:p>2724,94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909" xlink:type="simple">0012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1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451/2026</text:p>
          </table:table-cell>
          <table:table-cell table:style-name="ce2" office:value-type="float" office:value="34" calcext:value-type="float">
            <text:p>34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4087.41" calcext:value-type="float">
            <text:p>4087,4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087.41" calcext:value-type="float">
            <text:p>4087,41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961" xlink:type="simple">00009/2026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51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470/2026</text:p>
          </table:table-cell>
          <table:table-cell table:style-name="ce2" office:value-type="float" office:value="13" calcext:value-type="float">
            <text:p>13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1423.98" calcext:value-type="float">
            <text:p>1423,9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423.98" calcext:value-type="float">
            <text:p>1423,98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966" xlink:type="simple">00010/2026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51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627/2026</text:p>
          </table:table-cell>
          <table:table-cell table:style-name="ce2" office:value-type="float" office:value="1080" calcext:value-type="float">
            <text:p>1080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26913.49" calcext:value-type="float">
            <text:p>26913,4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6913.49" calcext:value-type="float">
            <text:p>26913,4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4047" xlink:type="simple">00044/2026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1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198/2026</text:p>
          </table:table-cell>
          <table:table-cell table:style-name="ce2" office:value-type="float" office:value="38" calcext:value-type="float">
            <text:p>38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1187.5" calcext:value-type="float">
            <text:p>1187,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87.5" calcext:value-type="float">
            <text:p>1187,5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644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9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830/2026</text:p>
          </table:table-cell>
          <table:table-cell table:style-name="ce2" office:value-type="float" office:value="1625" calcext:value-type="float">
            <text:p>1625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20" calcext:value-type="float">
            <text:p>2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0" calcext:value-type="float">
            <text:p>2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644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9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831/2026</text:p>
          </table:table-cell>
          <table:table-cell table:style-name="ce2" office:value-type="float" office:value="1625" calcext:value-type="float">
            <text:p>1625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44.64" calcext:value-type="float">
            <text:p>44,6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4.64" calcext:value-type="float">
            <text:p>44,64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644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9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827/2026</text:p>
          </table:table-cell>
          <table:table-cell table:style-name="ce2" office:value-type="float" office:value="1623" calcext:value-type="float">
            <text:p>1623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20" calcext:value-type="float">
            <text:p>2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0" calcext:value-type="float">
            <text:p>2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644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9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828/2026</text:p>
          </table:table-cell>
          <table:table-cell table:style-name="ce2" office:value-type="float" office:value="1623" calcext:value-type="float">
            <text:p>1623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44.64" calcext:value-type="float">
            <text:p>44,6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4.64" calcext:value-type="float">
            <text:p>44,64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644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9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824/2026</text:p>
          </table:table-cell>
          <table:table-cell table:style-name="ce2" office:value-type="float" office:value="1572" calcext:value-type="float">
            <text:p>1572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50.76" calcext:value-type="float">
            <text:p>50,7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0.76" calcext:value-type="float">
            <text:p>50,76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621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51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337/2026</text:p>
          </table:table-cell>
          <table:table-cell table:style-name="ce2" office:value-type="float" office:value="1605" calcext:value-type="float">
            <text:p>1605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301.4" calcext:value-type="float">
            <text:p>301,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01.4" calcext:value-type="float">
            <text:p>301,4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587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51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321/2026</text:p>
          </table:table-cell>
          <table:table-cell table:style-name="ce2" office:value-type="float" office:value="1518" calcext:value-type="float">
            <text:p>1518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30" calcext:value-type="float">
            <text:p>3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0" calcext:value-type="float">
            <text:p>3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587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51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322/2026</text:p>
          </table:table-cell>
          <table:table-cell table:style-name="ce2" office:value-type="float" office:value="1518" calcext:value-type="float">
            <text:p>1518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48" calcext:value-type="float">
            <text:p>4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8" calcext:value-type="float">
            <text:p>48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587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51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324/2026</text:p>
          </table:table-cell>
          <table:table-cell table:style-name="ce2" office:value-type="float" office:value="1609" calcext:value-type="float">
            <text:p>1609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20" calcext:value-type="float">
            <text:p>2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0" calcext:value-type="float">
            <text:p>2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587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51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325/2026</text:p>
          </table:table-cell>
          <table:table-cell table:style-name="ce2" office:value-type="float" office:value="1609" calcext:value-type="float">
            <text:p>1609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52.92" calcext:value-type="float">
            <text:p>52,9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2.92" calcext:value-type="float">
            <text:p>52,92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587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51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352/2026</text:p>
          </table:table-cell>
          <table:table-cell table:style-name="ce2" office:value-type="float" office:value="1574" calcext:value-type="float">
            <text:p>1574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301.56" calcext:value-type="float">
            <text:p>301,5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01.56" calcext:value-type="float">
            <text:p>301,56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644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1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692/2026</text:p>
          </table:table-cell>
          <table:table-cell table:style-name="ce2" office:value-type="float" office:value="1616" calcext:value-type="float">
            <text:p>1616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24" calcext:value-type="float">
            <text:p>2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" calcext:value-type="float">
            <text:p>24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644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1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666/2026</text:p>
          </table:table-cell>
          <table:table-cell table:style-name="ce2" office:value-type="float" office:value="1677" calcext:value-type="float">
            <text:p>1677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20.88" calcext:value-type="float">
            <text:p>20,8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0.88" calcext:value-type="float">
            <text:p>20,88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644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1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668/2026</text:p>
          </table:table-cell>
          <table:table-cell table:style-name="ce2" office:value-type="float" office:value="1677" calcext:value-type="float">
            <text:p>1677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83.52" calcext:value-type="float">
            <text:p>83,5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3.52" calcext:value-type="float">
            <text:p>83,52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644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1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664/2026</text:p>
          </table:table-cell>
          <table:table-cell table:style-name="ce2" office:value-type="float" office:value="1577" calcext:value-type="float">
            <text:p>1577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51.26" calcext:value-type="float">
            <text:p>51,2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1.26" calcext:value-type="float">
            <text:p>51,26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644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1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734/2026</text:p>
          </table:table-cell>
          <table:table-cell table:style-name="ce2" office:value-type="float" office:value="1051" calcext:value-type="float">
            <text:p>1051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59.2" calcext:value-type="float">
            <text:p>59,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9.2" calcext:value-type="float">
            <text:p>59,2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644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1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730/2026</text:p>
          </table:table-cell>
          <table:table-cell table:style-name="ce2" office:value-type="float" office:value="1613" calcext:value-type="float">
            <text:p>1613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52.85" calcext:value-type="float">
            <text:p>52,8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2.85" calcext:value-type="float">
            <text:p>52,85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644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1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698/2026</text:p>
          </table:table-cell>
          <table:table-cell table:style-name="ce2" office:value-type="float" office:value="1612" calcext:value-type="float">
            <text:p>1612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24" calcext:value-type="float">
            <text:p>2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" calcext:value-type="float">
            <text:p>24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644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1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701/2026</text:p>
          </table:table-cell>
          <table:table-cell table:style-name="ce2" office:value-type="float" office:value="1280" calcext:value-type="float">
            <text:p>1280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223.39" calcext:value-type="float">
            <text:p>223,3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23.39" calcext:value-type="float">
            <text:p>223,3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580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51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622/2026</text:p>
          </table:table-cell>
          <table:table-cell table:style-name="ce2" office:value-type="float" office:value="87" calcext:value-type="float">
            <text:p>87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84.24" calcext:value-type="float">
            <text:p>84,2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4.24" calcext:value-type="float">
            <text:p>84,24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585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51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719/2026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1096.29" calcext:value-type="float">
            <text:p>1096,2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96.29" calcext:value-type="float">
            <text:p>1096,2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585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51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725/2026</text:p>
          </table:table-cell>
          <table:table-cell table:style-name="ce2" office:value-type="float" office:value="51" calcext:value-type="float">
            <text:p>51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1112.78" calcext:value-type="float">
            <text:p>1112,7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12.78" calcext:value-type="float">
            <text:p>1112,78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585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51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728/2026</text:p>
          </table:table-cell>
          <table:table-cell table:style-name="ce2" office:value-type="float" office:value="52" calcext:value-type="float">
            <text:p>52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802.49" calcext:value-type="float">
            <text:p>802,4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02.49" calcext:value-type="float">
            <text:p>802,4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587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51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173/2026</text:p>
          </table:table-cell>
          <table:table-cell table:style-name="ce2" office:value-type="float" office:value="1569" calcext:value-type="float">
            <text:p>1569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56" calcext:value-type="float">
            <text:p>5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6" calcext:value-type="float">
            <text:p>56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587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51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182/2026</text:p>
          </table:table-cell>
          <table:table-cell table:style-name="ce2" office:value-type="float" office:value="1576" calcext:value-type="float">
            <text:p>1576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201.44" calcext:value-type="float">
            <text:p>201,4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01.44" calcext:value-type="float">
            <text:p>201,44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587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51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184/2026</text:p>
          </table:table-cell>
          <table:table-cell table:style-name="ce2" office:value-type="float" office:value="1621" calcext:value-type="float">
            <text:p>1621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100" calcext:value-type="float">
            <text:p>1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0" calcext:value-type="float">
            <text:p>10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587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51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207/2026</text:p>
          </table:table-cell>
          <table:table-cell table:style-name="ce2" office:value-type="float" office:value="1515" calcext:value-type="float">
            <text:p>1515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20" calcext:value-type="float">
            <text:p>2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0" calcext:value-type="float">
            <text:p>2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587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51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214/2026</text:p>
          </table:table-cell>
          <table:table-cell table:style-name="ce2" office:value-type="float" office:value="1620" calcext:value-type="float">
            <text:p>1620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45" calcext:value-type="float">
            <text:p>4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5" calcext:value-type="float">
            <text:p>45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587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51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218/2026</text:p>
          </table:table-cell>
          <table:table-cell table:style-name="ce2" office:value-type="float" office:value="1538" calcext:value-type="float">
            <text:p>1538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30" calcext:value-type="float">
            <text:p>3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0" calcext:value-type="float">
            <text:p>3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587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51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260/2026</text:p>
          </table:table-cell>
          <table:table-cell table:style-name="ce2" office:value-type="float" office:value="1635" calcext:value-type="float">
            <text:p>1635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30" calcext:value-type="float">
            <text:p>3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0" calcext:value-type="float">
            <text:p>3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587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51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264/2026</text:p>
          </table:table-cell>
          <table:table-cell table:style-name="ce2" office:value-type="float" office:value="1630" calcext:value-type="float">
            <text:p>1630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30" calcext:value-type="float">
            <text:p>3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0" calcext:value-type="float">
            <text:p>3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587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51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272/2026</text:p>
          </table:table-cell>
          <table:table-cell table:style-name="ce2" office:value-type="float" office:value="1535" calcext:value-type="float">
            <text:p>1535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50" calcext:value-type="float">
            <text:p>5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0" calcext:value-type="float">
            <text:p>5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587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51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273/2026</text:p>
          </table:table-cell>
          <table:table-cell table:style-name="ce2" office:value-type="float" office:value="1535" calcext:value-type="float">
            <text:p>1535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118" calcext:value-type="float">
            <text:p>11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8" calcext:value-type="float">
            <text:p>118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587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51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282/2026</text:p>
          </table:table-cell>
          <table:table-cell table:style-name="ce2" office:value-type="float" office:value="1626" calcext:value-type="float">
            <text:p>1626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60" calcext:value-type="float">
            <text:p>6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0" calcext:value-type="float">
            <text:p>6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2545" xlink:type="simple">00171/2022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51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683/2026</text:p>
          </table:table-cell>
          <table:table-cell table:style-name="ce2" office:value-type="float" office:value="262" calcext:value-type="float">
            <text:p>262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835.68" calcext:value-type="float">
            <text:p>835,6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35.68" calcext:value-type="float">
            <text:p>835,68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2545" xlink:type="simple">00171/2022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51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685/2026 (R)</text:p>
          </table:table-cell>
          <table:table-cell table:style-name="ce2" office:value-type="float" office:value="263" calcext:value-type="float">
            <text:p>263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124.93" calcext:value-type="float">
            <text:p>124,9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24.93" calcext:value-type="float">
            <text:p>124,93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2747" xlink:type="simple">00074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1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28/2026</text:p>
          </table:table-cell>
          <table:table-cell table:style-name="ce2" office:value-type="float" office:value="525" calcext:value-type="float">
            <text:p>525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702" calcext:value-type="float">
            <text:p>70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02" calcext:value-type="float">
            <text:p>702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33" xlink:type="simple">00084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1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957/2026</text:p>
          </table:table-cell>
          <table:table-cell table:style-name="ce2" office:value-type="float" office:value="15443" calcext:value-type="float">
            <text:p>15443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6696.49" calcext:value-type="float">
            <text:p>6696,4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696.49" calcext:value-type="float">
            <text:p>6696,4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637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1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97/2026</text:p>
          </table:table-cell>
          <table:table-cell table:style-name="ce2" office:value-type="float" office:value="57" calcext:value-type="float">
            <text:p>57</text:p>
          </table:table-cell>
          <table:table-cell table:style-name="ce7" office:value-type="date" office:date-value="2026-08-10" calcext:value-type="date">
            <text:p>10/08/26</text:p>
          </table:table-cell>
          <table:table-cell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1120.39" calcext:value-type="float">
            <text:p>1120,3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20.39" calcext:value-type="float">
            <text:p>1120,3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637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1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95/2026</text:p>
          </table:table-cell>
          <table:table-cell table:style-name="ce2" office:value-type="float" office:value="56" calcext:value-type="float">
            <text:p>56</text:p>
          </table:table-cell>
          <table:table-cell table:style-name="ce7" office:value-type="date" office:date-value="2026-08-10" calcext:value-type="date">
            <text:p>10/08/26</text:p>
          </table:table-cell>
          <table:table-cell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1096.22" calcext:value-type="float">
            <text:p>1096,2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96.22" calcext:value-type="float">
            <text:p>1096,22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637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1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99/2026</text:p>
          </table:table-cell>
          <table:table-cell table:style-name="ce2" office:value-type="float" office:value="58" calcext:value-type="float">
            <text:p>58</text:p>
          </table:table-cell>
          <table:table-cell table:style-name="ce7" office:value-type="date" office:date-value="2026-08-10" calcext:value-type="date">
            <text:p>10/08/26</text:p>
          </table:table-cell>
          <table:table-cell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760.53" calcext:value-type="float">
            <text:p>760,5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60.53" calcext:value-type="float">
            <text:p>760,53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4047" xlink:type="simple">00044/2026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1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753/2026</text:p>
          </table:table-cell>
          <table:table-cell table:style-name="ce2" office:value-type="float" office:value="42" calcext:value-type="float">
            <text:p>42</text:p>
          </table:table-cell>
          <table:table-cell table:style-name="ce7" office:value-type="date" office:date-value="2026-08-10" calcext:value-type="date">
            <text:p>10/08/26</text:p>
          </table:table-cell>
          <table:table-cell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1623.3" calcext:value-type="float">
            <text:p>1623,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623.3" calcext:value-type="float">
            <text:p>1623,3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936" xlink:type="simple">00005/2026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181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636/2026</text:p>
          </table:table-cell>
          <table:table-cell table:style-name="ce2" office:value-type="float" office:value="204" calcext:value-type="float">
            <text:p>204</text:p>
          </table:table-cell>
          <table:table-cell table:style-name="ce7" office:value-type="date" office:date-value="2026-08-10" calcext:value-type="date">
            <text:p>10/08/26</text:p>
          </table:table-cell>
          <table:table-cell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14985.32" calcext:value-type="float">
            <text:p>14985,3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4985.32" calcext:value-type="float">
            <text:p>14985,32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45" xlink:type="simple">00051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181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39/2026</text:p>
          </table:table-cell>
          <table:table-cell table:style-name="ce2" office:value-type="float" office:value="60" calcext:value-type="float">
            <text:p>60</text:p>
          </table:table-cell>
          <table:table-cell table:style-name="ce7" office:value-type="date" office:date-value="2026-08-10" calcext:value-type="date">
            <text:p>10/08/26</text:p>
          </table:table-cell>
          <table:table-cell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11651.3" calcext:value-type="float">
            <text:p>11651,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651.3" calcext:value-type="float">
            <text:p>11651,3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211760.82" calcext:value-type="float">
            <text:p>211760,82</text:p>
          </table:table-cell>
          <table:table-cell table:style-name="ce3" office:value-type="float" office:value="45.96" calcext:value-type="float">
            <text:p>45,96</text:p>
          </table:table-cell>
          <table:table-cell table:style-name="ce3" office:value-type="float" office:value="211806.78" calcext:value-type="float">
            <text:p>211806,78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2" table:style-name="ce3" office:value-type="float" office:value="13234.05" calcext:value-type="float">
            <text:p>13234,05</text:p>
          </table:table-cell>
          <table:table-cell table:style-name="ce3" office:value-type="float" office:value="71.98" calcext:value-type="float">
            <text:p>71,98</text:p>
          </table:table-cell>
          <table:table-cell table:style-name="ce3" office:value-type="float" office:value="13306.03" calcext:value-type="float">
            <text:p>13306,03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2" table:style-name="ce3" office:value-type="float" office:value="121933.84" calcext:value-type="float">
            <text:p>121933,8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21933.84" calcext:value-type="float">
            <text:p>121933,84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346928.71" calcext:value-type="float">
            <text:p>346928,71</text:p>
          </table:table-cell>
          <table:table-cell table:style-name="ce3" office:value-type="float" office:value="117.94" calcext:value-type="float">
            <text:p>117,94</text:p>
          </table:table-cell>
          <table:table-cell table:style-name="ce3" office:value-type="float" office:value="347046.65" calcext:value-type="float">
            <text:p>347046,65</text:p>
          </table:table-cell>
          <table:table-cell table:number-columns-repeated="8"/>
        </table:table-row>
        <table:table-row table:style-name="ro9">
          <table:table-cell table:style-name="ce4" office:value-type="string" calcext:value-type="string">
            <text:p>  13.100.995/0001-04  PREFEITURA MUNICIPAL DE AREIA BRANC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886" xlink:type="simple">00114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220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237/2026</text:p>
          </table:table-cell>
          <table:table-cell table:style-name="ce2" office:value-type="float" office:value="9324" calcext:value-type="float">
            <text:p>9324</text:p>
          </table:table-cell>
          <table:table-cell table:style-name="ce7" office:value-type="date" office:date-value="2026-07-31" calcext:value-type="date">
            <text:p>31/07/26</text:p>
          </table:table-cell>
          <table:table-cell table:style-name="ce7" office:value-type="date" office:date-value="2026-07-30" calcext:value-type="date">
            <text:p>30/07/26</text:p>
          </table:table-cell>
          <table:table-cell table:number-columns-repeated="2" table:style-name="ce8" office:value-type="float" office:value="15977.89" calcext:value-type="float">
            <text:p>15977,8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5977.89" calcext:value-type="float">
            <text:p>15977,89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886" xlink:type="simple">00114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211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24/2026</text:p>
          </table:table-cell>
          <table:table-cell table:style-name="ce2" office:value-type="float" office:value="9215" calcext:value-type="float">
            <text:p>9215</text:p>
          </table:table-cell>
          <table:table-cell table:number-columns-repeated="2" table:style-name="ce7" office:value-type="date" office:date-value="2026-07-15" calcext:value-type="date">
            <text:p>15/07/26</text:p>
          </table:table-cell>
          <table:table-cell table:number-columns-repeated="2" table:style-name="ce8" office:value-type="float" office:value="12044.42" calcext:value-type="float">
            <text:p>12044,4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2044.42" calcext:value-type="float">
            <text:p>12044,42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9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874/2026</text:p>
          </table:table-cell>
          <table:table-cell table:style-name="ce2" office:value-type="float" office:value="1089" calcext:value-type="float">
            <text:p>1089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1924.36" calcext:value-type="float">
            <text:p>1924,3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924.36" calcext:value-type="float">
            <text:p>1924,36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924.36" calcext:value-type="float">
            <text:p>1924,3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924.36" calcext:value-type="float">
            <text:p>1924,36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2" table:style-name="ce3" office:value-type="float" office:value="28022.31" calcext:value-type="float">
            <text:p>28022,31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8022.31" calcext:value-type="float">
            <text:p>28022,31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29946.67" calcext:value-type="float">
            <text:p>29946,67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9946.67" calcext:value-type="float">
            <text:p>29946,67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13.120.225/0001-23  PREFEITURA MUNICIPAL DE CANINDE DO SAO FRANCISCO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736" xlink:type="simple">00050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209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14/2026</text:p>
          </table:table-cell>
          <table:table-cell table:style-name="ce2" office:value-type="float" office:value="47" calcext:value-type="float">
            <text:p>47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601.54" calcext:value-type="float">
            <text:p>601,5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01.54" calcext:value-type="float">
            <text:p>601,54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8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881/2026</text:p>
          </table:table-cell>
          <table:table-cell table:style-name="ce2" office:value-type="float" office:value="1090" calcext:value-type="float">
            <text:p>1090</text:p>
          </table:table-cell>
          <table:table-cell table:style-name="ce7" office:value-type="date" office:date-value="2026-07-10" calcext:value-type="date">
            <text:p>10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682.18" calcext:value-type="float">
            <text:p>682,1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82.18" calcext:value-type="float">
            <text:p>682,18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21826" xlink:type="simple">00102/2021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8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35/2026</text:p>
          </table:table-cell>
          <table:table-cell table:style-name="ce2" office:value-type="float" office:value="22" calcext:value-type="float">
            <text:p>22</text:p>
          </table:table-cell>
          <table:table-cell table:style-name="ce7" office:value-type="date" office:date-value="2026-07-10" calcext:value-type="date">
            <text:p>10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643.32" calcext:value-type="float">
            <text:p>643,3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43.32" calcext:value-type="float">
            <text:p>643,32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21826" xlink:type="simple">00102/2021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5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682/2026 (R)</text:p>
          </table:table-cell>
          <table:table-cell table:style-name="ce2" office:value-type="float" office:value="23" calcext:value-type="float">
            <text:p>23</text:p>
          </table:table-cell>
          <table:table-cell table:style-name="ce7" office:value-type="date" office:date-value="2026-07-10" calcext:value-type="date">
            <text:p>10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166.36" calcext:value-type="float">
            <text:p>166,3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66.36" calcext:value-type="float">
            <text:p>166,36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491.86" calcext:value-type="float">
            <text:p>1491,8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491.86" calcext:value-type="float">
            <text:p>1491,86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2" table:style-name="ce3" office:value-type="float" office:value="601.54" calcext:value-type="float">
            <text:p>601,5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601.54" calcext:value-type="float">
            <text:p>601,54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2093.4" calcext:value-type="float">
            <text:p>2093,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093.4" calcext:value-type="float">
            <text:p>2093,4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13.119.961/0001-61  PREFEITURA MUNICIPAL DE CAPEL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8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891/2026</text:p>
          </table:table-cell>
          <table:table-cell table:style-name="ce2" office:value-type="float" office:value="1091" calcext:value-type="float">
            <text:p>1091</text:p>
          </table:table-cell>
          <table:table-cell table:style-name="ce7" office:value-type="date" office:date-value="2026-07-10" calcext:value-type="date">
            <text:p>10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1247.71" calcext:value-type="float">
            <text:p>1247,7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247.71" calcext:value-type="float">
            <text:p>1247,71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2588" xlink:type="simple">00181/2022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178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206/2026</text:p>
          </table:table-cell>
          <table:table-cell table:style-name="ce2" office:value-type="float" office:value="2122" calcext:value-type="float">
            <text:p>2122</text:p>
          </table:table-cell>
          <table:table-cell table:style-name="ce7" office:value-type="date" office:date-value="2026-07-10" calcext:value-type="date">
            <text:p>10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7324.09" calcext:value-type="float">
            <text:p>7324,0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324.09" calcext:value-type="float">
            <text:p>7324,09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247.71" calcext:value-type="float">
            <text:p>1247,71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247.71" calcext:value-type="float">
            <text:p>1247,71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2" table:style-name="ce3" office:value-type="float" office:value="7324.09" calcext:value-type="float">
            <text:p>7324,0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7324.09" calcext:value-type="float">
            <text:p>7324,09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8571.8" calcext:value-type="float">
            <text:p>8571,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8571.8" calcext:value-type="float">
            <text:p>8571,8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13.112.669/0001-17  PREFEITURA MUNICIPAL DE GARARU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4000" xlink:type="simple">00030/2026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6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736/2026</text:p>
          </table:table-cell>
          <table:table-cell table:style-name="ce2" office:value-type="float" office:value="73" calcext:value-type="float">
            <text:p>73</text:p>
          </table:table-cell>
          <table:table-cell table:number-columns-repeated="2"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7346.15" calcext:value-type="float">
            <text:p>7346,1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346.15" calcext:value-type="float">
            <text:p>7346,15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7346.15" calcext:value-type="float">
            <text:p>7346,1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7346.15" calcext:value-type="float">
            <text:p>7346,15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7346.15" calcext:value-type="float">
            <text:p>7346,1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7346.15" calcext:value-type="float">
            <text:p>7346,15</text:p>
          </table:table-cell>
          <table:table-cell table:number-columns-repeated="8"/>
        </table:table-row>
        <table:table-row table:style-name="ro9">
          <table:table-cell table:style-name="ce4" office:value-type="string" calcext:value-type="string">
            <text:p>  13.104.740/0001-10  PREFEITURA MUNICIPAL DE ITABAIAN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8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896/2026</text:p>
          </table:table-cell>
          <table:table-cell table:style-name="ce2" office:value-type="float" office:value="1092" calcext:value-type="float">
            <text:p>1092</text:p>
          </table:table-cell>
          <table:table-cell table:style-name="ce7" office:value-type="date" office:date-value="2026-07-10" calcext:value-type="date">
            <text:p>10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3288.71" calcext:value-type="float">
            <text:p>3288,7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288.71" calcext:value-type="float">
            <text:p>3288,71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587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8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283/2026</text:p>
          </table:table-cell>
          <table:table-cell table:style-name="ce2" office:value-type="float" office:value="1626" calcext:value-type="float">
            <text:p>1626</text:p>
          </table:table-cell>
          <table:table-cell table:style-name="ce7" office:value-type="date" office:date-value="2026-07-10" calcext:value-type="date">
            <text:p>10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152.51" calcext:value-type="float">
            <text:p>152,5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52.51" calcext:value-type="float">
            <text:p>152,51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3441.22" calcext:value-type="float">
            <text:p>3441,2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441.22" calcext:value-type="float">
            <text:p>3441,22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3441.22" calcext:value-type="float">
            <text:p>3441,2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441.22" calcext:value-type="float">
            <text:p>3441,22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13.098.181/0001-82  PREFEITURA MUNICIPAL DE ITABAIANINH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145" xlink:type="simple">00008/2024</text:a></text:p>
          </table:table-cell>
          <table:table-cell office:value-type="string" calcext:value-type="string">
            <text:p>400.02 - SISTEMAS DE ESGOTO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178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818/2026</text:p>
          </table:table-cell>
          <table:table-cell table:style-name="ce2" office:value-type="float" office:value="23" calcext:value-type="float">
            <text:p>23</text:p>
          </table:table-cell>
          <table:table-cell table:style-name="ce7" office:value-type="date" office:date-value="2026-07-20" calcext:value-type="date">
            <text:p>20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4442.54" calcext:value-type="float">
            <text:p>4442,5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442.54" calcext:value-type="float">
            <text:p>4442,54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2" table:style-name="ce3" office:value-type="float" office:value="4442.54" calcext:value-type="float">
            <text:p>4442,5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442.54" calcext:value-type="float">
            <text:p>4442,54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4442.54" calcext:value-type="float">
            <text:p>4442,5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442.54" calcext:value-type="float">
            <text:p>4442,54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13.128.889/0001-39  PREFEITURA MUNICIPAL DE ITAPORANGA D AJU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8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107/2026</text:p>
          </table:table-cell>
          <table:table-cell table:style-name="ce2" office:value-type="float" office:value="1093" calcext:value-type="float">
            <text:p>1093</text:p>
          </table:table-cell>
          <table:table-cell table:style-name="ce7" office:value-type="date" office:date-value="2026-07-10" calcext:value-type="date">
            <text:p>10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682.18" calcext:value-type="float">
            <text:p>682,1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82.18" calcext:value-type="float">
            <text:p>682,18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682.18" calcext:value-type="float">
            <text:p>682,1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682.18" calcext:value-type="float">
            <text:p>682,18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682.18" calcext:value-type="float">
            <text:p>682,1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682.18" calcext:value-type="float">
            <text:p>682,18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13.093.786/0001-80  PREFEITURA MUNICIPAL DE JAPARATUB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8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901/2026</text:p>
          </table:table-cell>
          <table:table-cell table:style-name="ce2" office:value-type="float" office:value="1094" calcext:value-type="float">
            <text:p>1094</text:p>
          </table:table-cell>
          <table:table-cell table:style-name="ce7" office:value-type="date" office:date-value="2026-07-10" calcext:value-type="date">
            <text:p>10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682.18" calcext:value-type="float">
            <text:p>682,1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82.18" calcext:value-type="float">
            <text:p>682,18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682.18" calcext:value-type="float">
            <text:p>682,1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682.18" calcext:value-type="float">
            <text:p>682,18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682.18" calcext:value-type="float">
            <text:p>682,1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682.18" calcext:value-type="float">
            <text:p>682,18</text:p>
          </table:table-cell>
          <table:table-cell table:number-columns-repeated="8"/>
        </table:table-row>
        <table:table-row table:style-name="ro9">
          <table:table-cell table:style-name="ce4" office:value-type="string" calcext:value-type="string">
            <text:p>  13.124.052/0001-11  PREFEITURA MUNICIPAL DE LAGARTO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8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906/2026</text:p>
          </table:table-cell>
          <table:table-cell table:style-name="ce2" office:value-type="float" office:value="1095" calcext:value-type="float">
            <text:p>1095</text:p>
          </table:table-cell>
          <table:table-cell table:style-name="ce7" office:value-type="date" office:date-value="2026-07-10" calcext:value-type="date">
            <text:p>10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3166.54" calcext:value-type="float">
            <text:p>3166,5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166.54" calcext:value-type="float">
            <text:p>3166,54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938" xlink:type="simple">00003/2026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205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232/2026</text:p>
          </table:table-cell>
          <table:table-cell table:style-name="ce2" office:value-type="float" office:value="351" calcext:value-type="float">
            <text:p>351</text:p>
          </table:table-cell>
          <table:table-cell table:style-name="ce7" office:value-type="date" office:date-value="2026-07-10" calcext:value-type="date">
            <text:p>10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1869.85" calcext:value-type="float">
            <text:p>1869,8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869.85" calcext:value-type="float">
            <text:p>1869,85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21826" xlink:type="simple">00102/2021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5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703/2026 (R)</text:p>
          </table:table-cell>
          <table:table-cell table:style-name="ce2" office:value-type="float" office:value="24" calcext:value-type="float">
            <text:p>24</text:p>
          </table:table-cell>
          <table:table-cell table:style-name="ce7" office:value-type="date" office:date-value="2026-07-10" calcext:value-type="date">
            <text:p>10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1350.94" calcext:value-type="float">
            <text:p>1350,9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350.94" calcext:value-type="float">
            <text:p>1350,94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21826" xlink:type="simple">00102/2021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8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46/2026</text:p>
          </table:table-cell>
          <table:table-cell table:style-name="ce2" office:value-type="float" office:value="21" calcext:value-type="float">
            <text:p>21</text:p>
          </table:table-cell>
          <table:table-cell table:style-name="ce7" office:value-type="date" office:date-value="2026-07-10" calcext:value-type="date">
            <text:p>10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5209.93" calcext:value-type="float">
            <text:p>5209,9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209.93" calcext:value-type="float">
            <text:p>5209,93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421" xlink:type="simple">00113/2024</text:a></text:p>
          </table:table-cell>
          <table:table-cell office:value-type="string" calcext:value-type="string">
            <text:p>400.02 - SISTEMAS DE ESGOTO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178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459/2026</text:p>
          </table:table-cell>
          <table:table-cell table:style-name="ce2" office:value-type="float" office:value="50" calcext:value-type="float">
            <text:p>50</text:p>
          </table:table-cell>
          <table:table-cell table:style-name="ce7" office:value-type="date" office:date-value="2026-07-10" calcext:value-type="date">
            <text:p>10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19957.39" calcext:value-type="float">
            <text:p>19957,3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9957.39" calcext:value-type="float">
            <text:p>19957,39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9727.41" calcext:value-type="float">
            <text:p>9727,41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9727.41" calcext:value-type="float">
            <text:p>9727,41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2" table:style-name="ce3" office:value-type="float" office:value="21827.24" calcext:value-type="float">
            <text:p>21827,2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1827.24" calcext:value-type="float">
            <text:p>21827,24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31554.65" calcext:value-type="float">
            <text:p>31554,6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1554.65" calcext:value-type="float">
            <text:p>31554,65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13.115.993/0001-99  PREFEITURA MUNICIPAL DE MALHADA DOS BOIS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1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911/2026</text:p>
          </table:table-cell>
          <table:table-cell table:style-name="ce2" office:value-type="float" office:value="1096" calcext:value-type="float">
            <text:p>1096</text:p>
          </table:table-cell>
          <table:table-cell table:style-name="ce7" office:value-type="date" office:date-value="2026-07-10" calcext:value-type="date">
            <text:p>10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682.18" calcext:value-type="float">
            <text:p>682,1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82.18" calcext:value-type="float">
            <text:p>682,18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682.18" calcext:value-type="float">
            <text:p>682,1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682.18" calcext:value-type="float">
            <text:p>682,18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682.18" calcext:value-type="float">
            <text:p>682,1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682.18" calcext:value-type="float">
            <text:p>682,18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13.094.446/0001-74  PREFEITURA MUNICIPAL DE NOSSA SENHORA DAS DORES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938" xlink:type="simple">00003/2026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205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228/2026</text:p>
          </table:table-cell>
          <table:table-cell table:style-name="ce2" office:value-type="float" office:value="353" calcext:value-type="float">
            <text:p>353</text:p>
          </table:table-cell>
          <table:table-cell table:style-name="ce7" office:value-type="date" office:date-value="2026-07-10" calcext:value-type="date">
            <text:p>10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3292.62" calcext:value-type="float">
            <text:p>3292,6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292.62" calcext:value-type="float">
            <text:p>3292,62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930" xlink:type="simple">00129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178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492/2026</text:p>
          </table:table-cell>
          <table:table-cell table:style-name="ce2" office:value-type="float" office:value="448" calcext:value-type="float">
            <text:p>448</text:p>
          </table:table-cell>
          <table:table-cell table:style-name="ce7" office:value-type="date" office:date-value="2026-07-10" calcext:value-type="date">
            <text:p>10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6011.73" calcext:value-type="float">
            <text:p>6011,7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011.73" calcext:value-type="float">
            <text:p>6011,73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893" xlink:type="simple">00113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0178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495/2026</text:p>
          </table:table-cell>
          <table:table-cell table:style-name="ce2" office:value-type="float" office:value="28" calcext:value-type="float">
            <text:p>28</text:p>
          </table:table-cell>
          <table:table-cell table:style-name="ce7" office:value-type="date" office:date-value="2026-07-10" calcext:value-type="date">
            <text:p>10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1481.14" calcext:value-type="float">
            <text:p>1481,1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481.14" calcext:value-type="float">
            <text:p>1481,14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930" xlink:type="simple">00129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178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487/2026</text:p>
          </table:table-cell>
          <table:table-cell table:style-name="ce2" office:value-type="float" office:value="447" calcext:value-type="float">
            <text:p>447</text:p>
          </table:table-cell>
          <table:table-cell table:style-name="ce7" office:value-type="date" office:date-value="2026-07-10" calcext:value-type="date">
            <text:p>10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8674.32" calcext:value-type="float">
            <text:p>8674,3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674.32" calcext:value-type="float">
            <text:p>8674,32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2" table:style-name="ce3" office:value-type="float" office:value="19459.81" calcext:value-type="float">
            <text:p>19459,81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9459.81" calcext:value-type="float">
            <text:p>19459,81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9459.81" calcext:value-type="float">
            <text:p>19459,81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9459.81" calcext:value-type="float">
            <text:p>19459,81</text:p>
          </table:table-cell>
          <table:table-cell table:number-columns-repeated="8"/>
        </table:table-row>
        <table:table-row table:style-name="ro5">
          <table:table-cell table:style-name="ce4" office:value-type="string" calcext:value-type="string">
            <text:p>  13.128.814/0001-58  PREFEITURA MUNICIPAL DE NOSSA SENHORA DO SOCORRO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2706" xlink:type="simple">00049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5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21/2026</text:p>
          </table:table-cell>
          <table:table-cell table:style-name="ce2" office:value-type="float" office:value="1492" calcext:value-type="float">
            <text:p>1492</text:p>
          </table:table-cell>
          <table:table-cell table:style-name="ce7" office:value-type="date" office:date-value="2026-07-10" calcext:value-type="date">
            <text:p>10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394.6" calcext:value-type="float">
            <text:p>394,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94.6" calcext:value-type="float">
            <text:p>394,6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8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916/2026</text:p>
          </table:table-cell>
          <table:table-cell table:style-name="ce2" office:value-type="float" office:value="1097" calcext:value-type="float">
            <text:p>1097</text:p>
          </table:table-cell>
          <table:table-cell table:style-name="ce7" office:value-type="date" office:date-value="2026-07-10" calcext:value-type="date">
            <text:p>10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11222.45" calcext:value-type="float">
            <text:p>11222,4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222.45" calcext:value-type="float">
            <text:p>11222,45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00" xlink:type="simple">0007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8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310/2026</text:p>
          </table:table-cell>
          <table:table-cell table:style-name="ce2" office:value-type="float" office:value="819" calcext:value-type="float">
            <text:p>819</text:p>
          </table:table-cell>
          <table:table-cell table:style-name="ce7" office:value-type="date" office:date-value="2026-07-10" calcext:value-type="date">
            <text:p>10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8" calcext:value-type="float">
            <text:p>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" calcext:value-type="float">
            <text:p>8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00" xlink:type="simple">0007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8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329/2026</text:p>
          </table:table-cell>
          <table:table-cell table:style-name="ce2" office:value-type="float" office:value="820" calcext:value-type="float">
            <text:p>820</text:p>
          </table:table-cell>
          <table:table-cell table:style-name="ce7" office:value-type="date" office:date-value="2026-07-10" calcext:value-type="date">
            <text:p>10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75.29" calcext:value-type="float">
            <text:p>75,2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5.29" calcext:value-type="float">
            <text:p>75,2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00" xlink:type="simple">0007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8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332/2026</text:p>
          </table:table-cell>
          <table:table-cell table:style-name="ce2" office:value-type="float" office:value="821" calcext:value-type="float">
            <text:p>821</text:p>
          </table:table-cell>
          <table:table-cell table:style-name="ce7" office:value-type="date" office:date-value="2026-07-10" calcext:value-type="date">
            <text:p>10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151.2" calcext:value-type="float">
            <text:p>151,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51.2" calcext:value-type="float">
            <text:p>151,2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00" xlink:type="simple">0007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8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372/2026</text:p>
          </table:table-cell>
          <table:table-cell table:style-name="ce2" office:value-type="float" office:value="822" calcext:value-type="float">
            <text:p>822</text:p>
          </table:table-cell>
          <table:table-cell table:style-name="ce7" office:value-type="date" office:date-value="2026-07-10" calcext:value-type="date">
            <text:p>10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40.95" calcext:value-type="float">
            <text:p>40,9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0.95" calcext:value-type="float">
            <text:p>40,95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00" xlink:type="simple">0007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8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431/2026</text:p>
          </table:table-cell>
          <table:table-cell table:style-name="ce2" office:value-type="float" office:value="825" calcext:value-type="float">
            <text:p>825</text:p>
          </table:table-cell>
          <table:table-cell table:style-name="ce7" office:value-type="date" office:date-value="2026-07-10" calcext:value-type="date">
            <text:p>10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24" calcext:value-type="float">
            <text:p>2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" calcext:value-type="float">
            <text:p>24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00" xlink:type="simple">0007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8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433/2026</text:p>
          </table:table-cell>
          <table:table-cell table:style-name="ce2" office:value-type="float" office:value="826" calcext:value-type="float">
            <text:p>826</text:p>
          </table:table-cell>
          <table:table-cell table:style-name="ce7" office:value-type="date" office:date-value="2026-07-10" calcext:value-type="date">
            <text:p>10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166.95" calcext:value-type="float">
            <text:p>166,9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66.95" calcext:value-type="float">
            <text:p>166,95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00" xlink:type="simple">0007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8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375/2026</text:p>
          </table:table-cell>
          <table:table-cell table:style-name="ce2" office:value-type="float" office:value="823" calcext:value-type="float">
            <text:p>823</text:p>
          </table:table-cell>
          <table:table-cell table:style-name="ce7" office:value-type="date" office:date-value="2026-07-10" calcext:value-type="date">
            <text:p>10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50.4" calcext:value-type="float">
            <text:p>50,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0.4" calcext:value-type="float">
            <text:p>50,4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00" xlink:type="simple">0007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8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379/2026</text:p>
          </table:table-cell>
          <table:table-cell table:style-name="ce2" office:value-type="float" office:value="824" calcext:value-type="float">
            <text:p>824</text:p>
          </table:table-cell>
          <table:table-cell table:style-name="ce7" office:value-type="date" office:date-value="2026-07-10" calcext:value-type="date">
            <text:p>10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24" calcext:value-type="float">
            <text:p>2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" calcext:value-type="float">
            <text:p>24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2157.84" calcext:value-type="float">
            <text:p>12157,8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2157.84" calcext:value-type="float">
            <text:p>12157,84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2157.84" calcext:value-type="float">
            <text:p>12157,8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2157.84" calcext:value-type="float">
            <text:p>12157,84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13.101.308/0001-75  PREFEITURA MUNICIPAL DE NOSSA SRA. APARECI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900" xlink:type="simple">00123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178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212/2026</text:p>
          </table:table-cell>
          <table:table-cell table:style-name="ce2" office:value-type="float" office:value="27" calcext:value-type="float">
            <text:p>27</text:p>
          </table:table-cell>
          <table:table-cell table:style-name="ce7" office:value-type="date" office:date-value="2026-07-20" calcext:value-type="date">
            <text:p>20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1084.17" calcext:value-type="float">
            <text:p>1084,1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84.17" calcext:value-type="float">
            <text:p>1084,17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2" table:style-name="ce3" office:value-type="float" office:value="1084.17" calcext:value-type="float">
            <text:p>1084,17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084.17" calcext:value-type="float">
            <text:p>1084,17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084.17" calcext:value-type="float">
            <text:p>1084,17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084.17" calcext:value-type="float">
            <text:p>1084,17</text:p>
          </table:table-cell>
          <table:table-cell table:number-columns-repeated="8"/>
        </table:table-row>
        <table:table-row table:style-name="ro9">
          <table:table-cell table:style-name="ce4" office:value-type="string" calcext:value-type="string">
            <text:p>  13.095.039/0001-81  PREFEITURA MUNICIPAL DE PIRAMBU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310" xlink:type="simple">00084/2024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0178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784/2026</text:p>
          </table:table-cell>
          <table:table-cell table:style-name="ce2" office:value-type="float" office:value="57" calcext:value-type="float">
            <text:p>57</text:p>
          </table:table-cell>
          <table:table-cell table:style-name="ce7" office:value-type="date" office:date-value="2026-07-10" calcext:value-type="date">
            <text:p>10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4207.71" calcext:value-type="float">
            <text:p>4207,7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207.71" calcext:value-type="float">
            <text:p>4207,71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2" table:style-name="ce3" office:value-type="float" office:value="4207.71" calcext:value-type="float">
            <text:p>4207,71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207.71" calcext:value-type="float">
            <text:p>4207,71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4207.71" calcext:value-type="float">
            <text:p>4207,71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207.71" calcext:value-type="float">
            <text:p>4207,71</text:p>
          </table:table-cell>
          <table:table-cell table:number-columns-repeated="8"/>
        </table:table-row>
        <table:table-row table:style-name="ro9">
          <table:table-cell table:style-name="ce4" office:value-type="string" calcext:value-type="string">
            <text:p>  13.114.004/0001-42  PREFEITURA MUNICIPAL DE POÇO REDONDO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8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969/2026</text:p>
          </table:table-cell>
          <table:table-cell table:style-name="ce2" office:value-type="float" office:value="1106" calcext:value-type="float">
            <text:p>1106</text:p>
          </table:table-cell>
          <table:table-cell table:style-name="ce7" office:value-type="date" office:date-value="2026-07-10" calcext:value-type="date">
            <text:p>10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1924.36" calcext:value-type="float">
            <text:p>1924,3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924.36" calcext:value-type="float">
            <text:p>1924,36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924.36" calcext:value-type="float">
            <text:p>1924,3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924.36" calcext:value-type="float">
            <text:p>1924,36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924.36" calcext:value-type="float">
            <text:p>1924,3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924.36" calcext:value-type="float">
            <text:p>1924,36</text:p>
          </table:table-cell>
          <table:table-cell table:number-columns-repeated="8"/>
        </table:table-row>
        <table:table-row table:style-name="ro9">
          <table:table-cell table:style-name="ce4" office:value-type="string" calcext:value-type="string">
            <text:p>  13.106.935/0001-07  PREFEITURA MUNICIPAL DE POCO VERDE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736" xlink:type="simple">00050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209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08/2026</text:p>
          </table:table-cell>
          <table:table-cell table:style-name="ce2" office:value-type="float" office:value="45" calcext:value-type="float">
            <text:p>45</text:p>
          </table:table-cell>
          <table:table-cell table:style-name="ce7" office:value-type="date" office:date-value="2026-07-15" calcext:value-type="date">
            <text:p>15/07/26</text:p>
          </table:table-cell>
          <table:table-cell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277.26" calcext:value-type="float">
            <text:p>277,2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77.26" calcext:value-type="float">
            <text:p>277,26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2" table:style-name="ce3" office:value-type="float" office:value="277.26" calcext:value-type="float">
            <text:p>277,2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77.26" calcext:value-type="float">
            <text:p>277,26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277.26" calcext:value-type="float">
            <text:p>277,2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77.26" calcext:value-type="float">
            <text:p>277,26</text:p>
          </table:table-cell>
          <table:table-cell table:number-columns-repeated="8"/>
        </table:table-row>
        <table:table-row table:style-name="ro9">
          <table:table-cell table:style-name="ce4" office:value-type="string" calcext:value-type="string">
            <text:p>  13.131.982/0001-00  PREFEITURA MUNICIPAL DE PORTO DA FOLH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736" xlink:type="simple">00050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209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11/2026</text:p>
          </table:table-cell>
          <table:table-cell table:style-name="ce2" office:value-type="float" office:value="46" calcext:value-type="float">
            <text:p>46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363.87" calcext:value-type="float">
            <text:p>363,8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63.87" calcext:value-type="float">
            <text:p>363,87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2" table:style-name="ce3" office:value-type="float" office:value="363.87" calcext:value-type="float">
            <text:p>363,87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63.87" calcext:value-type="float">
            <text:p>363,87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363.87" calcext:value-type="float">
            <text:p>363,87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63.87" calcext:value-type="float">
            <text:p>363,87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13.117.320/0001-78  PREFEITURA MUNICIPAL DE PROPRIÁ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921/2026</text:p>
          </table:table-cell>
          <table:table-cell table:style-name="ce2" office:value-type="float" office:value="1098" calcext:value-type="float">
            <text:p>1098</text:p>
          </table:table-cell>
          <table:table-cell table:style-name="ce7" office:value-type="date" office:date-value="2026-07-10" calcext:value-type="date">
            <text:p>10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2484.36" calcext:value-type="float">
            <text:p>2484,3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84.36" calcext:value-type="float">
            <text:p>2484,36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156" xlink:type="simple">00010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2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473/2026</text:p>
          </table:table-cell>
          <table:table-cell table:style-name="ce2" office:value-type="float" office:value="298" calcext:value-type="float">
            <text:p>298</text:p>
          </table:table-cell>
          <table:table-cell table:style-name="ce7" office:value-type="date" office:date-value="2026-07-15" calcext:value-type="date">
            <text:p>15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3179.52" calcext:value-type="float">
            <text:p>3179,5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179.52" calcext:value-type="float">
            <text:p>3179,52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2588" xlink:type="simple">00181/2022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172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261/2026</text:p>
          </table:table-cell>
          <table:table-cell table:style-name="ce2" office:value-type="float" office:value="2121" calcext:value-type="float">
            <text:p>2121</text:p>
          </table:table-cell>
          <table:table-cell table:style-name="ce7" office:value-type="date" office:date-value="2026-07-15" calcext:value-type="date">
            <text:p>15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17490.13" calcext:value-type="float">
            <text:p>17490,1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7490.13" calcext:value-type="float">
            <text:p>17490,13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5663.88" calcext:value-type="float">
            <text:p>5663,8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5663.88" calcext:value-type="float">
            <text:p>5663,88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2" table:style-name="ce3" office:value-type="float" office:value="17490.13" calcext:value-type="float">
            <text:p>17490,1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7490.13" calcext:value-type="float">
            <text:p>17490,13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23154.01" calcext:value-type="float">
            <text:p>23154,01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3154.01" calcext:value-type="float">
            <text:p>23154,01</text:p>
          </table:table-cell>
          <table:table-cell table:number-columns-repeated="8"/>
        </table:table-row>
        <table:table-row table:style-name="ro9">
          <table:table-cell table:style-name="ce4" office:value-type="string" calcext:value-type="string">
            <text:p>  13.128.897/0001-85  PREFEITURA MUNICIPAL DE RIACHUELO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8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926/2026</text:p>
          </table:table-cell>
          <table:table-cell table:style-name="ce2" office:value-type="float" office:value="1099" calcext:value-type="float">
            <text:p>1099</text:p>
          </table:table-cell>
          <table:table-cell table:style-name="ce7" office:value-type="date" office:date-value="2026-07-21" calcext:value-type="date">
            <text:p>21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1242.18" calcext:value-type="float">
            <text:p>1242,1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242.18" calcext:value-type="float">
            <text:p>1242,18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242.18" calcext:value-type="float">
            <text:p>1242,1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242.18" calcext:value-type="float">
            <text:p>1242,18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242.18" calcext:value-type="float">
            <text:p>1242,1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242.18" calcext:value-type="float">
            <text:p>1242,18</text:p>
          </table:table-cell>
          <table:table-cell table:number-columns-repeated="8"/>
        </table:table-row>
        <table:table-row table:style-name="ro9">
          <table:table-cell table:style-name="ce4" office:value-type="string" calcext:value-type="string">
            <text:p>  13.107.453/0001-63  PREFEITURA MUNICIPAL DE SALGADO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8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963/2026</text:p>
          </table:table-cell>
          <table:table-cell table:style-name="ce2" office:value-type="float" office:value="1105" calcext:value-type="float">
            <text:p>1105</text:p>
          </table:table-cell>
          <table:table-cell table:number-columns-repeated="2"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2484.36" calcext:value-type="float">
            <text:p>2484,3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84.36" calcext:value-type="float">
            <text:p>2484,36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661" xlink:type="simple">00015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8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981/2026</text:p>
          </table:table-cell>
          <table:table-cell table:style-name="ce2" office:value-type="float" office:value="20" calcext:value-type="float">
            <text:p>20</text:p>
          </table:table-cell>
          <table:table-cell table:style-name="ce7" office:value-type="date" office:date-value="2026-07-10" calcext:value-type="date">
            <text:p>10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3054.33" calcext:value-type="float">
            <text:p>3054,3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054.33" calcext:value-type="float">
            <text:p>3054,33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661" xlink:type="simple">00015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8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31/2026</text:p>
          </table:table-cell>
          <table:table-cell table:style-name="ce2" office:value-type="float" office:value="22" calcext:value-type="float">
            <text:p>22</text:p>
          </table:table-cell>
          <table:table-cell table:style-name="ce7" office:value-type="date" office:date-value="2026-07-30" calcext:value-type="date">
            <text:p>30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6054.18" calcext:value-type="float">
            <text:p>6054,1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054.18" calcext:value-type="float">
            <text:p>6054,18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1592.87" calcext:value-type="float">
            <text:p>11592,87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1592.87" calcext:value-type="float">
            <text:p>11592,87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1592.87" calcext:value-type="float">
            <text:p>11592,87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1592.87" calcext:value-type="float">
            <text:p>11592,87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13.098.942/0001-04  PREFEITURA MUNICIPAL DE SANTA LUZIA DO ITANHY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938" xlink:type="simple">00003/2026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180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288/2026</text:p>
          </table:table-cell>
          <table:table-cell table:style-name="ce2" office:value-type="float" office:value="354" calcext:value-type="float">
            <text:p>354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2224.51" calcext:value-type="float">
            <text:p>2224,5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224.51" calcext:value-type="float">
            <text:p>2224,51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2" table:style-name="ce3" office:value-type="float" office:value="2224.51" calcext:value-type="float">
            <text:p>2224,51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224.51" calcext:value-type="float">
            <text:p>2224,51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2224.51" calcext:value-type="float">
            <text:p>2224,51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224.51" calcext:value-type="float">
            <text:p>2224,51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13.110.218/0001-40  PREFEITURA MUNICIPAL DE SANTO AMARO DAS BROTAS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1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932/2026</text:p>
          </table:table-cell>
          <table:table-cell table:style-name="ce2" office:value-type="float" office:value="1100" calcext:value-type="float">
            <text:p>1100</text:p>
          </table:table-cell>
          <table:table-cell table:style-name="ce7" office:value-type="date" office:date-value="2026-07-10" calcext:value-type="date">
            <text:p>10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682.18" calcext:value-type="float">
            <text:p>682,1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82.18" calcext:value-type="float">
            <text:p>682,18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682.18" calcext:value-type="float">
            <text:p>682,1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682.18" calcext:value-type="float">
            <text:p>682,18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682.18" calcext:value-type="float">
            <text:p>682,1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682.18" calcext:value-type="float">
            <text:p>682,18</text:p>
          </table:table-cell>
          <table:table-cell table:number-columns-repeated="8"/>
        </table:table-row>
        <table:table-row table:style-name="ro9">
          <table:table-cell table:style-name="ce4" office:value-type="string" calcext:value-type="string">
            <text:p>  13.128.855/0001-44  PREFEITURA MUNICIPAL DE SÃO CRISTÓVÃO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644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8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056/2026</text:p>
          </table:table-cell>
          <table:table-cell table:style-name="ce2" office:value-type="float" office:value="1639" calcext:value-type="float">
            <text:p>1639</text:p>
          </table:table-cell>
          <table:table-cell table:style-name="ce7" office:value-type="date" office:date-value="2026-07-15" calcext:value-type="date">
            <text:p>15/07/26</text:p>
          </table:table-cell>
          <table:table-cell table:style-name="ce7" office:value-type="date" office:date-value="2026-07-14" calcext:value-type="date">
            <text:p>14/07/26</text:p>
          </table:table-cell>
          <table:table-cell table:number-columns-repeated="2" table:style-name="ce8" office:value-type="float" office:value="40.66" calcext:value-type="float">
            <text:p>40,6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0.66" calcext:value-type="float">
            <text:p>40,66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32" xlink:type="simple">00089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8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444/2026</text:p>
          </table:table-cell>
          <table:table-cell table:style-name="ce2" office:value-type="float" office:value="38" calcext:value-type="float">
            <text:p>38</text:p>
          </table:table-cell>
          <table:table-cell table:style-name="ce7" office:value-type="date" office:date-value="2026-07-10" calcext:value-type="date">
            <text:p>10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1133.81" calcext:value-type="float">
            <text:p>1133,8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33.81" calcext:value-type="float">
            <text:p>1133,81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8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937/2026</text:p>
          </table:table-cell>
          <table:table-cell table:style-name="ce2" office:value-type="float" office:value="1101" calcext:value-type="float">
            <text:p>1101</text:p>
          </table:table-cell>
          <table:table-cell table:style-name="ce7" office:value-type="date" office:date-value="2026-07-10" calcext:value-type="date">
            <text:p>10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8738.1" calcext:value-type="float">
            <text:p>8738,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738.1" calcext:value-type="float">
            <text:p>8738,1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72" xlink:type="simple">0010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8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441/2026</text:p>
          </table:table-cell>
          <table:table-cell table:style-name="ce2" office:value-type="float" office:value="37" calcext:value-type="float">
            <text:p>37</text:p>
          </table:table-cell>
          <table:table-cell table:style-name="ce7" office:value-type="date" office:date-value="2026-07-10" calcext:value-type="date">
            <text:p>10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1022.44" calcext:value-type="float">
            <text:p>1022,4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22.44" calcext:value-type="float">
            <text:p>1022,44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501" xlink:type="simple">00153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8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021/2026</text:p>
          </table:table-cell>
          <table:table-cell table:style-name="ce2" office:value-type="float" office:value="6" calcext:value-type="float">
            <text:p>6</text:p>
          </table:table-cell>
          <table:table-cell table:style-name="ce7" office:value-type="date" office:date-value="2026-07-10" calcext:value-type="date">
            <text:p>10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1430.26" calcext:value-type="float">
            <text:p>1430,2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430.26" calcext:value-type="float">
            <text:p>1430,26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2365.27" calcext:value-type="float">
            <text:p>12365,27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2365.27" calcext:value-type="float">
            <text:p>12365,27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2365.27" calcext:value-type="float">
            <text:p>12365,27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2365.27" calcext:value-type="float">
            <text:p>12365,27</text:p>
          </table:table-cell>
          <table:table-cell table:number-columns-repeated="8"/>
        </table:table-row>
        <table:table-row table:style-name="ro9">
          <table:table-cell table:style-name="ce4" office:value-type="string" calcext:value-type="string">
            <text:p>  13.108.089/0001-56  PREFEITURA MUNICIPAL DE SIMÃO DIAS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8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942/2026</text:p>
          </table:table-cell>
          <table:table-cell table:style-name="ce2" office:value-type="float" office:value="1102" calcext:value-type="float">
            <text:p>1102</text:p>
          </table:table-cell>
          <table:table-cell table:style-name="ce7" office:value-type="date" office:date-value="2026-07-10" calcext:value-type="date">
            <text:p>10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1928.99" calcext:value-type="float">
            <text:p>1928,9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928.99" calcext:value-type="float">
            <text:p>1928,99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928.99" calcext:value-type="float">
            <text:p>1928,9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928.99" calcext:value-type="float">
            <text:p>1928,99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928.99" calcext:value-type="float">
            <text:p>1928,9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928.99" calcext:value-type="float">
            <text:p>1928,99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13.110.408/0001-68  PREFEITURA MUNICIPAL DE SIRIRI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2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950/2026</text:p>
          </table:table-cell>
          <table:table-cell table:style-name="ce2" office:value-type="float" office:value="1103" calcext:value-type="float">
            <text:p>1103</text:p>
          </table:table-cell>
          <table:table-cell table:style-name="ce7" office:value-type="date" office:date-value="2026-07-10" calcext:value-type="date">
            <text:p>10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1242.18" calcext:value-type="float">
            <text:p>1242,1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242.18" calcext:value-type="float">
            <text:p>1242,18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242.18" calcext:value-type="float">
            <text:p>1242,1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242.18" calcext:value-type="float">
            <text:p>1242,18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242.18" calcext:value-type="float">
            <text:p>1242,1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242.18" calcext:value-type="float">
            <text:p>1242,18</text:p>
          </table:table-cell>
          <table:table-cell table:number-columns-repeated="8"/>
        </table:table-row>
        <table:table-row table:style-name="ro9">
          <table:table-cell table:style-name="ce4" office:value-type="string" calcext:value-type="string">
            <text:p>  13.119.300/0001-36  PREFEITURA MUNICIPAL DE TOBIAS BARRETO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644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5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737/2026</text:p>
          </table:table-cell>
          <table:table-cell table:style-name="ce2" office:value-type="float" office:value="1051" calcext:value-type="float">
            <text:p>1051</text:p>
          </table:table-cell>
          <table:table-cell table:style-name="ce7" office:value-type="date" office:date-value="2026-07-07" calcext:value-type="date">
            <text:p>07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88.05" calcext:value-type="float">
            <text:p>88,0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8.05" calcext:value-type="float">
            <text:p>88,05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644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5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731/2026</text:p>
          </table:table-cell>
          <table:table-cell table:style-name="ce2" office:value-type="float" office:value="1613" calcext:value-type="float">
            <text:p>1613</text:p>
          </table:table-cell>
          <table:table-cell table:style-name="ce7" office:value-type="date" office:date-value="2026-07-10" calcext:value-type="date">
            <text:p>10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88.05" calcext:value-type="float">
            <text:p>88,0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8.05" calcext:value-type="float">
            <text:p>88,05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8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955/2026</text:p>
          </table:table-cell>
          <table:table-cell table:style-name="ce2" office:value-type="float" office:value="1104" calcext:value-type="float">
            <text:p>1104</text:p>
          </table:table-cell>
          <table:table-cell table:style-name="ce7" office:value-type="date" office:date-value="2026-07-10" calcext:value-type="date">
            <text:p>10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685.68" calcext:value-type="float">
            <text:p>685,6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85.68" calcext:value-type="float">
            <text:p>685,6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722" xlink:type="simple">00045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178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772/2026</text:p>
          </table:table-cell>
          <table:table-cell table:style-name="ce2" office:value-type="float" office:value="446" calcext:value-type="float">
            <text:p>446</text:p>
          </table:table-cell>
          <table:table-cell table:style-name="ce7" office:value-type="date" office:date-value="2026-07-10" calcext:value-type="date">
            <text:p>10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16635.98" calcext:value-type="float">
            <text:p>16635,9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6635.98" calcext:value-type="float">
            <text:p>16635,98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861.78" calcext:value-type="float">
            <text:p>861,7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861.78" calcext:value-type="float">
            <text:p>861,78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2" table:style-name="ce3" office:value-type="float" office:value="16635.98" calcext:value-type="float">
            <text:p>16635,9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6635.98" calcext:value-type="float">
            <text:p>16635,98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7497.76" calcext:value-type="float">
            <text:p>17497,7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7497.76" calcext:value-type="float">
            <text:p>17497,76</text:p>
          </table:table-cell>
          <table:table-cell table:number-columns-repeated="8"/>
        </table:table-row>
        <table:table-row table:style-name="ro9">
          <table:table-cell table:style-name="ce4" office:value-type="string" calcext:value-type="string">
            <text:p>  13.099.395/0001-73  PREFEITURA MUNICIPAL DE UMBAUB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0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974/2026</text:p>
          </table:table-cell>
          <table:table-cell table:style-name="ce2" office:value-type="float" office:value="1107" calcext:value-type="float">
            <text:p>1107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1242.18" calcext:value-type="float">
            <text:p>1242,1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242.18" calcext:value-type="float">
            <text:p>1242,18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242.18" calcext:value-type="float">
            <text:p>1242,1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242.18" calcext:value-type="float">
            <text:p>1242,18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242.18" calcext:value-type="float">
            <text:p>1242,1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242.18" calcext:value-type="float">
            <text:p>1242,18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07.166.940/0001-02  PREVINITY SOLUÇÕES INTELIGENTES EM INFORMAÇÕES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4003" xlink:type="simple">00019/2026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7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161/2026</text:p>
          </table:table-cell>
          <table:table-cell table:style-name="ce2" office:value-type="float" office:value="2656" calcext:value-type="float">
            <text:p>2656</text:p>
          </table:table-cell>
          <table:table-cell table:style-name="ce7" office:value-type="date" office:date-value="2026-07-11" calcext:value-type="date">
            <text:p>11/07/26</text:p>
          </table:table-cell>
          <table:table-cell table:style-name="ce7" office:value-type="date" office:date-value="2026-07-10" calcext:value-type="date">
            <text:p>10/07/26</text:p>
          </table:table-cell>
          <table:table-cell table:style-name="ce8" office:value-type="float" office:value="21686.5" calcext:value-type="float">
            <text:p>21686,5</text:p>
          </table:table-cell>
          <table:table-cell table:style-name="ce8" office:value-type="float" office:value="20352.74" calcext:value-type="float">
            <text:p>20352,7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0352.74" calcext:value-type="float">
            <text:p>20352,74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4003" xlink:type="simple">00019/2026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99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706/2026</text:p>
          </table:table-cell>
          <table:table-cell table:style-name="ce2" office:value-type="float" office:value="2643" calcext:value-type="float">
            <text:p>2643</text:p>
          </table:table-cell>
          <table:table-cell table:number-columns-repeated="2" table:style-name="ce7" office:value-type="date" office:date-value="2026-07-02" calcext:value-type="date">
            <text:p>02/07/26</text:p>
          </table:table-cell>
          <table:table-cell table:style-name="ce8" office:value-type="float" office:value="2637.25" calcext:value-type="float">
            <text:p>2637,25</text:p>
          </table:table-cell>
          <table:table-cell table:style-name="ce8" office:value-type="float" office:value="2475.06" calcext:value-type="float">
            <text:p>2475,0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75.06" calcext:value-type="float">
            <text:p>2475,06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24323.75" calcext:value-type="float">
            <text:p>24323,75</text:p>
          </table:table-cell>
          <table:table-cell table:style-name="ce3" office:value-type="float" office:value="22827.8" calcext:value-type="float">
            <text:p>22827,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2827.8" calcext:value-type="float">
            <text:p>22827,8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24323.75" calcext:value-type="float">
            <text:p>24323,75</text:p>
          </table:table-cell>
          <table:table-cell table:style-name="ce3" office:value-type="float" office:value="22827.8" calcext:value-type="float">
            <text:p>22827,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2827.8" calcext:value-type="float">
            <text:p>22827,8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05.340.639/0001-30  PRIME CONSULTORIA E ASSESSORIA EMPRESARIAL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2671" xlink:type="simple">00034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98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776/2026</text:p>
          </table:table-cell>
          <table:table-cell table:style-name="ce2" office:value-type="float" office:value="270390" calcext:value-type="float">
            <text:p>270390</text:p>
          </table:table-cell>
          <table:table-cell table:number-columns-repeated="2" table:style-name="ce7" office:value-type="date" office:date-value="2026-07-01" calcext:value-type="date">
            <text:p>01/07/26</text:p>
          </table:table-cell>
          <table:table-cell table:number-columns-repeated="2" table:style-name="ce8" office:value-type="float" office:value="365666.98" calcext:value-type="float">
            <text:p>365666,9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65666.98" calcext:value-type="float">
            <text:p>365666,98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365666.98" calcext:value-type="float">
            <text:p>365666,9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65666.98" calcext:value-type="float">
            <text:p>365666,98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365666.98" calcext:value-type="float">
            <text:p>365666,9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65666.98" calcext:value-type="float">
            <text:p>365666,98</text:p>
          </table:table-cell>
          <table:table-cell table:number-columns-repeated="8"/>
        </table:table-row>
        <table:table-row table:style-name="ro9">
          <table:table-cell table:style-name="ce4" office:value-type="string" calcext:value-type="string">
            <text:p>  42.925.322/0001-91  PRINTPAGE SERVICOS DIGITAIS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019" xlink:type="simple">00163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3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406/2026</text:p>
          </table:table-cell>
          <table:table-cell table:style-name="ce2" office:value-type="float" office:value="5271" calcext:value-type="float">
            <text:p>5271</text:p>
          </table:table-cell>
          <table:table-cell table:number-columns-repeated="2" table:style-name="ce7" office:value-type="date" office:date-value="2026-07-27" calcext:value-type="date">
            <text:p>27/07/26</text:p>
          </table:table-cell>
          <table:table-cell table:number-columns-repeated="2" table:style-name="ce8" office:value-type="float" office:value="21328.72" calcext:value-type="float">
            <text:p>21328,7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1328.72" calcext:value-type="float">
            <text:p>21328,72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019" xlink:type="simple">00163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2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439/2026 (R)</text:p>
          </table:table-cell>
          <table:table-cell table:style-name="ce2" office:value-type="float" office:value="5272" calcext:value-type="float">
            <text:p>5272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2096.61" calcext:value-type="float">
            <text:p>2096,6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096.61" calcext:value-type="float">
            <text:p>2096,61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23425.33" calcext:value-type="float">
            <text:p>23425,3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3425.33" calcext:value-type="float">
            <text:p>23425,33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23425.33" calcext:value-type="float">
            <text:p>23425,3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3425.33" calcext:value-type="float">
            <text:p>23425,33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32.841.157/0001-36  PROMARKETING LTDA EPP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637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3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98/2026</text:p>
          </table:table-cell>
          <table:table-cell table:style-name="ce2" office:value-type="float" office:value="58" calcext:value-type="float">
            <text:p>58</text:p>
          </table:table-cell>
          <table:table-cell table:number-columns-repeated="2" table:style-name="ce7" office:value-type="date" office:date-value="2026-07-07" calcext:value-type="date">
            <text:p>07/07/26</text:p>
          </table:table-cell>
          <table:table-cell table:style-name="ce8" office:value-type="float" office:value="18686.15" calcext:value-type="float">
            <text:p>18686,15</text:p>
          </table:table-cell>
          <table:table-cell table:style-name="ce8" office:value-type="float" office:value="17925.62" calcext:value-type="float">
            <text:p>17925,6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7925.62" calcext:value-type="float">
            <text:p>17925,62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637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3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96/2026</text:p>
          </table:table-cell>
          <table:table-cell table:style-name="ce2" office:value-type="float" office:value="57" calcext:value-type="float">
            <text:p>57</text:p>
          </table:table-cell>
          <table:table-cell table:number-columns-repeated="2" table:style-name="ce7" office:value-type="date" office:date-value="2026-07-07" calcext:value-type="date">
            <text:p>07/07/26</text:p>
          </table:table-cell>
          <table:table-cell table:style-name="ce8" office:value-type="float" office:value="27528.02" calcext:value-type="float">
            <text:p>27528,02</text:p>
          </table:table-cell>
          <table:table-cell table:style-name="ce8" office:value-type="float" office:value="26407.63" calcext:value-type="float">
            <text:p>26407,6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6407.63" calcext:value-type="float">
            <text:p>26407,63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637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3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94/2026</text:p>
          </table:table-cell>
          <table:table-cell table:style-name="ce2" office:value-type="float" office:value="56" calcext:value-type="float">
            <text:p>56</text:p>
          </table:table-cell>
          <table:table-cell table:number-columns-repeated="2" table:style-name="ce7" office:value-type="date" office:date-value="2026-07-07" calcext:value-type="date">
            <text:p>07/07/26</text:p>
          </table:table-cell>
          <table:table-cell table:style-name="ce8" office:value-type="float" office:value="26934.2" calcext:value-type="float">
            <text:p>26934,2</text:p>
          </table:table-cell>
          <table:table-cell table:style-name="ce8" office:value-type="float" office:value="25837.98" calcext:value-type="float">
            <text:p>25837,9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5837.98" calcext:value-type="float">
            <text:p>25837,98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73148.37" calcext:value-type="float">
            <text:p>73148,37</text:p>
          </table:table-cell>
          <table:table-cell table:style-name="ce3" office:value-type="float" office:value="70171.23" calcext:value-type="float">
            <text:p>70171,2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70171.23" calcext:value-type="float">
            <text:p>70171,23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73148.37" calcext:value-type="float">
            <text:p>73148,37</text:p>
          </table:table-cell>
          <table:table-cell table:style-name="ce3" office:value-type="float" office:value="70171.23" calcext:value-type="float">
            <text:p>70171,2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70171.23" calcext:value-type="float">
            <text:p>70171,23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01.240.349/0001-63  PYXIS TECNOLOGIA LTDA - EPP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909" xlink:type="simple">0012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3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452/2026</text:p>
          </table:table-cell>
          <table:table-cell table:style-name="ce2" office:value-type="float" office:value="33" calcext:value-type="float">
            <text:p>33</text:p>
          </table:table-cell>
          <table:table-cell table:number-columns-repeated="2" table:style-name="ce7" office:value-type="date" office:date-value="2026-07-06" calcext:value-type="date">
            <text:p>06/07/26</text:p>
          </table:table-cell>
          <table:table-cell table:style-name="ce8" office:value-type="float" office:value="54608.03" calcext:value-type="float">
            <text:p>54608,03</text:p>
          </table:table-cell>
          <table:table-cell table:style-name="ce8" office:value-type="float" office:value="51883.09" calcext:value-type="float">
            <text:p>51883,0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1883.09" calcext:value-type="float">
            <text:p>51883,0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909" xlink:type="simple">0012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3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177/2026</text:p>
          </table:table-cell>
          <table:table-cell table:style-name="ce2" office:value-type="float" office:value="34" calcext:value-type="float">
            <text:p>34</text:p>
          </table:table-cell>
          <table:table-cell table:number-columns-repeated="2" table:style-name="ce7" office:value-type="date" office:date-value="2026-07-06" calcext:value-type="date">
            <text:p>06/07/26</text:p>
          </table:table-cell>
          <table:table-cell table:style-name="ce8" office:value-type="float" office:value="81912.04" calcext:value-type="float">
            <text:p>81912,04</text:p>
          </table:table-cell>
          <table:table-cell table:style-name="ce8" office:value-type="float" office:value="77824.63" calcext:value-type="float">
            <text:p>77824,6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7824.63" calcext:value-type="float">
            <text:p>77824,63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136520.07" calcext:value-type="float">
            <text:p>136520,07</text:p>
          </table:table-cell>
          <table:table-cell table:style-name="ce3" office:value-type="float" office:value="129707.72" calcext:value-type="float">
            <text:p>129707,7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29707.72" calcext:value-type="float">
            <text:p>129707,72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136520.07" calcext:value-type="float">
            <text:p>136520,07</text:p>
          </table:table-cell>
          <table:table-cell table:style-name="ce3" office:value-type="float" office:value="129707.72" calcext:value-type="float">
            <text:p>129707,7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29707.72" calcext:value-type="float">
            <text:p>129707,72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382.118.905-34  RAIMUNDO JOSE CARDOSO FILHO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086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93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345/2026</text:p>
          </table:table-cell>
          <table:table-cell table:style-name="ce2" office:value-type="float" office:value="7" calcext:value-type="float">
            <text:p>7</text:p>
          </table:table-cell>
          <table:table-cell table:number-columns-repeated="2" table:style-name="ce7" office:value-type="date" office:date-value="2026-07-01" calcext:value-type="date">
            <text:p>01/07/26</text:p>
          </table:table-cell>
          <table:table-cell table:number-columns-repeated="2" table:style-name="ce8" office:value-type="float" office:value="4880.72" calcext:value-type="float">
            <text:p>4880,7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880.72" calcext:value-type="float">
            <text:p>4880,72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4880.72" calcext:value-type="float">
            <text:p>4880,7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880.72" calcext:value-type="float">
            <text:p>4880,72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4880.72" calcext:value-type="float">
            <text:p>4880,7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880.72" calcext:value-type="float">
            <text:p>4880,72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020.295.385-82  RICARDO GUIMARAES AMARAL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693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9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358/2026</text:p>
          </table:table-cell>
          <table:table-cell table:style-name="ce2" office:value-type="float" office:value="66242026" calcext:value-type="float">
            <text:p>66242026</text:p>
          </table:table-cell>
          <table:table-cell table:style-name="ce7" office:value-type="date" office:date-value="2026-08-31" calcext:value-type="date">
            <text:p>31/08/26</text:p>
          </table:table-cell>
          <table:table-cell table:style-name="ce7" office:value-type="date" office:date-value="2026-07-24" calcext:value-type="date">
            <text:p>24/07/26</text:p>
          </table:table-cell>
          <table:table-cell table:number-columns-repeated="2" table:style-name="ce8" office:value-type="float" office:value="82.22" calcext:value-type="float">
            <text:p>82,2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2.22" calcext:value-type="float">
            <text:p>82,22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82.22" calcext:value-type="float">
            <text:p>82,2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82.22" calcext:value-type="float">
            <text:p>82,22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82.22" calcext:value-type="float">
            <text:p>82,2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82.22" calcext:value-type="float">
            <text:p>82,22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826.930.485-91  ROBERTO SANTOS BARROS JUNIOR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6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774/2026</text:p>
          </table:table-cell>
          <table:table-cell table:style-name="ce2" office:value-type="float" office:value="136" calcext:value-type="float">
            <text:p>136</text:p>
          </table:table-cell>
          <table:table-cell table:number-columns-repeated="2"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2442.88" calcext:value-type="float">
            <text:p>2442,8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42.88" calcext:value-type="float">
            <text:p>2442,88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2442.88" calcext:value-type="float">
            <text:p>2442,8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442.88" calcext:value-type="float">
            <text:p>2442,88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2442.88" calcext:value-type="float">
            <text:p>2442,8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442.88" calcext:value-type="float">
            <text:p>2442,88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049.043.405-31  RONALD GABRIEL DE SOUZA ANDRADE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095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96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442/2026</text:p>
          </table:table-cell>
          <table:table-cell table:style-name="ce2" office:value-type="float" office:value="6" calcext:value-type="float">
            <text:p>6</text:p>
          </table:table-cell>
          <table:table-cell table:number-columns-repeated="2" table:style-name="ce7" office:value-type="date" office:date-value="2026-07-01" calcext:value-type="date">
            <text:p>01/07/26</text:p>
          </table:table-cell>
          <table:table-cell table:style-name="ce8" office:value-type="float" office:value="400" calcext:value-type="float">
            <text:p>400</text:p>
          </table:table-cell>
          <table:table-cell table:style-name="ce8" office:value-type="float" office:value="368.06" calcext:value-type="float">
            <text:p>368,0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68.06" calcext:value-type="float">
            <text:p>368,06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400" calcext:value-type="float">
            <text:p>400</text:p>
          </table:table-cell>
          <table:table-cell table:style-name="ce3" office:value-type="float" office:value="368.06" calcext:value-type="float">
            <text:p>368,0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68.06" calcext:value-type="float">
            <text:p>368,06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400" calcext:value-type="float">
            <text:p>400</text:p>
          </table:table-cell>
          <table:table-cell table:style-name="ce3" office:value-type="float" office:value="368.06" calcext:value-type="float">
            <text:p>368,0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68.06" calcext:value-type="float">
            <text:p>368,06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037.414.595-42  RONEI DE SOUZA ANDRADE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660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0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871/2026</text:p>
          </table:table-cell>
          <table:table-cell table:style-name="ce2" office:value-type="float" office:value="1" calcext:value-type="float">
            <text:p>1</text:p>
          </table:table-cell>
          <table:table-cell table:number-columns-repeated="2" table:style-name="ce7" office:value-type="date" office:date-value="2026-07-13" calcext:value-type="date">
            <text:p>13/07/26</text:p>
          </table:table-cell>
          <table:table-cell table:number-columns-repeated="2" table:style-name="ce8" office:value-type="float" office:value="700" calcext:value-type="float">
            <text:p>7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00" calcext:value-type="float">
            <text:p>700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700" calcext:value-type="float">
            <text:p>70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700" calcext:value-type="float">
            <text:p>70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700" calcext:value-type="float">
            <text:p>70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700" calcext:value-type="float">
            <text:p>700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617.174.608-87  ROOSEVELT SANTOS MENDONÇA MAYNART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294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94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295/2026</text:p>
          </table:table-cell>
          <table:table-cell table:style-name="ce2" office:value-type="float" office:value="6" calcext:value-type="float">
            <text:p>6</text:p>
          </table:table-cell>
          <table:table-cell table:number-columns-repeated="2" table:style-name="ce7" office:value-type="date" office:date-value="2026-07-01" calcext:value-type="date">
            <text:p>01/07/26</text:p>
          </table:table-cell>
          <table:table-cell table:style-name="ce8" office:value-type="float" office:value="4880.72" calcext:value-type="float">
            <text:p>4880,72</text:p>
          </table:table-cell>
          <table:table-cell table:style-name="ce8" office:value-type="float" office:value="4343.85" calcext:value-type="float">
            <text:p>4343,8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343.85" calcext:value-type="float">
            <text:p>4343,85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4880.72" calcext:value-type="float">
            <text:p>4880,72</text:p>
          </table:table-cell>
          <table:table-cell table:style-name="ce3" office:value-type="float" office:value="4343.85" calcext:value-type="float">
            <text:p>4343,8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343.85" calcext:value-type="float">
            <text:p>4343,85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4880.72" calcext:value-type="float">
            <text:p>4880,72</text:p>
          </table:table-cell>
          <table:table-cell table:style-name="ce3" office:value-type="float" office:value="4343.85" calcext:value-type="float">
            <text:p>4343,8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343.85" calcext:value-type="float">
            <text:p>4343,85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07.333.111/0001-69  SAFETEC INFORMATICA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932" xlink:type="simple">00001/2026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5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75/2026</text:p>
          </table:table-cell>
          <table:table-cell table:style-name="ce2" office:value-type="float" office:value="24232" calcext:value-type="float">
            <text:p>24232</text:p>
          </table:table-cell>
          <table:table-cell table:number-columns-repeated="2" table:style-name="ce7" office:value-type="date" office:date-value="2026-07-30" calcext:value-type="date">
            <text:p>30/07/26</text:p>
          </table:table-cell>
          <table:table-cell table:style-name="ce8" office:value-type="float" office:value="48482" calcext:value-type="float">
            <text:p>48482</text:p>
          </table:table-cell>
          <table:table-cell table:style-name="ce8" office:value-type="float" office:value="43900.45" calcext:value-type="float">
            <text:p>43900,4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3900.45" calcext:value-type="float">
            <text:p>43900,45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48482" calcext:value-type="float">
            <text:p>48482</text:p>
          </table:table-cell>
          <table:table-cell table:style-name="ce3" office:value-type="float" office:value="43900.45" calcext:value-type="float">
            <text:p>43900,4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3900.45" calcext:value-type="float">
            <text:p>43900,45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48482" calcext:value-type="float">
            <text:p>48482</text:p>
          </table:table-cell>
          <table:table-cell table:style-name="ce3" office:value-type="float" office:value="43900.45" calcext:value-type="float">
            <text:p>43900,4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3900.45" calcext:value-type="float">
            <text:p>43900,45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29.970.907/0001-65  SCIENTIFICA SOUZA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541" xlink:type="simple">00164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3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630/2026</text:p>
          </table:table-cell>
          <table:table-cell table:style-name="ce2" office:value-type="float" office:value="102" calcext:value-type="float">
            <text:p>102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style-name="ce8" office:value-type="float" office:value="1013" calcext:value-type="float">
            <text:p>1013</text:p>
          </table:table-cell>
          <table:table-cell table:style-name="ce8" office:value-type="float" office:value="950.7" calcext:value-type="float">
            <text:p>950,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50.7" calcext:value-type="float">
            <text:p>950,7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545" xlink:type="simple">00163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3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621/2026</text:p>
          </table:table-cell>
          <table:table-cell table:style-name="ce2" office:value-type="float" office:value="101" calcext:value-type="float">
            <text:p>101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style-name="ce8" office:value-type="float" office:value="5433" calcext:value-type="float">
            <text:p>5433</text:p>
          </table:table-cell>
          <table:table-cell table:style-name="ce8" office:value-type="float" office:value="5098.88" calcext:value-type="float">
            <text:p>5098,8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098.88" calcext:value-type="float">
            <text:p>5098,88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6446" calcext:value-type="float">
            <text:p>6446</text:p>
          </table:table-cell>
          <table:table-cell table:style-name="ce3" office:value-type="float" office:value="6049.58" calcext:value-type="float">
            <text:p>6049,5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6049.58" calcext:value-type="float">
            <text:p>6049,58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6446" calcext:value-type="float">
            <text:p>6446</text:p>
          </table:table-cell>
          <table:table-cell table:style-name="ce3" office:value-type="float" office:value="6049.58" calcext:value-type="float">
            <text:p>6049,5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6049.58" calcext:value-type="float">
            <text:p>6049,58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07.312.912/0001-48  SECRETARIA DE ESTADO DAS FINANCAS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17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3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90/2026</text:p>
          </table:table-cell>
          <table:table-cell table:style-name="ce2" office:value-type="float" office:value="7380" calcext:value-type="float">
            <text:p>7380</text:p>
          </table:table-cell>
          <table:table-cell table:style-name="ce7" office:value-type="date" office:date-value="2026-07-31" calcext:value-type="date">
            <text:p>31/07/26</text:p>
          </table:table-cell>
          <table:table-cell table:style-name="ce7" office:value-type="date" office:date-value="2026-07-03" calcext:value-type="date">
            <text:p>03/07/26</text:p>
          </table:table-cell>
          <table:table-cell table:number-columns-repeated="2" table:style-name="ce8" office:value-type="float" office:value="4285.53" calcext:value-type="float">
            <text:p>4285,5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285.53" calcext:value-type="float">
            <text:p>4285,53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4285.53" calcext:value-type="float">
            <text:p>4285,5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285.53" calcext:value-type="float">
            <text:p>4285,53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4285.53" calcext:value-type="float">
            <text:p>4285,5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285.53" calcext:value-type="float">
            <text:p>4285,53</text:p>
          </table:table-cell>
          <table:table-cell table:number-columns-repeated="8"/>
        </table:table-row>
        <table:table-row table:style-name="ro5">
          <table:table-cell table:style-name="ce4" office:value-type="string" calcext:value-type="string">
            <text:p>  48.626.371/0001-00  SEIXAS LIMA E BREHMER ADVOGADOS ASSOCIADOS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06" xlink:type="simple">00080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5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452/2026</text:p>
          </table:table-cell>
          <table:table-cell table:style-name="ce2" office:value-type="float" office:value="93" calcext:value-type="float">
            <text:p>93</text:p>
          </table:table-cell>
          <table:table-cell table:number-columns-repeated="2" table:style-name="ce7" office:value-type="date" office:date-value="2026-07-31" calcext:value-type="date">
            <text:p>31/07/26</text:p>
          </table:table-cell>
          <table:table-cell table:style-name="ce8" office:value-type="float" office:value="15000" calcext:value-type="float">
            <text:p>15000</text:p>
          </table:table-cell>
          <table:table-cell table:style-name="ce8" office:value-type="float" office:value="14077.5" calcext:value-type="float">
            <text:p>14077,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4077.5" calcext:value-type="float">
            <text:p>14077,5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06" xlink:type="simple">00080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9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650/2026</text:p>
          </table:table-cell>
          <table:table-cell table:style-name="ce2" office:value-type="float" office:value="76" calcext:value-type="float">
            <text:p>76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style-name="ce8" office:value-type="float" office:value="15000" calcext:value-type="float">
            <text:p>15000</text:p>
          </table:table-cell>
          <table:table-cell table:style-name="ce8" office:value-type="float" office:value="14077.5" calcext:value-type="float">
            <text:p>14077,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4077.5" calcext:value-type="float">
            <text:p>14077,5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30000" calcext:value-type="float">
            <text:p>30000</text:p>
          </table:table-cell>
          <table:table-cell table:style-name="ce3" office:value-type="float" office:value="28155" calcext:value-type="float">
            <text:p>2815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8155" calcext:value-type="float">
            <text:p>28155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30000" calcext:value-type="float">
            <text:p>30000</text:p>
          </table:table-cell>
          <table:table-cell table:style-name="ce3" office:value-type="float" office:value="28155" calcext:value-type="float">
            <text:p>2815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8155" calcext:value-type="float">
            <text:p>28155</text:p>
          </table:table-cell>
          <table:table-cell table:number-columns-repeated="8"/>
        </table:table-row>
        <table:table-row table:style-name="ro9">
          <table:table-cell table:style-name="ce4" office:value-type="string" calcext:value-type="string">
            <text:p>  13.166.343/0001-72  SEMIL - SERVIÇOS MECÂNICOS INDUSTRIAIS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07" xlink:type="simple">00040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208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042/2026</text:p>
          </table:table-cell>
          <table:table-cell table:style-name="ce2" office:value-type="float" office:value="31" calcext:value-type="float">
            <text:p>31</text:p>
          </table:table-cell>
          <table:table-cell table:style-name="ce7" office:value-type="date" office:date-value="2026-07-08" calcext:value-type="date">
            <text:p>08/07/26</text:p>
          </table:table-cell>
          <table:table-cell table:style-name="ce7" office:value-type="date" office:date-value="2026-07-10" calcext:value-type="date">
            <text:p>10/07/26</text:p>
          </table:table-cell>
          <table:table-cell table:style-name="ce8" office:value-type="float" office:value="208110.36" calcext:value-type="float">
            <text:p>208110,36</text:p>
          </table:table-cell>
          <table:table-cell table:style-name="ce8" office:value-type="float" office:value="179078.97" calcext:value-type="float">
            <text:p>179078,9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79078.97" calcext:value-type="float">
            <text:p>179078,97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56" xlink:type="simple">00059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208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610/2026</text:p>
          </table:table-cell>
          <table:table-cell table:style-name="ce2" office:value-type="float" office:value="35" calcext:value-type="float">
            <text:p>35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style-name="ce8" office:value-type="float" office:value="630710.37" calcext:value-type="float">
            <text:p>630710,37</text:p>
          </table:table-cell>
          <table:table-cell table:style-name="ce8" office:value-type="float" office:value="542726.28" calcext:value-type="float">
            <text:p>542726,2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42726.28" calcext:value-type="float">
            <text:p>542726,28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style-name="ce3" office:value-type="float" office:value="838820.73" calcext:value-type="float">
            <text:p>838820,73</text:p>
          </table:table-cell>
          <table:table-cell table:style-name="ce3" office:value-type="float" office:value="721805.25" calcext:value-type="float">
            <text:p>721805,2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721805.25" calcext:value-type="float">
            <text:p>721805,25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838820.73" calcext:value-type="float">
            <text:p>838820,73</text:p>
          </table:table-cell>
          <table:table-cell table:style-name="ce3" office:value-type="float" office:value="721805.25" calcext:value-type="float">
            <text:p>721805,2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721805.25" calcext:value-type="float">
            <text:p>721805,25</text:p>
          </table:table-cell>
          <table:table-cell table:number-columns-repeated="8"/>
        </table:table-row>
        <table:table-row table:style-name="ro2">
          <table:table-cell table:style-name="ce4" office:value-type="string" calcext:value-type="string">
            <text:p>  13.360.961/0001-59  SENGE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6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244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7-02" calcext:value-type="date">
            <text:p>02/07/26</text:p>
          </table:table-cell>
          <table:table-cell table:number-columns-repeated="2" table:style-name="ce8" office:value-type="float" office:value="455" calcext:value-type="float">
            <text:p>45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55" calcext:value-type="float">
            <text:p>455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455" calcext:value-type="float">
            <text:p>45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55" calcext:value-type="float">
            <text:p>455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455" calcext:value-type="float">
            <text:p>45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55" calcext:value-type="float">
            <text:p>455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80.680.093/0001-81  SENIOR SISTEMAS S.A.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636" xlink:type="simple">00001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4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672/2026 (R)</text:p>
          </table:table-cell>
          <table:table-cell table:style-name="ce2" office:value-type="float" office:value="607306" calcext:value-type="float">
            <text:p>607306</text:p>
          </table:table-cell>
          <table:table-cell table:number-columns-repeated="2" table:style-name="ce7" office:value-type="date" office:date-value="2026-07-28" calcext:value-type="date">
            <text:p>28/07/26</text:p>
          </table:table-cell>
          <table:table-cell table:style-name="ce8" office:value-type="float" office:value="1040.69" calcext:value-type="float">
            <text:p>1040,69</text:p>
          </table:table-cell>
          <table:table-cell table:style-name="ce8" office:value-type="float" office:value="976.69" calcext:value-type="float">
            <text:p>976,6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76.69" calcext:value-type="float">
            <text:p>976,6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636" xlink:type="simple">00001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7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139/2026 (R)</text:p>
          </table:table-cell>
          <table:table-cell table:style-name="ce2" office:value-type="float" office:value="602688" calcext:value-type="float">
            <text:p>602688</text:p>
          </table:table-cell>
          <table:table-cell table:number-columns-repeated="2" table:style-name="ce7" office:value-type="date" office:date-value="2026-07-09" calcext:value-type="date">
            <text:p>09/07/26</text:p>
          </table:table-cell>
          <table:table-cell table:style-name="ce8" office:value-type="float" office:value="1040.69" calcext:value-type="float">
            <text:p>1040,69</text:p>
          </table:table-cell>
          <table:table-cell table:style-name="ce8" office:value-type="float" office:value="976.69" calcext:value-type="float">
            <text:p>976,6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76.69" calcext:value-type="float">
            <text:p>976,6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636" xlink:type="simple">00001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7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131/2026</text:p>
          </table:table-cell>
          <table:table-cell table:style-name="ce2" office:value-type="float" office:value="602687" calcext:value-type="float">
            <text:p>602687</text:p>
          </table:table-cell>
          <table:table-cell table:number-columns-repeated="2" table:style-name="ce7" office:value-type="date" office:date-value="2026-07-09" calcext:value-type="date">
            <text:p>09/07/26</text:p>
          </table:table-cell>
          <table:table-cell table:style-name="ce8" office:value-type="float" office:value="24429.28" calcext:value-type="float">
            <text:p>24429,28</text:p>
          </table:table-cell>
          <table:table-cell table:style-name="ce8" office:value-type="float" office:value="22926.88" calcext:value-type="float">
            <text:p>22926,8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2926.88" calcext:value-type="float">
            <text:p>22926,88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636" xlink:type="simple">00001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7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075/2026</text:p>
          </table:table-cell>
          <table:table-cell table:style-name="ce2" office:value-type="float" office:value="602558" calcext:value-type="float">
            <text:p>602558</text:p>
          </table:table-cell>
          <table:table-cell table:number-columns-repeated="2" table:style-name="ce7" office:value-type="date" office:date-value="2026-07-09" calcext:value-type="date">
            <text:p>09/07/26</text:p>
          </table:table-cell>
          <table:table-cell table:style-name="ce8" office:value-type="float" office:value="6239.76" calcext:value-type="float">
            <text:p>6239,76</text:p>
          </table:table-cell>
          <table:table-cell table:style-name="ce8" office:value-type="float" office:value="5856.01" calcext:value-type="float">
            <text:p>5856,0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856.01" calcext:value-type="float">
            <text:p>5856,01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636" xlink:type="simple">00001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1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730/2026</text:p>
          </table:table-cell>
          <table:table-cell table:style-name="ce2" office:value-type="float" office:value="601588" calcext:value-type="float">
            <text:p>601588</text:p>
          </table:table-cell>
          <table:table-cell table:number-columns-repeated="2" table:style-name="ce7" office:value-type="date" office:date-value="2026-07-03" calcext:value-type="date">
            <text:p>03/07/26</text:p>
          </table:table-cell>
          <table:table-cell table:style-name="ce8" office:value-type="float" office:value="14039.46" calcext:value-type="float">
            <text:p>14039,46</text:p>
          </table:table-cell>
          <table:table-cell table:style-name="ce8" office:value-type="float" office:value="13176.04" calcext:value-type="float">
            <text:p>13176,0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3176.04" calcext:value-type="float">
            <text:p>13176,04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46789.88" calcext:value-type="float">
            <text:p>46789,88</text:p>
          </table:table-cell>
          <table:table-cell table:style-name="ce3" office:value-type="float" office:value="43912.31" calcext:value-type="float">
            <text:p>43912,31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3912.31" calcext:value-type="float">
            <text:p>43912,31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46789.88" calcext:value-type="float">
            <text:p>46789,88</text:p>
          </table:table-cell>
          <table:table-cell table:style-name="ce3" office:value-type="float" office:value="43912.31" calcext:value-type="float">
            <text:p>43912,31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3912.31" calcext:value-type="float">
            <text:p>43912,31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04.067.040/0001-01  SERGIPE VEÍCULOS COMERCIAIS LTDA.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00" xlink:type="simple">0007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2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059/2026</text:p>
          </table:table-cell>
          <table:table-cell table:style-name="ce2" office:value-type="float" office:value="972" calcext:value-type="float">
            <text:p>972</text:p>
          </table:table-cell>
          <table:table-cell table:number-columns-repeated="2" table:style-name="ce7" office:value-type="date" office:date-value="2026-07-31" calcext:value-type="date">
            <text:p>31/07/26</text:p>
          </table:table-cell>
          <table:table-cell table:style-name="ce8" office:value-type="float" office:value="5868.45" calcext:value-type="float">
            <text:p>5868,45</text:p>
          </table:table-cell>
          <table:table-cell table:style-name="ce8" office:value-type="float" office:value="5575.03" calcext:value-type="float">
            <text:p>5575,0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575.03" calcext:value-type="float">
            <text:p>5575,03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00" xlink:type="simple">0007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2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061/2026</text:p>
          </table:table-cell>
          <table:table-cell table:style-name="ce2" office:value-type="float" office:value="973" calcext:value-type="float">
            <text:p>973</text:p>
          </table:table-cell>
          <table:table-cell table:number-columns-repeated="2" table:style-name="ce7" office:value-type="date" office:date-value="2026-07-31" calcext:value-type="date">
            <text:p>31/07/26</text:p>
          </table:table-cell>
          <table:table-cell table:style-name="ce8" office:value-type="float" office:value="192.15" calcext:value-type="float">
            <text:p>192,15</text:p>
          </table:table-cell>
          <table:table-cell table:style-name="ce8" office:value-type="float" office:value="182.54" calcext:value-type="float">
            <text:p>182,5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82.54" calcext:value-type="float">
            <text:p>182,54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00" xlink:type="simple">0007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2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064/2026</text:p>
          </table:table-cell>
          <table:table-cell table:style-name="ce2" office:value-type="float" office:value="974" calcext:value-type="float">
            <text:p>974</text:p>
          </table:table-cell>
          <table:table-cell table:number-columns-repeated="2" table:style-name="ce7" office:value-type="date" office:date-value="2026-07-31" calcext:value-type="date">
            <text:p>31/07/26</text:p>
          </table:table-cell>
          <table:table-cell table:style-name="ce8" office:value-type="float" office:value="11400.48" calcext:value-type="float">
            <text:p>11400,48</text:p>
          </table:table-cell>
          <table:table-cell table:style-name="ce8" office:value-type="float" office:value="10830.46" calcext:value-type="float">
            <text:p>10830,4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830.46" calcext:value-type="float">
            <text:p>10830,46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00" xlink:type="simple">0007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2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066/2026</text:p>
          </table:table-cell>
          <table:table-cell table:style-name="ce2" office:value-type="float" office:value="106457" calcext:value-type="float">
            <text:p>106457</text:p>
          </table:table-cell>
          <table:table-cell table:number-columns-repeated="2" table:style-name="ce7" office:value-type="date" office:date-value="2026-07-31" calcext:value-type="date">
            <text:p>31/07/26</text:p>
          </table:table-cell>
          <table:table-cell table:number-columns-repeated="2" table:style-name="ce8" office:value-type="float" office:value="21953.44" calcext:value-type="float">
            <text:p>21953,4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1953.44" calcext:value-type="float">
            <text:p>21953,44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00" xlink:type="simple">0007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7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430/2026</text:p>
          </table:table-cell>
          <table:table-cell table:style-name="ce2" office:value-type="float" office:value="825" calcext:value-type="float">
            <text:p>825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style-name="ce8" office:value-type="float" office:value="480.06" calcext:value-type="float">
            <text:p>480,06</text:p>
          </table:table-cell>
          <table:table-cell table:style-name="ce8" office:value-type="float" office:value="456.06" calcext:value-type="float">
            <text:p>456,0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56.06" calcext:value-type="float">
            <text:p>456,06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00" xlink:type="simple">0007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7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377/2026</text:p>
          </table:table-cell>
          <table:table-cell table:style-name="ce2" office:value-type="float" office:value="824" calcext:value-type="float">
            <text:p>824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style-name="ce8" office:value-type="float" office:value="480.06" calcext:value-type="float">
            <text:p>480,06</text:p>
          </table:table-cell>
          <table:table-cell table:style-name="ce8" office:value-type="float" office:value="456.06" calcext:value-type="float">
            <text:p>456,0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56.06" calcext:value-type="float">
            <text:p>456,06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00" xlink:type="simple">0007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7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434/2026</text:p>
          </table:table-cell>
          <table:table-cell table:style-name="ce2" office:value-type="float" office:value="106078" calcext:value-type="float">
            <text:p>106078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350.09" calcext:value-type="float">
            <text:p>350,0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50.09" calcext:value-type="float">
            <text:p>350,0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00" xlink:type="simple">0007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7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435/2026</text:p>
          </table:table-cell>
          <table:table-cell table:style-name="ce2" office:value-type="float" office:value="106079" calcext:value-type="float">
            <text:p>106079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8636" calcext:value-type="float">
            <text:p>863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636" calcext:value-type="float">
            <text:p>8636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00" xlink:type="simple">0007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7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436/2026</text:p>
          </table:table-cell>
          <table:table-cell table:style-name="ce2" office:value-type="float" office:value="106080" calcext:value-type="float">
            <text:p>106080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1334.2" calcext:value-type="float">
            <text:p>1334,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334.2" calcext:value-type="float">
            <text:p>1334,2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00" xlink:type="simple">0007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7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437/2026</text:p>
          </table:table-cell>
          <table:table-cell table:style-name="ce2" office:value-type="float" office:value="106081" calcext:value-type="float">
            <text:p>106081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1443.01" calcext:value-type="float">
            <text:p>1443,0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443.01" calcext:value-type="float">
            <text:p>1443,01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00" xlink:type="simple">0007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7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438/2026</text:p>
          </table:table-cell>
          <table:table-cell table:style-name="ce2" office:value-type="float" office:value="106082" calcext:value-type="float">
            <text:p>106082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720.33" calcext:value-type="float">
            <text:p>720,3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20.33" calcext:value-type="float">
            <text:p>720,33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00" xlink:type="simple">0007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7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462/2026</text:p>
          </table:table-cell>
          <table:table-cell table:style-name="ce2" office:value-type="float" office:value="106083" calcext:value-type="float">
            <text:p>106083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964.98" calcext:value-type="float">
            <text:p>964,9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64.98" calcext:value-type="float">
            <text:p>964,98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00" xlink:type="simple">0007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7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463/2026</text:p>
          </table:table-cell>
          <table:table-cell table:style-name="ce2" office:value-type="float" office:value="106084" calcext:value-type="float">
            <text:p>106084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103.35" calcext:value-type="float">
            <text:p>103,3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3.35" calcext:value-type="float">
            <text:p>103,35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00" xlink:type="simple">0007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7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432/2026</text:p>
          </table:table-cell>
          <table:table-cell table:style-name="ce2" office:value-type="float" office:value="826" calcext:value-type="float">
            <text:p>826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style-name="ce8" office:value-type="float" office:value="3339" calcext:value-type="float">
            <text:p>3339</text:p>
          </table:table-cell>
          <table:table-cell table:style-name="ce8" office:value-type="float" office:value="3172.05" calcext:value-type="float">
            <text:p>3172,0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172.05" calcext:value-type="float">
            <text:p>3172,05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00" xlink:type="simple">0007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7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309/2026</text:p>
          </table:table-cell>
          <table:table-cell table:style-name="ce2" office:value-type="float" office:value="819" calcext:value-type="float">
            <text:p>819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style-name="ce8" office:value-type="float" office:value="160.02" calcext:value-type="float">
            <text:p>160,02</text:p>
          </table:table-cell>
          <table:table-cell table:style-name="ce8" office:value-type="float" office:value="152.02" calcext:value-type="float">
            <text:p>152,0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52.02" calcext:value-type="float">
            <text:p>152,02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00" xlink:type="simple">0007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7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374/2026</text:p>
          </table:table-cell>
          <table:table-cell table:style-name="ce2" office:value-type="float" office:value="823" calcext:value-type="float">
            <text:p>823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style-name="ce8" office:value-type="float" office:value="1008" calcext:value-type="float">
            <text:p>1008</text:p>
          </table:table-cell>
          <table:table-cell table:style-name="ce8" office:value-type="float" office:value="957.6" calcext:value-type="float">
            <text:p>957,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57.6" calcext:value-type="float">
            <text:p>957,6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00" xlink:type="simple">0007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7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371/2026</text:p>
          </table:table-cell>
          <table:table-cell table:style-name="ce2" office:value-type="float" office:value="822" calcext:value-type="float">
            <text:p>822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style-name="ce8" office:value-type="float" office:value="819" calcext:value-type="float">
            <text:p>819</text:p>
          </table:table-cell>
          <table:table-cell table:style-name="ce8" office:value-type="float" office:value="778.05" calcext:value-type="float">
            <text:p>778,0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78.05" calcext:value-type="float">
            <text:p>778,05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00" xlink:type="simple">0007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7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331/2026</text:p>
          </table:table-cell>
          <table:table-cell table:style-name="ce2" office:value-type="float" office:value="821" calcext:value-type="float">
            <text:p>821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style-name="ce8" office:value-type="float" office:value="3024" calcext:value-type="float">
            <text:p>3024</text:p>
          </table:table-cell>
          <table:table-cell table:style-name="ce8" office:value-type="float" office:value="2872.8" calcext:value-type="float">
            <text:p>2872,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872.8" calcext:value-type="float">
            <text:p>2872,8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00" xlink:type="simple">0007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7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328/2026</text:p>
          </table:table-cell>
          <table:table-cell table:style-name="ce2" office:value-type="float" office:value="820" calcext:value-type="float">
            <text:p>820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style-name="ce8" office:value-type="float" office:value="1505.7" calcext:value-type="float">
            <text:p>1505,7</text:p>
          </table:table-cell>
          <table:table-cell table:style-name="ce8" office:value-type="float" office:value="1430.41" calcext:value-type="float">
            <text:p>1430,4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430.41" calcext:value-type="float">
            <text:p>1430,41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63782.32" calcext:value-type="float">
            <text:p>63782,32</text:p>
          </table:table-cell>
          <table:table-cell table:style-name="ce3" office:value-type="float" office:value="62368.48" calcext:value-type="float">
            <text:p>62368,4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62368.48" calcext:value-type="float">
            <text:p>62368,48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63782.32" calcext:value-type="float">
            <text:p>63782,32</text:p>
          </table:table-cell>
          <table:table-cell table:style-name="ce3" office:value-type="float" office:value="62368.48" calcext:value-type="float">
            <text:p>62368,4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62368.48" calcext:value-type="float">
            <text:p>62368,48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03.789.474/0001-52  SERVIÇO SOCIAL DA INDUSTRIA - SESI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22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284/2026</text:p>
          </table:table-cell>
          <table:table-cell table:style-name="ce2" office:value-type="float" office:value="29487" calcext:value-type="float">
            <text:p>29487</text:p>
          </table:table-cell>
          <table:table-cell table:style-name="ce7" office:value-type="date" office:date-value="2026-07-30" calcext:value-type="date">
            <text:p>30/07/26</text:p>
          </table:table-cell>
          <table:table-cell table:style-name="ce7" office:value-type="date" office:date-value="2026-07-27" calcext:value-type="date">
            <text:p>27/07/26</text:p>
          </table:table-cell>
          <table:table-cell table:number-columns-repeated="2" table:style-name="ce8" office:value-type="float" office:value="123.5" calcext:value-type="float">
            <text:p>123,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23.5" calcext:value-type="float">
            <text:p>123,5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20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394/2026</text:p>
          </table:table-cell>
          <table:table-cell table:style-name="ce2" office:value-type="float" office:value="29471" calcext:value-type="float">
            <text:p>29471</text:p>
          </table:table-cell>
          <table:table-cell table:style-name="ce7" office:value-type="date" office:date-value="2026-07-31" calcext:value-type="date">
            <text:p>31/07/26</text:p>
          </table:table-cell>
          <table:table-cell table:style-name="ce7" office:value-type="date" office:date-value="2026-07-27" calcext:value-type="date">
            <text:p>27/07/26</text:p>
          </table:table-cell>
          <table:table-cell table:number-columns-repeated="2" table:style-name="ce8" office:value-type="float" office:value="365.25" calcext:value-type="float">
            <text:p>365,2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65.25" calcext:value-type="float">
            <text:p>365,25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488.75" calcext:value-type="float">
            <text:p>488,7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88.75" calcext:value-type="float">
            <text:p>488,75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488.75" calcext:value-type="float">
            <text:p>488,7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88.75" calcext:value-type="float">
            <text:p>488,75</text:p>
          </table:table-cell>
          <table:table-cell table:number-columns-repeated="8"/>
        </table:table-row>
        <table:table-row table:style-name="ro2">
          <table:table-cell table:style-name="ce4" office:value-type="string" calcext:value-type="string">
            <text:p>  15.608.599/0001-18  SINDISAN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1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330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7-28" calcext:value-type="date">
            <text:p>28/07/26</text:p>
          </table:table-cell>
          <table:table-cell table:number-columns-repeated="2" table:style-name="ce8" office:value-type="float" office:value="39903.42" calcext:value-type="float">
            <text:p>39903,4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9903.42" calcext:value-type="float">
            <text:p>39903,42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39903.42" calcext:value-type="float">
            <text:p>39903,4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9903.42" calcext:value-type="float">
            <text:p>39903,42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39903.42" calcext:value-type="float">
            <text:p>39903,4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9903.42" calcext:value-type="float">
            <text:p>39903,42</text:p>
          </table:table-cell>
          <table:table-cell table:number-columns-repeated="8"/>
        </table:table-row>
        <table:table-row table:style-name="ro2">
          <table:table-cell table:style-name="ce4" office:value-type="string" calcext:value-type="string">
            <text:p>  16.460.834/0001-10  SINTEC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6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243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7-02" calcext:value-type="date">
            <text:p>02/07/26</text:p>
          </table:table-cell>
          <table:table-cell table:number-columns-repeated="2" table:style-name="ce8" office:value-type="float" office:value="97.26" calcext:value-type="float">
            <text:p>97,2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7.26" calcext:value-type="float">
            <text:p>97,26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97.26" calcext:value-type="float">
            <text:p>97,2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97.26" calcext:value-type="float">
            <text:p>97,26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97.26" calcext:value-type="float">
            <text:p>97,2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97.26" calcext:value-type="float">
            <text:p>97,26</text:p>
          </table:table-cell>
          <table:table-cell table:number-columns-repeated="8"/>
        </table:table-row>
        <table:table-row table:style-name="ro9">
          <table:table-cell table:style-name="ce4" office:value-type="string" calcext:value-type="string">
            <text:p>  29.364.771/0001-40  SOL DO SÃO FRANCISO I ENERGIA SOLAR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32375" xlink:type="simple">00109/2022</text:a></text:p>
          </table:table-cell>
          <table:table-cell office:value-type="string" calcext:value-type="string">
            <text:p>300.04 - ENERGIA ELÉTRICA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2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014/2026</text:p>
          </table:table-cell>
          <table:table-cell table:style-name="ce2" office:value-type="float" office:value="42" calcext:value-type="float">
            <text:p>42</text:p>
          </table:table-cell>
          <table:table-cell table:number-columns-repeated="2" table:style-name="ce7" office:value-type="date" office:date-value="2026-07-13" calcext:value-type="date">
            <text:p>13/07/26</text:p>
          </table:table-cell>
          <table:table-cell table:number-columns-repeated="2" table:style-name="ce8" office:value-type="float" office:value="208993.14" calcext:value-type="float">
            <text:p>208993,1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08993.14" calcext:value-type="float">
            <text:p>208993,14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32375" xlink:type="simple">00109/2022</text:a></text:p>
          </table:table-cell>
          <table:table-cell office:value-type="string" calcext:value-type="string">
            <text:p>300.04 - ENERGIA ELÉTRICA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2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036/2026 (R)</text:p>
          </table:table-cell>
          <table:table-cell table:style-name="ce2" office:value-type="float" office:value="43" calcext:value-type="float">
            <text:p>43</text:p>
          </table:table-cell>
          <table:table-cell table:number-columns-repeated="2" table:style-name="ce7" office:value-type="date" office:date-value="2026-07-13" calcext:value-type="date">
            <text:p>13/07/26</text:p>
          </table:table-cell>
          <table:table-cell table:number-columns-repeated="2" table:style-name="ce8" office:value-type="float" office:value="31453.47" calcext:value-type="float">
            <text:p>31453,4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1453.47" calcext:value-type="float">
            <text:p>31453,47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610" xlink:type="simple">S/C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204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304/2026</text:p>
          </table:table-cell>
          <table:table-cell table:style-name="ce2" office:value-type="float" office:value="3" calcext:value-type="float">
            <text:p>3</text:p>
          </table:table-cell>
          <table:table-cell table:style-name="ce7" office:value-type="date" office:date-value="2026-07-07" calcext:value-type="date">
            <text:p>07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3887500" calcext:value-type="float">
            <text:p>38875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887500" calcext:value-type="float">
            <text:p>3887500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32375" xlink:type="simple">00109/2022</text:a></text:p>
          </table:table-cell>
          <table:table-cell office:value-type="string" calcext:value-type="string">
            <text:p>300.04 - ENERGIA ELÉTRICA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41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3990/2026 (R)</text:p>
          </table:table-cell>
          <table:table-cell table:style-name="ce2" office:value-type="float" office:value="40" calcext:value-type="float">
            <text:p>40</text:p>
          </table:table-cell>
          <table:table-cell table:style-name="ce7" office:value-type="date" office:date-value="2026-06-12" calcext:value-type="date">
            <text:p>12/06/26</text:p>
          </table:table-cell>
          <table:table-cell table:style-name="ce7" office:value-type="date" office:date-value="2026-07-02" calcext:value-type="date">
            <text:p>02/07/26</text:p>
          </table:table-cell>
          <table:table-cell table:number-columns-repeated="2" table:style-name="ce8" office:value-type="float" office:value="72375.45" calcext:value-type="float">
            <text:p>72375,4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2375.45" calcext:value-type="float">
            <text:p>72375,45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312822.06" calcext:value-type="float">
            <text:p>312822,0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12822.06" calcext:value-type="float">
            <text:p>312822,06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2" table:style-name="ce3" office:value-type="float" office:value="3887500" calcext:value-type="float">
            <text:p>388750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887500" calcext:value-type="float">
            <text:p>388750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4200322.06" calcext:value-type="float">
            <text:p>4200322,0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200322.06" calcext:value-type="float">
            <text:p>4200322,06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00.488.478/0001-02  STJ - SUPERIOR TRIBUNAL DE JUSTIÇ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7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97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484/2026</text:p>
          </table:table-cell>
          <table:table-cell table:style-name="ce2" office:value-type="float" office:value="2.94199100045645E+016" calcext:value-type="float">
            <text:p>2,94199100045645E+016</text:p>
          </table:table-cell>
          <table:table-cell table:style-name="ce7" office:value-type="date" office:date-value="2026-07-03" calcext:value-type="date">
            <text:p>03/07/26</text:p>
          </table:table-cell>
          <table:table-cell table:style-name="ce7" office:value-type="date" office:date-value="2026-07-01" calcext:value-type="date">
            <text:p>01/07/26</text:p>
          </table:table-cell>
          <table:table-cell table:number-columns-repeated="2" table:style-name="ce8" office:value-type="float" office:value="270.12" calcext:value-type="float">
            <text:p>270,1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70.12" calcext:value-type="float">
            <text:p>270,12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7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97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498/2026</text:p>
          </table:table-cell>
          <table:table-cell table:style-name="ce2" office:value-type="float" office:value="2.94199100045647E+016" calcext:value-type="float">
            <text:p>2,94199100045647E+016</text:p>
          </table:table-cell>
          <table:table-cell table:style-name="ce7" office:value-type="date" office:date-value="2026-07-03" calcext:value-type="date">
            <text:p>03/07/26</text:p>
          </table:table-cell>
          <table:table-cell table:style-name="ce7" office:value-type="date" office:date-value="2026-07-01" calcext:value-type="date">
            <text:p>01/07/26</text:p>
          </table:table-cell>
          <table:table-cell table:number-columns-repeated="2" table:style-name="ce8" office:value-type="float" office:value="270.12" calcext:value-type="float">
            <text:p>270,1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70.12" calcext:value-type="float">
            <text:p>270,12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540.24" calcext:value-type="float">
            <text:p>540,2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540.24" calcext:value-type="float">
            <text:p>540,24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540.24" calcext:value-type="float">
            <text:p>540,2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540.24" calcext:value-type="float">
            <text:p>540,24</text:p>
          </table:table-cell>
          <table:table-cell table:number-columns-repeated="8"/>
        </table:table-row>
        <table:table-row table:style-name="ro10">
          <table:table-cell table:style-name="ce4" office:value-type="string" calcext:value-type="string">
            <text:p>  13.255.658/0001-96  SULGIPE - COMPANHIA SUL SERGIPANA DE ELETRICIDADE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073" xlink:type="simple">S/C</text:a></text:p>
          </table:table-cell>
          <table:table-cell office:value-type="string" calcext:value-type="string">
            <text:p>300.04 - ENERGIA ELÉTRICA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1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837/2026</text:p>
          </table:table-cell>
          <table:table-cell table:style-name="ce2" office:value-type="float" office:value="6809" calcext:value-type="float">
            <text:p>6809</text:p>
          </table:table-cell>
          <table:table-cell table:style-name="ce7" office:value-type="date" office:date-value="2026-07-27" calcext:value-type="date">
            <text:p>27/07/26</text:p>
          </table:table-cell>
          <table:table-cell table:style-name="ce7" office:value-type="date" office:date-value="2026-07-24" calcext:value-type="date">
            <text:p>24/07/26</text:p>
          </table:table-cell>
          <table:table-cell table:number-columns-repeated="2" table:style-name="ce8" office:value-type="float" office:value="423846.2" calcext:value-type="float">
            <text:p>423846,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23846.2" calcext:value-type="float">
            <text:p>423846,2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073" xlink:type="simple">S/C</text:a></text:p>
          </table:table-cell>
          <table:table-cell office:value-type="string" calcext:value-type="string">
            <text:p>300.04 - ENERGIA ELÉTRICA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8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32/2026</text:p>
          </table:table-cell>
          <table:table-cell table:style-name="ce2" office:value-type="float" office:value="6754" calcext:value-type="float">
            <text:p>6754</text:p>
          </table:table-cell>
          <table:table-cell table:style-name="ce7" office:value-type="date" office:date-value="2026-07-20" calcext:value-type="date">
            <text:p>20/07/26</text:p>
          </table:table-cell>
          <table:table-cell table:style-name="ce7" office:value-type="date" office:date-value="2026-07-17" calcext:value-type="date">
            <text:p>17/07/26</text:p>
          </table:table-cell>
          <table:table-cell table:number-columns-repeated="2" table:style-name="ce8" office:value-type="float" office:value="179533" calcext:value-type="float">
            <text:p>17953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79533" calcext:value-type="float">
            <text:p>179533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073" xlink:type="simple">S/C</text:a></text:p>
          </table:table-cell>
          <table:table-cell office:value-type="string" calcext:value-type="string">
            <text:p>300.04 - ENERGIA ELÉTRICA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8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738/2026</text:p>
          </table:table-cell>
          <table:table-cell table:style-name="ce2" office:value-type="float" office:value="6914586" calcext:value-type="float">
            <text:p>6914586</text:p>
          </table:table-cell>
          <table:table-cell table:style-name="ce7" office:value-type="date" office:date-value="2026-07-20" calcext:value-type="date">
            <text:p>20/07/26</text:p>
          </table:table-cell>
          <table:table-cell table:style-name="ce7" office:value-type="date" office:date-value="2026-07-17" calcext:value-type="date">
            <text:p>17/07/26</text:p>
          </table:table-cell>
          <table:table-cell table:number-columns-repeated="2" table:style-name="ce8" office:value-type="float" office:value="40394.34" calcext:value-type="float">
            <text:p>40394,3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0394.34" calcext:value-type="float">
            <text:p>40394,34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643773.54" calcext:value-type="float">
            <text:p>643773,5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643773.54" calcext:value-type="float">
            <text:p>643773,54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643773.54" calcext:value-type="float">
            <text:p>643773,5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643773.54" calcext:value-type="float">
            <text:p>643773,54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02.558.157/0001-62  TELEFONICA BRASIL S/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425" xlink:type="simple">00116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2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078/2026</text:p>
          </table:table-cell>
          <table:table-cell table:style-name="ce2" office:value-type="float" office:value="62662607175" calcext:value-type="float">
            <text:p>62662607175</text:p>
          </table:table-cell>
          <table:table-cell table:number-columns-repeated="2" table:style-name="ce7" office:value-type="date" office:date-value="2026-07-17" calcext:value-type="date">
            <text:p>17/07/26</text:p>
          </table:table-cell>
          <table:table-cell table:number-columns-repeated="2" table:style-name="ce8" office:value-type="float" office:value="11073.24" calcext:value-type="float">
            <text:p>11073,2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073.24" calcext:value-type="float">
            <text:p>11073,24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1073.24" calcext:value-type="float">
            <text:p>11073,2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1073.24" calcext:value-type="float">
            <text:p>11073,24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1073.24" calcext:value-type="float">
            <text:p>11073,2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1073.24" calcext:value-type="float">
            <text:p>11073,24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043.567.455-23  THIAGO FIGUEIREDO DE ALMEIDA LIM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666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1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053/2026</text:p>
          </table:table-cell>
          <table:table-cell table:style-name="ce2" office:value-type="float" office:value="4474340845" calcext:value-type="float">
            <text:p>4474340845</text:p>
          </table:table-cell>
          <table:table-cell table:number-columns-repeated="2" table:style-name="ce7" office:value-type="date" office:date-value="2026-07-14" calcext:value-type="date">
            <text:p>14/07/26</text:p>
          </table:table-cell>
          <table:table-cell table:number-columns-repeated="2" table:style-name="ce8" office:value-type="float" office:value="480" calcext:value-type="float">
            <text:p>48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80" calcext:value-type="float">
            <text:p>480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295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7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300/2026</text:p>
          </table:table-cell>
          <table:table-cell table:style-name="ce2" office:value-type="float" office:value="6" calcext:value-type="float">
            <text:p>6</text:p>
          </table:table-cell>
          <table:table-cell table:number-columns-repeated="2" table:style-name="ce7" office:value-type="date" office:date-value="2026-07-01" calcext:value-type="date">
            <text:p>01/07/26</text:p>
          </table:table-cell>
          <table:table-cell table:number-columns-repeated="2" table:style-name="ce8" office:value-type="float" office:value="3660.54" calcext:value-type="float">
            <text:p>3660,5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660.54" calcext:value-type="float">
            <text:p>3660,54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4140.54" calcext:value-type="float">
            <text:p>4140,5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140.54" calcext:value-type="float">
            <text:p>4140,54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4140.54" calcext:value-type="float">
            <text:p>4140,5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140.54" calcext:value-type="float">
            <text:p>4140,54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782.489.065-15  TIAGO ROCHA AZEVEDO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9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343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7-24" calcext:value-type="date">
            <text:p>24/07/26</text:p>
          </table:table-cell>
          <table:table-cell table:number-columns-repeated="2" table:style-name="ce8" office:value-type="float" office:value="2447.17" calcext:value-type="float">
            <text:p>2447,1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47.17" calcext:value-type="float">
            <text:p>2447,17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2447.17" calcext:value-type="float">
            <text:p>2447,17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447.17" calcext:value-type="float">
            <text:p>2447,17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2447.17" calcext:value-type="float">
            <text:p>2447,17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447.17" calcext:value-type="float">
            <text:p>2447,17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001.018.155-57  TIAGO SANAS ALVES CENTURION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412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5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78/2026</text:p>
          </table:table-cell>
          <table:table-cell table:style-name="ce2" office:value-type="float" office:value="4" calcext:value-type="float">
            <text:p>4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1770" calcext:value-type="float">
            <text:p>177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770" calcext:value-type="float">
            <text:p>1770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672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2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080/2026</text:p>
          </table:table-cell>
          <table:table-cell table:style-name="ce2" office:value-type="float" office:value="4996" calcext:value-type="float">
            <text:p>4996</text:p>
          </table:table-cell>
          <table:table-cell table:style-name="ce7" office:value-type="date" office:date-value="2026-07-21" calcext:value-type="date">
            <text:p>21/07/26</text:p>
          </table:table-cell>
          <table:table-cell table:style-name="ce7" office:value-type="date" office:date-value="2026-07-16" calcext:value-type="date">
            <text:p>16/07/26</text:p>
          </table:table-cell>
          <table:table-cell table:number-columns-repeated="2" table:style-name="ce8" office:value-type="float" office:value="20" calcext:value-type="float">
            <text:p>2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0" calcext:value-type="float">
            <text:p>20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790" calcext:value-type="float">
            <text:p>179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790" calcext:value-type="float">
            <text:p>179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790" calcext:value-type="float">
            <text:p>179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790" calcext:value-type="float">
            <text:p>1790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32.734.968/0001-38  TOTAL FACILITIES - SE LOCACOES E SERVICOS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913" xlink:type="simple">0012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3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644/2026</text:p>
          </table:table-cell>
          <table:table-cell table:style-name="ce2" office:value-type="float" office:value="30" calcext:value-type="float">
            <text:p>30</text:p>
          </table:table-cell>
          <table:table-cell table:number-columns-repeated="2" table:style-name="ce7" office:value-type="date" office:date-value="2026-07-06" calcext:value-type="date">
            <text:p>06/07/26</text:p>
          </table:table-cell>
          <table:table-cell table:style-name="ce8" office:value-type="float" office:value="1499241.29" calcext:value-type="float">
            <text:p>1499241,29</text:p>
          </table:table-cell>
          <table:table-cell table:style-name="ce8" office:value-type="float" office:value="1279602.44" calcext:value-type="float">
            <text:p>1279602,4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279602.44" calcext:value-type="float">
            <text:p>1279602,44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1499241.29" calcext:value-type="float">
            <text:p>1499241,29</text:p>
          </table:table-cell>
          <table:table-cell table:style-name="ce3" office:value-type="float" office:value="1279602.44" calcext:value-type="float">
            <text:p>1279602,4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279602.44" calcext:value-type="float">
            <text:p>1279602,44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1499241.29" calcext:value-type="float">
            <text:p>1499241,29</text:p>
          </table:table-cell>
          <table:table-cell table:style-name="ce3" office:value-type="float" office:value="1279602.44" calcext:value-type="float">
            <text:p>1279602,4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279602.44" calcext:value-type="float">
            <text:p>1279602,44</text:p>
          </table:table-cell>
          <table:table-cell table:number-columns-repeated="8"/>
        </table:table-row>
        <table:table-row table:style-name="ro9">
          <table:table-cell table:style-name="ce4" office:value-type="string" calcext:value-type="string">
            <text:p>  13.166.970/0001-03  TRIBUNAL DE JUSTIÇA DO ESTADO DE SERGIPE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7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471/2026</text:p>
          </table:table-cell>
          <table:table-cell table:style-name="ce2" office:value-type="float" office:value="202613001765" calcext:value-type="float">
            <text:p>202613001765</text:p>
          </table:table-cell>
          <table:table-cell table:number-columns-repeated="2" table:style-name="ce7" office:value-type="date" office:date-value="2026-07-31" calcext:value-type="date">
            <text:p>31/07/26</text:p>
          </table:table-cell>
          <table:table-cell table:number-columns-repeated="2" table:style-name="ce8" office:value-type="float" office:value="8342.09" calcext:value-type="float">
            <text:p>8342,0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342.09" calcext:value-type="float">
            <text:p>8342,09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7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475/2026</text:p>
          </table:table-cell>
          <table:table-cell table:style-name="ce2" office:value-type="float" office:value="202611100566" calcext:value-type="float">
            <text:p>202611100566</text:p>
          </table:table-cell>
          <table:table-cell table:number-columns-repeated="2" table:style-name="ce7" office:value-type="date" office:date-value="2026-07-31" calcext:value-type="date">
            <text:p>31/07/26</text:p>
          </table:table-cell>
          <table:table-cell table:number-columns-repeated="2" table:style-name="ce8" office:value-type="float" office:value="722.73" calcext:value-type="float">
            <text:p>722,7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22.73" calcext:value-type="float">
            <text:p>722,73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7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481/2026</text:p>
          </table:table-cell>
          <table:table-cell table:style-name="ce2" office:value-type="float" office:value="202612501078" calcext:value-type="float">
            <text:p>202612501078</text:p>
          </table:table-cell>
          <table:table-cell table:number-columns-repeated="2" table:style-name="ce7" office:value-type="date" office:date-value="2026-07-31" calcext:value-type="date">
            <text:p>31/07/26</text:p>
          </table:table-cell>
          <table:table-cell table:number-columns-repeated="2" table:style-name="ce8" office:value-type="float" office:value="256.05" calcext:value-type="float">
            <text:p>256,0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56.05" calcext:value-type="float">
            <text:p>256,0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7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483/2026</text:p>
          </table:table-cell>
          <table:table-cell table:style-name="ce2" office:value-type="float" office:value="202710006307" calcext:value-type="float">
            <text:p>202710006307</text:p>
          </table:table-cell>
          <table:table-cell table:number-columns-repeated="2" table:style-name="ce7" office:value-type="date" office:date-value="2026-07-31" calcext:value-type="date">
            <text:p>31/07/26</text:p>
          </table:table-cell>
          <table:table-cell table:number-columns-repeated="2" table:style-name="ce8" office:value-type="float" office:value="961.19" calcext:value-type="float">
            <text:p>961,1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61.19" calcext:value-type="float">
            <text:p>961,19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7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484/2026</text:p>
          </table:table-cell>
          <table:table-cell table:style-name="ce2" office:value-type="float" office:value="202613305965" calcext:value-type="float">
            <text:p>202613305965</text:p>
          </table:table-cell>
          <table:table-cell table:number-columns-repeated="2" table:style-name="ce7" office:value-type="date" office:date-value="2026-07-31" calcext:value-type="date">
            <text:p>31/07/26</text:p>
          </table:table-cell>
          <table:table-cell table:number-columns-repeated="2" table:style-name="ce8" office:value-type="float" office:value="852.96" calcext:value-type="float">
            <text:p>852,9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52.96" calcext:value-type="float">
            <text:p>852,96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7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486/2026</text:p>
          </table:table-cell>
          <table:table-cell table:style-name="ce2" office:value-type="float" office:value="202611801088" calcext:value-type="float">
            <text:p>202611801088</text:p>
          </table:table-cell>
          <table:table-cell table:number-columns-repeated="2" table:style-name="ce7" office:value-type="date" office:date-value="2026-07-31" calcext:value-type="date">
            <text:p>31/07/26</text:p>
          </table:table-cell>
          <table:table-cell table:number-columns-repeated="2" table:style-name="ce8" office:value-type="float" office:value="21.08" calcext:value-type="float">
            <text:p>21,0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1.08" calcext:value-type="float">
            <text:p>21,0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7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521/2026</text:p>
          </table:table-cell>
          <table:table-cell table:style-name="ce2" office:value-type="float" office:value="202610099216" calcext:value-type="float">
            <text:p>202610099216</text:p>
          </table:table-cell>
          <table:table-cell table:number-columns-repeated="2" table:style-name="ce7" office:value-type="date" office:date-value="2026-07-31" calcext:value-type="date">
            <text:p>31/07/26</text:p>
          </table:table-cell>
          <table:table-cell table:number-columns-repeated="2" table:style-name="ce8" office:value-type="float" office:value="1039.61" calcext:value-type="float">
            <text:p>1039,6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39.61" calcext:value-type="float">
            <text:p>1039,61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7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523/2026</text:p>
          </table:table-cell>
          <table:table-cell table:style-name="ce2" office:value-type="float" office:value="202710009647" calcext:value-type="float">
            <text:p>202710009647</text:p>
          </table:table-cell>
          <table:table-cell table:number-columns-repeated="2" table:style-name="ce7" office:value-type="date" office:date-value="2026-07-31" calcext:value-type="date">
            <text:p>31/07/26</text:p>
          </table:table-cell>
          <table:table-cell table:number-columns-repeated="2" table:style-name="ce8" office:value-type="float" office:value="21.08" calcext:value-type="float">
            <text:p>21,0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1.08" calcext:value-type="float">
            <text:p>21,0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7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525/2026</text:p>
          </table:table-cell>
          <table:table-cell table:style-name="ce2" office:value-type="float" office:value="202610304461" calcext:value-type="float">
            <text:p>202610304461</text:p>
          </table:table-cell>
          <table:table-cell table:number-columns-repeated="2" table:style-name="ce7" office:value-type="date" office:date-value="2026-07-31" calcext:value-type="date">
            <text:p>31/07/26</text:p>
          </table:table-cell>
          <table:table-cell table:number-columns-repeated="2" table:style-name="ce8" office:value-type="float" office:value="966.76" calcext:value-type="float">
            <text:p>966,7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66.76" calcext:value-type="float">
            <text:p>966,76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7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445/2026</text:p>
          </table:table-cell>
          <table:table-cell table:style-name="ce2" office:value-type="float" office:value="29126396" calcext:value-type="float">
            <text:p>29126396</text:p>
          </table:table-cell>
          <table:table-cell table:number-columns-repeated="2" table:style-name="ce7" office:value-type="date" office:date-value="2026-07-31" calcext:value-type="date">
            <text:p>31/07/26</text:p>
          </table:table-cell>
          <table:table-cell table:number-columns-repeated="2" table:style-name="ce8" office:value-type="float" office:value="2637.2" calcext:value-type="float">
            <text:p>2637,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637.2" calcext:value-type="float">
            <text:p>2637,2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7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449/2026</text:p>
          </table:table-cell>
          <table:table-cell table:style-name="ce2" office:value-type="float" office:value="29126663" calcext:value-type="float">
            <text:p>29126663</text:p>
          </table:table-cell>
          <table:table-cell table:number-columns-repeated="2" table:style-name="ce7" office:value-type="date" office:date-value="2026-07-31" calcext:value-type="date">
            <text:p>31/07/26</text:p>
          </table:table-cell>
          <table:table-cell table:number-columns-repeated="2" table:style-name="ce8" office:value-type="float" office:value="1115.66" calcext:value-type="float">
            <text:p>1115,6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15.66" calcext:value-type="float">
            <text:p>1115,66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7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451/2026</text:p>
          </table:table-cell>
          <table:table-cell table:style-name="ce2" office:value-type="float" office:value="29126779" calcext:value-type="float">
            <text:p>29126779</text:p>
          </table:table-cell>
          <table:table-cell table:number-columns-repeated="2" table:style-name="ce7" office:value-type="date" office:date-value="2026-07-31" calcext:value-type="date">
            <text:p>31/07/26</text:p>
          </table:table-cell>
          <table:table-cell table:number-columns-repeated="2" table:style-name="ce8" office:value-type="float" office:value="5682.01" calcext:value-type="float">
            <text:p>5682,0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682.01" calcext:value-type="float">
            <text:p>5682,01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7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453/2026</text:p>
          </table:table-cell>
          <table:table-cell table:style-name="ce2" office:value-type="float" office:value="29127341" calcext:value-type="float">
            <text:p>29127341</text:p>
          </table:table-cell>
          <table:table-cell table:number-columns-repeated="2" table:style-name="ce7" office:value-type="date" office:date-value="2026-07-31" calcext:value-type="date">
            <text:p>31/07/26</text:p>
          </table:table-cell>
          <table:table-cell table:number-columns-repeated="2" table:style-name="ce8" office:value-type="float" office:value="826.48" calcext:value-type="float">
            <text:p>826,4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26.48" calcext:value-type="float">
            <text:p>826,4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7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454/2026</text:p>
          </table:table-cell>
          <table:table-cell table:style-name="ce2" office:value-type="float" office:value="29127392" calcext:value-type="float">
            <text:p>29127392</text:p>
          </table:table-cell>
          <table:table-cell table:number-columns-repeated="2" table:style-name="ce7" office:value-type="date" office:date-value="2026-07-31" calcext:value-type="date">
            <text:p>31/07/26</text:p>
          </table:table-cell>
          <table:table-cell table:number-columns-repeated="2" table:style-name="ce8" office:value-type="float" office:value="165.3" calcext:value-type="float">
            <text:p>165,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65.3" calcext:value-type="float">
            <text:p>165,3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7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456/2026</text:p>
          </table:table-cell>
          <table:table-cell table:style-name="ce2" office:value-type="float" office:value="29127660" calcext:value-type="float">
            <text:p>29127660</text:p>
          </table:table-cell>
          <table:table-cell table:number-columns-repeated="2" table:style-name="ce7" office:value-type="date" office:date-value="2026-07-31" calcext:value-type="date">
            <text:p>31/07/26</text:p>
          </table:table-cell>
          <table:table-cell table:number-columns-repeated="2" table:style-name="ce8" office:value-type="float" office:value="8475.55" calcext:value-type="float">
            <text:p>8475,5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475.55" calcext:value-type="float">
            <text:p>8475,5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7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459/2026</text:p>
          </table:table-cell>
          <table:table-cell table:style-name="ce2" office:value-type="float" office:value="29127856" calcext:value-type="float">
            <text:p>29127856</text:p>
          </table:table-cell>
          <table:table-cell table:number-columns-repeated="2" table:style-name="ce7" office:value-type="date" office:date-value="2026-07-31" calcext:value-type="date">
            <text:p>31/07/26</text:p>
          </table:table-cell>
          <table:table-cell table:number-columns-repeated="2" table:style-name="ce8" office:value-type="float" office:value="631.13" calcext:value-type="float">
            <text:p>631,1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31.13" calcext:value-type="float">
            <text:p>631,13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7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460/2026</text:p>
          </table:table-cell>
          <table:table-cell table:style-name="ce2" office:value-type="float" office:value="29128100" calcext:value-type="float">
            <text:p>29128100</text:p>
          </table:table-cell>
          <table:table-cell table:number-columns-repeated="2" table:style-name="ce7" office:value-type="date" office:date-value="2026-07-31" calcext:value-type="date">
            <text:p>31/07/26</text:p>
          </table:table-cell>
          <table:table-cell table:number-columns-repeated="2" table:style-name="ce8" office:value-type="float" office:value="2826.48" calcext:value-type="float">
            <text:p>2826,4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826.48" calcext:value-type="float">
            <text:p>2826,4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7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508/2026</text:p>
          </table:table-cell>
          <table:table-cell table:style-name="ce2" office:value-type="float" office:value="29136464" calcext:value-type="float">
            <text:p>29136464</text:p>
          </table:table-cell>
          <table:table-cell table:number-columns-repeated="2" table:style-name="ce7" office:value-type="date" office:date-value="2026-07-31" calcext:value-type="date">
            <text:p>31/07/26</text:p>
          </table:table-cell>
          <table:table-cell table:number-columns-repeated="2" table:style-name="ce8" office:value-type="float" office:value="7990.7" calcext:value-type="float">
            <text:p>7990,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990.7" calcext:value-type="float">
            <text:p>7990,7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80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7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518/2026</text:p>
          </table:table-cell>
          <table:table-cell table:style-name="ce2" office:value-type="float" office:value="203260010791" calcext:value-type="float">
            <text:p>203260010791</text:p>
          </table:table-cell>
          <table:table-cell table:style-name="ce7" office:value-type="date" office:date-value="2026-08-14" calcext:value-type="date">
            <text:p>14/08/26</text:p>
          </table:table-cell>
          <table:table-cell table:style-name="ce7" office:value-type="date" office:date-value="2026-07-31" calcext:value-type="date">
            <text:p>31/07/26</text:p>
          </table:table-cell>
          <table:table-cell table:number-columns-repeated="2" table:style-name="ce8" office:value-type="float" office:value="20.02" calcext:value-type="float">
            <text:p>20,0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0.02" calcext:value-type="float">
            <text:p>20,02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6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432/2026</text:p>
          </table:table-cell>
          <table:table-cell table:style-name="ce2" office:value-type="float" office:value="29122480" calcext:value-type="float">
            <text:p>29122480</text:p>
          </table:table-cell>
          <table:table-cell table:style-name="ce7" office:value-type="date" office:date-value="2026-07-30" calcext:value-type="date">
            <text:p>30/07/26</text:p>
          </table:table-cell>
          <table:table-cell table:style-name="ce7" office:value-type="date" office:date-value="2026-07-29" calcext:value-type="date">
            <text:p>29/07/26</text:p>
          </table:table-cell>
          <table:table-cell table:number-columns-repeated="2" table:style-name="ce8" office:value-type="float" office:value="849.61" calcext:value-type="float">
            <text:p>849,6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49.61" calcext:value-type="float">
            <text:p>849,61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6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433/2026</text:p>
          </table:table-cell>
          <table:table-cell table:style-name="ce2" office:value-type="float" office:value="29122544" calcext:value-type="float">
            <text:p>29122544</text:p>
          </table:table-cell>
          <table:table-cell table:style-name="ce7" office:value-type="date" office:date-value="2026-07-30" calcext:value-type="date">
            <text:p>30/07/26</text:p>
          </table:table-cell>
          <table:table-cell table:style-name="ce7" office:value-type="date" office:date-value="2026-07-29" calcext:value-type="date">
            <text:p>29/07/26</text:p>
          </table:table-cell>
          <table:table-cell table:number-columns-repeated="2" table:style-name="ce8" office:value-type="float" office:value="650.22" calcext:value-type="float">
            <text:p>650,2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50.22" calcext:value-type="float">
            <text:p>650,22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6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434/2026</text:p>
          </table:table-cell>
          <table:table-cell table:style-name="ce2" office:value-type="float" office:value="29122617" calcext:value-type="float">
            <text:p>29122617</text:p>
          </table:table-cell>
          <table:table-cell table:style-name="ce7" office:value-type="date" office:date-value="2026-07-30" calcext:value-type="date">
            <text:p>30/07/26</text:p>
          </table:table-cell>
          <table:table-cell table:style-name="ce7" office:value-type="date" office:date-value="2026-07-29" calcext:value-type="date">
            <text:p>29/07/26</text:p>
          </table:table-cell>
          <table:table-cell table:number-columns-repeated="2" table:style-name="ce8" office:value-type="float" office:value="3800.16" calcext:value-type="float">
            <text:p>3800,1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800.16" calcext:value-type="float">
            <text:p>3800,16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6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431/2026</text:p>
          </table:table-cell>
          <table:table-cell table:style-name="ce2" office:value-type="float" office:value="202612802566" calcext:value-type="float">
            <text:p>202612802566</text:p>
          </table:table-cell>
          <table:table-cell table:style-name="ce7" office:value-type="date" office:date-value="2026-07-30" calcext:value-type="date">
            <text:p>30/07/26</text:p>
          </table:table-cell>
          <table:table-cell table:style-name="ce7" office:value-type="date" office:date-value="2026-07-29" calcext:value-type="date">
            <text:p>29/07/26</text:p>
          </table:table-cell>
          <table:table-cell table:number-columns-repeated="2" table:style-name="ce8" office:value-type="float" office:value="304.11" calcext:value-type="float">
            <text:p>304,1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04.11" calcext:value-type="float">
            <text:p>304,11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6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443/2026</text:p>
          </table:table-cell>
          <table:table-cell table:style-name="ce2" office:value-type="float" office:value="29126248" calcext:value-type="float">
            <text:p>29126248</text:p>
          </table:table-cell>
          <table:table-cell table:style-name="ce7" office:value-type="date" office:date-value="2026-07-31" calcext:value-type="date">
            <text:p>31/07/26</text:p>
          </table:table-cell>
          <table:table-cell table:style-name="ce7" office:value-type="date" office:date-value="2026-07-29" calcext:value-type="date">
            <text:p>29/07/26</text:p>
          </table:table-cell>
          <table:table-cell table:number-columns-repeated="2" table:style-name="ce8" office:value-type="float" office:value="2661.37" calcext:value-type="float">
            <text:p>2661,3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661.37" calcext:value-type="float">
            <text:p>2661,37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3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395/2026</text:p>
          </table:table-cell>
          <table:table-cell table:style-name="ce2" office:value-type="float" office:value="29111372" calcext:value-type="float">
            <text:p>29111372</text:p>
          </table:table-cell>
          <table:table-cell table:style-name="ce7" office:value-type="date" office:date-value="2026-07-29" calcext:value-type="date">
            <text:p>29/07/26</text:p>
          </table:table-cell>
          <table:table-cell table:style-name="ce7" office:value-type="date" office:date-value="2026-07-28" calcext:value-type="date">
            <text:p>28/07/26</text:p>
          </table:table-cell>
          <table:table-cell table:number-columns-repeated="2" table:style-name="ce8" office:value-type="float" office:value="5244.15" calcext:value-type="float">
            <text:p>5244,1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244.15" calcext:value-type="float">
            <text:p>5244,1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3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396/2026</text:p>
          </table:table-cell>
          <table:table-cell table:style-name="ce2" office:value-type="float" office:value="29111763" calcext:value-type="float">
            <text:p>29111763</text:p>
          </table:table-cell>
          <table:table-cell table:style-name="ce7" office:value-type="date" office:date-value="2026-07-29" calcext:value-type="date">
            <text:p>29/07/26</text:p>
          </table:table-cell>
          <table:table-cell table:style-name="ce7" office:value-type="date" office:date-value="2026-07-28" calcext:value-type="date">
            <text:p>28/07/26</text:p>
          </table:table-cell>
          <table:table-cell table:number-columns-repeated="2" table:style-name="ce8" office:value-type="float" office:value="843.85" calcext:value-type="float">
            <text:p>843,8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43.85" calcext:value-type="float">
            <text:p>843,8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3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398/2026</text:p>
          </table:table-cell>
          <table:table-cell table:style-name="ce2" office:value-type="float" office:value="29112212" calcext:value-type="float">
            <text:p>29112212</text:p>
          </table:table-cell>
          <table:table-cell table:style-name="ce7" office:value-type="date" office:date-value="2026-07-29" calcext:value-type="date">
            <text:p>29/07/26</text:p>
          </table:table-cell>
          <table:table-cell table:style-name="ce7" office:value-type="date" office:date-value="2026-07-28" calcext:value-type="date">
            <text:p>28/07/26</text:p>
          </table:table-cell>
          <table:table-cell table:number-columns-repeated="2" table:style-name="ce8" office:value-type="float" office:value="5341.92" calcext:value-type="float">
            <text:p>5341,9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341.92" calcext:value-type="float">
            <text:p>5341,92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3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399/2026</text:p>
          </table:table-cell>
          <table:table-cell table:style-name="ce2" office:value-type="float" office:value="29112514" calcext:value-type="float">
            <text:p>29112514</text:p>
          </table:table-cell>
          <table:table-cell table:style-name="ce7" office:value-type="date" office:date-value="2026-07-29" calcext:value-type="date">
            <text:p>29/07/26</text:p>
          </table:table-cell>
          <table:table-cell table:style-name="ce7" office:value-type="date" office:date-value="2026-07-28" calcext:value-type="date">
            <text:p>28/07/26</text:p>
          </table:table-cell>
          <table:table-cell table:number-columns-repeated="2" table:style-name="ce8" office:value-type="float" office:value="4860.21" calcext:value-type="float">
            <text:p>4860,2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860.21" calcext:value-type="float">
            <text:p>4860,21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3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400/2026</text:p>
          </table:table-cell>
          <table:table-cell table:style-name="ce2" office:value-type="float" office:value="29112620" calcext:value-type="float">
            <text:p>29112620</text:p>
          </table:table-cell>
          <table:table-cell table:style-name="ce7" office:value-type="date" office:date-value="2026-07-29" calcext:value-type="date">
            <text:p>29/07/26</text:p>
          </table:table-cell>
          <table:table-cell table:style-name="ce7" office:value-type="date" office:date-value="2026-07-28" calcext:value-type="date">
            <text:p>28/07/26</text:p>
          </table:table-cell>
          <table:table-cell table:number-columns-repeated="2" table:style-name="ce8" office:value-type="float" office:value="3248.93" calcext:value-type="float">
            <text:p>3248,9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248.93" calcext:value-type="float">
            <text:p>3248,93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3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401/2026</text:p>
          </table:table-cell>
          <table:table-cell table:style-name="ce2" office:value-type="float" office:value="29112700" calcext:value-type="float">
            <text:p>29112700</text:p>
          </table:table-cell>
          <table:table-cell table:style-name="ce7" office:value-type="date" office:date-value="2026-07-29" calcext:value-type="date">
            <text:p>29/07/26</text:p>
          </table:table-cell>
          <table:table-cell table:style-name="ce7" office:value-type="date" office:date-value="2026-07-28" calcext:value-type="date">
            <text:p>28/07/26</text:p>
          </table:table-cell>
          <table:table-cell table:number-columns-repeated="2" table:style-name="ce8" office:value-type="float" office:value="649.79" calcext:value-type="float">
            <text:p>649,7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49.79" calcext:value-type="float">
            <text:p>649,79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3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402/2026</text:p>
          </table:table-cell>
          <table:table-cell table:style-name="ce2" office:value-type="float" office:value="29112891" calcext:value-type="float">
            <text:p>29112891</text:p>
          </table:table-cell>
          <table:table-cell table:style-name="ce7" office:value-type="date" office:date-value="2026-07-29" calcext:value-type="date">
            <text:p>29/07/26</text:p>
          </table:table-cell>
          <table:table-cell table:style-name="ce7" office:value-type="date" office:date-value="2026-07-28" calcext:value-type="date">
            <text:p>28/07/26</text:p>
          </table:table-cell>
          <table:table-cell table:number-columns-repeated="2" table:style-name="ce8" office:value-type="float" office:value="3875.65" calcext:value-type="float">
            <text:p>3875,6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875.65" calcext:value-type="float">
            <text:p>3875,6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3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403/2026</text:p>
          </table:table-cell>
          <table:table-cell table:style-name="ce2" office:value-type="float" office:value="29113006" calcext:value-type="float">
            <text:p>29113006</text:p>
          </table:table-cell>
          <table:table-cell table:style-name="ce7" office:value-type="date" office:date-value="2026-07-29" calcext:value-type="date">
            <text:p>29/07/26</text:p>
          </table:table-cell>
          <table:table-cell table:style-name="ce7" office:value-type="date" office:date-value="2026-07-28" calcext:value-type="date">
            <text:p>28/07/26</text:p>
          </table:table-cell>
          <table:table-cell table:number-columns-repeated="2" table:style-name="ce8" office:value-type="float" office:value="972.04" calcext:value-type="float">
            <text:p>972,0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72.04" calcext:value-type="float">
            <text:p>972,04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3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404/2026</text:p>
          </table:table-cell>
          <table:table-cell table:style-name="ce2" office:value-type="float" office:value="29113138" calcext:value-type="float">
            <text:p>29113138</text:p>
          </table:table-cell>
          <table:table-cell table:style-name="ce7" office:value-type="date" office:date-value="2026-07-29" calcext:value-type="date">
            <text:p>29/07/26</text:p>
          </table:table-cell>
          <table:table-cell table:style-name="ce7" office:value-type="date" office:date-value="2026-07-28" calcext:value-type="date">
            <text:p>28/07/26</text:p>
          </table:table-cell>
          <table:table-cell table:number-columns-repeated="2" table:style-name="ce8" office:value-type="float" office:value="1909.68" calcext:value-type="float">
            <text:p>1909,6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909.68" calcext:value-type="float">
            <text:p>1909,6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3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407/2026</text:p>
          </table:table-cell>
          <table:table-cell table:style-name="ce2" office:value-type="float" office:value="202613305885" calcext:value-type="float">
            <text:p>202613305885</text:p>
          </table:table-cell>
          <table:table-cell table:style-name="ce7" office:value-type="date" office:date-value="2026-07-29" calcext:value-type="date">
            <text:p>29/07/26</text:p>
          </table:table-cell>
          <table:table-cell table:style-name="ce7" office:value-type="date" office:date-value="2026-07-28" calcext:value-type="date">
            <text:p>28/07/26</text:p>
          </table:table-cell>
          <table:table-cell table:number-columns-repeated="2" table:style-name="ce8" office:value-type="float" office:value="288.46" calcext:value-type="float">
            <text:p>288,4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88.46" calcext:value-type="float">
            <text:p>288,46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3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409/2026</text:p>
          </table:table-cell>
          <table:table-cell table:style-name="ce2" office:value-type="float" office:value="202710007541" calcext:value-type="float">
            <text:p>202710007541</text:p>
          </table:table-cell>
          <table:table-cell table:style-name="ce7" office:value-type="date" office:date-value="2026-07-29" calcext:value-type="date">
            <text:p>29/07/26</text:p>
          </table:table-cell>
          <table:table-cell table:style-name="ce7" office:value-type="date" office:date-value="2026-07-28" calcext:value-type="date">
            <text:p>28/07/26</text:p>
          </table:table-cell>
          <table:table-cell table:number-columns-repeated="2" table:style-name="ce8" office:value-type="float" office:value="256.05" calcext:value-type="float">
            <text:p>256,0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56.05" calcext:value-type="float">
            <text:p>256,0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3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414/2026</text:p>
          </table:table-cell>
          <table:table-cell table:style-name="ce2" office:value-type="float" office:value="202612000875" calcext:value-type="float">
            <text:p>202612000875</text:p>
          </table:table-cell>
          <table:table-cell table:style-name="ce7" office:value-type="date" office:date-value="2026-07-29" calcext:value-type="date">
            <text:p>29/07/26</text:p>
          </table:table-cell>
          <table:table-cell table:style-name="ce7" office:value-type="date" office:date-value="2026-07-28" calcext:value-type="date">
            <text:p>28/07/26</text:p>
          </table:table-cell>
          <table:table-cell table:number-columns-repeated="2" table:style-name="ce8" office:value-type="float" office:value="526.73" calcext:value-type="float">
            <text:p>526,7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26.73" calcext:value-type="float">
            <text:p>526,73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3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418/2026</text:p>
          </table:table-cell>
          <table:table-cell table:style-name="ce2" office:value-type="float" office:value="29119160" calcext:value-type="float">
            <text:p>29119160</text:p>
          </table:table-cell>
          <table:table-cell table:style-name="ce7" office:value-type="date" office:date-value="2026-07-30" calcext:value-type="date">
            <text:p>30/07/26</text:p>
          </table:table-cell>
          <table:table-cell table:style-name="ce7" office:value-type="date" office:date-value="2026-07-28" calcext:value-type="date">
            <text:p>28/07/26</text:p>
          </table:table-cell>
          <table:table-cell table:number-columns-repeated="2" table:style-name="ce8" office:value-type="float" office:value="8475.55" calcext:value-type="float">
            <text:p>8475,5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475.55" calcext:value-type="float">
            <text:p>8475,5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3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419/2026</text:p>
          </table:table-cell>
          <table:table-cell table:style-name="ce2" office:value-type="float" office:value="29119578" calcext:value-type="float">
            <text:p>29119578</text:p>
          </table:table-cell>
          <table:table-cell table:style-name="ce7" office:value-type="date" office:date-value="2026-07-30" calcext:value-type="date">
            <text:p>30/07/26</text:p>
          </table:table-cell>
          <table:table-cell table:style-name="ce7" office:value-type="date" office:date-value="2026-07-28" calcext:value-type="date">
            <text:p>28/07/26</text:p>
          </table:table-cell>
          <table:table-cell table:number-columns-repeated="2" table:style-name="ce8" office:value-type="float" office:value="6225.35" calcext:value-type="float">
            <text:p>6225,3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225.35" calcext:value-type="float">
            <text:p>6225,3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3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421/2026</text:p>
          </table:table-cell>
          <table:table-cell table:style-name="ce2" office:value-type="float" office:value="29119870" calcext:value-type="float">
            <text:p>29119870</text:p>
          </table:table-cell>
          <table:table-cell table:style-name="ce7" office:value-type="date" office:date-value="2026-07-30" calcext:value-type="date">
            <text:p>30/07/26</text:p>
          </table:table-cell>
          <table:table-cell table:style-name="ce7" office:value-type="date" office:date-value="2026-07-28" calcext:value-type="date">
            <text:p>28/07/26</text:p>
          </table:table-cell>
          <table:table-cell table:number-columns-repeated="2" table:style-name="ce8" office:value-type="float" office:value="8100" calcext:value-type="float">
            <text:p>81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100" calcext:value-type="float">
            <text:p>8100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3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424/2026</text:p>
          </table:table-cell>
          <table:table-cell table:style-name="ce2" office:value-type="float" office:value="29120320" calcext:value-type="float">
            <text:p>29120320</text:p>
          </table:table-cell>
          <table:table-cell table:style-name="ce7" office:value-type="date" office:date-value="2026-07-30" calcext:value-type="date">
            <text:p>30/07/26</text:p>
          </table:table-cell>
          <table:table-cell table:style-name="ce7" office:value-type="date" office:date-value="2026-07-28" calcext:value-type="date">
            <text:p>28/07/26</text:p>
          </table:table-cell>
          <table:table-cell table:number-columns-repeated="2" table:style-name="ce8" office:value-type="float" office:value="5714.99" calcext:value-type="float">
            <text:p>5714,9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714.99" calcext:value-type="float">
            <text:p>5714,99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3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426/2026</text:p>
          </table:table-cell>
          <table:table-cell table:style-name="ce2" office:value-type="float" office:value="29120509" calcext:value-type="float">
            <text:p>29120509</text:p>
          </table:table-cell>
          <table:table-cell table:style-name="ce7" office:value-type="date" office:date-value="2026-07-30" calcext:value-type="date">
            <text:p>30/07/26</text:p>
          </table:table-cell>
          <table:table-cell table:style-name="ce7" office:value-type="date" office:date-value="2026-07-28" calcext:value-type="date">
            <text:p>28/07/26</text:p>
          </table:table-cell>
          <table:table-cell table:number-columns-repeated="2" table:style-name="ce8" office:value-type="float" office:value="4219.31" calcext:value-type="float">
            <text:p>4219,3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219.31" calcext:value-type="float">
            <text:p>4219,31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3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427/2026</text:p>
          </table:table-cell>
          <table:table-cell table:style-name="ce2" office:value-type="float" office:value="29120690" calcext:value-type="float">
            <text:p>29120690</text:p>
          </table:table-cell>
          <table:table-cell table:style-name="ce7" office:value-type="date" office:date-value="2026-07-30" calcext:value-type="date">
            <text:p>30/07/26</text:p>
          </table:table-cell>
          <table:table-cell table:style-name="ce7" office:value-type="date" office:date-value="2026-07-28" calcext:value-type="date">
            <text:p>28/07/26</text:p>
          </table:table-cell>
          <table:table-cell table:number-columns-repeated="2" table:style-name="ce8" office:value-type="float" office:value="3145.98" calcext:value-type="float">
            <text:p>3145,9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145.98" calcext:value-type="float">
            <text:p>3145,9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3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428/2026</text:p>
          </table:table-cell>
          <table:table-cell table:style-name="ce2" office:value-type="float" office:value="29120711" calcext:value-type="float">
            <text:p>29120711</text:p>
          </table:table-cell>
          <table:table-cell table:style-name="ce7" office:value-type="date" office:date-value="2026-07-30" calcext:value-type="date">
            <text:p>30/07/26</text:p>
          </table:table-cell>
          <table:table-cell table:style-name="ce7" office:value-type="date" office:date-value="2026-07-28" calcext:value-type="date">
            <text:p>28/07/26</text:p>
          </table:table-cell>
          <table:table-cell table:number-columns-repeated="2" table:style-name="ce8" office:value-type="float" office:value="629.2" calcext:value-type="float">
            <text:p>629,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29.2" calcext:value-type="float">
            <text:p>629,2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3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429/2026</text:p>
          </table:table-cell>
          <table:table-cell table:style-name="ce2" office:value-type="float" office:value="29121424" calcext:value-type="float">
            <text:p>29121424</text:p>
          </table:table-cell>
          <table:table-cell table:style-name="ce7" office:value-type="date" office:date-value="2026-07-30" calcext:value-type="date">
            <text:p>30/07/26</text:p>
          </table:table-cell>
          <table:table-cell table:style-name="ce7" office:value-type="date" office:date-value="2026-07-28" calcext:value-type="date">
            <text:p>28/07/26</text:p>
          </table:table-cell>
          <table:table-cell table:number-columns-repeated="2" table:style-name="ce8" office:value-type="float" office:value="4053.3" calcext:value-type="float">
            <text:p>4053,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053.3" calcext:value-type="float">
            <text:p>4053,3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3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348/2026</text:p>
          </table:table-cell>
          <table:table-cell table:style-name="ce2" office:value-type="float" office:value="0" calcext:value-type="float">
            <text:p>0</text:p>
          </table:table-cell>
          <table:table-cell table:style-name="ce7" office:value-type="date" office:date-value="2026-08-09" calcext:value-type="date">
            <text:p>09/08/26</text:p>
          </table:table-cell>
          <table:table-cell table:style-name="ce7" office:value-type="date" office:date-value="2026-07-28" calcext:value-type="date">
            <text:p>28/07/26</text:p>
          </table:table-cell>
          <table:table-cell table:number-columns-repeated="2" table:style-name="ce8" office:value-type="float" office:value="780.3" calcext:value-type="float">
            <text:p>780,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80.3" calcext:value-type="float">
            <text:p>780,3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1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359/2026</text:p>
          </table:table-cell>
          <table:table-cell table:style-name="ce2" office:value-type="float" office:value="202612101079" calcext:value-type="float">
            <text:p>202612101079</text:p>
          </table:table-cell>
          <table:table-cell table:style-name="ce7" office:value-type="date" office:date-value="2026-07-27" calcext:value-type="date">
            <text:p>27/07/26</text:p>
          </table:table-cell>
          <table:table-cell table:style-name="ce7" office:value-type="date" office:date-value="2026-07-24" calcext:value-type="date">
            <text:p>24/07/26</text:p>
          </table:table-cell>
          <table:table-cell table:number-columns-repeated="2" table:style-name="ce8" office:value-type="float" office:value="208.58" calcext:value-type="float">
            <text:p>208,5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08.58" calcext:value-type="float">
            <text:p>208,5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1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361/2026</text:p>
          </table:table-cell>
          <table:table-cell table:style-name="ce2" office:value-type="float" office:value="202710007005" calcext:value-type="float">
            <text:p>202710007005</text:p>
          </table:table-cell>
          <table:table-cell table:style-name="ce7" office:value-type="date" office:date-value="2026-07-27" calcext:value-type="date">
            <text:p>27/07/26</text:p>
          </table:table-cell>
          <table:table-cell table:style-name="ce7" office:value-type="date" office:date-value="2026-07-24" calcext:value-type="date">
            <text:p>24/07/26</text:p>
          </table:table-cell>
          <table:table-cell table:number-columns-repeated="2" table:style-name="ce8" office:value-type="float" office:value="256.05" calcext:value-type="float">
            <text:p>256,0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56.05" calcext:value-type="float">
            <text:p>256,0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8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289/2026</text:p>
          </table:table-cell>
          <table:table-cell table:style-name="ce2" office:value-type="float" office:value="29090502" calcext:value-type="float">
            <text:p>29090502</text:p>
          </table:table-cell>
          <table:table-cell table:style-name="ce7" office:value-type="date" office:date-value="2026-07-24" calcext:value-type="date">
            <text:p>24/07/26</text:p>
          </table:table-cell>
          <table:table-cell table:style-name="ce7" office:value-type="date" office:date-value="2026-07-23" calcext:value-type="date">
            <text:p>23/07/26</text:p>
          </table:table-cell>
          <table:table-cell table:number-columns-repeated="2" table:style-name="ce8" office:value-type="float" office:value="3242.7" calcext:value-type="float">
            <text:p>3242,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242.7" calcext:value-type="float">
            <text:p>3242,7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8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291/2026</text:p>
          </table:table-cell>
          <table:table-cell table:style-name="ce2" office:value-type="float" office:value="29091266" calcext:value-type="float">
            <text:p>29091266</text:p>
          </table:table-cell>
          <table:table-cell table:style-name="ce7" office:value-type="date" office:date-value="2026-07-24" calcext:value-type="date">
            <text:p>24/07/26</text:p>
          </table:table-cell>
          <table:table-cell table:style-name="ce7" office:value-type="date" office:date-value="2026-07-23" calcext:value-type="date">
            <text:p>23/07/26</text:p>
          </table:table-cell>
          <table:table-cell table:number-columns-repeated="2" table:style-name="ce8" office:value-type="float" office:value="3242.7" calcext:value-type="float">
            <text:p>3242,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242.7" calcext:value-type="float">
            <text:p>3242,7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8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292/2026</text:p>
          </table:table-cell>
          <table:table-cell table:style-name="ce2" office:value-type="float" office:value="29091630" calcext:value-type="float">
            <text:p>29091630</text:p>
          </table:table-cell>
          <table:table-cell table:style-name="ce7" office:value-type="date" office:date-value="2026-07-24" calcext:value-type="date">
            <text:p>24/07/26</text:p>
          </table:table-cell>
          <table:table-cell table:style-name="ce7" office:value-type="date" office:date-value="2026-07-23" calcext:value-type="date">
            <text:p>23/07/26</text:p>
          </table:table-cell>
          <table:table-cell table:number-columns-repeated="2" table:style-name="ce8" office:value-type="float" office:value="3242.7" calcext:value-type="float">
            <text:p>3242,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242.7" calcext:value-type="float">
            <text:p>3242,7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8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299/2026</text:p>
          </table:table-cell>
          <table:table-cell table:style-name="ce2" office:value-type="float" office:value="29092467" calcext:value-type="float">
            <text:p>29092467</text:p>
          </table:table-cell>
          <table:table-cell table:style-name="ce7" office:value-type="date" office:date-value="2026-07-24" calcext:value-type="date">
            <text:p>24/07/26</text:p>
          </table:table-cell>
          <table:table-cell table:style-name="ce7" office:value-type="date" office:date-value="2026-07-23" calcext:value-type="date">
            <text:p>23/07/26</text:p>
          </table:table-cell>
          <table:table-cell table:number-columns-repeated="2" table:style-name="ce8" office:value-type="float" office:value="5562.86" calcext:value-type="float">
            <text:p>5562,8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562.86" calcext:value-type="float">
            <text:p>5562,86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8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300/2026</text:p>
          </table:table-cell>
          <table:table-cell table:style-name="ce2" office:value-type="float" office:value="29092750" calcext:value-type="float">
            <text:p>29092750</text:p>
          </table:table-cell>
          <table:table-cell table:style-name="ce7" office:value-type="date" office:date-value="2026-07-24" calcext:value-type="date">
            <text:p>24/07/26</text:p>
          </table:table-cell>
          <table:table-cell table:style-name="ce7" office:value-type="date" office:date-value="2026-07-23" calcext:value-type="date">
            <text:p>23/07/26</text:p>
          </table:table-cell>
          <table:table-cell table:number-columns-repeated="2" table:style-name="ce8" office:value-type="float" office:value="8157.41" calcext:value-type="float">
            <text:p>8157,4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157.41" calcext:value-type="float">
            <text:p>8157,41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7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249/2026</text:p>
          </table:table-cell>
          <table:table-cell table:style-name="ce2" office:value-type="float" office:value="29087366" calcext:value-type="float">
            <text:p>29087366</text:p>
          </table:table-cell>
          <table:table-cell table:style-name="ce7" office:value-type="date" office:date-value="2026-07-23" calcext:value-type="date">
            <text:p>23/07/26</text:p>
          </table:table-cell>
          <table:table-cell table:style-name="ce7" office:value-type="date" office:date-value="2026-07-22" calcext:value-type="date">
            <text:p>22/07/26</text:p>
          </table:table-cell>
          <table:table-cell table:number-columns-repeated="2" table:style-name="ce8" office:value-type="float" office:value="664.73" calcext:value-type="float">
            <text:p>664,7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64.73" calcext:value-type="float">
            <text:p>664,73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7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250/2026</text:p>
          </table:table-cell>
          <table:table-cell table:style-name="ce2" office:value-type="float" office:value="29087420" calcext:value-type="float">
            <text:p>29087420</text:p>
          </table:table-cell>
          <table:table-cell table:style-name="ce7" office:value-type="date" office:date-value="2026-07-23" calcext:value-type="date">
            <text:p>23/07/26</text:p>
          </table:table-cell>
          <table:table-cell table:style-name="ce7" office:value-type="date" office:date-value="2026-07-22" calcext:value-type="date">
            <text:p>22/07/26</text:p>
          </table:table-cell>
          <table:table-cell table:number-columns-repeated="2" table:style-name="ce8" office:value-type="float" office:value="664.73" calcext:value-type="float">
            <text:p>664,7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64.73" calcext:value-type="float">
            <text:p>664,73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7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252/2026</text:p>
          </table:table-cell>
          <table:table-cell table:style-name="ce2" office:value-type="float" office:value="29087544" calcext:value-type="float">
            <text:p>29087544</text:p>
          </table:table-cell>
          <table:table-cell table:style-name="ce7" office:value-type="date" office:date-value="2026-07-23" calcext:value-type="date">
            <text:p>23/07/26</text:p>
          </table:table-cell>
          <table:table-cell table:style-name="ce7" office:value-type="date" office:date-value="2026-07-22" calcext:value-type="date">
            <text:p>22/07/26</text:p>
          </table:table-cell>
          <table:table-cell table:number-columns-repeated="2" table:style-name="ce8" office:value-type="float" office:value="4638.14" calcext:value-type="float">
            <text:p>4638,1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638.14" calcext:value-type="float">
            <text:p>4638,14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7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257/2026</text:p>
          </table:table-cell>
          <table:table-cell table:style-name="ce2" office:value-type="float" office:value="29087617" calcext:value-type="float">
            <text:p>29087617</text:p>
          </table:table-cell>
          <table:table-cell table:style-name="ce7" office:value-type="date" office:date-value="2026-07-23" calcext:value-type="date">
            <text:p>23/07/26</text:p>
          </table:table-cell>
          <table:table-cell table:style-name="ce7" office:value-type="date" office:date-value="2026-07-22" calcext:value-type="date">
            <text:p>22/07/26</text:p>
          </table:table-cell>
          <table:table-cell table:number-columns-repeated="2" table:style-name="ce8" office:value-type="float" office:value="3212.7" calcext:value-type="float">
            <text:p>3212,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212.7" calcext:value-type="float">
            <text:p>3212,7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7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268/2026</text:p>
          </table:table-cell>
          <table:table-cell table:style-name="ce2" office:value-type="float" office:value="29087668" calcext:value-type="float">
            <text:p>29087668</text:p>
          </table:table-cell>
          <table:table-cell table:style-name="ce7" office:value-type="date" office:date-value="2026-07-23" calcext:value-type="date">
            <text:p>23/07/26</text:p>
          </table:table-cell>
          <table:table-cell table:style-name="ce7" office:value-type="date" office:date-value="2026-07-22" calcext:value-type="date">
            <text:p>22/07/26</text:p>
          </table:table-cell>
          <table:table-cell table:number-columns-repeated="2" table:style-name="ce8" office:value-type="float" office:value="2600.3" calcext:value-type="float">
            <text:p>2600,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600.3" calcext:value-type="float">
            <text:p>2600,3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7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273/2026</text:p>
          </table:table-cell>
          <table:table-cell table:style-name="ce2" office:value-type="float" office:value="29087714" calcext:value-type="float">
            <text:p>29087714</text:p>
          </table:table-cell>
          <table:table-cell table:style-name="ce7" office:value-type="date" office:date-value="2026-07-23" calcext:value-type="date">
            <text:p>23/07/26</text:p>
          </table:table-cell>
          <table:table-cell table:style-name="ce7" office:value-type="date" office:date-value="2026-07-22" calcext:value-type="date">
            <text:p>22/07/26</text:p>
          </table:table-cell>
          <table:table-cell table:number-columns-repeated="2" table:style-name="ce8" office:value-type="float" office:value="3147.78" calcext:value-type="float">
            <text:p>3147,7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147.78" calcext:value-type="float">
            <text:p>3147,7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7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276/2026</text:p>
          </table:table-cell>
          <table:table-cell table:style-name="ce2" office:value-type="float" office:value="29087765" calcext:value-type="float">
            <text:p>29087765</text:p>
          </table:table-cell>
          <table:table-cell table:style-name="ce7" office:value-type="date" office:date-value="2026-07-23" calcext:value-type="date">
            <text:p>23/07/26</text:p>
          </table:table-cell>
          <table:table-cell table:style-name="ce7" office:value-type="date" office:date-value="2026-07-22" calcext:value-type="date">
            <text:p>22/07/26</text:p>
          </table:table-cell>
          <table:table-cell table:number-columns-repeated="2" table:style-name="ce8" office:value-type="float" office:value="3217.35" calcext:value-type="float">
            <text:p>3217,3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217.35" calcext:value-type="float">
            <text:p>3217,3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632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7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77/2026</text:p>
          </table:table-cell>
          <table:table-cell table:style-name="ce2" office:value-type="float" office:value="209260003029002" calcext:value-type="float">
            <text:p>209260003029002</text:p>
          </table:table-cell>
          <table:table-cell table:style-name="ce7" office:value-type="date" office:date-value="2026-07-27" calcext:value-type="date">
            <text:p>27/07/26</text:p>
          </table:table-cell>
          <table:table-cell table:style-name="ce7" office:value-type="date" office:date-value="2026-07-22" calcext:value-type="date">
            <text:p>22/07/26</text:p>
          </table:table-cell>
          <table:table-cell table:number-columns-repeated="2" table:style-name="ce8" office:value-type="float" office:value="6952.53" calcext:value-type="float">
            <text:p>6952,5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952.53" calcext:value-type="float">
            <text:p>6952,53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6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98/2026</text:p>
          </table:table-cell>
          <table:table-cell table:style-name="ce2" office:value-type="float" office:value="202710004436" calcext:value-type="float">
            <text:p>202710004436</text:p>
          </table:table-cell>
          <table:table-cell table:number-columns-repeated="2" table:style-name="ce7" office:value-type="date" office:date-value="2026-07-21" calcext:value-type="date">
            <text:p>21/07/26</text:p>
          </table:table-cell>
          <table:table-cell table:number-columns-repeated="2" table:style-name="ce8" office:value-type="float" office:value="847.17" calcext:value-type="float">
            <text:p>847,1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47.17" calcext:value-type="float">
            <text:p>847,17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6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99/2026</text:p>
          </table:table-cell>
          <table:table-cell table:style-name="ce2" office:value-type="float" office:value="202610304217" calcext:value-type="float">
            <text:p>202610304217</text:p>
          </table:table-cell>
          <table:table-cell table:number-columns-repeated="2" table:style-name="ce7" office:value-type="date" office:date-value="2026-07-21" calcext:value-type="date">
            <text:p>21/07/26</text:p>
          </table:table-cell>
          <table:table-cell table:number-columns-repeated="2" table:style-name="ce8" office:value-type="float" office:value="458.66" calcext:value-type="float">
            <text:p>458,6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58.66" calcext:value-type="float">
            <text:p>458,66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6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203/2026</text:p>
          </table:table-cell>
          <table:table-cell table:style-name="ce2" office:value-type="float" office:value="202614200385" calcext:value-type="float">
            <text:p>202614200385</text:p>
          </table:table-cell>
          <table:table-cell table:number-columns-repeated="2" table:style-name="ce7" office:value-type="date" office:date-value="2026-07-21" calcext:value-type="date">
            <text:p>21/07/26</text:p>
          </table:table-cell>
          <table:table-cell table:number-columns-repeated="2" table:style-name="ce8" office:value-type="float" office:value="673.63" calcext:value-type="float">
            <text:p>673,6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73.63" calcext:value-type="float">
            <text:p>673,63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6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205/2026</text:p>
          </table:table-cell>
          <table:table-cell table:style-name="ce2" office:value-type="float" office:value="202611800903" calcext:value-type="float">
            <text:p>202611800903</text:p>
          </table:table-cell>
          <table:table-cell table:number-columns-repeated="2" table:style-name="ce7" office:value-type="date" office:date-value="2026-07-21" calcext:value-type="date">
            <text:p>21/07/26</text:p>
          </table:table-cell>
          <table:table-cell table:number-columns-repeated="2" table:style-name="ce8" office:value-type="float" office:value="1552.88" calcext:value-type="float">
            <text:p>1552,8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552.88" calcext:value-type="float">
            <text:p>1552,8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6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206/2026</text:p>
          </table:table-cell>
          <table:table-cell table:style-name="ce2" office:value-type="float" office:value="202710004986" calcext:value-type="float">
            <text:p>202710004986</text:p>
          </table:table-cell>
          <table:table-cell table:number-columns-repeated="2" table:style-name="ce7" office:value-type="date" office:date-value="2026-07-21" calcext:value-type="date">
            <text:p>21/07/26</text:p>
          </table:table-cell>
          <table:table-cell table:number-columns-repeated="2" table:style-name="ce8" office:value-type="float" office:value="288.46" calcext:value-type="float">
            <text:p>288,4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88.46" calcext:value-type="float">
            <text:p>288,46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6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207/2026</text:p>
          </table:table-cell>
          <table:table-cell table:style-name="ce2" office:value-type="float" office:value="202710003523" calcext:value-type="float">
            <text:p>202710003523</text:p>
          </table:table-cell>
          <table:table-cell table:number-columns-repeated="2" table:style-name="ce7" office:value-type="date" office:date-value="2026-07-21" calcext:value-type="date">
            <text:p>21/07/26</text:p>
          </table:table-cell>
          <table:table-cell table:number-columns-repeated="2" table:style-name="ce8" office:value-type="float" office:value="335.71" calcext:value-type="float">
            <text:p>335,7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35.71" calcext:value-type="float">
            <text:p>335,71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6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208/2026</text:p>
          </table:table-cell>
          <table:table-cell table:style-name="ce2" office:value-type="float" office:value="202612202665" calcext:value-type="float">
            <text:p>202612202665</text:p>
          </table:table-cell>
          <table:table-cell table:number-columns-repeated="2" table:style-name="ce7" office:value-type="date" office:date-value="2026-07-21" calcext:value-type="date">
            <text:p>21/07/26</text:p>
          </table:table-cell>
          <table:table-cell table:number-columns-repeated="2" table:style-name="ce8" office:value-type="float" office:value="515.34" calcext:value-type="float">
            <text:p>515,3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15.34" calcext:value-type="float">
            <text:p>515,34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6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210/2026</text:p>
          </table:table-cell>
          <table:table-cell table:style-name="ce2" office:value-type="float" office:value="202613502700" calcext:value-type="float">
            <text:p>202613502700</text:p>
          </table:table-cell>
          <table:table-cell table:number-columns-repeated="2" table:style-name="ce7" office:value-type="date" office:date-value="2026-07-21" calcext:value-type="date">
            <text:p>21/07/26</text:p>
          </table:table-cell>
          <table:table-cell table:number-columns-repeated="2" table:style-name="ce8" office:value-type="float" office:value="434.31" calcext:value-type="float">
            <text:p>434,3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34.31" calcext:value-type="float">
            <text:p>434,31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6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211/2026</text:p>
          </table:table-cell>
          <table:table-cell table:style-name="ce2" office:value-type="float" office:value="3.10643400023826E+016" calcext:value-type="float">
            <text:p>3,10643400023826E+016</text:p>
          </table:table-cell>
          <table:table-cell table:number-columns-repeated="2" table:style-name="ce7" office:value-type="date" office:date-value="2026-07-21" calcext:value-type="date">
            <text:p>21/07/26</text:p>
          </table:table-cell>
          <table:table-cell table:number-columns-repeated="2" table:style-name="ce8" office:value-type="float" office:value="214.06" calcext:value-type="float">
            <text:p>214,0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14.06" calcext:value-type="float">
            <text:p>214,06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78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6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212/2026</text:p>
          </table:table-cell>
          <table:table-cell table:style-name="ce2" office:value-type="float" office:value="29064234" calcext:value-type="float">
            <text:p>29064234</text:p>
          </table:table-cell>
          <table:table-cell table:number-columns-repeated="2" table:style-name="ce7" office:value-type="date" office:date-value="2026-07-21" calcext:value-type="date">
            <text:p>21/07/26</text:p>
          </table:table-cell>
          <table:table-cell table:number-columns-repeated="2" table:style-name="ce8" office:value-type="float" office:value="2400" calcext:value-type="float">
            <text:p>24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00" calcext:value-type="float">
            <text:p>2400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6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80/2026</text:p>
          </table:table-cell>
          <table:table-cell table:style-name="ce2" office:value-type="float" office:value="29076160" calcext:value-type="float">
            <text:p>29076160</text:p>
          </table:table-cell>
          <table:table-cell table:style-name="ce7" office:value-type="date" office:date-value="2026-07-22" calcext:value-type="date">
            <text:p>22/07/26</text:p>
          </table:table-cell>
          <table:table-cell table:style-name="ce7" office:value-type="date" office:date-value="2026-07-21" calcext:value-type="date">
            <text:p>21/07/26</text:p>
          </table:table-cell>
          <table:table-cell table:number-columns-repeated="2" table:style-name="ce8" office:value-type="float" office:value="4256.34" calcext:value-type="float">
            <text:p>4256,3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256.34" calcext:value-type="float">
            <text:p>4256,34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6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81/2026</text:p>
          </table:table-cell>
          <table:table-cell table:style-name="ce2" office:value-type="float" office:value="29076305" calcext:value-type="float">
            <text:p>29076305</text:p>
          </table:table-cell>
          <table:table-cell table:style-name="ce7" office:value-type="date" office:date-value="2026-07-22" calcext:value-type="date">
            <text:p>22/07/26</text:p>
          </table:table-cell>
          <table:table-cell table:style-name="ce7" office:value-type="date" office:date-value="2026-07-21" calcext:value-type="date">
            <text:p>21/07/26</text:p>
          </table:table-cell>
          <table:table-cell table:number-columns-repeated="2" table:style-name="ce8" office:value-type="float" office:value="764.75" calcext:value-type="float">
            <text:p>764,7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64.75" calcext:value-type="float">
            <text:p>764,7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6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83/2026</text:p>
          </table:table-cell>
          <table:table-cell table:style-name="ce2" office:value-type="float" office:value="29076658" calcext:value-type="float">
            <text:p>29076658</text:p>
          </table:table-cell>
          <table:table-cell table:style-name="ce7" office:value-type="date" office:date-value="2026-07-22" calcext:value-type="date">
            <text:p>22/07/26</text:p>
          </table:table-cell>
          <table:table-cell table:style-name="ce7" office:value-type="date" office:date-value="2026-07-21" calcext:value-type="date">
            <text:p>21/07/26</text:p>
          </table:table-cell>
          <table:table-cell table:number-columns-repeated="2" table:style-name="ce8" office:value-type="float" office:value="303.86" calcext:value-type="float">
            <text:p>303,8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03.86" calcext:value-type="float">
            <text:p>303,86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6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89/2026</text:p>
          </table:table-cell>
          <table:table-cell table:style-name="ce2" office:value-type="float" office:value="29076909" calcext:value-type="float">
            <text:p>29076909</text:p>
          </table:table-cell>
          <table:table-cell table:style-name="ce7" office:value-type="date" office:date-value="2026-07-22" calcext:value-type="date">
            <text:p>22/07/26</text:p>
          </table:table-cell>
          <table:table-cell table:style-name="ce7" office:value-type="date" office:date-value="2026-07-21" calcext:value-type="date">
            <text:p>21/07/26</text:p>
          </table:table-cell>
          <table:table-cell table:number-columns-repeated="2" table:style-name="ce8" office:value-type="float" office:value="655.75" calcext:value-type="float">
            <text:p>655,7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55.75" calcext:value-type="float">
            <text:p>655,7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6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92/2026</text:p>
          </table:table-cell>
          <table:table-cell table:style-name="ce2" office:value-type="float" office:value="29077255" calcext:value-type="float">
            <text:p>29077255</text:p>
          </table:table-cell>
          <table:table-cell table:style-name="ce7" office:value-type="date" office:date-value="2026-07-22" calcext:value-type="date">
            <text:p>22/07/26</text:p>
          </table:table-cell>
          <table:table-cell table:style-name="ce7" office:value-type="date" office:date-value="2026-07-21" calcext:value-type="date">
            <text:p>21/07/26</text:p>
          </table:table-cell>
          <table:table-cell table:number-columns-repeated="2" table:style-name="ce8" office:value-type="float" office:value="514.26" calcext:value-type="float">
            <text:p>514,2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14.26" calcext:value-type="float">
            <text:p>514,26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6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93/2026</text:p>
          </table:table-cell>
          <table:table-cell table:style-name="ce2" office:value-type="float" office:value="29077379" calcext:value-type="float">
            <text:p>29077379</text:p>
          </table:table-cell>
          <table:table-cell table:style-name="ce7" office:value-type="date" office:date-value="2026-07-22" calcext:value-type="date">
            <text:p>22/07/26</text:p>
          </table:table-cell>
          <table:table-cell table:style-name="ce7" office:value-type="date" office:date-value="2026-07-21" calcext:value-type="date">
            <text:p>21/07/26</text:p>
          </table:table-cell>
          <table:table-cell table:number-columns-repeated="2" table:style-name="ce8" office:value-type="float" office:value="5042.57" calcext:value-type="float">
            <text:p>5042,5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042.57" calcext:value-type="float">
            <text:p>5042,57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6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95/2026</text:p>
          </table:table-cell>
          <table:table-cell table:style-name="ce2" office:value-type="float" office:value="29077611" calcext:value-type="float">
            <text:p>29077611</text:p>
          </table:table-cell>
          <table:table-cell table:style-name="ce7" office:value-type="date" office:date-value="2026-07-22" calcext:value-type="date">
            <text:p>22/07/26</text:p>
          </table:table-cell>
          <table:table-cell table:style-name="ce7" office:value-type="date" office:date-value="2026-07-21" calcext:value-type="date">
            <text:p>21/07/26</text:p>
          </table:table-cell>
          <table:table-cell table:number-columns-repeated="2" table:style-name="ce8" office:value-type="float" office:value="7474" calcext:value-type="float">
            <text:p>747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474" calcext:value-type="float">
            <text:p>7474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6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216/2026</text:p>
          </table:table-cell>
          <table:table-cell table:style-name="ce2" office:value-type="float" office:value="29083190" calcext:value-type="float">
            <text:p>29083190</text:p>
          </table:table-cell>
          <table:table-cell table:style-name="ce7" office:value-type="date" office:date-value="2026-07-23" calcext:value-type="date">
            <text:p>23/07/26</text:p>
          </table:table-cell>
          <table:table-cell table:style-name="ce7" office:value-type="date" office:date-value="2026-07-21" calcext:value-type="date">
            <text:p>21/07/26</text:p>
          </table:table-cell>
          <table:table-cell table:number-columns-repeated="2" table:style-name="ce8" office:value-type="float" office:value="4560.17" calcext:value-type="float">
            <text:p>4560,1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560.17" calcext:value-type="float">
            <text:p>4560,17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6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218/2026</text:p>
          </table:table-cell>
          <table:table-cell table:style-name="ce2" office:value-type="float" office:value="29083301" calcext:value-type="float">
            <text:p>29083301</text:p>
          </table:table-cell>
          <table:table-cell table:style-name="ce7" office:value-type="date" office:date-value="2026-07-23" calcext:value-type="date">
            <text:p>23/07/26</text:p>
          </table:table-cell>
          <table:table-cell table:style-name="ce7" office:value-type="date" office:date-value="2026-07-21" calcext:value-type="date">
            <text:p>21/07/26</text:p>
          </table:table-cell>
          <table:table-cell table:number-columns-repeated="2" table:style-name="ce8" office:value-type="float" office:value="1123.57" calcext:value-type="float">
            <text:p>1123,5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23.57" calcext:value-type="float">
            <text:p>1123,57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6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220/2026</text:p>
          </table:table-cell>
          <table:table-cell table:style-name="ce2" office:value-type="float" office:value="29083433" calcext:value-type="float">
            <text:p>29083433</text:p>
          </table:table-cell>
          <table:table-cell table:style-name="ce7" office:value-type="date" office:date-value="2026-07-23" calcext:value-type="date">
            <text:p>23/07/26</text:p>
          </table:table-cell>
          <table:table-cell table:style-name="ce7" office:value-type="date" office:date-value="2026-07-21" calcext:value-type="date">
            <text:p>21/07/26</text:p>
          </table:table-cell>
          <table:table-cell table:number-columns-repeated="2" table:style-name="ce8" office:value-type="float" office:value="664.73" calcext:value-type="float">
            <text:p>664,7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64.73" calcext:value-type="float">
            <text:p>664,73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6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241/2026</text:p>
          </table:table-cell>
          <table:table-cell table:style-name="ce2" office:value-type="float" office:value="29085851" calcext:value-type="float">
            <text:p>29085851</text:p>
          </table:table-cell>
          <table:table-cell table:style-name="ce7" office:value-type="date" office:date-value="2026-07-23" calcext:value-type="date">
            <text:p>23/07/26</text:p>
          </table:table-cell>
          <table:table-cell table:style-name="ce7" office:value-type="date" office:date-value="2026-07-21" calcext:value-type="date">
            <text:p>21/07/26</text:p>
          </table:table-cell>
          <table:table-cell table:number-columns-repeated="2" table:style-name="ce8" office:value-type="float" office:value="664.73" calcext:value-type="float">
            <text:p>664,7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64.73" calcext:value-type="float">
            <text:p>664,73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6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243/2026</text:p>
          </table:table-cell>
          <table:table-cell table:style-name="ce2" office:value-type="float" office:value="29086009" calcext:value-type="float">
            <text:p>29086009</text:p>
          </table:table-cell>
          <table:table-cell table:style-name="ce7" office:value-type="date" office:date-value="2026-07-23" calcext:value-type="date">
            <text:p>23/07/26</text:p>
          </table:table-cell>
          <table:table-cell table:style-name="ce7" office:value-type="date" office:date-value="2026-07-21" calcext:value-type="date">
            <text:p>21/07/26</text:p>
          </table:table-cell>
          <table:table-cell table:number-columns-repeated="2" table:style-name="ce8" office:value-type="float" office:value="664.73" calcext:value-type="float">
            <text:p>664,7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64.73" calcext:value-type="float">
            <text:p>664,73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6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244/2026</text:p>
          </table:table-cell>
          <table:table-cell table:style-name="ce2" office:value-type="float" office:value="29086068" calcext:value-type="float">
            <text:p>29086068</text:p>
          </table:table-cell>
          <table:table-cell table:style-name="ce7" office:value-type="date" office:date-value="2026-07-23" calcext:value-type="date">
            <text:p>23/07/26</text:p>
          </table:table-cell>
          <table:table-cell table:style-name="ce7" office:value-type="date" office:date-value="2026-07-21" calcext:value-type="date">
            <text:p>21/07/26</text:p>
          </table:table-cell>
          <table:table-cell table:number-columns-repeated="2" table:style-name="ce8" office:value-type="float" office:value="664.73" calcext:value-type="float">
            <text:p>664,7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64.73" calcext:value-type="float">
            <text:p>664,73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6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247/2026</text:p>
          </table:table-cell>
          <table:table-cell table:style-name="ce2" office:value-type="float" office:value="29086173" calcext:value-type="float">
            <text:p>29086173</text:p>
          </table:table-cell>
          <table:table-cell table:style-name="ce7" office:value-type="date" office:date-value="2026-07-23" calcext:value-type="date">
            <text:p>23/07/26</text:p>
          </table:table-cell>
          <table:table-cell table:style-name="ce7" office:value-type="date" office:date-value="2026-07-21" calcext:value-type="date">
            <text:p>21/07/26</text:p>
          </table:table-cell>
          <table:table-cell table:number-columns-repeated="2" table:style-name="ce8" office:value-type="float" office:value="664.73" calcext:value-type="float">
            <text:p>664,7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64.73" calcext:value-type="float">
            <text:p>664,73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6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230/2026</text:p>
          </table:table-cell>
          <table:table-cell table:style-name="ce2" office:value-type="float" office:value="202613305557" calcext:value-type="float">
            <text:p>202613305557</text:p>
          </table:table-cell>
          <table:table-cell table:style-name="ce7" office:value-type="date" office:date-value="2026-07-23" calcext:value-type="date">
            <text:p>23/07/26</text:p>
          </table:table-cell>
          <table:table-cell table:style-name="ce7" office:value-type="date" office:date-value="2026-07-21" calcext:value-type="date">
            <text:p>21/07/26</text:p>
          </table:table-cell>
          <table:table-cell table:number-columns-repeated="2" table:style-name="ce8" office:value-type="float" office:value="523.43" calcext:value-type="float">
            <text:p>523,4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23.43" calcext:value-type="float">
            <text:p>523,43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6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233/2026</text:p>
          </table:table-cell>
          <table:table-cell table:style-name="ce2" office:value-type="float" office:value="202611601168" calcext:value-type="float">
            <text:p>202611601168</text:p>
          </table:table-cell>
          <table:table-cell table:style-name="ce7" office:value-type="date" office:date-value="2026-07-23" calcext:value-type="date">
            <text:p>23/07/26</text:p>
          </table:table-cell>
          <table:table-cell table:style-name="ce7" office:value-type="date" office:date-value="2026-07-21" calcext:value-type="date">
            <text:p>21/07/26</text:p>
          </table:table-cell>
          <table:table-cell table:number-columns-repeated="2" table:style-name="ce8" office:value-type="float" office:value="288.46" calcext:value-type="float">
            <text:p>288,4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88.46" calcext:value-type="float">
            <text:p>288,46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6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236/2026</text:p>
          </table:table-cell>
          <table:table-cell table:style-name="ce2" office:value-type="float" office:value="202710005429" calcext:value-type="float">
            <text:p>202710005429</text:p>
          </table:table-cell>
          <table:table-cell table:style-name="ce7" office:value-type="date" office:date-value="2026-07-23" calcext:value-type="date">
            <text:p>23/07/26</text:p>
          </table:table-cell>
          <table:table-cell table:style-name="ce7" office:value-type="date" office:date-value="2026-07-21" calcext:value-type="date">
            <text:p>21/07/26</text:p>
          </table:table-cell>
          <table:table-cell table:number-columns-repeated="2" table:style-name="ce8" office:value-type="float" office:value="288.46" calcext:value-type="float">
            <text:p>288,4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88.46" calcext:value-type="float">
            <text:p>288,46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6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239/2026</text:p>
          </table:table-cell>
          <table:table-cell table:style-name="ce2" office:value-type="float" office:value="202710005430" calcext:value-type="float">
            <text:p>202710005430</text:p>
          </table:table-cell>
          <table:table-cell table:style-name="ce7" office:value-type="date" office:date-value="2026-07-23" calcext:value-type="date">
            <text:p>23/07/26</text:p>
          </table:table-cell>
          <table:table-cell table:style-name="ce7" office:value-type="date" office:date-value="2026-07-21" calcext:value-type="date">
            <text:p>21/07/26</text:p>
          </table:table-cell>
          <table:table-cell table:number-columns-repeated="2" table:style-name="ce8" office:value-type="float" office:value="256.05" calcext:value-type="float">
            <text:p>256,0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56.05" calcext:value-type="float">
            <text:p>256,0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6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240/2026</text:p>
          </table:table-cell>
          <table:table-cell table:style-name="ce2" office:value-type="float" office:value="202613305597" calcext:value-type="float">
            <text:p>202613305597</text:p>
          </table:table-cell>
          <table:table-cell table:style-name="ce7" office:value-type="date" office:date-value="2026-07-23" calcext:value-type="date">
            <text:p>23/07/26</text:p>
          </table:table-cell>
          <table:table-cell table:style-name="ce7" office:value-type="date" office:date-value="2026-07-21" calcext:value-type="date">
            <text:p>21/07/26</text:p>
          </table:table-cell>
          <table:table-cell table:number-columns-repeated="2" table:style-name="ce8" office:value-type="float" office:value="621.92" calcext:value-type="float">
            <text:p>621,9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21.92" calcext:value-type="float">
            <text:p>621,92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8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32/2026</text:p>
          </table:table-cell>
          <table:table-cell table:style-name="ce2" office:value-type="float" office:value="202612101068" calcext:value-type="float">
            <text:p>202612101068</text:p>
          </table:table-cell>
          <table:table-cell table:style-name="ce7" office:value-type="date" office:date-value="2026-07-20" calcext:value-type="date">
            <text:p>20/07/26</text:p>
          </table:table-cell>
          <table:table-cell table:style-name="ce7" office:value-type="date" office:date-value="2026-07-17" calcext:value-type="date">
            <text:p>17/07/26</text:p>
          </table:table-cell>
          <table:table-cell table:number-columns-repeated="2" table:style-name="ce8" office:value-type="float" office:value="288.46" calcext:value-type="float">
            <text:p>288,4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88.46" calcext:value-type="float">
            <text:p>288,46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8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33/2026</text:p>
          </table:table-cell>
          <table:table-cell table:style-name="ce2" office:value-type="float" office:value="202614000469" calcext:value-type="float">
            <text:p>202614000469</text:p>
          </table:table-cell>
          <table:table-cell table:style-name="ce7" office:value-type="date" office:date-value="2026-07-20" calcext:value-type="date">
            <text:p>20/07/26</text:p>
          </table:table-cell>
          <table:table-cell table:style-name="ce7" office:value-type="date" office:date-value="2026-07-17" calcext:value-type="date">
            <text:p>17/07/26</text:p>
          </table:table-cell>
          <table:table-cell table:number-columns-repeated="2" table:style-name="ce8" office:value-type="float" office:value="256.05" calcext:value-type="float">
            <text:p>256,0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56.05" calcext:value-type="float">
            <text:p>256,0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8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34/2026</text:p>
          </table:table-cell>
          <table:table-cell table:style-name="ce2" office:value-type="float" office:value="202610304254" calcext:value-type="float">
            <text:p>202610304254</text:p>
          </table:table-cell>
          <table:table-cell table:style-name="ce7" office:value-type="date" office:date-value="2026-07-20" calcext:value-type="date">
            <text:p>20/07/26</text:p>
          </table:table-cell>
          <table:table-cell table:style-name="ce7" office:value-type="date" office:date-value="2026-07-17" calcext:value-type="date">
            <text:p>17/07/26</text:p>
          </table:table-cell>
          <table:table-cell table:number-columns-repeated="2" table:style-name="ce8" office:value-type="float" office:value="836.16" calcext:value-type="float">
            <text:p>836,1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36.16" calcext:value-type="float">
            <text:p>836,16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8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35/2026</text:p>
          </table:table-cell>
          <table:table-cell table:style-name="ce2" office:value-type="float" office:value="202612700729" calcext:value-type="float">
            <text:p>202612700729</text:p>
          </table:table-cell>
          <table:table-cell table:style-name="ce7" office:value-type="date" office:date-value="2026-07-20" calcext:value-type="date">
            <text:p>20/07/26</text:p>
          </table:table-cell>
          <table:table-cell table:style-name="ce7" office:value-type="date" office:date-value="2026-07-17" calcext:value-type="date">
            <text:p>17/07/26</text:p>
          </table:table-cell>
          <table:table-cell table:number-columns-repeated="2" table:style-name="ce8" office:value-type="float" office:value="1005.64" calcext:value-type="float">
            <text:p>1005,6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05.64" calcext:value-type="float">
            <text:p>1005,64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8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36/2026</text:p>
          </table:table-cell>
          <table:table-cell table:style-name="ce2" office:value-type="float" office:value="202611800970" calcext:value-type="float">
            <text:p>202611800970</text:p>
          </table:table-cell>
          <table:table-cell table:style-name="ce7" office:value-type="date" office:date-value="2026-07-20" calcext:value-type="date">
            <text:p>20/07/26</text:p>
          </table:table-cell>
          <table:table-cell table:style-name="ce7" office:value-type="date" office:date-value="2026-07-17" calcext:value-type="date">
            <text:p>17/07/26</text:p>
          </table:table-cell>
          <table:table-cell table:number-columns-repeated="2" table:style-name="ce8" office:value-type="float" office:value="923.71" calcext:value-type="float">
            <text:p>923,7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23.71" calcext:value-type="float">
            <text:p>923,71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8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37/2026</text:p>
          </table:table-cell>
          <table:table-cell table:style-name="ce2" office:value-type="float" office:value="202613001600" calcext:value-type="float">
            <text:p>202613001600</text:p>
          </table:table-cell>
          <table:table-cell table:style-name="ce7" office:value-type="date" office:date-value="2026-07-20" calcext:value-type="date">
            <text:p>20/07/26</text:p>
          </table:table-cell>
          <table:table-cell table:style-name="ce7" office:value-type="date" office:date-value="2026-07-17" calcext:value-type="date">
            <text:p>17/07/26</text:p>
          </table:table-cell>
          <table:table-cell table:number-columns-repeated="2" table:style-name="ce8" office:value-type="float" office:value="727.76" calcext:value-type="float">
            <text:p>727,7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27.76" calcext:value-type="float">
            <text:p>727,76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78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8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38/2026</text:p>
          </table:table-cell>
          <table:table-cell table:style-name="ce2" office:value-type="float" office:value="29053267" calcext:value-type="float">
            <text:p>29053267</text:p>
          </table:table-cell>
          <table:table-cell table:style-name="ce7" office:value-type="date" office:date-value="2026-07-20" calcext:value-type="date">
            <text:p>20/07/26</text:p>
          </table:table-cell>
          <table:table-cell table:style-name="ce7" office:value-type="date" office:date-value="2026-07-17" calcext:value-type="date">
            <text:p>17/07/26</text:p>
          </table:table-cell>
          <table:table-cell table:number-columns-repeated="2" table:style-name="ce8" office:value-type="float" office:value="1875" calcext:value-type="float">
            <text:p>187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875" calcext:value-type="float">
            <text:p>187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80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8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18/2026</text:p>
          </table:table-cell>
          <table:table-cell table:style-name="ce2" office:value-type="float" office:value="184260000896" calcext:value-type="float">
            <text:p>184260000896</text:p>
          </table:table-cell>
          <table:table-cell table:style-name="ce7" office:value-type="date" office:date-value="2026-07-24" calcext:value-type="date">
            <text:p>24/07/26</text:p>
          </table:table-cell>
          <table:table-cell table:style-name="ce7" office:value-type="date" office:date-value="2026-07-17" calcext:value-type="date">
            <text:p>17/07/26</text:p>
          </table:table-cell>
          <table:table-cell table:number-columns-repeated="2" table:style-name="ce8" office:value-type="float" office:value="891.09" calcext:value-type="float">
            <text:p>891,0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91.09" calcext:value-type="float">
            <text:p>891,09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1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095/2026</text:p>
          </table:table-cell>
          <table:table-cell table:style-name="ce2" office:value-type="float" office:value="29058862" calcext:value-type="float">
            <text:p>29058862</text:p>
          </table:table-cell>
          <table:table-cell table:style-name="ce7" office:value-type="date" office:date-value="2026-07-17" calcext:value-type="date">
            <text:p>17/07/26</text:p>
          </table:table-cell>
          <table:table-cell table:style-name="ce7" office:value-type="date" office:date-value="2026-07-16" calcext:value-type="date">
            <text:p>16/07/26</text:p>
          </table:table-cell>
          <table:table-cell table:number-columns-repeated="2" table:style-name="ce8" office:value-type="float" office:value="2783.32" calcext:value-type="float">
            <text:p>2783,3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783.32" calcext:value-type="float">
            <text:p>2783,32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1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04/2026</text:p>
          </table:table-cell>
          <table:table-cell table:style-name="ce2" office:value-type="float" office:value="29059656" calcext:value-type="float">
            <text:p>29059656</text:p>
          </table:table-cell>
          <table:table-cell table:style-name="ce7" office:value-type="date" office:date-value="2026-07-20" calcext:value-type="date">
            <text:p>20/07/26</text:p>
          </table:table-cell>
          <table:table-cell table:style-name="ce7" office:value-type="date" office:date-value="2026-07-16" calcext:value-type="date">
            <text:p>16/07/26</text:p>
          </table:table-cell>
          <table:table-cell table:number-columns-repeated="2" table:style-name="ce8" office:value-type="float" office:value="5088.82" calcext:value-type="float">
            <text:p>5088,8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088.82" calcext:value-type="float">
            <text:p>5088,82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1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06/2026</text:p>
          </table:table-cell>
          <table:table-cell table:style-name="ce2" office:value-type="float" office:value="29060190" calcext:value-type="float">
            <text:p>29060190</text:p>
          </table:table-cell>
          <table:table-cell table:style-name="ce7" office:value-type="date" office:date-value="2026-07-20" calcext:value-type="date">
            <text:p>20/07/26</text:p>
          </table:table-cell>
          <table:table-cell table:style-name="ce7" office:value-type="date" office:date-value="2026-07-16" calcext:value-type="date">
            <text:p>16/07/26</text:p>
          </table:table-cell>
          <table:table-cell table:number-columns-repeated="2" table:style-name="ce8" office:value-type="float" office:value="5088.82" calcext:value-type="float">
            <text:p>5088,8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088.82" calcext:value-type="float">
            <text:p>5088,82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1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07/2026</text:p>
          </table:table-cell>
          <table:table-cell table:style-name="ce2" office:value-type="float" office:value="29060425" calcext:value-type="float">
            <text:p>29060425</text:p>
          </table:table-cell>
          <table:table-cell table:style-name="ce7" office:value-type="date" office:date-value="2026-07-20" calcext:value-type="date">
            <text:p>20/07/26</text:p>
          </table:table-cell>
          <table:table-cell table:style-name="ce7" office:value-type="date" office:date-value="2026-07-16" calcext:value-type="date">
            <text:p>16/07/26</text:p>
          </table:table-cell>
          <table:table-cell table:number-columns-repeated="2" table:style-name="ce8" office:value-type="float" office:value="859.82" calcext:value-type="float">
            <text:p>859,8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59.82" calcext:value-type="float">
            <text:p>859,82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1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14/2026</text:p>
          </table:table-cell>
          <table:table-cell table:style-name="ce2" office:value-type="float" office:value="29061456" calcext:value-type="float">
            <text:p>29061456</text:p>
          </table:table-cell>
          <table:table-cell table:style-name="ce7" office:value-type="date" office:date-value="2026-07-20" calcext:value-type="date">
            <text:p>20/07/26</text:p>
          </table:table-cell>
          <table:table-cell table:style-name="ce7" office:value-type="date" office:date-value="2026-07-16" calcext:value-type="date">
            <text:p>16/07/26</text:p>
          </table:table-cell>
          <table:table-cell table:number-columns-repeated="2" table:style-name="ce8" office:value-type="float" office:value="1784.11" calcext:value-type="float">
            <text:p>1784,1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784.11" calcext:value-type="float">
            <text:p>1784,11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1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17/2026</text:p>
          </table:table-cell>
          <table:table-cell table:style-name="ce2" office:value-type="float" office:value="29061634" calcext:value-type="float">
            <text:p>29061634</text:p>
          </table:table-cell>
          <table:table-cell table:style-name="ce7" office:value-type="date" office:date-value="2026-07-20" calcext:value-type="date">
            <text:p>20/07/26</text:p>
          </table:table-cell>
          <table:table-cell table:style-name="ce7" office:value-type="date" office:date-value="2026-07-16" calcext:value-type="date">
            <text:p>16/07/26</text:p>
          </table:table-cell>
          <table:table-cell table:number-columns-repeated="2" table:style-name="ce8" office:value-type="float" office:value="187.2" calcext:value-type="float">
            <text:p>187,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87.2" calcext:value-type="float">
            <text:p>187,2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80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1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11/2026</text:p>
          </table:table-cell>
          <table:table-cell table:style-name="ce2" office:value-type="float" office:value="203260009803" calcext:value-type="float">
            <text:p>203260009803</text:p>
          </table:table-cell>
          <table:table-cell table:style-name="ce7" office:value-type="date" office:date-value="2026-07-24" calcext:value-type="date">
            <text:p>24/07/26</text:p>
          </table:table-cell>
          <table:table-cell table:style-name="ce7" office:value-type="date" office:date-value="2026-07-16" calcext:value-type="date">
            <text:p>16/07/26</text:p>
          </table:table-cell>
          <table:table-cell table:number-columns-repeated="2" table:style-name="ce8" office:value-type="float" office:value="20.02" calcext:value-type="float">
            <text:p>20,0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0.02" calcext:value-type="float">
            <text:p>20,02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8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12/2026</text:p>
          </table:table-cell>
          <table:table-cell table:style-name="ce2" office:value-type="float" office:value="29060816" calcext:value-type="float">
            <text:p>29060816</text:p>
          </table:table-cell>
          <table:table-cell table:number-columns-repeated="2" table:style-name="ce7" office:value-type="date" office:date-value="2026-07-15" calcext:value-type="date">
            <text:p>15/07/26</text:p>
          </table:table-cell>
          <table:table-cell table:number-columns-repeated="2" table:style-name="ce8" office:value-type="float" office:value="4196.3" calcext:value-type="float">
            <text:p>4196,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196.3" calcext:value-type="float">
            <text:p>4196,3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7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050/2026</text:p>
          </table:table-cell>
          <table:table-cell table:style-name="ce2" office:value-type="float" office:value="202710002810" calcext:value-type="float">
            <text:p>202710002810</text:p>
          </table:table-cell>
          <table:table-cell table:style-name="ce7" office:value-type="date" office:date-value="2026-07-16" calcext:value-type="date">
            <text:p>16/07/26</text:p>
          </table:table-cell>
          <table:table-cell table:style-name="ce7" office:value-type="date" office:date-value="2026-07-15" calcext:value-type="date">
            <text:p>15/07/26</text:p>
          </table:table-cell>
          <table:table-cell table:number-columns-repeated="2" table:style-name="ce8" office:value-type="float" office:value="320.86" calcext:value-type="float">
            <text:p>320,8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20.86" calcext:value-type="float">
            <text:p>320,86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77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040/2026</text:p>
          </table:table-cell>
          <table:table-cell table:style-name="ce2" office:value-type="float" office:value="202710002335" calcext:value-type="float">
            <text:p>202710002335</text:p>
          </table:table-cell>
          <table:table-cell table:style-name="ce7" office:value-type="date" office:date-value="2026-07-16" calcext:value-type="date">
            <text:p>16/07/26</text:p>
          </table:table-cell>
          <table:table-cell table:style-name="ce7" office:value-type="date" office:date-value="2026-07-15" calcext:value-type="date">
            <text:p>15/07/26</text:p>
          </table:table-cell>
          <table:table-cell table:number-columns-repeated="2" table:style-name="ce8" office:value-type="float" office:value="207.43" calcext:value-type="float">
            <text:p>207,4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07.43" calcext:value-type="float">
            <text:p>207,43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8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083/2026</text:p>
          </table:table-cell>
          <table:table-cell table:style-name="ce2" office:value-type="float" office:value="29054182" calcext:value-type="float">
            <text:p>29054182</text:p>
          </table:table-cell>
          <table:table-cell table:style-name="ce7" office:value-type="date" office:date-value="2026-07-17" calcext:value-type="date">
            <text:p>17/07/26</text:p>
          </table:table-cell>
          <table:table-cell table:style-name="ce7" office:value-type="date" office:date-value="2026-07-15" calcext:value-type="date">
            <text:p>15/07/26</text:p>
          </table:table-cell>
          <table:table-cell table:number-columns-repeated="2" table:style-name="ce8" office:value-type="float" office:value="2935.12" calcext:value-type="float">
            <text:p>2935,1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935.12" calcext:value-type="float">
            <text:p>2935,12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8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088/2026</text:p>
          </table:table-cell>
          <table:table-cell table:style-name="ce2" office:value-type="float" office:value="29054972" calcext:value-type="float">
            <text:p>29054972</text:p>
          </table:table-cell>
          <table:table-cell table:style-name="ce7" office:value-type="date" office:date-value="2026-07-17" calcext:value-type="date">
            <text:p>17/07/26</text:p>
          </table:table-cell>
          <table:table-cell table:style-name="ce7" office:value-type="date" office:date-value="2026-07-15" calcext:value-type="date">
            <text:p>15/07/26</text:p>
          </table:table-cell>
          <table:table-cell table:number-columns-repeated="2" table:style-name="ce8" office:value-type="float" office:value="2887.06" calcext:value-type="float">
            <text:p>2887,0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887.06" calcext:value-type="float">
            <text:p>2887,06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8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092/2026</text:p>
          </table:table-cell>
          <table:table-cell table:style-name="ce2" office:value-type="float" office:value="29055766" calcext:value-type="float">
            <text:p>29055766</text:p>
          </table:table-cell>
          <table:table-cell table:style-name="ce7" office:value-type="date" office:date-value="2026-07-17" calcext:value-type="date">
            <text:p>17/07/26</text:p>
          </table:table-cell>
          <table:table-cell table:style-name="ce7" office:value-type="date" office:date-value="2026-07-15" calcext:value-type="date">
            <text:p>15/07/26</text:p>
          </table:table-cell>
          <table:table-cell table:number-columns-repeated="2" table:style-name="ce8" office:value-type="float" office:value="7371.8" calcext:value-type="float">
            <text:p>7371,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371.8" calcext:value-type="float">
            <text:p>7371,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8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093/2026</text:p>
          </table:table-cell>
          <table:table-cell table:style-name="ce2" office:value-type="float" office:value="29055847" calcext:value-type="float">
            <text:p>29055847</text:p>
          </table:table-cell>
          <table:table-cell table:style-name="ce7" office:value-type="date" office:date-value="2026-07-17" calcext:value-type="date">
            <text:p>17/07/26</text:p>
          </table:table-cell>
          <table:table-cell table:style-name="ce7" office:value-type="date" office:date-value="2026-07-15" calcext:value-type="date">
            <text:p>15/07/26</text:p>
          </table:table-cell>
          <table:table-cell table:number-columns-repeated="2" table:style-name="ce8" office:value-type="float" office:value="2481.29" calcext:value-type="float">
            <text:p>2481,2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81.29" calcext:value-type="float">
            <text:p>2481,29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8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048/2026</text:p>
          </table:table-cell>
          <table:table-cell table:style-name="ce2" office:value-type="float" office:value="202613305325" calcext:value-type="float">
            <text:p>202613305325</text:p>
          </table:table-cell>
          <table:table-cell table:style-name="ce7" office:value-type="date" office:date-value="2026-07-16" calcext:value-type="date">
            <text:p>16/07/26</text:p>
          </table:table-cell>
          <table:table-cell table:style-name="ce7" office:value-type="date" office:date-value="2026-07-14" calcext:value-type="date">
            <text:p>14/07/26</text:p>
          </table:table-cell>
          <table:table-cell table:number-columns-repeated="2" table:style-name="ce8" office:value-type="float" office:value="389.76" calcext:value-type="float">
            <text:p>389,7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89.76" calcext:value-type="float">
            <text:p>389,76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0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848/2026</text:p>
          </table:table-cell>
          <table:table-cell table:style-name="ce2" office:value-type="float" office:value="29027550" calcext:value-type="float">
            <text:p>29027550</text:p>
          </table:table-cell>
          <table:table-cell table:style-name="ce7" office:value-type="date" office:date-value="2026-07-14" calcext:value-type="date">
            <text:p>14/07/26</text:p>
          </table:table-cell>
          <table:table-cell table:style-name="ce7" office:value-type="date" office:date-value="2026-07-13" calcext:value-type="date">
            <text:p>13/07/26</text:p>
          </table:table-cell>
          <table:table-cell table:number-columns-repeated="2" table:style-name="ce8" office:value-type="float" office:value="2600.29" calcext:value-type="float">
            <text:p>2600,2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600.29" calcext:value-type="float">
            <text:p>2600,29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0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851/2026</text:p>
          </table:table-cell>
          <table:table-cell table:style-name="ce2" office:value-type="float" office:value="29027673" calcext:value-type="float">
            <text:p>29027673</text:p>
          </table:table-cell>
          <table:table-cell table:style-name="ce7" office:value-type="date" office:date-value="2026-07-14" calcext:value-type="date">
            <text:p>14/07/26</text:p>
          </table:table-cell>
          <table:table-cell table:style-name="ce7" office:value-type="date" office:date-value="2026-07-13" calcext:value-type="date">
            <text:p>13/07/26</text:p>
          </table:table-cell>
          <table:table-cell table:number-columns-repeated="2" table:style-name="ce8" office:value-type="float" office:value="3847.6" calcext:value-type="float">
            <text:p>3847,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847.6" calcext:value-type="float">
            <text:p>3847,6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0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856/2026</text:p>
          </table:table-cell>
          <table:table-cell table:style-name="ce2" office:value-type="float" office:value="29027711" calcext:value-type="float">
            <text:p>29027711</text:p>
          </table:table-cell>
          <table:table-cell table:style-name="ce7" office:value-type="date" office:date-value="2026-07-14" calcext:value-type="date">
            <text:p>14/07/26</text:p>
          </table:table-cell>
          <table:table-cell table:style-name="ce7" office:value-type="date" office:date-value="2026-07-13" calcext:value-type="date">
            <text:p>13/07/26</text:p>
          </table:table-cell>
          <table:table-cell table:number-columns-repeated="2" table:style-name="ce8" office:value-type="float" office:value="2659.49" calcext:value-type="float">
            <text:p>2659,4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659.49" calcext:value-type="float">
            <text:p>2659,49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0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858/2026</text:p>
          </table:table-cell>
          <table:table-cell table:style-name="ce2" office:value-type="float" office:value="29027754" calcext:value-type="float">
            <text:p>29027754</text:p>
          </table:table-cell>
          <table:table-cell table:style-name="ce7" office:value-type="date" office:date-value="2026-07-14" calcext:value-type="date">
            <text:p>14/07/26</text:p>
          </table:table-cell>
          <table:table-cell table:style-name="ce7" office:value-type="date" office:date-value="2026-07-13" calcext:value-type="date">
            <text:p>13/07/26</text:p>
          </table:table-cell>
          <table:table-cell table:number-columns-repeated="2" table:style-name="ce8" office:value-type="float" office:value="3152.05" calcext:value-type="float">
            <text:p>3152,0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152.05" calcext:value-type="float">
            <text:p>3152,0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0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859/2026</text:p>
          </table:table-cell>
          <table:table-cell table:style-name="ce2" office:value-type="float" office:value="29027789" calcext:value-type="float">
            <text:p>29027789</text:p>
          </table:table-cell>
          <table:table-cell table:style-name="ce7" office:value-type="date" office:date-value="2026-07-14" calcext:value-type="date">
            <text:p>14/07/26</text:p>
          </table:table-cell>
          <table:table-cell table:style-name="ce7" office:value-type="date" office:date-value="2026-07-13" calcext:value-type="date">
            <text:p>13/07/26</text:p>
          </table:table-cell>
          <table:table-cell table:number-columns-repeated="2" table:style-name="ce8" office:value-type="float" office:value="3473.57" calcext:value-type="float">
            <text:p>3473,5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473.57" calcext:value-type="float">
            <text:p>3473,57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0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860/2026</text:p>
          </table:table-cell>
          <table:table-cell table:style-name="ce2" office:value-type="float" office:value="29027835" calcext:value-type="float">
            <text:p>29027835</text:p>
          </table:table-cell>
          <table:table-cell table:style-name="ce7" office:value-type="date" office:date-value="2026-07-14" calcext:value-type="date">
            <text:p>14/07/26</text:p>
          </table:table-cell>
          <table:table-cell table:style-name="ce7" office:value-type="date" office:date-value="2026-07-13" calcext:value-type="date">
            <text:p>13/07/26</text:p>
          </table:table-cell>
          <table:table-cell table:number-columns-repeated="2" table:style-name="ce8" office:value-type="float" office:value="3231.8" calcext:value-type="float">
            <text:p>3231,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231.8" calcext:value-type="float">
            <text:p>3231,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0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861/2026</text:p>
          </table:table-cell>
          <table:table-cell table:style-name="ce2" office:value-type="float" office:value="29027878" calcext:value-type="float">
            <text:p>29027878</text:p>
          </table:table-cell>
          <table:table-cell table:style-name="ce7" office:value-type="date" office:date-value="2026-07-14" calcext:value-type="date">
            <text:p>14/07/26</text:p>
          </table:table-cell>
          <table:table-cell table:style-name="ce7" office:value-type="date" office:date-value="2026-07-13" calcext:value-type="date">
            <text:p>13/07/26</text:p>
          </table:table-cell>
          <table:table-cell table:number-columns-repeated="2" table:style-name="ce8" office:value-type="float" office:value="6296.4" calcext:value-type="float">
            <text:p>6296,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296.4" calcext:value-type="float">
            <text:p>6296,4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0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890/2026</text:p>
          </table:table-cell>
          <table:table-cell table:style-name="ce2" office:value-type="float" office:value="29032669" calcext:value-type="float">
            <text:p>29032669</text:p>
          </table:table-cell>
          <table:table-cell table:style-name="ce7" office:value-type="date" office:date-value="2026-07-15" calcext:value-type="date">
            <text:p>15/07/26</text:p>
          </table:table-cell>
          <table:table-cell table:style-name="ce7" office:value-type="date" office:date-value="2026-07-13" calcext:value-type="date">
            <text:p>13/07/26</text:p>
          </table:table-cell>
          <table:table-cell table:number-columns-repeated="2" table:style-name="ce8" office:value-type="float" office:value="1929.29" calcext:value-type="float">
            <text:p>1929,2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929.29" calcext:value-type="float">
            <text:p>1929,29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0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891/2026</text:p>
          </table:table-cell>
          <table:table-cell table:style-name="ce2" office:value-type="float" office:value="29032758" calcext:value-type="float">
            <text:p>29032758</text:p>
          </table:table-cell>
          <table:table-cell table:style-name="ce7" office:value-type="date" office:date-value="2026-07-15" calcext:value-type="date">
            <text:p>15/07/26</text:p>
          </table:table-cell>
          <table:table-cell table:style-name="ce7" office:value-type="date" office:date-value="2026-07-13" calcext:value-type="date">
            <text:p>13/07/26</text:p>
          </table:table-cell>
          <table:table-cell table:number-columns-repeated="2" table:style-name="ce8" office:value-type="float" office:value="694.84" calcext:value-type="float">
            <text:p>694,8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94.84" calcext:value-type="float">
            <text:p>694,84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0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894/2026</text:p>
          </table:table-cell>
          <table:table-cell table:style-name="ce2" office:value-type="float" office:value="29032855" calcext:value-type="float">
            <text:p>29032855</text:p>
          </table:table-cell>
          <table:table-cell table:style-name="ce7" office:value-type="date" office:date-value="2026-07-15" calcext:value-type="date">
            <text:p>15/07/26</text:p>
          </table:table-cell>
          <table:table-cell table:style-name="ce7" office:value-type="date" office:date-value="2026-07-13" calcext:value-type="date">
            <text:p>13/07/26</text:p>
          </table:table-cell>
          <table:table-cell table:number-columns-repeated="2" table:style-name="ce8" office:value-type="float" office:value="2667.43" calcext:value-type="float">
            <text:p>2667,4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667.43" calcext:value-type="float">
            <text:p>2667,43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0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912/2026</text:p>
          </table:table-cell>
          <table:table-cell table:style-name="ce2" office:value-type="float" office:value="29033541" calcext:value-type="float">
            <text:p>29033541</text:p>
          </table:table-cell>
          <table:table-cell table:style-name="ce7" office:value-type="date" office:date-value="2026-07-15" calcext:value-type="date">
            <text:p>15/07/26</text:p>
          </table:table-cell>
          <table:table-cell table:style-name="ce7" office:value-type="date" office:date-value="2026-07-13" calcext:value-type="date">
            <text:p>13/07/26</text:p>
          </table:table-cell>
          <table:table-cell table:number-columns-repeated="2" table:style-name="ce8" office:value-type="float" office:value="2772.22" calcext:value-type="float">
            <text:p>2772,2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772.22" calcext:value-type="float">
            <text:p>2772,22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0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918/2026</text:p>
          </table:table-cell>
          <table:table-cell table:style-name="ce2" office:value-type="float" office:value="29033754" calcext:value-type="float">
            <text:p>29033754</text:p>
          </table:table-cell>
          <table:table-cell table:style-name="ce7" office:value-type="date" office:date-value="2026-07-15" calcext:value-type="date">
            <text:p>15/07/26</text:p>
          </table:table-cell>
          <table:table-cell table:style-name="ce7" office:value-type="date" office:date-value="2026-07-13" calcext:value-type="date">
            <text:p>13/07/26</text:p>
          </table:table-cell>
          <table:table-cell table:number-columns-repeated="2" table:style-name="ce8" office:value-type="float" office:value="551.25" calcext:value-type="float">
            <text:p>551,2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51.25" calcext:value-type="float">
            <text:p>551,2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0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931/2026</text:p>
          </table:table-cell>
          <table:table-cell table:style-name="ce2" office:value-type="float" office:value="29033860" calcext:value-type="float">
            <text:p>29033860</text:p>
          </table:table-cell>
          <table:table-cell table:style-name="ce7" office:value-type="date" office:date-value="2026-07-15" calcext:value-type="date">
            <text:p>15/07/26</text:p>
          </table:table-cell>
          <table:table-cell table:style-name="ce7" office:value-type="date" office:date-value="2026-07-13" calcext:value-type="date">
            <text:p>13/07/26</text:p>
          </table:table-cell>
          <table:table-cell table:number-columns-repeated="2" table:style-name="ce8" office:value-type="float" office:value="2759.28" calcext:value-type="float">
            <text:p>2759,2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759.28" calcext:value-type="float">
            <text:p>2759,2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0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938/2026</text:p>
          </table:table-cell>
          <table:table-cell table:style-name="ce2" office:value-type="float" office:value="29034017" calcext:value-type="float">
            <text:p>29034017</text:p>
          </table:table-cell>
          <table:table-cell table:style-name="ce7" office:value-type="date" office:date-value="2026-07-15" calcext:value-type="date">
            <text:p>15/07/26</text:p>
          </table:table-cell>
          <table:table-cell table:style-name="ce7" office:value-type="date" office:date-value="2026-07-13" calcext:value-type="date">
            <text:p>13/07/26</text:p>
          </table:table-cell>
          <table:table-cell table:number-columns-repeated="2" table:style-name="ce8" office:value-type="float" office:value="6345.7" calcext:value-type="float">
            <text:p>6345,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345.7" calcext:value-type="float">
            <text:p>6345,7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9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835/2026</text:p>
          </table:table-cell>
          <table:table-cell table:style-name="ce2" office:value-type="float" office:value="29026820" calcext:value-type="float">
            <text:p>29026820</text:p>
          </table:table-cell>
          <table:table-cell table:style-name="ce7" office:value-type="date" office:date-value="2026-07-13" calcext:value-type="date">
            <text:p>13/07/26</text:p>
          </table:table-cell>
          <table:table-cell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3334.3" calcext:value-type="float">
            <text:p>3334,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334.3" calcext:value-type="float">
            <text:p>3334,3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9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839/2026</text:p>
          </table:table-cell>
          <table:table-cell table:style-name="ce2" office:value-type="float" office:value="29026979" calcext:value-type="float">
            <text:p>29026979</text:p>
          </table:table-cell>
          <table:table-cell table:style-name="ce7" office:value-type="date" office:date-value="2026-07-13" calcext:value-type="date">
            <text:p>13/07/26</text:p>
          </table:table-cell>
          <table:table-cell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1029.15" calcext:value-type="float">
            <text:p>1029,1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29.15" calcext:value-type="float">
            <text:p>1029,1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9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840/2026</text:p>
          </table:table-cell>
          <table:table-cell table:style-name="ce2" office:value-type="float" office:value="29027002" calcext:value-type="float">
            <text:p>29027002</text:p>
          </table:table-cell>
          <table:table-cell table:style-name="ce7" office:value-type="date" office:date-value="2026-07-13" calcext:value-type="date">
            <text:p>13/07/26</text:p>
          </table:table-cell>
          <table:table-cell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3473.57" calcext:value-type="float">
            <text:p>3473,5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473.57" calcext:value-type="float">
            <text:p>3473,57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9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842/2026</text:p>
          </table:table-cell>
          <table:table-cell table:style-name="ce2" office:value-type="float" office:value="29027061" calcext:value-type="float">
            <text:p>29027061</text:p>
          </table:table-cell>
          <table:table-cell table:style-name="ce7" office:value-type="date" office:date-value="2026-07-13" calcext:value-type="date">
            <text:p>13/07/26</text:p>
          </table:table-cell>
          <table:table-cell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2634.76" calcext:value-type="float">
            <text:p>2634,7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634.76" calcext:value-type="float">
            <text:p>2634,76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9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843/2026</text:p>
          </table:table-cell>
          <table:table-cell table:style-name="ce2" office:value-type="float" office:value="29027126" calcext:value-type="float">
            <text:p>29027126</text:p>
          </table:table-cell>
          <table:table-cell table:style-name="ce7" office:value-type="date" office:date-value="2026-07-13" calcext:value-type="date">
            <text:p>13/07/26</text:p>
          </table:table-cell>
          <table:table-cell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2571.93" calcext:value-type="float">
            <text:p>2571,9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571.93" calcext:value-type="float">
            <text:p>2571,93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9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844/2026</text:p>
          </table:table-cell>
          <table:table-cell table:style-name="ce2" office:value-type="float" office:value="29027177" calcext:value-type="float">
            <text:p>29027177</text:p>
          </table:table-cell>
          <table:table-cell table:style-name="ce7" office:value-type="date" office:date-value="2026-07-13" calcext:value-type="date">
            <text:p>13/07/26</text:p>
          </table:table-cell>
          <table:table-cell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3212.7" calcext:value-type="float">
            <text:p>3212,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212.7" calcext:value-type="float">
            <text:p>3212,7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9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803/2026</text:p>
          </table:table-cell>
          <table:table-cell table:style-name="ce2" office:value-type="float" office:value="202610304130" calcext:value-type="float">
            <text:p>202610304130</text:p>
          </table:table-cell>
          <table:table-cell table:style-name="ce7" office:value-type="date" office:date-value="2026-07-13" calcext:value-type="date">
            <text:p>13/07/26</text:p>
          </table:table-cell>
          <table:table-cell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848.36" calcext:value-type="float">
            <text:p>848,3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48.36" calcext:value-type="float">
            <text:p>848,36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9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810/2026</text:p>
          </table:table-cell>
          <table:table-cell table:style-name="ce2" office:value-type="float" office:value="202611200493" calcext:value-type="float">
            <text:p>202611200493</text:p>
          </table:table-cell>
          <table:table-cell table:style-name="ce7" office:value-type="date" office:date-value="2026-07-13" calcext:value-type="date">
            <text:p>13/07/26</text:p>
          </table:table-cell>
          <table:table-cell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256.05" calcext:value-type="float">
            <text:p>256,0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56.05" calcext:value-type="float">
            <text:p>256,0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9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816/2026</text:p>
          </table:table-cell>
          <table:table-cell table:style-name="ce2" office:value-type="float" office:value="202611800940" calcext:value-type="float">
            <text:p>202611800940</text:p>
          </table:table-cell>
          <table:table-cell table:style-name="ce7" office:value-type="date" office:date-value="2026-07-13" calcext:value-type="date">
            <text:p>13/07/26</text:p>
          </table:table-cell>
          <table:table-cell table:style-name="ce7" office:value-type="date" office:date-value="2026-07-10" calcext:value-type="date">
            <text:p>10/07/26</text:p>
          </table:table-cell>
          <table:table-cell table:number-columns-repeated="2" table:style-name="ce8" office:value-type="float" office:value="1552.88" calcext:value-type="float">
            <text:p>1552,8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552.88" calcext:value-type="float">
            <text:p>1552,8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3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680/2026</text:p>
          </table:table-cell>
          <table:table-cell table:style-name="ce2" office:value-type="float" office:value="29003820" calcext:value-type="float">
            <text:p>29003820</text:p>
          </table:table-cell>
          <table:table-cell table:number-columns-repeated="2"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2294" calcext:value-type="float">
            <text:p>229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294" calcext:value-type="float">
            <text:p>2294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3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689/2026</text:p>
          </table:table-cell>
          <table:table-cell table:style-name="ce2" office:value-type="float" office:value="29004185" calcext:value-type="float">
            <text:p>29004185</text:p>
          </table:table-cell>
          <table:table-cell table:number-columns-repeated="2"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4561.43" calcext:value-type="float">
            <text:p>4561,4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561.43" calcext:value-type="float">
            <text:p>4561,43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3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697/2026</text:p>
          </table:table-cell>
          <table:table-cell table:style-name="ce2" office:value-type="float" office:value="29004452" calcext:value-type="float">
            <text:p>29004452</text:p>
          </table:table-cell>
          <table:table-cell table:number-columns-repeated="2"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912.29" calcext:value-type="float">
            <text:p>912,2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12.29" calcext:value-type="float">
            <text:p>912,29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3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702/2026</text:p>
          </table:table-cell>
          <table:table-cell table:style-name="ce2" office:value-type="float" office:value="29005092" calcext:value-type="float">
            <text:p>29005092</text:p>
          </table:table-cell>
          <table:table-cell table:number-columns-repeated="2"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5328.16" calcext:value-type="float">
            <text:p>5328,1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328.16" calcext:value-type="float">
            <text:p>5328,16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3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705/2026</text:p>
          </table:table-cell>
          <table:table-cell table:style-name="ce2" office:value-type="float" office:value="29005971" calcext:value-type="float">
            <text:p>29005971</text:p>
          </table:table-cell>
          <table:table-cell table:number-columns-repeated="2"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4301.33" calcext:value-type="float">
            <text:p>4301,3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301.33" calcext:value-type="float">
            <text:p>4301,33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3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706/2026</text:p>
          </table:table-cell>
          <table:table-cell table:style-name="ce2" office:value-type="float" office:value="29006676" calcext:value-type="float">
            <text:p>29006676</text:p>
          </table:table-cell>
          <table:table-cell table:number-columns-repeated="2"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3242.7" calcext:value-type="float">
            <text:p>3242,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242.7" calcext:value-type="float">
            <text:p>3242,7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3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707/2026</text:p>
          </table:table-cell>
          <table:table-cell table:style-name="ce2" office:value-type="float" office:value="29006870" calcext:value-type="float">
            <text:p>29006870</text:p>
          </table:table-cell>
          <table:table-cell table:number-columns-repeated="2"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2702.25" calcext:value-type="float">
            <text:p>2702,2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702.25" calcext:value-type="float">
            <text:p>2702,2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3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711/2026</text:p>
          </table:table-cell>
          <table:table-cell table:style-name="ce2" office:value-type="float" office:value="29007052" calcext:value-type="float">
            <text:p>29007052</text:p>
          </table:table-cell>
          <table:table-cell table:number-columns-repeated="2"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1080.9" calcext:value-type="float">
            <text:p>1080,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80.9" calcext:value-type="float">
            <text:p>1080,9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5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743/2026</text:p>
          </table:table-cell>
          <table:table-cell table:style-name="ce2" office:value-type="float" office:value="29012013" calcext:value-type="float">
            <text:p>29012013</text:p>
          </table:table-cell>
          <table:table-cell table:style-name="ce7" office:value-type="date" office:date-value="2026-07-10" calcext:value-type="date">
            <text:p>10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621.3" calcext:value-type="float">
            <text:p>621,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21.3" calcext:value-type="float">
            <text:p>621,3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5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750/2026</text:p>
          </table:table-cell>
          <table:table-cell table:style-name="ce2" office:value-type="float" office:value="29012480" calcext:value-type="float">
            <text:p>29012480</text:p>
          </table:table-cell>
          <table:table-cell table:style-name="ce7" office:value-type="date" office:date-value="2026-07-10" calcext:value-type="date">
            <text:p>10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5416.93" calcext:value-type="float">
            <text:p>5416,9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416.93" calcext:value-type="float">
            <text:p>5416,93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5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751/2026</text:p>
          </table:table-cell>
          <table:table-cell table:style-name="ce2" office:value-type="float" office:value="29012641" calcext:value-type="float">
            <text:p>29012641</text:p>
          </table:table-cell>
          <table:table-cell table:style-name="ce7" office:value-type="date" office:date-value="2026-07-10" calcext:value-type="date">
            <text:p>10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3742.62" calcext:value-type="float">
            <text:p>3742,6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742.62" calcext:value-type="float">
            <text:p>3742,62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5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754/2026</text:p>
          </table:table-cell>
          <table:table-cell table:style-name="ce2" office:value-type="float" office:value="29012803" calcext:value-type="float">
            <text:p>29012803</text:p>
          </table:table-cell>
          <table:table-cell table:style-name="ce7" office:value-type="date" office:date-value="2026-07-10" calcext:value-type="date">
            <text:p>10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1263.14" calcext:value-type="float">
            <text:p>1263,1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263.14" calcext:value-type="float">
            <text:p>1263,14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5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755/2026</text:p>
          </table:table-cell>
          <table:table-cell table:style-name="ce2" office:value-type="float" office:value="29013095" calcext:value-type="float">
            <text:p>29013095</text:p>
          </table:table-cell>
          <table:table-cell table:style-name="ce7" office:value-type="date" office:date-value="2026-07-10" calcext:value-type="date">
            <text:p>10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3722.69" calcext:value-type="float">
            <text:p>3722,6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722.69" calcext:value-type="float">
            <text:p>3722,69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5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756/2026</text:p>
          </table:table-cell>
          <table:table-cell table:style-name="ce2" office:value-type="float" office:value="29013486" calcext:value-type="float">
            <text:p>29013486</text:p>
          </table:table-cell>
          <table:table-cell table:style-name="ce7" office:value-type="date" office:date-value="2026-07-10" calcext:value-type="date">
            <text:p>10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1964.84" calcext:value-type="float">
            <text:p>1964,8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964.84" calcext:value-type="float">
            <text:p>1964,84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5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759/2026</text:p>
          </table:table-cell>
          <table:table-cell table:style-name="ce2" office:value-type="float" office:value="29014059" calcext:value-type="float">
            <text:p>29014059</text:p>
          </table:table-cell>
          <table:table-cell table:style-name="ce7" office:value-type="date" office:date-value="2026-07-10" calcext:value-type="date">
            <text:p>10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4646" calcext:value-type="float">
            <text:p>464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646" calcext:value-type="float">
            <text:p>4646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5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763/2026</text:p>
          </table:table-cell>
          <table:table-cell table:style-name="ce2" office:value-type="float" office:value="202612000802" calcext:value-type="float">
            <text:p>202612000802</text:p>
          </table:table-cell>
          <table:table-cell table:style-name="ce7" office:value-type="date" office:date-value="2026-07-10" calcext:value-type="date">
            <text:p>10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553.84" calcext:value-type="float">
            <text:p>553,8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53.84" calcext:value-type="float">
            <text:p>553,84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648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3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660/2026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date" office:date-value="2026-07-30" calcext:value-type="date">
            <text:p>30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9592.99" calcext:value-type="float">
            <text:p>9592,9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592.99" calcext:value-type="float">
            <text:p>9592,99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2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70/2026</text:p>
          </table:table-cell>
          <table:table-cell table:style-name="ce2" office:value-type="float" office:value="202613305247" calcext:value-type="float">
            <text:p>202613305247</text:p>
          </table:table-cell>
          <table:table-cell table:style-name="ce7" office:value-type="date" office:date-value="2026-07-03" calcext:value-type="date">
            <text:p>03/07/26</text:p>
          </table:table-cell>
          <table:table-cell table:style-name="ce7" office:value-type="date" office:date-value="2026-07-06" calcext:value-type="date">
            <text:p>06/07/26</text:p>
          </table:table-cell>
          <table:table-cell table:number-columns-repeated="2" table:style-name="ce8" office:value-type="float" office:value="18.02" calcext:value-type="float">
            <text:p>18,0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8.02" calcext:value-type="float">
            <text:p>18,02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2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600/2026</text:p>
          </table:table-cell>
          <table:table-cell table:style-name="ce2" office:value-type="float" office:value="28984453" calcext:value-type="float">
            <text:p>28984453</text:p>
          </table:table-cell>
          <table:table-cell table:number-columns-repeated="2" table:style-name="ce7" office:value-type="date" office:date-value="2026-07-06" calcext:value-type="date">
            <text:p>06/07/26</text:p>
          </table:table-cell>
          <table:table-cell table:number-columns-repeated="2" table:style-name="ce8" office:value-type="float" office:value="3418.37" calcext:value-type="float">
            <text:p>3418,3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418.37" calcext:value-type="float">
            <text:p>3418,37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2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601/2026</text:p>
          </table:table-cell>
          <table:table-cell table:style-name="ce2" office:value-type="float" office:value="28984496" calcext:value-type="float">
            <text:p>28984496</text:p>
          </table:table-cell>
          <table:table-cell table:number-columns-repeated="2" table:style-name="ce7" office:value-type="date" office:date-value="2026-07-06" calcext:value-type="date">
            <text:p>06/07/26</text:p>
          </table:table-cell>
          <table:table-cell table:number-columns-repeated="2" table:style-name="ce8" office:value-type="float" office:value="2361.06" calcext:value-type="float">
            <text:p>2361,0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361.06" calcext:value-type="float">
            <text:p>2361,06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2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602/2026</text:p>
          </table:table-cell>
          <table:table-cell table:style-name="ce2" office:value-type="float" office:value="28984526" calcext:value-type="float">
            <text:p>28984526</text:p>
          </table:table-cell>
          <table:table-cell table:number-columns-repeated="2" table:style-name="ce7" office:value-type="date" office:date-value="2026-07-06" calcext:value-type="date">
            <text:p>06/07/26</text:p>
          </table:table-cell>
          <table:table-cell table:number-columns-repeated="2" table:style-name="ce8" office:value-type="float" office:value="200" calcext:value-type="float">
            <text:p>2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00" calcext:value-type="float">
            <text:p>200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2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604/2026</text:p>
          </table:table-cell>
          <table:table-cell table:style-name="ce2" office:value-type="float" office:value="28984747" calcext:value-type="float">
            <text:p>28984747</text:p>
          </table:table-cell>
          <table:table-cell table:number-columns-repeated="2" table:style-name="ce7" office:value-type="date" office:date-value="2026-07-06" calcext:value-type="date">
            <text:p>06/07/26</text:p>
          </table:table-cell>
          <table:table-cell table:number-columns-repeated="2" table:style-name="ce8" office:value-type="float" office:value="3242.7" calcext:value-type="float">
            <text:p>3242,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242.7" calcext:value-type="float">
            <text:p>3242,7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2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605/2026</text:p>
          </table:table-cell>
          <table:table-cell table:style-name="ce2" office:value-type="float" office:value="28984798" calcext:value-type="float">
            <text:p>28984798</text:p>
          </table:table-cell>
          <table:table-cell table:number-columns-repeated="2" table:style-name="ce7" office:value-type="date" office:date-value="2026-07-06" calcext:value-type="date">
            <text:p>06/07/26</text:p>
          </table:table-cell>
          <table:table-cell table:number-columns-repeated="2" table:style-name="ce8" office:value-type="float" office:value="2895.95" calcext:value-type="float">
            <text:p>2895,9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895.95" calcext:value-type="float">
            <text:p>2895,9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2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607/2026</text:p>
          </table:table-cell>
          <table:table-cell table:style-name="ce2" office:value-type="float" office:value="28984836" calcext:value-type="float">
            <text:p>28984836</text:p>
          </table:table-cell>
          <table:table-cell table:number-columns-repeated="2" table:style-name="ce7" office:value-type="date" office:date-value="2026-07-06" calcext:value-type="date">
            <text:p>06/07/26</text:p>
          </table:table-cell>
          <table:table-cell table:number-columns-repeated="2" table:style-name="ce8" office:value-type="float" office:value="3212.7" calcext:value-type="float">
            <text:p>3212,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212.7" calcext:value-type="float">
            <text:p>3212,7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2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608/2026</text:p>
          </table:table-cell>
          <table:table-cell table:style-name="ce2" office:value-type="float" office:value="28984879" calcext:value-type="float">
            <text:p>28984879</text:p>
          </table:table-cell>
          <table:table-cell table:number-columns-repeated="2" table:style-name="ce7" office:value-type="date" office:date-value="2026-07-06" calcext:value-type="date">
            <text:p>06/07/26</text:p>
          </table:table-cell>
          <table:table-cell table:number-columns-repeated="2" table:style-name="ce8" office:value-type="float" office:value="3242.7" calcext:value-type="float">
            <text:p>3242,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242.7" calcext:value-type="float">
            <text:p>3242,7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78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2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81/2026</text:p>
          </table:table-cell>
          <table:table-cell table:style-name="ce2" office:value-type="float" office:value="28962379" calcext:value-type="float">
            <text:p>28962379</text:p>
          </table:table-cell>
          <table:table-cell table:number-columns-repeated="2" table:style-name="ce7" office:value-type="date" office:date-value="2026-07-06" calcext:value-type="date">
            <text:p>06/07/26</text:p>
          </table:table-cell>
          <table:table-cell table:number-columns-repeated="2" table:style-name="ce8" office:value-type="float" office:value="4320" calcext:value-type="float">
            <text:p>432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320" calcext:value-type="float">
            <text:p>4320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78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2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626/2026</text:p>
          </table:table-cell>
          <table:table-cell table:style-name="ce2" office:value-type="float" office:value="28981918" calcext:value-type="float">
            <text:p>28981918</text:p>
          </table:table-cell>
          <table:table-cell table:style-name="ce7" office:value-type="date" office:date-value="2026-07-07" calcext:value-type="date">
            <text:p>07/07/26</text:p>
          </table:table-cell>
          <table:table-cell table:style-name="ce7" office:value-type="date" office:date-value="2026-07-06" calcext:value-type="date">
            <text:p>06/07/26</text:p>
          </table:table-cell>
          <table:table-cell table:number-columns-repeated="2" table:style-name="ce8" office:value-type="float" office:value="4000" calcext:value-type="float">
            <text:p>40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000" calcext:value-type="float">
            <text:p>4000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78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2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656/2026</text:p>
          </table:table-cell>
          <table:table-cell table:style-name="ce2" office:value-type="float" office:value="28983171" calcext:value-type="float">
            <text:p>28983171</text:p>
          </table:table-cell>
          <table:table-cell table:style-name="ce7" office:value-type="date" office:date-value="2026-07-07" calcext:value-type="date">
            <text:p>07/07/26</text:p>
          </table:table-cell>
          <table:table-cell table:style-name="ce7" office:value-type="date" office:date-value="2026-07-06" calcext:value-type="date">
            <text:p>06/07/26</text:p>
          </table:table-cell>
          <table:table-cell table:number-columns-repeated="2" table:style-name="ce8" office:value-type="float" office:value="2490.4" calcext:value-type="float">
            <text:p>2490,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90.4" calcext:value-type="float">
            <text:p>2490,4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2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609/2026</text:p>
          </table:table-cell>
          <table:table-cell table:style-name="ce2" office:value-type="float" office:value="28984968" calcext:value-type="float">
            <text:p>28984968</text:p>
          </table:table-cell>
          <table:table-cell table:style-name="ce7" office:value-type="date" office:date-value="2026-07-07" calcext:value-type="date">
            <text:p>07/07/26</text:p>
          </table:table-cell>
          <table:table-cell table:style-name="ce7" office:value-type="date" office:date-value="2026-07-06" calcext:value-type="date">
            <text:p>06/07/26</text:p>
          </table:table-cell>
          <table:table-cell table:number-columns-repeated="2" table:style-name="ce8" office:value-type="float" office:value="4207.36" calcext:value-type="float">
            <text:p>4207,3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207.36" calcext:value-type="float">
            <text:p>4207,36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2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657/2026</text:p>
          </table:table-cell>
          <table:table-cell table:style-name="ce2" office:value-type="float" office:value="202610204377" calcext:value-type="float">
            <text:p>202610204377</text:p>
          </table:table-cell>
          <table:table-cell table:style-name="ce7" office:value-type="date" office:date-value="2026-07-07" calcext:value-type="date">
            <text:p>07/07/26</text:p>
          </table:table-cell>
          <table:table-cell table:style-name="ce7" office:value-type="date" office:date-value="2026-07-06" calcext:value-type="date">
            <text:p>06/07/26</text:p>
          </table:table-cell>
          <table:table-cell table:number-columns-repeated="2" table:style-name="ce8" office:value-type="float" office:value="21.08" calcext:value-type="float">
            <text:p>21,0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1.08" calcext:value-type="float">
            <text:p>21,0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2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675/2026</text:p>
          </table:table-cell>
          <table:table-cell table:style-name="ce2" office:value-type="float" office:value="202710000308" calcext:value-type="float">
            <text:p>202710000308</text:p>
          </table:table-cell>
          <table:table-cell table:style-name="ce7" office:value-type="date" office:date-value="2026-07-08" calcext:value-type="date">
            <text:p>08/07/26</text:p>
          </table:table-cell>
          <table:table-cell table:style-name="ce7" office:value-type="date" office:date-value="2026-07-06" calcext:value-type="date">
            <text:p>06/07/26</text:p>
          </table:table-cell>
          <table:table-cell table:number-columns-repeated="2" table:style-name="ce8" office:value-type="float" office:value="21.08" calcext:value-type="float">
            <text:p>21,0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1.08" calcext:value-type="float">
            <text:p>21,0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0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64/2026</text:p>
          </table:table-cell>
          <table:table-cell table:style-name="ce2" office:value-type="float" office:value="28976230" calcext:value-type="float">
            <text:p>28976230</text:p>
          </table:table-cell>
          <table:table-cell table:number-columns-repeated="2" table:style-name="ce7" office:value-type="date" office:date-value="2026-07-03" calcext:value-type="date">
            <text:p>03/07/26</text:p>
          </table:table-cell>
          <table:table-cell table:number-columns-repeated="2" table:style-name="ce8" office:value-type="float" office:value="7317.22" calcext:value-type="float">
            <text:p>7317,2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317.22" calcext:value-type="float">
            <text:p>7317,22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0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65/2026</text:p>
          </table:table-cell>
          <table:table-cell table:style-name="ce2" office:value-type="float" office:value="28976310" calcext:value-type="float">
            <text:p>28976310</text:p>
          </table:table-cell>
          <table:table-cell table:number-columns-repeated="2" table:style-name="ce7" office:value-type="date" office:date-value="2026-07-03" calcext:value-type="date">
            <text:p>03/07/26</text:p>
          </table:table-cell>
          <table:table-cell table:number-columns-repeated="2" table:style-name="ce8" office:value-type="float" office:value="2157.84" calcext:value-type="float">
            <text:p>2157,8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157.84" calcext:value-type="float">
            <text:p>2157,84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0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89/2026</text:p>
          </table:table-cell>
          <table:table-cell table:style-name="ce2" office:value-type="float" office:value="28982574" calcext:value-type="float">
            <text:p>28982574</text:p>
          </table:table-cell>
          <table:table-cell table:style-name="ce7" office:value-type="date" office:date-value="2026-07-06" calcext:value-type="date">
            <text:p>06/07/26</text:p>
          </table:table-cell>
          <table:table-cell table:style-name="ce7" office:value-type="date" office:date-value="2026-07-03" calcext:value-type="date">
            <text:p>03/07/26</text:p>
          </table:table-cell>
          <table:table-cell table:number-columns-repeated="2" table:style-name="ce8" office:value-type="float" office:value="4278.89" calcext:value-type="float">
            <text:p>4278,8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278.89" calcext:value-type="float">
            <text:p>4278,89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3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41/2026</text:p>
          </table:table-cell>
          <table:table-cell table:style-name="ce2" office:value-type="float" office:value="28973176" calcext:value-type="float">
            <text:p>28973176</text:p>
          </table:table-cell>
          <table:table-cell table:style-name="ce7" office:value-type="date" office:date-value="2026-07-03" calcext:value-type="date">
            <text:p>03/07/26</text:p>
          </table:table-cell>
          <table:table-cell table:style-name="ce7" office:value-type="date" office:date-value="2026-07-02" calcext:value-type="date">
            <text:p>02/07/26</text:p>
          </table:table-cell>
          <table:table-cell table:number-columns-repeated="2" table:style-name="ce8" office:value-type="float" office:value="5580.5" calcext:value-type="float">
            <text:p>5580,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580.5" calcext:value-type="float">
            <text:p>5580,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3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43/2026</text:p>
          </table:table-cell>
          <table:table-cell table:style-name="ce2" office:value-type="float" office:value="28973443" calcext:value-type="float">
            <text:p>28973443</text:p>
          </table:table-cell>
          <table:table-cell table:style-name="ce7" office:value-type="date" office:date-value="2026-07-03" calcext:value-type="date">
            <text:p>03/07/26</text:p>
          </table:table-cell>
          <table:table-cell table:style-name="ce7" office:value-type="date" office:date-value="2026-07-02" calcext:value-type="date">
            <text:p>02/07/26</text:p>
          </table:table-cell>
          <table:table-cell table:number-columns-repeated="2" table:style-name="ce8" office:value-type="float" office:value="3155.66" calcext:value-type="float">
            <text:p>3155,6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155.66" calcext:value-type="float">
            <text:p>3155,66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3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48/2026</text:p>
          </table:table-cell>
          <table:table-cell table:style-name="ce2" office:value-type="float" office:value="28973826" calcext:value-type="float">
            <text:p>28973826</text:p>
          </table:table-cell>
          <table:table-cell table:style-name="ce7" office:value-type="date" office:date-value="2026-07-03" calcext:value-type="date">
            <text:p>03/07/26</text:p>
          </table:table-cell>
          <table:table-cell table:style-name="ce7" office:value-type="date" office:date-value="2026-07-02" calcext:value-type="date">
            <text:p>02/07/26</text:p>
          </table:table-cell>
          <table:table-cell table:number-columns-repeated="2" table:style-name="ce8" office:value-type="float" office:value="192.07" calcext:value-type="float">
            <text:p>192,0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92.07" calcext:value-type="float">
            <text:p>192,07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3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49/2026</text:p>
          </table:table-cell>
          <table:table-cell table:style-name="ce2" office:value-type="float" office:value="28974075" calcext:value-type="float">
            <text:p>28974075</text:p>
          </table:table-cell>
          <table:table-cell table:style-name="ce7" office:value-type="date" office:date-value="2026-07-03" calcext:value-type="date">
            <text:p>03/07/26</text:p>
          </table:table-cell>
          <table:table-cell table:style-name="ce7" office:value-type="date" office:date-value="2026-07-02" calcext:value-type="date">
            <text:p>02/07/26</text:p>
          </table:table-cell>
          <table:table-cell table:number-columns-repeated="2" table:style-name="ce8" office:value-type="float" office:value="4248.07" calcext:value-type="float">
            <text:p>4248,0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248.07" calcext:value-type="float">
            <text:p>4248,07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3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56/2026</text:p>
          </table:table-cell>
          <table:table-cell table:style-name="ce2" office:value-type="float" office:value="28975160" calcext:value-type="float">
            <text:p>28975160</text:p>
          </table:table-cell>
          <table:table-cell table:style-name="ce7" office:value-type="date" office:date-value="2026-07-03" calcext:value-type="date">
            <text:p>03/07/26</text:p>
          </table:table-cell>
          <table:table-cell table:style-name="ce7" office:value-type="date" office:date-value="2026-07-02" calcext:value-type="date">
            <text:p>02/07/26</text:p>
          </table:table-cell>
          <table:table-cell table:number-columns-repeated="2" table:style-name="ce8" office:value-type="float" office:value="357.2" calcext:value-type="float">
            <text:p>357,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57.2" calcext:value-type="float">
            <text:p>357,2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3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60/2026</text:p>
          </table:table-cell>
          <table:table-cell table:style-name="ce2" office:value-type="float" office:value="28975764" calcext:value-type="float">
            <text:p>28975764</text:p>
          </table:table-cell>
          <table:table-cell table:style-name="ce7" office:value-type="date" office:date-value="2026-07-03" calcext:value-type="date">
            <text:p>03/07/26</text:p>
          </table:table-cell>
          <table:table-cell table:style-name="ce7" office:value-type="date" office:date-value="2026-07-02" calcext:value-type="date">
            <text:p>02/07/26</text:p>
          </table:table-cell>
          <table:table-cell table:number-columns-repeated="2" table:style-name="ce8" office:value-type="float" office:value="1449.7" calcext:value-type="float">
            <text:p>1449,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449.7" calcext:value-type="float">
            <text:p>1449,7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3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63/2026</text:p>
          </table:table-cell>
          <table:table-cell table:style-name="ce2" office:value-type="float" office:value="28976019" calcext:value-type="float">
            <text:p>28976019</text:p>
          </table:table-cell>
          <table:table-cell table:style-name="ce7" office:value-type="date" office:date-value="2026-07-03" calcext:value-type="date">
            <text:p>03/07/26</text:p>
          </table:table-cell>
          <table:table-cell table:style-name="ce7" office:value-type="date" office:date-value="2026-07-02" calcext:value-type="date">
            <text:p>02/07/26</text:p>
          </table:table-cell>
          <table:table-cell table:number-columns-repeated="2" table:style-name="ce8" office:value-type="float" office:value="1668.34" calcext:value-type="float">
            <text:p>1668,3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668.34" calcext:value-type="float">
            <text:p>1668,34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97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00/2026</text:p>
          </table:table-cell>
          <table:table-cell table:style-name="ce2" office:value-type="float" office:value="202611300570" calcext:value-type="float">
            <text:p>202611300570</text:p>
          </table:table-cell>
          <table:table-cell table:style-name="ce7" office:value-type="date" office:date-value="2026-07-03" calcext:value-type="date">
            <text:p>03/07/26</text:p>
          </table:table-cell>
          <table:table-cell table:style-name="ce7" office:value-type="date" office:date-value="2026-07-01" calcext:value-type="date">
            <text:p>01/07/26</text:p>
          </table:table-cell>
          <table:table-cell table:number-columns-repeated="2" table:style-name="ce8" office:value-type="float" office:value="256.05" calcext:value-type="float">
            <text:p>256,0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56.05" calcext:value-type="float">
            <text:p>256,0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97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01/2026</text:p>
          </table:table-cell>
          <table:table-cell table:style-name="ce2" office:value-type="float" office:value="202611000560" calcext:value-type="float">
            <text:p>202611000560</text:p>
          </table:table-cell>
          <table:table-cell table:style-name="ce7" office:value-type="date" office:date-value="2026-07-03" calcext:value-type="date">
            <text:p>03/07/26</text:p>
          </table:table-cell>
          <table:table-cell table:style-name="ce7" office:value-type="date" office:date-value="2026-07-01" calcext:value-type="date">
            <text:p>01/07/26</text:p>
          </table:table-cell>
          <table:table-cell table:number-columns-repeated="2" table:style-name="ce8" office:value-type="float" office:value="256.05" calcext:value-type="float">
            <text:p>256,0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56.05" calcext:value-type="float">
            <text:p>256,0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97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02/2026</text:p>
          </table:table-cell>
          <table:table-cell table:style-name="ce2" office:value-type="float" office:value="202611400419" calcext:value-type="float">
            <text:p>202611400419</text:p>
          </table:table-cell>
          <table:table-cell table:style-name="ce7" office:value-type="date" office:date-value="2026-07-03" calcext:value-type="date">
            <text:p>03/07/26</text:p>
          </table:table-cell>
          <table:table-cell table:style-name="ce7" office:value-type="date" office:date-value="2026-07-01" calcext:value-type="date">
            <text:p>01/07/26</text:p>
          </table:table-cell>
          <table:table-cell table:number-columns-repeated="2" table:style-name="ce8" office:value-type="float" office:value="515.34" calcext:value-type="float">
            <text:p>515,3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15.34" calcext:value-type="float">
            <text:p>515,34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97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03/2026</text:p>
          </table:table-cell>
          <table:table-cell table:style-name="ce2" office:value-type="float" office:value="202613400700" calcext:value-type="float">
            <text:p>202613400700</text:p>
          </table:table-cell>
          <table:table-cell table:style-name="ce7" office:value-type="date" office:date-value="2026-07-03" calcext:value-type="date">
            <text:p>03/07/26</text:p>
          </table:table-cell>
          <table:table-cell table:style-name="ce7" office:value-type="date" office:date-value="2026-07-01" calcext:value-type="date">
            <text:p>01/07/26</text:p>
          </table:table-cell>
          <table:table-cell table:number-columns-repeated="2" table:style-name="ce8" office:value-type="float" office:value="256.05" calcext:value-type="float">
            <text:p>256,0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56.05" calcext:value-type="float">
            <text:p>256,0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78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97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04/2026</text:p>
          </table:table-cell>
          <table:table-cell table:style-name="ce2" office:value-type="float" office:value="28959343" calcext:value-type="float">
            <text:p>28959343</text:p>
          </table:table-cell>
          <table:table-cell table:style-name="ce7" office:value-type="date" office:date-value="2026-07-03" calcext:value-type="date">
            <text:p>03/07/26</text:p>
          </table:table-cell>
          <table:table-cell table:style-name="ce7" office:value-type="date" office:date-value="2026-07-01" calcext:value-type="date">
            <text:p>01/07/26</text:p>
          </table:table-cell>
          <table:table-cell table:number-columns-repeated="2" table:style-name="ce8" office:value-type="float" office:value="2400" calcext:value-type="float">
            <text:p>24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00" calcext:value-type="float">
            <text:p>2400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78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97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05/2026</text:p>
          </table:table-cell>
          <table:table-cell table:style-name="ce2" office:value-type="float" office:value="28962654" calcext:value-type="float">
            <text:p>28962654</text:p>
          </table:table-cell>
          <table:table-cell table:style-name="ce7" office:value-type="date" office:date-value="2026-07-03" calcext:value-type="date">
            <text:p>03/07/26</text:p>
          </table:table-cell>
          <table:table-cell table:style-name="ce7" office:value-type="date" office:date-value="2026-07-01" calcext:value-type="date">
            <text:p>01/07/26</text:p>
          </table:table-cell>
          <table:table-cell table:number-columns-repeated="2" table:style-name="ce8" office:value-type="float" office:value="3280" calcext:value-type="float">
            <text:p>328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280" calcext:value-type="float">
            <text:p>3280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440178.03" calcext:value-type="float">
            <text:p>440178,0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40178.03" calcext:value-type="float">
            <text:p>440178,03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440178.03" calcext:value-type="float">
            <text:p>440178,0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40178.03" calcext:value-type="float">
            <text:p>440178,03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01.445.033/0001-08  TRIBUNAL REGIONAL DO TRABALHO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31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6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430/2026</text:p>
          </table:table-cell>
          <table:table-cell table:style-name="ce2" office:value-type="float" office:value="2.83658501418044E+016" calcext:value-type="float">
            <text:p>2,83658501418044E+016</text:p>
          </table:table-cell>
          <table:table-cell table:style-name="ce7" office:value-type="date" office:date-value="2026-07-30" calcext:value-type="date">
            <text:p>30/07/26</text:p>
          </table:table-cell>
          <table:table-cell table:style-name="ce7" office:value-type="date" office:date-value="2026-07-29" calcext:value-type="date">
            <text:p>29/07/26</text:p>
          </table:table-cell>
          <table:table-cell table:number-columns-repeated="2" table:style-name="ce8" office:value-type="float" office:value="8475.55" calcext:value-type="float">
            <text:p>8475,5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475.55" calcext:value-type="float">
            <text:p>8475,5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31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3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405/2026</text:p>
          </table:table-cell>
          <table:table-cell table:style-name="ce2" office:value-type="float" office:value="2.83658501417456E+016" calcext:value-type="float">
            <text:p>2,83658501417456E+016</text:p>
          </table:table-cell>
          <table:table-cell table:number-columns-repeated="2" table:style-name="ce7" office:value-type="date" office:date-value="2026-07-28" calcext:value-type="date">
            <text:p>28/07/26</text:p>
          </table:table-cell>
          <table:table-cell table:number-columns-repeated="2" table:style-name="ce8" office:value-type="float" office:value="8290.26" calcext:value-type="float">
            <text:p>8290,2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290.26" calcext:value-type="float">
            <text:p>8290,26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31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3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406/2026</text:p>
          </table:table-cell>
          <table:table-cell table:style-name="ce2" office:value-type="float" office:value="2.83658501417461E+016" calcext:value-type="float">
            <text:p>2,83658501417461E+016</text:p>
          </table:table-cell>
          <table:table-cell table:number-columns-repeated="2" table:style-name="ce7" office:value-type="date" office:date-value="2026-07-28" calcext:value-type="date">
            <text:p>28/07/26</text:p>
          </table:table-cell>
          <table:table-cell table:number-columns-repeated="2" table:style-name="ce8" office:value-type="float" office:value="817.92" calcext:value-type="float">
            <text:p>817,9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17.92" calcext:value-type="float">
            <text:p>817,92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31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1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362/2026</text:p>
          </table:table-cell>
          <table:table-cell table:style-name="ce2" office:value-type="float" office:value="2.83658501414776E+016" calcext:value-type="float">
            <text:p>2,83658501414776E+016</text:p>
          </table:table-cell>
          <table:table-cell table:style-name="ce7" office:value-type="date" office:date-value="2026-07-27" calcext:value-type="date">
            <text:p>27/07/26</text:p>
          </table:table-cell>
          <table:table-cell table:style-name="ce7" office:value-type="date" office:date-value="2026-07-24" calcext:value-type="date">
            <text:p>24/07/26</text:p>
          </table:table-cell>
          <table:table-cell table:number-columns-repeated="2" table:style-name="ce8" office:value-type="float" office:value="8412.19" calcext:value-type="float">
            <text:p>8412,1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412.19" calcext:value-type="float">
            <text:p>8412,19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31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1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365/2026</text:p>
          </table:table-cell>
          <table:table-cell table:style-name="ce2" office:value-type="float" office:value="2.8365850141702E+016" calcext:value-type="float">
            <text:p>2,8365850141702E+016</text:p>
          </table:table-cell>
          <table:table-cell table:style-name="ce7" office:value-type="date" office:date-value="2026-07-27" calcext:value-type="date">
            <text:p>27/07/26</text:p>
          </table:table-cell>
          <table:table-cell table:style-name="ce7" office:value-type="date" office:date-value="2026-07-24" calcext:value-type="date">
            <text:p>24/07/26</text:p>
          </table:table-cell>
          <table:table-cell table:number-columns-repeated="2" table:style-name="ce8" office:value-type="float" office:value="506.6" calcext:value-type="float">
            <text:p>506,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06.6" calcext:value-type="float">
            <text:p>506,6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31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1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366/2026</text:p>
          </table:table-cell>
          <table:table-cell table:style-name="ce2" office:value-type="float" office:value="2.83658501417027E+016" calcext:value-type="float">
            <text:p>2,83658501417027E+016</text:p>
          </table:table-cell>
          <table:table-cell table:style-name="ce7" office:value-type="date" office:date-value="2026-07-27" calcext:value-type="date">
            <text:p>27/07/26</text:p>
          </table:table-cell>
          <table:table-cell table:style-name="ce7" office:value-type="date" office:date-value="2026-07-24" calcext:value-type="date">
            <text:p>24/07/26</text:p>
          </table:table-cell>
          <table:table-cell table:number-columns-repeated="2" table:style-name="ce8" office:value-type="float" office:value="8475.55" calcext:value-type="float">
            <text:p>8475,5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475.55" calcext:value-type="float">
            <text:p>8475,5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31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1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367/2026</text:p>
          </table:table-cell>
          <table:table-cell table:style-name="ce2" office:value-type="float" office:value="2.83658501417031E+016" calcext:value-type="float">
            <text:p>2,83658501417031E+016</text:p>
          </table:table-cell>
          <table:table-cell table:style-name="ce7" office:value-type="date" office:date-value="2026-07-27" calcext:value-type="date">
            <text:p>27/07/26</text:p>
          </table:table-cell>
          <table:table-cell table:style-name="ce7" office:value-type="date" office:date-value="2026-07-24" calcext:value-type="date">
            <text:p>24/07/26</text:p>
          </table:table-cell>
          <table:table-cell table:number-columns-repeated="2" table:style-name="ce8" office:value-type="float" office:value="6916.42" calcext:value-type="float">
            <text:p>6916,4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916.42" calcext:value-type="float">
            <text:p>6916,42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31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1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368/2026</text:p>
          </table:table-cell>
          <table:table-cell table:style-name="ce2" office:value-type="float" office:value="2.83658501417037E+016" calcext:value-type="float">
            <text:p>2,83658501417037E+016</text:p>
          </table:table-cell>
          <table:table-cell table:style-name="ce7" office:value-type="date" office:date-value="2026-07-27" calcext:value-type="date">
            <text:p>27/07/26</text:p>
          </table:table-cell>
          <table:table-cell table:style-name="ce7" office:value-type="date" office:date-value="2026-07-24" calcext:value-type="date">
            <text:p>24/07/26</text:p>
          </table:table-cell>
          <table:table-cell table:number-columns-repeated="2" table:style-name="ce8" office:value-type="float" office:value="4091.55" calcext:value-type="float">
            <text:p>4091,5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091.55" calcext:value-type="float">
            <text:p>4091,5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31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1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369/2026</text:p>
          </table:table-cell>
          <table:table-cell table:style-name="ce2" office:value-type="float" office:value="2.83658501417042E+016" calcext:value-type="float">
            <text:p>2,83658501417042E+016</text:p>
          </table:table-cell>
          <table:table-cell table:style-name="ce7" office:value-type="date" office:date-value="2026-07-27" calcext:value-type="date">
            <text:p>27/07/26</text:p>
          </table:table-cell>
          <table:table-cell table:style-name="ce7" office:value-type="date" office:date-value="2026-07-24" calcext:value-type="date">
            <text:p>24/07/26</text:p>
          </table:table-cell>
          <table:table-cell table:number-columns-repeated="2" table:style-name="ce8" office:value-type="float" office:value="7486.06" calcext:value-type="float">
            <text:p>7486,0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486.06" calcext:value-type="float">
            <text:p>7486,06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31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1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371/2026</text:p>
          </table:table-cell>
          <table:table-cell table:style-name="ce2" office:value-type="float" office:value="2.8365850141705E+016" calcext:value-type="float">
            <text:p>2,8365850141705E+016</text:p>
          </table:table-cell>
          <table:table-cell table:style-name="ce7" office:value-type="date" office:date-value="2026-07-27" calcext:value-type="date">
            <text:p>27/07/26</text:p>
          </table:table-cell>
          <table:table-cell table:style-name="ce7" office:value-type="date" office:date-value="2026-07-24" calcext:value-type="date">
            <text:p>24/07/26</text:p>
          </table:table-cell>
          <table:table-cell table:number-columns-repeated="2" table:style-name="ce8" office:value-type="float" office:value="4203.93" calcext:value-type="float">
            <text:p>4203,9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203.93" calcext:value-type="float">
            <text:p>4203,93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31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1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372/2026</text:p>
          </table:table-cell>
          <table:table-cell table:style-name="ce2" office:value-type="float" office:value="2.83658501417055E+016" calcext:value-type="float">
            <text:p>2,83658501417055E+016</text:p>
          </table:table-cell>
          <table:table-cell table:style-name="ce7" office:value-type="date" office:date-value="2026-07-27" calcext:value-type="date">
            <text:p>27/07/26</text:p>
          </table:table-cell>
          <table:table-cell table:style-name="ce7" office:value-type="date" office:date-value="2026-07-24" calcext:value-type="date">
            <text:p>24/07/26</text:p>
          </table:table-cell>
          <table:table-cell table:number-columns-repeated="2" table:style-name="ce8" office:value-type="float" office:value="4955.08" calcext:value-type="float">
            <text:p>4955,0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955.08" calcext:value-type="float">
            <text:p>4955,0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31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1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373/2026</text:p>
          </table:table-cell>
          <table:table-cell table:style-name="ce2" office:value-type="float" office:value="2.83658501417061E+016" calcext:value-type="float">
            <text:p>2,83658501417061E+016</text:p>
          </table:table-cell>
          <table:table-cell table:style-name="ce7" office:value-type="date" office:date-value="2026-07-27" calcext:value-type="date">
            <text:p>27/07/26</text:p>
          </table:table-cell>
          <table:table-cell table:style-name="ce7" office:value-type="date" office:date-value="2026-07-24" calcext:value-type="date">
            <text:p>24/07/26</text:p>
          </table:table-cell>
          <table:table-cell table:number-columns-repeated="2" table:style-name="ce8" office:value-type="float" office:value="6549.93" calcext:value-type="float">
            <text:p>6549,9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549.93" calcext:value-type="float">
            <text:p>6549,93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31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1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374/2026</text:p>
          </table:table-cell>
          <table:table-cell table:style-name="ce2" office:value-type="float" office:value="2.83658501417066E+016" calcext:value-type="float">
            <text:p>2,83658501417066E+016</text:p>
          </table:table-cell>
          <table:table-cell table:style-name="ce7" office:value-type="date" office:date-value="2026-07-27" calcext:value-type="date">
            <text:p>27/07/26</text:p>
          </table:table-cell>
          <table:table-cell table:style-name="ce7" office:value-type="date" office:date-value="2026-07-24" calcext:value-type="date">
            <text:p>24/07/26</text:p>
          </table:table-cell>
          <table:table-cell table:number-columns-repeated="2" table:style-name="ce8" office:value-type="float" office:value="8475.55" calcext:value-type="float">
            <text:p>8475,5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475.55" calcext:value-type="float">
            <text:p>8475,5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31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1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375/2026</text:p>
          </table:table-cell>
          <table:table-cell table:style-name="ce2" office:value-type="float" office:value="2.83658501417069E+016" calcext:value-type="float">
            <text:p>2,83658501417069E+016</text:p>
          </table:table-cell>
          <table:table-cell table:style-name="ce7" office:value-type="date" office:date-value="2026-07-27" calcext:value-type="date">
            <text:p>27/07/26</text:p>
          </table:table-cell>
          <table:table-cell table:style-name="ce7" office:value-type="date" office:date-value="2026-07-24" calcext:value-type="date">
            <text:p>24/07/26</text:p>
          </table:table-cell>
          <table:table-cell table:number-columns-repeated="2" table:style-name="ce8" office:value-type="float" office:value="8475.55" calcext:value-type="float">
            <text:p>8475,5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475.55" calcext:value-type="float">
            <text:p>8475,5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31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1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376/2026</text:p>
          </table:table-cell>
          <table:table-cell table:style-name="ce2" office:value-type="float" office:value="2.83658501417074E+016" calcext:value-type="float">
            <text:p>2,83658501417074E+016</text:p>
          </table:table-cell>
          <table:table-cell table:style-name="ce7" office:value-type="date" office:date-value="2026-07-27" calcext:value-type="date">
            <text:p>27/07/26</text:p>
          </table:table-cell>
          <table:table-cell table:style-name="ce7" office:value-type="date" office:date-value="2026-07-24" calcext:value-type="date">
            <text:p>24/07/26</text:p>
          </table:table-cell>
          <table:table-cell table:number-columns-repeated="2" table:style-name="ce8" office:value-type="float" office:value="8475.55" calcext:value-type="float">
            <text:p>8475,5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475.55" calcext:value-type="float">
            <text:p>8475,5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31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1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377/2026</text:p>
          </table:table-cell>
          <table:table-cell table:style-name="ce2" office:value-type="float" office:value="2.83658501417078E+016" calcext:value-type="float">
            <text:p>2,83658501417078E+016</text:p>
          </table:table-cell>
          <table:table-cell table:style-name="ce7" office:value-type="date" office:date-value="2026-07-27" calcext:value-type="date">
            <text:p>27/07/26</text:p>
          </table:table-cell>
          <table:table-cell table:style-name="ce7" office:value-type="date" office:date-value="2026-07-24" calcext:value-type="date">
            <text:p>24/07/26</text:p>
          </table:table-cell>
          <table:table-cell table:number-columns-repeated="2" table:style-name="ce8" office:value-type="float" office:value="8402.12" calcext:value-type="float">
            <text:p>8402,1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402.12" calcext:value-type="float">
            <text:p>8402,12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31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8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21/2026</text:p>
          </table:table-cell>
          <table:table-cell table:style-name="ce2" office:value-type="float" office:value="2.8365850141443E+016" calcext:value-type="float">
            <text:p>2,8365850141443E+016</text:p>
          </table:table-cell>
          <table:table-cell table:number-columns-repeated="2" table:style-name="ce7" office:value-type="date" office:date-value="2026-07-17" calcext:value-type="date">
            <text:p>17/07/26</text:p>
          </table:table-cell>
          <table:table-cell table:number-columns-repeated="2" table:style-name="ce8" office:value-type="float" office:value="5994.63" calcext:value-type="float">
            <text:p>5994,6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994.63" calcext:value-type="float">
            <text:p>5994,63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31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4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22/2026</text:p>
          </table:table-cell>
          <table:table-cell table:style-name="ce2" office:value-type="float" office:value="2.83658501414432E+016" calcext:value-type="float">
            <text:p>2,83658501414432E+016</text:p>
          </table:table-cell>
          <table:table-cell table:number-columns-repeated="2" table:style-name="ce7" office:value-type="date" office:date-value="2026-07-17" calcext:value-type="date">
            <text:p>17/07/26</text:p>
          </table:table-cell>
          <table:table-cell table:number-columns-repeated="2" table:style-name="ce8" office:value-type="float" office:value="3810.17" calcext:value-type="float">
            <text:p>3810,1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810.17" calcext:value-type="float">
            <text:p>3810,17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31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4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24/2026</text:p>
          </table:table-cell>
          <table:table-cell table:style-name="ce2" office:value-type="float" office:value="2.83658501414436E+016" calcext:value-type="float">
            <text:p>2,83658501414436E+016</text:p>
          </table:table-cell>
          <table:table-cell table:number-columns-repeated="2" table:style-name="ce7" office:value-type="date" office:date-value="2026-07-17" calcext:value-type="date">
            <text:p>17/07/26</text:p>
          </table:table-cell>
          <table:table-cell table:number-columns-repeated="2" table:style-name="ce8" office:value-type="float" office:value="2493.18" calcext:value-type="float">
            <text:p>2493,1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93.18" calcext:value-type="float">
            <text:p>2493,1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31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4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25/2026</text:p>
          </table:table-cell>
          <table:table-cell table:style-name="ce2" office:value-type="float" office:value="2.83658501414438E+016" calcext:value-type="float">
            <text:p>2,83658501414438E+016</text:p>
          </table:table-cell>
          <table:table-cell table:number-columns-repeated="2" table:style-name="ce7" office:value-type="date" office:date-value="2026-07-17" calcext:value-type="date">
            <text:p>17/07/26</text:p>
          </table:table-cell>
          <table:table-cell table:number-columns-repeated="2" table:style-name="ce8" office:value-type="float" office:value="1079.87" calcext:value-type="float">
            <text:p>1079,8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79.87" calcext:value-type="float">
            <text:p>1079,87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31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4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26/2026</text:p>
          </table:table-cell>
          <table:table-cell table:style-name="ce2" office:value-type="float" office:value="2.83658501414439E+016" calcext:value-type="float">
            <text:p>2,83658501414439E+016</text:p>
          </table:table-cell>
          <table:table-cell table:number-columns-repeated="2" table:style-name="ce7" office:value-type="date" office:date-value="2026-07-17" calcext:value-type="date">
            <text:p>17/07/26</text:p>
          </table:table-cell>
          <table:table-cell table:number-columns-repeated="2" table:style-name="ce8" office:value-type="float" office:value="1339.81" calcext:value-type="float">
            <text:p>1339,8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339.81" calcext:value-type="float">
            <text:p>1339,81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31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4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27/2026</text:p>
          </table:table-cell>
          <table:table-cell table:style-name="ce2" office:value-type="float" office:value="2.8365850141444E+016" calcext:value-type="float">
            <text:p>2,8365850141444E+016</text:p>
          </table:table-cell>
          <table:table-cell table:number-columns-repeated="2" table:style-name="ce7" office:value-type="date" office:date-value="2026-07-17" calcext:value-type="date">
            <text:p>17/07/26</text:p>
          </table:table-cell>
          <table:table-cell table:number-columns-repeated="2" table:style-name="ce8" office:value-type="float" office:value="4928.84" calcext:value-type="float">
            <text:p>4928,8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928.84" calcext:value-type="float">
            <text:p>4928,84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31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4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29/2026</text:p>
          </table:table-cell>
          <table:table-cell table:style-name="ce2" office:value-type="float" office:value="2.83658501414441E+016" calcext:value-type="float">
            <text:p>2,83658501414441E+016</text:p>
          </table:table-cell>
          <table:table-cell table:number-columns-repeated="2" table:style-name="ce7" office:value-type="date" office:date-value="2026-07-17" calcext:value-type="date">
            <text:p>17/07/26</text:p>
          </table:table-cell>
          <table:table-cell table:number-columns-repeated="2" table:style-name="ce8" office:value-type="float" office:value="3157.76" calcext:value-type="float">
            <text:p>3157,7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157.76" calcext:value-type="float">
            <text:p>3157,76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31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8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30/2026</text:p>
          </table:table-cell>
          <table:table-cell table:style-name="ce2" office:value-type="float" office:value="2.83658501414446E+016" calcext:value-type="float">
            <text:p>2,83658501414446E+016</text:p>
          </table:table-cell>
          <table:table-cell table:number-columns-repeated="2" table:style-name="ce7" office:value-type="date" office:date-value="2026-07-17" calcext:value-type="date">
            <text:p>17/07/26</text:p>
          </table:table-cell>
          <table:table-cell table:number-columns-repeated="2" table:style-name="ce8" office:value-type="float" office:value="7633.04" calcext:value-type="float">
            <text:p>7633,0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633.04" calcext:value-type="float">
            <text:p>7633,04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31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4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55/2026</text:p>
          </table:table-cell>
          <table:table-cell table:style-name="ce2" office:value-type="float" office:value="2.83658501414754E+016" calcext:value-type="float">
            <text:p>2,83658501414754E+016</text:p>
          </table:table-cell>
          <table:table-cell table:style-name="ce7" office:value-type="date" office:date-value="2026-07-21" calcext:value-type="date">
            <text:p>21/07/26</text:p>
          </table:table-cell>
          <table:table-cell table:style-name="ce7" office:value-type="date" office:date-value="2026-07-17" calcext:value-type="date">
            <text:p>17/07/26</text:p>
          </table:table-cell>
          <table:table-cell table:number-columns-repeated="2" table:style-name="ce8" office:value-type="float" office:value="7281.38" calcext:value-type="float">
            <text:p>7281,3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281.38" calcext:value-type="float">
            <text:p>7281,3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31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8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034/2026</text:p>
          </table:table-cell>
          <table:table-cell table:style-name="ce2" office:value-type="float" office:value="2.83658501413606E+016" calcext:value-type="float">
            <text:p>2,83658501413606E+016</text:p>
          </table:table-cell>
          <table:table-cell table:style-name="ce7" office:value-type="date" office:date-value="2026-07-15" calcext:value-type="date">
            <text:p>15/07/26</text:p>
          </table:table-cell>
          <table:table-cell table:style-name="ce7" office:value-type="date" office:date-value="2026-07-14" calcext:value-type="date">
            <text:p>14/07/26</text:p>
          </table:table-cell>
          <table:table-cell table:number-columns-repeated="2" table:style-name="ce8" office:value-type="float" office:value="8475.55" calcext:value-type="float">
            <text:p>8475,5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475.55" calcext:value-type="float">
            <text:p>8475,5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31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8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037/2026</text:p>
          </table:table-cell>
          <table:table-cell table:style-name="ce2" office:value-type="float" office:value="2.83658501413608E+016" calcext:value-type="float">
            <text:p>2,83658501413608E+016</text:p>
          </table:table-cell>
          <table:table-cell table:style-name="ce7" office:value-type="date" office:date-value="2026-07-15" calcext:value-type="date">
            <text:p>15/07/26</text:p>
          </table:table-cell>
          <table:table-cell table:style-name="ce7" office:value-type="date" office:date-value="2026-07-14" calcext:value-type="date">
            <text:p>14/07/26</text:p>
          </table:table-cell>
          <table:table-cell table:number-columns-repeated="2" table:style-name="ce8" office:value-type="float" office:value="8475.55" calcext:value-type="float">
            <text:p>8475,5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475.55" calcext:value-type="float">
            <text:p>8475,5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31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8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042/2026</text:p>
          </table:table-cell>
          <table:table-cell table:style-name="ce2" office:value-type="float" office:value="2.83658501413608E+016" calcext:value-type="float">
            <text:p>2,83658501413608E+016</text:p>
          </table:table-cell>
          <table:table-cell table:style-name="ce7" office:value-type="date" office:date-value="2026-07-15" calcext:value-type="date">
            <text:p>15/07/26</text:p>
          </table:table-cell>
          <table:table-cell table:style-name="ce7" office:value-type="date" office:date-value="2026-07-14" calcext:value-type="date">
            <text:p>14/07/26</text:p>
          </table:table-cell>
          <table:table-cell table:number-columns-repeated="2" table:style-name="ce8" office:value-type="float" office:value="6092.51" calcext:value-type="float">
            <text:p>6092,5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092.51" calcext:value-type="float">
            <text:p>6092,51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31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8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044/2026</text:p>
          </table:table-cell>
          <table:table-cell table:style-name="ce2" office:value-type="float" office:value="2.83658501413611E+016" calcext:value-type="float">
            <text:p>2,83658501413611E+016</text:p>
          </table:table-cell>
          <table:table-cell table:style-name="ce7" office:value-type="date" office:date-value="2026-07-15" calcext:value-type="date">
            <text:p>15/07/26</text:p>
          </table:table-cell>
          <table:table-cell table:style-name="ce7" office:value-type="date" office:date-value="2026-07-14" calcext:value-type="date">
            <text:p>14/07/26</text:p>
          </table:table-cell>
          <table:table-cell table:number-columns-repeated="2" table:style-name="ce8" office:value-type="float" office:value="8475.55" calcext:value-type="float">
            <text:p>8475,5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475.55" calcext:value-type="float">
            <text:p>8475,5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31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8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045/2026</text:p>
          </table:table-cell>
          <table:table-cell table:style-name="ce2" office:value-type="float" office:value="2.83658501413612E+016" calcext:value-type="float">
            <text:p>2,83658501413612E+016</text:p>
          </table:table-cell>
          <table:table-cell table:style-name="ce7" office:value-type="date" office:date-value="2026-07-15" calcext:value-type="date">
            <text:p>15/07/26</text:p>
          </table:table-cell>
          <table:table-cell table:style-name="ce7" office:value-type="date" office:date-value="2026-07-14" calcext:value-type="date">
            <text:p>14/07/26</text:p>
          </table:table-cell>
          <table:table-cell table:number-columns-repeated="2" table:style-name="ce8" office:value-type="float" office:value="5817.16" calcext:value-type="float">
            <text:p>5817,1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817.16" calcext:value-type="float">
            <text:p>5817,16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31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88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047/2026</text:p>
          </table:table-cell>
          <table:table-cell table:style-name="ce2" office:value-type="float" office:value="2.83658501413613E+016" calcext:value-type="float">
            <text:p>2,83658501413613E+016</text:p>
          </table:table-cell>
          <table:table-cell table:style-name="ce7" office:value-type="date" office:date-value="2026-07-15" calcext:value-type="date">
            <text:p>15/07/26</text:p>
          </table:table-cell>
          <table:table-cell table:style-name="ce7" office:value-type="date" office:date-value="2026-07-14" calcext:value-type="date">
            <text:p>14/07/26</text:p>
          </table:table-cell>
          <table:table-cell table:number-columns-repeated="2" table:style-name="ce8" office:value-type="float" office:value="9227.24" calcext:value-type="float">
            <text:p>9227,2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227.24" calcext:value-type="float">
            <text:p>9227,24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31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0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950/2026</text:p>
          </table:table-cell>
          <table:table-cell table:style-name="ce2" office:value-type="float" office:value="2.83658501413291E+016" calcext:value-type="float">
            <text:p>2,83658501413291E+016</text:p>
          </table:table-cell>
          <table:table-cell table:style-name="ce7" office:value-type="date" office:date-value="2026-07-14" calcext:value-type="date">
            <text:p>14/07/26</text:p>
          </table:table-cell>
          <table:table-cell table:style-name="ce7" office:value-type="date" office:date-value="2026-07-13" calcext:value-type="date">
            <text:p>13/07/26</text:p>
          </table:table-cell>
          <table:table-cell table:number-columns-repeated="2" table:style-name="ce8" office:value-type="float" office:value="3698.28" calcext:value-type="float">
            <text:p>3698,2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698.28" calcext:value-type="float">
            <text:p>3698,2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31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0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962/2026</text:p>
          </table:table-cell>
          <table:table-cell table:style-name="ce2" office:value-type="float" office:value="2.83658501413293E+016" calcext:value-type="float">
            <text:p>2,83658501413293E+016</text:p>
          </table:table-cell>
          <table:table-cell table:style-name="ce7" office:value-type="date" office:date-value="2026-07-14" calcext:value-type="date">
            <text:p>14/07/26</text:p>
          </table:table-cell>
          <table:table-cell table:style-name="ce7" office:value-type="date" office:date-value="2026-07-13" calcext:value-type="date">
            <text:p>13/07/26</text:p>
          </table:table-cell>
          <table:table-cell table:number-columns-repeated="2" table:style-name="ce8" office:value-type="float" office:value="8475.55" calcext:value-type="float">
            <text:p>8475,5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475.55" calcext:value-type="float">
            <text:p>8475,55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99465.88" calcext:value-type="float">
            <text:p>199465,8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99465.88" calcext:value-type="float">
            <text:p>199465,88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99465.88" calcext:value-type="float">
            <text:p>199465,8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99465.88" calcext:value-type="float">
            <text:p>199465,88</text:p>
          </table:table-cell>
          <table:table-cell table:number-columns-repeated="8"/>
        </table:table-row>
        <table:table-row table:style-name="ro12">
          <table:table-cell table:style-name="ce4" office:value-type="string" calcext:value-type="string">
            <text:p>  40.240.100/0001-00  UNIAOLOC SERVICOS DE LOCACAO DE MAQUINAS E EQUIPAMENTOS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156" xlink:type="simple">00010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0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794/2026</text:p>
          </table:table-cell>
          <table:table-cell table:style-name="ce2" office:value-type="float" office:value="333" calcext:value-type="float">
            <text:p>333</text:p>
          </table:table-cell>
          <table:table-cell table:number-columns-repeated="2" table:style-name="ce7" office:value-type="date" office:date-value="2026-07-24" calcext:value-type="date">
            <text:p>24/07/26</text:p>
          </table:table-cell>
          <table:table-cell table:style-name="ce8" office:value-type="float" office:value="64179.2" calcext:value-type="float">
            <text:p>64179,2</text:p>
          </table:table-cell>
          <table:table-cell table:style-name="ce8" office:value-type="float" office:value="57440.39" calcext:value-type="float">
            <text:p>57440,3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7440.39" calcext:value-type="float">
            <text:p>57440,3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156" xlink:type="simple">00010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1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471/2026</text:p>
          </table:table-cell>
          <table:table-cell table:style-name="ce2" office:value-type="float" office:value="298" calcext:value-type="float">
            <text:p>298</text:p>
          </table:table-cell>
          <table:table-cell table:number-columns-repeated="2" table:style-name="ce7" office:value-type="date" office:date-value="2026-07-06" calcext:value-type="date">
            <text:p>06/07/26</text:p>
          </table:table-cell>
          <table:table-cell table:style-name="ce8" office:value-type="float" office:value="63590.4" calcext:value-type="float">
            <text:p>63590,4</text:p>
          </table:table-cell>
          <table:table-cell table:style-name="ce8" office:value-type="float" office:value="56913.41" calcext:value-type="float">
            <text:p>56913,4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6913.41" calcext:value-type="float">
            <text:p>56913,41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127769.6" calcext:value-type="float">
            <text:p>127769,6</text:p>
          </table:table-cell>
          <table:table-cell table:style-name="ce3" office:value-type="float" office:value="114353.8" calcext:value-type="float">
            <text:p>114353,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14353.8" calcext:value-type="float">
            <text:p>114353,8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127769.6" calcext:value-type="float">
            <text:p>127769,6</text:p>
          </table:table-cell>
          <table:table-cell table:style-name="ce3" office:value-type="float" office:value="114353.8" calcext:value-type="float">
            <text:p>114353,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14353.8" calcext:value-type="float">
            <text:p>114353,8</text:p>
          </table:table-cell>
          <table:table-cell table:number-columns-repeated="8"/>
        </table:table-row>
        <table:table-row table:style-name="ro9">
          <table:table-cell table:style-name="ce4" office:value-type="string" calcext:value-type="string">
            <text:p>  01.250.090/0001-31  UNICORP INFORMATICA INDUSTRIAL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787" xlink:type="simple">00069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6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991/2026</text:p>
          </table:table-cell>
          <table:table-cell table:style-name="ce2" office:value-type="float" office:value="12295" calcext:value-type="float">
            <text:p>12295</text:p>
          </table:table-cell>
          <table:table-cell table:style-name="ce7" office:value-type="date" office:date-value="2026-07-08" calcext:value-type="date">
            <text:p>08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style-name="ce8" office:value-type="float" office:value="13835.92" calcext:value-type="float">
            <text:p>13835,92</text:p>
          </table:table-cell>
          <table:table-cell table:style-name="ce8" office:value-type="float" office:value="12985.01" calcext:value-type="float">
            <text:p>12985,0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2985.01" calcext:value-type="float">
            <text:p>12985,01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787" xlink:type="simple">00069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6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4847/2026</text:p>
          </table:table-cell>
          <table:table-cell table:style-name="ce2" office:value-type="float" office:value="12289" calcext:value-type="float">
            <text:p>12289</text:p>
          </table:table-cell>
          <table:table-cell table:style-name="ce7" office:value-type="date" office:date-value="2026-07-08" calcext:value-type="date">
            <text:p>08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style-name="ce8" office:value-type="float" office:value="42255.13" calcext:value-type="float">
            <text:p>42255,13</text:p>
          </table:table-cell>
          <table:table-cell table:style-name="ce8" office:value-type="float" office:value="39656.44" calcext:value-type="float">
            <text:p>39656,4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9656.44" calcext:value-type="float">
            <text:p>39656,44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56091.05" calcext:value-type="float">
            <text:p>56091,05</text:p>
          </table:table-cell>
          <table:table-cell table:style-name="ce3" office:value-type="float" office:value="52641.45" calcext:value-type="float">
            <text:p>52641,4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52641.45" calcext:value-type="float">
            <text:p>52641,45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56091.05" calcext:value-type="float">
            <text:p>56091,05</text:p>
          </table:table-cell>
          <table:table-cell table:style-name="ce3" office:value-type="float" office:value="52641.45" calcext:value-type="float">
            <text:p>52641,4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52641.45" calcext:value-type="float">
            <text:p>52641,45</text:p>
          </table:table-cell>
          <table:table-cell table:number-columns-repeated="8"/>
        </table:table-row>
        <table:table-row table:style-name="ro12">
          <table:table-cell table:style-name="ce4" office:value-type="string" calcext:value-type="string">
            <text:p>  32.876.906/0001-60  UNIVERSO DE COMUNICAÇÃO CONSULTORIA &amp; TREINAMENTO LTDA -ME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961" xlink:type="simple">00009/2026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4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422/2026</text:p>
          </table:table-cell>
          <table:table-cell table:style-name="ce2" office:value-type="float" office:value="15" calcext:value-type="float">
            <text:p>15</text:p>
          </table:table-cell>
          <table:table-cell table:number-columns-repeated="2" table:style-name="ce7" office:value-type="date" office:date-value="2026-07-29" calcext:value-type="date">
            <text:p>29/07/26</text:p>
          </table:table-cell>
          <table:table-cell table:style-name="ce8" office:value-type="float" office:value="48600" calcext:value-type="float">
            <text:p>48600</text:p>
          </table:table-cell>
          <table:table-cell table:style-name="ce8" office:value-type="float" office:value="47176.02" calcext:value-type="float">
            <text:p>47176,0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7176.02" calcext:value-type="float">
            <text:p>47176,02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961" xlink:type="simple">00009/2026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98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469/2026</text:p>
          </table:table-cell>
          <table:table-cell table:style-name="ce2" office:value-type="float" office:value="13" calcext:value-type="float">
            <text:p>13</text:p>
          </table:table-cell>
          <table:table-cell table:number-columns-repeated="2" table:style-name="ce7" office:value-type="date" office:date-value="2026-07-01" calcext:value-type="date">
            <text:p>01/07/26</text:p>
          </table:table-cell>
          <table:table-cell table:style-name="ce8" office:value-type="float" office:value="48600" calcext:value-type="float">
            <text:p>48600</text:p>
          </table:table-cell>
          <table:table-cell table:style-name="ce8" office:value-type="float" office:value="47176.02" calcext:value-type="float">
            <text:p>47176,0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7176.02" calcext:value-type="float">
            <text:p>47176,02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97200" calcext:value-type="float">
            <text:p>97200</text:p>
          </table:table-cell>
          <table:table-cell table:style-name="ce3" office:value-type="float" office:value="94352.04" calcext:value-type="float">
            <text:p>94352,0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94352.04" calcext:value-type="float">
            <text:p>94352,04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97200" calcext:value-type="float">
            <text:p>97200</text:p>
          </table:table-cell>
          <table:table-cell table:style-name="ce3" office:value-type="float" office:value="94352.04" calcext:value-type="float">
            <text:p>94352,0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94352.04" calcext:value-type="float">
            <text:p>94352,04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37.059.739/0001-89  VBS ENGENHARIA LTDA-ME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20" xlink:type="simple">00082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3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19/2026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date" office:date-value="2026-07-26" calcext:value-type="date">
            <text:p>26/07/26</text:p>
          </table:table-cell>
          <table:table-cell table:style-name="ce7" office:value-type="date" office:date-value="2026-07-28" calcext:value-type="date">
            <text:p>28/07/26</text:p>
          </table:table-cell>
          <table:table-cell table:number-columns-repeated="2" table:style-name="ce8" office:value-type="float" office:value="23864.28" calcext:value-type="float">
            <text:p>23864,2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3864.28" calcext:value-type="float">
            <text:p>23864,28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23864.28" calcext:value-type="float">
            <text:p>23864,2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3864.28" calcext:value-type="float">
            <text:p>23864,28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23864.28" calcext:value-type="float">
            <text:p>23864,2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3864.28" calcext:value-type="float">
            <text:p>23864,28</text:p>
          </table:table-cell>
          <table:table-cell table:number-columns-repeated="8"/>
        </table:table-row>
        <table:table-row table:style-name="ro5">
          <table:table-cell table:style-name="ce4" office:value-type="string" calcext:value-type="string">
            <text:p>  65.688.111/0001-88  VECTOR ENGENHARIA E SISTEMAS DE AUTOMAÇÃO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886" xlink:type="simple">00114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212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16/2026</text:p>
          </table:table-cell>
          <table:table-cell table:style-name="ce2" office:value-type="float" office:value="9215" calcext:value-type="float">
            <text:p>9215</text:p>
          </table:table-cell>
          <table:table-cell table:number-columns-repeated="2" table:style-name="ce7" office:value-type="date" office:date-value="2026-07-15" calcext:value-type="date">
            <text:p>15/07/26</text:p>
          </table:table-cell>
          <table:table-cell table:style-name="ce8" office:value-type="float" office:value="335008.15" calcext:value-type="float">
            <text:p>335008,15</text:p>
          </table:table-cell>
          <table:table-cell table:style-name="ce8" office:value-type="float" office:value="283935.29" calcext:value-type="float">
            <text:p>283935,2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83935.29" calcext:value-type="float">
            <text:p>283935,29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style-name="ce3" office:value-type="float" office:value="335008.15" calcext:value-type="float">
            <text:p>335008,15</text:p>
          </table:table-cell>
          <table:table-cell table:style-name="ce3" office:value-type="float" office:value="283935.29" calcext:value-type="float">
            <text:p>283935,2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83935.29" calcext:value-type="float">
            <text:p>283935,29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335008.15" calcext:value-type="float">
            <text:p>335008,15</text:p>
          </table:table-cell>
          <table:table-cell table:style-name="ce3" office:value-type="float" office:value="283935.29" calcext:value-type="float">
            <text:p>283935,2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83935.29" calcext:value-type="float">
            <text:p>283935,29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05.405.723/0001-94  VIAMAX LOCACOES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4047" xlink:type="simple">00044/2026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6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749/2026</text:p>
          </table:table-cell>
          <table:table-cell table:style-name="ce2" office:value-type="float" office:value="2783" calcext:value-type="float">
            <text:p>2783</text:p>
          </table:table-cell>
          <table:table-cell table:number-columns-repeated="2"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31538" calcext:value-type="float">
            <text:p>3153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1538" calcext:value-type="float">
            <text:p>31538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4047" xlink:type="simple">00044/2026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6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752/2026</text:p>
          </table:table-cell>
          <table:table-cell table:style-name="ce2" office:value-type="float" office:value="42" calcext:value-type="float">
            <text:p>42</text:p>
          </table:table-cell>
          <table:table-cell table:number-columns-repeated="2" table:style-name="ce7" office:value-type="date" office:date-value="2026-07-09" calcext:value-type="date">
            <text:p>09/07/26</text:p>
          </table:table-cell>
          <table:table-cell table:style-name="ce8" office:value-type="float" office:value="32466" calcext:value-type="float">
            <text:p>32466</text:p>
          </table:table-cell>
          <table:table-cell table:style-name="ce8" office:value-type="float" office:value="30842.7" calcext:value-type="float">
            <text:p>30842,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0842.7" calcext:value-type="float">
            <text:p>30842,7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64004" calcext:value-type="float">
            <text:p>64004</text:p>
          </table:table-cell>
          <table:table-cell table:style-name="ce3" office:value-type="float" office:value="62380.7" calcext:value-type="float">
            <text:p>62380,7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62380.7" calcext:value-type="float">
            <text:p>62380,7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64004" calcext:value-type="float">
            <text:p>64004</text:p>
          </table:table-cell>
          <table:table-cell table:style-name="ce3" office:value-type="float" office:value="62380.7" calcext:value-type="float">
            <text:p>62380,7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62380.7" calcext:value-type="float">
            <text:p>62380,7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838.084.505-68  VINÍCIUS RODRIGUES CAVALCANTE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335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6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184/2026</text:p>
          </table:table-cell>
          <table:table-cell table:style-name="ce2" office:value-type="float" office:value="9" calcext:value-type="float">
            <text:p>9</text:p>
          </table:table-cell>
          <table:table-cell table:number-columns-repeated="2" table:style-name="ce7" office:value-type="date" office:date-value="2026-07-20" calcext:value-type="date">
            <text:p>20/07/26</text:p>
          </table:table-cell>
          <table:table-cell table:number-columns-repeated="2" table:style-name="ce8" office:value-type="float" office:value="2440.36" calcext:value-type="float">
            <text:p>2440,3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40.36" calcext:value-type="float">
            <text:p>2440,36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2440.36" calcext:value-type="float">
            <text:p>2440,3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440.36" calcext:value-type="float">
            <text:p>2440,36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2440.36" calcext:value-type="float">
            <text:p>2440,3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440.36" calcext:value-type="float">
            <text:p>2440,36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13.134.811/0001-27  VISION NET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2706" xlink:type="simple">00049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26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852/2026</text:p>
          </table:table-cell>
          <table:table-cell table:style-name="ce2" office:value-type="float" office:value="1595" calcext:value-type="float">
            <text:p>1595</text:p>
          </table:table-cell>
          <table:table-cell table:number-columns-repeated="2" table:style-name="ce7" office:value-type="date" office:date-value="2026-07-31" calcext:value-type="date">
            <text:p>31/07/26</text:p>
          </table:table-cell>
          <table:table-cell table:style-name="ce8" office:value-type="float" office:value="7928.03" calcext:value-type="float">
            <text:p>7928,03</text:p>
          </table:table-cell>
          <table:table-cell table:style-name="ce8" office:value-type="float" office:value="7083.7" calcext:value-type="float">
            <text:p>7083,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083.7" calcext:value-type="float">
            <text:p>7083,7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2706" xlink:type="simple">00049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3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878/2026</text:p>
          </table:table-cell>
          <table:table-cell table:style-name="ce2" office:value-type="float" office:value="1015" calcext:value-type="float">
            <text:p>1015</text:p>
          </table:table-cell>
          <table:table-cell table:number-columns-repeated="2" table:style-name="ce7" office:value-type="date" office:date-value="2026-07-17" calcext:value-type="date">
            <text:p>17/07/26</text:p>
          </table:table-cell>
          <table:table-cell table:style-name="ce8" office:value-type="float" office:value="7660.07" calcext:value-type="float">
            <text:p>7660,07</text:p>
          </table:table-cell>
          <table:table-cell table:style-name="ce8" office:value-type="float" office:value="6844.28" calcext:value-type="float">
            <text:p>6844,2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844.28" calcext:value-type="float">
            <text:p>6844,28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2706" xlink:type="simple">00049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8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15/2026</text:p>
          </table:table-cell>
          <table:table-cell table:style-name="ce2" office:value-type="float" office:value="1492" calcext:value-type="float">
            <text:p>1492</text:p>
          </table:table-cell>
          <table:table-cell table:number-columns-repeated="2" table:style-name="ce7" office:value-type="date" office:date-value="2026-07-10" calcext:value-type="date">
            <text:p>10/07/26</text:p>
          </table:table-cell>
          <table:table-cell table:style-name="ce8" office:value-type="float" office:value="7891.97" calcext:value-type="float">
            <text:p>7891,97</text:p>
          </table:table-cell>
          <table:table-cell table:style-name="ce8" office:value-type="float" office:value="7051.47" calcext:value-type="float">
            <text:p>7051,4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051.47" calcext:value-type="float">
            <text:p>7051,47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23480.07" calcext:value-type="float">
            <text:p>23480,07</text:p>
          </table:table-cell>
          <table:table-cell table:style-name="ce3" office:value-type="float" office:value="20979.45" calcext:value-type="float">
            <text:p>20979,4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0979.45" calcext:value-type="float">
            <text:p>20979,45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23480.07" calcext:value-type="float">
            <text:p>23480,07</text:p>
          </table:table-cell>
          <table:table-cell table:style-name="ce3" office:value-type="float" office:value="20979.45" calcext:value-type="float">
            <text:p>20979,4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0979.45" calcext:value-type="float">
            <text:p>20979,45</text:p>
          </table:table-cell>
          <table:table-cell table:number-columns-repeated="8"/>
        </table:table-row>
        <table:table-row table:style-name="ro9">
          <table:table-cell table:style-name="ce4" office:value-type="string" calcext:value-type="string">
            <text:p>  11.640.530/0001-10  VITALUX - ECOATIVA PROJETOS SUSTENTÁVEIS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2588" xlink:type="simple">00181/2022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216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742/2026</text:p>
          </table:table-cell>
          <table:table-cell table:style-name="ce2" office:value-type="float" office:value="2133" calcext:value-type="float">
            <text:p>2133</text:p>
          </table:table-cell>
          <table:table-cell table:style-name="ce7" office:value-type="date" office:date-value="2026-07-17" calcext:value-type="date">
            <text:p>17/07/26</text:p>
          </table:table-cell>
          <table:table-cell table:style-name="ce7" office:value-type="date" office:date-value="2026-07-20" calcext:value-type="date">
            <text:p>20/07/26</text:p>
          </table:table-cell>
          <table:table-cell table:style-name="ce8" office:value-type="float" office:value="349802.61" calcext:value-type="float">
            <text:p>349802,61</text:p>
          </table:table-cell>
          <table:table-cell table:style-name="ce8" office:value-type="float" office:value="313073.34" calcext:value-type="float">
            <text:p>313073,3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13073.34" calcext:value-type="float">
            <text:p>313073,34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2588" xlink:type="simple">00181/2022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216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883/2026</text:p>
          </table:table-cell>
          <table:table-cell table:style-name="ce2" office:value-type="float" office:value="2132" calcext:value-type="float">
            <text:p>2132</text:p>
          </table:table-cell>
          <table:table-cell table:style-name="ce7" office:value-type="date" office:date-value="2026-07-17" calcext:value-type="date">
            <text:p>17/07/26</text:p>
          </table:table-cell>
          <table:table-cell table:style-name="ce7" office:value-type="date" office:date-value="2026-07-20" calcext:value-type="date">
            <text:p>20/07/26</text:p>
          </table:table-cell>
          <table:table-cell table:style-name="ce8" office:value-type="float" office:value="146371.3" calcext:value-type="float">
            <text:p>146371,3</text:p>
          </table:table-cell>
          <table:table-cell table:style-name="ce8" office:value-type="float" office:value="130996.78" calcext:value-type="float">
            <text:p>130996,7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30996.78" calcext:value-type="float">
            <text:p>130996,78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style-name="ce3" office:value-type="float" office:value="496173.91" calcext:value-type="float">
            <text:p>496173,91</text:p>
          </table:table-cell>
          <table:table-cell table:style-name="ce3" office:value-type="float" office:value="444070.12" calcext:value-type="float">
            <text:p>444070,1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44070.12" calcext:value-type="float">
            <text:p>444070,12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496173.91" calcext:value-type="float">
            <text:p>496173,91</text:p>
          </table:table-cell>
          <table:table-cell table:style-name="ce3" office:value-type="float" office:value="444070.12" calcext:value-type="float">
            <text:p>444070,1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44070.12" calcext:value-type="float">
            <text:p>444070,12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58.208.944/0001-39  VM CONSTRUCOES EMPREENDIMENTOS E SERVICOS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4071" xlink:type="simple">00054/2026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212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6097/2026</text:p>
          </table:table-cell>
          <table:table-cell table:style-name="ce2" office:value-type="float" office:value="10" calcext:value-type="float">
            <text:p>10</text:p>
          </table:table-cell>
          <table:table-cell table:number-columns-repeated="2" table:style-name="ce7" office:value-type="date" office:date-value="2026-07-15" calcext:value-type="date">
            <text:p>15/07/26</text:p>
          </table:table-cell>
          <table:table-cell table:number-columns-repeated="2" table:style-name="ce8" office:value-type="float" office:value="458100.39" calcext:value-type="float">
            <text:p>458100,3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58100.39" calcext:value-type="float">
            <text:p>458100,39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2" table:style-name="ce3" office:value-type="float" office:value="458100.39" calcext:value-type="float">
            <text:p>458100,3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58100.39" calcext:value-type="float">
            <text:p>458100,39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458100.39" calcext:value-type="float">
            <text:p>458100,3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58100.39" calcext:value-type="float">
            <text:p>458100,39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26.639.538/0001-34  VR CONSTRUÇÕES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421" xlink:type="simple">00113/2024</text:a></text:p>
          </table:table-cell>
          <table:table-cell office:value-type="string" calcext:value-type="string">
            <text:p>400.02 - SISTEMAS DE ESGOTO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203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450/2026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2" table:style-name="ce7" office:value-type="date" office:date-value="2026-07-06" calcext:value-type="date">
            <text:p>06/07/26</text:p>
          </table:table-cell>
          <table:table-cell table:style-name="ce8" office:value-type="float" office:value="399049.38" calcext:value-type="float">
            <text:p>399049,38</text:p>
          </table:table-cell>
          <table:table-cell table:style-name="ce8" office:value-type="float" office:value="332602.74" calcext:value-type="float">
            <text:p>332602,7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32602.74" calcext:value-type="float">
            <text:p>332602,74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style-name="ce3" office:value-type="float" office:value="399049.38" calcext:value-type="float">
            <text:p>399049,38</text:p>
          </table:table-cell>
          <table:table-cell table:style-name="ce3" office:value-type="float" office:value="332602.74" calcext:value-type="float">
            <text:p>332602,7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32602.74" calcext:value-type="float">
            <text:p>332602,74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399049.38" calcext:value-type="float">
            <text:p>399049,38</text:p>
          </table:table-cell>
          <table:table-cell table:style-name="ce3" office:value-type="float" office:value="332602.74" calcext:value-type="float">
            <text:p>332602,7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32602.74" calcext:value-type="float">
            <text:p>332602,74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05.417.572/0001-94  W.W. FERRAGENS LTDA - ME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221" xlink:type="simple">00044/2024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221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895/2026</text:p>
          </table:table-cell>
          <table:table-cell table:style-name="ce2" office:value-type="float" office:value="277" calcext:value-type="float">
            <text:p>277</text:p>
          </table:table-cell>
          <table:table-cell table:number-columns-repeated="2" table:style-name="ce7" office:value-type="date" office:date-value="2026-07-24" calcext:value-type="date">
            <text:p>24/07/26</text:p>
          </table:table-cell>
          <table:table-cell table:number-columns-repeated="2" table:style-name="ce8" office:value-type="float" office:value="39970" calcext:value-type="float">
            <text:p>3997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9970" calcext:value-type="float">
            <text:p>39970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2" table:style-name="ce3" office:value-type="float" office:value="39970" calcext:value-type="float">
            <text:p>3997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9970" calcext:value-type="float">
            <text:p>3997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39970" calcext:value-type="float">
            <text:p>3997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9970" calcext:value-type="float">
            <text:p>3997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267.266.705-59  WALTER PEREIRA LIM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0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193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341/2026</text:p>
          </table:table-cell>
          <table:table-cell table:style-name="ce2" office:value-type="float" office:value="7" calcext:value-type="float">
            <text:p>7</text:p>
          </table:table-cell>
          <table:table-cell table:number-columns-repeated="2" table:style-name="ce7" office:value-type="date" office:date-value="2026-07-01" calcext:value-type="date">
            <text:p>01/07/26</text:p>
          </table:table-cell>
          <table:table-cell table:number-columns-repeated="2" table:style-name="ce8" office:value-type="float" office:value="4880.72" calcext:value-type="float">
            <text:p>4880,7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880.72" calcext:value-type="float">
            <text:p>4880,72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4880.72" calcext:value-type="float">
            <text:p>4880,7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880.72" calcext:value-type="float">
            <text:p>4880,72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4880.72" calcext:value-type="float">
            <text:p>4880,7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880.72" calcext:value-type="float">
            <text:p>4880,72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13.480.254/0001-04  WC VIAGENS E TURISMO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343" xlink:type="simple">00101/2024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6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712/2026</text:p>
          </table:table-cell>
          <table:table-cell table:style-name="ce2" office:value-type="float" office:value="18497" calcext:value-type="float">
            <text:p>18497</text:p>
          </table:table-cell>
          <table:table-cell table:style-name="ce7" office:value-type="date" office:date-value="2026-07-08" calcext:value-type="date">
            <text:p>08/07/26</text:p>
          </table:table-cell>
          <table:table-cell table:style-name="ce7" office:value-type="date" office:date-value="2026-07-09" calcext:value-type="date">
            <text:p>09/07/26</text:p>
          </table:table-cell>
          <table:table-cell table:number-columns-repeated="2" table:style-name="ce8" office:value-type="float" office:value="33048.5" calcext:value-type="float">
            <text:p>33048,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3048.5" calcext:value-type="float">
            <text:p>33048,5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33048.5" calcext:value-type="float">
            <text:p>33048,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3048.5" calcext:value-type="float">
            <text:p>33048,5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33048.5" calcext:value-type="float">
            <text:p>33048,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3048.5" calcext:value-type="float">
            <text:p>33048,5</text:p>
          </table:table-cell>
          <table:table-cell table:number-columns-repeated="8"/>
        </table:table-row>
        <table:table-row table:style-name="ro9">
          <table:table-cell table:style-name="ce4" office:value-type="string" calcext:value-type="string">
            <text:p>  14.309.992/0001-48  WEG DRIVES &amp; CONTROLS - AUTOMACAO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1">
          <table:table-cell office:value-type="string" calcext:value-type="string">
            <text:p><text:a xlink:href="http://publixweb:8080/publix/jsp/frmConsultaLicitacaoCompromisso.jsp?chave=53997" xlink:type="simple">00027/2026</text:a></text:p>
          </table:table-cell>
          <table:table-cell office:value-type="string" calcext:value-type="string">
            <text:p>400.03 - BENS E EQUIPAMENTOS ADMINISTRATIV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16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526/2026</text:p>
          </table:table-cell>
          <table:table-cell table:style-name="ce2" office:value-type="float" office:value="4384126" calcext:value-type="float">
            <text:p>4384126</text:p>
          </table:table-cell>
          <table:table-cell table:style-name="ce7" office:value-type="date" office:date-value="2026-07-17" calcext:value-type="date">
            <text:p>17/07/26</text:p>
          </table:table-cell>
          <table:table-cell table:style-name="ce7" office:value-type="date" office:date-value="2026-07-20" calcext:value-type="date">
            <text:p>20/07/26</text:p>
          </table:table-cell>
          <table:table-cell table:style-name="ce8" office:value-type="float" office:value="124300" calcext:value-type="float">
            <text:p>124300</text:p>
          </table:table-cell>
          <table:table-cell table:style-name="ce8" office:value-type="float" office:value="124299.93" calcext:value-type="float">
            <text:p>124299,9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24299.93" calcext:value-type="float">
            <text:p>124299,93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124300" calcext:value-type="float">
            <text:p>124300</text:p>
          </table:table-cell>
          <table:table-cell table:style-name="ce3" office:value-type="float" office:value="124299.93" calcext:value-type="float">
            <text:p>124299,9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24299.93" calcext:value-type="float">
            <text:p>124299,93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124300" calcext:value-type="float">
            <text:p>124300</text:p>
          </table:table-cell>
          <table:table-cell table:style-name="ce3" office:value-type="float" office:value="124299.93" calcext:value-type="float">
            <text:p>124299,9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24299.93" calcext:value-type="float">
            <text:p>124299,93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028.037.884-03  WESLEANE ALVES PEREIR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204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5694/2026</text:p>
          </table:table-cell>
          <table:table-cell table:style-name="ce2" office:value-type="float" office:value="134" calcext:value-type="float">
            <text:p>134</text:p>
          </table:table-cell>
          <table:table-cell table:number-columns-repeated="2" table:style-name="ce7" office:value-type="date" office:date-value="2026-07-07" calcext:value-type="date">
            <text:p>07/07/26</text:p>
          </table:table-cell>
          <table:table-cell table:number-columns-repeated="2" table:style-name="ce8" office:value-type="float" office:value="1110.4" calcext:value-type="float">
            <text:p>1110,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10.4" calcext:value-type="float">
            <text:p>1110,4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110.4" calcext:value-type="float">
            <text:p>1110,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110.4" calcext:value-type="float">
            <text:p>1110,4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110.4" calcext:value-type="float">
            <text:p>1110,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110.4" calcext:value-type="float">
            <text:p>1110,4</text:p>
          </table:table-cell>
          <table:table-cell table:number-columns-repeated="8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color="#000000" fo:font-size="18pt" fo:font-style="normal" fo:font-weight="normal" style:font-size-asian="18pt" style:font-style-asian="normal" style:font-weight-asian="normal" style:font-size-complex="18pt" style:font-style-complex="normal" style:font-weight-complex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Footnote" style:family="table-cell" style:parent-style-name="Text">
      <style:text-properties fo:color="#808080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 style:font-size-asian="10pt" style:font-style-asian="normal" style:font-weight-asian="normal" style:font-size-complex="10pt" style:font-style-complex="normal" style:font-weight-complex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Warning" style:family="table-cell" style:parent-style-name="Status"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" style:family="table-cell" style:parent-style-name="Default">
      <style:text-properties fo:color="#000000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6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6-08-26T09:12:56.284000000</meta:creation-date>
    <dc:date>2026-08-26T09:13:20.716000000</dc:date>
    <meta:editing-duration>PT25S</meta:editing-duration>
    <meta:editing-cycles>1</meta:editing-cycles>
    <meta:document-statistic meta:table-count="1" meta:cell-count="21821" meta:object-count="0"/>
    <meta:generator>LibreOffice/7.2.5.2$Windows_X86_64 LibreOffice_project/499f9727c189e6ef3471021d6132d4c694f357e5</meta:generator>
  </office:meta>
</office:document-meta>
</file>