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Configurations2/" manifest:media-type="application/vnd.sun.xml.ui.configuration"/>
  <manifest:file-entry manifest:full-path="Object 1/settings.xml" manifest:media-type="text/xml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manifest.rdf" manifest:media-type="application/rdf+xml"/>
  <manifest:file-entry manifest:full-path="Object 2/Configurations2/" manifest:media-type="application/vnd.sun.xml.ui.configuration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spreadsheet"/>
  <manifest:file-entry manifest:full-path="Object 3/styles.xml" manifest:media-type="text/xml"/>
  <manifest:file-entry manifest:full-path="Object 3/manifest.rdf" manifest:media-type="application/rdf+xml"/>
  <manifest:file-entry manifest:full-path="Object 3/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shapes>
          <draw:frame draw:z-index="0" draw:style-name="gr1" svg:width="15.534cm" svg:height="1.8cm" svg:x="2.185cm" svg:y="26.304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85cm" svg:y="51.955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3-10-31" calcext:value-type="date">
            <text:p>31/10/2023</text:p>
          </table:table-cell>
          <table:table-cell table:style-name="ce17" office:value-type="date" office:date-value="2022-10-31" calcext:value-type="date">
            <text:p>31/10/2022</text:p>
          </table:table-cell>
          <table:table-cell table:style-name="ce17" office:value-type="date" office:date-value="2021-10-31" calcext:value-type="date">
            <text:p>31/10/2021</text:p>
          </table:table-cell>
        </table:table-row>
        <table:table-row table:style-name="ro1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1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251922817.93" calcext:value-type="float">
            <text:p>251.922.817,93 </text:p>
          </table:table-cell>
          <table:table-cell table:style-name="ce18" office:value-type="float" office:value="227302475.79" calcext:value-type="float">
            <text:p>227.302.475,79 </text:p>
          </table:table-cell>
          <table:table-cell table:style-name="ce18" office:value-type="float" office:value="203906018.26" calcext:value-type="float">
            <text:p>203.906.018,26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36461312.2" calcext:value-type="float">
            <text:p>36.461.312,20 </text:p>
          </table:table-cell>
          <table:table-cell table:style-name="ce18" office:value-type="float" office:value="25626378.5" calcext:value-type="float">
            <text:p>25.626.378,50 </text:p>
          </table:table-cell>
          <table:table-cell table:style-name="ce18" office:value-type="float" office:value="12771871.16" calcext:value-type="float">
            <text:p>12.771.871,1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34500" calcext:value-type="float">
            <text:p>34.500,00 </text:p>
          </table:table-cell>
          <table:table-cell table:style-name="ce19" office:value-type="float" office:value="29500" calcext:value-type="float">
            <text:p>29.500,00 </text:p>
          </table:table-cell>
          <table:table-cell table:style-name="ce19" office:value-type="float" office:value="35000" calcext:value-type="float">
            <text:p>35.000,0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3577831.56" calcext:value-type="float">
            <text:p>3.577.831,56 </text:p>
          </table:table-cell>
          <table:table-cell table:style-name="ce19" office:value-type="float" office:value="1310139.9" calcext:value-type="float">
            <text:p>1.310.139,90 </text:p>
          </table:table-cell>
          <table:table-cell table:style-name="ce19" office:value-type="float" office:value="2101734.1" calcext:value-type="float">
            <text:p>2.101.734,1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35372.81" calcext:value-type="float">
            <text:p>35.372,81 </text:p>
          </table:table-cell>
          <table:table-cell table:style-name="ce19" office:value-type="float" office:value="34690.76" calcext:value-type="float">
            <text:p>34.690,76 </text:p>
          </table:table-cell>
          <table:table-cell table:style-name="ce19" office:value-type="float" office:value="964663.18" calcext:value-type="float">
            <text:p>964.663,18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32813607.83" calcext:value-type="float">
            <text:p>32.813.607,83 </text:p>
          </table:table-cell>
          <table:table-cell table:style-name="ce19" office:value-type="float" office:value="24252047.84" calcext:value-type="float">
            <text:p>24.252.047,84 </text:p>
          </table:table-cell>
          <table:table-cell table:style-name="ce19" office:value-type="float" office:value="9670473.88" calcext:value-type="float">
            <text:p>9.670.473,88 </text:p>
          </table:table-cell>
        </table:table-row>
        <table:table-row table:style-name="ro1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04252149.27" calcext:value-type="float">
            <text:p>204.252.149,27 </text:p>
          </table:table-cell>
          <table:table-cell table:style-name="ce18" office:value-type="float" office:value="193350221.73" calcext:value-type="float">
            <text:p>193.350.221,73 </text:p>
          </table:table-cell>
          <table:table-cell table:style-name="ce18" office:value-type="float" office:value="183120797.62" calcext:value-type="float">
            <text:p>183.120.797,62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384442596.56" calcext:value-type="float">
            <text:p>384.442.596,56 </text:p>
          </table:table-cell>
          <table:table-cell table:style-name="ce19" office:value-type="float" office:value="356349801.42" calcext:value-type="float">
            <text:p>356.349.801,42 </text:p>
          </table:table-cell>
          <table:table-cell table:style-name="ce19" office:value-type="float" office:value="369616467.07" calcext:value-type="float">
            <text:p>369.616.467,07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2678710.7" calcext:value-type="float">
            <text:p>122.678.710,70 </text:p>
          </table:table-cell>
          <table:table-cell table:style-name="ce19" office:value-type="float" office:value="132281947.32" calcext:value-type="float">
            <text:p>132.281.947,32 </text:p>
          </table:table-cell>
          <table:table-cell table:style-name="ce19" office:value-type="float" office:value="109568228.43" calcext:value-type="float">
            <text:p>109.568.228,43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6880180.61" calcext:value-type="float">
            <text:p>46.880.180,61 </text:p>
          </table:table-cell>
          <table:table-cell table:style-name="ce19" office:value-type="float" office:value="44388838.42" calcext:value-type="float">
            <text:p>44.388.838,42 </text:p>
          </table:table-cell>
          <table:table-cell table:style-name="ce19" office:value-type="float" office:value="37773179.7" calcext:value-type="float">
            <text:p>37.773.179,7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VISÃO PARA CREDITO DE LIQUID DUVID.</text:p>
          </table:table-cell>
          <table:table-cell table:style-name="ce8" table:number-columns-repeated="2"/>
          <table:table-cell table:style-name="ce19" office:value-type="float" office:value="-349749338.6" calcext:value-type="float">
            <text:p><text:s/>(349.749.338,60)</text:p>
          </table:table-cell>
          <table:table-cell table:style-name="ce19" office:value-type="float" office:value="-339670365.43" calcext:value-type="float">
            <text:p><text:s/>(339.670.365,43)</text:p>
          </table:table-cell>
          <table:table-cell table:style-name="ce19" office:value-type="float" office:value="-333837077.58" calcext:value-type="float">
            <text:p><text:s/>(333.837.077,58)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7113158.49" calcext:value-type="float">
            <text:p>7.113.158,49 </text:p>
          </table:table-cell>
          <table:table-cell table:style-name="ce18" office:value-type="float" office:value="5279123.23" calcext:value-type="float">
            <text:p>5.279.123,23 </text:p>
          </table:table-cell>
          <table:table-cell table:style-name="ce18" office:value-type="float" office:value="6074225.11" calcext:value-type="float">
            <text:p>6.074.225,1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5959761.9" calcext:value-type="float">
            <text:p>5.959.761,90 </text:p>
          </table:table-cell>
          <table:table-cell table:style-name="ce19" office:value-type="float" office:value="5060766.82" calcext:value-type="float">
            <text:p>5.060.766,82 </text:p>
          </table:table-cell>
          <table:table-cell table:style-name="ce19" office:value-type="float" office:value="5448448.19" calcext:value-type="float">
            <text:p>5.448.448,19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146792.84" calcext:value-type="float">
            <text:p>1.146.792,84 </text:p>
          </table:table-cell>
          <table:table-cell table:style-name="ce19" office:value-type="float" office:value="138854.9" calcext:value-type="float">
            <text:p>138.854,90 </text:p>
          </table:table-cell>
          <table:table-cell table:style-name="ce19" office:value-type="float" office:value="583110.11" calcext:value-type="float">
            <text:p>583.110,1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6603.75" calcext:value-type="float">
            <text:p>6.603,75 </text:p>
          </table:table-cell>
          <table:table-cell table:style-name="ce19" office:value-type="float" office:value="79501.51" calcext:value-type="float">
            <text:p>79.501,51 </text:p>
          </table:table-cell>
          <table:table-cell table:style-name="ce19" office:value-type="float" office:value="42666.81" calcext:value-type="float">
            <text:p>42.666,81 </text:p>
          </table:table-cell>
        </table:table-row>
        <table:table-row table:style-name="ro1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4096197.97" calcext:value-type="float">
            <text:p>4.096.197,97 </text:p>
          </table:table-cell>
          <table:table-cell table:style-name="ce18" office:value-type="float" office:value="3046752.33" calcext:value-type="float">
            <text:p>3.046.752,33 </text:p>
          </table:table-cell>
          <table:table-cell table:style-name="ce18" office:value-type="float" office:value="1939124.37" calcext:value-type="float">
            <text:p>1.939.124,37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4096197.97" calcext:value-type="float">
            <text:p>4.096.197,97 </text:p>
          </table:table-cell>
          <table:table-cell table:style-name="ce19" office:value-type="float" office:value="3046752.33" calcext:value-type="float">
            <text:p>3.046.752,33 </text:p>
          </table:table-cell>
          <table:table-cell table:style-name="ce19" office:value-type="float" office:value="1939124.37" calcext:value-type="float">
            <text:p>1.939.124,37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067716782.34" calcext:value-type="float">
            <text:p>2.067.716.782,34 </text:p>
          </table:table-cell>
          <table:table-cell table:style-name="ce18" office:value-type="float" office:value="1988036023.69" calcext:value-type="float">
            <text:p>1.988.036.023,69 </text:p>
          </table:table-cell>
          <table:table-cell table:style-name="ce18" office:value-type="float" office:value="1880997669.84" calcext:value-type="float">
            <text:p>1.880.997.669,84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663989.58" calcext:value-type="float">
            <text:p>663.989,58 </text:p>
          </table:table-cell>
          <table:table-cell table:style-name="ce18" office:value-type="float" office:value="12099671.62" calcext:value-type="float">
            <text:p>12.099.671,62 </text:p>
          </table:table-cell>
          <table:table-cell table:style-name="ce18" office:value-type="float" office:value="10448018.75" calcext:value-type="float">
            <text:p>10.448.018,75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115094.01" calcext:value-type="float">
            <text:p>115.094,01 </text:p>
          </table:table-cell>
          <table:table-cell table:style-name="ce19" office:value-type="float" office:value="8339674.79" calcext:value-type="float">
            <text:p>8.339.674,79 </text:p>
          </table:table-cell>
          <table:table-cell table:style-name="ce19" office:value-type="float" office:value="6715279.89" calcext:value-type="float">
            <text:p>6.715.279,89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548895.57" calcext:value-type="float">
            <text:p>548.895,57 </text:p>
          </table:table-cell>
          <table:table-cell table:style-name="ce19" office:value-type="float" office:value="3759996.83" calcext:value-type="float">
            <text:p>3.759.996,83 </text:p>
          </table:table-cell>
          <table:table-cell table:style-name="ce19" office:value-type="float" office:value="3732738.86" calcext:value-type="float">
            <text:p>3.732.738,86 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097669268.37" calcext:value-type="float">
            <text:p>1.097.669.268,37 </text:p>
          </table:table-cell>
          <table:table-cell table:style-name="ce18" office:value-type="float" office:value="1039388779.57" calcext:value-type="float">
            <text:p>1.039.388.779,57 </text:p>
          </table:table-cell>
          <table:table-cell table:style-name="ce18" office:value-type="float" office:value="1041003842.36" calcext:value-type="float">
            <text:p>1.041.003.842,3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691175957.04" calcext:value-type="float">
            <text:p>691.175.957,04 </text:p>
          </table:table-cell>
          <table:table-cell table:style-name="ce19" office:value-type="float" office:value="680690400.9" calcext:value-type="float">
            <text:p>680.690.400,90 </text:p>
          </table:table-cell>
          <table:table-cell table:style-name="ce19" office:value-type="float" office:value="698955281.66" calcext:value-type="float">
            <text:p>698.955.281,66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297556733.67" calcext:value-type="float">
            <text:p>1.297.556.733,67 </text:p>
          </table:table-cell>
          <table:table-cell table:style-name="ce19" office:value-type="float" office:value="1252358216.54" calcext:value-type="float">
            <text:p>1.252.358.216,54 </text:p>
          </table:table-cell>
          <table:table-cell table:style-name="ce19" office:value-type="float" office:value="1236829336.07" calcext:value-type="float">
            <text:p>1.236.829.336,07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06380776.63" calcext:value-type="float">
            <text:p><text:s/>(606.380.776,63)</text:p>
          </table:table-cell>
          <table:table-cell table:style-name="ce19" office:value-type="float" office:value="-571667815.64" calcext:value-type="float">
            <text:p><text:s/>(571.667.815,64)</text:p>
          </table:table-cell>
          <table:table-cell table:style-name="ce19" office:value-type="float" office:value="-537874054.41" calcext:value-type="float">
            <text:p><text:s/>(537.874.054,41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398045126.15" calcext:value-type="float">
            <text:p>398.045.126,15 </text:p>
          </table:table-cell>
          <table:table-cell table:style-name="ce19" office:value-type="float" office:value="348058822.49" calcext:value-type="float">
            <text:p>348.058.822,49 </text:p>
          </table:table-cell>
          <table:table-cell table:style-name="ce19" office:value-type="float" office:value="330765814.76" calcext:value-type="float">
            <text:p>330.765.814,76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518538164.46" calcext:value-type="float">
            <text:p>518.538.164,46 </text:p>
          </table:table-cell>
          <table:table-cell table:style-name="ce19" office:value-type="float" office:value="458171827.29" calcext:value-type="float">
            <text:p>458.171.827,29 </text:p>
          </table:table-cell>
          <table:table-cell table:style-name="ce19" office:value-type="float" office:value="431523203.48" calcext:value-type="float">
            <text:p>431.523.203,48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0493038.31" calcext:value-type="float">
            <text:p><text:s/>(120.493.038,31)</text:p>
          </table:table-cell>
          <table:table-cell table:style-name="ce19" office:value-type="float" office:value="-110113004.8" calcext:value-type="float">
            <text:p><text:s/>(110.113.004,80)</text:p>
          </table:table-cell>
          <table:table-cell table:style-name="ce19" office:value-type="float" office:value="-100757388.72" calcext:value-type="float">
            <text:p><text:s/>(100.757.388,72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8448185.18" calcext:value-type="float">
            <text:p>8.448.185,18 </text:p>
          </table:table-cell>
          <table:table-cell table:style-name="ce19" office:value-type="float" office:value="10639556.18" calcext:value-type="float">
            <text:p>10.639.556,18 </text:p>
          </table:table-cell>
          <table:table-cell table:style-name="ce19" office:value-type="float" office:value="11282745.94" calcext:value-type="float">
            <text:p>11.282.745,94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4572674.89" calcext:value-type="float">
            <text:p>44.572.674,89 </text:p>
          </table:table-cell>
          <table:table-cell table:style-name="ce19" office:value-type="float" office:value="44284132.16" calcext:value-type="float">
            <text:p>44.284.132,16 </text:p>
          </table:table-cell>
          <table:table-cell table:style-name="ce19" office:value-type="float" office:value="42405555.24" calcext:value-type="float">
            <text:p>42.405.555,24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6124489.71" calcext:value-type="float">
            <text:p><text:s/>(36.124.489,71)</text:p>
          </table:table-cell>
          <table:table-cell table:style-name="ce19" office:value-type="float" office:value="-33644575.98" calcext:value-type="float">
            <text:p><text:s/>(33.644.575,98)</text:p>
          </table:table-cell>
          <table:table-cell table:style-name="ce19" office:value-type="float" office:value="-31122809.3" calcext:value-type="float">
            <text:p><text:s/>(31.122.809,30)</text:p>
          </table:table-cell>
        </table:table-row>
        <table:table-row table:style-name="ro1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69383524.39" calcext:value-type="float">
            <text:p>969.383.524,39 </text:p>
          </table:table-cell>
          <table:table-cell table:style-name="ce18" office:value-type="float" office:value="936547572.5" calcext:value-type="float">
            <text:p>936.547.572,50 </text:p>
          </table:table-cell>
          <table:table-cell table:style-name="ce18" office:value-type="float" office:value="829545808.73" calcext:value-type="float">
            <text:p>829.545.808,73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05655546.55" calcext:value-type="float">
            <text:p>505.655.546,55 </text:p>
          </table:table-cell>
          <table:table-cell table:style-name="ce19" office:value-type="float" office:value="485933362.51" calcext:value-type="float">
            <text:p>485.933.362,51 </text:p>
          </table:table-cell>
          <table:table-cell table:style-name="ce19" office:value-type="float" office:value="408657088.73" calcext:value-type="float">
            <text:p>408.657.088,73 </text:p>
          </table:table-cell>
        </table:table-row>
        <table:table-row table:style-name="ro1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63727977.84" calcext:value-type="float">
            <text:p>463.727.977,84 </text:p>
          </table:table-cell>
          <table:table-cell table:style-name="ce19" office:value-type="float" office:value="450614209.99" calcext:value-type="float">
            <text:p>450.614.209,99 </text:p>
          </table:table-cell>
          <table:table-cell table:style-name="ce19" office:value-type="float" office:value="420888720" calcext:value-type="float">
            <text:p>420.888.720,00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319639600.27" calcext:value-type="float">
            <text:p>2.319.639.600,27 </text:p>
          </table:table-cell>
          <table:table-cell table:style-name="ce18" office:value-type="float" office:value="2215338499.48" calcext:value-type="float">
            <text:p>2.215.338.499,48 </text:p>
          </table:table-cell>
          <table:table-cell table:style-name="ce18" office:value-type="float" office:value="2084903688.1" calcext:value-type="float">
            <text:p>2.084.903.688,10 </text:p>
          </table:table-cell>
        </table:table-row>
        <table:table-row table:style-name="ro1" table:number-rows-repeated="7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1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96882235.72" calcext:value-type="float">
            <text:p>96.882.235,72 </text:p>
          </table:table-cell>
          <table:table-cell table:style-name="ce18" office:value-type="float" office:value="121024639.11" calcext:value-type="float">
            <text:p>121.024.639,11 </text:p>
          </table:table-cell>
          <table:table-cell table:style-name="ce18" office:value-type="float" office:value="118963823.49" calcext:value-type="float">
            <text:p>118.963.823,49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1897436.9" calcext:value-type="float">
            <text:p>41.897.436,90 </text:p>
          </table:table-cell>
          <table:table-cell table:style-name="ce18" office:value-type="float" office:value="59356789.95" calcext:value-type="float">
            <text:p>59.356.789,95 </text:p>
          </table:table-cell>
          <table:table-cell table:style-name="ce18" office:value-type="float" office:value="61011249.62" calcext:value-type="float">
            <text:p>61.011.249,6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1897436.9" calcext:value-type="float">
            <text:p>41.897.436,90 </text:p>
          </table:table-cell>
          <table:table-cell table:style-name="ce19" office:value-type="float" office:value="59356789.95" calcext:value-type="float">
            <text:p>59.356.789,95 </text:p>
          </table:table-cell>
          <table:table-cell table:style-name="ce19" office:value-type="float" office:value="61011249.62" calcext:value-type="float">
            <text:p>61.011.249,62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6442337" calcext:value-type="float">
            <text:p>6.442.337,00 </text:p>
          </table:table-cell>
          <table:table-cell table:style-name="ce18" office:value-type="float" office:value="5213593.29" calcext:value-type="float">
            <text:p>5.213.593,29 </text:p>
          </table:table-cell>
          <table:table-cell table:style-name="ce18" office:value-type="float" office:value="15107694.73" calcext:value-type="float">
            <text:p>15.107.694,7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6442337" calcext:value-type="float">
            <text:p>6.442.337,00 </text:p>
          </table:table-cell>
          <table:table-cell table:style-name="ce19" office:value-type="float" office:value="5213593.29" calcext:value-type="float">
            <text:p>5.213.593,29 </text:p>
          </table:table-cell>
          <table:table-cell table:style-name="ce19" office:value-type="float" office:value="15107694.73" calcext:value-type="float">
            <text:p>15.107.694,73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2963483.31" calcext:value-type="float">
            <text:p>2.963.483,31 </text:p>
          </table:table-cell>
          <table:table-cell table:style-name="ce18" office:value-type="float" office:value="3018734.38" calcext:value-type="float">
            <text:p>3.018.734,38 </text:p>
          </table:table-cell>
          <table:table-cell table:style-name="ce18" office:value-type="float" office:value="1554316.81" calcext:value-type="float">
            <text:p>1.554.316,8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36211.88" calcext:value-type="float">
            <text:p>436.211,88 </text:p>
          </table:table-cell>
          <table:table-cell table:style-name="ce19" office:value-type="float" office:value="589078.35" calcext:value-type="float">
            <text:p>589.078,35 </text:p>
          </table:table-cell>
          <table:table-cell table:style-name="ce19" office:value-type="float" office:value="308257.8" calcext:value-type="float">
            <text:p>308.257,8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2527271.43" calcext:value-type="float">
            <text:p>2.527.271,43 </text:p>
          </table:table-cell>
          <table:table-cell table:style-name="ce19" office:value-type="float" office:value="2429656.03" calcext:value-type="float">
            <text:p>2.429.656,03 </text:p>
          </table:table-cell>
          <table:table-cell table:style-name="ce19" office:value-type="float" office:value="1246059.01" calcext:value-type="float">
            <text:p>1.246.059,01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8060920.97" calcext:value-type="float">
            <text:p>8.060.920,97 </text:p>
          </table:table-cell>
          <table:table-cell table:style-name="ce18" office:value-type="float" office:value="8443686.01" calcext:value-type="float">
            <text:p>8.443.686,01 </text:p>
          </table:table-cell>
          <table:table-cell table:style-name="ce18" office:value-type="float" office:value="9206150.64" calcext:value-type="float">
            <text:p>9.206.150,64 </text:p>
          </table:table-cell>
        </table:table-row>
        <table:table-row table:style-name="ro1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2086146.02" calcext:value-type="float">
            <text:p>2.086.146,0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307777.55" calcext:value-type="float">
            <text:p>4.307.777,55 </text:p>
          </table:table-cell>
          <table:table-cell table:style-name="ce19" office:value-type="float" office:value="3770458.95" calcext:value-type="float">
            <text:p>3.770.458,95 </text:p>
          </table:table-cell>
          <table:table-cell table:style-name="ce19" office:value-type="float" office:value="3725844.81" calcext:value-type="float">
            <text:p>3.725.844,8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3753143.42" calcext:value-type="float">
            <text:p>3.753.143,42 </text:p>
          </table:table-cell>
          <table:table-cell table:style-name="ce19" office:value-type="float" office:value="4673227.06" calcext:value-type="float">
            <text:p>4.673.227,06 </text:p>
          </table:table-cell>
          <table:table-cell table:style-name="ce19" office:value-type="float" office:value="3394159.81" calcext:value-type="float">
            <text:p>3.394.159,81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34548603.95" calcext:value-type="float">
            <text:p>34.548.603,95 </text:p>
          </table:table-cell>
          <table:table-cell table:style-name="ce18" office:value-type="float" office:value="33461897.99" calcext:value-type="float">
            <text:p>33.461.897,99 </text:p>
          </table:table-cell>
          <table:table-cell table:style-name="ce18" office:value-type="float" office:value="29549258.33" calcext:value-type="float">
            <text:p>29.549.258,3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65006.84" calcext:value-type="float">
            <text:p>65.006,84 </text:p>
          </table:table-cell>
          <table:table-cell table:style-name="ce19" office:value-type="float" office:value="574367.14" calcext:value-type="float">
            <text:p>574.367,14 </text:p>
          </table:table-cell>
          <table:table-cell table:style-name="ce19" office:value-type="float" office:value="245261.11" calcext:value-type="float">
            <text:p>245.261,1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5709217.03" calcext:value-type="float">
            <text:p>5.709.217,03 </text:p>
          </table:table-cell>
          <table:table-cell table:style-name="ce19" office:value-type="float" office:value="5479383.25" calcext:value-type="float">
            <text:p>5.479.383,25 </text:p>
          </table:table-cell>
          <table:table-cell table:style-name="ce19" office:value-type="float" office:value="4801224.96" calcext:value-type="float">
            <text:p>4.801.224,9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903977.4" calcext:value-type="float">
            <text:p>903.977,40 </text:p>
          </table:table-cell>
          <table:table-cell table:style-name="ce19" office:value-type="float" office:value="761179" calcext:value-type="float">
            <text:p>761.179,00 </text:p>
          </table:table-cell>
          <table:table-cell table:style-name="ce19" office:value-type="float" office:value="737675.08" calcext:value-type="float">
            <text:p>737.675,0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27870402.68" calcext:value-type="float">
            <text:p>27.870.402,68 </text:p>
          </table:table-cell>
          <table:table-cell table:style-name="ce19" office:value-type="float" office:value="26646968.6" calcext:value-type="float">
            <text:p>26.646.968,60 </text:p>
          </table:table-cell>
          <table:table-cell table:style-name="ce19" office:value-type="float" office:value="23765097.18" calcext:value-type="float">
            <text:p>23.765.097,18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2969453.59" calcext:value-type="float">
            <text:p>2.969.453,59 </text:p>
          </table:table-cell>
          <table:table-cell table:style-name="ce18" office:value-type="float" office:value="11529937.49" calcext:value-type="float">
            <text:p>11.529.937,49 </text:p>
          </table:table-cell>
          <table:table-cell table:style-name="ce18" office:value-type="float" office:value="2535153.36" calcext:value-type="float">
            <text:p>2.535.153,3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style-name="ce19" office:value-type="float" office:value="0" calcext:value-type="float">
            <text:p>- </text:p>
          </table:table-cell>
          <table:table-cell table:number-columns-repeated="2" table:style-name="ce19" office:value-type="float" office:value="115891.25" calcext:value-type="float">
            <text:p>115.891,2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987975.12" calcext:value-type="float">
            <text:p>987.975,12 </text:p>
          </table:table-cell>
          <table:table-cell table:style-name="ce19" office:value-type="float" office:value="981752.79" calcext:value-type="float">
            <text:p>981.752,79 </text:p>
          </table:table-cell>
          <table:table-cell table:style-name="ce19" office:value-type="float" office:value="2323416.88" calcext:value-type="float">
            <text:p>2.323.416,8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1981478.47" calcext:value-type="float">
            <text:p>1.981.478,47 </text:p>
          </table:table-cell>
          <table:table-cell table:style-name="ce19" office:value-type="float" office:value="10432293.45" calcext:value-type="float">
            <text:p>10.432.293,45 </text:p>
          </table:table-cell>
          <table:table-cell table:style-name="ce19" office:value-type="float" office:value="95845.23" calcext:value-type="float">
            <text:p>95.845,23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296888991.09" calcext:value-type="float">
            <text:p>296.888.991,09 </text:p>
          </table:table-cell>
          <table:table-cell table:style-name="ce18" office:value-type="float" office:value="251210123.16" calcext:value-type="float">
            <text:p>251.210.123,16 </text:p>
          </table:table-cell>
          <table:table-cell table:style-name="ce18" office:value-type="float" office:value="227395289.23" calcext:value-type="float">
            <text:p>227.395.289,23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01911116.88" calcext:value-type="float">
            <text:p>101.911.116,88 </text:p>
          </table:table-cell>
          <table:table-cell table:style-name="ce18" office:value-type="float" office:value="53355677.94" calcext:value-type="float">
            <text:p>53.355.677,94 </text:p>
          </table:table-cell>
          <table:table-cell table:style-name="ce18" office:value-type="float" office:value="25419930.23" calcext:value-type="float">
            <text:p>25.419.930,2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01911116.88" calcext:value-type="float">
            <text:p>101.911.116,88 </text:p>
          </table:table-cell>
          <table:table-cell table:style-name="ce19" office:value-type="float" office:value="53355677.94" calcext:value-type="float">
            <text:p>53.355.677,94 </text:p>
          </table:table-cell>
          <table:table-cell table:style-name="ce19" office:value-type="float" office:value="25419930.23" calcext:value-type="float">
            <text:p>25.419.930,23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  <table:table-cell table:style-name="ce18" office:value-type="float" office:value="31299164.37" calcext:value-type="float">
            <text:p>31.299.164,37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  <table:table-cell table:style-name="ce19" office:value-type="float" office:value="3781679.5" calcext:value-type="float">
            <text:p>3.781.679,5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  <table:table-cell table:style-name="ce19" office:value-type="float" office:value="27517484.87" calcext:value-type="float">
            <text:p>27.517.484,87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  <table:table-cell table:style-name="ce18" office:value-type="float" office:value="28786394.21" calcext:value-type="float">
            <text:p>28.786.394,2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  <table:table-cell table:style-name="ce19" office:value-type="float" office:value="28786394.21" calcext:value-type="float">
            <text:p>28.786.394,21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25868373.46" calcext:value-type="float">
            <text:p>1.925.868.373,46 </text:p>
          </table:table-cell>
          <table:table-cell table:style-name="ce18" office:value-type="float" office:value="1843103737.21" calcext:value-type="float">
            <text:p>1.843.103.737,21 </text:p>
          </table:table-cell>
          <table:table-cell table:style-name="ce18" office:value-type="float" office:value="1738544575.38" calcext:value-type="float">
            <text:p>1.738.544.575,38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73557519.93" calcext:value-type="float">
            <text:p><text:s/>(73.557.519,93)</text:p>
          </table:table-cell>
          <table:table-cell table:style-name="ce20" office:value-type="float" office:value="-130116065.42" calcext:value-type="float">
            <text:p><text:s/>(130.116.065,42)</text:p>
          </table:table-cell>
          <table:table-cell table:style-name="ce20" office:value-type="float" office:value="-157422369.43" calcext:value-type="float">
            <text:p><text:s/>(157.422.369,43)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76982081.25" calcext:value-type="float">
            <text:p>676.982.081,25 </text:p>
          </table:table-cell>
          <table:table-cell table:style-name="ce20" office:value-type="float" office:value="650775990.49" calcext:value-type="float">
            <text:p>650.775.990,49 </text:p>
          </table:table-cell>
          <table:table-cell table:style-name="ce20" office:value-type="float" office:value="573523132.67" calcext:value-type="float">
            <text:p>573.523.132,67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319639600.27" calcext:value-type="float">
            <text:p>2.319.639.600,27 </text:p>
          </table:table-cell>
          <table:table-cell table:style-name="ce18" office:value-type="float" office:value="2215338499.48" calcext:value-type="float">
            <text:p>2.215.338.499,48 </text:p>
          </table:table-cell>
          <table:table-cell table:style-name="ce18" office:value-type="float" office:value="2084903688.1" calcext:value-type="float">
            <text:p>2.084.903.688,10 </text:p>
          </table:table-cell>
        </table:table-row>
        <table:table-row table:style-name="ro1" table:number-rows-repeated="7">
          <table:table-cell table:number-columns-repeated="8"/>
        </table:table-row>
        <table:table-row table:style-name="ro1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1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251922817.93" calcext:value-type="float">
            <text:p>251.922.817,93 </text:p>
          </table:table-cell>
          <table:table-cell table:style-name="ce22" office:value-type="float" office:value="227302475.79" calcext:value-type="float">
            <text:p>227.302.475,79 </text:p>
          </table:table-cell>
          <table:table-cell table:style-name="ce22" office:value-type="float" office:value="203906018.26" calcext:value-type="float">
            <text:p>203.906.018,26 </text:p>
          </table:table-cell>
        </table:table-row>
        <table:table-row table:style-name="ro1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067716782.34" calcext:value-type="float">
            <text:p>2.067.716.782,34 </text:p>
          </table:table-cell>
          <table:table-cell table:style-name="ce23" office:value-type="float" office:value="1988036023.69" calcext:value-type="float">
            <text:p>1.988.036.023,69 </text:p>
          </table:table-cell>
          <table:table-cell table:style-name="ce23" office:value-type="float" office:value="1880997669.84" calcext:value-type="float">
            <text:p>1.880.997.669,84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319639600.27" calcext:value-type="float">
            <text:p>2.319.639.600,27 </text:p>
          </table:table-cell>
          <table:table-cell table:style-name="ce22" office:value-type="float" office:value="2215338499.48" calcext:value-type="float">
            <text:p>2.215.338.499,48 </text:p>
          </table:table-cell>
          <table:table-cell table:style-name="ce22" office:value-type="float" office:value="2084903688.1" calcext:value-type="float">
            <text:p>2.084.903.688,10 </text:p>
          </table:table-cell>
        </table:table-row>
        <table:table-row table:style-name="ro1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1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96882235.72" calcext:value-type="float">
            <text:p>96.882.235,72 </text:p>
          </table:table-cell>
          <table:table-cell table:style-name="ce22" office:value-type="float" office:value="121024639.11" calcext:value-type="float">
            <text:p>121.024.639,11 </text:p>
          </table:table-cell>
          <table:table-cell table:style-name="ce22" office:value-type="float" office:value="118963823.49" calcext:value-type="float">
            <text:p>118.963.823,49 </text:p>
          </table:table-cell>
        </table:table-row>
        <table:table-row table:style-name="ro1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296888991.09" calcext:value-type="float">
            <text:p>296.888.991,09 </text:p>
          </table:table-cell>
          <table:table-cell table:style-name="ce22" office:value-type="float" office:value="251210123.16" calcext:value-type="float">
            <text:p>251.210.123,16 </text:p>
          </table:table-cell>
          <table:table-cell table:style-name="ce22" office:value-type="float" office:value="227395289.23" calcext:value-type="float">
            <text:p>227.395.289,23 </text:p>
          </table:table-cell>
        </table:table-row>
        <table:table-row table:style-name="ro1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25868373.46" calcext:value-type="float">
            <text:p>1.925.868.373,46 </text:p>
          </table:table-cell>
          <table:table-cell table:style-name="ce23" office:value-type="float" office:value="1843103737.21" calcext:value-type="float">
            <text:p>1.843.103.737,21 </text:p>
          </table:table-cell>
          <table:table-cell table:style-name="ce23" office:value-type="float" office:value="1738544575.38" calcext:value-type="float">
            <text:p>1.738.544.575,38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319639600.27" calcext:value-type="float">
            <text:p>2.319.639.600,27 </text:p>
          </table:table-cell>
          <table:table-cell table:style-name="ce22" office:value-type="float" office:value="2215338499.48" calcext:value-type="float">
            <text:p>2.215.338.499,48 </text:p>
          </table:table-cell>
          <table:table-cell table:style-name="ce22" office:value-type="float" office:value="2084903688.1" calcext:value-type="float">
            <text:p>2.084.903.688,10 </text:p>
          </table:table-cell>
        </table:table-row>
        <table:table-row table:style-name="ro1" table:number-rows-repeated="1048453">
          <table:table-cell table:number-columns-repeated="8"/>
        </table:table-row>
        <table:table-row table:style-name="ro1">
          <table:table-cell table:number-columns-repeated="8"/>
        </table:table-row>
      </table:table>
      <table:table table:name="Planilha2" table:style-name="ta1">
        <table:shapes>
          <draw:frame draw:z-index="0" draw:style-name="gr1" svg:width="15.534cm" svg:height="1.8cm" svg:x="2.387cm" svg:y="26.032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  <draw:frame draw:z-index="1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3-10-31" calcext:value-type="date">
            <text:p>31/10/2023</text:p>
          </table:table-cell>
          <table:table-cell table:style-name="ce17" office:value-type="date" office:date-value="2022-10-31" calcext:value-type="date">
            <text:p>31/10/2022</text:p>
          </table:table-cell>
          <table:table-cell table:style-name="ce17" office:value-type="date" office:date-value="2021-10-31" calcext:value-type="date">
            <text:p>31/10/2021</text:p>
          </table:table-cell>
        </table:table-row>
        <table:table-row table:style-name="ro1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1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703968464.09" calcext:value-type="float">
            <text:p>703.968.464,09 </text:p>
          </table:table-cell>
          <table:table-cell table:style-name="ce52" office:value-type="float" office:value="649245724.51" calcext:value-type="float">
            <text:p>649.245.724,51 </text:p>
          </table:table-cell>
          <table:table-cell table:style-name="ce52" office:value-type="float" office:value="591666006.04" calcext:value-type="float">
            <text:p>591.666.006,04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513220108.53" calcext:value-type="float">
            <text:p>513.220.108,53 </text:p>
          </table:table-cell>
          <table:table-cell table:style-name="ce50" office:value-type="float" office:value="484987284.16" calcext:value-type="float">
            <text:p>484.987.284,16 </text:p>
          </table:table-cell>
          <table:table-cell table:style-name="ce50" office:value-type="float" office:value="427739712.9" calcext:value-type="float">
            <text:p>427.739.712,90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454928346.85" calcext:value-type="float">
            <text:p>454.928.346,85 </text:p>
          </table:table-cell>
          <table:table-cell table:style-name="ce57" office:value-type="float" office:value="435442472.47" calcext:value-type="float">
            <text:p>435.442.472,47 </text:p>
          </table:table-cell>
          <table:table-cell table:style-name="ce57" office:value-type="float" office:value="399684864.92" calcext:value-type="float">
            <text:p>399.684.864,92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58291761.68" calcext:value-type="float">
            <text:p>58.291.761,68 </text:p>
          </table:table-cell>
          <table:table-cell table:style-name="ce57" office:value-type="float" office:value="49544811.69" calcext:value-type="float">
            <text:p>49.544.811,69 </text:p>
          </table:table-cell>
          <table:table-cell table:style-name="ce57" office:value-type="float" office:value="28054847.98" calcext:value-type="float">
            <text:p>28.054.847,98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63078610.44" calcext:value-type="float">
            <text:p>63.078.610,44 </text:p>
          </table:table-cell>
          <table:table-cell table:style-name="ce58" office:value-type="float" office:value="50050057.5" calcext:value-type="float">
            <text:p>50.050.057,50 </text:p>
          </table:table-cell>
          <table:table-cell table:style-name="ce58" office:value-type="float" office:value="68345289.03" calcext:value-type="float">
            <text:p>68.345.289,03 </text:p>
          </table:table-cell>
        </table:table-row>
        <table:table-row table:style-name="ro1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127354639.31" calcext:value-type="float">
            <text:p>127.354.639,31 </text:p>
          </table:table-cell>
          <table:table-cell table:style-name="ce58" office:value-type="float" office:value="113761237.88" calcext:value-type="float">
            <text:p>113.761.237,88 </text:p>
          </table:table-cell>
          <table:table-cell table:style-name="ce58" office:value-type="float" office:value="94970161.03" calcext:value-type="float">
            <text:p>94.970.161,03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115315274.64" calcext:value-type="float">
            <text:p>115.315.274,64 </text:p>
          </table:table-cell>
          <table:table-cell table:style-name="ce50" office:value-type="float" office:value="104122977.38" calcext:value-type="float">
            <text:p>104.122.977,38 </text:p>
          </table:table-cell>
          <table:table-cell table:style-name="ce50" office:value-type="float" office:value="88786822.87" calcext:value-type="float">
            <text:p>88.786.822,87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12039364.67" calcext:value-type="float">
            <text:p>12.039.364,67 </text:p>
          </table:table-cell>
          <table:table-cell table:style-name="ce57" office:value-type="float" office:value="9638260.5" calcext:value-type="float">
            <text:p>9.638.260,50 </text:p>
          </table:table-cell>
          <table:table-cell table:style-name="ce57" office:value-type="float" office:value="6183338.16" calcext:value-type="float">
            <text:p>6.183.338,16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315105.81" calcext:value-type="float">
            <text:p>315.105,81 </text:p>
          </table:table-cell>
          <table:table-cell table:style-name="ce58" office:value-type="float" office:value="447144.97" calcext:value-type="float">
            <text:p>447.144,97 </text:p>
          </table:table-cell>
          <table:table-cell table:style-name="ce58" office:value-type="float" office:value="610843.08" calcext:value-type="float">
            <text:p>610.843,08 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64246826.5" calcext:value-type="float">
            <text:p><text:s/>(64.246.826,50)</text:p>
          </table:table-cell>
          <table:table-cell table:style-name="ce52" office:value-type="float" office:value="-58798796.49" calcext:value-type="float">
            <text:p><text:s/>(58.798.796,49)</text:p>
          </table:table-cell>
          <table:table-cell table:style-name="ce52" office:value-type="float" office:value="-53884212.29" calcext:value-type="float">
            <text:p><text:s/>(53.884.212,29)</text:p>
          </table:table-cell>
        </table:table-row>
        <table:table-row table:style-name="ro1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639721637.59" calcext:value-type="float">
            <text:p>639.721.637,59 </text:p>
          </table:table-cell>
          <table:table-cell table:style-name="ce52" office:value-type="float" office:value="590446928.02" calcext:value-type="float">
            <text:p>590.446.928,02 </text:p>
          </table:table-cell>
          <table:table-cell table:style-name="ce52" office:value-type="float" office:value="537781793.75" calcext:value-type="float">
            <text:p>537.781.793,75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450004703.79" calcext:value-type="float">
            <text:p><text:s/>(450.004.703,79)</text:p>
          </table:table-cell>
          <table:table-cell table:style-name="ce52" office:value-type="float" office:value="-418166842.5" calcext:value-type="float">
            <text:p><text:s/>(418.166.842,50)</text:p>
          </table:table-cell>
          <table:table-cell table:style-name="ce52" office:value-type="float" office:value="-365468080.67" calcext:value-type="float">
            <text:p><text:s/>(365.468.080,67)</text:p>
          </table:table-cell>
        </table:table-row>
        <table:table-row table:style-name="ro1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428904960.88" calcext:value-type="float">
            <text:p><text:s/>(428.904.960,88)</text:p>
          </table:table-cell>
          <table:table-cell table:style-name="ce58" office:value-type="float" office:value="-397929161.13" calcext:value-type="float">
            <text:p><text:s/>(397.929.161,13)</text:p>
          </table:table-cell>
          <table:table-cell table:style-name="ce58" office:value-type="float" office:value="-351401481.75" calcext:value-type="float">
            <text:p><text:s/>(351.401.481,75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50042125.17" calcext:value-type="float">
            <text:p><text:s/>(50.042.125,17)</text:p>
          </table:table-cell>
          <table:table-cell table:style-name="ce58" office:value-type="float" office:value="-47931055.95" calcext:value-type="float">
            <text:p><text:s/>(47.931.055,95)</text:p>
          </table:table-cell>
          <table:table-cell table:style-name="ce58" office:value-type="float" office:value="-37878481.03" calcext:value-type="float">
            <text:p><text:s/>(37.878.481,03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28942382.26" calcext:value-type="float">
            <text:p>28.942.382,26 </text:p>
          </table:table-cell>
          <table:table-cell table:style-name="ce57" office:value-type="float" office:value="27693374.58" calcext:value-type="float">
            <text:p>27.693.374,58 </text:p>
          </table:table-cell>
          <table:table-cell table:style-name="ce57" office:value-type="float" office:value="23811882.11" calcext:value-type="float">
            <text:p>23.811.882,11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89716933.8" calcext:value-type="float">
            <text:p>189.716.933,80 </text:p>
          </table:table-cell>
          <table:table-cell table:style-name="ce52" office:value-type="float" office:value="172280085.52" calcext:value-type="float">
            <text:p>172.280.085,52 </text:p>
          </table:table-cell>
          <table:table-cell table:style-name="ce52" office:value-type="float" office:value="172313713.08" calcext:value-type="float">
            <text:p>172.313.713,08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49578470.55" calcext:value-type="float">
            <text:p><text:s/>(149.578.470,55)</text:p>
          </table:table-cell>
          <table:table-cell table:style-name="ce52" office:value-type="float" office:value="-131100177.04" calcext:value-type="float">
            <text:p><text:s/>(131.100.177,04)</text:p>
          </table:table-cell>
          <table:table-cell table:style-name="ce52" office:value-type="float" office:value="-140413589.25" calcext:value-type="float">
            <text:p><text:s/>(140.413.589,25)</text:p>
          </table:table-cell>
        </table:table-row>
        <table:table-row table:style-name="ro1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76187768.45" calcext:value-type="float">
            <text:p><text:s/>(76.187.768,45)</text:p>
          </table:table-cell>
          <table:table-cell table:style-name="ce57" office:value-type="float" office:value="-58968267.26" calcext:value-type="float">
            <text:p><text:s/>(58.968.267,26)</text:p>
          </table:table-cell>
          <table:table-cell table:style-name="ce57" office:value-type="float" office:value="-76115096.58" calcext:value-type="float">
            <text:p><text:s/>(76.115.096,58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68097442.36" calcext:value-type="float">
            <text:p><text:s/>(68.097.442,36)</text:p>
          </table:table-cell>
          <table:table-cell table:style-name="ce57" office:value-type="float" office:value="-67477363.08" calcext:value-type="float">
            <text:p><text:s/>(67.477.363,08)</text:p>
          </table:table-cell>
          <table:table-cell table:style-name="ce57" office:value-type="float" office:value="-60204641.19" calcext:value-type="float">
            <text:p><text:s/>(60.204.641,19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5293259.74" calcext:value-type="float">
            <text:p><text:s/>(5.293.259,74)</text:p>
          </table:table-cell>
          <table:table-cell table:style-name="ce57" office:value-type="float" office:value="-4654546.7" calcext:value-type="float">
            <text:p><text:s/>(4.654.546,70)</text:p>
          </table:table-cell>
          <table:table-cell table:style-name="ce57" office:value-type="float" office:value="-4093851.48" calcext:value-type="float">
            <text:p><text:s/>(4.093.851,48)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10090832.36" calcext:value-type="float">
            <text:p>10.090.832,36 </text:p>
          </table:table-cell>
          <table:table-cell table:style-name="ce52" office:value-type="float" office:value="1523879.14" calcext:value-type="float">
            <text:p>1.523.879,14 </text:p>
          </table:table-cell>
          <table:table-cell table:style-name="ce52" office:value-type="float" office:value="30969388.97" calcext:value-type="float">
            <text:p>30.969.388,97 </text:p>
          </table:table-cell>
        </table:table-row>
        <table:table-row table:style-name="ro1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50229295.6099999" calcext:value-type="float">
            <text:p>50.229.295,61 </text:p>
          </table:table-cell>
          <table:table-cell table:style-name="ce18" office:value-type="float" office:value="42703787.62" calcext:value-type="float">
            <text:p>42.703.787,62 </text:p>
          </table:table-cell>
          <table:table-cell table:style-name="ce18" office:value-type="float" office:value="62869512.8000002" calcext:value-type="float">
            <text:p>62.869.512,80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1839128.11" calcext:value-type="float">
            <text:p><text:s/>(1.839.128,11)</text:p>
          </table:table-cell>
          <table:table-cell table:style-name="ce18" office:value-type="float" office:value="-3967995.06" calcext:value-type="float">
            <text:p><text:s/>(3.967.995,06)</text:p>
          </table:table-cell>
          <table:table-cell table:style-name="ce18" office:value-type="float" office:value="-4270263.26" calcext:value-type="float">
            <text:p><text:s/>(4.270.263,26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5075821.94" calcext:value-type="float">
            <text:p>5.075.821,94 </text:p>
          </table:table-cell>
          <table:table-cell table:style-name="ce57" office:value-type="float" office:value="1638892.8" calcext:value-type="float">
            <text:p>1.638.892,80 </text:p>
          </table:table-cell>
          <table:table-cell table:style-name="ce57" office:value-type="float" office:value="399785.51" calcext:value-type="float">
            <text:p>399.785,51 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6914950.05" calcext:value-type="float">
            <text:p><text:s/>(6.914.950,05)</text:p>
          </table:table-cell>
          <table:table-cell table:style-name="ce57" office:value-type="float" office:value="-5606887.86" calcext:value-type="float">
            <text:p><text:s/>(5.606.887,86)</text:p>
          </table:table-cell>
          <table:table-cell table:style-name="ce57" office:value-type="float" office:value="-4670048.77" calcext:value-type="float">
            <text:p><text:s/>(4.670.048,77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8390167.4999999" calcext:value-type="float">
            <text:p>48.390.167,50 </text:p>
          </table:table-cell>
          <table:table-cell table:style-name="ce52" office:value-type="float" office:value="38735792.56" calcext:value-type="float">
            <text:p>38.735.792,56 </text:p>
          </table:table-cell>
          <table:table-cell table:style-name="ce52" office:value-type="float" office:value="58599249.5400002" calcext:value-type="float">
            <text:p>58.599.249,54 </text:p>
          </table:table-cell>
        </table:table-row>
        <table:table-row table:style-name="ro1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2651387.23" calcext:value-type="float">
            <text:p><text:s/>(2.651.387,23)</text:p>
          </table:table-cell>
          <table:table-cell table:style-name="ce57" office:value-type="float" office:value="-4652552.39" calcext:value-type="float">
            <text:p><text:s/>(4.652.552,39)</text:p>
          </table:table-cell>
          <table:table-cell table:style-name="ce57" office:value-type="float" office:value="-11483946.77" calcext:value-type="float">
            <text:p><text:s/>(11.483.946,77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5738780.2699999" calcext:value-type="float">
            <text:p>45.738.780,27 </text:p>
          </table:table-cell>
          <table:table-cell table:style-name="ce52" office:value-type="float" office:value="34083240.17" calcext:value-type="float">
            <text:p>34.083.240,17 </text:p>
          </table:table-cell>
          <table:table-cell table:style-name="ce52" office:value-type="float" office:value="47115302.7700002" calcext:value-type="float">
            <text:p>47.115.302,77 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1">
          <table:table-cell table:style-name="ce30" office:value-type="string" calcext:value-type="string">
            <text:p>Reconhecemos a exatidão do presente Demonstrativo, <text:s/>realizado em 31 / Outubro / 2023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>
          <table:table-cell table:style-name="ce30" office:value-type="string" calcext:value-type="string">
            <text:p>Aracaju/SE, 11 / Dezembro / 2023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 table:number-rows-repeated="1048525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/>
      <table:database-ranges>
        <table:database-range table:name="__Anonymous_Sheet_DB__1" table:target-range-address="Planilha2.E5:Planilha2.E50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2-1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2-11T11:58:18.923000000</meta:creation-date>
    <dc:date>2023-12-11T11:59:01.165000000</dc:date>
    <meta:editing-duration>PT42S</meta:editing-duration>
    <meta:editing-cycles>1</meta:editing-cycles>
    <meta:document-statistic meta:table-count="2" meta:cell-count="464" meta:object-count="5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5:06.78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7:09.99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