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cm" fo:min-width="3.65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4cm" svg:height="1.15cm" svg:x="-0.009cm" svg:y="0.054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DEZEM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02">00/00/0000</text:date>, <text:time style:data-style-name="N2" text:time-value="11:35:34.14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5-01-02T09:28:19.914000000</dc:date>
    <meta:editing-duration>PT3H29M22S</meta:editing-duration>
    <meta:editing-cycles>93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