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B800000034F200B039FC8E562C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3.979cm"/>
    </style:style>
    <style:style style:name="co3" style:family="table-column">
      <style:table-column-properties fo:break-before="auto" style:column-width="5.046cm"/>
    </style:style>
    <style:style style:name="co4" style:family="table-column">
      <style:table-column-properties fo:break-before="auto" style:column-width="2.21cm"/>
    </style:style>
    <style:style style:name="co5" style:family="table-column">
      <style:table-column-properties fo:break-before="auto" style:column-width="4.865cm"/>
    </style:style>
    <style:style style:name="co6" style:family="table-column">
      <style:table-column-properties fo:break-before="auto" style:column-width="3.724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17cm" fo:break-before="auto" style:use-optimal-row-height="true"/>
    </style:style>
    <style:style style:name="ta1" style:family="table" style:master-page-name="PageStyle_5f_REL_25_20COL_25_20JUNHO.2020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style:font-size-asian="12pt" style:font-size-complex="12pt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0" style:family="table-cell" style:parent-style-name="Default">
      <style:table-cell-properties style:diagonal-bl-tr="none" style:diagonal-tl-br="none" fo:background-color="transparent" fo:border="0.06pt solid #000000" fo:padding="0.071cm" style:rotation-align="none"/>
    </style:style>
    <style:style style:name="ce11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</office:automatic-styles>
  <office:body>
    <office:spreadsheet>
      <table:calculation-settings table:case-sensitive="false" table:automatic-find-labels="false" table:use-regular-expressions="false"/>
      <table:table table:name="REL%20COL%20JUNHO.2020" table:style-name="ta1">
        <office:forms form:automatic-focus="false" form:apply-design-mode="false"/>
        <table:table-column table:style-name="co1" table:number-columns-repeated="6" table:default-cell-style-name="Default"/>
        <table:table-column table:style-name="co2" table:number-columns-repeated="10" table:default-cell-style-name="Default"/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" calcext:value-type="float">
            <text:p>1</text:p>
          </table:table-cell>
          <table:table-cell table:number-columns-repeated="11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15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/>
          <table:table-cell office:value-type="string" calcext:value-type="string">
            <text:p>ADMINISTRADOR</text:p>
          </table:table-cell>
          <table:table-cell office:value-type="string" calcext:value-type="string">
            <text:p>ADVOGADO</text:p>
          </table:table-cell>
          <table:table-cell office:value-type="string" calcext:value-type="string">
            <text:p>AG ADM OPERACIONAL</text:p>
          </table:table-cell>
          <table:table-cell office:value-type="string" calcext:value-type="string">
            <text:p>AG ADMINISTRATIVO</text:p>
          </table:table-cell>
          <table:table-cell office:value-type="string" calcext:value-type="string">
            <text:p>AGENTE DE SERVICO</text:p>
          </table:table-cell>
          <table:table-cell office:value-type="string" calcext:value-type="string">
            <text:p>ANALISTA DE SISTEMA</text:p>
          </table:table-cell>
          <table:table-cell office:value-type="string" calcext:value-type="string">
            <text:p>ASS ADMINISTRATIVO</text:p>
          </table:table-cell>
          <table:table-cell office:value-type="string" calcext:value-type="string">
            <text:p>ASSIS FINANCEIRA</text:p>
          </table:table-cell>
          <table:table-cell office:value-type="string" calcext:value-type="string">
            <text:p>ASS GEST ADM II</text:p>
          </table:table-cell>
          <table:table-cell office:value-type="string" calcext:value-type="string">
            <text:p>DIRETOR-REQUISITADO</text:p>
          </table:table-cell>
        </table:table-row>
        <table:table-row table:style-name="ro1">
          <table:table-cell office:value-type="string" calcext:value-type="string">
            <text:p>1 , PR - PRESIDÊNCIA</text:p>
          </table:table-cell>
          <table:table-cell table:number-columns-repeated="15"/>
        </table:table-row>
        <table:table-row table:style-name="ro1">
          <table:table-cell office:value-type="float" office:value="50952" calcext:value-type="float">
            <text:p>50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GOIS PAUL</text:p>
          </table:table-cell>
          <table:table-cell office:value-type="string" calcext:value-type="string">
            <text:p>20/01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formula="of:=SUMIF([.E5:.E2511];[.G3];[.F5:.F2517])" office:value-type="float" office:value="11" calcext:value-type="float">
            <text:p>11</text:p>
          </table:table-cell>
          <table:table-cell table:formula="of:=SUMIF([.E5:.E2511];[.H3];[.F5:.F2517])" office:value-type="float" office:value="15" calcext:value-type="float">
            <text:p>15</text:p>
          </table:table-cell>
          <table:table-cell table:formula="of:=SUMIF([.E5:.E2511];[.I3];[.F5:.F2517])" office:value-type="float" office:value="38" calcext:value-type="float">
            <text:p>38</text:p>
          </table:table-cell>
          <table:table-cell table:formula="of:=SUMIF([.E5:.E2511];[.J3];[.F5:.F2517])" office:value-type="float" office:value="13" calcext:value-type="float">
            <text:p>13</text:p>
          </table:table-cell>
          <table:table-cell table:formula="of:=SUMIF([.E5:.E2511];[.K3];[.F5:.F2517])" office:value-type="float" office:value="13" calcext:value-type="float">
            <text:p>13</text:p>
          </table:table-cell>
          <table:table-cell table:formula="of:=SUMIF([.E5:.E2511];[.L3];[.F5:.F2517])" office:value-type="float" office:value="4" calcext:value-type="float">
            <text:p>4</text:p>
          </table:table-cell>
          <table:table-cell table:formula="of:=SUMIF([.E5:.E2511];[.M3];[.F5:.F2517])" office:value-type="float" office:value="75" calcext:value-type="float">
            <text:p>75</text:p>
          </table:table-cell>
          <table:table-cell table:formula="of:=SUMIF([.E5:.E2511];[.N3];[.F5:.F2517])" office:value-type="float" office:value="0" calcext:value-type="float">
            <text:p>0</text:p>
          </table:table-cell>
          <table:table-cell table:formula="of:=SUMIF([.E5:.E2511];[.O3];[.F5:.F2517])" office:value-type="float" office:value="166" calcext:value-type="float">
            <text:p>166</text:p>
          </table:table-cell>
          <table:table-cell table:formula="of:=SUMIF([.E5:.E2511];[.P3];[.F5:.F2517])" office:value-type="float" office:value="2" calcext:value-type="float">
            <text:p>2</text:p>
          </table:table-cell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68" calcext:value-type="float">
            <text:p>40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LVES CÂNDIDO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11" calcext:value-type="float">
            <text:p>27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O SOCORRO MENEZES DE MEL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office:value-type="string" calcext:value-type="string">
            <text:p>ASS GESTAO OPERAC I</text:p>
          </table:table-cell>
          <table:table-cell office:value-type="string" calcext:value-type="string">
            <text:p>ASS GESTAO OPERAC II</text:p>
          </table:table-cell>
          <table:table-cell office:value-type="string" calcext:value-type="string">
            <text:p>ASSIST OPERACIONAL</text:p>
          </table:table-cell>
          <table:table-cell office:value-type="string" calcext:value-type="string">
            <text:p>ASSIST TEC ADM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ATENDENTE COMERCIAL</text:p>
          </table:table-cell>
          <table:table-cell office:value-type="string" calcext:value-type="string">
            <text:p>AUX APOIO ADMINISTRA</text:p>
          </table:table-cell>
          <table:table-cell office:value-type="string" calcext:value-type="string">
            <text:p>AUX ENFERMAGEM TRAB</text:p>
          </table:table-cell>
          <table:table-cell office:value-type="string" calcext:value-type="string">
            <text:p>AUX SERV OPERACIONAL</text:p>
          </table:table-cell>
          <table:table-cell office:value-type="string" calcext:value-type="string">
            <text:p>AUX SERVICOS GERAIS</text:p>
          </table:table-cell>
        </table:table-row>
        <table:table-row table:style-name="ro1">
          <table:table-cell office:value-type="float" office:value="30704" calcext:value-type="float">
            <text:p>307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S DO NASCIMENTO SANTOS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formula="of:=SUMIF([.E5:.E2511];[.G9];[.F5:.F2517])" office:value-type="float" office:value="351" calcext:value-type="float">
            <text:p>351</text:p>
          </table:table-cell>
          <table:table-cell table:formula="of:=SUMIF([.E5:.E2511];[.H9];[.F5:.F2517])" office:value-type="float" office:value="299" calcext:value-type="float">
            <text:p>299</text:p>
          </table:table-cell>
          <table:table-cell table:formula="of:=SUMIF([.E5:.E2511];[.I9];[.F5:.F2517])" office:value-type="float" office:value="8" calcext:value-type="float">
            <text:p>8</text:p>
          </table:table-cell>
          <table:table-cell table:formula="of:=SUMIF([.E5:.E2511];[.J9];[.F5:.F2517])" office:value-type="float" office:value="16" calcext:value-type="float">
            <text:p>16</text:p>
          </table:table-cell>
          <table:table-cell table:formula="of:=SUMIF([.E5:.E2511];[.K9];[.F5:.F2517])" office:value-type="float" office:value="5" calcext:value-type="float">
            <text:p>5</text:p>
          </table:table-cell>
          <table:table-cell table:formula="of:=SUMIF([.E5:.E2511];[.L9];[.F5:.F2517])" office:value-type="float" office:value="11" calcext:value-type="float">
            <text:p>11</text:p>
          </table:table-cell>
          <table:table-cell table:formula="of:=SUMIF([.E5:.E2511];[.M9];[.F5:.F2517])" office:value-type="float" office:value="7" calcext:value-type="float">
            <text:p>7</text:p>
          </table:table-cell>
          <table:table-cell table:formula="of:=SUMIF([.E5:.E2511];[.N9];[.F5:.F2517])" office:value-type="float" office:value="2" calcext:value-type="float">
            <text:p>2</text:p>
          </table:table-cell>
          <table:table-cell table:formula="of:=SUMIF([.E5:.E2511];[.O9];[.F5:.F2517])" office:value-type="float" office:value="25" calcext:value-type="float">
            <text:p>25</text:p>
          </table:table-cell>
          <table:table-cell table:formula="of:=SUMIF([.E5:.E2511];[.P9];[.F5:.F2517])" office:value-type="float" office:value="3" calcext:value-type="float">
            <text:p>3</text:p>
          </table:table-cell>
        </table:table-row>
        <table:table-row table:style-name="ro1">
          <table:table-cell office:value-type="float" office:value="50954" calcext:value-type="float">
            <text:p>509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SON FERREIRA SANTOS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3" calcext:value-type="float">
            <text:p>509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A SANTANA SANTOS</text:p>
          </table:table-cell>
          <table:table-cell office:value-type="string" calcext:value-type="string">
            <text:p>09/02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43" calcext:value-type="float">
            <text:p>90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ODOFREDO COUTO CARDOSO</text:p>
          </table:table-cell>
          <table:table-cell office:value-type="string" calcext:value-type="string">
            <text:p>06/03/1980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XILIAR DE EXECUCAO</text:p>
          </table:table-cell>
          <table:table-cell office:value-type="string" calcext:value-type="string">
            <text:p>BIOLOGO</text:p>
          </table:table-cell>
          <table:table-cell office:value-type="string" calcext:value-type="string">
            <text:p>CONTADOR</text:p>
          </table:table-cell>
          <table:table-cell office:value-type="string" calcext:value-type="string">
            <text:p>DESENHISTA</text:p>
          </table:table-cell>
          <table:table-cell office:value-type="string" calcext:value-type="string">
            <text:p>DESENHISTA PROJETIST</text:p>
          </table:table-cell>
          <table:table-cell office:value-type="string" calcext:value-type="string">
            <text:p>DIGITADOR</text:p>
          </table:table-cell>
          <table:table-cell office:value-type="string" calcext:value-type="string">
            <text:p>ECONOMISTA</text:p>
          </table:table-cell>
          <table:table-cell office:value-type="string" calcext:value-type="string">
            <text:p>ENCANADOR 1</text:p>
          </table:table-cell>
          <table:table-cell office:value-type="string" calcext:value-type="string">
            <text:p>ENCANADOR 2</text:p>
          </table:table-cell>
          <table:table-cell office:value-type="string" calcext:value-type="string">
            <text:p>ENFERMEIRA</text:p>
          </table:table-cell>
        </table:table-row>
        <table:table-row table:style-name="ro1">
          <table:table-cell office:value-type="float" office:value="38113" calcext:value-type="float">
            <text:p>38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DIANE COSTA MACED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formula="of:=SUMIF([.E5:.E2511];[.G13];[.F5:.F2517])" office:value-type="float" office:value="122" calcext:value-type="float">
            <text:p>122</text:p>
          </table:table-cell>
          <table:table-cell table:formula="of:=SUMIF([.E5:.E2511];[.H13];[.F5:.F2517])" office:value-type="float" office:value="3" calcext:value-type="float">
            <text:p>3</text:p>
          </table:table-cell>
          <table:table-cell table:formula="of:=SUMIF([.E5:.E2511];[.I13];[.F5:.F2517])" office:value-type="float" office:value="6" calcext:value-type="float">
            <text:p>6</text:p>
          </table:table-cell>
          <table:table-cell table:formula="of:=SUMIF([.E5:.E2511];[.J13];[.F5:.F2517])" office:value-type="float" office:value="1" calcext:value-type="float">
            <text:p>1</text:p>
          </table:table-cell>
          <table:table-cell table:formula="of:=SUMIF([.E5:.E2511];[.K13];[.F5:.F2517])" office:value-type="float" office:value="0" calcext:value-type="float">
            <text:p>0</text:p>
          </table:table-cell>
          <table:table-cell table:formula="of:=SUMIF([.E5:.E2511];[.L13];[.F5:.F2517])" office:value-type="float" office:value="2" calcext:value-type="float">
            <text:p>2</text:p>
          </table:table-cell>
          <table:table-cell table:formula="of:=SUMIF([.E5:.E2511];[.M13];[.F5:.F2517])" office:value-type="float" office:value="11" calcext:value-type="float">
            <text:p>11</text:p>
          </table:table-cell>
          <table:table-cell table:formula="of:=SUMIF([.E5:.E2511];[.N13];[.F5:.F2517])" office:value-type="float" office:value="6" calcext:value-type="float">
            <text:p>6</text:p>
          </table:table-cell>
          <table:table-cell table:formula="of:=SUMIF([.E5:.E2511];[.O13];[.F5:.F2517])" office:value-type="float" office:value="3" calcext:value-type="float">
            <text:p>3</text:p>
          </table:table-cell>
          <table:table-cell table:formula="of:=SUMIF([.E5:.E2511];[.P13];[.F5:.F2517])" office:value-type="float" office:value="1" calcext:value-type="float">
            <text:p>1</text:p>
          </table:table-cell>
        </table:table-row>
        <table:table-row table:style-name="ro1">
          <table:table-cell office:value-type="float" office:value="41079" calcext:value-type="float">
            <text:p>41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EMA MARIA VIGGIANO CALDAS GANDAL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office:value-type="string" calcext:value-type="string">
            <text:p>ENFERMEIRO DO TRAB</text:p>
          </table:table-cell>
          <table:table-cell office:value-type="string" calcext:value-type="string">
            <text:p>ENGENHEIRO</text:p>
          </table:table-cell>
          <table:table-cell office:value-type="string" calcext:value-type="string">
            <text:p>GEOLOGO</text:p>
          </table:table-cell>
          <table:table-cell office:value-type="string" calcext:value-type="string">
            <text:p>MECANICO ELETR AUTO</text:p>
          </table:table-cell>
          <table:table-cell office:value-type="string" calcext:value-type="string">
            <text:p>MEDICO DO TRABALHO</text:p>
          </table:table-cell>
          <table:table-cell office:value-type="string" calcext:value-type="string">
            <text:p>MOTORISTA</text:p>
          </table:table-cell>
          <table:table-cell office:value-type="string" calcext:value-type="string">
            <text:p>OFICIAL MANUTENCAO</text:p>
          </table:table-cell>
          <table:table-cell office:value-type="string" calcext:value-type="string">
            <text:p>OP DE COMPUTADOR</text:p>
          </table:table-cell>
          <table:table-cell office:value-type="string" calcext:value-type="string">
            <text:p>OP ELEV EQUIP ELETIC</text:p>
          </table:table-cell>
          <table:table-cell office:value-type="string" calcext:value-type="string">
            <text:p>OP ESTAC TRATAMENTO</text:p>
          </table:table-cell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formula="of:=SUMIF([.E5:.E2511];[.G17];[.F5:.F2517])" office:value-type="float" office:value="1" calcext:value-type="float">
            <text:p>1</text:p>
          </table:table-cell>
          <table:table-cell table:formula="of:=SUMIF([.E5:.E2511];[.H17];[.F5:.F2517])" office:value-type="float" office:value="54" calcext:value-type="float">
            <text:p>54</text:p>
          </table:table-cell>
          <table:table-cell table:formula="of:=SUMIF([.E5:.E2517];[.I17];[.F5:.F2517])" office:value-type="float" office:value="1" calcext:value-type="float">
            <text:p>1</text:p>
          </table:table-cell>
          <table:table-cell table:formula="of:=SUMIF([.E5:.E2511];[.J17];[.F5:.F2517])" office:value-type="float" office:value="2" calcext:value-type="float">
            <text:p>2</text:p>
          </table:table-cell>
          <table:table-cell table:formula="of:=SUMIF([.E5:.E2511];[.K17];[.F5:.F2517])" office:value-type="float" office:value="1" calcext:value-type="float">
            <text:p>1</text:p>
          </table:table-cell>
          <table:table-cell table:formula="of:=SUMIF([.E5:.E2511];[.L17];[.F5:.F2517])" office:value-type="float" office:value="20" calcext:value-type="float">
            <text:p>20</text:p>
          </table:table-cell>
          <table:table-cell table:formula="of:=SUMIF([.E5:.E2511];[.M17];[.F5:.F2517])" office:value-type="float" office:value="5" calcext:value-type="float">
            <text:p>5</text:p>
          </table:table-cell>
          <table:table-cell table:formula="of:=SUMIF([.E5:.E2511];[.N17];[.F5:.F2517])" office:value-type="float" office:value="3" calcext:value-type="float">
            <text:p>3</text:p>
          </table:table-cell>
          <table:table-cell table:formula="of:=SUMIF([.E5:.E2511];[.O17];[.F5:.F2517])" office:value-type="float" office:value="3" calcext:value-type="float">
            <text:p>3</text:p>
          </table:table-cell>
          <table:table-cell table:formula="of:=SUMIF([.E5:.E2511];[.P17];[.F5:.F2517])" office:value-type="float" office:value="14" calcext:value-type="float">
            <text:p>14</text:p>
          </table:table-cell>
        </table:table-row>
        <table:table-row table:style-name="ro1">
          <table:table-cell office:value-type="float" office:value="1594" calcext:value-type="float">
            <text:p>15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FERREIRA SANTOS</text:p>
          </table:table-cell>
          <table:table-cell office:value-type="string" calcext:value-type="string">
            <text:p>01/11/196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80" calcext:value-type="float">
            <text:p>38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LA ARAUJO COELH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27" calcext:value-type="float">
            <text:p>306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FERNANDES DE MELO NETO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P ESTACAO BOMBEAMEN</text:p>
          </table:table-cell>
          <table:table-cell office:value-type="string" calcext:value-type="string">
            <text:p>OP MAQUINAS PESADAS</text:p>
          </table:table-cell>
          <table:table-cell office:value-type="string" calcext:value-type="string">
            <text:p>OP. UNID.PRODUCAO I</text:p>
          </table:table-cell>
          <table:table-cell office:value-type="string" calcext:value-type="string">
            <text:p>OP. UNID.PRODUCAO II</text:p>
          </table:table-cell>
          <table:table-cell office:value-type="string" calcext:value-type="string">
            <text:p>OPERADOR DE RADIO</text:p>
          </table:table-cell>
          <table:table-cell office:value-type="string" calcext:value-type="string">
            <text:p>PEDAGOGO</text:p>
          </table:table-cell>
          <table:table-cell office:value-type="string" calcext:value-type="string">
            <text:p>PROG COMPUTADOR</text:p>
          </table:table-cell>
          <table:table-cell office:value-type="string" calcext:value-type="string">
            <text:p>QUIMICO INDUSTRIAL</text:p>
          </table:table-cell>
          <table:table-cell office:value-type="string" calcext:value-type="string">
            <text:p>RELACOES PUBLICAS</text:p>
          </table:table-cell>
          <table:table-cell office:value-type="string" calcext:value-type="string">
            <text:p>REQUISITADO</text:p>
          </table:table-cell>
        </table:table-row>
        <table:table-row table:style-name="ro1">
          <table:table-cell office:value-type="float" office:value="10991" calcext:value-type="float">
            <text:p>10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WILSON SILVEIRA BASTOS</text:p>
          </table:table-cell>
          <table:table-cell office:value-type="string" calcext:value-type="string">
            <text:p>03/08/1981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formula="of:=SUMIF([.E5:.E2511];[.G21];[.F5:.F2517])" office:value-type="float" office:value="21" calcext:value-type="float">
            <text:p>21</text:p>
          </table:table-cell>
          <table:table-cell table:formula="of:=SUMIF([.E5:.E2511];[.H21];[.F5:.F2517])" office:value-type="float" office:value="1" calcext:value-type="float">
            <text:p>1</text:p>
          </table:table-cell>
          <table:table-cell table:formula="of:=SUMIF([.E5:.E2511];[.I21];[.F5:.F2517])" office:value-type="float" office:value="42" calcext:value-type="float">
            <text:p>42</text:p>
          </table:table-cell>
          <table:table-cell table:formula="of:=SUMIF([.E5:.E2511];[.J21];[.F5:.F2517])" office:value-type="float" office:value="31" calcext:value-type="float">
            <text:p>31</text:p>
          </table:table-cell>
          <table:table-cell table:formula="of:=SUMIF([.E5:.E2511];[.K21];[.F5:.F2517])" office:value-type="float" office:value="3" calcext:value-type="float">
            <text:p>3</text:p>
          </table:table-cell>
          <table:table-cell table:formula="of:=SUMIF([.E5:.E2511];[.L21];[.F5:.F2517])" office:value-type="float" office:value="1" calcext:value-type="float">
            <text:p>1</text:p>
          </table:table-cell>
          <table:table-cell table:formula="of:=SUMIF([.E5:.E2511];[.M21];[.F5:.F2517])" office:value-type="float" office:value="4" calcext:value-type="float">
            <text:p>4</text:p>
          </table:table-cell>
          <table:table-cell table:formula="of:=SUMIF([.E5:.E2511];[.N21];[.F5:.F2517])" office:value-type="float" office:value="10" calcext:value-type="float">
            <text:p>10</text:p>
          </table:table-cell>
          <table:table-cell table:formula="of:=SUMIF([.E5:.E2511];[.O21];[.F5:.F2517])" office:value-type="float" office:value="1" calcext:value-type="float">
            <text:p>1</text:p>
          </table:table-cell>
          <table:table-cell table:formula="of:=SUMIF([.E5:.E2511];[.P21];[.F5:.F2517])" office:value-type="float" office:value="16" calcext:value-type="float">
            <text:p>16</text:p>
          </table:table-cell>
        </table:table-row>
        <table:table-row table:style-name="ro1">
          <table:table-cell office:value-type="float" office:value="8888" calcext:value-type="float">
            <text:p>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ILA MACHADO CARDOSO</text:p>
          </table:table-cell>
          <table:table-cell office:value-type="string" calcext:value-type="string">
            <text:p>05/02/1980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183" calcext:value-type="float">
            <text:p>91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ELIA PENA DE FARO</text:p>
          </table:table-cell>
          <table:table-cell office:value-type="string" calcext:value-type="string">
            <text:p>05/05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02" calcext:value-type="float">
            <text:p>38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LEXANDRE DE ALENCAR SOAR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EC CONTABI SENIOR</text:p>
          </table:table-cell>
          <table:table-cell office:value-type="string" calcext:value-type="string">
            <text:p>TEC CONTABILIDADE</text:p>
          </table:table-cell>
          <table:table-cell office:value-type="string" calcext:value-type="string">
            <text:p>TEC INDUSTRI SENIOR</text:p>
          </table:table-cell>
          <table:table-cell office:value-type="string" calcext:value-type="string">
            <text:p>TEC MAN REDES EQUIPA</text:p>
          </table:table-cell>
          <table:table-cell office:value-type="string" calcext:value-type="string">
            <text:p>TEC QUIMICA SENIOR</text:p>
          </table:table-cell>
          <table:table-cell office:value-type="string" calcext:value-type="string">
            <text:p>TEC SEGURA TRABALHO</text:p>
          </table:table-cell>
          <table:table-cell office:value-type="string" calcext:value-type="string">
            <text:p>TECNICO EM QUIMICA</text:p>
          </table:table-cell>
          <table:table-cell office:value-type="string" calcext:value-type="string">
            <text:p>TECNICO INDUSTRIAL</text:p>
          </table:table-cell>
          <table:table-cell office:value-type="string" calcext:value-type="string">
            <text:p>TORNEIRO MECANICO</text:p>
          </table:table-cell>
          <table:table-cell/>
        </table:table-row>
        <table:table-row table:style-name="ro1">
          <table:table-cell office:value-type="float" office:value="33979" calcext:value-type="float">
            <text:p>33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FERNANDO MENESES DE OLIVEIRA</text:p>
          </table:table-cell>
          <table:table-cell office:value-type="string" calcext:value-type="string">
            <text:p>14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formula="of:=SUMIF([.E5:.E2511];[.G25];[.F5:.F2517])" office:value-type="float" office:value="5" calcext:value-type="float">
            <text:p>5</text:p>
          </table:table-cell>
          <table:table-cell table:formula="of:=SUMIF([.E5:.E2511];[.H25];[.F5:.F2517])" office:value-type="float" office:value="1" calcext:value-type="float">
            <text:p>1</text:p>
          </table:table-cell>
          <table:table-cell table:formula="of:=SUMIF([.E5:.E2511];[.I25];[.F5:.F2517])" office:value-type="float" office:value="25" calcext:value-type="float">
            <text:p>25</text:p>
          </table:table-cell>
          <table:table-cell table:formula="of:=SUMIF([.E5:.E2511];[.J25];[.F5:.F2517])" office:value-type="float" office:value="10" calcext:value-type="float">
            <text:p>10</text:p>
          </table:table-cell>
          <table:table-cell table:formula="of:=SUMIF([.E5:.E2511];[.K25];[.F5:.F2517])" office:value-type="float" office:value="5" calcext:value-type="float">
            <text:p>5</text:p>
          </table:table-cell>
          <table:table-cell table:formula="of:=SUMIF([.E5:.E2511];[.L25];[.F5:.F2517])" office:value-type="float" office:value="3" calcext:value-type="float">
            <text:p>3</text:p>
          </table:table-cell>
          <table:table-cell table:formula="of:=SUMIF([.E5:.E2511];[.M25];[.F5:.F2517])" office:value-type="float" office:value="5" calcext:value-type="float">
            <text:p>5</text:p>
          </table:table-cell>
          <table:table-cell table:formula="of:=SUMIF([.E5:.E2511];[.N25];[.F5:.F2517])" office:value-type="float" office:value="46" calcext:value-type="float">
            <text:p>46</text:p>
          </table:table-cell>
          <table:table-cell table:formula="of:=SUMIF([.E5:.E2511];[.O25];[.F5:.F2517])" office:value-type="float" office:value="2" calcext:value-type="float">
            <text:p>2</text:p>
          </table:table-cell>
          <table:table-cell/>
        </table:table-row>
        <table:table-row table:style-name="ro1">
          <table:table-cell office:value-type="float" office:value="38402" calcext:value-type="float">
            <text:p>38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 GABRIEL DE SOUZA ANDRADE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021" calcext:value-type="float">
            <text:p>70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A LUCIA PINHEIRO CAMPOS</text:p>
          </table:table-cell>
          <table:table-cell office:value-type="string" calcext:value-type="string">
            <text:p>15/08/1978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35" calcext:value-type="float">
            <text:p>39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DE ARAUJO BARBOS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style-name="ce1" office:value-type="string" calcext:value-type="string" table:number-columns-spanned="10" table:number-rows-spanned="3">
            <text:p>TOTAL</text:p>
          </table:table-cell>
          <table:covered-table-cell table:number-columns-repeated="9" table:style-name="ce3"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float" office:value="13375" calcext:value-type="float">
            <text:p>133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FONTES DE GOES</text:p>
          </table:table-cell>
          <table:table-cell office:value-type="string" calcext:value-type="string">
            <text:p>13/05/1982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float" office:value="25080" calcext:value-type="float">
            <text:p>2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CARLOS DE FIGUEIRED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style-name="ce1" table:formula="of:=SUM([.G5];[.H5];[.I5];[.J5];[.K5];[.L5];[.M5];[.N5];[.O5];[.G10];[.H10];[.I10];[.J10];[.K10];[.L10];[.M10:.P10];[.G14:.P14];[.G18:.P18];[.G22:.P22];[.G26:.O26];[.P5])" office:value-type="float" office:value="1555" calcext:value-type="float" table:number-columns-spanned="10" table:number-rows-spanned="4">
            <text:p>1555</text:p>
          </table:table-cell>
          <table:covered-table-cell table:number-columns-repeated="9" table:style-name="ce3"/>
        </table:table-row>
        <table:table-row table:style-name="ro1">
          <table:table-cell office:value-type="float" office:value="24489" calcext:value-type="float">
            <text:p>244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ANIA ANDRADE OLIVEIRA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30" calcext:value-type="float">
            <text:p>269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 RIQUISON RIBEIRO NUN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60" calcext:value-type="float">
            <text:p>27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RISTINA OLIVEIRA SILV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46" calcext:value-type="float">
            <text:p>37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ETE CABRAL MENDONÇ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RELACOES PUBLICA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44" calcext:value-type="float">
            <text:p>3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ENE SANTOS OLIVEIRA E SILVA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13" calcext:value-type="float">
            <text:p>32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GOMES BARBOS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10" calcext:value-type="float">
            <text:p>325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AMORIM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62" calcext:value-type="float">
            <text:p>260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PEREIRA ALV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935" calcext:value-type="float">
            <text:p>24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A GLORIA OLIVEIR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1/2024 <text:s/>- <text:s/>08:17:3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10" calcext:value-type="float">
            <text:p>263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MELO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02" calcext:value-type="float">
            <text:p>37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TAVARE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04" calcext:value-type="float">
            <text:p>26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A CONCEICAO LEITE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72" calcext:value-type="float">
            <text:p>305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R MENESES SOUS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35" calcext:value-type="float">
            <text:p>40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DE CASSIA SANTOS SILVA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office:value-type="float" office:value="35" calcext:value-type="float">
            <text:p>3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68" calcext:value-type="float">
            <text:p>33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PEREIR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6" calcext:value-type="float">
            <text:p>509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LTON ANTONIO DE FARIAS</text:p>
          </table:table-cell>
          <table:table-cell office:value-type="string" calcext:value-type="string">
            <text:p>18/08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80" calcext:value-type="float">
            <text:p>39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MELO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75" calcext:value-type="float">
            <text:p>30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ZZA DE JESUS SANTOS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57" calcext:value-type="float">
            <text:p>35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SON JOSE SA SANTOS</text:p>
          </table:table-cell>
          <table:table-cell office:value-type="string" calcext:value-type="string">
            <text:p>07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24" calcext:value-type="float">
            <text:p>41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E SANTOS PINHEIRO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22" calcext:value-type="float">
            <text:p>29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DANTAS DE MENEZE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440" calcext:value-type="float">
            <text:p>44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NEYDE FERREIRA DA SILVA</text:p>
          </table:table-cell>
          <table:table-cell office:value-type="string" calcext:value-type="string">
            <text:p>01/07/1976</text:p>
          </table:table-cell>
          <table:table-cell office:value-type="string" calcext:value-type="string">
            <text:p>DIGI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462" calcext:value-type="float">
            <text:p>5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INE ANDRADE RIBEIRO</text:p>
          </table:table-cell>
          <table:table-cell office:value-type="string" calcext:value-type="string">
            <text:p>14/09/1977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66" calcext:value-type="float">
            <text:p>30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CILIO DA SILVA RAMOS JUNIOR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802" calcext:value-type="float">
            <text:p>41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RENA COSTA RIBEIRO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579" calcext:value-type="float">
            <text:p>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 MARIA SOBRAL ROCHA</text:p>
          </table:table-cell>
          <table:table-cell office:value-type="string" calcext:value-type="string">
            <text:p>11/10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39" calcext:value-type="float">
            <text:p>26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LIA SOUZA AGUIAR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85" calcext:value-type="float">
            <text:p>271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SE DA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911" calcext:value-type="float">
            <text:p>23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ICEA DA SILVA MONTEIRO</text:p>
          </table:table-cell>
          <table:table-cell office:value-type="string" calcext:value-type="string">
            <text:p>27/07/198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65" calcext:value-type="float">
            <text:p>259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GILMAR DE GOI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24" calcext:value-type="float">
            <text:p>3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SANTOS BARRO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53" calcext:value-type="float">
            <text:p>261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ANGELA RESENDE SILVA</text:p>
          </table:table-cell>
          <table:table-cell office:value-type="string" calcext:value-type="string">
            <text:p>19/05/1987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35" calcext:value-type="float">
            <text:p>36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DE SA GUIMAR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35" calcext:value-type="float">
            <text:p>37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ARAGAO SANTIAGO COSTA</text:p>
          </table:table-cell>
          <table:table-cell office:value-type="string" calcext:value-type="string">
            <text:p>02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116" calcext:value-type="float">
            <text:p>10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VALTER TELES BARRETO</text:p>
          </table:table-cell>
          <table:table-cell office:value-type="string" calcext:value-type="string">
            <text:p>01/04/1981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771" calcext:value-type="float">
            <text:p>87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MA PENNA CALASANS</text:p>
          </table:table-cell>
          <table:table-cell office:value-type="string" calcext:value-type="string">
            <text:p>02/01/1980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office:value-type="float" office:value="19" calcext:value-type="float">
            <text:p>1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91" calcext:value-type="float">
            <text:p>41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JESU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24" calcext:value-type="float">
            <text:p>37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AROLINE BARBOSA ARAUJ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13" calcext:value-type="float">
            <text:p>37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NE DE OLIVEIRA CO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12" calcext:value-type="float">
            <text:p>509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H SIMOES VIEGAS MENDONCA</text:p>
          </table:table-cell>
          <table:table-cell office:value-type="string" calcext:value-type="string">
            <text:p>01/02/201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89" calcext:value-type="float">
            <text:p>269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ORTENCIA OLIVEIRA SILV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44" calcext:value-type="float">
            <text:p>32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MACIEL FARIA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1/2024 <text:s/>- <text:s/>08:17:3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188" calcext:value-type="float">
            <text:p>16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MEIDA SANTOS FILHO</text:p>
          </table:table-cell>
          <table:table-cell office:value-type="string" calcext:value-type="string">
            <text:p>01/11/1983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91" calcext:value-type="float">
            <text:p>38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AH PARAIZO DANTAS FONTES BARRETO</text:p>
          </table:table-cell>
          <table:table-cell office:value-type="string" calcext:value-type="string">
            <text:p>19/10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57" calcext:value-type="float">
            <text:p>34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YANA CARVALHO ALMEIDA MAYNARD</text:p>
          </table:table-cell>
          <table:table-cell office:value-type="string" calcext:value-type="string">
            <text:p>15/09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61" calcext:value-type="float">
            <text:p>162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LOBAO MENEZES</text:p>
          </table:table-cell>
          <table:table-cell office:value-type="string" calcext:value-type="string">
            <text:p>11/01/198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57" calcext:value-type="float">
            <text:p>36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A MONTALVAO DE AZEVEDO CARRERA</text:p>
          </table:table-cell>
          <table:table-cell office:value-type="string" calcext:value-type="string">
            <text:p>06/04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68" calcext:value-type="float">
            <text:p>40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RODRIGUES CAVALCANTE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office:value-type="float" office:value="12" calcext:value-type="float">
            <text:p>1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87" calcext:value-type="float">
            <text:p>26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A MARIA MENEZES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92" calcext:value-type="float">
            <text:p>90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AKIRA OTA</text:p>
          </table:table-cell>
          <table:table-cell office:value-type="string" calcext:value-type="string">
            <text:p>11/03/1980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46" calcext:value-type="float">
            <text:p>40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SILVA SANTAN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02" calcext:value-type="float">
            <text:p>41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FREDO DANTA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office:value-type="float" office:value="38" calcext:value-type="float">
            <text:p>3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 , PR - PRESIDÊNCIA</text:p>
          </table:table-cell>
          <table:table-cell office:value-type="float" office:value="74" calcext:value-type="float">
            <text:p>7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39" calcext:value-type="float">
            <text:p>329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PEREIRA SIMOES DOS REI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3" calcext:value-type="float">
            <text:p>36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A LOPES SILVEIRA</text:p>
          </table:table-cell>
          <table:table-cell office:value-type="string" calcext:value-type="string">
            <text:p>22/10/197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79" calcext:value-type="float">
            <text:p>41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TIAGO VIEIR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72" calcext:value-type="float">
            <text:p>32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IRINYS ALVES PEREIRA LEM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46" calcext:value-type="float">
            <text:p>41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AROLINE CASTRO SILVEIRA</text:p>
          </table:table-cell>
          <table:table-cell office:value-type="string" calcext:value-type="string">
            <text:p>04/06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80" calcext:value-type="float">
            <text:p>6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GELA MARIA DE ABREU BARROS</text:p>
          </table:table-cell>
          <table:table-cell office:value-type="string" calcext:value-type="string">
            <text:p>27/03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54" calcext:value-type="float">
            <text:p>260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LMA VIEIRA PRESCINC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262" calcext:value-type="float">
            <text:p>252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A BARROSO BARRET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57" calcext:value-type="float">
            <text:p>37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DERSON ALVES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80" calcext:value-type="float">
            <text:p>40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ICA DA SILVA SANTOS CUNHA</text:p>
          </table:table-cell>
          <table:table-cell office:value-type="string" calcext:value-type="string">
            <text:p>05/02/2018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555" calcext:value-type="float">
            <text:p>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VELINO SANTOS</text:p>
          </table:table-cell>
          <table:table-cell office:value-type="string" calcext:value-type="string">
            <text:p>01/09/1980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864" calcext:value-type="float">
            <text:p>268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DAVID COSTA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73" calcext:value-type="float">
            <text:p>259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DINIZ MENDONCA ALV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13" calcext:value-type="float">
            <text:p>38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MOREIRA DE MELO JUNIOR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22" calcext:value-type="float">
            <text:p>30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OLIVEIRA ANDRADE</text:p>
          </table:table-cell>
          <table:table-cell office:value-type="string" calcext:value-type="string">
            <text:p>08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96" calcext:value-type="float">
            <text:p>179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ECIO FERREIRA DA SILVA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16" calcext:value-type="float">
            <text:p>330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LEMOS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02" calcext:value-type="float">
            <text:p>41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OSTA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7" calcext:value-type="float">
            <text:p>321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DILLES SOUZA FERREIRA</text:p>
          </table:table-cell>
          <table:table-cell office:value-type="string" calcext:value-type="string">
            <text:p>01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88" calcext:value-type="float">
            <text:p>30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NICE NASCIMEN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1/2024 <text:s/>- <text:s/>08:17:3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0" calcext:value-type="float">
            <text:p>509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E PINHEIRO DA SILVA</text:p>
          </table:table-cell>
          <table:table-cell office:value-type="string" calcext:value-type="string">
            <text:p>01/09/2019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369" calcext:value-type="float">
            <text:p>123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E MARIA LIMA PEREIRA</text:p>
          </table:table-cell>
          <table:table-cell office:value-type="string" calcext:value-type="string">
            <text:p>01/04/1982</text:p>
          </table:table-cell>
          <table:table-cell office:value-type="string" calcext:value-type="string">
            <text:p>PEDAG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13" calcext:value-type="float">
            <text:p>35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DE CASTR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82" calcext:value-type="float">
            <text:p>330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LA JULISSE MENDES MEDEIR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62" calcext:value-type="float">
            <text:p>32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KELLI DE MELO MESSIA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55" calcext:value-type="float">
            <text:p>32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DE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46" calcext:value-type="float">
            <text:p>40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S MACIEL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20" calcext:value-type="float">
            <text:p>26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E EYRE BOMFIM DE MENEZ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7" calcext:value-type="float">
            <text:p>321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ERNANDES DE BRITT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094" calcext:value-type="float">
            <text:p>130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A SILVA TUPINAMBA</text:p>
          </table:table-cell>
          <table:table-cell office:value-type="string" calcext:value-type="string">
            <text:p>14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46" calcext:value-type="float">
            <text:p>35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54" calcext:value-type="float">
            <text:p>24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ERGIO PASSOS</text:p>
          </table:table-cell>
          <table:table-cell office:value-type="string" calcext:value-type="string">
            <text:p>21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0" calcext:value-type="float">
            <text:p>38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RINDADE CRUZ JUNIOR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80" calcext:value-type="float">
            <text:p>40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MILA FREITAS SILVA DO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11" calcext:value-type="float">
            <text:p>29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TIA CILENE OLIVEIRA BARROS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24" calcext:value-type="float">
            <text:p>40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GIA SANTOS DA SILVA CARVALHO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83" calcext:value-type="float">
            <text:p>329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RA REIS FERR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02" calcext:value-type="float">
            <text:p>41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US LAZARO DA COSTA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88" calcext:value-type="float">
            <text:p>32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PARECIDA CALAZANS MOT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86" calcext:value-type="float">
            <text:p>262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E FATIMA COSTA MANDARIN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79" calcext:value-type="float">
            <text:p>38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CIANA MUNIZ PINHEIRO SILVA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14" calcext:value-type="float">
            <text:p>152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MARIA DA FONSECA PORT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68" calcext:value-type="float">
            <text:p>35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A MENESES PE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35" calcext:value-type="float">
            <text:p>9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GINA SELMA FRANCA CRUZ</text:p>
          </table:table-cell>
          <table:table-cell office:value-type="string" calcext:value-type="string">
            <text:p>21/02/1980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00" calcext:value-type="float">
            <text:p>32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VASCONCELOS SILVA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5" calcext:value-type="float">
            <text:p>36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FARIAS CARVALHO</text:p>
          </table:table-cell>
          <table:table-cell office:value-type="string" calcext:value-type="string">
            <text:p>21/10/1974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16" calcext:value-type="float">
            <text:p>192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RICARDO DE S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36" calcext:value-type="float">
            <text:p>332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FERREIRA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1" calcext:value-type="float">
            <text:p>509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FONTES DOS SANTOS</text:p>
          </table:table-cell>
          <table:table-cell office:value-type="string" calcext:value-type="string">
            <text:p>13/07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13" calcext:value-type="float">
            <text:p>9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AIS ALVARES BEZERRA</text:p>
          </table:table-cell>
          <table:table-cell office:value-type="string" calcext:value-type="string">
            <text:p>02/12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906" calcext:value-type="float">
            <text:p>129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DOS SANTOS</text:p>
          </table:table-cell>
          <table:table-cell office:value-type="string" calcext:value-type="string">
            <text:p>12/05/1982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01" calcext:value-type="float">
            <text:p>323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TON MELO FILHO</text:p>
          </table:table-cell>
          <table:table-cell office:value-type="string" calcext:value-type="string">
            <text:p>07/02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office:value-type="float" office:value="38" calcext:value-type="float">
            <text:p>3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13" calcext:value-type="float">
            <text:p>37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GOMES CARDOS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13" calcext:value-type="float">
            <text:p>40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SILVA LIMA AGUIA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2" calcext:value-type="float">
            <text:p>50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ANGELICA SOUZA SILVEIRA</text:p>
          </table:table-cell>
          <table:table-cell office:value-type="string" calcext:value-type="string">
            <text:p>13/04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2" calcext:value-type="float">
            <text:p>25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DA CRUZ COSTA</text:p>
          </table:table-cell>
          <table:table-cell office:value-type="string" calcext:value-type="string">
            <text:p>01/03/197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5" calcext:value-type="float">
            <text:p>27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LDO LEITE</text:p>
          </table:table-cell>
          <table:table-cell office:value-type="string" calcext:value-type="string">
            <text:p>01/05/1972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02" calcext:value-type="float">
            <text:p>37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E SOUZA SAMPAIO DO NASCIMENT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898" calcext:value-type="float">
            <text:p>2689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NSTANCE DENISE ALVARES DIA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80" calcext:value-type="float">
            <text:p>40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LIMA SANTAN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35" calcext:value-type="float">
            <text:p>34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LEONARDO CRUZ LIMA GARCIA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MEDICO DO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35" calcext:value-type="float">
            <text:p>37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SIQUEIRA BAS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68" calcext:value-type="float">
            <text:p>37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RISTINA DO NASCIMENTO V LIBER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79" calcext:value-type="float">
            <text:p>3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ZE ANNE MENEZE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FERMEIRO DO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1/2024 <text:s/>- <text:s/>08:17:3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25" calcext:value-type="float">
            <text:p>332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O EDUARDO KIERKIGARD LIMA CAMP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924" calcext:value-type="float">
            <text:p>6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HELENA DANTAS VITORIO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209" calcext:value-type="float">
            <text:p>920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SOCORRO BARBOSA DE SOUZA</text:p>
          </table:table-cell>
          <table:table-cell office:value-type="string" calcext:value-type="string">
            <text:p>05/05/1980</text:p>
          </table:table-cell>
          <table:table-cell office:value-type="string" calcext:value-type="string">
            <text:p>ENFERMEI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47" calcext:value-type="float">
            <text:p>260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DJA DE JESUS DANTAS COUT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46" calcext:value-type="float">
            <text:p>37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A CRAVO DE BARROS RODRIGU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68" calcext:value-type="float">
            <text:p>27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YNEIDE MARIA MELO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office:value-type="float" office:value="18" calcext:value-type="float">
            <text:p>1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80" calcext:value-type="float">
            <text:p>41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ULIO SANTOS FILH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33" calcext:value-type="float">
            <text:p>1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ALVES FARIAS</text:p>
          </table:table-cell>
          <table:table-cell office:value-type="string" calcext:value-type="string">
            <text:p>07/08/1984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24" calcext:value-type="float">
            <text:p>39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RICARDO DOS REI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46" calcext:value-type="float">
            <text:p>38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OLIVEIRA AZEVED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49" calcext:value-type="float">
            <text:p>60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LZIO MESSIAS DOS SANTOS</text:p>
          </table:table-cell>
          <table:table-cell office:value-type="string" calcext:value-type="string">
            <text:p>13/03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66" calcext:value-type="float">
            <text:p>310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NGELA SANTOS NEVE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44" calcext:value-type="float">
            <text:p>31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HIGINO RODRIGUES</text:p>
          </table:table-cell>
          <table:table-cell office:value-type="string" calcext:value-type="string">
            <text:p>08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22" calcext:value-type="float">
            <text:p>32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RODRIGUES BELARMIN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46" calcext:value-type="float">
            <text:p>38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DE FATIMA BERTOLIN PINTO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312" calcext:value-type="float">
            <text:p>113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ODUALDO DA CONCEICAO LIMA</text:p>
          </table:table-cell>
          <table:table-cell office:value-type="string" calcext:value-type="string">
            <text:p>01/10/1981</text:p>
          </table:table-cell>
          <table:table-cell office:value-type="string" calcext:value-type="string">
            <text:p>ENCANADOR 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850" calcext:value-type="float">
            <text:p>108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UMBERTO DIAS DE JESUS</text:p>
          </table:table-cell>
          <table:table-cell office:value-type="string" calcext:value-type="string">
            <text:p>12/06/1981</text:p>
          </table:table-cell>
          <table:table-cell office:value-type="string" calcext:value-type="string">
            <text:p>AUX SERVICOS GERAI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22" calcext:value-type="float">
            <text:p>24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SON BARBOSA DE MATOS FILHO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35" calcext:value-type="float">
            <text:p>41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JULIAO DOS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342" calcext:value-type="float">
            <text:p>133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SILVINO MA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7" calcext:value-type="float">
            <text:p>32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JULIAO ALVE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6" calcext:value-type="float">
            <text:p>509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JENAL DE ANDRADE</text:p>
          </table:table-cell>
          <table:table-cell office:value-type="string" calcext:value-type="string">
            <text:p>14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96" calcext:value-type="float">
            <text:p>260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ERREIRA DA CONCEICA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08" calcext:value-type="float">
            <text:p>176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LEMING CARVALHO LIMA</text:p>
          </table:table-cell>
          <table:table-cell office:value-type="string" calcext:value-type="string">
            <text:p>01/06/198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57" calcext:value-type="float">
            <text:p>41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EGORIO DO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43" calcext:value-type="float">
            <text:p>264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OAR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104" calcext:value-type="float">
            <text:p>7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ARLOS DE MATOS</text:p>
          </table:table-cell>
          <table:table-cell office:value-type="string" calcext:value-type="string">
            <text:p>18/10/197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548" calcext:value-type="float">
            <text:p>95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NITA NASCIMENTO H DE OLIVEIRA</text:p>
          </table:table-cell>
          <table:table-cell office:value-type="string" calcext:value-type="string">
            <text:p>01/08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77" calcext:value-type="float">
            <text:p>30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SANGELA DE SOUZA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88" calcext:value-type="float">
            <text:p>315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SILV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68" calcext:value-type="float">
            <text:p>38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SAEL PEREIRA DE OLIVEIR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88" calcext:value-type="float">
            <text:p>29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DE ALVES FARIAS</text:p>
          </table:table-cell>
          <table:table-cell office:value-type="string" calcext:value-type="string">
            <text:p>17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33" calcext:value-type="float">
            <text:p>29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MAR LIRA BARBOSA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80" calcext:value-type="float">
            <text:p>34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LIMA MENEZES FREIR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137" calcext:value-type="float">
            <text:p>17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A ALVES DO NASCIMENTO</text:p>
          </table:table-cell>
          <table:table-cell office:value-type="string" calcext:value-type="string">
            <text:p>18/05/1984</text:p>
          </table:table-cell>
          <table:table-cell office:value-type="string" calcext:value-type="string">
            <text:p>DIGI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80" calcext:value-type="float">
            <text:p>38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GONZAGA DE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69" calcext:value-type="float">
            <text:p>57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A LUCIA SILVEIRA AZEVEDO</text:p>
          </table:table-cell>
          <table:table-cell office:value-type="string" calcext:value-type="string">
            <text:p>02/12/1977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13" calcext:value-type="float">
            <text:p>38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DE SANTANA OLIV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office:value-type="float" office:value="32" calcext:value-type="float">
            <text:p>3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13" calcext:value-type="float">
            <text:p>35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SANTO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46" calcext:value-type="float">
            <text:p>36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 CILENE DOS SANTOS</text:p>
          </table:table-cell>
          <table:table-cell office:value-type="string" calcext:value-type="string">
            <text:p>23/03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1" calcext:value-type="float">
            <text:p>32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ÍCERO JOSÉ DA CUNH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1/2024 <text:s/>- <text:s/>08:17:3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831" calcext:value-type="float">
            <text:p>268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SME LUIZ COS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77" calcext:value-type="float">
            <text:p>306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I ROCHA DE ANDRADE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66" calcext:value-type="float">
            <text:p>28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BARBOSA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46" calcext:value-type="float">
            <text:p>38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LIN SANTOS VIEIR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28" calcext:value-type="float">
            <text:p>30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CARLOS DOS SANTO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44" calcext:value-type="float">
            <text:p>30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ORIM DE SOUZ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44" calcext:value-type="float">
            <text:p>31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ILD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57" calcext:value-type="float">
            <text:p>38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ISSIA PAULA SOCORRO FRAGA MORA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88" calcext:value-type="float">
            <text:p>9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JOSE SILVA</text:p>
          </table:table-cell>
          <table:table-cell office:value-type="string" calcext:value-type="string">
            <text:p>05/01/1981</text:p>
          </table:table-cell>
          <table:table-cell office:value-type="string" calcext:value-type="string">
            <text:p>AUX SERVICOS GERAI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26" calcext:value-type="float">
            <text:p>125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SANTOS MACHADO</text:p>
          </table:table-cell>
          <table:table-cell office:value-type="string" calcext:value-type="string">
            <text:p>20/04/1982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05" calcext:value-type="float">
            <text:p>96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TELES SANTOS</text:p>
          </table:table-cell>
          <table:table-cell office:value-type="string" calcext:value-type="string">
            <text:p>01/12/1980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02" calcext:value-type="float">
            <text:p>38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DRIGUES DOS SANTOS DA GUI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3" calcext:value-type="float">
            <text:p>32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99" calcext:value-type="float">
            <text:p>285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RA LEITE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8" calcext:value-type="float">
            <text:p>407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DANIEL DOS SANTOS</text:p>
          </table:table-cell>
          <table:table-cell office:value-type="string" calcext:value-type="string">
            <text:p>06/11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56" calcext:value-type="float">
            <text:p>50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TIANA FRANCO DA SILVA</text:p>
          </table:table-cell>
          <table:table-cell office:value-type="string" calcext:value-type="string">
            <text:p>03/08/2009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office:value-type="float" office:value="19" calcext:value-type="float">
            <text:p>1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office:value-type="float" office:value="120" calcext:value-type="float">
            <text:p>12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office:value-type="float" office:value="121" calcext:value-type="float">
            <text:p>12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32" calcext:value-type="float">
            <text:p>25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CURVELO FONT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66" calcext:value-type="float">
            <text:p>28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DA SILVA TEIX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05" calcext:value-type="float">
            <text:p>33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FERNANDO BATISTA DE ARAUJ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60" calcext:value-type="float">
            <text:p>64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ORREIA DANTAS</text:p>
          </table:table-cell>
          <table:table-cell office:value-type="string" calcext:value-type="string">
            <text:p>05/06/197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83" calcext:value-type="float">
            <text:p>182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FERREIRA DE ANDRADE FILHO</text:p>
          </table:table-cell>
          <table:table-cell office:value-type="string" calcext:value-type="string">
            <text:p>01/02/1983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91" calcext:value-type="float">
            <text:p>38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 BARRETO SILVA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22" calcext:value-type="float">
            <text:p>31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A CRISTOVAO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38" calcext:value-type="float">
            <text:p>1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UIZ MONTEIRO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545" calcext:value-type="float">
            <text:p>155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EIDE FONSECA DE ALMEIDA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62" calcext:value-type="float">
            <text:p>24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NCY SANTANA BARRETO</text:p>
          </table:table-cell>
          <table:table-cell office:value-type="string" calcext:value-type="string">
            <text:p>21/05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79" calcext:value-type="float">
            <text:p>38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VIANE FRANCIS SILVA CORREI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13" calcext:value-type="float">
            <text:p>41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ACIA REGINA RESENDE SETTON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96" calcext:value-type="float">
            <text:p>32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CAVALCANTE CRUZ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68" calcext:value-type="float">
            <text:p>38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ANTONIO DA CUNHA VIANA NETO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02" calcext:value-type="float">
            <text:p>40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AUGUSTO LINHARES DE SOUZ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91" calcext:value-type="float">
            <text:p>38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SMO GOMES SAN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0" calcext:value-type="float">
            <text:p>41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IAS SANTOS BISPO</text:p>
          </table:table-cell>
          <table:table-cell office:value-type="string" calcext:value-type="string">
            <text:p>03/02/2020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1/2024 <text:s/>- <text:s/>08:17:3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79" calcext:value-type="float">
            <text:p>1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 HORA</text:p>
          </table:table-cell>
          <table:table-cell office:value-type="string" calcext:value-type="string">
            <text:p>18/01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46" calcext:value-type="float">
            <text:p>38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YME DUARTE BEMMUYAL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68" calcext:value-type="float">
            <text:p>2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MIR ALVES DE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57" calcext:value-type="float">
            <text:p>38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IO TIGRE DE OLIVEIR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92" calcext:value-type="float">
            <text:p>33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GO SOUS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5 , DMAE-DIR MEIO AMB E EXPANSÃO, DMAE-DIR MEIO AMB E EXPANSÃO, GEOB - GER. DE EXECUÇÃO DE OB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02" calcext:value-type="float">
            <text:p>41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YEL VILANOVA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075" calcext:value-type="float">
            <text:p>190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DA SILVA GOIS</text:p>
          </table:table-cell>
          <table:table-cell office:value-type="string" calcext:value-type="string">
            <text:p>25/09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57" calcext:value-type="float">
            <text:p>2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INACIO ROCHA OLIVEIRA</text:p>
          </table:table-cell>
          <table:table-cell office:value-type="string" calcext:value-type="string">
            <text:p>02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01" calcext:value-type="float">
            <text:p>264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RLANDO SANTAN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41" calcext:value-type="float">
            <text:p>18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NERES DE VASCONCELOS</text:p>
          </table:table-cell>
          <table:table-cell office:value-type="string" calcext:value-type="string">
            <text:p>09/08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955" calcext:value-type="float">
            <text:p>12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DENISE MORAES MOURA</text:p>
          </table:table-cell>
          <table:table-cell office:value-type="string" calcext:value-type="string">
            <text:p>13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5 , DMAE-DIR MEIO AMB E EXPANSÃO, DMAE-DIR MEIO AMB E EXPANSÃO, GEOB - GER. DE EXECUÇÃO DE OBRAS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1 , DMAE-DIR MEIO AMB E EXPANSÃO, DMAE-DIR MEIO AMB E EXPANSÃO, GOB6 - GER. DE OBRA ESPECIAL V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993" calcext:value-type="float">
            <text:p>99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UXILIADORA DE MATOS</text:p>
          </table:table-cell>
          <table:table-cell office:value-type="string" calcext:value-type="string">
            <text:p>24/03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1 , DMAE-DIR MEIO AMB E EXPANSÃO, DMAE-DIR MEIO AMB E EXPANSÃO, GOB6 - GER. DE OBRA ESPECIAL VI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33" calcext:value-type="float">
            <text:p>29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A ARAGÃO PEREIR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1" calcext:value-type="float">
            <text:p>41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ZABELLA CRISTINA MELO DE GOIS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54" calcext:value-type="float">
            <text:p>32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RGE SILV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77" calcext:value-type="float">
            <text:p>16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A DE CARVALHO FREITAS</text:p>
          </table:table-cell>
          <table:table-cell office:value-type="string" calcext:value-type="string">
            <text:p>01/02/1969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00" calcext:value-type="float">
            <text:p>29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RISTINA SANTANA DE JESUS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11" calcext:value-type="float">
            <text:p>31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LEO DE OLIVEIRA RODRIGUE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457" calcext:value-type="float">
            <text:p>4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CI SANTANA DE OLIVEIRA SOUZA</text:p>
          </table:table-cell>
          <table:table-cell office:value-type="string" calcext:value-type="string">
            <text:p>01/07/197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79" calcext:value-type="float">
            <text:p>40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ÁRBARA RAMOS CARVALHO DE SÁ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57" calcext:value-type="float">
            <text:p>3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SSIO SILVA SANTANA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81" calcext:value-type="float">
            <text:p>259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ULIO MACHADO MENDONCA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13" calcext:value-type="float">
            <text:p>40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CONCEIÇÃO DE OLIVEIR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91" calcext:value-type="float">
            <text:p>33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VIEIR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17" calcext:value-type="float">
            <text:p>258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ANOEL DA SILVA</text:p>
          </table:table-cell>
          <table:table-cell office:value-type="string" calcext:value-type="string">
            <text:p>03/02/198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46" calcext:value-type="float">
            <text:p>12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DIO LEITE LOBO</text:p>
          </table:table-cell>
          <table:table-cell office:value-type="string" calcext:value-type="string">
            <text:p>18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4" calcext:value-type="float">
            <text:p>321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MELO DE OLIVEI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711" calcext:value-type="float">
            <text:p>24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S ANDRADE SANTOS</text:p>
          </table:table-cell>
          <table:table-cell office:value-type="string" calcext:value-type="string">
            <text:p>03/06/198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33" calcext:value-type="float">
            <text:p>31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ILTON OLIVEIRA JUNIOR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30" calcext:value-type="float">
            <text:p>152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MARX CORREIA MOREIRA DE MATTOS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1/2024 <text:s/>- <text:s/>08:17:3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89" calcext:value-type="float">
            <text:p>17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SOUZ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44" calcext:value-type="float">
            <text:p>293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E SANTOS MELO</text:p>
          </table:table-cell>
          <table:table-cell office:value-type="string" calcext:value-type="string">
            <text:p>0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528" calcext:value-type="float">
            <text:p>6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NIA TAVARES ROCHA SAMPAIO</text:p>
          </table:table-cell>
          <table:table-cell office:value-type="string" calcext:value-type="string">
            <text:p>19/06/1978</text:p>
          </table:table-cell>
          <table:table-cell office:value-type="string" calcext:value-type="string">
            <text:p>OP DE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6" calcext:value-type="float">
            <text:p>321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AS ALVES CENTURION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80" calcext:value-type="float">
            <text:p>39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DANTAS MEL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office:value-type="float" office:value="14" calcext:value-type="float">
            <text:p>1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61" calcext:value-type="float">
            <text:p>305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I TAVARES ARGOLO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11" calcext:value-type="float">
            <text:p>30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DES ALVES DA SILVA PEREIRA NETO</text:p>
          </table:table-cell>
          <table:table-cell office:value-type="string" calcext:value-type="string">
            <text:p>21/11/2005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876" calcext:value-type="float">
            <text:p>108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SAR SANTOS</text:p>
          </table:table-cell>
          <table:table-cell office:value-type="string" calcext:value-type="string">
            <text:p>23/06/1981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02" calcext:value-type="float">
            <text:p>41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A CRUZ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0" calcext:value-type="float">
            <text:p>32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ILSON JOSÉ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80" calcext:value-type="float">
            <text:p>39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 SANTOS MARQUES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55" calcext:value-type="float">
            <text:p>29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LIMA SANTOS NASCIMENTO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844" calcext:value-type="float">
            <text:p>24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ILDES AGUIAR SACRAMENT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80" calcext:value-type="float">
            <text:p>37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FRANCISCO LE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50" calcext:value-type="float">
            <text:p>272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AZEVEDO GOM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62" calcext:value-type="float">
            <text:p>17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OVANI SILVA</text:p>
          </table:table-cell>
          <table:table-cell office:value-type="string" calcext:value-type="string">
            <text:p>23/07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130" calcext:value-type="float">
            <text:p>251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NA DARC PRADO DE SANTA RIT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09" calcext:value-type="float">
            <text:p>1830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NA MARIA DA CRUZ VASCONCELOS</text:p>
          </table:table-cell>
          <table:table-cell office:value-type="string" calcext:value-type="string">
            <text:p>02/08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42" calcext:value-type="float">
            <text:p>265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CCYOLI DO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35" calcext:value-type="float">
            <text:p>37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UR ALVES DE OLIVEIR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141" calcext:value-type="float">
            <text:p>191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ENE BOMFIM BASTOS</text:p>
          </table:table-cell>
          <table:table-cell office:value-type="string" calcext:value-type="string">
            <text:p>01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789" calcext:value-type="float">
            <text:p>87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LEMILDES DOS SANTOS</text:p>
          </table:table-cell>
          <table:table-cell office:value-type="string" calcext:value-type="string">
            <text:p>07/01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42" calcext:value-type="float">
            <text:p>273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E FATIMA FREITA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24" calcext:value-type="float">
            <text:p>41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GOMES DE S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5" calcext:value-type="float">
            <text:p>30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OLIVEIRA MATOS</text:p>
          </table:table-cell>
          <table:table-cell office:value-type="string" calcext:value-type="string">
            <text:p>01/04/1973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460" calcext:value-type="float">
            <text:p>254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VALDO ALVES DOS SANTOS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24" calcext:value-type="float">
            <text:p>40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VES DOS SANTOS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11" calcext:value-type="float">
            <text:p>29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HENRIQUE GOMES FERR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7" calcext:value-type="float">
            <text:p>321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AIS SANTOS SANTANA</text:p>
          </table:table-cell>
          <table:table-cell office:value-type="string" calcext:value-type="string">
            <text:p>03/09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02" calcext:value-type="float">
            <text:p>39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SOUZA REZEN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office:value-type="float" office:value="25" calcext:value-type="float">
            <text:p>2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office:value-type="float" office:value="76" calcext:value-type="float">
            <text:p>7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02" calcext:value-type="float">
            <text:p>40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A SANTOS PAZ LIM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44" calcext:value-type="float">
            <text:p>30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ABRIEL ALMEIDA DE CAMPOS</text:p>
          </table:table-cell>
          <table:table-cell office:value-type="string" calcext:value-type="string">
            <text:p>26/09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133" calcext:value-type="float">
            <text:p>24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ON SETTON FILHO</text:p>
          </table:table-cell>
          <table:table-cell office:value-type="string" calcext:value-type="string">
            <text:p>09/05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33" calcext:value-type="float">
            <text:p>6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THRO DUARTE MOREIRA</text:p>
          </table:table-cell>
          <table:table-cell office:value-type="string" calcext:value-type="string">
            <text:p>01/08/197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51" calcext:value-type="float">
            <text:p>57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ROBERIO LIMA DE CARVALHO</text:p>
          </table:table-cell>
          <table:table-cell office:value-type="string" calcext:value-type="string">
            <text:p>02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79" calcext:value-type="float">
            <text:p>38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COSTA FAR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68" calcext:value-type="float">
            <text:p>39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YLINE PEREIRA BEZER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1/2024 <text:s/>- <text:s/>08:17:3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57" calcext:value-type="float">
            <text:p>38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NA BARRETO DOS SANTO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24" calcext:value-type="float">
            <text:p>37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NIQUE NASCIME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79" calcext:value-type="float">
            <text:p>40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REGINA MOREIRA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24" calcext:value-type="float">
            <text:p>39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FELIPE SANTOS GOM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543" calcext:value-type="float">
            <text:p>215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URILO DE SOUZA</text:p>
          </table:table-cell>
          <table:table-cell office:value-type="string" calcext:value-type="string">
            <text:p>12/07/1985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41" calcext:value-type="float">
            <text:p>266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VALDO PEREIRA SILV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16" calcext:value-type="float">
            <text:p>306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 DE CARVALHO JUNIOR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630" calcext:value-type="float">
            <text:p>46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VALDO ALVES DO NASCIMENTO FILHO</text:p>
          </table:table-cell>
          <table:table-cell office:value-type="string" calcext:value-type="string">
            <text:p>23/08/197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02" calcext:value-type="float">
            <text:p>37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DO NASCIMENT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35" calcext:value-type="float">
            <text:p>37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TONE DANTA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66" calcext:value-type="float">
            <text:p>25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LEITE BARRET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49" calcext:value-type="float">
            <text:p>330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ELMO VIEIRA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6" calcext:value-type="float">
            <text:p>321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SON PEREIRA DOS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91" calcext:value-type="float">
            <text:p>38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BRINA BATISTA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13" calcext:value-type="float">
            <text:p>39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LEMOS FIGUEIR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6 , DMAE-DIR MEIO AMB E EXPANSÃO, SUEX - SUPERINTENDENCIA DE EXPANSÃO, GOB6 - GERÊNCIA DE OBRA ESPECIAL V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31" calcext:value-type="float">
            <text:p>169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CHIETA</text:p>
          </table:table-cell>
          <table:table-cell office:value-type="string" calcext:value-type="string">
            <text:p>26/03/1984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66" calcext:value-type="float">
            <text:p>26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ACILIANO MOURA SANTAN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192" calcext:value-type="float">
            <text:p>18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ARAUJO VASCONCELOS</text:p>
          </table:table-cell>
          <table:table-cell office:value-type="string" calcext:value-type="string">
            <text:p>30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936" calcext:value-type="float">
            <text:p>99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LIMA JUNIOR</text:p>
          </table:table-cell>
          <table:table-cell office:value-type="string" calcext:value-type="string">
            <text:p>06/02/1981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6 , DMAE-DIR MEIO AMB E EXPANSÃO, SUEX - SUPERINTENDENCIA DE EXPANSÃO, GOB6 - GERÊNCIA DE OBRA ESPECIAL VI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91" calcext:value-type="float">
            <text:p>41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ISSA SANTOS SAMPAI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64" calcext:value-type="float">
            <text:p>16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JOSE SANTOS SILVA AMADO</text:p>
          </table:table-cell>
          <table:table-cell office:value-type="string" calcext:value-type="string">
            <text:p>26/03/198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 , DMAE-DIR MEIO AMB E EXPANSÃO, SUEX - SUPERINTENDENCIA DE EXPANSÃO</text:p>
          </table:table-cell>
          <table:table-cell office:value-type="float" office:value="28" calcext:value-type="float">
            <text:p>2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office:value-type="float" office:value="105" calcext:value-type="float">
            <text:p>10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00" calcext:value-type="float">
            <text:p>31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ERSON SILVEIRA PEDREIRA</text:p>
          </table:table-cell>
          <table:table-cell office:value-type="string" calcext:value-type="string">
            <text:p>12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46" calcext:value-type="float">
            <text:p>41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IR MATOS DE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1/2024 <text:s/>- <text:s/>08:17:4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60" calcext:value-type="float">
            <text:p>262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DO JOSE DO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68" calcext:value-type="float">
            <text:p>33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ANE KELLY MOTA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791" calcext:value-type="float">
            <text:p>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FA DOS SANTOS</text:p>
          </table:table-cell>
          <table:table-cell office:value-type="string" calcext:value-type="string">
            <text:p>31/07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70" calcext:value-type="float">
            <text:p>179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SUELY GOUVEIA DE NOVAIS SANTOS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02" calcext:value-type="float">
            <text:p>32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SSANDRA DE CARVALHO COST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91" calcext:value-type="float">
            <text:p>37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SANDRO SANTOS TEODOR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879" calcext:value-type="float">
            <text:p>4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UCIA DE ALMEIDA DANTAS OTA</text:p>
          </table:table-cell>
          <table:table-cell office:value-type="string" calcext:value-type="string">
            <text:p>14/01/197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57" calcext:value-type="float">
            <text:p>37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SANTOS PRUDENTE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716" calcext:value-type="float">
            <text:p>127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 ASSIS DE OLIVEIRA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4" calcext:value-type="float">
            <text:p>5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SILVA VALADARES</text:p>
          </table:table-cell>
          <table:table-cell office:value-type="string" calcext:value-type="string">
            <text:p>01/03/200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99" calcext:value-type="float">
            <text:p>320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MAR GONÇALVES CASTOR</text:p>
          </table:table-cell>
          <table:table-cell office:value-type="string" calcext:value-type="string">
            <text:p>09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083" calcext:value-type="float">
            <text:p>240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SEBASTIAO DA SILVA</text:p>
          </table:table-cell>
          <table:table-cell office:value-type="string" calcext:value-type="string">
            <text:p>06/05/198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3" calcext:value-type="float">
            <text:p>4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RGE MENEZES SANTOS</text:p>
          </table:table-cell>
          <table:table-cell office:value-type="string" calcext:value-type="string">
            <text:p>01/02/197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80" calcext:value-type="float">
            <text:p>39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LIAN RAQUEL SANTOS VIAN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84" calcext:value-type="float">
            <text:p>90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MAIA MONTALVAO</text:p>
          </table:table-cell>
          <table:table-cell office:value-type="string" calcext:value-type="string">
            <text:p>13/03/1980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57" calcext:value-type="float">
            <text:p>40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ICARDO CONCEIÇÃO MARQUES TRINDADE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318" calcext:value-type="float">
            <text:p>133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SANTOS MOURA</text:p>
          </table:table-cell>
          <table:table-cell office:value-type="string" calcext:value-type="string">
            <text:p>25/05/1982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office:value-type="float" office:value="13" calcext:value-type="float">
            <text:p>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34" calcext:value-type="float">
            <text:p>8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ILTON SILVEIRA HORA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82" calcext:value-type="float">
            <text:p>274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SON INACIO ALV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ORNEIRO MECAN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77" calcext:value-type="float">
            <text:p>31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ILSON BATISTA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57" calcext:value-type="float">
            <text:p>40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BRUNO BEZERRA CAMPAN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40" calcext:value-type="float">
            <text:p>176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OLDO PINTO SIQUEIR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46" calcext:value-type="float">
            <text:p>39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O RENE RODRIGUES DO NASCIMENT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930" calcext:value-type="float">
            <text:p>129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ALVES FREITAS</text:p>
          </table:table-cell>
          <table:table-cell office:value-type="string" calcext:value-type="string">
            <text:p>12/05/1982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96" calcext:value-type="float">
            <text:p>303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VES RODRIGU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40" calcext:value-type="float">
            <text:p>304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DIOGO SANTOS DI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22" calcext:value-type="float">
            <text:p>30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ES WASHINGTON BERNARDO DOS SANTOS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66" calcext:value-type="float">
            <text:p>293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SON SANTANA DOS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80" calcext:value-type="float">
            <text:p>34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OSMO ALVES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5" calcext:value-type="float">
            <text:p>30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SANTOS SANTANA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46" calcext:value-type="float">
            <text:p>36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I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21" calcext:value-type="float">
            <text:p>195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DELSO MOURA SILVA</text:p>
          </table:table-cell>
          <table:table-cell office:value-type="string" calcext:value-type="string">
            <text:p>13/12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99" calcext:value-type="float">
            <text:p>2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NIO MACHADO VASCONCEL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55" calcext:value-type="float">
            <text:p>31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JOSE DOS SANTO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91" calcext:value-type="float">
            <text:p>39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SON DE SOUZA BISP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52" calcext:value-type="float">
            <text:p>327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IDES JOSE SANTOS JUNIOR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24" calcext:value-type="float">
            <text:p>34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X ALEXANDRE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03" calcext:value-type="float">
            <text:p>262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RAMO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MECANICO ELETR AU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58" calcext:value-type="float">
            <text:p>266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ALMEIDA MACHA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460" calcext:value-type="float">
            <text:p>114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MATEUS SANTOS</text:p>
          </table:table-cell>
          <table:table-cell office:value-type="string" calcext:value-type="string">
            <text:p>01/12/1981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33" calcext:value-type="float">
            <text:p>31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02" calcext:value-type="float">
            <text:p>37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1/2024 <text:s/>- <text:s/>08:17:4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7" calcext:value-type="float">
            <text:p>30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ILSON MORAES MOT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80" calcext:value-type="float">
            <text:p>35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LDICELIO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25" calcext:value-type="float">
            <text:p>274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NIVAL SILVA LIM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302" calcext:value-type="float">
            <text:p>12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UGUSTO DE OLIVEIRA</text:p>
          </table:table-cell>
          <table:table-cell office:value-type="string" calcext:value-type="string">
            <text:p>11/03/1982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80" calcext:value-type="float">
            <text:p>35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LON VIEIRA LIM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13" calcext:value-type="float">
            <text:p>39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HATAN SANTOS DA SILV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27" calcext:value-type="float">
            <text:p>9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LUIZ DE AQUINO</text:p>
          </table:table-cell>
          <table:table-cell office:value-type="string" calcext:value-type="string">
            <text:p>04/03/1980</text:p>
          </table:table-cell>
          <table:table-cell office:value-type="string" calcext:value-type="string">
            <text:p>MECANICO ELETR AU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88" calcext:value-type="float">
            <text:p>29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MIR BOMFIM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55" calcext:value-type="float">
            <text:p>28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OLIVEIRA SANTANA JUNIOR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553" calcext:value-type="float">
            <text:p>55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SILVA GUEDES</text:p>
          </table:table-cell>
          <table:table-cell office:value-type="string" calcext:value-type="string">
            <text:p>10/10/1977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" calcext:value-type="float">
            <text:p>3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ANDRADE</text:p>
          </table:table-cell>
          <table:table-cell office:value-type="string" calcext:value-type="string">
            <text:p>16/05/1973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99" calcext:value-type="float">
            <text:p>29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ORGES FERREIRA DA SILV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24" calcext:value-type="float">
            <text:p>33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ARAUJ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11" calcext:value-type="float">
            <text:p>30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CONCEICA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35" calcext:value-type="float">
            <text:p>39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VAN CLARINDO TAVARE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68" calcext:value-type="float">
            <text:p>37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NCALVES DE LIMA JUNIOR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99" calcext:value-type="float">
            <text:p>30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RLANDO DE FRA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86" calcext:value-type="float">
            <text:p>302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FAEL CONCEICAO BARR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00" calcext:value-type="float">
            <text:p>29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AS SANTANA DOS SANTOS FILHO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83" calcext:value-type="float">
            <text:p>30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RACI MANUEL ARAUJO FILHO</text:p>
          </table:table-cell>
          <table:table-cell office:value-type="string" calcext:value-type="string">
            <text:p>02/05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02" calcext:value-type="float">
            <text:p>34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SANTOS DA PAIXAO MUNIZ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24" calcext:value-type="float">
            <text:p>3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OLIVEIRA OLI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02" calcext:value-type="float">
            <text:p>39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KSON FLAVIO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91" calcext:value-type="float">
            <text:p>35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DISSON DA SILVA AMORIM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67" calcext:value-type="float">
            <text:p>117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FRANCISCO SANTOS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13" calcext:value-type="float">
            <text:p>39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DA SILVA PEREI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6" calcext:value-type="float">
            <text:p>32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GOMES DOS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13" calcext:value-type="float">
            <text:p>33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TIN HENRIQUE PEDROSA LOREN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18" calcext:value-type="float">
            <text:p>59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URILO COSTA SANTOS</text:p>
          </table:table-cell>
          <table:table-cell office:value-type="string" calcext:value-type="string">
            <text:p>21/01/197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68" calcext:value-type="float">
            <text:p>41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FREITAS NASCIMEN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054" calcext:value-type="float">
            <text:p>70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ZANO NERES</text:p>
          </table:table-cell>
          <table:table-cell office:value-type="string" calcext:value-type="string">
            <text:p>09/10/1978</text:p>
          </table:table-cell>
          <table:table-cell office:value-type="string" calcext:value-type="string">
            <text:p>OPERADOR DE RADI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55" calcext:value-type="float">
            <text:p>30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GERIO PEREIRA DOS SANTOS</text:p>
          </table:table-cell>
          <table:table-cell office:value-type="string" calcext:value-type="string">
            <text:p>1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22" calcext:value-type="float">
            <text:p>29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ITAGORAS MOURA DE ANDRADE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57" calcext:value-type="float">
            <text:p>39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MEIDA DE MEDEIR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35" calcext:value-type="float">
            <text:p>39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DA CRUZ PEREIR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74" calcext:value-type="float">
            <text:p>68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CARVALHO NETO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74" calcext:value-type="float">
            <text:p>274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RESENDE TORR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ORNEIRO MECAN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13" calcext:value-type="float">
            <text:p>34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79" calcext:value-type="float">
            <text:p>35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DE JESUS DOROTE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872" calcext:value-type="float">
            <text:p>268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COSTA TAVAR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46" calcext:value-type="float">
            <text:p>36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A SILVA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57" calcext:value-type="float">
            <text:p>34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ARAUJ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68" calcext:value-type="float">
            <text:p>39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TANA CHAV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8" calcext:value-type="float">
            <text:p>321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LSON SOARES GOME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331" calcext:value-type="float">
            <text:p>243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IA SILVA DE MELO ANDRADE</text:p>
          </table:table-cell>
          <table:table-cell office:value-type="string" calcext:value-type="string">
            <text:p>15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528" calcext:value-type="float">
            <text:p>11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LIMA DE ALMEIDA</text:p>
          </table:table-cell>
          <table:table-cell office:value-type="string" calcext:value-type="string">
            <text:p>07/12/1981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1/2024 <text:s/>- <text:s/>08:17:4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91" calcext:value-type="float">
            <text:p>37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VITORIO DO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office:value-type="float" office:value="72" calcext:value-type="float">
            <text:p>7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24" calcext:value-type="float">
            <text:p>41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HENRIQUE MORAES PINHEIR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35" calcext:value-type="float">
            <text:p>32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A SILVA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22" calcext:value-type="float">
            <text:p>31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NDRO SILVA DE JESU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39" calcext:value-type="float">
            <text:p>24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SANTANA DO COUTO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866" calcext:value-type="float">
            <text:p>11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APOLINARIO DOS SANTOS</text:p>
          </table:table-cell>
          <table:table-cell office:value-type="string" calcext:value-type="string">
            <text:p>02/03/1982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11" calcext:value-type="float">
            <text:p>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SON APOLINARIO DOS SANTOS</text:p>
          </table:table-cell>
          <table:table-cell office:value-type="string" calcext:value-type="string">
            <text:p>22/01/1981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130" calcext:value-type="float">
            <text:p>111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QUE SOBRAL CARVALHO</text:p>
          </table:table-cell>
          <table:table-cell office:value-type="string" calcext:value-type="string">
            <text:p>01/09/1981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99" calcext:value-type="float">
            <text:p>29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OELHO DE OLIV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874" calcext:value-type="float">
            <text:p>118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LUIZ ALVES TOURINHO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57" calcext:value-type="float">
            <text:p>3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KE HENDERSON SANTANA BATI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GE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479" calcext:value-type="float">
            <text:p>1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 DIAS DE OLIVEIRA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office:value-type="float" office:value="101" calcext:value-type="float">
            <text:p>10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68" calcext:value-type="float">
            <text:p>33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SAMPAIO KUHL</text:p>
          </table:table-cell>
          <table:table-cell office:value-type="string" calcext:value-type="string">
            <text:p>01/10/200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23" calcext:value-type="float">
            <text:p>25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UIZA CARVALHO DE ALMEID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77" calcext:value-type="float">
            <text:p>32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ALDO ACIOLI DA ROCHA</text:p>
          </table:table-cell>
          <table:table-cell office:value-type="string" calcext:value-type="string">
            <text:p>02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692" calcext:value-type="float">
            <text:p>66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BATISTA SANTOS</text:p>
          </table:table-cell>
          <table:table-cell office:value-type="string" calcext:value-type="string">
            <text:p>13/07/197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05" calcext:value-type="float">
            <text:p>26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DEILDE RAMO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02" calcext:value-type="float">
            <text:p>35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DE JESUS NARDELL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22" calcext:value-type="float">
            <text:p>28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MICHEL DE MELO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34" calcext:value-type="float">
            <text:p>32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JULIAO PEREIR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57" calcext:value-type="float">
            <text:p>35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EU VIEIRA DE MOURA FIL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46" calcext:value-type="float">
            <text:p>36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IXO CARVALHO VI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33" calcext:value-type="float">
            <text:p>31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PEREIR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18" calcext:value-type="float">
            <text:p>265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UIZIO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02" calcext:value-type="float">
            <text:p>34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OS ARAUJO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88" calcext:value-type="float">
            <text:p>299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DIA DE SENA SILVA COST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00" calcext:value-type="float">
            <text:p>30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SANTOS DE MELLO</text:p>
          </table:table-cell>
          <table:table-cell office:value-type="string" calcext:value-type="string">
            <text:p>17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13" calcext:value-type="float">
            <text:p>34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OS SANTOS FONTES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79" calcext:value-type="float">
            <text:p>35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ASSUNÇÃO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34" calcext:value-type="float">
            <text:p>125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FEITOZA ARAGÃO</text:p>
          </table:table-cell>
          <table:table-cell office:value-type="string" calcext:value-type="string">
            <text:p>15/04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65" calcext:value-type="float">
            <text:p>176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FRANCISCO ROSA FILH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572" calcext:value-type="float">
            <text:p>45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SANTOS DO NASCIMENTO</text:p>
          </table:table-cell>
          <table:table-cell office:value-type="string" calcext:value-type="string">
            <text:p>09/08/197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0" calcext:value-type="float">
            <text:p>33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SOARES DA SILVA</text:p>
          </table:table-cell>
          <table:table-cell office:value-type="string" calcext:value-type="string">
            <text:p>25/10/1973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97" calcext:value-type="float">
            <text:p>244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NALDO PEREIRA DA SILVA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61" calcext:value-type="float">
            <text:p>261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LINO DE SOUZA LIMA JUNIOR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1/2024 <text:s/>- <text:s/>08:17:4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30" calcext:value-type="float">
            <text:p>327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24" calcext:value-type="float">
            <text:p>39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CRAMENTO RAM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05" calcext:value-type="float">
            <text:p>12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UGUSTO PEREIRA DOS SANTOS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243" calcext:value-type="float">
            <text:p>132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ROBERTO DOS SANTOS</text:p>
          </table:table-cell>
          <table:table-cell office:value-type="string" calcext:value-type="string">
            <text:p>24/05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42" calcext:value-type="float">
            <text:p>125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CILIO ARAUJO DOS SANTOS</text:p>
          </table:table-cell>
          <table:table-cell office:value-type="string" calcext:value-type="string">
            <text:p>19/04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35" calcext:value-type="float">
            <text:p>35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ZAR SOAR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3" calcext:value-type="float">
            <text:p>32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EAN DA SILVA BEZER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50" calcext:value-type="float">
            <text:p>305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SIO ANDRADE LIM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19" calcext:value-type="float">
            <text:p>272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CIO JOSE DA SILVA FILH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91" calcext:value-type="float">
            <text:p>36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SANTOS DE JESU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072" calcext:value-type="float">
            <text:p>11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DOS SANTOS</text:p>
          </table:table-cell>
          <table:table-cell office:value-type="string" calcext:value-type="string">
            <text:p>25/08/1981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338" calcext:value-type="float">
            <text:p>63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NIZETE BATISTA DOS SANTOS</text:p>
          </table:table-cell>
          <table:table-cell office:value-type="string" calcext:value-type="string">
            <text:p>24/04/1978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87" calcext:value-type="float">
            <text:p>162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OS COSTA</text:p>
          </table:table-cell>
          <table:table-cell office:value-type="string" calcext:value-type="string">
            <text:p>16/01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75" calcext:value-type="float">
            <text:p>326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ALVES SILVA</text:p>
          </table:table-cell>
          <table:table-cell office:value-type="string" calcext:value-type="string">
            <text:p>03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11" calcext:value-type="float">
            <text:p>28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OS ANJO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79" calcext:value-type="float">
            <text:p>34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BRANDAO GOME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75" calcext:value-type="float">
            <text:p>25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DE ALMEIDA</text:p>
          </table:table-cell>
          <table:table-cell office:value-type="string" calcext:value-type="string">
            <text:p>13/10/198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6" calcext:value-type="float">
            <text:p>39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EDERICO SANTOS MURICY SOUZA</text:p>
          </table:table-cell>
          <table:table-cell office:value-type="string" calcext:value-type="string">
            <text:p>01/06/197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72" calcext:value-type="float">
            <text:p>25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ES SILVA DA CONCEICA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68" calcext:value-type="float">
            <text:p>35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CIO BARBOSA DOS SANTO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68" calcext:value-type="float">
            <text:p>35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LUIZ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45" calcext:value-type="float">
            <text:p>323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 ALVES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9" calcext:value-type="float">
            <text:p>3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DOS SANTOS</text:p>
          </table:table-cell>
          <table:table-cell office:value-type="string" calcext:value-type="string">
            <text:p>01/02/1975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91" calcext:value-type="float">
            <text:p>12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IO FRANCA SANTOS</text:p>
          </table:table-cell>
          <table:table-cell office:value-type="string" calcext:value-type="string">
            <text:p>26/04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39" calcext:value-type="float">
            <text:p>12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IVELTON RAMALHO DE SOUZA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OPERADOR DE RADI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13" calcext:value-type="float">
            <text:p>33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YTOR HELAN DE FREITAS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3" calcext:value-type="float">
            <text:p>33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IEL BARRETO SANTOS</text:p>
          </table:table-cell>
          <table:table-cell office:value-type="string" calcext:value-type="string">
            <text:p>08/10/1973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99" calcext:value-type="float">
            <text:p>29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IEL PEREIRA SOUZA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85" calcext:value-type="float">
            <text:p>30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TON SILVA LIM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35" calcext:value-type="float">
            <text:p>39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SANTANA ANDRA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55" calcext:value-type="float">
            <text:p>28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ARES DA CONCEICAO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66" calcext:value-type="float">
            <text:p>31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DE BRIT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08" calcext:value-type="float">
            <text:p>259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DO NASCIMENTO MARTIN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66" calcext:value-type="float">
            <text:p>29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SER MACIEL DE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24" calcext:value-type="float">
            <text:p>34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YSON FABI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83" calcext:value-type="float">
            <text:p>12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OVA ANTERO DOS SANTOS</text:p>
          </table:table-cell>
          <table:table-cell office:value-type="string" calcext:value-type="string">
            <text:p>23/04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11" calcext:value-type="float">
            <text:p>29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SON MATIAS SALE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88" calcext:value-type="float">
            <text:p>31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CCIOLI MENEZES LIN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07" calcext:value-type="float">
            <text:p>60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E MELO</text:p>
          </table:table-cell>
          <table:table-cell office:value-type="string" calcext:value-type="string">
            <text:p>01/03/197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843" calcext:value-type="float">
            <text:p>58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OSCO DOS SANTOS</text:p>
          </table:table-cell>
          <table:table-cell office:value-type="string" calcext:value-type="string">
            <text:p>19/12/1977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13" calcext:value-type="float">
            <text:p>34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ANDRADE LIMA CURVELL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11" calcext:value-type="float">
            <text:p>28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RIBEIRO COU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179" calcext:value-type="float">
            <text:p>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SANTOS DE JESUS</text:p>
          </table:table-cell>
          <table:table-cell office:value-type="string" calcext:value-type="string">
            <text:p>01/11/1978</text:p>
          </table:table-cell>
          <table:table-cell office:value-type="string" calcext:value-type="string">
            <text:p>OPERADOR DE RADI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88" calcext:value-type="float">
            <text:p>28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 IGOR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55" calcext:value-type="float">
            <text:p>293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 SILVA LIM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35" calcext:value-type="float">
            <text:p>39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VIEIRA DE SANTAN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1/2024 <text:s/>- <text:s/>08:17:4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13" calcext:value-type="float">
            <text:p>39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MATOS DE ANDRADE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943" calcext:value-type="float">
            <text:p>249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AILSON DAMASCENO</text:p>
          </table:table-cell>
          <table:table-cell office:value-type="string" calcext:value-type="string">
            <text:p>12/06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67" calcext:value-type="float">
            <text:p>265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LTON TEIXEIRA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ICOS GERAI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59" calcext:value-type="float">
            <text:p>265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ANA HO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27" calcext:value-type="float">
            <text:p>33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62" calcext:value-type="float">
            <text:p>8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ILVA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66" calcext:value-type="float">
            <text:p>28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UISIO DOS SANTOS BEZER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17" calcext:value-type="float">
            <text:p>126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OS SANTOS</text:p>
          </table:table-cell>
          <table:table-cell office:value-type="string" calcext:value-type="string">
            <text:p>26/04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744" calcext:value-type="float">
            <text:p>1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PEREIRA SANTOS</text:p>
          </table:table-cell>
          <table:table-cell office:value-type="string" calcext:value-type="string">
            <text:p>18/05/1981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5" calcext:value-type="float">
            <text:p>39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PINTO DIAS</text:p>
          </table:table-cell>
          <table:table-cell office:value-type="string" calcext:value-type="string">
            <text:p>17/02/1975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33" calcext:value-type="float">
            <text:p>30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MINGOS SOARE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32" calcext:value-type="float">
            <text:p>267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99" calcext:value-type="float">
            <text:p>298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ES DE SOUZA FILH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409" calcext:value-type="float">
            <text:p>1340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E SANTANA</text:p>
          </table:table-cell>
          <table:table-cell office:value-type="string" calcext:value-type="string">
            <text:p>31/05/1982</text:p>
          </table:table-cell>
          <table:table-cell office:value-type="string" calcext:value-type="string">
            <text:p>ENCANADOR 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00" calcext:value-type="float">
            <text:p>29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IMA LIN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843" calcext:value-type="float">
            <text:p>108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EGINALDO SILVA</text:p>
          </table:table-cell>
          <table:table-cell office:value-type="string" calcext:value-type="string">
            <text:p>12/06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74" calcext:value-type="float">
            <text:p>126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ENILDO HORA DOS SANTOS</text:p>
          </table:table-cell>
          <table:table-cell office:value-type="string" calcext:value-type="string">
            <text:p>30/04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21" calcext:value-type="float">
            <text:p>30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O DE JESUS FEITOS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57" calcext:value-type="float">
            <text:p>1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NALDO TAVARES DE SANTAN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05" calcext:value-type="float">
            <text:p>24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ZEMI TELES DA SILVA MENEZES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35" calcext:value-type="float">
            <text:p>34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NY ARAGAO ROC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68" calcext:value-type="float">
            <text:p>38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ÍS FREIRE MACÊDO CORRE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02" calcext:value-type="float">
            <text:p>34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VALENTIM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13" calcext:value-type="float">
            <text:p>39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DE MELLO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" calcext:value-type="float">
            <text:p>38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FERREIRA FARIAS</text:p>
          </table:table-cell>
          <table:table-cell office:value-type="string" calcext:value-type="string">
            <text:p>01/03/197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88" calcext:value-type="float">
            <text:p>29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ILSON DA SILV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41" calcext:value-type="float">
            <text:p>126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ILVA</text:p>
          </table:table-cell>
          <table:table-cell office:value-type="string" calcext:value-type="string">
            <text:p>30/04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80" calcext:value-type="float">
            <text:p>3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ENEZ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66" calcext:value-type="float">
            <text:p>30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NIVALDA ALVES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44" calcext:value-type="float">
            <text:p>3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ICIO ALEXANDRE SILVA</text:p>
          </table:table-cell>
          <table:table-cell office:value-type="string" calcext:value-type="string">
            <text:p>05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04" calcext:value-type="float">
            <text:p>33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O CESAR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55" calcext:value-type="float">
            <text:p>28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CON MELSIADES GUEDES DE BRI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13" calcext:value-type="float">
            <text:p>12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SON MACHADO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00" calcext:value-type="float">
            <text:p>28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JOSE PRAT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11" calcext:value-type="float">
            <text:p>29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EAS DE FREITAS LEM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46" calcext:value-type="float">
            <text:p>33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O PRATA GA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77" calcext:value-type="float">
            <text:p>282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VINICIUS DE MENEZES LEM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22" calcext:value-type="float">
            <text:p>28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COSMO ALVE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91" calcext:value-type="float">
            <text:p>36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GINALDO SANTO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80" calcext:value-type="float">
            <text:p>34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E OLIVEIRA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79" calcext:value-type="float">
            <text:p>40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LDO AMANCIO DOS SANTOS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157" calcext:value-type="float">
            <text:p>10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ALDO SOCORRO DOS SANTOS</text:p>
          </table:table-cell>
          <table:table-cell office:value-type="string" calcext:value-type="string">
            <text:p>10/04/1981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22" calcext:value-type="float">
            <text:p>31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COSTA DAS NEVES ARAGAO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44" calcext:value-type="float">
            <text:p>29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WAGNER DE MATOS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77" calcext:value-type="float">
            <text:p>28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NDRADE DO NASCIMEN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79" calcext:value-type="float">
            <text:p>36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RODRIGUES LIM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1/2024 <text:s/>- <text:s/>08:17:4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99" calcext:value-type="float">
            <text:p>28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VAL DE OLIVEIRA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19" calcext:value-type="float">
            <text:p>327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IAS DA SILVA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9" calcext:value-type="float">
            <text:p>30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 MENEZES GOVEI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00" calcext:value-type="float">
            <text:p>28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OILSON SANTO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13" calcext:value-type="float">
            <text:p>35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ANTOS LEIT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66" calcext:value-type="float">
            <text:p>29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FREIRE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11" calcext:value-type="float">
            <text:p>28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ALVE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81" calcext:value-type="float">
            <text:p>93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MOURA DE ARAUJO</text:p>
          </table:table-cell>
          <table:table-cell office:value-type="string" calcext:value-type="string">
            <text:p>16/06/1980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office:value-type="float" office:value="118" calcext:value-type="float">
            <text:p>11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OM-DIR OPERAÇ E MANUT, SUSM-SUP SIST. METROP DE ÁGUA, GMDN-GER. METROPOL. DE DIST.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57" calcext:value-type="float">
            <text:p>39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MUS ARAUJO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359" calcext:value-type="float">
            <text:p>133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VALDO DOS SANTOS</text:p>
          </table:table-cell>
          <table:table-cell office:value-type="string" calcext:value-type="string">
            <text:p>26/05/1982</text:p>
          </table:table-cell>
          <table:table-cell office:value-type="string" calcext:value-type="string">
            <text:p>ENCANADOR 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57" calcext:value-type="float">
            <text:p>34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RIBEIRO DE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64" calcext:value-type="float">
            <text:p>60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IPIO BASTOS SOARES</text:p>
          </table:table-cell>
          <table:table-cell office:value-type="string" calcext:value-type="string">
            <text:p>13/03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387" calcext:value-type="float">
            <text:p>113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GUILHERME DA MASCENA NASCIMENTO</text:p>
          </table:table-cell>
          <table:table-cell office:value-type="string" calcext:value-type="string">
            <text:p>15/10/1981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1" calcext:value-type="float">
            <text:p>31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MARCOS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55" calcext:value-type="float">
            <text:p>31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CIO DE OLIVEIRA FREITAS</text:p>
          </table:table-cell>
          <table:table-cell office:value-type="string" calcext:value-type="string">
            <text:p>12/07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714" calcext:value-type="float">
            <text:p>87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Y DE AGUIAR SOUZA</text:p>
          </table:table-cell>
          <table:table-cell office:value-type="string" calcext:value-type="string">
            <text:p>10/12/1979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57" calcext:value-type="float">
            <text:p>40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SAR ANDRADE CORREI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2053" calcext:value-type="float">
            <text:p>220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MODESTO ROCHA</text:p>
          </table:table-cell>
          <table:table-cell office:value-type="string" calcext:value-type="string">
            <text:p>07/04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372" calcext:value-type="float">
            <text:p>243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ROBERTO F DIAS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46" calcext:value-type="float">
            <text:p>33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YURI LOIOLA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346" calcext:value-type="float">
            <text:p>6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OMIRO ALVES DOS SANTOS</text:p>
          </table:table-cell>
          <table:table-cell office:value-type="string" calcext:value-type="string">
            <text:p>25/04/1978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88" calcext:value-type="float">
            <text:p>28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DE JESUS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24" calcext:value-type="float">
            <text:p>39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VANILTON GONÇALVE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77" calcext:value-type="float">
            <text:p>30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ROBERT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227" calcext:value-type="float">
            <text:p>132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ORISVAL DA SILVA MARQUES</text:p>
          </table:table-cell>
          <table:table-cell office:value-type="string" calcext:value-type="string">
            <text:p>24/05/1982</text:p>
          </table:table-cell>
          <table:table-cell office:value-type="string" calcext:value-type="string">
            <text:p>ENCANADOR 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33" calcext:value-type="float">
            <text:p>31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PEDRO CERQUEIRA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136" calcext:value-type="float">
            <text:p>131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ANTONIO DA SILVA DAMAZIO</text:p>
          </table:table-cell>
          <table:table-cell office:value-type="string" calcext:value-type="string">
            <text:p>14/05/1982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512" calcext:value-type="float">
            <text:p>55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UARIO DOS SANTOS COSTA</text:p>
          </table:table-cell>
          <table:table-cell office:value-type="string" calcext:value-type="string">
            <text:p>10/10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66" calcext:value-type="float">
            <text:p>28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A SANTO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108" calcext:value-type="float">
            <text:p>51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ERICO SANTANA</text:p>
          </table:table-cell>
          <table:table-cell office:value-type="string" calcext:value-type="string">
            <text:p>25/04/1977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959" calcext:value-type="float">
            <text:p>10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ISPO DOS SANTOS FILHO</text:p>
          </table:table-cell>
          <table:table-cell office:value-type="string" calcext:value-type="string">
            <text:p>03/08/1981</text:p>
          </table:table-cell>
          <table:table-cell office:value-type="string" calcext:value-type="string">
            <text:p>ENCANADOR 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011" calcext:value-type="float">
            <text:p>13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ONIFACIO DA CRUZ</text:p>
          </table:table-cell>
          <table:table-cell office:value-type="string" calcext:value-type="string">
            <text:p>14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686" calcext:value-type="float">
            <text:p>10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CAMPOS NETO</text:p>
          </table:table-cell>
          <table:table-cell office:value-type="string" calcext:value-type="string">
            <text:p>05/05/1981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207" calcext:value-type="float">
            <text:p>52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SILVA</text:p>
          </table:table-cell>
          <table:table-cell office:value-type="string" calcext:value-type="string">
            <text:p>08/06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154" calcext:value-type="float">
            <text:p>161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CESAR FLORES CORREIA</text:p>
          </table:table-cell>
          <table:table-cell office:value-type="string" calcext:value-type="string">
            <text:p>13/09/1983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00" calcext:value-type="float">
            <text:p>29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O MARC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73" calcext:value-type="float">
            <text:p>304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</text:p>
          </table:table-cell>
          <table:table-cell office:value-type="string" calcext:value-type="string">
            <text:p>2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08" calcext:value-type="float">
            <text:p>26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FERREIRA MO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80" calcext:value-type="float">
            <text:p>39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CACIA BATISTA DE ARAUJO COST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306" calcext:value-type="float">
            <text:p>53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FEITOZA</text:p>
          </table:table-cell>
          <table:table-cell office:value-type="string" calcext:value-type="string">
            <text:p>10/08/1977</text:p>
          </table:table-cell>
          <table:table-cell office:value-type="string" calcext:value-type="string">
            <text:p>ENCANADOR 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91" calcext:value-type="float">
            <text:p>38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GUARANA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77" calcext:value-type="float">
            <text:p>29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VIEIR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46" calcext:value-type="float">
            <text:p>35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ENIQUE DE JESUS SOAR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11" calcext:value-type="float">
            <text:p>31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LVES DE SOUZ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1/2024 <text:s/>- <text:s/>08:17:4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405" calcext:value-type="float">
            <text:p>54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ROSA CORREIA</text:p>
          </table:table-cell>
          <table:table-cell office:value-type="string" calcext:value-type="string">
            <text:p>09/09/1977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OM-DIR OPERAÇ E MANUT, SUSM-SUP SIST. METROP DE ÁGUA, GMDN-GER. METROPOL. DE DIST. NORTE</text:p>
          </table:table-cell>
          <table:table-cell office:value-type="float" office:value="37" calcext:value-type="float">
            <text:p>3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44" calcext:value-type="float">
            <text:p>28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ARIO MELO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79" calcext:value-type="float">
            <text:p>41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OARES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7" calcext:value-type="float">
            <text:p>32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TEIXEIRA PONTES</text:p>
          </table:table-cell>
          <table:table-cell office:value-type="string" calcext:value-type="string">
            <text:p>24/09/1973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02" calcext:value-type="float">
            <text:p>39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39" calcext:value-type="float">
            <text:p>30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SANTOS NASCIMENTO</text:p>
          </table:table-cell>
          <table:table-cell office:value-type="string" calcext:value-type="string">
            <text:p>04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55" calcext:value-type="float">
            <text:p>311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MENES SANTOS RIBEIRO</text:p>
          </table:table-cell>
          <table:table-cell office:value-type="string" calcext:value-type="string">
            <text:p>10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88" calcext:value-type="float">
            <text:p>31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 DE SANTAN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35" calcext:value-type="float">
            <text:p>37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ICK PASSOS DA INVENCA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78" calcext:value-type="float">
            <text:p>323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FRAN SILVA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239" calcext:value-type="float">
            <text:p>252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L FONTES DE SANTAN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11" calcext:value-type="float">
            <text:p>26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YS REJANE MONTEIRO PRA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66" calcext:value-type="float">
            <text:p>31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UCLIDES SIMÕES SOUZ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7" calcext:value-type="float">
            <text:p>40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HAVES DE CARVALHO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24" calcext:value-type="float">
            <text:p>40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LLEY MATOS TAVARES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80" calcext:value-type="float">
            <text:p>35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DLEY LUIZ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926" calcext:value-type="float">
            <text:p>109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PEREIRA DA SILVA</text:p>
          </table:table-cell>
          <table:table-cell office:value-type="string" calcext:value-type="string">
            <text:p>15/07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57" calcext:value-type="float">
            <text:p>40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ESON NASCIMENTO LIM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35" calcext:value-type="float">
            <text:p>33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SOUZA DE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59" calcext:value-type="float">
            <text:p>331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OLIVEIRA FILH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989" calcext:value-type="float">
            <text:p>129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OS</text:p>
          </table:table-cell>
          <table:table-cell office:value-type="string" calcext:value-type="string">
            <text:p>17/05/1982</text:p>
          </table:table-cell>
          <table:table-cell office:value-type="string" calcext:value-type="string">
            <text:p>ENCANADOR 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55" calcext:value-type="float">
            <text:p>31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ILTON VIEIRA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79" calcext:value-type="float">
            <text:p>37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SILVA SOUSA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46" calcext:value-type="float">
            <text:p>38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FERREIRA DOS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111" calcext:value-type="float">
            <text:p>17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RIO FONTES HORA</text:p>
          </table:table-cell>
          <table:table-cell office:value-type="string" calcext:value-type="string">
            <text:p>17/05/198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73" calcext:value-type="float">
            <text:p>267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ND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895" calcext:value-type="float">
            <text:p>48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NILSON SANTOS</text:p>
          </table:table-cell>
          <table:table-cell office:value-type="string" calcext:value-type="string">
            <text:p>07/02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8" calcext:value-type="float">
            <text:p>3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AS DE JESUS PEREIRA</text:p>
          </table:table-cell>
          <table:table-cell office:value-type="string" calcext:value-type="string">
            <text:p>15/03/1973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57" calcext:value-type="float">
            <text:p>3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LY CRISTIANE ALMEIDA F.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916" calcext:value-type="float">
            <text:p>69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 DE DEUS DE JESUS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99" calcext:value-type="float">
            <text:p>25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LDENIRA BARRET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83" calcext:value-type="float">
            <text:p>273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URILO BASTOS FIGUEIREDO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80" calcext:value-type="float">
            <text:p>40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NEY BARROS SANTOS</text:p>
          </table:table-cell>
          <table:table-cell office:value-type="string" calcext:value-type="string">
            <text:p>05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3" calcext:value-type="float">
            <text:p>28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TENO ALVES DOS SANTOS</text:p>
          </table:table-cell>
          <table:table-cell office:value-type="string" calcext:value-type="string">
            <text:p>27/11/1972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385" calcext:value-type="float">
            <text:p>12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TER DANTAS BARROS</text:p>
          </table:table-cell>
          <table:table-cell office:value-type="string" calcext:value-type="string">
            <text:p>01/04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44" calcext:value-type="float">
            <text:p>28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ITON ALVES DE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office:value-type="float" office:value="35" calcext:value-type="float">
            <text:p>3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46" calcext:value-type="float">
            <text:p>34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DOS ANJ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91" calcext:value-type="float">
            <text:p>39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E TORRES SILV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322" calcext:value-type="float">
            <text:p>5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L SANTOS SOARES</text:p>
          </table:table-cell>
          <table:table-cell office:value-type="string" calcext:value-type="string">
            <text:p>16/08/1977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24" calcext:value-type="float">
            <text:p>39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LBER GOES DO ESPIRITO SANT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91" calcext:value-type="float">
            <text:p>40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RENAN DA SILVA SANTAN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1/2024 <text:s/>- <text:s/>08:17:4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46" calcext:value-type="float">
            <text:p>39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ÁVIO ANDRÉ SANTOS LIM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02" calcext:value-type="float">
            <text:p>36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LTON FARIA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79" calcext:value-type="float">
            <text:p>39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DAZIO MOTA SANT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13" calcext:value-type="float">
            <text:p>34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LIX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79" calcext:value-type="float">
            <text:p>40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AMES NASCIMENTO JUNIO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80" calcext:value-type="float">
            <text:p>40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RLA ADRIANE SANTOS DIAS OLIVEIR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80" calcext:value-type="float">
            <text:p>39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YTSON DE ALMEIDA REINAL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24" calcext:value-type="float">
            <text:p>38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ESAR SANTOS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58" calcext:value-type="float">
            <text:p>50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RIGUES DA SILVA</text:p>
          </table:table-cell>
          <table:table-cell office:value-type="string" calcext:value-type="string">
            <text:p>01/04/1977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79" calcext:value-type="float">
            <text:p>40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USA ALVES DE SOUZA LISBOA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91" calcext:value-type="float">
            <text:p>37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VALENÇA BITTENCOURT DE JESU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46" calcext:value-type="float">
            <text:p>38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SOUZA FREITA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35" calcext:value-type="float">
            <text:p>38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LEY RENNIER SUCUPIRA FIGUEIREDO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office:value-type="float" office:value="18" calcext:value-type="float">
            <text:p>1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office:value-type="float" office:value="213" calcext:value-type="float">
            <text:p>2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46" calcext:value-type="float">
            <text:p>40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DOS SANTOS VIEIR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99" calcext:value-type="float">
            <text:p>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POLEAO GOMES BARRETO FILHO</text:p>
          </table:table-cell>
          <table:table-cell office:value-type="string" calcext:value-type="string">
            <text:p>16/06/1980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44" calcext:value-type="float">
            <text:p>31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ONE MENDONCA ARAGAO</text:p>
          </table:table-cell>
          <table:table-cell office:value-type="string" calcext:value-type="string">
            <text:p>03/07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47" calcext:value-type="float">
            <text:p>332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OSTA MACED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22" calcext:value-type="float">
            <text:p>15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LUCIA DO NASCIMENTO COUTINHO NEVES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91" calcext:value-type="float">
            <text:p>35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LIANE FAGUNDES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68" calcext:value-type="float">
            <text:p>39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ILTON SOARES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80" calcext:value-type="float">
            <text:p>39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TON JOSÉ INÁCIO DOS SANTOS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242" calcext:value-type="float">
            <text:p>232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VAL GARCI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46" calcext:value-type="float">
            <text:p>37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 VIEIRA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66" calcext:value-type="float">
            <text:p>31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DOS SANTOS CALDAS PEREIRA</text:p>
          </table:table-cell>
          <table:table-cell office:value-type="string" calcext:value-type="string">
            <text:p>13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91" calcext:value-type="float">
            <text:p>41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MEL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13" calcext:value-type="float">
            <text:p>35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C ALVES DE MORAIS JUNIOR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24" calcext:value-type="float">
            <text:p>36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CARLOS BEZERRA DE MEL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13" calcext:value-type="float">
            <text:p>36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FEITOSA MORAES CAMP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06" calcext:value-type="float">
            <text:p>244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AIR LIMA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44" calcext:value-type="float">
            <text:p>28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TALINO RODRIGUE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46" calcext:value-type="float">
            <text:p>36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OUZ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79" calcext:value-type="float">
            <text:p>38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BRITO MA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57" calcext:value-type="float">
            <text:p>36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GUEDES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91" calcext:value-type="float">
            <text:p>36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GARRET DE ALMEIDA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13" calcext:value-type="float">
            <text:p>36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JOUDIR SANTOS DIA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35" calcext:value-type="float">
            <text:p>36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A NUNES ALVES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79" calcext:value-type="float">
            <text:p>41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DE SOUZA NEVE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57" calcext:value-type="float">
            <text:p>36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GELO PEREIRA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1/2024 <text:s/>- <text:s/>08:17:4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66" calcext:value-type="float">
            <text:p>6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OLIVEIRA FERREIRA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13" calcext:value-type="float">
            <text:p>41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ATEUS SANTOS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80" calcext:value-type="float">
            <text:p>36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NO KELSON DO NASCIMEN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109" calcext:value-type="float">
            <text:p>1910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LSO SANTOS MOTA</text:p>
          </table:table-cell>
          <table:table-cell office:value-type="string" calcext:value-type="string">
            <text:p>27/09/1984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79" calcext:value-type="float">
            <text:p>36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ES NASCIMENT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00" calcext:value-type="float">
            <text:p>12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ALDO DELFINO DOS SANTOS</text:p>
          </table:table-cell>
          <table:table-cell office:value-type="string" calcext:value-type="string">
            <text:p>15/04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13" calcext:value-type="float">
            <text:p>41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TON DA ROCH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24" calcext:value-type="float">
            <text:p>40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OMES SILVA GOM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80" calcext:value-type="float">
            <text:p>33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DA COSTA FERR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1" calcext:value-type="float">
            <text:p>321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OLIVEIRA BISP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79" calcext:value-type="float">
            <text:p>36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WERNECK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80" calcext:value-type="float">
            <text:p>33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LVAN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38" calcext:value-type="float">
            <text:p>17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 GOIS GOMES</text:p>
          </table:table-cell>
          <table:table-cell office:value-type="string" calcext:value-type="string">
            <text:p>04/05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68" calcext:value-type="float">
            <text:p>36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HENRIQUE SILVA RIBEIR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35" calcext:value-type="float">
            <text:p>36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MINGOS DE JESUS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33" calcext:value-type="float">
            <text:p>28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RIEDSON DIAS OLAV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13" calcext:value-type="float">
            <text:p>36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 CARLOS DIAS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46" calcext:value-type="float">
            <text:p>38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LZIO RA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02" calcext:value-type="float">
            <text:p>36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OLIVEIRA MEL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13" calcext:value-type="float">
            <text:p>38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DER BOMFIM TRAVASSO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6" calcext:value-type="float">
            <text:p>509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DER MENDONCA CRUZ</text:p>
          </table:table-cell>
          <table:table-cell office:value-type="string" calcext:value-type="string">
            <text:p>01/12/2019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13" calcext:value-type="float">
            <text:p>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ONALDO OLIVEIRA DE JESUS</text:p>
          </table:table-cell>
          <table:table-cell office:value-type="string" calcext:value-type="string">
            <text:p>21/01/1980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24" calcext:value-type="float">
            <text:p>37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ANOEL MESSIA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57" calcext:value-type="float">
            <text:p>37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BERTON TAVARES VASCONCEL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46" calcext:value-type="float">
            <text:p>39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LIO DA SILVA DOS ANJ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029" calcext:value-type="float">
            <text:p>130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NESTO CARLOS DOS SANTOS NETO</text:p>
          </table:table-cell>
          <table:table-cell office:value-type="string" calcext:value-type="string">
            <text:p>14/05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91" calcext:value-type="float">
            <text:p>37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ALDO MARIN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05" calcext:value-type="float">
            <text:p>19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LDO VIEIRA DOS SANTOS</text:p>
          </table:table-cell>
          <table:table-cell office:value-type="string" calcext:value-type="string">
            <text:p>12/12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68" calcext:value-type="float">
            <text:p>37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BARRETO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44" calcext:value-type="float">
            <text:p>31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FEITOS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02" calcext:value-type="float">
            <text:p>36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RLYAN SANTOS MEDEIROS</text:p>
          </table:table-cell>
          <table:table-cell office:value-type="string" calcext:value-type="string">
            <text:p>02/02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60" calcext:value-type="float">
            <text:p>98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LIMA COSTA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35" calcext:value-type="float">
            <text:p>40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JURANDIR DOS SANTOS FILHO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43" calcext:value-type="float">
            <text:p>325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INO SANTOS MA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91" calcext:value-type="float">
            <text:p>36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IO COSTA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190" calcext:value-type="float">
            <text:p>241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O DOS SANTOS</text:p>
          </table:table-cell>
          <table:table-cell office:value-type="string" calcext:value-type="string">
            <text:p>13/05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46" calcext:value-type="float">
            <text:p>41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SANTOS TELE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02" calcext:value-type="float">
            <text:p>40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LAINE DA GRAÇA ARAUJ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80" calcext:value-type="float">
            <text:p>36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STAVO BRUNO AZEVEDO BARR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664" calcext:value-type="float">
            <text:p>86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IBALDO ALVES DOS SANTOS</text:p>
          </table:table-cell>
          <table:table-cell office:value-type="string" calcext:value-type="string">
            <text:p>19/11/1979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80" calcext:value-type="float">
            <text:p>40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 ANTONIO CARVALHO SILVA SOUZ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224" calcext:value-type="float">
            <text:p>24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LTON PEREIRA DE SANTA RITA</text:p>
          </table:table-cell>
          <table:table-cell office:value-type="string" calcext:value-type="string">
            <text:p>13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79" calcext:value-type="float">
            <text:p>41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HALO DE MELO LIM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91" calcext:value-type="float">
            <text:p>41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SILVA MOUR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34" calcext:value-type="float">
            <text:p>27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MENEZES DA SILV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46" calcext:value-type="float">
            <text:p>36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SANTOS MOU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1/2024 <text:s/>- <text:s/>08:17:4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9" calcext:value-type="float">
            <text:p>1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91" calcext:value-type="float">
            <text:p>36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DOS SANTOS SOAR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13" calcext:value-type="float">
            <text:p>36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ISSE DA SILVA DOS SANTOS</text:p>
          </table:table-cell>
          <table:table-cell office:value-type="string" calcext:value-type="string">
            <text:p>0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80" calcext:value-type="float">
            <text:p>36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HAN ALMEIDA FELIX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79" calcext:value-type="float">
            <text:p>40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RODRIGUES DE SANTANA JUNIOR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13" calcext:value-type="float">
            <text:p>36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GUEDES DE SOUZA LEITE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66" calcext:value-type="float">
            <text:p>28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WILTON FREITA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35" calcext:value-type="float">
            <text:p>40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SIANE FERREIRA NUN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53" calcext:value-type="float">
            <text:p>24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VES BISPO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13" calcext:value-type="float">
            <text:p>37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EMIO SANTANA DORE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24" calcext:value-type="float">
            <text:p>40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E SÁ CARDOSO JÚNIOR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79" calcext:value-type="float">
            <text:p>39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YVISON SANDES GOMES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80" calcext:value-type="float">
            <text:p>36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ALDO RAMO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80" calcext:value-type="float">
            <text:p>36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VALD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13" calcext:value-type="float">
            <text:p>36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LIX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46" calcext:value-type="float">
            <text:p>40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DE SANTANA SANTOS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57" calcext:value-type="float">
            <text:p>37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MBERTO LIMA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68" calcext:value-type="float">
            <text:p>36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C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75" calcext:value-type="float">
            <text:p>11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PAULO SOUZA DE JESUS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33" calcext:value-type="float">
            <text:p>29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DOS SANTOS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804" calcext:value-type="float">
            <text:p>238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SILVEIR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13" calcext:value-type="float">
            <text:p>36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35" calcext:value-type="float">
            <text:p>41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79" calcext:value-type="float">
            <text:p>36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LIAM MOT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79" calcext:value-type="float">
            <text:p>34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DRE APARECIDO CRISOSTOMO ALV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79" calcext:value-type="float">
            <text:p>36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UBERT OLIVEIR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887" calcext:value-type="float">
            <text:p>238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A LEITE PASS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91" calcext:value-type="float">
            <text:p>36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LMAR GOME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91" calcext:value-type="float">
            <text:p>34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UDY CHAVES LAURIN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02" calcext:value-type="float">
            <text:p>38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PI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79" calcext:value-type="float">
            <text:p>36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KO SILVA NASCIMENTO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57" calcext:value-type="float">
            <text:p>39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KSWELL SANTANA DOS SANTO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88" calcext:value-type="float">
            <text:p>28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LUI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79" calcext:value-type="float">
            <text:p>3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ROCH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44" calcext:value-type="float">
            <text:p>31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JORGE DE LIMA FILH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68" calcext:value-type="float">
            <text:p>36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DA SILVA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68" calcext:value-type="float">
            <text:p>3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DRIANO SANTOS MANH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91" calcext:value-type="float">
            <text:p>39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KON GUSTAVO PEREIRA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35" calcext:value-type="float">
            <text:p>37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CHAEL SILVA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7" calcext:value-type="float">
            <text:p>41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ANDRADE DE JESU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8" calcext:value-type="float">
            <text:p>3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DA CONCEICAO SILV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02" calcext:value-type="float">
            <text:p>41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RICARDO NASCIMENTO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79" calcext:value-type="float">
            <text:p>40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FREITAS SILV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697" calcext:value-type="float">
            <text:p>236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JOSE DOS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79" calcext:value-type="float">
            <text:p>39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ALMEIDA DA SIL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38" calcext:value-type="float">
            <text:p>33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ALEXANDRE ROCHA DA SILV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24" calcext:value-type="float">
            <text:p>36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OLIVEIRA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1/2024 <text:s/>- <text:s/>08:17:4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35" calcext:value-type="float">
            <text:p>36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ILDE RODRIGUES FONTES RIBEIR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77" calcext:value-type="float">
            <text:p>31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JOSE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02" calcext:value-type="float">
            <text:p>40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3" calcext:value-type="float">
            <text:p>32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NASCIMENT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00" calcext:value-type="float">
            <text:p>31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LVES MEL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232" calcext:value-type="float">
            <text:p>242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DE SOUZA</text:p>
          </table:table-cell>
          <table:table-cell office:value-type="string" calcext:value-type="string">
            <text:p>13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68" calcext:value-type="float">
            <text:p>41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NE TAIRO COSTA DANTA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81" calcext:value-type="float">
            <text:p>331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OLIVEIRA RAM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57" calcext:value-type="float">
            <text:p>36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CLEY PEREIRA RAM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55" calcext:value-type="float">
            <text:p>29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ROCHA AZEVED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68" calcext:value-type="float">
            <text:p>37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JUSTIN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02" calcext:value-type="float">
            <text:p>36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3" calcext:value-type="float">
            <text:p>4016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AMIS SOUZA ALV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57" calcext:value-type="float">
            <text:p>33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VIEIRA DA SILVA</text:p>
          </table:table-cell>
          <table:table-cell office:value-type="string" calcext:value-type="string">
            <text:p>06/08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office:value-type="float" office:value="125" calcext:value-type="float">
            <text:p>12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46" calcext:value-type="float">
            <text:p>36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RIS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46" calcext:value-type="float">
            <text:p>33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LMO DIAS DO NASCIMEN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69" calcext:value-type="float">
            <text:p>321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CORREA SOUZ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68" calcext:value-type="float">
            <text:p>40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DIAS DO NASCIMENTO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24" calcext:value-type="float">
            <text:p>34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LSON COSTA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457" calcext:value-type="float">
            <text:p>23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LTON VIEIR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79" calcext:value-type="float">
            <text:p>39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RTON ANDRADE MOT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79" calcext:value-type="float">
            <text:p>39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RAMON LIMA VIEIRA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13" calcext:value-type="float">
            <text:p>33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DE MENDONÇ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79" calcext:value-type="float">
            <text:p>34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EMIR JOAO CORDEIR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9" calcext:value-type="float">
            <text:p>321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RAN MARTIN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91" calcext:value-type="float">
            <text:p>40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LIA SANTANA DIAS DO NASCIMENTO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57" calcext:value-type="float">
            <text:p>35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ALVE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57" calcext:value-type="float">
            <text:p>39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A SILVA OCÉ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02" calcext:value-type="float">
            <text:p>33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AONE DE MELO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24" calcext:value-type="float">
            <text:p>34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ICARDO DOS SANTOS GOMES DE OLIVE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24" calcext:value-type="float">
            <text:p>36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ILSON DA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143" calcext:value-type="float">
            <text:p>23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LISBOA BATIST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80" calcext:value-type="float">
            <text:p>40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ILIS MAX FERREIRA DOS SANTO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77" calcext:value-type="float">
            <text:p>30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ZFRAN FEITOSA CARDOS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13" calcext:value-type="float">
            <text:p>38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FERREIRA DA SILV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57" calcext:value-type="float">
            <text:p>33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EDUARDO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689" calcext:value-type="float">
            <text:p>186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GAMA</text:p>
          </table:table-cell>
          <table:table-cell office:value-type="string" calcext:value-type="string">
            <text:p>23/08/1984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697" calcext:value-type="float">
            <text:p>186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CERO FRANCISCO DA PAZ</text:p>
          </table:table-cell>
          <table:table-cell office:value-type="string" calcext:value-type="string">
            <text:p>23/08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46" calcext:value-type="float">
            <text:p>33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LENO DOS SANTOS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68" calcext:value-type="float">
            <text:p>39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 LEMOS DE SOU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57" calcext:value-type="float">
            <text:p>33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ES PATRICI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3" calcext:value-type="float">
            <text:p>32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SOUZA RIBEIR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02" calcext:value-type="float">
            <text:p>33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ALVES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79" calcext:value-type="float">
            <text:p>33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DOS SANTOS BISP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1/2024 <text:s/>- <text:s/>08:17:5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1" calcext:value-type="float">
            <text:p>2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35" calcext:value-type="float">
            <text:p>40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OGO LUIZ DOS ANJOS REZEN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80" calcext:value-type="float">
            <text:p>41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ANES CARDOSO ROCHA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03" calcext:value-type="float">
            <text:p>270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DA SILVA MEL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24" calcext:value-type="float">
            <text:p>40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RI MARIO VIEIRA DE ANDRA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91" calcext:value-type="float">
            <text:p>33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RITO DA MOT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79" calcext:value-type="float">
            <text:p>38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COLATINO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35" calcext:value-type="float">
            <text:p>34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JOSE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24" calcext:value-type="float">
            <text:p>37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AGALHAES BASTOS JUNIOR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83" calcext:value-type="float">
            <text:p>257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SON TORRES ROCHA</text:p>
          </table:table-cell>
          <table:table-cell office:value-type="string" calcext:value-type="string">
            <text:p>03/11/1987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722" calcext:value-type="float">
            <text:p>13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CILIO HENRIQUE NETO</text:p>
          </table:table-cell>
          <table:table-cell office:value-type="string" calcext:value-type="string">
            <text:p>22/07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80" calcext:value-type="float">
            <text:p>38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NANDO TERTULIANO SILV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46" calcext:value-type="float">
            <text:p>34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CRISTINO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002" calcext:value-type="float">
            <text:p>18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XPEDITO FELIX D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91" calcext:value-type="float">
            <text:p>33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EQUIEL SANTOS FEIT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597" calcext:value-type="float">
            <text:p>145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GOMES DE ARAUJO</text:p>
          </table:table-cell>
          <table:table-cell office:value-type="string" calcext:value-type="string">
            <text:p>30/07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35" calcext:value-type="float">
            <text:p>34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PEREIRA NUN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527" calcext:value-type="float">
            <text:p>215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ALEXANDRE DOS PASSOS</text:p>
          </table:table-cell>
          <table:table-cell office:value-type="string" calcext:value-type="string">
            <text:p>19/06/198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33" calcext:value-type="float">
            <text:p>29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729" calcext:value-type="float">
            <text:p>247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GONCALVES DE A LIMA</text:p>
          </table:table-cell>
          <table:table-cell office:value-type="string" calcext:value-type="string">
            <text:p>05/06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24" calcext:value-type="float">
            <text:p>33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SOARES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13" calcext:value-type="float">
            <text:p>40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YELE LIMA DA COST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91" calcext:value-type="float">
            <text:p>33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SSON DA SILVA SANTOS</text:p>
          </table:table-cell>
          <table:table-cell office:value-type="string" calcext:value-type="string">
            <text:p>18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349" calcext:value-type="float">
            <text:p>193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ALVES</text:p>
          </table:table-cell>
          <table:table-cell office:value-type="string" calcext:value-type="string">
            <text:p>13/11/198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059" calcext:value-type="float">
            <text:p>190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INO ALVES COSTA</text:p>
          </table:table-cell>
          <table:table-cell office:value-type="string" calcext:value-type="string">
            <text:p>17/09/198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02" calcext:value-type="float">
            <text:p>36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NUNES DOS SANTOS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71" calcext:value-type="float">
            <text:p>269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ENO ALVES DE S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24" calcext:value-type="float">
            <text:p>34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ALVES FEIT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54" calcext:value-type="float">
            <text:p>237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CORREIA DANTA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46" calcext:value-type="float">
            <text:p>39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ON RODRIGUES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24" calcext:value-type="float">
            <text:p>38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TON HENRIQUE DE FREITAS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68" calcext:value-type="float">
            <text:p>34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QUE BARR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13" calcext:value-type="float">
            <text:p>41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RA VIEIRA DE JESU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24" calcext:value-type="float">
            <text:p>33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FEREIRA HO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35" calcext:value-type="float">
            <text:p>41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IS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24" calcext:value-type="float">
            <text:p>41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68" calcext:value-type="float">
            <text:p>36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ZABELE CRISTINA SOUZA ANDRADE</text:p>
          </table:table-cell>
          <table:table-cell office:value-type="string" calcext:value-type="string">
            <text:p>13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35" calcext:value-type="float">
            <text:p>35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DIA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64" calcext:value-type="float">
            <text:p>302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ON BEZERRA FEITO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57" calcext:value-type="float">
            <text:p>39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ERSON RAFAEL DE SOUZA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91" calcext:value-type="float">
            <text:p>35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NTONIO LIM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229" calcext:value-type="float">
            <text:p>122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RBOSA NETO</text:p>
          </table:table-cell>
          <table:table-cell office:value-type="string" calcext:value-type="string">
            <text:p>29/03/1982</text:p>
          </table:table-cell>
          <table:table-cell office:value-type="string" calcext:value-type="string">
            <text:p>OP MAQUINAS PESADA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67" calcext:value-type="float">
            <text:p>125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CORREA DANTAS</text:p>
          </table:table-cell>
          <table:table-cell office:value-type="string" calcext:value-type="string">
            <text:p>20/04/1982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35" calcext:value-type="float">
            <text:p>33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MILIO SILV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57" calcext:value-type="float">
            <text:p>2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RANCISCO ALBUQUERQUE DE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46" calcext:value-type="float">
            <text:p>34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ENON BARBOS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99" calcext:value-type="float">
            <text:p>31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DE LIMA DID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1/2024 <text:s/>- <text:s/>08:17:5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13" calcext:value-type="float">
            <text:p>33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57" calcext:value-type="float">
            <text:p>34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DE OLIVEIR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79" calcext:value-type="float">
            <text:p>34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EMANUEL SANTOS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44" calcext:value-type="float">
            <text:p>28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ALVES DE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35" calcext:value-type="float">
            <text:p>33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IONNYS SOUSA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175" calcext:value-type="float">
            <text:p>141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VES DE BARROS</text:p>
          </table:table-cell>
          <table:table-cell office:value-type="string" calcext:value-type="string">
            <text:p>28/07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80" calcext:value-type="float">
            <text:p>37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02" calcext:value-type="float">
            <text:p>40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AUJO NETTO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80" calcext:value-type="float">
            <text:p>33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YSMARK ALEXANDRE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267" calcext:value-type="float">
            <text:p>42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SILVA</text:p>
          </table:table-cell>
          <table:table-cell office:value-type="string" calcext:value-type="string">
            <text:p>23/04/197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24" calcext:value-type="float">
            <text:p>33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E ARAGA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774" calcext:value-type="float">
            <text:p>217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MOTA</text:p>
          </table:table-cell>
          <table:table-cell office:value-type="string" calcext:value-type="string">
            <text:p>12/07/198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2" calcext:value-type="float">
            <text:p>321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AUDIO DOS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227" calcext:value-type="float">
            <text:p>82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FREITAS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482" calcext:value-type="float">
            <text:p>134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JESUS</text:p>
          </table:table-cell>
          <table:table-cell office:value-type="string" calcext:value-type="string">
            <text:p>15/07/1982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245" calcext:value-type="float">
            <text:p>122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INALDO DA SILVA</text:p>
          </table:table-cell>
          <table:table-cell office:value-type="string" calcext:value-type="string">
            <text:p>29/03/1982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35" calcext:value-type="float">
            <text:p>39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SANTANA PER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80" calcext:value-type="float">
            <text:p>39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VES LIMA DE OLIVEIR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538" calcext:value-type="float">
            <text:p>55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NES DOS REIS</text:p>
          </table:table-cell>
          <table:table-cell office:value-type="string" calcext:value-type="string">
            <text:p>10/10/1977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2400" calcext:value-type="float">
            <text:p>22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NANDO VIEIR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13" calcext:value-type="float">
            <text:p>35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SANTOS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389" calcext:value-type="float">
            <text:p>103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REIRA DOS SANTOS</text:p>
          </table:table-cell>
          <table:table-cell office:value-type="string" calcext:value-type="string">
            <text:p>04/05/1981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96" calcext:value-type="float">
            <text:p>23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BERTO GOES</text:p>
          </table:table-cell>
          <table:table-cell office:value-type="string" calcext:value-type="string">
            <text:p>25/04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13" calcext:value-type="float">
            <text:p>3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GUILHERME DE FARIA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02" calcext:value-type="float">
            <text:p>34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DELVAN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80" calcext:value-type="float">
            <text:p>40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SAIAS DA SILV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62" calcext:value-type="float">
            <text:p>19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A SILVA FILHO</text:p>
          </table:table-cell>
          <table:table-cell office:value-type="string" calcext:value-type="string">
            <text:p>03/12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156" calcext:value-type="float">
            <text:p>151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OS SANTOS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24" calcext:value-type="float">
            <text:p>40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AILSON CARDOSO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41" calcext:value-type="float">
            <text:p>274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EONALDO FILHO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565" calcext:value-type="float">
            <text:p>13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 SANTANA</text:p>
          </table:table-cell>
          <table:table-cell office:value-type="string" calcext:value-type="string">
            <text:p>19/07/1982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46" calcext:value-type="float">
            <text:p>34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LFIN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65" calcext:value-type="float">
            <text:p>184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ILTON ALMEIDA</text:p>
          </table:table-cell>
          <table:table-cell office:value-type="string" calcext:value-type="string">
            <text:p>15/08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57" calcext:value-type="float">
            <text:p>34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NASCIMENTO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952" calcext:value-type="float">
            <text:p>18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NETO GOMES SANTOS</text:p>
          </table:table-cell>
          <table:table-cell office:value-type="string" calcext:value-type="string">
            <text:p>13/08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81" calcext:value-type="float">
            <text:p>184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PAULO SANTOS MARTINS</text:p>
          </table:table-cell>
          <table:table-cell office:value-type="string" calcext:value-type="string">
            <text:p>15/08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68" calcext:value-type="float">
            <text:p>34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IO VIEIRA BEZER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13" calcext:value-type="float">
            <text:p>33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UBENSVALDO CORCINO LEAL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13" calcext:value-type="float">
            <text:p>34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SON VIEIRA MA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13" calcext:value-type="float">
            <text:p>38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LI MOURA DA SILV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13" calcext:value-type="float">
            <text:p>40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CESAR DE LIMA SANTOS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46" calcext:value-type="float">
            <text:p>26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DE MENEZES ARAGA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79" calcext:value-type="float">
            <text:p>41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SON GONÇALV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79" calcext:value-type="float">
            <text:p>34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EMANUEL SILVA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68" calcext:value-type="float">
            <text:p>38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VIEIRA DE SANTAN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13" calcext:value-type="float">
            <text:p>34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FILIPE CARVALHO SANTOS MO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1/2024 <text:s/>- <text:s/>08:17:5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3" calcext:value-type="float">
            <text:p>2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0529" calcext:value-type="float">
            <text:p>205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S GRACAS</text:p>
          </table:table-cell>
          <table:table-cell office:value-type="string" calcext:value-type="string">
            <text:p>07/02/198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57" calcext:value-type="float">
            <text:p>33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E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24" calcext:value-type="float">
            <text:p>38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A SILV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127" calcext:value-type="float">
            <text:p>231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ZIVALDO SILVA FERREIRA</text:p>
          </table:table-cell>
          <table:table-cell office:value-type="string" calcext:value-type="string">
            <text:p>18/04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91" calcext:value-type="float">
            <text:p>34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 DONALD SANTANA DE AZEVE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119" calcext:value-type="float">
            <text:p>181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LVES TAVARES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24" calcext:value-type="float">
            <text:p>33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EBRAO ROMUALD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256" calcext:value-type="float">
            <text:p>102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OURA DOS SANTOS</text:p>
          </table:table-cell>
          <table:table-cell office:value-type="string" calcext:value-type="string">
            <text:p>04/05/1981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68" calcext:value-type="float">
            <text:p>38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ZEVEDO DE MIRAND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22" calcext:value-type="float">
            <text:p>295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JOSE DOS SANTOS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1" calcext:value-type="float">
            <text:p>32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URELIO DE SANTANA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80" calcext:value-type="float">
            <text:p>38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ÁRIO FEITOSA FRANÇ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11" calcext:value-type="float">
            <text:p>32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ACIR MENEZES DOS SANTOS JUNIOR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02" calcext:value-type="float">
            <text:p>39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LSON TAVARES DE JESU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68" calcext:value-type="float">
            <text:p>33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VITON GOMES DE MA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24" calcext:value-type="float">
            <text:p>35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972" calcext:value-type="float">
            <text:p>21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LIMPIO MELO JUNIOR</text:p>
          </table:table-cell>
          <table:table-cell office:value-type="string" calcext:value-type="string">
            <text:p>14/02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91" calcext:value-type="float">
            <text:p>39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TAVIO DOS SANTOS SANTIAGO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0" calcext:value-type="float">
            <text:p>32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HENRIQUE OLIVEIRA SANTOS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02" calcext:value-type="float">
            <text:p>33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DE ARAGÃO GOUVEI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260" calcext:value-type="float">
            <text:p>122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JOAQUIM DE SANTANA</text:p>
          </table:table-cell>
          <table:table-cell office:value-type="string" calcext:value-type="string">
            <text:p>29/03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605" calcext:value-type="float">
            <text:p>146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RODRIGUES DOS SANTOS</text:p>
          </table:table-cell>
          <table:table-cell office:value-type="string" calcext:value-type="string">
            <text:p>30/07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21" calcext:value-type="float">
            <text:p>96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RÍCLES TEIXEIRA DE MORAES DOR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24" calcext:value-type="float">
            <text:p>33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35" calcext:value-type="float">
            <text:p>38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KIONY MOTA SANTAN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57" calcext:value-type="float">
            <text:p>41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ILSON DOS SANTO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99" calcext:value-type="float">
            <text:p>31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NALDO DA SILVA OLIVEIR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24" calcext:value-type="float">
            <text:p>41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ALVES ANDRADE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79" calcext:value-type="float">
            <text:p>35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GOMES BARB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46" calcext:value-type="float">
            <text:p>33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DOS SANTOS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57" calcext:value-type="float">
            <text:p>41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GOMES MEL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57" calcext:value-type="float">
            <text:p>34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UEL LINECKER MACHADO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35" calcext:value-type="float">
            <text:p>34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GITIRANA SILVA LIM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68" calcext:value-type="float">
            <text:p>34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EIRA GOI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79" calcext:value-type="float">
            <text:p>39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NDRÉ DE JESU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02" calcext:value-type="float">
            <text:p>39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EOPHYLO CUSTODIO DIVINO FILH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68" calcext:value-type="float">
            <text:p>33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JOSE DOS SANTOS BARB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35" calcext:value-type="float">
            <text:p>39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PEREIRA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91" calcext:value-type="float">
            <text:p>33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LISSES GUARANI NE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57" calcext:value-type="float">
            <text:p>34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ANDRADE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35" calcext:value-type="float">
            <text:p>34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PE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80" calcext:value-type="float">
            <text:p>33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MARIA LIMA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68" calcext:value-type="float">
            <text:p>35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PANDIA BATI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57" calcext:value-type="float">
            <text:p>33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ID SANTAN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63" calcext:value-type="float">
            <text:p>1786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ALVES D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91" calcext:value-type="float">
            <text:p>33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SLEY NUNES MARTINS ALV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1/2024 <text:s/>- <text:s/>08:17:5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4" calcext:value-type="float">
            <text:p>2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office:value-type="float" office:value="168" calcext:value-type="float">
            <text:p>16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02" calcext:value-type="float">
            <text:p>34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NAEL MENEZ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79" calcext:value-type="float">
            <text:p>41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OLFO MENEZES SANTOS</text:p>
          </table:table-cell>
          <table:table-cell office:value-type="string" calcext:value-type="string">
            <text:p>20/12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68" calcext:value-type="float">
            <text:p>34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ALBEIJA 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35" calcext:value-type="float">
            <text:p>36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O MESSIAS DA CRUZ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66" calcext:value-type="float">
            <text:p>283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MAGNO DE FIGUEIREDO MAGGI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553" calcext:value-type="float">
            <text:p>105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SANTOS</text:p>
          </table:table-cell>
          <table:table-cell office:value-type="string" calcext:value-type="string">
            <text:p>05/05/1981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320" calcext:value-type="float">
            <text:p>113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JOSE DOS SANTOS</text:p>
          </table:table-cell>
          <table:table-cell office:value-type="string" calcext:value-type="string">
            <text:p>01/10/1981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973" calcext:value-type="float">
            <text:p>69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OLIVEIRA DE JESUS</text:p>
          </table:table-cell>
          <table:table-cell office:value-type="string" calcext:value-type="string">
            <text:p>15/08/197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57" calcext:value-type="float">
            <text:p>35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ALVES BARRETO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35" calcext:value-type="float">
            <text:p>37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TALO DE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24" calcext:value-type="float">
            <text:p>34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OUZA JUNIOR</text:p>
          </table:table-cell>
          <table:table-cell office:value-type="string" calcext:value-type="string">
            <text:p>04/11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35" calcext:value-type="float">
            <text:p>35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LEITE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80" calcext:value-type="float">
            <text:p>34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NTOS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46" calcext:value-type="float">
            <text:p>34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CORRE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68" calcext:value-type="float">
            <text:p>39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ER DA SILVA PINHEIR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13" calcext:value-type="float">
            <text:p>34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SANT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46" calcext:value-type="float">
            <text:p>37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CUNHA ALMEIDA XAVIE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812" calcext:value-type="float">
            <text:p>48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MAS ALVES PEREIRA</text:p>
          </table:table-cell>
          <table:table-cell office:value-type="string" calcext:value-type="string">
            <text:p>13/12/197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11" calcext:value-type="float">
            <text:p>30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 CARLOS SANTANA RIBEIRO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68" calcext:value-type="float">
            <text:p>34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DE ANDRA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13" calcext:value-type="float">
            <text:p>34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AR FERREIRA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25" calcext:value-type="float">
            <text:p>126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ALVES DOS SAN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60" calcext:value-type="float">
            <text:p>33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SANTOS ANDRADE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44" calcext:value-type="float">
            <text:p>28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SANTOS PINTO FRAGOS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00" calcext:value-type="float">
            <text:p>283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OLIVEIRA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13" calcext:value-type="float">
            <text:p>37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MONTEIR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80" calcext:value-type="float">
            <text:p>34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A CONCEIÇÃ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9" calcext:value-type="float">
            <text:p>3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REIS DE FRANCA</text:p>
          </table:table-cell>
          <table:table-cell office:value-type="string" calcext:value-type="string">
            <text:p>18/11/197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80" calcext:value-type="float">
            <text:p>34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ONÇALO BATISTA DIA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77" calcext:value-type="float">
            <text:p>293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DYL ICARO SANTOS MACIEL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02" calcext:value-type="float">
            <text:p>34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MACHADO DA CUN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88" calcext:value-type="float">
            <text:p>30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VES DOS SANTO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24" calcext:value-type="float">
            <text:p>35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QUELINE NUNE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91" calcext:value-type="float">
            <text:p>34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SANTOS DE MENES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57" calcext:value-type="float">
            <text:p>37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LAUBERT PEREIRA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33" calcext:value-type="float">
            <text:p>284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ONCEICAO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35" calcext:value-type="float">
            <text:p>38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FONSECA DE CARVA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79" calcext:value-type="float">
            <text:p>34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BERTO RODRIGUES DE OLIVEIRA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44" calcext:value-type="float">
            <text:p>28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RREIR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13" calcext:value-type="float">
            <text:p>35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GOM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77" calcext:value-type="float">
            <text:p>28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ITON WAGNER DE JESU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24" calcext:value-type="float">
            <text:p>36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TON MENDONCA MO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55" calcext:value-type="float">
            <text:p>30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91" calcext:value-type="float">
            <text:p>18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DOS SANTOS</text:p>
          </table:table-cell>
          <table:table-cell office:value-type="string" calcext:value-type="string">
            <text:p>02/08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1/2024 <text:s/>- <text:s/>08:17:5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5" calcext:value-type="float">
            <text:p>2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55" calcext:value-type="float">
            <text:p>28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CALDEIR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283" calcext:value-type="float">
            <text:p>42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LTON DA SILVA SANTOS</text:p>
          </table:table-cell>
          <table:table-cell office:value-type="string" calcext:value-type="string">
            <text:p>23/04/197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" calcext:value-type="float">
            <text:p>40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</text:p>
          </table:table-cell>
          <table:table-cell office:value-type="string" calcext:value-type="string">
            <text:p>01/12/1975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296" calcext:value-type="float">
            <text:p>62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EZIO DOS SANTOS</text:p>
          </table:table-cell>
          <table:table-cell office:value-type="string" calcext:value-type="string">
            <text:p>20/04/197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622" calcext:value-type="float">
            <text:p>4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IAS SANTOS</text:p>
          </table:table-cell>
          <table:table-cell office:value-type="string" calcext:value-type="string">
            <text:p>23/08/197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59" calcext:value-type="float">
            <text:p>83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IVALDO DOS SANTOS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35" calcext:value-type="float">
            <text:p>35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O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2" calcext:value-type="float">
            <text:p>3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</text:p>
          </table:table-cell>
          <table:table-cell office:value-type="string" calcext:value-type="string">
            <text:p>24/03/197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88" calcext:value-type="float">
            <text:p>28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TON SANTOS</text:p>
          </table:table-cell>
          <table:table-cell office:value-type="string" calcext:value-type="string">
            <text:p>18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5" calcext:value-type="float">
            <text:p>32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RACLITO DE ANDRADE JUNIOR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99" calcext:value-type="float">
            <text:p>168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DE ANDRADE</text:p>
          </table:table-cell>
          <table:table-cell office:value-type="string" calcext:value-type="string">
            <text:p>15/03/1984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79" calcext:value-type="float">
            <text:p>37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CIEL BORGE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91" calcext:value-type="float">
            <text:p>34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NOEL MESSIA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46" calcext:value-type="float">
            <text:p>16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OS DOS SANTOS</text:p>
          </table:table-cell>
          <table:table-cell office:value-type="string" calcext:value-type="string">
            <text:p>13/12/1983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023" calcext:value-type="float">
            <text:p>11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PAULO DO NASCIMENTO</text:p>
          </table:table-cell>
          <table:table-cell office:value-type="string" calcext:value-type="string">
            <text:p>17/08/1981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371" calcext:value-type="float">
            <text:p>53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TO DOS SANTOS</text:p>
          </table:table-cell>
          <table:table-cell office:value-type="string" calcext:value-type="string">
            <text:p>01/09/1977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91" calcext:value-type="float">
            <text:p>40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ROMISSON CORCINO LEAL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18" calcext:value-type="float">
            <text:p>304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ANTOS BISPO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1" calcext:value-type="float">
            <text:p>50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AVARES GOMES</text:p>
          </table:table-cell>
          <table:table-cell office:value-type="string" calcext:value-type="string">
            <text:p>01/04/1977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91" calcext:value-type="float">
            <text:p>33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TON DE JESUS FARI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46" calcext:value-type="float">
            <text:p>34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LAUDIO DO SACRAMENTO CRUZ</text:p>
          </table:table-cell>
          <table:table-cell office:value-type="string" calcext:value-type="string">
            <text:p>06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33" calcext:value-type="float">
            <text:p>2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79" calcext:value-type="float">
            <text:p>34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JUNIO CARVALHO DE MENEZ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93" calcext:value-type="float">
            <text:p>263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CIRO VIEI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80" calcext:value-type="float">
            <text:p>34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DA CRUZ NET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13" calcext:value-type="float">
            <text:p>36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IMA DE BARR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19" calcext:value-type="float">
            <text:p>303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FRANC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35" calcext:value-type="float">
            <text:p>37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GABRIEL PEREIRA MEL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74" calcext:value-type="float">
            <text:p>303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ENEZE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8" calcext:value-type="float">
            <text:p>321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AULO MENEZES GÓI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28" calcext:value-type="float">
            <text:p>57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ZAN SIQUEIRA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62" calcext:value-type="float">
            <text:p>30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BARBOS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91" calcext:value-type="float">
            <text:p>34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FERNANDES SANTOS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30" calcext:value-type="float">
            <text:p>303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OLFO CEZA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80" calcext:value-type="float">
            <text:p>38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CHA NUNE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35" calcext:value-type="float">
            <text:p>41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33" calcext:value-type="float">
            <text:p>28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DA SILVA GARCI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79" calcext:value-type="float">
            <text:p>34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DAGO SANTO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80" calcext:value-type="float">
            <text:p>34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FERREIRA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24" calcext:value-type="float">
            <text:p>37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SOARE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91" calcext:value-type="float">
            <text:p>37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SILVA PER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22" calcext:value-type="float">
            <text:p>29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DOS SANTOS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24" calcext:value-type="float">
            <text:p>38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IDER MENEZE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02" calcext:value-type="float">
            <text:p>35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LIMA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57" calcext:value-type="float">
            <text:p>34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 GERALDO TAVAR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68" calcext:value-type="float">
            <text:p>34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TELES DE ANDRAD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1/2024 <text:s/>- <text:s/>08:17:5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6" calcext:value-type="float">
            <text:p>2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office:value-type="float" office:value="90" calcext:value-type="float">
            <text:p>9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13" calcext:value-type="float">
            <text:p>35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MO LEAL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68" calcext:value-type="float">
            <text:p>40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TON DOS SANTOS FERR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469" calcext:value-type="float">
            <text:p>214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GOIS DA SILVA</text:p>
          </table:table-cell>
          <table:table-cell office:value-type="string" calcext:value-type="string">
            <text:p>01/04/1985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35" calcext:value-type="float">
            <text:p>38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FONSO ALVES SANTAN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823" calcext:value-type="float">
            <text:p>78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UINELO MOREIRA DA SILVA</text:p>
          </table:table-cell>
          <table:table-cell office:value-type="string" calcext:value-type="string">
            <text:p>23/04/1979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88" calcext:value-type="float">
            <text:p>31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BARRETO FONTES</text:p>
          </table:table-cell>
          <table:table-cell office:value-type="string" calcext:value-type="string">
            <text:p>05/06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66" calcext:value-type="float">
            <text:p>28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LUIZ DE SANTAN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91" calcext:value-type="float">
            <text:p>3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ALVES FARIA</text:p>
          </table:table-cell>
          <table:table-cell office:value-type="string" calcext:value-type="string">
            <text:p>16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38" calcext:value-type="float">
            <text:p>246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AIR OLIVEIRA SANTOS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68" calcext:value-type="float">
            <text:p>38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VIA DAMASCENO NASCIMENT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13" calcext:value-type="float">
            <text:p>39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ANTANA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24" calcext:value-type="float">
            <text:p>41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ANTOS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13" calcext:value-type="float">
            <text:p>36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SANTAN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79" calcext:value-type="float">
            <text:p>3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A DOS SANTOS REI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55" calcext:value-type="float">
            <text:p>31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IXANDRE DE MATO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24" calcext:value-type="float">
            <text:p>38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QUILA HANIEL VIEIRA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77" calcext:value-type="float">
            <text:p>31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TRAN ZACARIAS DA CRUZ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35" calcext:value-type="float">
            <text:p>37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UN LISBOA VICCO DA SILV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66" calcext:value-type="float">
            <text:p>31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ALESSANDRO FEITOSA GOUVEI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79" calcext:value-type="float">
            <text:p>35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MIR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35" calcext:value-type="float">
            <text:p>35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91" calcext:value-type="float">
            <text:p>35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NAL JOSE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02" calcext:value-type="float">
            <text:p>35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DE ALEXANDRI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95" calcext:value-type="float">
            <text:p>170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ALMA FRANCISCO RODRIGUES</text:p>
          </table:table-cell>
          <table:table-cell office:value-type="string" calcext:value-type="string">
            <text:p>11/05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8" calcext:value-type="float">
            <text:p>40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ENALVO HORA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33" calcext:value-type="float">
            <text:p>28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GEAN AQUINO DIA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398" calcext:value-type="float">
            <text:p>2439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DE MELO LIMA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56" calcext:value-type="float">
            <text:p>323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DOS SANTOS BARBOS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68" calcext:value-type="float">
            <text:p>35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GONÇALV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23" calcext:value-type="float">
            <text:p>6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ENEZES DE ANDRADE</text:p>
          </table:table-cell>
          <table:table-cell office:value-type="string" calcext:value-type="string">
            <text:p>13/03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02" calcext:value-type="float">
            <text:p>35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ANA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57" calcext:value-type="float">
            <text:p>35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79" calcext:value-type="float">
            <text:p>39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VIS JOHN LENON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80" calcext:value-type="float">
            <text:p>41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GONCALVES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182" calcext:value-type="float">
            <text:p>241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VALDO SANTANA</text:p>
          </table:table-cell>
          <table:table-cell office:value-type="string" calcext:value-type="string">
            <text:p>13/05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13" calcext:value-type="float">
            <text:p>41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MELO LEITE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91" calcext:value-type="float">
            <text:p>35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NE MOTA RIBEIR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57" calcext:value-type="float">
            <text:p>39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UCA FILH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24" calcext:value-type="float">
            <text:p>35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SANTOS FREITA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91" calcext:value-type="float">
            <text:p>35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SON HENRIQUE CELESTIN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00" calcext:value-type="float">
            <text:p>28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VAN JOSE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57" calcext:value-type="float">
            <text:p>1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BARBOSA DE SANTAN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29" calcext:value-type="float">
            <text:p>270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FERREIRA OLIVEIR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35" calcext:value-type="float">
            <text:p>41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1/2024 <text:s/>- <text:s/>08:17:5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7" calcext:value-type="float">
            <text:p>2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40" calcext:value-type="float">
            <text:p>168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SIMOES RAMOS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02" calcext:value-type="float">
            <text:p>40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XAVIER GUIMARÃE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333" calcext:value-type="float">
            <text:p>23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NELVAN DOS SANTOS</text:p>
          </table:table-cell>
          <table:table-cell office:value-type="string" calcext:value-type="string">
            <text:p>22/04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468" calcext:value-type="float">
            <text:p>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DOS SANTOS</text:p>
          </table:table-cell>
          <table:table-cell office:value-type="string" calcext:value-type="string">
            <text:p>18/01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25" calcext:value-type="float">
            <text:p>258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OLDO JOSE SANTOS S D SANTOS</text:p>
          </table:table-cell>
          <table:table-cell office:value-type="string" calcext:value-type="string">
            <text:p>22/02/1988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3" calcext:value-type="float">
            <text:p>306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MONALDO DE ANCHIETA SANTANA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80" calcext:value-type="float">
            <text:p>41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ILTON PEREIRA DOS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02" calcext:value-type="float">
            <text:p>35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NDIR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80" calcext:value-type="float">
            <text:p>35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LIMA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08" calcext:value-type="float">
            <text:p>30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AUGUSTO SILVA CARVALH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57" calcext:value-type="float">
            <text:p>35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BISPO LIMA</text:p>
          </table:table-cell>
          <table:table-cell office:value-type="string" calcext:value-type="string">
            <text:p>02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02" calcext:value-type="float">
            <text:p>36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MEIDA SOUZA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57" calcext:value-type="float">
            <text:p>40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VIEIRA DE SOUZ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24" calcext:value-type="float">
            <text:p>35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RANFREI DOS SANTOS MEL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46" calcext:value-type="float">
            <text:p>41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CONCEIÇÃO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57" calcext:value-type="float">
            <text:p>38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ENILSON BERNARDO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5" calcext:value-type="float">
            <text:p>321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ALVES DE MEL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08" calcext:value-type="float">
            <text:p>184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TON ALMEIDA SILVA</text:p>
          </table:table-cell>
          <table:table-cell office:value-type="string" calcext:value-type="string">
            <text:p>14/08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91" calcext:value-type="float">
            <text:p>34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 CAMPO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22" calcext:value-type="float">
            <text:p>28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ES DORIA RIBEIRO DE ANDRADE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91" calcext:value-type="float">
            <text:p>35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QUISON GOM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66" calcext:value-type="float">
            <text:p>31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91" calcext:value-type="float">
            <text:p>40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DE DEUS SANTOS NET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17" calcext:value-type="float">
            <text:p>266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DE JESU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46" calcext:value-type="float">
            <text:p>40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UIZ DA SILV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8" calcext:value-type="float">
            <text:p>379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OLIVEIRA RAMOS</text:p>
          </table:table-cell>
          <table:table-cell office:value-type="string" calcext:value-type="string">
            <text:p>18/12/197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24" calcext:value-type="float">
            <text:p>35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RIBEIRO DOS SANTOS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664" calcext:value-type="float">
            <text:p>136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EDRO DA SILVA</text:p>
          </table:table-cell>
          <table:table-cell office:value-type="string" calcext:value-type="string">
            <text:p>22/07/1982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57" calcext:value-type="float">
            <text:p>35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IR FARIA DORI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18" calcext:value-type="float">
            <text:p>83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ADAILTON ARAUJO DE OLIVEIRA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46" calcext:value-type="float">
            <text:p>41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RIANO DOS SANTOS SOUZ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27" calcext:value-type="float">
            <text:p>272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38" calcext:value-type="float">
            <text:p>26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MANDO DED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770" calcext:value-type="float">
            <text:p>4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ATISTA DOS SANTOS</text:p>
          </table:table-cell>
          <table:table-cell office:value-type="string" calcext:value-type="string">
            <text:p>07/12/197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79" calcext:value-type="float">
            <text:p>35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RODRIGUE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22" calcext:value-type="float">
            <text:p>31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ANTOS DA SILV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97" calcext:value-type="float">
            <text:p>302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EINALDO SANTAN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35" calcext:value-type="float">
            <text:p>35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SOUZA ARAUJO JUNIOR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02" calcext:value-type="float">
            <text:p>38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EGO DA SILVA PER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44" calcext:value-type="float">
            <text:p>31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 CHA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32" calcext:value-type="float">
            <text:p>168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Y DA SILV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22" calcext:value-type="float">
            <text:p>31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 JUNIOR</text:p>
          </table:table-cell>
          <table:table-cell office:value-type="string" calcext:value-type="string">
            <text:p>14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185" calcext:value-type="float">
            <text:p>131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VALDO DE SANTANA</text:p>
          </table:table-cell>
          <table:table-cell office:value-type="string" calcext:value-type="string">
            <text:p>24/05/1982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98" calcext:value-type="float">
            <text:p>1699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GO DO CARMO SILVA</text:p>
          </table:table-cell>
          <table:table-cell office:value-type="string" calcext:value-type="string">
            <text:p>10/04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65" calcext:value-type="float">
            <text:p>32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KLINO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02" calcext:value-type="float">
            <text:p>35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KLECIO SIQUEIR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1/2024 <text:s/>- <text:s/>08:17:5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8" calcext:value-type="float">
            <text:p>2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378" calcext:value-type="float">
            <text:p>163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EILTON VILANOVA</text:p>
          </table:table-cell>
          <table:table-cell office:value-type="string" calcext:value-type="string">
            <text:p>28/02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57" calcext:value-type="float">
            <text:p>3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RAMO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35" calcext:value-type="float">
            <text:p>38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ELINO DE AZEVEDO PRAT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13" calcext:value-type="float">
            <text:p>41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OS ANDRADE DE FARIA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11" calcext:value-type="float">
            <text:p>28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LIVEIRA CINT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00" calcext:value-type="float">
            <text:p>31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OLIVEIRA SOUZ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26" calcext:value-type="float">
            <text:p>273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BATIST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46" calcext:value-type="float">
            <text:p>40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LTER DOS SANTOS SOUZA</text:p>
          </table:table-cell>
          <table:table-cell office:value-type="string" calcext:value-type="string">
            <text:p>04/1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35" calcext:value-type="float">
            <text:p>35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RSON MELO DOS ANJ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46" calcext:value-type="float">
            <text:p>35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ELLINGTON RAMOS DE ANDRAD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79" calcext:value-type="float">
            <text:p>35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MAR DE MENEZ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79" calcext:value-type="float">
            <text:p>33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IO SANTOS CHAG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48" calcext:value-type="float">
            <text:p>331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SERGIO DE JESUS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86" calcext:value-type="float">
            <text:p>64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SSILON MACEDO DE OLIVEIRA</text:p>
          </table:table-cell>
          <table:table-cell office:value-type="string" calcext:value-type="string">
            <text:p>12/06/1978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02" calcext:value-type="float">
            <text:p>40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FERNANDA SANTOS SILV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91" calcext:value-type="float">
            <text:p>41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MENEZ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33" calcext:value-type="float">
            <text:p>31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TELES FRANKLIM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02" calcext:value-type="float">
            <text:p>40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ICIA BARBOSA DANTA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57" calcext:value-type="float">
            <text:p>39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IBEIRO NASCIMENT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13" calcext:value-type="float">
            <text:p>40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ROSENDO DOURAD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86" calcext:value-type="float">
            <text:p>270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ARLOS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40" calcext:value-type="float">
            <text:p>259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HENRIQUE TAVARES CRUZ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80" calcext:value-type="float">
            <text:p>16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PRATA SOARES</text:p>
          </table:table-cell>
          <table:table-cell office:value-type="string" calcext:value-type="string">
            <text:p>03/04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867" calcext:value-type="float">
            <text:p>158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OS SANTOS NASCIMENTO</text:p>
          </table:table-cell>
          <table:table-cell office:value-type="string" calcext:value-type="string">
            <text:p>12/07/1983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91" calcext:value-type="float">
            <text:p>40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BARBOSA DA SILVA MENEZ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80" calcext:value-type="float">
            <text:p>35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LTON DOS SANTOS SANTAN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46" calcext:value-type="float">
            <text:p>35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NTONIO DO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13" calcext:value-type="float">
            <text:p>35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LVES DE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79" calcext:value-type="float">
            <text:p>38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RAUJO ALV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13" calcext:value-type="float">
            <text:p>3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UGUSTO SILVA SALGAD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99" calcext:value-type="float">
            <text:p>28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GLAIRTON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44" calcext:value-type="float">
            <text:p>28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URILO VIEIRA DE AQUIN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91" calcext:value-type="float">
            <text:p>26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35" calcext:value-type="float">
            <text:p>41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E SOUZA RODRIGU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80" calcext:value-type="float">
            <text:p>37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RTHUR LINS BARBOS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46" calcext:value-type="float">
            <text:p>41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BARBOSA DE SANTANA MACIEL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00" calcext:value-type="float">
            <text:p>28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JOSE LIM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79" calcext:value-type="float">
            <text:p>3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IQUEIAS DOS SANTOS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57" calcext:value-type="float">
            <text:p>32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ROBERTO CARVALHO LIM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57" calcext:value-type="float">
            <text:p>40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SILVEIRA DE JESU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35" calcext:value-type="float">
            <text:p>41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NOVAIS NASCIMENTO BARR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46" calcext:value-type="float">
            <text:p>39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VAGNER FERREIRA DOS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10" calcext:value-type="float">
            <text:p>27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GUEL SILVEIR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084" calcext:value-type="float">
            <text:p>140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VALDO DOS SANTOS</text:p>
          </table:table-cell>
          <table:table-cell office:value-type="string" calcext:value-type="string">
            <text:p>27/07/1982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35" calcext:value-type="float">
            <text:p>35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ATILA DA SILVA MARANDUBA DE SOU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639" calcext:value-type="float">
            <text:p>146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DOS SANTOS FILHO</text:p>
          </table:table-cell>
          <table:table-cell office:value-type="string" calcext:value-type="string">
            <text:p>02/08/1982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1/2024 <text:s/>- <text:s/>08:17:5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9" calcext:value-type="float">
            <text:p>2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9" calcext:value-type="float">
            <text:p>3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JOSE DE CARVALHO</text:p>
          </table:table-cell>
          <table:table-cell office:value-type="string" calcext:value-type="string">
            <text:p>19/03/1973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0859" calcext:value-type="float">
            <text:p>208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VIEIRA FEITOSA</text:p>
          </table:table-cell>
          <table:table-cell office:value-type="string" calcext:value-type="string">
            <text:p>07/03/198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24" calcext:value-type="float">
            <text:p>41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NUZIEL CARDOSO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35" calcext:value-type="float">
            <text:p>41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PHAEL NUNES DE SANTANA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56" calcext:value-type="float">
            <text:p>169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GIVALDO FELIX DOS SANTOS</text:p>
          </table:table-cell>
          <table:table-cell office:value-type="string" calcext:value-type="string">
            <text:p>29/03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79" calcext:value-type="float">
            <text:p>32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FERREIRA DA MOTA</text:p>
          </table:table-cell>
          <table:table-cell office:value-type="string" calcext:value-type="string">
            <text:p>14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77" calcext:value-type="float">
            <text:p>31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BATISTA DE SANTAN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46" calcext:value-type="float">
            <text:p>38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H CARVALHO DE SOUS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11" calcext:value-type="float">
            <text:p>31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ANDRE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46" calcext:value-type="float">
            <text:p>35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DANTA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44" calcext:value-type="float">
            <text:p>29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ARAUJO COSTA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68" calcext:value-type="float">
            <text:p>41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SANTOS OLIV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11" calcext:value-type="float">
            <text:p>28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IAS DA SILVA FI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02" calcext:value-type="float">
            <text:p>35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24" calcext:value-type="float">
            <text:p>38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ÉRGIO MAGNO SANTOS LEÃO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88" calcext:value-type="float">
            <text:p>29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RCOS SANTOS FONSEC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79" calcext:value-type="float">
            <text:p>37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DE BRITO SANTOS FI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68" calcext:value-type="float">
            <text:p>38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ALES WILLIAM SANTANA DOS SANTO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24" calcext:value-type="float">
            <text:p>35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DOS SANTOS SOUZ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24" calcext:value-type="float">
            <text:p>35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SON ALVES COST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80" calcext:value-type="float">
            <text:p>35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CLEI OLI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99" calcext:value-type="float">
            <text:p>3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RIANO DANTAS DOS SANTO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872" calcext:value-type="float">
            <text:p>78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MIR DA SILVA COSTA</text:p>
          </table:table-cell>
          <table:table-cell office:value-type="string" calcext:value-type="string">
            <text:p>23/04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35" calcext:value-type="float">
            <text:p>35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DE JESUS BISPO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68" calcext:value-type="float">
            <text:p>35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USTEM FRANCISCO DE JESU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91" calcext:value-type="float">
            <text:p>33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E SOUZA PASS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79" calcext:value-type="float">
            <text:p>3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RLEY SOARES SANTOS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02" calcext:value-type="float">
            <text:p>35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DSON NASCIMENTO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08" calcext:value-type="float">
            <text:p>32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DIAS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02" calcext:value-type="float">
            <text:p>39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NASCIMENTO DOS SANTO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24" calcext:value-type="float">
            <text:p>39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KE LIMA DIA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02" calcext:value-type="float">
            <text:p>27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RAN FERNANDES ALV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office:value-type="float" office:value="168" calcext:value-type="float">
            <text:p>16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24" calcext:value-type="float">
            <text:p>36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NAZARIO DANT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36" calcext:value-type="float">
            <text:p>308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LAUDIA DA SILVA MONTEIRO</text:p>
          </table:table-cell>
          <table:table-cell office:value-type="string" calcext:value-type="string">
            <text:p>16/08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68" calcext:value-type="float">
            <text:p>34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IAGO SANTOS CARVALH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11" calcext:value-type="float">
            <text:p>31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LES ADRIANO SILVA AL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91" calcext:value-type="float">
            <text:p>39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MAS GOES DA SILVA FILH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office:value-type="float" office:value="562" calcext:value-type="float">
            <text:p>56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86" calcext:value-type="float">
            <text:p>98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TELES DOS SANTOS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85" calcext:value-type="float">
            <text:p>26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BEZER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11" calcext:value-type="float">
            <text:p>28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GOME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1/2024 <text:s/>- <text:s/>08:17:5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0" calcext:value-type="float">
            <text:p>3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13" calcext:value-type="float">
            <text:p>34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CRUZ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55" calcext:value-type="float">
            <text:p>31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ECILIO BATALHA ANDRADE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55" calcext:value-type="float">
            <text:p>29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 BARRET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0 , DOM-DIR OPERAÇ E MANUT, SUES-SUP SIST. DE ESG SANITÁRIO, SUES-SUP DE SIST. DE ESGOT SANITÁRI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35" calcext:value-type="float">
            <text:p>39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DE SANTANA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0 , DOM-DIR OPERAÇ E MANUT, SUES-SUP SIST. DE ESG SANITÁRIO, SUES-SUP DE SIST. DE ESGOT SANITÁRI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46" calcext:value-type="float">
            <text:p>34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V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24" calcext:value-type="float">
            <text:p>40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GUSTAVO DOS SANTOS SOUZA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694" calcext:value-type="float">
            <text:p>56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DIAS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67" calcext:value-type="float">
            <text:p>323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ALBERTO DA SILVA PORTING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88" calcext:value-type="float">
            <text:p>28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SME NASCIMENTO DE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2" calcext:value-type="float">
            <text:p>32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LEY FERREIRA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2" calcext:value-type="float">
            <text:p>321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IAS ANSELM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24" calcext:value-type="float">
            <text:p>35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NIVAL DA CONCEIÇA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53" calcext:value-type="float">
            <text:p>302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A LIVIA DOS SANTOS DE JESU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66" calcext:value-type="float">
            <text:p>30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LDO DE SOUSA SILVA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13" calcext:value-type="float">
            <text:p>41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RAIMUNDO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46" calcext:value-type="float">
            <text:p>39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 DE JESUS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11" calcext:value-type="float">
            <text:p>31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DO ALVES DE FARIA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46" calcext:value-type="float">
            <text:p>34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IATANE DA COSTA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35" calcext:value-type="float">
            <text:p>3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RAPHAEL HORA SALGA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79" calcext:value-type="float">
            <text:p>17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UGUSTO RIBEIRO DE MENESES</text:p>
          </table:table-cell>
          <table:table-cell office:value-type="string" calcext:value-type="string">
            <text:p>10/05/1984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03" calcext:value-type="float">
            <text:p>332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S BEZERRA COSTA JUNIOR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00" calcext:value-type="float">
            <text:p>29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ISPO SANTANA JUNIOR</text:p>
          </table:table-cell>
          <table:table-cell office:value-type="string" calcext:value-type="string">
            <text:p>27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80" calcext:value-type="float">
            <text:p>39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ABIANO AZEVED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22" calcext:value-type="float">
            <text:p>31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DE OLIVEIRA SANTOS</text:p>
          </table:table-cell>
          <table:table-cell office:value-type="string" calcext:value-type="string">
            <text:p>04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1" calcext:value-type="float">
            <text:p>321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SILV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35" calcext:value-type="float">
            <text:p>40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ORRES JUNIOR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46" calcext:value-type="float">
            <text:p>35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SILVA ARAGA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00" calcext:value-type="float">
            <text:p>28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LEAO FERR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68" calcext:value-type="float">
            <text:p>41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SANTOS ALMEID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984" calcext:value-type="float">
            <text:p>249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DJA MARIA GOIS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353" calcext:value-type="float">
            <text:p>113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ROCHA DE SANTANA</text:p>
          </table:table-cell>
          <table:table-cell office:value-type="string" calcext:value-type="string">
            <text:p>15/10/1981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46" calcext:value-type="float">
            <text:p>40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RIBEIRO DE MELO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24" calcext:value-type="float">
            <text:p>40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DA CONCEIÇÃO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10" calcext:value-type="float">
            <text:p>30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ROBERTO DE ALMEID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57" calcext:value-type="float">
            <text:p>35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IRLEY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48" calcext:value-type="float">
            <text:p>269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FERNANDO DE OLIVEIR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1" calcext:value-type="float">
            <text:p>30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E SOUZA MENEZE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80" calcext:value-type="float">
            <text:p>41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GONCALVES PEREIR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02" calcext:value-type="float">
            <text:p>38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Y REIS DUARTE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35" calcext:value-type="float">
            <text:p>40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RAIMUNDO JUNIOR ALV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office:value-type="float" office:value="36" calcext:value-type="float">
            <text:p>3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1/2024 <text:s/>- <text:s/>08:17:5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1" calcext:value-type="float">
            <text:p>3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91" calcext:value-type="float">
            <text:p>40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ALANA ALVES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13" calcext:value-type="float">
            <text:p>35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LIMA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91" calcext:value-type="float">
            <text:p>39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WAGNER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00" calcext:value-type="float">
            <text:p>30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TADEU SANTOS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57" calcext:value-type="float">
            <text:p>39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ZAR SANTOS DA CRUZ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68" calcext:value-type="float">
            <text:p>40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LIO VINICIU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55" calcext:value-type="float">
            <text:p>28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A DOS SANTO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37" calcext:value-type="float">
            <text:p>33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VANSOSTENES SOUZA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79" calcext:value-type="float">
            <text:p>39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54" calcext:value-type="float">
            <text:p>301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MECENAS DE FARIA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02" calcext:value-type="float">
            <text:p>39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ILSON SANTOS DE OLIV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65" calcext:value-type="float">
            <text:p>301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GNALDO SANTOS COS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57" calcext:value-type="float">
            <text:p>41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EU VIEIR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68" calcext:value-type="float">
            <text:p>39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LUIZ ALBUQUERQUE SAND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88" calcext:value-type="float">
            <text:p>2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MATI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13" calcext:value-type="float">
            <text:p>33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ANISON RAMIR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55" calcext:value-type="float">
            <text:p>17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MANO DOS SANTOS MELO</text:p>
          </table:table-cell>
          <table:table-cell office:value-type="string" calcext:value-type="string">
            <text:p>18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11" calcext:value-type="float">
            <text:p>31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HEYSON SOUZA DE OLIVEIR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75" calcext:value-type="float">
            <text:p>18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BSON SILVA</text:p>
          </table:table-cell>
          <table:table-cell office:value-type="string" calcext:value-type="string">
            <text:p>31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11" calcext:value-type="float">
            <text:p>28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NUNES MUNIZ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9" calcext:value-type="float">
            <text:p>307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SON DE SOUZA SANTO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41" calcext:value-type="float">
            <text:p>30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DRIGUES DOS SANTOS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836" calcext:value-type="float">
            <text:p>248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SON DOS SANTOS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02" calcext:value-type="float">
            <text:p>35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DA CRUZ E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9" calcext:value-type="float">
            <text:p>321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UNIZ DE ASSI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5" calcext:value-type="float">
            <text:p>321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OUZ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22" calcext:value-type="float">
            <text:p>30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OR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22" calcext:value-type="float">
            <text:p>30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EMIAS AMANCIO DE JESU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68" calcext:value-type="float">
            <text:p>40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AS VIRGEN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80" calcext:value-type="float">
            <text:p>35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RODRIGU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46" calcext:value-type="float">
            <text:p>33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NHAES MOU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999" calcext:value-type="float">
            <text:p>1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ELIZANIO CARLOS FERREIRA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51" calcext:value-type="float">
            <text:p>328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DERMURI CARVALHO CAMP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84" calcext:value-type="float">
            <text:p>304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OS SANTOS ANCHIE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22" calcext:value-type="float">
            <text:p>28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PEREIRA DE CARVA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68" calcext:value-type="float">
            <text:p>41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FRAN BRUNO BARBOS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24" calcext:value-type="float">
            <text:p>34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YVES MARQUE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office:value-type="float" office:value="37" calcext:value-type="float">
            <text:p>3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office:value-type="float" office:value="80" calcext:value-type="float">
            <text:p>8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 , DOM-DIR OPERAÇ E MANUT, SUER - SUPERINT DE SISTEMAS DE ESGOT. SANITÁRIO REG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33" calcext:value-type="float">
            <text:p>32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TON SANTOS FILH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6" calcext:value-type="float">
            <text:p>321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SELMO LUIZ PRATA DE ALMEID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58" calcext:value-type="float">
            <text:p>332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QUIBALDO DOS SANTOS MOU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91" calcext:value-type="float">
            <text:p>38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REINALDO DE JESUS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1/2024 <text:s/>- <text:s/>08:17:5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2" calcext:value-type="float">
            <text:p>3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46" calcext:value-type="float">
            <text:p>32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OLIVEIRA FERREIRA</text:p>
          </table:table-cell>
          <table:table-cell office:value-type="string" calcext:value-type="string">
            <text:p>01/02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46" calcext:value-type="float">
            <text:p>36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NI CARDOSO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46" calcext:value-type="float">
            <text:p>34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RISTON CEZAR ARAUJO VI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86" calcext:value-type="float">
            <text:p>32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ALI BRASIL DA SILVA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00" calcext:value-type="float">
            <text:p>28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LEANDRO NUNE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80" calcext:value-type="float">
            <text:p>41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JUNIOR ALVES DIAS SOUZ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13" calcext:value-type="float">
            <text:p>40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NNE MONIERI CARVALHO PRAT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24" calcext:value-type="float">
            <text:p>1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VAN BATISTA ALMEID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99" calcext:value-type="float">
            <text:p>31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SVALDO ANDRADE REGI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79" calcext:value-type="float">
            <text:p>2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ARMO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59" calcext:value-type="float">
            <text:p>117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ELDO TORRES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ENCANADOR 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44" calcext:value-type="float">
            <text:p>29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ALDO MORAES DE SOU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79" calcext:value-type="float">
            <text:p>34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IM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099" calcext:value-type="float">
            <text:p>150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SANTOS SIQUEIRA</text:p>
          </table:table-cell>
          <table:table-cell office:value-type="string" calcext:value-type="string">
            <text:p>11/08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02" calcext:value-type="float">
            <text:p>40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EUS SANTAN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35" calcext:value-type="float">
            <text:p>36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OP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37" calcext:value-type="float">
            <text:p>270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STENES CAMPOS JUNIOR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35" calcext:value-type="float">
            <text:p>34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OLIVEIRA CO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57" calcext:value-type="float">
            <text:p>35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VINICIUS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122" calcext:value-type="float">
            <text:p>25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TER DA SILV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13" calcext:value-type="float">
            <text:p>40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TON GERALDO TAVAR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office:value-type="float" office:value="24" calcext:value-type="float">
            <text:p>2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 , DOM-DIR OPERAÇ E MANUT, SUER - SUPERINT DE SISTEMAS DE ESGOT. SANITÁRIO REGIONAL</text:p>
          </table:table-cell>
          <table:table-cell office:value-type="float" office:value="25" calcext:value-type="float">
            <text:p>2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office:value-type="float" office:value="982" calcext:value-type="float">
            <text:p>98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5" calcext:value-type="float">
            <text:p>50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QUINTILIANO DA FONSECA NETO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CF-DIR COMERCIAL FINANCEIRA, DCF-DIR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22" calcext:value-type="float">
            <text:p>29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E LEAO SANTAN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14" calcext:value-type="float">
            <text:p>269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E SOUZA FIGUEIRED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45" calcext:value-type="float">
            <text:p>270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LENILDA SANTOS BATING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666" calcext:value-type="float">
            <text:p>7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TON VIEIRA DA SILVA</text:p>
          </table:table-cell>
          <table:table-cell office:value-type="string" calcext:value-type="string">
            <text:p>20/03/1979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61" calcext:value-type="float">
            <text:p>32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ANE ALVES PEREIRA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68" calcext:value-type="float">
            <text:p>3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E JESUS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24" calcext:value-type="float">
            <text:p>1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GOIS FILH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71" calcext:value-type="float">
            <text:p>330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A LUIZA SALGADO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24" calcext:value-type="float">
            <text:p>39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ÉSAR NASCIMENTO CARDOZO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99" calcext:value-type="float">
            <text:p>30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NAI ANDRADE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1" calcext:value-type="float">
            <text:p>30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ANDRA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77" calcext:value-type="float">
            <text:p>31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GOIS SILVA JUNIOR</text:p>
          </table:table-cell>
          <table:table-cell office:value-type="string" calcext:value-type="string">
            <text:p>12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77" calcext:value-type="float">
            <text:p>29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GAMA DO NASCIMENTO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1/2024 <text:s/>- <text:s/>08:18:0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3" calcext:value-type="float">
            <text:p>3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90" calcext:value-type="float">
            <text:p>6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ENA NABUCO QUEIROZ SAMPAIO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68" calcext:value-type="float">
            <text:p>38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LLY CRISTINA SANTOS LIN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13" calcext:value-type="float">
            <text:p>38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DY AMANDA SANTOS DIA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91" calcext:value-type="float">
            <text:p>39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SANDRA ALMEIDA DE OLIVEIR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314" calcext:value-type="float">
            <text:p>53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E FATIMA SECUNDO ALVES</text:p>
          </table:table-cell>
          <table:table-cell office:value-type="string" calcext:value-type="string">
            <text:p>12/08/1977</text:p>
          </table:table-cell>
          <table:table-cell office:value-type="string" calcext:value-type="string">
            <text:p>OP DE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83" calcext:value-type="float">
            <text:p>26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DNILDES RAMOS DE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57" calcext:value-type="float">
            <text:p>37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VERACI LEITE SANTOS LOP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08" calcext:value-type="float">
            <text:p>9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LICIO FLORENCIO PRESCINCA</text:p>
          </table:table-cell>
          <table:table-cell office:value-type="string" calcext:value-type="string">
            <text:p>01/06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90" calcext:value-type="float">
            <text:p>25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JANE GOULART NUNES SOBRAL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79" calcext:value-type="float">
            <text:p>38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MEDEIROS MOREIRA</text:p>
          </table:table-cell>
          <table:table-cell office:value-type="string" calcext:value-type="string">
            <text:p>15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46" calcext:value-type="float">
            <text:p>35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MAR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33" calcext:value-type="float">
            <text:p>31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EYLA MATOS ACCIOLY LIN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55" calcext:value-type="float">
            <text:p>29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A KATHERINE SANTOS SOUZA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02" calcext:value-type="float">
            <text:p>39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CORBAL QUARANT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4" calcext:value-type="float">
            <text:p>32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ALDO CESAR OLIVEIRA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8" calcext:value-type="float">
            <text:p>4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TAVARES DE MOURA</text:p>
          </table:table-cell>
          <table:table-cell office:value-type="string" calcext:value-type="string">
            <text:p>03/02/1976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91" calcext:value-type="float">
            <text:p>41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IO FELIPE MENDONÇ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66" calcext:value-type="float">
            <text:p>29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VANESSA SANTOS MARCEL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80" calcext:value-type="float">
            <text:p>36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SON VIEIRA DA SILVA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70" calcext:value-type="float">
            <text:p>260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ROBERT ANDREOLO CORUMB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39" calcext:value-type="float">
            <text:p>88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MECENAS SANTOS</text:p>
          </table:table-cell>
          <table:table-cell office:value-type="string" calcext:value-type="string">
            <text:p>25/01/1980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80" calcext:value-type="float">
            <text:p>41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IA DE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42" calcext:value-type="float">
            <text:p>326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 MARIA DA PAIXÃO AIR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77" calcext:value-type="float">
            <text:p>27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E BATISTA GREGORI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13" calcext:value-type="float">
            <text:p>37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A MARIA LE PIN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2" calcext:value-type="float">
            <text:p>32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ALDINA JULIÃO DE JESUS SOBRAL</text:p>
          </table:table-cell>
          <table:table-cell office:value-type="string" calcext:value-type="string">
            <text:p>01/11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5" calcext:value-type="float">
            <text:p>307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GNER SILVA TAVARES</text:p>
          </table:table-cell>
          <table:table-cell office:value-type="string" calcext:value-type="string">
            <text:p>13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98" calcext:value-type="float">
            <text:p>3259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LEY SOUZA FIGUEIREDO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80" calcext:value-type="float">
            <text:p>36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SSLER PRATA DE ALMEIDA</text:p>
          </table:table-cell>
          <table:table-cell office:value-type="string" calcext:value-type="string">
            <text:p>23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55" calcext:value-type="float">
            <text:p>2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LZON COSTA ROCHA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88" calcext:value-type="float">
            <text:p>31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 ALMEID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35" calcext:value-type="float">
            <text:p>38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CTOR HIROSHI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717" calcext:value-type="float">
            <text:p>217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BERTO MESSIAS SANTOS</text:p>
          </table:table-cell>
          <table:table-cell office:value-type="string" calcext:value-type="string">
            <text:p>12/07/1985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72" calcext:value-type="float">
            <text:p>6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ORTENCIA PORTO DOS SANTOS</text:p>
          </table:table-cell>
          <table:table-cell office:value-type="string" calcext:value-type="string">
            <text:p>13/03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13" calcext:value-type="float">
            <text:p>40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ANDRADE MARQUES DO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11" calcext:value-type="float">
            <text:p>31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ALA MARIE DE CARVALHO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68" calcext:value-type="float">
            <text:p>39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OS SANTOS JUNIOR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77" calcext:value-type="float">
            <text:p>29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 ALYSSON SANTOS ALV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58" calcext:value-type="float">
            <text:p>274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DESENH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23" calcext:value-type="float">
            <text:p>169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JOSE DOS SANTOS</text:p>
          </table:table-cell>
          <table:table-cell office:value-type="string" calcext:value-type="string">
            <text:p>23/03/1984</text:p>
          </table:table-cell>
          <table:table-cell office:value-type="string" calcext:value-type="string">
            <text:p>OP DE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23" calcext:value-type="float">
            <text:p>323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E OLIVEIRA FILHO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122" calcext:value-type="float">
            <text:p>11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O DE OLIVEIRA</text:p>
          </table:table-cell>
          <table:table-cell office:value-type="string" calcext:value-type="string">
            <text:p>01/09/1981</text:p>
          </table:table-cell>
          <table:table-cell office:value-type="string" calcext:value-type="string">
            <text:p>ENCANADOR 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11" calcext:value-type="float">
            <text:p>29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UCAS LIMA DOS SANTOS ARAUJ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91" calcext:value-type="float">
            <text:p>34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VANIO PEDRO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1/2024 <text:s/>- <text:s/>08:18:0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4" calcext:value-type="float">
            <text:p>3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32" calcext:value-type="float">
            <text:p>176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HENRIQUE SAMPAI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41" calcext:value-type="float">
            <text:p>327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LUIZ SANTOS DE MELO PI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00" calcext:value-type="float">
            <text:p>117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LIMA SAMPAIO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2" calcext:value-type="float">
            <text:p>2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ITO DOMINGOS DOS ANJOS</text:p>
          </table:table-cell>
          <table:table-cell office:value-type="string" calcext:value-type="string">
            <text:p>01/02/1973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02" calcext:value-type="float">
            <text:p>41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HEZAN ROCHA CRUZ</text:p>
          </table:table-cell>
          <table:table-cell office:value-type="string" calcext:value-type="string">
            <text:p>03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0" calcext:value-type="float">
            <text:p>30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SANTOS SANTANA</text:p>
          </table:table-cell>
          <table:table-cell office:value-type="string" calcext:value-type="string">
            <text:p>21/07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66" calcext:value-type="float">
            <text:p>30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NEIDE DE OLIVEIRA GONZAGA</text:p>
          </table:table-cell>
          <table:table-cell office:value-type="string" calcext:value-type="string">
            <text:p>0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44" calcext:value-type="float">
            <text:p>31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SI MARY ALMEIDA RAMOS</text:p>
          </table:table-cell>
          <table:table-cell office:value-type="string" calcext:value-type="string">
            <text:p>03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68" calcext:value-type="float">
            <text:p>37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ERLAN NOGUEIRA SANTOS</text:p>
          </table:table-cell>
          <table:table-cell office:value-type="string" calcext:value-type="string">
            <text:p>05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57" calcext:value-type="float">
            <text:p>33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SON DE ARAGAO GREGORI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57" calcext:value-type="float">
            <text:p>38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PEREIRA DE JESU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office:value-type="float" office:value="41" calcext:value-type="float">
            <text:p>4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708" calcext:value-type="float">
            <text:p>7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PEDRO DA CRUZ</text:p>
          </table:table-cell>
          <table:table-cell office:value-type="string" calcext:value-type="string">
            <text:p>26/03/1979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18" calcext:value-type="float">
            <text:p>328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IZA VALERIA DA SILVA SOBRAL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221" calcext:value-type="float">
            <text:p>252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DE ARAUJO RIBEIR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13" calcext:value-type="float">
            <text:p>37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 KELLY FONTES DA VICTOR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59" calcext:value-type="float">
            <text:p>5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SANTOS CORREIA</text:p>
          </table:table-cell>
          <table:table-cell office:value-type="string" calcext:value-type="string">
            <text:p>06/02/1978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79" calcext:value-type="float">
            <text:p>36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ZORZETTO</text:p>
          </table:table-cell>
          <table:table-cell office:value-type="string" calcext:value-type="string">
            <text:p>15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114" calcext:value-type="float">
            <text:p>111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DA SILVA SANTOS</text:p>
          </table:table-cell>
          <table:table-cell office:value-type="string" calcext:value-type="string">
            <text:p>17/08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22" calcext:value-type="float">
            <text:p>28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NE JOVELINA DANTA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13" calcext:value-type="float">
            <text:p>2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E LUCIA GONCALVES DA SILVA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581" calcext:value-type="float">
            <text:p>85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VES DE ANDRADE</text:p>
          </table:table-cell>
          <table:table-cell office:value-type="string" calcext:value-type="string">
            <text:p>09/10/1979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507" calcext:value-type="float">
            <text:p>185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NANDES FREIRE DOS SANTOS</text:p>
          </table:table-cell>
          <table:table-cell office:value-type="string" calcext:value-type="string">
            <text:p>23/08/1984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88" calcext:value-type="float">
            <text:p>31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ANA SANTOS MEN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77" calcext:value-type="float">
            <text:p>31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URIVAL SANTANA</text:p>
          </table:table-cell>
          <table:table-cell office:value-type="string" calcext:value-type="string">
            <text:p>04/04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80" calcext:value-type="float">
            <text:p>37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VINICIUS DOS SANTOS SOUZ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57" calcext:value-type="float">
            <text:p>37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684" calcext:value-type="float">
            <text:p>66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INEZ DE MELO MOTA SILVA</text:p>
          </table:table-cell>
          <table:table-cell office:value-type="string" calcext:value-type="string">
            <text:p>13/07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79" calcext:value-type="float">
            <text:p>40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LO ANDRADE BARROSO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20" calcext:value-type="float">
            <text:p>326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MACEDO FREITAS NE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68" calcext:value-type="float">
            <text:p>38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WANE MARQUES DE BRIT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07" calcext:value-type="float">
            <text:p>328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ILVA NASCIME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00" calcext:value-type="float">
            <text:p>31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DA GRIL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office:value-type="float" office:value="21" calcext:value-type="float">
            <text:p>2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88" calcext:value-type="float">
            <text:p>29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OLIVEIRA ROCH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53" calcext:value-type="float">
            <text:p>32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DA SILV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144" calcext:value-type="float">
            <text:p>13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CARLOS DOS SANTOS</text:p>
          </table:table-cell>
          <table:table-cell office:value-type="string" calcext:value-type="string">
            <text:p>14/05/1982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33" calcext:value-type="float">
            <text:p>274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 SANTOS DE OLIVEIR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530" calcext:value-type="float">
            <text:p>95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DOS SANTOS</text:p>
          </table:table-cell>
          <table:table-cell office:value-type="string" calcext:value-type="string">
            <text:p>01/08/1980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13" calcext:value-type="float">
            <text:p>37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BERT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705" calcext:value-type="float">
            <text:p>47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AMERICO ANDRADE MENEZES</text:p>
          </table:table-cell>
          <table:table-cell office:value-type="string" calcext:value-type="string">
            <text:p>22/10/1976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87" calcext:value-type="float">
            <text:p>325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LSON CARLOS DE JESU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80" calcext:value-type="float">
            <text:p>37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ONICA ISMERIM BARRETO DE OLIVEIR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1/2024 <text:s/>- <text:s/>08:18:0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5" calcext:value-type="float">
            <text:p>3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24" calcext:value-type="float">
            <text:p>37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NDA DA SILVA ALV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478" calcext:value-type="float">
            <text:p>114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JOSE DE SOUZA</text:p>
          </table:table-cell>
          <table:table-cell office:value-type="string" calcext:value-type="string">
            <text:p>01/12/1981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00" calcext:value-type="float">
            <text:p>31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REGINA PEREIRA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45" calcext:value-type="float">
            <text:p>262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E MEDEIROS TAVAR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24" calcext:value-type="float">
            <text:p>37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A MARIA GUIMARAES VIAN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24" calcext:value-type="float">
            <text:p>38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SILVA DA CRUZ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88" calcext:value-type="float">
            <text:p>31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ADEU MATOS FIGUEIRED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24" calcext:value-type="float">
            <text:p>39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A CARVALHO MENES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02" calcext:value-type="float">
            <text:p>38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TEPHANIE SILVEIRA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24" calcext:value-type="float">
            <text:p>36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BIA LIMA SANTOS</text:p>
          </table:table-cell>
          <table:table-cell office:value-type="string" calcext:value-type="string">
            <text:p>02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87" calcext:value-type="float">
            <text:p>14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BIZERRA SANTOS</text:p>
          </table:table-cell>
          <table:table-cell office:value-type="string" calcext:value-type="string">
            <text:p>15/04/196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68" calcext:value-type="float">
            <text:p>33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RISTINE SOUZ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299" calcext:value-type="float">
            <text:p>24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DJA FABIANA ARAUJO SILVA</text:p>
          </table:table-cell>
          <table:table-cell office:value-type="string" calcext:value-type="string">
            <text:p>15/05/1986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02" calcext:value-type="float">
            <text:p>38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E SANTOS ALMEIDA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91" calcext:value-type="float">
            <text:p>37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E DA SILVA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CONTABILIDADE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19" calcext:value-type="float">
            <text:p>264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LDO DE MELO FERNAND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61" calcext:value-type="float">
            <text:p>246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ILHERME HENRIQUE COUTINHO C DANTAS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" calcext:value-type="float">
            <text:p>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BARROS NETO</text:p>
          </table:table-cell>
          <table:table-cell office:value-type="string" calcext:value-type="string">
            <text:p>12/01/1976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910" calcext:value-type="float">
            <text:p>99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O OLIVEIRA FILHO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495" calcext:value-type="float">
            <text:p>154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ELES BARRETO FILH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24" calcext:value-type="float">
            <text:p>41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AIVER LIMA SANTOS FONTES CORREI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54" calcext:value-type="float">
            <text:p>96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GARETH MENEZES OLIVEIRA MA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704" calcext:value-type="float">
            <text:p>97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UGUSTA CUNHA DO NASCIMENTO</text:p>
          </table:table-cell>
          <table:table-cell office:value-type="string" calcext:value-type="string">
            <text:p>05/01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7" calcext:value-type="float">
            <text:p>39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A PURESA AQUINO</text:p>
          </table:table-cell>
          <table:table-cell office:value-type="string" calcext:value-type="string">
            <text:p>03/03/1975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38" calcext:value-type="float">
            <text:p>14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LENE FARO DANTAS</text:p>
          </table:table-cell>
          <table:table-cell office:value-type="string" calcext:value-type="string">
            <text:p>11/01/1968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79" calcext:value-type="float">
            <text:p>33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TA JANETE SALES MENEZ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66" calcext:value-type="float">
            <text:p>32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NTONIO DE OLIVEIR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13" calcext:value-type="float">
            <text:p>40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RA SANTOS SANTAN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90" calcext:value-type="float">
            <text:p>274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LIMA LOBAO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79" calcext:value-type="float">
            <text:p>41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CIO PÁDUA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79" calcext:value-type="float">
            <text:p>39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FIGUEIREDO DE ALMEIDA LIM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957" calcext:value-type="float">
            <text:p>6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LISSES PRADO ANDRADE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94" calcext:value-type="float">
            <text:p>262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ALV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CF-DIR COMERCIAL FINANCEIRA, DCF-DIR COMERCIAL FINANCEIRA</text:p>
          </table:table-cell>
          <table:table-cell office:value-type="float" office:value="131" calcext:value-type="float">
            <text:p>13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27" calcext:value-type="float">
            <text:p>264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ME MEDEIROS LEITE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77" calcext:value-type="float">
            <text:p>29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MARTINS DE SANTANA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1/2024 <text:s/>- <text:s/>08:18:0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6" calcext:value-type="float">
            <text:p>3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44" calcext:value-type="float">
            <text:p>5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NE CARDOSO DA SILVA</text:p>
          </table:table-cell>
          <table:table-cell office:value-type="string" calcext:value-type="string">
            <text:p>25/01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76" calcext:value-type="float">
            <text:p>272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JORGE RIBEIRO DE MENEZ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90" calcext:value-type="float">
            <text:p>322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ICARDO HONORATO DOS SANTOS</text:p>
          </table:table-cell>
          <table:table-cell office:value-type="string" calcext:value-type="string">
            <text:p>01/02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80" calcext:value-type="float">
            <text:p>38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VES DE SOUZ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24" calcext:value-type="float">
            <text:p>36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TOME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0" calcext:value-type="float">
            <text:p>36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DE JESUS SANTOS</text:p>
          </table:table-cell>
          <table:table-cell office:value-type="string" calcext:value-type="string">
            <text:p>23/07/197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02" calcext:value-type="float">
            <text:p>36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ES FRANCISCO DOS SANTOS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57" calcext:value-type="float">
            <text:p>36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E DA SILVA CARDOS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02" calcext:value-type="float">
            <text:p>37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BER VINICIUS ROCHA SANTOS</text:p>
          </table:table-cell>
          <table:table-cell office:value-type="string" calcext:value-type="string">
            <text:p>15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13" calcext:value-type="float">
            <text:p>39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DOS SANTOS SILV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80" calcext:value-type="float">
            <text:p>36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VITOR DE LIMA NASCIMEN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79" calcext:value-type="float">
            <text:p>38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VIEIRA RAM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79" calcext:value-type="float">
            <text:p>37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AN MORIP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432" calcext:value-type="float">
            <text:p>4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E ROBERTO VIANA</text:p>
          </table:table-cell>
          <table:table-cell office:value-type="string" calcext:value-type="string">
            <text:p>29/06/197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8" calcext:value-type="float">
            <text:p>509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FÁBIO FIGUEIREDO BEZERRA</text:p>
          </table:table-cell>
          <table:table-cell office:value-type="string" calcext:value-type="string">
            <text:p>01/06/2020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4" calcext:value-type="float">
            <text:p>509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NILMAR SOUZA</text:p>
          </table:table-cell>
          <table:table-cell office:value-type="string" calcext:value-type="string">
            <text:p>02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68" calcext:value-type="float">
            <text:p>38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ILV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91" calcext:value-type="float">
            <text:p>36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NIGGYA SANTOS BARR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57" calcext:value-type="float">
            <text:p>36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CIA LIMA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199" calcext:value-type="float">
            <text:p>5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MATOS DA SILVA</text:p>
          </table:table-cell>
          <table:table-cell office:value-type="string" calcext:value-type="string">
            <text:p>08/06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4" calcext:value-type="float">
            <text:p>321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ANA DA SILVA CARVALH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57" calcext:value-type="float">
            <text:p>39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ULIANA DA SILVA SANTOS ALMEIDA</text:p>
          </table:table-cell>
          <table:table-cell office:value-type="string" calcext:value-type="string">
            <text:p>13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24" calcext:value-type="float">
            <text:p>37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OLIVEIRA DE ALENCAR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37" calcext:value-type="float">
            <text:p>262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JOSE CARDOSO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5" calcext:value-type="float">
            <text:p>40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NTON FRAGA ALVES</text:p>
          </table:table-cell>
          <table:table-cell office:value-type="string" calcext:value-type="string">
            <text:p>06/03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02" calcext:value-type="float">
            <text:p>36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SSON PEREIRA GOM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office:value-type="float" office:value="26" calcext:value-type="float">
            <text:p>2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35" calcext:value-type="float">
            <text:p>36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SON NASCIMENTO DOS SANTOS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91" calcext:value-type="float">
            <text:p>40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SON DOS ANJOS SOAR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24" calcext:value-type="float">
            <text:p>37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O CORREIA DA SILV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46" calcext:value-type="float">
            <text:p>37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NSO JULIO GO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57" calcext:value-type="float">
            <text:p>40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NYS WEDER VASCONCELOS GOM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79" calcext:value-type="float">
            <text:p>37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ARBOSA DOS SANTOS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02" calcext:value-type="float">
            <text:p>34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TADEU DE SOUZA GOM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77" calcext:value-type="float">
            <text:p>31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DIELMA PEREIRA DA SILVA</text:p>
          </table:table-cell>
          <table:table-cell office:value-type="string" calcext:value-type="string">
            <text:p>13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02" calcext:value-type="float">
            <text:p>37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TE BISPO DOS SANTOS SILV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80" calcext:value-type="float">
            <text:p>37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A FONTES LIM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35" calcext:value-type="float">
            <text:p>34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MARCKS DA COSTA NUNE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291" calcext:value-type="float">
            <text:p>4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RISTIDES DOS SANTOS</text:p>
          </table:table-cell>
          <table:table-cell office:value-type="string" calcext:value-type="string">
            <text:p>23/04/197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11" calcext:value-type="float">
            <text:p>31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GONCALVES ARANH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303" calcext:value-type="float">
            <text:p>163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JESUS CUNHA</text:p>
          </table:table-cell>
          <table:table-cell office:value-type="string" calcext:value-type="string">
            <text:p>03/02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46" calcext:value-type="float">
            <text:p>37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OGO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91" calcext:value-type="float">
            <text:p>40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IONES COST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02" calcext:value-type="float">
            <text:p>37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MARIO BARRE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99" calcext:value-type="float">
            <text:p>29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MARY KARINE TAVARES SANTOS</text:p>
          </table:table-cell>
          <table:table-cell office:value-type="string" calcext:value-type="string">
            <text:p>19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1/2024 <text:s/>- <text:s/>08:18:0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7" calcext:value-type="float">
            <text:p>3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DOS SANTOS</text:p>
          </table:table-cell>
          <table:table-cell office:value-type="string" calcext:value-type="string">
            <text:p>02/05/1997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452" calcext:value-type="float">
            <text:p>254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MACIEL RODRIGUES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66" calcext:value-type="float">
            <text:p>291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29" calcext:value-type="float">
            <text:p>262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A CONCEICAO CARDOSO GUIMARA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270" calcext:value-type="float">
            <text:p>252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MACHADO DA SILV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33" calcext:value-type="float">
            <text:p>31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OLIVEIRA SANTO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44" calcext:value-type="float">
            <text:p>29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IVANIA DO COUTO MELO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57" calcext:value-type="float">
            <text:p>38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EJANE ANDRADE SANTOS VIEIRA</text:p>
          </table:table-cell>
          <table:table-cell office:value-type="string" calcext:value-type="string">
            <text:p>02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68" calcext:value-type="float">
            <text:p>34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IAS SANTO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9" calcext:value-type="float">
            <text:p>37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ALVES PEREIRA</text:p>
          </table:table-cell>
          <table:table-cell office:value-type="string" calcext:value-type="string">
            <text:p>05/12/197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490" calcext:value-type="float">
            <text:p>84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ZIAS PEREIRA LIMA</text:p>
          </table:table-cell>
          <table:table-cell office:value-type="string" calcext:value-type="string">
            <text:p>03/09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91" calcext:value-type="float">
            <text:p>37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BISPO PACHEC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00" calcext:value-type="float">
            <text:p>29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EANE DE JESUS SILVA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51" calcext:value-type="float">
            <text:p>271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A REZENDE DE OLIVEIR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32" calcext:value-type="float">
            <text:p>18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CALEB FONSECA</text:p>
          </table:table-cell>
          <table:table-cell office:value-type="string" calcext:value-type="string">
            <text:p>21/08/1984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46" calcext:value-type="float">
            <text:p>40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IAM ALVES DE MENDONC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office:value-type="float" office:value="34" calcext:value-type="float">
            <text:p>3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91" calcext:value-type="float">
            <text:p>32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NASCIMENTO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79" calcext:value-type="float">
            <text:p>36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DANTAS VASCONCELOS</text:p>
          </table:table-cell>
          <table:table-cell office:value-type="string" calcext:value-type="string">
            <text:p>13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33" calcext:value-type="float">
            <text:p>29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MENEZES DUARTE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90" calcext:value-type="float">
            <text:p>266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VES DE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79" calcext:value-type="float">
            <text:p>35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CLEYDSON DIAS BARBO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91" calcext:value-type="float">
            <text:p>39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ANDRADE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46" calcext:value-type="float">
            <text:p>41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IA ELIZABETH RUIZ FELICI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84" calcext:value-type="float">
            <text:p>328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ARAGAO MELO SANT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68" calcext:value-type="float">
            <text:p>41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A CARVALHO VASCONCELOS REIS</text:p>
          </table:table-cell>
          <table:table-cell office:value-type="string" calcext:value-type="string">
            <text:p>04/06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02" calcext:value-type="float">
            <text:p>39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A HORA GOUVE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35" calcext:value-type="float">
            <text:p>40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PEREIRA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754" calcext:value-type="float">
            <text:p>47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ENALDO BATISTA DOS SANTOS</text:p>
          </table:table-cell>
          <table:table-cell office:value-type="string" calcext:value-type="string">
            <text:p>23/11/197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68" calcext:value-type="float">
            <text:p>39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LAN FERREIRA MACHA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33" calcext:value-type="float">
            <text:p>28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 DE JESUS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35" calcext:value-type="float">
            <text:p>35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AUDENCIO VALERIO E FREITA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32" calcext:value-type="float">
            <text:p>325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COS BARRETO ALVE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79" calcext:value-type="float">
            <text:p>37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UGO SANTOS DE CARVALH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7" calcext:value-type="float">
            <text:p>50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RDILAINE SANTOS GUIMARAES</text:p>
          </table:table-cell>
          <table:table-cell office:value-type="string" calcext:value-type="string">
            <text:p>01/09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13" calcext:value-type="float">
            <text:p>37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ARLOS DA SILVA CRUZ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52" calcext:value-type="float">
            <text:p>270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LIA FONTES OLIVEIRA FREITA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35" calcext:value-type="float">
            <text:p>38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CE KELLY SANTOS OLIVEIR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94" calcext:value-type="float">
            <text:p>64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GNALDO DE SOUZA</text:p>
          </table:table-cell>
          <table:table-cell office:value-type="string" calcext:value-type="string">
            <text:p>13/06/197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724" calcext:value-type="float">
            <text:p>12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NALDO SAN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04" calcext:value-type="float">
            <text:p>12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RISVALDO DE ARAUJO</text:p>
          </table:table-cell>
          <table:table-cell office:value-type="string" calcext:value-type="string">
            <text:p>15/03/1982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66" calcext:value-type="float">
            <text:p>31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SON MENDONC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57" calcext:value-type="float">
            <text:p>38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OLIVEIRA GUIMARAES</text:p>
          </table:table-cell>
          <table:table-cell office:value-type="string" calcext:value-type="string">
            <text:p>02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87" calcext:value-type="float">
            <text:p>30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GAN BISPO FERREIR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57" calcext:value-type="float">
            <text:p>41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XAVIER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1/2024 <text:s/>- <text:s/>08:18:0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8" calcext:value-type="float">
            <text:p>3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88" calcext:value-type="float">
            <text:p>30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A SILVA</text:p>
          </table:table-cell>
          <table:table-cell office:value-type="string" calcext:value-type="string">
            <text:p>09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01" calcext:value-type="float">
            <text:p>272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FATIMA RODRIGUES DE ANDRADE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13" calcext:value-type="float">
            <text:p>35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SANTOS DE MA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00" calcext:value-type="float">
            <text:p>31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ITA DE SÁ E SILVA</text:p>
          </table:table-cell>
          <table:table-cell office:value-type="string" calcext:value-type="string">
            <text:p>1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2" calcext:value-type="float">
            <text:p>34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FARIA ROCHA</text:p>
          </table:table-cell>
          <table:table-cell office:value-type="string" calcext:value-type="string">
            <text:p>01/03/197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25" calcext:value-type="float">
            <text:p>266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BERDAN RIBEIRO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68" calcext:value-type="float">
            <text:p>35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LMIRO CARLOS DE SOUZA SOBRIN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0" calcext:value-type="float">
            <text:p>3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MARTINS OLIVEIRA RAMOS</text:p>
          </table:table-cell>
          <table:table-cell office:value-type="string" calcext:value-type="string">
            <text:p>16/12/197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44" calcext:value-type="float">
            <text:p>5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DOS SANTOS</text:p>
          </table:table-cell>
          <table:table-cell office:value-type="string" calcext:value-type="string">
            <text:p>02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68" calcext:value-type="float">
            <text:p>40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UIS DOS SANTOS PIMENTEL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99" calcext:value-type="float">
            <text:p>28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CARDOSO FRANÇA FROES OLIVEIRA</text:p>
          </table:table-cell>
          <table:table-cell office:value-type="string" calcext:value-type="string">
            <text:p>19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13" calcext:value-type="float">
            <text:p>38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EI DE SOUZA ANDRADE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79" calcext:value-type="float">
            <text:p>24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O JOSE HORA FREITAS</text:p>
          </table:table-cell>
          <table:table-cell office:value-type="string" calcext:value-type="string">
            <text:p>28/05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91" calcext:value-type="float">
            <text:p>39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NDERLEY DE JESU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office:value-type="float" office:value="42" calcext:value-type="float">
            <text:p>4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79" calcext:value-type="float">
            <text:p>38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OALDO ALMEIDA DO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11" calcext:value-type="float">
            <text:p>2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EMARQUES SANTAN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24" calcext:value-type="float">
            <text:p>39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ELLE OLIVEIRA SOBRAL BARBO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91" calcext:value-type="float">
            <text:p>39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HIA MARAISA DE ALMEID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02" calcext:value-type="float">
            <text:p>40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IA SILVA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24" calcext:value-type="float">
            <text:p>33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SAFE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91" calcext:value-type="float">
            <text:p>40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ZON HENRIQUE BARRETO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46" calcext:value-type="float">
            <text:p>38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GETIRANA DE SANTAN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568" calcext:value-type="float">
            <text:p>21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MARTINS DA CONCEICAO</text:p>
          </table:table-cell>
          <table:table-cell office:value-type="string" calcext:value-type="string">
            <text:p>12/07/1985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80" calcext:value-type="float">
            <text:p>33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CILENE BATISTA LI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91" calcext:value-type="float">
            <text:p>37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HN LIMA GUIMARA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995" calcext:value-type="float">
            <text:p>89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SON SANTOS LIMA</text:p>
          </table:table-cell>
          <table:table-cell office:value-type="string" calcext:value-type="string">
            <text:p>25/02/1980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82" calcext:value-type="float">
            <text:p>266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PARECIDO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11" calcext:value-type="float">
            <text:p>29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BARRETO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8" calcext:value-type="float">
            <text:p>30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ERAFIM SANTOS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22" calcext:value-type="float">
            <text:p>29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NUNES PORTEL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91" calcext:value-type="float">
            <text:p>38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MO LIM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57" calcext:value-type="float">
            <text:p>37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VALTERFRAN ALVE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229" calcext:value-type="float">
            <text:p>72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RLAND AMARAL COSTA</text:p>
          </table:table-cell>
          <table:table-cell office:value-type="string" calcext:value-type="string">
            <text:p>01/12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79" calcext:value-type="float">
            <text:p>33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SIVANY DE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46" calcext:value-type="float">
            <text:p>39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AMOS DO NASCIMENT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13" calcext:value-type="float">
            <text:p>39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DE ARAGA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57" calcext:value-type="float">
            <text:p>33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AURINDO BARR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46" calcext:value-type="float">
            <text:p>40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DES COSTA DANTA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21" calcext:value-type="float">
            <text:p>237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TANIEL BARROS DOS SANTOS</text:p>
          </table:table-cell>
          <table:table-cell office:value-type="string" calcext:value-type="string">
            <text:p>24/04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35" calcext:value-type="float">
            <text:p>37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RISCILA SOARES DE SANTAN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13" calcext:value-type="float">
            <text:p>38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OLIVEIRA DE S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79" calcext:value-type="float">
            <text:p>35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JOSE OLIVEIRA RESENDE</text:p>
          </table:table-cell>
          <table:table-cell office:value-type="string" calcext:value-type="string">
            <text:p>24/11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46" calcext:value-type="float">
            <text:p>39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O MESSIAS SANTOS RESENDE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46" calcext:value-type="float">
            <text:p>37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O EVANGELISTA BARRETO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1/2024 <text:s/>- <text:s/>08:18:0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9" calcext:value-type="float">
            <text:p>3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12" calcext:value-type="float">
            <text:p>246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NIOR SANTOS</text:p>
          </table:table-cell>
          <table:table-cell office:value-type="string" calcext:value-type="string">
            <text:p>29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office:value-type="float" office:value="31" calcext:value-type="float">
            <text:p>3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office:value-type="float" office:value="135" calcext:value-type="float">
            <text:p>13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office:value-type="float" office:value="267" calcext:value-type="float">
            <text:p>26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3" calcext:value-type="float">
            <text:p>3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RIBEIRO DE JESUS</text:p>
          </table:table-cell>
          <table:table-cell office:value-type="string" calcext:value-type="string">
            <text:p>01/04/1973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 , CA - CONSELHO DE ADMINISTRAÇÃO, CA - CONSELHO DE ADMINISTR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77" calcext:value-type="float">
            <text:p>32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ZE HENRIQUE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508" calcext:value-type="float">
            <text:p>275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GARCEZ VIEIRA FILHO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70" calcext:value-type="float">
            <text:p>88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A MARIA FLORES CARDOSO SOBRAL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005" calcext:value-type="float">
            <text:p>7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GENILDE DE FRANCA ALVES</text:p>
          </table:table-cell>
          <table:table-cell office:value-type="string" calcext:value-type="string">
            <text:p>15/08/1978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22" calcext:value-type="float">
            <text:p>32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MENDES HEINRICH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 , CA - CONSELHO DE ADMINISTRAÇÃO, CA - CONSELHO DE ADMINISTRAÇÃO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Geral</text:p>
          </table:table-cell>
          <table:table-cell office:value-type="float" office:value="1555" calcext:value-type="float">
            <text:p>155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Legenda para Status eSo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odigo</text:p>
          </table:table-cell>
          <table:table-cell office:value-type="string" calcext:value-type="string">
            <text:p>Descrição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6</text:p>
          </table:table-cell>
          <table:table-cell office:value-type="string" calcext:value-type="string">
            <text:p>Recibo retornado com advertência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7</text:p>
          </table:table-cell>
          <table:table-cell office:value-type="string" calcext:value-type="string">
            <text:p>Recibo retornado com sucesso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5/01/2024 <text:s/>- <text:s/>08:18:0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</table:table>
      <table:table table:name="Planilha2" table:style-name="ta2">
        <office:forms form:automatic-focus="false" form:apply-design-mode="false"/>
        <table:shapes>
          <draw:frame draw:z-index="0" draw:name="Figura 1" draw:style-name="gr1" draw:text-style-name="P1" svg:width="2.875cm" svg:height="0.906cm" svg:x="0.391cm" svg:y="0.32cm">
            <draw:image xlink:href="Pictures/10000000000000B800000034F200B039FC8E562C.png" xlink:type="simple" xlink:show="embed" xlink:actuate="onLoad" loext:mime-type="image/png">
              <text:p/>
            </draw:image>
          </draw:frame>
        </table:shapes>
        <table:table-column table:style-name="co3" table:default-cell-style-name="ce7"/>
        <table:table-column table:style-name="co4" table:default-cell-style-name="ce11"/>
        <table:table-column table:style-name="co5" table:default-cell-style-name="ce7"/>
        <table:table-column table:style-name="co6" table:default-cell-style-name="ce7"/>
        <table:table-row table:style-name="ro1">
          <table:table-cell table:style-name="ce8" office:value-type="string" calcext:value-type="string" table:number-columns-spanned="4" table:number-rows-spanned="4">
            <text:p><text:s text:c="7"/>ESTRUTURA DE CARGOS E QUANTITATIVOS – DESO</text:p>
          </table:table-cell>
          <table:covered-table-cell table:style-name="ce17"/>
          <table:covered-table-cell table:number-columns-repeated="2" table:style-name="ce8"/>
        </table:table-row>
        <table:table-row table:style-name="ro1">
          <table:covered-table-cell table:style-name="ce8"/>
          <table:covered-table-cell table:style-name="ce17"/>
          <table:covered-table-cell table:number-columns-repeated="2" table:style-name="ce8"/>
        </table:table-row>
        <table:table-row table:style-name="ro1">
          <table:covered-table-cell table:style-name="ce8"/>
          <table:covered-table-cell table:style-name="ce17"/>
          <table:covered-table-cell table:number-columns-repeated="2" table:style-name="ce8"/>
        </table:table-row>
        <table:table-row table:style-name="ro1">
          <table:covered-table-cell table:style-name="ce8"/>
          <table:covered-table-cell table:style-name="ce17"/>
          <table:covered-table-cell table:number-columns-repeated="2" table:style-name="ce8"/>
        </table:table-row>
        <table:table-row table:style-name="ro2">
          <table:table-cell table:style-name="ce4" office:value-type="string" calcext:value-type="string">
            <text:p>CARGO</text:p>
          </table:table-cell>
          <table:table-cell table:style-name="ce9" office:value-type="string" calcext:value-type="string">
            <text:p>VAGAS</text:p>
          </table:table-cell>
          <table:table-cell table:style-name="ce4" office:value-type="string" calcext:value-type="string">
            <text:p>VAGAS PREENCHIDAS</text:p>
          </table:table-cell>
          <table:table-cell table:style-name="ce4" office:value-type="string" calcext:value-type="string">
            <text:p>VAGAS RESTANTES</text:p>
          </table:table-cell>
        </table:table-row>
        <table:table-row table:style-name="ro2">
          <table:table-cell table:style-name="ce5" office:value-type="string" calcext:value-type="string">
            <text:p>ADMINISTRADOR</text:p>
          </table:table-cell>
          <table:table-cell table:style-name="ce10" table:formula="of:=[.C6]" office:value-type="float" office:value="11" calcext:value-type="float">
            <text:p>11</text:p>
          </table:table-cell>
          <table:table-cell table:style-name="ce12" table:formula="of:=['REL%20COL%20JUNHO.2020'.G5]" office:value-type="float" office:value="11" calcext:value-type="float">
            <text:p>1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visibility="collapse">
          <table:table-cell table:style-name="ce5" office:value-type="string" calcext:value-type="string">
            <text:p>CEDIDOS</text:p>
          </table:table-cell>
          <table:table-cell table:style-name="ce10" table:formula="of:=[.C7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DVOGADO</text:p>
          </table:table-cell>
          <table:table-cell table:style-name="ce10" table:formula="of:=[.C8]" office:value-type="float" office:value="15" calcext:value-type="float">
            <text:p>15</text:p>
          </table:table-cell>
          <table:table-cell table:style-name="ce12" table:formula="of:=['REL%20COL%20JUNHO.2020'.H5]" office:value-type="float" office:value="15" calcext:value-type="float">
            <text:p>1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 OPERACIONAL</text:p>
          </table:table-cell>
          <table:table-cell table:style-name="ce10" table:formula="of:=[.C9]" office:value-type="float" office:value="38" calcext:value-type="float">
            <text:p>38</text:p>
          </table:table-cell>
          <table:table-cell table:style-name="ce12" table:formula="of:=['REL%20COL%20JUNHO.2020'.I5]" office:value-type="float" office:value="38" calcext:value-type="float">
            <text:p>3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INISTRATIVO</text:p>
          </table:table-cell>
          <table:table-cell table:style-name="ce10" table:formula="of:=[.C10]" office:value-type="float" office:value="13" calcext:value-type="float">
            <text:p>13</text:p>
          </table:table-cell>
          <table:table-cell table:style-name="ce12" table:formula="of:=['REL%20COL%20JUNHO.2020'.J5]" office:value-type="float" office:value="13" calcext:value-type="float">
            <text:p>1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ENTE DE SERVICO</text:p>
          </table:table-cell>
          <table:table-cell table:style-name="ce10" table:formula="of:=[.C11]" office:value-type="float" office:value="13" calcext:value-type="float">
            <text:p>13</text:p>
          </table:table-cell>
          <table:table-cell table:style-name="ce12" table:formula="of:=['REL%20COL%20JUNHO.2020'.K5]" office:value-type="float" office:value="13" calcext:value-type="float">
            <text:p>1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NALISTA DE SISTEMA</text:p>
          </table:table-cell>
          <table:table-cell table:style-name="ce10" table:formula="of:=[.C12]" office:value-type="float" office:value="4" calcext:value-type="float">
            <text:p>4</text:p>
          </table:table-cell>
          <table:table-cell table:style-name="ce12" table:formula="of:=['REL%20COL%20JUNHO.2020'.L5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ADMINISTRATIVO</text:p>
          </table:table-cell>
          <table:table-cell table:style-name="ce10" table:formula="of:=[.C13]" office:value-type="float" office:value="75" calcext:value-type="float">
            <text:p>75</text:p>
          </table:table-cell>
          <table:table-cell table:style-name="ce12" table:formula="of:=['REL%20COL%20JUNHO.2020'.M5]" office:value-type="float" office:value="75" calcext:value-type="float">
            <text:p>7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FINANCEIRO</text:p>
          </table:table-cell>
          <table:table-cell table:style-name="ce10" table:formula="of:=[.C14]" office:value-type="float" office:value="0" calcext:value-type="float">
            <text:p>0</text:p>
          </table:table-cell>
          <table:table-cell table:style-name="ce12" table:formula="of:=['REL%20COL%20JUNHO.2020'.N5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 ADM II</text:p>
          </table:table-cell>
          <table:table-cell table:style-name="ce10" table:formula="of:=[.C15]" office:value-type="float" office:value="166" calcext:value-type="float">
            <text:p>166</text:p>
          </table:table-cell>
          <table:table-cell table:style-name="ce12" table:formula="of:=['REL%20COL%20JUNHO.2020'.O5]" office:value-type="float" office:value="166" calcext:value-type="float">
            <text:p>16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</text:p>
          </table:table-cell>
          <table:table-cell table:style-name="ce10" table:formula="of:=[.C16]" office:value-type="float" office:value="351" calcext:value-type="float">
            <text:p>351</text:p>
          </table:table-cell>
          <table:table-cell table:style-name="ce12" table:formula="of:=['REL%20COL%20JUNHO.2020'.G10]" office:value-type="float" office:value="351" calcext:value-type="float">
            <text:p>35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I</text:p>
          </table:table-cell>
          <table:table-cell table:style-name="ce10" table:formula="of:=[.C17]" office:value-type="float" office:value="299" calcext:value-type="float">
            <text:p>299</text:p>
          </table:table-cell>
          <table:table-cell table:style-name="ce12" table:formula="of:=['REL%20COL%20JUNHO.2020'.H10]" office:value-type="float" office:value="299" calcext:value-type="float">
            <text:p>29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OPERACIONAL</text:p>
          </table:table-cell>
          <table:table-cell table:style-name="ce10" table:formula="of:=[.C18]" office:value-type="float" office:value="8" calcext:value-type="float">
            <text:p>8</text:p>
          </table:table-cell>
          <table:table-cell table:style-name="ce12" table:formula="of:=['REL%20COL%20JUNHO.2020'.I10]" office:value-type="float" office:value="8" calcext:value-type="float">
            <text:p>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TEC ADM</text:p>
          </table:table-cell>
          <table:table-cell table:style-name="ce10" table:formula="of:=[.C19]" office:value-type="float" office:value="16" calcext:value-type="float">
            <text:p>16</text:p>
          </table:table-cell>
          <table:table-cell table:style-name="ce12" table:formula="of:=['REL%20COL%20JUNHO.2020'.J10]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ENTE SOCIAL</text:p>
          </table:table-cell>
          <table:table-cell table:style-name="ce10" table:formula="of:=[.C20]" office:value-type="float" office:value="5" calcext:value-type="float">
            <text:p>5</text:p>
          </table:table-cell>
          <table:table-cell table:style-name="ce12" table:formula="of:=['REL%20COL%20JUNHO.2020'.K10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TENDENTE COMERCIAL</text:p>
          </table:table-cell>
          <table:table-cell table:style-name="ce10" table:formula="of:=[.C21]" office:value-type="float" office:value="11" calcext:value-type="float">
            <text:p>11</text:p>
          </table:table-cell>
          <table:table-cell table:style-name="ce12" table:formula="of:=['REL%20COL%20JUNHO.2020'.L10]" office:value-type="float" office:value="11" calcext:value-type="float">
            <text:p>1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APOIO ADMINISTRA</text:p>
          </table:table-cell>
          <table:table-cell table:style-name="ce10" table:formula="of:=[.C22]" office:value-type="float" office:value="7" calcext:value-type="float">
            <text:p>7</text:p>
          </table:table-cell>
          <table:table-cell table:style-name="ce12" table:formula="of:=['REL%20COL%20JUNHO.2020'.M10]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ENFERMAGEM TRAB</text:p>
          </table:table-cell>
          <table:table-cell table:style-name="ce10" table:formula="of:=[.C23]" office:value-type="float" office:value="2" calcext:value-type="float">
            <text:p>2</text:p>
          </table:table-cell>
          <table:table-cell table:style-name="ce12" table:formula="of:=['REL%20COL%20JUNHO.2020'.N10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 OPERACIONAL</text:p>
          </table:table-cell>
          <table:table-cell table:style-name="ce10" table:formula="of:=[.C24]" office:value-type="float" office:value="25" calcext:value-type="float">
            <text:p>25</text:p>
          </table:table-cell>
          <table:table-cell table:style-name="ce12" table:formula="of:=['REL%20COL%20JUNHO.2020'.O10]" office:value-type="float" office:value="25" calcext:value-type="float">
            <text:p>2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ICOS GERAIS</text:p>
          </table:table-cell>
          <table:table-cell table:style-name="ce10" table:formula="of:=[.C25]" office:value-type="float" office:value="3" calcext:value-type="float">
            <text:p>3</text:p>
          </table:table-cell>
          <table:table-cell table:style-name="ce12" table:formula="of:=['REL%20COL%20JUNHO.2020'.P10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ILIAR DE EXECUCAO</text:p>
          </table:table-cell>
          <table:table-cell table:style-name="ce10" table:formula="of:=[.C26]" office:value-type="float" office:value="122" calcext:value-type="float">
            <text:p>122</text:p>
          </table:table-cell>
          <table:table-cell table:style-name="ce12" table:formula="of:=['REL%20COL%20JUNHO.2020'.G14]" office:value-type="float" office:value="122" calcext:value-type="float">
            <text:p>12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BIOLOGO</text:p>
          </table:table-cell>
          <table:table-cell table:style-name="ce10" table:formula="of:=[.C27]" office:value-type="float" office:value="3" calcext:value-type="float">
            <text:p>3</text:p>
          </table:table-cell>
          <table:table-cell table:style-name="ce12" table:formula="of:=['REL%20COL%20JUNHO.2020'.H14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ONTADOR</text:p>
          </table:table-cell>
          <table:table-cell table:style-name="ce10" table:formula="of:=[.C28]" office:value-type="float" office:value="6" calcext:value-type="float">
            <text:p>6</text:p>
          </table:table-cell>
          <table:table-cell table:style-name="ce12" table:formula="of:=['REL%20COL%20JUNHO.2020'.I14]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</text:p>
          </table:table-cell>
          <table:table-cell table:style-name="ce10" table:formula="of:=[.C29]" office:value-type="float" office:value="1" calcext:value-type="float">
            <text:p>1</text:p>
          </table:table-cell>
          <table:table-cell table:style-name="ce12" table:formula="of:=['REL%20COL%20JUNHO.2020'.J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 PROJETIST</text:p>
          </table:table-cell>
          <table:table-cell table:style-name="ce10" table:formula="of:=[.C30]" office:value-type="float" office:value="0" calcext:value-type="float">
            <text:p>0</text:p>
          </table:table-cell>
          <table:table-cell table:style-name="ce12" table:formula="of:=['REL%20COL%20JUNHO.2020'.K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GITADOR</text:p>
          </table:table-cell>
          <table:table-cell table:style-name="ce10" table:formula="of:=[.C31]" office:value-type="float" office:value="2" calcext:value-type="float">
            <text:p>2</text:p>
          </table:table-cell>
          <table:table-cell table:style-name="ce12" table:formula="of:=['REL%20COL%20JUNHO.2020'.L14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RETOR – REQUISITADO</text:p>
          </table:table-cell>
          <table:table-cell table:style-name="ce10" table:formula="of:=[.C32]" office:value-type="float" office:value="2" calcext:value-type="float">
            <text:p>2</text:p>
          </table:table-cell>
          <table:table-cell table:style-name="ce12" table:formula="of:=[$'REL%20COL%20JUNHO.2020'.P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CONOMISTA</text:p>
          </table:table-cell>
          <table:table-cell table:style-name="ce10" table:formula="of:=[.C33]" office:value-type="float" office:value="11" calcext:value-type="float">
            <text:p>11</text:p>
          </table:table-cell>
          <table:table-cell table:style-name="ce12" table:formula="of:=['REL%20COL%20JUNHO.2020'.M14]" office:value-type="float" office:value="11" calcext:value-type="float">
            <text:p>1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1</text:p>
          </table:table-cell>
          <table:table-cell table:style-name="ce10" table:formula="of:=[.C34]" office:value-type="float" office:value="6" calcext:value-type="float">
            <text:p>6</text:p>
          </table:table-cell>
          <table:table-cell table:style-name="ce12" table:formula="of:=['REL%20COL%20JUNHO.2020'.N14]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2</text:p>
          </table:table-cell>
          <table:table-cell table:style-name="ce10" table:formula="of:=[.C35]" office:value-type="float" office:value="3" calcext:value-type="float">
            <text:p>3</text:p>
          </table:table-cell>
          <table:table-cell table:style-name="ce12" table:formula="of:=['REL%20COL%20JUNHO.2020'.O14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A</text:p>
          </table:table-cell>
          <table:table-cell table:style-name="ce10" table:formula="of:=[.C36]" office:value-type="float" office:value="1" calcext:value-type="float">
            <text:p>1</text:p>
          </table:table-cell>
          <table:table-cell table:style-name="ce12" table:formula="of:=['REL%20COL%20JUNHO.2020'.P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O DO TRAB</text:p>
          </table:table-cell>
          <table:table-cell table:style-name="ce10" table:formula="of:=[.C37]" office:value-type="float" office:value="1" calcext:value-type="float">
            <text:p>1</text:p>
          </table:table-cell>
          <table:table-cell table:style-name="ce12" table:formula="of:=['REL%20COL%20JUNHO.2020'.G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GENHEIRO</text:p>
          </table:table-cell>
          <table:table-cell table:style-name="ce10" table:formula="of:=[.C38]" office:value-type="float" office:value="54" calcext:value-type="float">
            <text:p>54</text:p>
          </table:table-cell>
          <table:table-cell table:style-name="ce12" table:formula="of:=['REL%20COL%20JUNHO.2020'.H18]" office:value-type="float" office:value="54" calcext:value-type="float">
            <text:p>5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GEOLOGO</text:p>
          </table:table-cell>
          <table:table-cell table:style-name="ce10" table:formula="of:=[.C39]" office:value-type="float" office:value="1" calcext:value-type="float">
            <text:p>1</text:p>
          </table:table-cell>
          <table:table-cell table:style-name="ce12" table:formula="of:=['REL%20COL%20JUNHO.2020'.I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CANICO ELETR AUTO</text:p>
          </table:table-cell>
          <table:table-cell table:style-name="ce10" table:formula="of:=[.C40]" office:value-type="float" office:value="2" calcext:value-type="float">
            <text:p>2</text:p>
          </table:table-cell>
          <table:table-cell table:style-name="ce12" table:formula="of:=['REL%20COL%20JUNHO.2020'.J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DICO DO TRABALHO</text:p>
          </table:table-cell>
          <table:table-cell table:style-name="ce10" table:formula="of:=[.C41]" office:value-type="float" office:value="1" calcext:value-type="float">
            <text:p>1</text:p>
          </table:table-cell>
          <table:table-cell table:style-name="ce12" table:formula="of:=['REL%20COL%20JUNHO.2020'.K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OTORISTA</text:p>
          </table:table-cell>
          <table:table-cell table:style-name="ce10" table:formula="of:=[.C42]" office:value-type="float" office:value="20" calcext:value-type="float">
            <text:p>20</text:p>
          </table:table-cell>
          <table:table-cell table:style-name="ce12" table:formula="of:=['REL%20COL%20JUNHO.2020'.L18]" office:value-type="float" office:value="20" calcext:value-type="float">
            <text:p>2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FICIAL MANUTENCAO</text:p>
          </table:table-cell>
          <table:table-cell table:style-name="ce10" table:formula="of:=[.C43]" office:value-type="float" office:value="5" calcext:value-type="float">
            <text:p>5</text:p>
          </table:table-cell>
          <table:table-cell table:style-name="ce12" table:formula="of:=['REL%20COL%20JUNHO.2020'.M18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DE COMPUTADOR</text:p>
          </table:table-cell>
          <table:table-cell table:style-name="ce10" table:formula="of:=[.C44]" office:value-type="float" office:value="3" calcext:value-type="float">
            <text:p>3</text:p>
          </table:table-cell>
          <table:table-cell table:style-name="ce12" table:formula="of:=['REL%20COL%20JUNHO.2020'.N18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LEV EQUIP ELETIC</text:p>
          </table:table-cell>
          <table:table-cell table:style-name="ce10" table:formula="of:=[.C45]" office:value-type="float" office:value="3" calcext:value-type="float">
            <text:p>3</text:p>
          </table:table-cell>
          <table:table-cell table:style-name="ce12" table:formula="of:=['REL%20COL%20JUNHO.2020'.O18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 TRATAMENTO</text:p>
          </table:table-cell>
          <table:table-cell table:style-name="ce10" table:formula="of:=[.C46]" office:value-type="float" office:value="14" calcext:value-type="float">
            <text:p>14</text:p>
          </table:table-cell>
          <table:table-cell table:style-name="ce12" table:formula="of:=['REL%20COL%20JUNHO.2020'.P18]" office:value-type="float" office:value="14" calcext:value-type="float">
            <text:p>1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AO BOMBEAMEN</text:p>
          </table:table-cell>
          <table:table-cell table:style-name="ce10" table:formula="of:=[.C47]" office:value-type="float" office:value="21" calcext:value-type="float">
            <text:p>21</text:p>
          </table:table-cell>
          <table:table-cell table:style-name="ce12" table:formula="of:=['REL%20COL%20JUNHO.2020'.G22]" office:value-type="float" office:value="21" calcext:value-type="float">
            <text:p>2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MAQUINAS PESADAS</text:p>
          </table:table-cell>
          <table:table-cell table:style-name="ce10" table:formula="of:=[.C48]" office:value-type="float" office:value="1" calcext:value-type="float">
            <text:p>1</text:p>
          </table:table-cell>
          <table:table-cell table:style-name="ce12" table:formula="of:=['REL%20COL%20JUNHO.2020'.H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</text:p>
          </table:table-cell>
          <table:table-cell table:style-name="ce10" table:formula="of:=[.C49]" office:value-type="float" office:value="42" calcext:value-type="float">
            <text:p>42</text:p>
          </table:table-cell>
          <table:table-cell table:style-name="ce12" table:formula="of:=['REL%20COL%20JUNHO.2020'.I22]" office:value-type="float" office:value="42" calcext:value-type="float">
            <text:p>4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I</text:p>
          </table:table-cell>
          <table:table-cell table:style-name="ce10" table:formula="of:=[.C50]" office:value-type="float" office:value="31" calcext:value-type="float">
            <text:p>31</text:p>
          </table:table-cell>
          <table:table-cell table:style-name="ce12" table:formula="of:=['REL%20COL%20JUNHO.2020'.J22]" office:value-type="float" office:value="31" calcext:value-type="float">
            <text:p>3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ERADOR DE RADIO</text:p>
          </table:table-cell>
          <table:table-cell table:style-name="ce10" table:formula="of:=[.C51]" office:value-type="float" office:value="3" calcext:value-type="float">
            <text:p>3</text:p>
          </table:table-cell>
          <table:table-cell table:style-name="ce12" table:formula="of:=['REL%20COL%20JUNHO.2020'.K22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EDAGOGO</text:p>
          </table:table-cell>
          <table:table-cell table:style-name="ce10" table:formula="of:=[.C52]" office:value-type="float" office:value="1" calcext:value-type="float">
            <text:p>1</text:p>
          </table:table-cell>
          <table:table-cell table:style-name="ce12" table:formula="of:=['REL%20COL%20JUNHO.2020'.L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ROG COMPUTADOR</text:p>
          </table:table-cell>
          <table:table-cell table:style-name="ce10" table:formula="of:=[.C53]" office:value-type="float" office:value="4" calcext:value-type="float">
            <text:p>4</text:p>
          </table:table-cell>
          <table:table-cell table:style-name="ce12" table:formula="of:=['REL%20COL%20JUNHO.2020'.M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QUIMICO INDUSTRIAL</text:p>
          </table:table-cell>
          <table:table-cell table:style-name="ce10" table:formula="of:=[.C54]" office:value-type="float" office:value="10" calcext:value-type="float">
            <text:p>10</text:p>
          </table:table-cell>
          <table:table-cell table:style-name="ce12" table:formula="of:=['REL%20COL%20JUNHO.2020'.N22]" office:value-type="float" office:value="10" calcext:value-type="float">
            <text:p>1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LACOES PUBLICAS</text:p>
          </table:table-cell>
          <table:table-cell table:style-name="ce10" table:formula="of:=[.C55]" office:value-type="float" office:value="1" calcext:value-type="float">
            <text:p>1</text:p>
          </table:table-cell>
          <table:table-cell table:style-name="ce12" table:formula="of:=['REL%20COL%20JUNHO.2020'.O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QUISITADO</text:p>
          </table:table-cell>
          <table:table-cell table:style-name="ce10" table:formula="of:=[.C56]" office:value-type="float" office:value="16" calcext:value-type="float">
            <text:p>16</text:p>
          </table:table-cell>
          <table:table-cell table:style-name="ce12" table:formula="of:=['REL%20COL%20JUNHO.2020'.P22]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 SENIOR</text:p>
          </table:table-cell>
          <table:table-cell table:style-name="ce10" table:formula="of:=[.C57]" office:value-type="float" office:value="5" calcext:value-type="float">
            <text:p>5</text:p>
          </table:table-cell>
          <table:table-cell table:style-name="ce12" table:formula="of:=['REL%20COL%20JUNHO.2020'.G26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LIDADE</text:p>
          </table:table-cell>
          <table:table-cell table:style-name="ce10" table:formula="of:=[.C58]" office:value-type="float" office:value="1" calcext:value-type="float">
            <text:p>1</text:p>
          </table:table-cell>
          <table:table-cell table:style-name="ce12" table:formula="of:=['REL%20COL%20JUNHO.2020'.H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INDUSTRI SENIOR</text:p>
          </table:table-cell>
          <table:table-cell table:style-name="ce10" table:formula="of:=[.C59]" office:value-type="float" office:value="25" calcext:value-type="float">
            <text:p>25</text:p>
          </table:table-cell>
          <table:table-cell table:style-name="ce12" table:formula="of:=['REL%20COL%20JUNHO.2020'.I26]" office:value-type="float" office:value="25" calcext:value-type="float">
            <text:p>2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MAN REDES EQUIPA</text:p>
          </table:table-cell>
          <table:table-cell table:style-name="ce10" table:formula="of:=[.C60]" office:value-type="float" office:value="10" calcext:value-type="float">
            <text:p>10</text:p>
          </table:table-cell>
          <table:table-cell table:style-name="ce12" table:formula="of:=['REL%20COL%20JUNHO.2020'.J26]" office:value-type="float" office:value="10" calcext:value-type="float">
            <text:p>1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QUIMICA SENIOR</text:p>
          </table:table-cell>
          <table:table-cell table:style-name="ce10" table:formula="of:=[.C61]" office:value-type="float" office:value="5" calcext:value-type="float">
            <text:p>5</text:p>
          </table:table-cell>
          <table:table-cell table:style-name="ce12" table:formula="of:=['REL%20COL%20JUNHO.2020'.K26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SEGURA TRABALHO</text:p>
          </table:table-cell>
          <table:table-cell table:style-name="ce10" table:formula="of:=[.C62]" office:value-type="float" office:value="3" calcext:value-type="float">
            <text:p>3</text:p>
          </table:table-cell>
          <table:table-cell table:style-name="ce12" table:formula="of:=['REL%20COL%20JUNHO.2020'.L26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EM QUIMICA</text:p>
          </table:table-cell>
          <table:table-cell table:style-name="ce10" table:formula="of:=[.C63]" office:value-type="float" office:value="5" calcext:value-type="float">
            <text:p>5</text:p>
          </table:table-cell>
          <table:table-cell table:style-name="ce12" table:formula="of:=['REL%20COL%20JUNHO.2020'.M26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INDUSTRIAL</text:p>
          </table:table-cell>
          <table:table-cell table:style-name="ce10" table:formula="of:=[.C64]" office:value-type="float" office:value="46" calcext:value-type="float">
            <text:p>46</text:p>
          </table:table-cell>
          <table:table-cell table:style-name="ce12" table:formula="of:=['REL%20COL%20JUNHO.2020'.N26]" office:value-type="float" office:value="46" calcext:value-type="float">
            <text:p>4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ORNEIRO MECANICO</text:p>
          </table:table-cell>
          <table:table-cell table:style-name="ce10" table:formula="of:=[.C65]" office:value-type="float" office:value="2" calcext:value-type="float">
            <text:p>2</text:p>
          </table:table-cell>
          <table:table-cell table:style-name="ce12" table:formula="of:=['REL%20COL%20JUNHO.2020'.O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EDIDOS</text:p>
          </table:table-cell>
          <table:table-cell table:style-name="ce10" table:formula="of:=[.C66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6" office:value-type="string" calcext:value-type="string">
            <text:p>TOTAL</text:p>
          </table:table-cell>
          <table:table-cell table:style-name="ce9" table:formula="of:=SUM([.B6:.B65])-[.B66]" office:value-type="float" office:value="1555" calcext:value-type="float">
            <text:p>1555</text:p>
          </table:table-cell>
          <table:table-cell table:style-name="ce4" table:formula="of:=SUM([.C6:.C65])-[.C66]" office:value-type="float" office:value="1555" calcext:value-type="float">
            <text:p>155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number-rows-repeated="1048508">
          <table:table-cell table:number-columns-repeated="4"/>
        </table:table-row>
        <table:table-row table:style-name="ro2">
          <table: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08P0" style:volatile="true">
      <number:number number:decimal-places="0" loext:min-decimal-places="0" number:min-integer-digits="1" number:grouping="true"/>
    </number:number-style>
    <number:number-style style:name="N108">
      <number:text>-</number:text>
      <number:number number:decimal-places="0" loext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loext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loext:min-decimal-places="2" number:min-integer-digits="1" number:grouping="true"/>
    </number:number-style>
    <number:number-style style:name="N110">
      <number:text>-</number:text>
      <number:number number:decimal-places="2" loext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loext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1P0"/>
    </number:number-style>
    <number:time-style style:name="N112">
      <number:minutes number:style="long"/>
      <number:text>:</number:text>
      <number:seconds number:style="long"/>
    </number:time-style>
    <number:time-style style:name="N11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4">
      <number:minutes number:style="long"/>
      <number:text>:</number:text>
      <number:seconds number:style="long" number:decimal-places="1"/>
    </number:time-style>
    <number:number-style style:name="N115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</office:styles>
  <office:automatic-styles>
    <style:page-layout style:name="Mpm1">
      <style:page-layout-properties style:first-page-number="continue" style:scale-to="10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2.499cm" fo:margin-bottom="2.499cm" fo:margin-left="1.9cm" fo:margin-right="1.9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  <style:master-page style:name="PageStyle_5f_REL_25_20COL_25_20JUNHO.2020" style:display-name="PageStyle_REL%20COL%20JUNHO.2020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date>2024-01-15T09:04:13.012000000</dc:date>
    <meta:editing-duration>PT6H44M42S</meta:editing-duration>
    <meta:editing-cycles>45</meta:editing-cycles>
    <meta:generator>LibreOffice/6.4.2.2$Windows_X86_64 LibreOffice_project/4e471d8c02c9c90f512f7f9ead8875b57fcb1ec3</meta:generator>
    <meta:print-date>2020-08-18T09:33:19.558000000</meta:print-date>
    <meta:document-statistic meta:table-count="2" meta:cell-count="11463" meta:object-count="1"/>
  </office:meta>
</office:document-meta>
</file>