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671cm"/>
    </style:style>
    <style:style style:name="co6" style:family="table-column">
      <style:table-column-properties fo:break-before="auto" style:column-width="3.628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02cm" fo:min-width="3.655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155cm" svg:height="1.162cm" svg:x="-0.009cm" svg:y="0.042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JUNH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02">00/00/0000</text:date>, <text:time style:data-style-name="N2" text:time-value="07:12:44.70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7-01T17:46:49.318000000</dc:date>
    <meta:editing-duration>PT3H20M8S</meta:editing-duration>
    <meta:editing-cycles>87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