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0B80000003400132E562F7C97C2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258cm"/>
    </style:style>
    <style:style style:name="co2" style:family="table-column">
      <style:table-column-properties fo:break-before="auto" style:column-width="4.909cm"/>
    </style:style>
    <style:style style:name="co3" style:family="table-column">
      <style:table-column-properties fo:break-before="auto" style:column-width="3.979cm"/>
    </style:style>
    <style:style style:name="co4" style:family="table-column">
      <style:table-column-properties fo:break-before="auto" style:column-width="5.046cm"/>
    </style:style>
    <style:style style:name="co5" style:family="table-column">
      <style:table-column-properties fo:break-before="auto" style:column-width="2.21cm"/>
    </style:style>
    <style:style style:name="co6" style:family="table-column">
      <style:table-column-properties fo:break-before="auto" style:column-width="4.865cm"/>
    </style:style>
    <style:style style:name="co7" style:family="table-column">
      <style:table-column-properties fo:break-before="auto" style:column-width="3.724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517cm" fo:break-before="auto" style:use-optimal-row-height="true"/>
    </style:style>
    <style:style style:name="ta1" style:family="table" style:master-page-name="PageStyle_5f_REL_25_20COL_25_20JUNHO.2020">
      <style:table-properties table:display="true" style:writing-mode="lr-tb"/>
    </style:style>
    <style:style style:name="ta2" style:family="table" style:master-page-name="Default">
      <style:table-properties table:display="true" style:writing-mode="lr-tb"/>
    </style:style>
    <style:style style:name="ce8" style:family="table-cell" style:parent-style-name="Default">
      <style:table-cell-properties style:text-align-source="fix" style:repeat-content="false" style:vertical-align="middle"/>
      <style:paragraph-properties fo:text-align="center"/>
      <style:text-properties fo:font-size="12pt" fo:font-weight="bold" style:font-size-asian="12pt" style:font-weight-asian="bold" style:font-size-complex="12pt" style:font-weight-complex="bold"/>
    </style:style>
    <style:style style:name="ce2" style:family="table-cell" style:parent-style-name="Default">
      <style:text-properties fo:font-size="12pt" style:font-size-asian="12pt" style:font-size-complex="12pt"/>
    </style:style>
    <style:style style:name="ce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a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4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5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6" style:family="table-cell" style:parent-style-name="Default">
      <style:table-cell-properties style:glyph-orientation-vertical="0" fo:background-color="#ffffff" style:diagonal-bl-tr="none" style:diagonal-tl-br="none" style:text-align-source="fix" style:repeat-content="false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7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</style:style>
    <style:style style:name="ce17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a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9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</style:style>
    <style:style style:name="ce10" style:family="table-cell" style:parent-style-name="Default">
      <style:table-cell-properties style:diagonal-bl-tr="none" style:diagonal-tl-br="none" fo:background-color="transparent" fo:border="0.06pt solid #000000" fo:padding="0.071cm" style:rotation-align="none"/>
    </style:style>
    <style:style style:name="ce11" style:family="table-cell" style:parent-style-name="Default">
      <style:table-cell-properties style:glyph-orientation-vertical="0" style:text-align-source="fix" style:repeat-content="false" fo:background-color="transparent" fo:wrap-option="no-wrap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</style:style>
    <style:style style:name="ce12" style:family="table-cell" style:parent-style-name="Default">
      <style:table-cell-properties style:glyph-orientation-vertical="0" style:diagonal-bl-tr="none" style:diagonal-tl-br="none" style:text-align-source="fix" style:repeat-content="false" fo:background-color="transparent" fo:wrap-option="no-wrap" fo:border="0.06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</style:style>
    <style:style style:name="gr1" style:family="graphic">
      <style:graphic-properties draw:stroke="none" draw:fill="none" draw:fill-color="#ffffff" draw:textarea-horizontal-align="justify" draw:textarea-vertical-align="middle" draw:auto-grow-height="false" fo:padding-top="0.13cm" fo:padding-bottom="0.13cm" fo:padding-left="0.25cm" fo:padding-right="0.25cm" fo:wrap-option="no-wrap" draw:shadow-color="#808080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loext:graphic-properties draw:fill="none" draw:fill-color="#ffffff"/>
      <style:paragraph-properties fo:text-align="center"/>
    </style:style>
  </office:automatic-styles>
  <office:body>
    <office:spreadsheet>
      <table:calculation-settings table:case-sensitive="false" table:automatic-find-labels="false" table:use-regular-expressions="false"/>
      <table:table table:name="REL%20COL%20JUNHO.2020" table:style-name="ta1">
        <office:forms form:automatic-focus="false" form:apply-design-mode="false"/>
        <table:table-column table:style-name="co1" table:number-columns-repeated="4" table:default-cell-style-name="Default"/>
        <table:table-column table:style-name="co2" table:default-cell-style-name="Default"/>
        <table:table-column table:style-name="co1" table:default-cell-style-name="Default"/>
        <table:table-column table:style-name="co3" table:number-columns-repeated="10" table:default-cell-style-name="Default"/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" calcext:value-type="float">
            <text:p>1</text:p>
          </table:table-cell>
          <table:table-cell table:number-columns-repeated="11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15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/>
          <table:table-cell office:value-type="string" calcext:value-type="string">
            <text:p>ADMINISTRADOR</text:p>
          </table:table-cell>
          <table:table-cell office:value-type="string" calcext:value-type="string">
            <text:p>ADVOGADO</text:p>
          </table:table-cell>
          <table:table-cell office:value-type="string" calcext:value-type="string">
            <text:p>AG ADM OPERACIONAL</text:p>
          </table:table-cell>
          <table:table-cell office:value-type="string" calcext:value-type="string">
            <text:p>AG ADMINISTRATIVO</text:p>
          </table:table-cell>
          <table:table-cell office:value-type="string" calcext:value-type="string">
            <text:p>AGENTE DE SERVICO</text:p>
          </table:table-cell>
          <table:table-cell office:value-type="string" calcext:value-type="string">
            <text:p>ANALISTA DE SISTEMA</text:p>
          </table:table-cell>
          <table:table-cell office:value-type="string" calcext:value-type="string">
            <text:p>ASS ADMINISTRATIVO</text:p>
          </table:table-cell>
          <table:table-cell office:value-type="string" calcext:value-type="string">
            <text:p>ASSIS FINANCEIRA</text:p>
          </table:table-cell>
          <table:table-cell office:value-type="string" calcext:value-type="string">
            <text:p>ASS GEST ADM II</text:p>
          </table:table-cell>
          <table:table-cell office:value-type="string" calcext:value-type="string">
            <text:p>DIRETOR-REQUISITADO</text:p>
          </table:table-cell>
        </table:table-row>
        <table:table-row table:style-name="ro1">
          <table:table-cell office:value-type="string" calcext:value-type="string">
            <text:p>1 , PR - PRESIDÊNCIA</text:p>
          </table:table-cell>
          <table:table-cell table:number-columns-repeated="15"/>
        </table:table-row>
        <table:table-row table:style-name="ro1">
          <table:table-cell office:value-type="float" office:value="38113" calcext:value-type="float">
            <text:p>38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DIANE COSTA MACEDO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formula="of:=SUMIF([.E5:.E2511];[.G3];[.F5:.F2517])" office:value-type="float" office:value="3" calcext:value-type="float">
            <text:p>3</text:p>
          </table:table-cell>
          <table:table-cell table:formula="of:=SUMIF([.E5:.E2511];[.H3];[.F5:.F2517])" office:value-type="float" office:value="13" calcext:value-type="float">
            <text:p>13</text:p>
          </table:table-cell>
          <table:table-cell table:formula="of:=SUMIF([.E5:.E2511];[.I3];[.F5:.F2517])" office:value-type="float" office:value="23" calcext:value-type="float">
            <text:p>23</text:p>
          </table:table-cell>
          <table:table-cell table:formula="of:=SUMIF([.E5:.E2511];[.J3];[.F5:.F2517])" office:value-type="float" office:value="10" calcext:value-type="float">
            <text:p>10</text:p>
          </table:table-cell>
          <table:table-cell table:formula="of:=SUMIF([.E5:.E2511];[.K3];[.F5:.F2517])" office:value-type="float" office:value="6" calcext:value-type="float">
            <text:p>6</text:p>
          </table:table-cell>
          <table:table-cell table:formula="of:=SUMIF([.E5:.E2511];[.L3];[.F5:.F2517])" office:value-type="float" office:value="1" calcext:value-type="float">
            <text:p>1</text:p>
          </table:table-cell>
          <table:table-cell table:formula="of:=SUMIF([.E5:.E2511];[.M3];[.F5:.F2517])" office:value-type="float" office:value="44" calcext:value-type="float">
            <text:p>44</text:p>
          </table:table-cell>
          <table:table-cell table:formula="of:=SUMIF([.E5:.E2511];[.N3];[.F5:.F2517])" office:value-type="float" office:value="0" calcext:value-type="float">
            <text:p>0</text:p>
          </table:table-cell>
          <table:table-cell table:formula="of:=SUMIF([.E5:.E2511];[.O3];[.F5:.F2517])" office:value-type="float" office:value="154" calcext:value-type="float">
            <text:p>154</text:p>
          </table:table-cell>
          <table:table-cell table:formula="of:=SUMIF([.E5:.E2511];[.P3];[.F5:.F2517])" office:value-type="float" office:value="2" calcext:value-type="float">
            <text:p>2</text:p>
          </table:table-cell>
        </table:table-row>
        <table:table-row table:style-name="ro1">
          <table:table-cell office:value-type="float" office:value="50952" calcext:value-type="float">
            <text:p>5095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O GOIS PAUL</text:p>
          </table:table-cell>
          <table:table-cell office:value-type="string" calcext:value-type="string">
            <text:p>20/01/2023</text:p>
          </table:table-cell>
          <table:table-cell office:value-type="string" calcext:value-type="string">
            <text:p>DIRETOR-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 , PR - PRESIDÊNCIA, PR - PRESIDÊNCI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68" calcext:value-type="float">
            <text:p>40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ALVES CÂNDIDO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011" calcext:value-type="float">
            <text:p>270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DO SOCORRO MENEZES DE MELO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SS GESTAO OPERAC I</text:p>
          </table:table-cell>
          <table:table-cell office:value-type="string" calcext:value-type="string">
            <text:p>ASS GESTAO OPERAC II</text:p>
          </table:table-cell>
          <table:table-cell office:value-type="string" calcext:value-type="string">
            <text:p>ASSIST OPERACIONAL</text:p>
          </table:table-cell>
          <table:table-cell office:value-type="string" calcext:value-type="string">
            <text:p>ASSIST TEC ADM</text:p>
          </table:table-cell>
          <table:table-cell office:value-type="string" calcext:value-type="string">
            <text:p>ASSISTENTE SOCIAL</text:p>
          </table:table-cell>
          <table:table-cell office:value-type="string" calcext:value-type="string">
            <text:p>ATENDENTE COMERCIAL</text:p>
          </table:table-cell>
          <table:table-cell office:value-type="string" calcext:value-type="string">
            <text:p>AUX APOIO ADMINISTRA</text:p>
          </table:table-cell>
          <table:table-cell office:value-type="string" calcext:value-type="string">
            <text:p>AUX ENFERMAGEM TRAB</text:p>
          </table:table-cell>
          <table:table-cell office:value-type="string" calcext:value-type="string">
            <text:p>AUX SERV OPERACIONAL</text:p>
          </table:table-cell>
          <table:table-cell office:value-type="string" calcext:value-type="string">
            <text:p>AUX SERVICOS GERAIS</text:p>
          </table:table-cell>
        </table:table-row>
        <table:table-row table:style-name="ro1">
          <table:table-cell office:value-type="float" office:value="41079" calcext:value-type="float">
            <text:p>41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OEMA MARIA VIGGIANO CALDAS GANDAL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formula="of:=SUMIF([.E5:.E2511];[.G9];[.F5:.F2517])" office:value-type="float" office:value="336" calcext:value-type="float">
            <text:p>336</text:p>
          </table:table-cell>
          <table:table-cell table:formula="of:=SUMIF([.E5:.E2511];[.H9];[.F5:.F2517])" office:value-type="float" office:value="293" calcext:value-type="float">
            <text:p>293</text:p>
          </table:table-cell>
          <table:table-cell table:formula="of:=SUMIF([.E5:.E2511];[.I9];[.F5:.F2517])" office:value-type="float" office:value="5" calcext:value-type="float">
            <text:p>5</text:p>
          </table:table-cell>
          <table:table-cell table:formula="of:=SUMIF([.E5:.E2511];[.J9];[.F5:.F2517])" office:value-type="float" office:value="9" calcext:value-type="float">
            <text:p>9</text:p>
          </table:table-cell>
          <table:table-cell table:formula="of:=SUMIF([.E5:.E2511];[.K9];[.F5:.F2517])" office:value-type="float" office:value="4" calcext:value-type="float">
            <text:p>4</text:p>
          </table:table-cell>
          <table:table-cell table:formula="of:=SUMIF([.E5:.E2511];[.L9];[.F5:.F2517])" office:value-type="float" office:value="6" calcext:value-type="float">
            <text:p>6</text:p>
          </table:table-cell>
          <table:table-cell table:formula="of:=SUMIF([.E5:.E2511];[.M9];[.F5:.F2517])" office:value-type="float" office:value="4" calcext:value-type="float">
            <text:p>4</text:p>
          </table:table-cell>
          <table:table-cell table:formula="of:=SUMIF([.E5:.E2511];[.N9];[.F5:.F2517])" office:value-type="float" office:value="1" calcext:value-type="float">
            <text:p>1</text:p>
          </table:table-cell>
          <table:table-cell table:formula="of:=SUMIF([.E5:.E2511];[.O9];[.F5:.F2517])" office:value-type="float" office:value="11" calcext:value-type="float">
            <text:p>11</text:p>
          </table:table-cell>
          <table:table-cell table:formula="of:=SUMIF([.E5:.E2511];[.P9];[.F5:.F2517])" office:value-type="float" office:value="1" calcext:value-type="float">
            <text:p>1</text:p>
          </table:table-cell>
        </table:table-row>
        <table:table-row table:style-name="ro1">
          <table:table-cell office:value-type="string" calcext:value-type="string">
            <text:p>1.0.01 , PR - PRESIDÊNCIA, PR - PRESIDÊNCIA, GAPR - GABINETE DA PRESIDÊNCI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4" calcext:value-type="float">
            <text:p>509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RSON FERREIRA SANTOS</text:p>
          </table:table-cell>
          <table:table-cell office:value-type="string" calcext:value-type="string">
            <text:p>01/03/2023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3" calcext:value-type="float">
            <text:p>509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MARA SANTANA SANTOS</text:p>
          </table:table-cell>
          <table:table-cell office:value-type="string" calcext:value-type="string">
            <text:p>09/02/2023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XILIAR DE EXECUCAO</text:p>
          </table:table-cell>
          <table:table-cell office:value-type="string" calcext:value-type="string">
            <text:p>BIOLOGO</text:p>
          </table:table-cell>
          <table:table-cell office:value-type="string" calcext:value-type="string">
            <text:p>CONTADOR</text:p>
          </table:table-cell>
          <table:table-cell office:value-type="string" calcext:value-type="string">
            <text:p>DESENHISTA</text:p>
          </table:table-cell>
          <table:table-cell office:value-type="string" calcext:value-type="string">
            <text:p>DESENHISTA PROJETIST</text:p>
          </table:table-cell>
          <table:table-cell office:value-type="string" calcext:value-type="string">
            <text:p>DIGITADOR</text:p>
          </table:table-cell>
          <table:table-cell office:value-type="string" calcext:value-type="string">
            <text:p>ECONOMISTA</text:p>
          </table:table-cell>
          <table:table-cell office:value-type="string" calcext:value-type="string">
            <text:p>ENCANADOR 1</text:p>
          </table:table-cell>
          <table:table-cell office:value-type="string" calcext:value-type="string">
            <text:p>ENCANADOR 2</text:p>
          </table:table-cell>
          <table:table-cell office:value-type="string" calcext:value-type="string">
            <text:p>ENFERMEIRA</text:p>
          </table:table-cell>
        </table:table-row>
        <table:table-row table:style-name="ro1">
          <table:table-cell office:value-type="float" office:value="33979" calcext:value-type="float">
            <text:p>33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FERNANDO MENESES DE OLIVEIRA</text:p>
          </table:table-cell>
          <table:table-cell office:value-type="string" calcext:value-type="string">
            <text:p>14/08/2014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formula="of:=SUMIF([.E5:.E2511];[.G13];[.F5:.F2517])" office:value-type="float" office:value="119" calcext:value-type="float">
            <text:p>119</text:p>
          </table:table-cell>
          <table:table-cell table:formula="of:=SUMIF([.E5:.E2511];[.H13];[.F5:.F2517])" office:value-type="float" office:value="2" calcext:value-type="float">
            <text:p>2</text:p>
          </table:table-cell>
          <table:table-cell table:formula="of:=SUMIF([.E5:.E2511];[.I13];[.F5:.F2517])" office:value-type="float" office:value="3" calcext:value-type="float">
            <text:p>3</text:p>
          </table:table-cell>
          <table:table-cell table:formula="of:=SUMIF([.E5:.E2511];[.J13];[.F5:.F2517])" office:value-type="float" office:value="1" calcext:value-type="float">
            <text:p>1</text:p>
          </table:table-cell>
          <table:table-cell table:formula="of:=SUMIF([.E5:.E2511];[.K13];[.F5:.F2517])" office:value-type="float" office:value="0" calcext:value-type="float">
            <text:p>0</text:p>
          </table:table-cell>
          <table:table-cell table:formula="of:=SUMIF([.E5:.E2511];[.L13];[.F5:.F2517])" office:value-type="float" office:value="1" calcext:value-type="float">
            <text:p>1</text:p>
          </table:table-cell>
          <table:table-cell table:formula="of:=SUMIF([.E5:.E2511];[.M13];[.F5:.F2517])" office:value-type="float" office:value="6" calcext:value-type="float">
            <text:p>6</text:p>
          </table:table-cell>
          <table:table-cell table:formula="of:=SUMIF([.E5:.E2511];[.N13];[.F5:.F2517])" office:value-type="float" office:value="0" calcext:value-type="float">
            <text:p>0</text:p>
          </table:table-cell>
          <table:table-cell table:formula="of:=SUMIF([.E5:.E2511];[.O13];[.F5:.F2517])" office:value-type="float" office:value="0" calcext:value-type="float">
            <text:p>0</text:p>
          </table:table-cell>
          <table:table-cell table:formula="of:=SUMIF([.E5:.E2511];[.P13];[.F5:.F2517])" office:value-type="float" office:value="0" calcext:value-type="float">
            <text:p>0</text:p>
          </table:table-cell>
        </table:table-row>
        <table:table-row table:style-name="ro1">
          <table:table-cell office:value-type="string" calcext:value-type="string">
            <text:p>1.0.01 , PR - PRESIDÊNCIA, PR - PRESIDÊNCIA, GAPR - GABINETE DA PRESIDÊNCIA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3 , PR - PRESIDÊNCIA, PR - PRESIDÊNCIA, APGE - ASSESSORIA DE PLANEJAMENTO E GESTÃO EMPRESARI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office:value-type="string" calcext:value-type="string">
            <text:p>ENFERMEIRO DO TRAB</text:p>
          </table:table-cell>
          <table:table-cell office:value-type="string" calcext:value-type="string">
            <text:p>ENGENHEIRO</text:p>
          </table:table-cell>
          <table:table-cell office:value-type="string" calcext:value-type="string">
            <text:p>GEOLOGO</text:p>
          </table:table-cell>
          <table:table-cell office:value-type="string" calcext:value-type="string">
            <text:p>MECANICO ELETR AUTO</text:p>
          </table:table-cell>
          <table:table-cell office:value-type="string" calcext:value-type="string">
            <text:p>MEDICO DO TRABALHO</text:p>
          </table:table-cell>
          <table:table-cell office:value-type="string" calcext:value-type="string">
            <text:p>MOTORISTA</text:p>
          </table:table-cell>
          <table:table-cell office:value-type="string" calcext:value-type="string">
            <text:p>OFICIAL MANUTENCAO</text:p>
          </table:table-cell>
          <table:table-cell office:value-type="string" calcext:value-type="string">
            <text:p>OP DE COMPUTADOR</text:p>
          </table:table-cell>
          <table:table-cell office:value-type="string" calcext:value-type="string">
            <text:p>OP ELEV EQUIP ELETIC</text:p>
          </table:table-cell>
          <table:table-cell office:value-type="string" calcext:value-type="string">
            <text:p>OP ESTAC TRATAMENTO</text:p>
          </table:table-cell>
        </table:table-row>
        <table:table-row table:style-name="ro1">
          <table:table-cell office:value-type="float" office:value="38080" calcext:value-type="float">
            <text:p>38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MILLA ARAUJO COELHO OLIVEIR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formula="of:=SUMIF([.E5:.E2511];[.G17];[.F5:.F2517])" office:value-type="float" office:value="1" calcext:value-type="float">
            <text:p>1</text:p>
          </table:table-cell>
          <table:table-cell table:formula="of:=SUMIF([.E5:.E2511];[.H17];[.F5:.F2517])" office:value-type="float" office:value="42" calcext:value-type="float">
            <text:p>42</text:p>
          </table:table-cell>
          <table:table-cell table:formula="of:=SUMIF([.E5:.E2517];[.I17];[.F5:.F2517])" office:value-type="float" office:value="1" calcext:value-type="float">
            <text:p>1</text:p>
          </table:table-cell>
          <table:table-cell table:formula="of:=SUMIF([.E5:.E2511];[.J17];[.F5:.F2517])" office:value-type="float" office:value="2" calcext:value-type="float">
            <text:p>2</text:p>
          </table:table-cell>
          <table:table-cell table:formula="of:=SUMIF([.E5:.E2511];[.K17];[.F5:.F2517])" office:value-type="float" office:value="1" calcext:value-type="float">
            <text:p>1</text:p>
          </table:table-cell>
          <table:table-cell table:formula="of:=SUMIF([.E5:.E2511];[.L17];[.F5:.F2517])" office:value-type="float" office:value="13" calcext:value-type="float">
            <text:p>13</text:p>
          </table:table-cell>
          <table:table-cell table:formula="of:=SUMIF([.E5:.E2511];[.M17];[.F5:.F2517])" office:value-type="float" office:value="3" calcext:value-type="float">
            <text:p>3</text:p>
          </table:table-cell>
          <table:table-cell table:formula="of:=SUMIF([.E5:.E2511];[.N17];[.F5:.F2517])" office:value-type="float" office:value="2" calcext:value-type="float">
            <text:p>2</text:p>
          </table:table-cell>
          <table:table-cell table:formula="of:=SUMIF([.E5:.E2511];[.O17];[.F5:.F2517])" office:value-type="float" office:value="2" calcext:value-type="float">
            <text:p>2</text:p>
          </table:table-cell>
          <table:table-cell table:formula="of:=SUMIF([.E5:.E2511];[.P17];[.F5:.F2517])" office:value-type="float" office:value="11" calcext:value-type="float">
            <text:p>11</text:p>
          </table:table-cell>
        </table:table-row>
        <table:table-row table:style-name="ro1">
          <table:table-cell office:value-type="float" office:value="30627" calcext:value-type="float">
            <text:p>306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FERNANDES DE MELO NETO</text:p>
          </table:table-cell>
          <table:table-cell office:value-type="string" calcext:value-type="string">
            <text:p>10/05/200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653" calcext:value-type="float">
            <text:p>326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MAGNO DA SILV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888" calcext:value-type="float">
            <text:p>8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ILA MACHADO CARDOSO</text:p>
          </table:table-cell>
          <table:table-cell office:value-type="string" calcext:value-type="string">
            <text:p>05/02/1980</text:p>
          </table:table-cell>
          <table:table-cell office:value-type="string" calcext:value-type="string">
            <text:p>ADMINISTRADOR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P ESTACAO BOMBEAMEN</text:p>
          </table:table-cell>
          <table:table-cell office:value-type="string" calcext:value-type="string">
            <text:p>OP MAQUINAS PESADAS</text:p>
          </table:table-cell>
          <table:table-cell office:value-type="string" calcext:value-type="string">
            <text:p>OP. UNID.PRODUCAO I</text:p>
          </table:table-cell>
          <table:table-cell office:value-type="string" calcext:value-type="string">
            <text:p>OP. UNID.PRODUCAO II</text:p>
          </table:table-cell>
          <table:table-cell office:value-type="string" calcext:value-type="string">
            <text:p>OPERADOR DE RADIO</text:p>
          </table:table-cell>
          <table:table-cell office:value-type="string" calcext:value-type="string">
            <text:p>PEDAGOGO</text:p>
          </table:table-cell>
          <table:table-cell office:value-type="string" calcext:value-type="string">
            <text:p>PROG COMPUTADOR</text:p>
          </table:table-cell>
          <table:table-cell office:value-type="string" calcext:value-type="string">
            <text:p>QUIMICO INDUSTRIAL</text:p>
          </table:table-cell>
          <table:table-cell office:value-type="string" calcext:value-type="string">
            <text:p>RELACOES PUBLICAS</text:p>
          </table:table-cell>
          <table:table-cell office:value-type="string" calcext:value-type="string">
            <text:p>REQUISITADO</text:p>
          </table:table-cell>
        </table:table-row>
        <table:table-row table:style-name="ro1">
          <table:table-cell office:value-type="float" office:value="9183" calcext:value-type="float">
            <text:p>91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ELIA PENA DE FARO</text:p>
          </table:table-cell>
          <table:table-cell office:value-type="string" calcext:value-type="string">
            <text:p>05/05/1980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formula="of:=SUMIF([.E5:.E2511];[.G21];[.F5:.F2517])" office:value-type="float" office:value="10" calcext:value-type="float">
            <text:p>10</text:p>
          </table:table-cell>
          <table:table-cell table:formula="of:=SUMIF([.E5:.E2511];[.H21];[.F5:.F2517])" office:value-type="float" office:value="0" calcext:value-type="float">
            <text:p>0</text:p>
          </table:table-cell>
          <table:table-cell table:formula="of:=SUMIF([.E5:.E2511];[.I21];[.F5:.F2517])" office:value-type="float" office:value="19" calcext:value-type="float">
            <text:p>19</text:p>
          </table:table-cell>
          <table:table-cell table:formula="of:=SUMIF([.E5:.E2511];[.J21];[.F5:.F2517])" office:value-type="float" office:value="16" calcext:value-type="float">
            <text:p>16</text:p>
          </table:table-cell>
          <table:table-cell table:formula="of:=SUMIF([.E5:.E2511];[.K21];[.F5:.F2517])" office:value-type="float" office:value="2" calcext:value-type="float">
            <text:p>2</text:p>
          </table:table-cell>
          <table:table-cell table:formula="of:=SUMIF([.E5:.E2511];[.L21];[.F5:.F2517])" office:value-type="float" office:value="0" calcext:value-type="float">
            <text:p>0</text:p>
          </table:table-cell>
          <table:table-cell table:formula="of:=SUMIF([.E5:.E2511];[.M21];[.F5:.F2517])" office:value-type="float" office:value="4" calcext:value-type="float">
            <text:p>4</text:p>
          </table:table-cell>
          <table:table-cell table:formula="of:=SUMIF([.E5:.E2511];[.N21];[.F5:.F2517])" office:value-type="float" office:value="8" calcext:value-type="float">
            <text:p>8</text:p>
          </table:table-cell>
          <table:table-cell table:formula="of:=SUMIF([.E5:.E2511];[.O21];[.F5:.F2517])" office:value-type="float" office:value="1" calcext:value-type="float">
            <text:p>1</text:p>
          </table:table-cell>
          <table:table-cell table:formula="of:=SUMIF([.E5:.E2511];[.P21];[.F5:.F2517])" office:value-type="float" office:value="16" calcext:value-type="float">
            <text:p>16</text:p>
          </table:table-cell>
        </table:table-row>
        <table:table-row table:style-name="ro1">
          <table:table-cell office:value-type="float" office:value="38902" calcext:value-type="float">
            <text:p>38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LEXANDRE DE ALENCAR SOARES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02" calcext:value-type="float">
            <text:p>38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 GABRIEL DE SOUZA ANDRADE</text:p>
          </table:table-cell>
          <table:table-cell office:value-type="string" calcext:value-type="string">
            <text:p>16/1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3 , PR - PRESIDÊNCIA, PR - PRESIDÊNCIA, APGE - ASSESSORIA DE PLANEJAMENTO E GESTÃO EMPRESARIAL</text:p>
          </table:table-cell>
          <table:table-cell office:value-type="float" office:value="7" calcext:value-type="float">
            <text:p>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office:value-type="string" calcext:value-type="string">
            <text:p>TEC CONTABI SENIOR</text:p>
          </table:table-cell>
          <table:table-cell office:value-type="string" calcext:value-type="string">
            <text:p>TEC CONTABILIDADE</text:p>
          </table:table-cell>
          <table:table-cell office:value-type="string" calcext:value-type="string">
            <text:p>TEC INDUSTRI SENIOR</text:p>
          </table:table-cell>
          <table:table-cell office:value-type="string" calcext:value-type="string">
            <text:p>TEC MAN REDES EQUIPA</text:p>
          </table:table-cell>
          <table:table-cell office:value-type="string" calcext:value-type="string">
            <text:p>TEC QUIMICA SENIOR</text:p>
          </table:table-cell>
          <table:table-cell office:value-type="string" calcext:value-type="string">
            <text:p>TEC SEGURA TRABALHO</text:p>
          </table:table-cell>
          <table:table-cell office:value-type="string" calcext:value-type="string">
            <text:p>TECNICO EM QUIMICA</text:p>
          </table:table-cell>
          <table:table-cell office:value-type="string" calcext:value-type="string">
            <text:p>TECNICO INDUSTRIAL</text:p>
          </table:table-cell>
          <table:table-cell office:value-type="string" calcext:value-type="string">
            <text:p>TORNEIRO MECANICO</text:p>
          </table:table-cell>
          <table:table-cell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formula="of:=SUMIF([.E5:.E2511];[.G25];[.F5:.F2517])" office:value-type="float" office:value="4" calcext:value-type="float">
            <text:p>4</text:p>
          </table:table-cell>
          <table:table-cell table:formula="of:=SUMIF([.E5:.E2511];[.H25];[.F5:.F2517])" office:value-type="float" office:value="1" calcext:value-type="float">
            <text:p>1</text:p>
          </table:table-cell>
          <table:table-cell table:formula="of:=SUMIF([.E5:.E2511];[.I25];[.F5:.F2517])" office:value-type="float" office:value="23" calcext:value-type="float">
            <text:p>23</text:p>
          </table:table-cell>
          <table:table-cell table:formula="of:=SUMIF([.E5:.E2511];[.J25];[.F5:.F2517])" office:value-type="float" office:value="5" calcext:value-type="float">
            <text:p>5</text:p>
          </table:table-cell>
          <table:table-cell table:formula="of:=SUMIF([.E5:.E2511];[.K25];[.F5:.F2517])" office:value-type="float" office:value="5" calcext:value-type="float">
            <text:p>5</text:p>
          </table:table-cell>
          <table:table-cell table:formula="of:=SUMIF([.E5:.E2511];[.L25];[.F5:.F2517])" office:value-type="float" office:value="2" calcext:value-type="float">
            <text:p>2</text:p>
          </table:table-cell>
          <table:table-cell table:formula="of:=SUMIF([.E5:.E2511];[.M25];[.F5:.F2517])" office:value-type="float" office:value="4" calcext:value-type="float">
            <text:p>4</text:p>
          </table:table-cell>
          <table:table-cell table:formula="of:=SUMIF([.E5:.E2511];[.N25];[.F5:.F2517])" office:value-type="float" office:value="44" calcext:value-type="float">
            <text:p>44</text:p>
          </table:table-cell>
          <table:table-cell table:formula="of:=SUMIF([.E5:.E2511];[.O25];[.F5:.F2517])" office:value-type="float" office:value="2" calcext:value-type="float">
            <text:p>2</text:p>
          </table:table-cell>
          <table:table-cell/>
        </table:table-row>
        <table:table-row table:style-name="ro1">
          <table:table-cell office:value-type="string" calcext:value-type="string">
            <text:p>1.0.05 , PR - PRESIDÊNCIA, PR - PRESIDÊNCIA, ACOI - ASSESSORIA DE CONTROLE INTERN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080" calcext:value-type="float">
            <text:p>25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UBENS CARLOS DE FIGUEIREDO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489" calcext:value-type="float">
            <text:p>2448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ANIA ANDRADE OLIVEIRA</text:p>
          </table:table-cell>
          <table:table-cell office:value-type="string" calcext:value-type="string">
            <text:p>19/05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5 , PR - PRESIDÊNCIA, PR - PRESIDÊNCIA, ACOI - ASSESSORIA DE CONTROLE INTERNO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style-name="ce8" office:value-type="string" calcext:value-type="string" table:number-columns-spanned="10" table:number-rows-spanned="3">
            <text:p>TOTAL</text:p>
          </table:table-cell>
          <table:covered-table-cell table:number-columns-repeated="9" table:style-name="ce2"/>
        </table:table-row>
        <table:table-row table:style-name="ro1">
          <table:table-cell office:value-type="string" calcext:value-type="string">
            <text:p>1.0.06 , PR - PRESIDÊNCIA, PR - PRESIDÊNCIA, ASCI - ASSESSORIA DE COMUNICAÇÃO INSTITUCION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covered-table-cell table:number-columns-repeated="10" table:style-name="ce2"/>
        </table:table-row>
        <table:table-row table:style-name="ro1">
          <table:table-cell office:value-type="float" office:value="26930" calcext:value-type="float">
            <text:p>269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L RIQUISON RIBEIRO NUNE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covered-table-cell table:number-columns-repeated="10" table:style-name="ce2"/>
        </table:table-row>
        <table:table-row table:style-name="ro1">
          <table:table-cell office:value-type="float" office:value="27060" calcext:value-type="float">
            <text:p>270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CRISTINA OLIVEIRA SILVA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style-name="ce8" table:formula="of:=SUM([.G5];[.H5];[.I5];[.J5];[.K5];[.L5];[.M5];[.N5];[.O5];[.G10];[.H10];[.I10];[.J10];[.K10];[.L10];[.M10:.P10];[.G14:.P14];[.G18:.P18];[.G22:.P22];[.G26:.O26];[.P5])" office:value-type="float" office:value="1302" calcext:value-type="float" table:number-columns-spanned="10" table:number-rows-spanned="4">
            <text:p>1302</text:p>
          </table:table-cell>
          <table:covered-table-cell table:number-columns-repeated="9" table:style-name="ce2"/>
        </table:table-row>
        <table:table-row table:style-name="ro1">
          <table:table-cell office:value-type="float" office:value="30572" calcext:value-type="float">
            <text:p>305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ER MENESES SOUSA</text:p>
          </table:table-cell>
          <table:table-cell office:value-type="string" calcext:value-type="string">
            <text:p>01/04/200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covered-table-cell table:number-columns-repeated="10" table:style-name="ce2"/>
        </table:table-row>
        <table:table-row table:style-name="ro1">
          <table:table-cell office:value-type="float" office:value="37546" calcext:value-type="float">
            <text:p>37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NRIETE CABRAL MENDONÇ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RELACOES PUBLICAS</text:p>
          </table:table-cell>
          <table:table-cell office:value-type="float" office:value="1" calcext:value-type="float">
            <text:p>1</text:p>
          </table:table-cell>
          <table:covered-table-cell table:number-columns-repeated="10" table:style-name="ce2"/>
        </table:table-row>
        <table:table-row table:style-name="ro1">
          <table:table-cell office:value-type="float" office:value="30944" calcext:value-type="float">
            <text:p>30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ENE SANTOS OLIVEIRA E SILVA</text:p>
          </table:table-cell>
          <table:table-cell office:value-type="string" calcext:value-type="string">
            <text:p>01/12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covered-table-cell table:number-columns-repeated="10" table:style-name="ce2"/>
        </table:table-row>
        <table:table-row table:style-name="ro1">
          <table:table-cell office:value-type="float" office:value="32213" calcext:value-type="float">
            <text:p>32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L GOMES BARBOSA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6 , PR - PRESIDÊNCIA, PR - PRESIDÊNCIA, ASCI - ASSESSORIA DE COMUNICAÇÃO INSTITUCIONAL</text:p>
          </table:table-cell>
          <table:table-cell office:value-type="float" office:value="6" calcext:value-type="float">
            <text:p>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7 , PR - PRESIDÊNCIA, PR - PRESIDÊNCIA, ASGQ - ASSESSORIA DE GESTÃO DA QUALIDAD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62" calcext:value-type="float">
            <text:p>260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BEL CRISTINA PEREIRA ALVE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81" calcext:value-type="float">
            <text:p>4178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ZABELLA CRISTINA MELO DE GOIS</text:p>
          </table:table-cell>
          <table:table-cell office:value-type="string" calcext:value-type="string">
            <text:p>18/01/2021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935" calcext:value-type="float">
            <text:p>24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DA GLORIA OLIVEIRA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7 , PR - PRESIDÊNCIA, PR - PRESIDÊNCIA, ASGQ - ASSESSORIA DE GESTÃO DA QUALIDADE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9 , PR - PRESIDÊNCIA, PR - PRESIDÊNCIA, OUVI - OUVIDORI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310" calcext:value-type="float">
            <text:p>2631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PAULA MELO FIGUEIRED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02" calcext:value-type="float">
            <text:p>37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IRTON TAVARES JUNIOR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79" calcext:value-type="float">
            <text:p>38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ECIANA MUNIZ PINHEIRO SILVA</text:p>
          </table:table-cell>
          <table:table-cell office:value-type="string" calcext:value-type="string">
            <text:p>16/1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2/12/2024 <text:s/>- <text:s/>15:12:13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" calcext:value-type="float">
            <text:p>2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09 , PR - PRESIDÊNCIA, PR - PRESIDÊNCIA, OUVI - OUVIDORIA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10 , PR - PRESIDÊNCIA, PR - PRESIDÊNCIA, AMKT - ASSESSORIA DE MARKETING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24" calcext:value-type="float">
            <text:p>40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GIA SANTOS DA SILVA CARVALHO</text:p>
          </table:table-cell>
          <table:table-cell office:value-type="string" calcext:value-type="string">
            <text:p>20/03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35" calcext:value-type="float">
            <text:p>40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TA DE CASSIA SANTOS SILVA</text:p>
          </table:table-cell>
          <table:table-cell office:value-type="string" calcext:value-type="string">
            <text:p>20/03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.10 , PR - PRESIDÊNCIA, PR - PRESIDÊNCIA, AMKT - ASSESSORIA DE MARKETING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0 , PR - PRESIDÊNCIA, PR - PRESIDÊNCIA</text:p>
          </table:table-cell>
          <table:table-cell office:value-type="float" office:value="29" calcext:value-type="float">
            <text:p>2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 , PR - PRESIDÊNCIA, SJUR - SUPERINTENDENCIA JURÍDIC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68" calcext:value-type="float">
            <text:p>33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S PEREIRA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6" calcext:value-type="float">
            <text:p>5095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LTON ANTONIO DE FARIAS</text:p>
          </table:table-cell>
          <table:table-cell office:value-type="string" calcext:value-type="string">
            <text:p>18/08/2023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80" calcext:value-type="float">
            <text:p>39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MELO SANTO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0 , PR - PRESIDÊNCIA, SJUR - SUPERINTENDENCIA JURÍDICA, SJUR - SUPERINTENDENCIA JURÍDIC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187" calcext:value-type="float">
            <text:p>2618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A MARIA MENEZES OLIVEIR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57" calcext:value-type="float">
            <text:p>35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SON JOSE SA SANTOS</text:p>
          </table:table-cell>
          <table:table-cell office:value-type="string" calcext:value-type="string">
            <text:p>07/10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24" calcext:value-type="float">
            <text:p>41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ANE SANTOS PINHEIRO</text:p>
          </table:table-cell>
          <table:table-cell office:value-type="string" calcext:value-type="string">
            <text:p>02/05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66" calcext:value-type="float">
            <text:p>310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ANGELA SANTOS NEVES</text:p>
          </table:table-cell>
          <table:table-cell office:value-type="string" calcext:value-type="string">
            <text:p>09/01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22" calcext:value-type="float">
            <text:p>292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MERSON DANTAS DE MENEZES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462" calcext:value-type="float">
            <text:p>54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LINE ANDRADE RIBEIRO</text:p>
          </table:table-cell>
          <table:table-cell office:value-type="string" calcext:value-type="string">
            <text:p>14/09/1977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66" calcext:value-type="float">
            <text:p>306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RCILIO DA SILVA RAMOS JUNIOR</text:p>
          </table:table-cell>
          <table:table-cell office:value-type="string" calcext:value-type="string">
            <text:p>03/10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802" calcext:value-type="float">
            <text:p>41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ORENA COSTA RIBEIRO</text:p>
          </table:table-cell>
          <table:table-cell office:value-type="string" calcext:value-type="string">
            <text:p>09/07/2021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579" calcext:value-type="float">
            <text:p>5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 MARIA SOBRAL ROCHA</text:p>
          </table:table-cell>
          <table:table-cell office:value-type="string" calcext:value-type="string">
            <text:p>11/10/1977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39" calcext:value-type="float">
            <text:p>260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GNOLIA SOUZA AGUIAR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185" calcext:value-type="float">
            <text:p>2718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SE DA SILVA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TEC CONTAB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65" calcext:value-type="float">
            <text:p>2596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DRO GILMAR DE GOI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DMINISTR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24" calcext:value-type="float">
            <text:p>37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SANTOS BARROS JUNIOR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35" calcext:value-type="float">
            <text:p>36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ULO DE SA GUIMARAE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35" calcext:value-type="float">
            <text:p>37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ARAGAO SANTIAGO COSTA</text:p>
          </table:table-cell>
          <table:table-cell office:value-type="string" calcext:value-type="string">
            <text:p>02/07/201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116" calcext:value-type="float">
            <text:p>101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GNEVALTER TELES BARRETO</text:p>
          </table:table-cell>
          <table:table-cell office:value-type="string" calcext:value-type="string">
            <text:p>01/04/1981</text:p>
          </table:table-cell>
          <table:table-cell office:value-type="string" calcext:value-type="string">
            <text:p>ADMINISTR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771" calcext:value-type="float">
            <text:p>877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MA PENNA CALASANS</text:p>
          </table:table-cell>
          <table:table-cell office:value-type="string" calcext:value-type="string">
            <text:p>02/01/1980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0 , PR - PRESIDÊNCIA, SJUR - SUPERINTENDENCIA JURÍDICA, SJUR - SUPERINTENDENCIA JURÍDICA</text:p>
          </table:table-cell>
          <table:table-cell office:value-type="float" office:value="17" calcext:value-type="float">
            <text:p>1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1 , PR - PRESIDÊNCIA, SJUR - SUPERINTENDENCIA JURÍDICA, GECO - GERÊNCIA DE CONTENCIOS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91" calcext:value-type="float">
            <text:p>41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DE JESUS SANTAN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24" calcext:value-type="float">
            <text:p>37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NE CAROLINE BARBOSA ARAUJO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13" calcext:value-type="float">
            <text:p>37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ANE DE OLIVEIRA COST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12" calcext:value-type="float">
            <text:p>5091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ZABETH SIMOES VIEGAS MENDONCA</text:p>
          </table:table-cell>
          <table:table-cell office:value-type="string" calcext:value-type="string">
            <text:p>01/02/2018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989" calcext:value-type="float">
            <text:p>2698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ORTENCIA OLIVEIRA SILVA SANTO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44" calcext:value-type="float">
            <text:p>324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GOR MACIEL FARIA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188" calcext:value-type="float">
            <text:p>161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MEIDA SANTOS FILHO</text:p>
          </table:table-cell>
          <table:table-cell office:value-type="string" calcext:value-type="string">
            <text:p>01/11/1983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91" calcext:value-type="float">
            <text:p>38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RAH PARAIZO DANTAS FONTES BARRETO</text:p>
          </table:table-cell>
          <table:table-cell office:value-type="string" calcext:value-type="string">
            <text:p>19/10/201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57" calcext:value-type="float">
            <text:p>34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YANA CARVALHO ALMEIDA MAYNARD</text:p>
          </table:table-cell>
          <table:table-cell office:value-type="string" calcext:value-type="string">
            <text:p>15/09/2014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261" calcext:value-type="float">
            <text:p>1626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BERTO LOBAO MENEZES</text:p>
          </table:table-cell>
          <table:table-cell office:value-type="string" calcext:value-type="string">
            <text:p>11/01/1984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57" calcext:value-type="float">
            <text:p>36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ATA MONTALVAO DE AZEVEDO CARRERA</text:p>
          </table:table-cell>
          <table:table-cell office:value-type="string" calcext:value-type="string">
            <text:p>06/04/2015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1 , PR - PRESIDÊNCIA, SJUR - SUPERINTENDENCIA JURÍDICA, GECO - GERÊNCIA DE CONTENCIOSO</text:p>
          </table:table-cell>
          <table:table-cell office:value-type="float" office:value="11" calcext:value-type="float">
            <text:p>1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2 , PR - PRESIDÊNCIA, SJUR - SUPERINTENDENCIA JURÍDICA, GERE - GERÊNCIA DE REGULAÇ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2/12/2024 <text:s/>- <text:s/>15:12:14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3" calcext:value-type="float">
            <text:p>3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46" calcext:value-type="float">
            <text:p>40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SILVA SANTANA</text:p>
          </table:table-cell>
          <table:table-cell office:value-type="string" calcext:value-type="string">
            <text:p>01/06/201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02" calcext:value-type="float">
            <text:p>41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FREDO DANTAS SANTOS FILH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68" calcext:value-type="float">
            <text:p>40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RODRIGUES CAVALCANTE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.02 , PR - PRESIDÊNCIA, SJUR - SUPERINTENDENCIA JURÍDICA, GERE - GERÊNCIA DE REGULAÇÃO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.1 , PR - PRESIDÊNCIA, SJUR - SUPERINTENDENCIA JURÍDICA</text:p>
          </table:table-cell>
          <table:table-cell office:value-type="float" office:value="34" calcext:value-type="float">
            <text:p>3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 , PR - PRESIDÊNCIA</text:p>
          </table:table-cell>
          <table:table-cell office:value-type="float" office:value="65" calcext:value-type="float">
            <text:p>6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 , DGC-DIR GESTÃO CORPORATIV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939" calcext:value-type="float">
            <text:p>329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PEREIRA SIMOES DOS REIS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 , DGC-DIR GESTÃO CORPORATIVA, DGC-DIR GESTÃO CORPORATIV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3" calcext:value-type="float">
            <text:p>367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BA LOPES SILVEIRA</text:p>
          </table:table-cell>
          <table:table-cell office:value-type="string" calcext:value-type="string">
            <text:p>22/10/1974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33" calcext:value-type="float">
            <text:p>315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HEYLA MATOS ACCIOLY LINS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80" calcext:value-type="float">
            <text:p>37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ERONICA ISMERIM BARRETO DE OLIVEIR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1 , DGC-DIR GESTÃO CORPORATIVA, DGC-DIR GESTÃO CORPORATIVA, ATGC - ASSESSORIA TÉCNICA DE GESTÃO CORPORATIV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79" calcext:value-type="float">
            <text:p>41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TIAGO VIEIRA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1 , DGC-DIR GESTÃO CORPORATIVA, DGC-DIR GESTÃO CORPORATIVA, ATGC - ASSESSORIA TÉCNICA DE GESTÃO CORPORATIVA</text:p>
          </table:table-cell>
          <table:table-cell office:value-type="float" office:value="1" calcext:value-type="float">
            <text:p>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2 , DGC-DIR GESTÃO CORPORATIVA, DGC-DIR GESTÃO CORPORATIVA, GTIC-GER DE TEC DA INF E COMUNICAÇ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46" calcext:value-type="float">
            <text:p>41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CAROLINE CASTRO SILVEIRA</text:p>
          </table:table-cell>
          <table:table-cell office:value-type="string" calcext:value-type="string">
            <text:p>04/06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080" calcext:value-type="float">
            <text:p>6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GELA MARIA DE ABREU BARROS</text:p>
          </table:table-cell>
          <table:table-cell office:value-type="string" calcext:value-type="string">
            <text:p>27/03/1978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84" calcext:value-type="float">
            <text:p>3288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CARLOS ARAGAO MELO SANTOS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54" calcext:value-type="float">
            <text:p>260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LMA VIEIRA PRESCINC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77" calcext:value-type="float">
            <text:p>311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SON GOIS SILVA JUNIOR</text:p>
          </table:table-cell>
          <table:table-cell office:value-type="string" calcext:value-type="string">
            <text:p>12/01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57" calcext:value-type="float">
            <text:p>37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NDERSON ALVES COST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555" calcext:value-type="float">
            <text:p>95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AVELINO SANTOS</text:p>
          </table:table-cell>
          <table:table-cell office:value-type="string" calcext:value-type="string">
            <text:p>01/09/1980</text:p>
          </table:table-cell>
          <table:table-cell office:value-type="string" calcext:value-type="string">
            <text:p>PROG COMPU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47" calcext:value-type="float">
            <text:p>3324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O COSTA MACEDO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13" calcext:value-type="float">
            <text:p>38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O MOREIRA DE MELO JUNIOR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NALISTA DE SISTEM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2 , DGC-DIR GESTÃO CORPORATIVA, DGC-DIR GESTÃO CORPORATIVA, GTIC-GER DE TEC DA INF E COMUNICAÇÃO</text:p>
          </table:table-cell>
          <table:table-cell office:value-type="float" office:value="9" calcext:value-type="float">
            <text:p>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3 , DGC-DIR GESTÃO CORPORATIVA, DGC-DIR GESTÃO CORPORATIVA, GGPE-GER GESTÃO DE PESSOA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22" calcext:value-type="float">
            <text:p>309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A OLIVEIRA ANDRADE</text:p>
          </table:table-cell>
          <table:table-cell office:value-type="string" calcext:value-type="string">
            <text:p>08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996" calcext:value-type="float">
            <text:p>179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ECIO FERREIRA DA SILVA</text:p>
          </table:table-cell>
          <table:table-cell office:value-type="string" calcext:value-type="string">
            <text:p>24/07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46" calcext:value-type="float">
            <text:p>378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ONSO JULIO GOE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36" calcext:value-type="float">
            <text:p>308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CLAUDIA DA SILVA MONTEIRO</text:p>
          </table:table-cell>
          <table:table-cell office:value-type="string" calcext:value-type="string">
            <text:p>16/08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510" calcext:value-type="float">
            <text:p>3251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PAULA AMORIM DOS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46" calcext:value-type="float">
            <text:p>40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Z DOS SANTOS VIEIRA</text:p>
          </table:table-cell>
          <table:table-cell office:value-type="string" calcext:value-type="string">
            <text:p>05/03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02" calcext:value-type="float">
            <text:p>41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ÔNIO COSTA SANTOS NET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7" calcext:value-type="float">
            <text:p>321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DILLES SOUZA FERREIRA</text:p>
          </table:table-cell>
          <table:table-cell office:value-type="string" calcext:value-type="string">
            <text:p>01/11/200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122" calcext:value-type="float">
            <text:p>291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INE LEAO SANTANA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88" calcext:value-type="float">
            <text:p>306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ENICE NASCIMENTO DOS SANTOS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20" calcext:value-type="float">
            <text:p>5092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E PINHEIRO DA SILVA</text:p>
          </table:table-cell>
          <table:table-cell office:value-type="string" calcext:value-type="string">
            <text:p>01/09/2019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079" calcext:value-type="float">
            <text:p>36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ZORZETTO</text:p>
          </table:table-cell>
          <table:table-cell office:value-type="string" calcext:value-type="string">
            <text:p>15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82" calcext:value-type="float">
            <text:p>3308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LA JULISSE MENDES MEDEIR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DVOG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62" calcext:value-type="float">
            <text:p>328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A KELLI DE MELO MESSIA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55" calcext:value-type="float">
            <text:p>324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VANILDE DOS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46" calcext:value-type="float">
            <text:p>40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ANS MACIEL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2/12/2024 <text:s/>- <text:s/>15:12:14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4" calcext:value-type="float">
            <text:p>4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120" calcext:value-type="float">
            <text:p>2612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NE EYRE BOMFIM DE MENEZE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47" calcext:value-type="float">
            <text:p>3214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FERNANDES DE BRITTO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88" calcext:value-type="float">
            <text:p>282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E IGOR DE OLIVEIR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094" calcext:value-type="float">
            <text:p>1309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RGE DA SILVA TUPINAMBA</text:p>
          </table:table-cell>
          <table:table-cell office:value-type="string" calcext:value-type="string">
            <text:p>14/05/1982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46" calcext:value-type="float">
            <text:p>35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554" calcext:value-type="float">
            <text:p>245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SERGIO PASSOS</text:p>
          </table:table-cell>
          <table:table-cell office:value-type="string" calcext:value-type="string">
            <text:p>21/05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80" calcext:value-type="float">
            <text:p>38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TRINDADE CRUZ JUNIOR</text:p>
          </table:table-cell>
          <table:table-cell office:value-type="string" calcext:value-type="string">
            <text:p>04/01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80" calcext:value-type="float">
            <text:p>40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AMILA FREITAS SILVA DOS SANTO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711" calcext:value-type="float">
            <text:p>297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ATIA CILENE OLIVEIRA BARROS</text:p>
          </table:table-cell>
          <table:table-cell office:value-type="string" calcext:value-type="string">
            <text:p>03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40" calcext:value-type="float">
            <text:p>2594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HENRIQUE TAVARES CRUZ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983" calcext:value-type="float">
            <text:p>329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IRA REIS FERREI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02" calcext:value-type="float">
            <text:p>41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US LAZARO DA COSTA SANTO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88" calcext:value-type="float">
            <text:p>324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APARECIDA CALAZANS MOT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ISTENTE SO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33" calcext:value-type="float">
            <text:p>298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SMAR LIRA BARBOSA SANTOS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46" calcext:value-type="float">
            <text:p>33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BLO PRATA GAM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5214" calcext:value-type="float">
            <text:p>1521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TRICIA MARIA DA FONSECA PORTO</text:p>
          </table:table-cell>
          <table:table-cell office:value-type="string" calcext:value-type="string">
            <text:p>13/08/1982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68" calcext:value-type="float">
            <text:p>35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A MENESES PER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00" calcext:value-type="float">
            <text:p>320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VASCONCELOS SILVA</text:p>
          </table:table-cell>
          <table:table-cell office:value-type="string" calcext:value-type="string">
            <text:p>01/11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77" calcext:value-type="float">
            <text:p>298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TA VIEIRA FREI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972" calcext:value-type="float">
            <text:p>329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MIRINYS ALVES PEREIRA LEMOS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216" calcext:value-type="float">
            <text:p>192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O RICARDO DE SA</text:p>
          </table:table-cell>
          <table:table-cell office:value-type="string" calcext:value-type="string">
            <text:p>22/10/1984</text:p>
          </table:table-cell>
          <table:table-cell office:value-type="string" calcext:value-type="string">
            <text:p>TEC QUIMICA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1" calcext:value-type="float">
            <text:p>5095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ARCISIO FONTES DOS SANTOS</text:p>
          </table:table-cell>
          <table:table-cell office:value-type="string" calcext:value-type="string">
            <text:p>13/07/2022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02" calcext:value-type="float">
            <text:p>39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TOR CORBAL QUARANTA</text:p>
          </table:table-cell>
          <table:table-cell office:value-type="string" calcext:value-type="string">
            <text:p>02/01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961" calcext:value-type="float">
            <text:p>3296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ANE ALVES PEREIRA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01" calcext:value-type="float">
            <text:p>3230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TON MELO FILHO</text:p>
          </table:table-cell>
          <table:table-cell office:value-type="string" calcext:value-type="string">
            <text:p>07/02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3 , DGC-DIR GESTÃO CORPORATIVA, DGC-DIR GESTÃO CORPORATIVA, GGPE-GER GESTÃO DE PESSOAS</text:p>
          </table:table-cell>
          <table:table-cell office:value-type="float" office:value="41" calcext:value-type="float">
            <text:p>4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4 , DGC-DIR GESTÃO CORPORATIVA, DGC-DIR GESTÃO CORPORATIVA, GGSS-GER DE GESTÃO SAÚDE E SEG DO TRAB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13" calcext:value-type="float">
            <text:p>37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AN GOMES CARDOSO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13" calcext:value-type="float">
            <text:p>40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OISIO SILVA LIMA AGUIAR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TEC SEGURA TRABALH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32" calcext:value-type="float">
            <text:p>509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ANGELICA SOUZA SILVEIRA</text:p>
          </table:table-cell>
          <table:table-cell office:value-type="string" calcext:value-type="string">
            <text:p>13/04/2021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02" calcext:value-type="float">
            <text:p>41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YEL VILANOVA SILV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80" calcext:value-type="float">
            <text:p>40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O LIMA SANTANA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35" calcext:value-type="float">
            <text:p>34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EGO LEONARDO CRUZ LIMA GARCIA</text:p>
          </table:table-cell>
          <table:table-cell office:value-type="string" calcext:value-type="string">
            <text:p>01/09/2014</text:p>
          </table:table-cell>
          <table:table-cell office:value-type="string" calcext:value-type="string">
            <text:p>MEDICO DO TRABALH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68" calcext:value-type="float">
            <text:p>37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A CRISTINA DO NASCIMENTO V LIBER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 SEGURA TRABALH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79" calcext:value-type="float">
            <text:p>37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ZE ANNE MENEZES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ENFERMEIRO DO TRAB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25" calcext:value-type="float">
            <text:p>3322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LO EDUARDO KIERKIGARD LIMA CAMP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46" calcext:value-type="float">
            <text:p>37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A CRAVO DE BARROS RODRIGUE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UX ENFERMAGEM TRAB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268" calcext:value-type="float">
            <text:p>272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SYNEIDE MARIA MELO SANTO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4 , DGC-DIR GESTÃO CORPORATIVA, DGC-DIR GESTÃO CORPORATIVA, GGSS-GER DE GESTÃO SAÚDE E SEG DO TRAB</text:p>
          </table:table-cell>
          <table:table-cell office:value-type="float" office:value="11" calcext:value-type="float">
            <text:p>1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5 , DGC-DIR GESTÃO CORPORATIVA, DGC-DIR GESTÃO CORPORATIVA, GAAD-GER DE APOIO ADMINISTRATIV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80" calcext:value-type="float">
            <text:p>41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AULIO SANTOS FILHO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333" calcext:value-type="float">
            <text:p>183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BERTO ALVES FARIAS</text:p>
          </table:table-cell>
          <table:table-cell office:value-type="string" calcext:value-type="string">
            <text:p>07/08/1984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24" calcext:value-type="float">
            <text:p>39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RICARDO DOS REI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46" calcext:value-type="float">
            <text:p>38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UGLAS OLIVEIRA AZEVEDO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049" calcext:value-type="float">
            <text:p>604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ELZIO MESSIAS DOS SANTOS</text:p>
          </table:table-cell>
          <table:table-cell office:value-type="string" calcext:value-type="string">
            <text:p>13/03/1978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2/12/2024 <text:s/>- <text:s/>15:12:15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5" calcext:value-type="float">
            <text:p>5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22" calcext:value-type="float">
            <text:p>320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RODRIGUES BELARMINO</text:p>
          </table:table-cell>
          <table:table-cell office:value-type="string" calcext:value-type="string">
            <text:p>01/11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422" calcext:value-type="float">
            <text:p>24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DSON BARBOSA DE MATOS FILHO</text:p>
          </table:table-cell>
          <table:table-cell office:value-type="string" calcext:value-type="string">
            <text:p>16/05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342" calcext:value-type="float">
            <text:p>133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SILVINO MATOS</text:p>
          </table:table-cell>
          <table:table-cell office:value-type="string" calcext:value-type="string">
            <text:p>03/05/1982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36" calcext:value-type="float">
            <text:p>509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IJENAL DE ANDRADE</text:p>
          </table:table-cell>
          <table:table-cell office:value-type="string" calcext:value-type="string">
            <text:p>14/09/2021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96" calcext:value-type="float">
            <text:p>260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SON FERREIRA DA CONCEICA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608" calcext:value-type="float">
            <text:p>176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LEMING CARVALHO LIMA</text:p>
          </table:table-cell>
          <table:table-cell office:value-type="string" calcext:value-type="string">
            <text:p>01/06/1984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57" calcext:value-type="float">
            <text:p>41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REGORIO DOS SANTOS FILH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13" calcext:value-type="float">
            <text:p>39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DA SILVA PEREIRA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77" calcext:value-type="float">
            <text:p>308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ELISANGELA DE SOUZA</text:p>
          </table:table-cell>
          <table:table-cell office:value-type="string" calcext:value-type="string">
            <text:p>17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88" calcext:value-type="float">
            <text:p>315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ROBERTO SILVA JUNIOR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88" calcext:value-type="float">
            <text:p>292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IDE ALVES FARIAS</text:p>
          </table:table-cell>
          <table:table-cell office:value-type="string" calcext:value-type="string">
            <text:p>17/0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80" calcext:value-type="float">
            <text:p>34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QUEL LIMA MENEZES FREIRE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137" calcext:value-type="float">
            <text:p>1713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A ALVES DO NASCIMENTO</text:p>
          </table:table-cell>
          <table:table-cell office:value-type="string" calcext:value-type="string">
            <text:p>18/05/1984</text:p>
          </table:table-cell>
          <table:table-cell office:value-type="string" calcext:value-type="string">
            <text:p>DIGI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13" calcext:value-type="float">
            <text:p>38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LACE DE SANTANA OLIVEIR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5 , DGC-DIR GESTÃO CORPORATIVA, DGC-DIR GESTÃO CORPORATIVA, GAAD-GER DE APOIO ADMINISTRATIVO</text:p>
          </table:table-cell>
          <table:table-cell office:value-type="float" office:value="19" calcext:value-type="float">
            <text:p>1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6 , DGC-DIR GESTÃO CORPORATIVA, DGC-DIR GESTÃO CORPORATIVA, GCAL-GER DE COMPRAS E ALMOXARIFAD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46" calcext:value-type="float">
            <text:p>368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TIA CILENE DOS SANTOS</text:p>
          </table:table-cell>
          <table:table-cell office:value-type="string" calcext:value-type="string">
            <text:p>23/03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77" calcext:value-type="float">
            <text:p>306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I ROCHA DE ANDRADE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66" calcext:value-type="float">
            <text:p>282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UARDO BARBOSA DE OLIVEIR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46" calcext:value-type="float">
            <text:p>38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LIN SANTOS VIEIRA</text:p>
          </table:table-cell>
          <table:table-cell office:value-type="string" calcext:value-type="string">
            <text:p>01/12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28" calcext:value-type="float">
            <text:p>305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CARLOS DOS SANTOS</text:p>
          </table:table-cell>
          <table:table-cell office:value-type="string" calcext:value-type="string">
            <text:p>01/04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044" calcext:value-type="float">
            <text:p>300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MORIM DE SOUZA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44" calcext:value-type="float">
            <text:p>31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ILDA DOS SANTOS</text:p>
          </table:table-cell>
          <table:table-cell office:value-type="string" calcext:value-type="string">
            <text:p>09/10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57" calcext:value-type="float">
            <text:p>38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ISSIA PAULA SOCORRO FRAGA MORAES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605" calcext:value-type="float">
            <text:p>96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TELES SANTOS</text:p>
          </table:table-cell>
          <table:table-cell office:value-type="string" calcext:value-type="string">
            <text:p>01/12/1980</text:p>
          </table:table-cell>
          <table:table-cell office:value-type="string" calcext:value-type="string">
            <text:p>AUX APOIO ADMINISTR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3" calcext:value-type="float">
            <text:p>32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DOS SANTO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99" calcext:value-type="float">
            <text:p>285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RA LEITE DOS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58" calcext:value-type="float">
            <text:p>407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O DANIEL DOS SANTOS</text:p>
          </table:table-cell>
          <table:table-cell office:value-type="string" calcext:value-type="string">
            <text:p>06/11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6" calcext:value-type="float">
            <text:p>321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IAGO SANAS ALVES CENTURION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.06 , DGC-DIR GESTÃO CORPORATIVA, DGC-DIR GESTÃO CORPORATIVA, GCAL-GER DE COMPRAS E ALMOXARIFADO</text:p>
          </table:table-cell>
          <table:table-cell office:value-type="float" office:value="13" calcext:value-type="float">
            <text:p>1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.0 , DGC-DIR GESTÃO CORPORATIVA, DGC-DIR GESTÃO CORPORATIVA</text:p>
          </table:table-cell>
          <table:table-cell office:value-type="float" office:value="97" calcext:value-type="float">
            <text:p>9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2 , DGC-DIR GESTÃO CORPORATIVA</text:p>
          </table:table-cell>
          <table:table-cell office:value-type="float" office:value="98" calcext:value-type="float">
            <text:p>9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 , DMAE-DIR MEIO AMB E EXPANS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05" calcext:value-type="float">
            <text:p>330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FERNANDO BATISTA DE ARAUJO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32" calcext:value-type="float">
            <text:p>259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LEBER CURVELO FONTE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 , DMAE-DIR MEIO AMB E EXPANSÃO, DMAE-DIR MEIO AMB E EXPANS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66" calcext:value-type="float">
            <text:p>287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MARIA DA SILVA TEIXEIR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460" calcext:value-type="float">
            <text:p>64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ORREIA DANTAS</text:p>
          </table:table-cell>
          <table:table-cell office:value-type="string" calcext:value-type="string">
            <text:p>05/06/1978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283" calcext:value-type="float">
            <text:p>182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IVALDO FERREIRA DE ANDRADE FILHO</text:p>
          </table:table-cell>
          <table:table-cell office:value-type="string" calcext:value-type="string">
            <text:p>01/02/1983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91" calcext:value-type="float">
            <text:p>38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HRISTIAN BARRETO SILVA</text:p>
          </table:table-cell>
          <table:table-cell office:value-type="string" calcext:value-type="string">
            <text:p>09/05/2016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22" calcext:value-type="float">
            <text:p>312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A CRISTOVAO DOS SANTO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138" calcext:value-type="float">
            <text:p>121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LUIZ MONTEIRO</text:p>
          </table:table-cell>
          <table:table-cell office:value-type="string" calcext:value-type="string">
            <text:p>01/03/1982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1 , DMAE-DIR MEIO AMB E EXPANSÃO, DMAE-DIR MEIO AMB E EXPANSÃO, ATME - ASS TÉC MEIO AMBIENTE E EXPANS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2/12/2024 <text:s/>- <text:s/>15:12:15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6" calcext:value-type="float">
            <text:p>6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562" calcext:value-type="float">
            <text:p>245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ANCY SANTANA BARRETO</text:p>
          </table:table-cell>
          <table:table-cell office:value-type="string" calcext:value-type="string">
            <text:p>21/05/198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79" calcext:value-type="float">
            <text:p>38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VIANE FRANCIS SILVA CORREIA</text:p>
          </table:table-cell>
          <table:table-cell office:value-type="string" calcext:value-type="string">
            <text:p>01/10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1 , DMAE-DIR MEIO AMB E EXPANSÃO, DMAE-DIR MEIO AMB E EXPANSÃO, ATME - ASS TÉC MEIO AMBIENTE E EXPANSÃO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2 , DMAE-DIR MEIO AMB E EXPANSÃO, DMAE-DIR MEIO AMB E EXPANSÃO, GTRF-GER. DE TOPOG E REGUL FUNDIÁRI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13" calcext:value-type="float">
            <text:p>41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CACIA REGINA RESENDE SETTON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96" calcext:value-type="float">
            <text:p>327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CAVALCANTE CRUZ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2 , DMAE-DIR MEIO AMB E EXPANSÃO, DMAE-DIR MEIO AMB E EXPANSÃO, GTRF-GER. DE TOPOG E REGUL FUNDIÁRIA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3 , DMAE-DIR MEIO AMB E EXPANSÃO, DMAE-DIR MEIO AMB E EXPANSÃO, GPRO - GER. DE PROJETO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02" calcext:value-type="float">
            <text:p>40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O AUGUSTO LINHARES DE SOUZA</text:p>
          </table:table-cell>
          <table:table-cell office:value-type="string" calcext:value-type="string">
            <text:p>05/03/201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91" calcext:value-type="float">
            <text:p>38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ASMO GOMES SANTOS JUNIOR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80" calcext:value-type="float">
            <text:p>41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IAS SANTOS BISPO</text:p>
          </table:table-cell>
          <table:table-cell office:value-type="string" calcext:value-type="string">
            <text:p>03/02/2020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279" calcext:value-type="float">
            <text:p>16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SANTOS HORA</text:p>
          </table:table-cell>
          <table:table-cell office:value-type="string" calcext:value-type="string">
            <text:p>18/01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46" calcext:value-type="float">
            <text:p>38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YME DUARTE BEMMUYAL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468" calcext:value-type="float">
            <text:p>26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MIR ALVES DE OLIVEIR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IST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3 , DMAE-DIR MEIO AMB E EXPANSÃO, DMAE-DIR MEIO AMB E EXPANSÃO, GPRO - GER. DE PROJETOS</text:p>
          </table:table-cell>
          <table:table-cell office:value-type="float" office:value="6" calcext:value-type="float">
            <text:p>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4 , DMAE-DIR MEIO AMB E EXPANSÃO, DMAE-DIR MEIO AMB E EXPANSÃO, GORÇ - GER. DE ORÇAMENT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57" calcext:value-type="float">
            <text:p>38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ZIO TIGRE DE OLIVEIR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68" calcext:value-type="float">
            <text:p>38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ANTONIO DA CUNHA VIANA NETO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92" calcext:value-type="float">
            <text:p>3319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UGO SOUSA DE OLIVEI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4 , DMAE-DIR MEIO AMB E EXPANSÃO, DMAE-DIR MEIO AMB E EXPANSÃO, GORÇ - GER. DE ORÇAMENTO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5 , DMAE-DIR MEIO AMB E EXPANSÃO, DMAE-DIR MEIO AMB E EXPANSÃO, GEOB - GER. DE EXECUÇÃO DE OBRA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075" calcext:value-type="float">
            <text:p>190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DA SILVA GOIS</text:p>
          </table:table-cell>
          <table:table-cell office:value-type="string" calcext:value-type="string">
            <text:p>25/09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57" calcext:value-type="float">
            <text:p>25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RGE INACIO ROCHA OLIVEIRA</text:p>
          </table:table-cell>
          <table:table-cell office:value-type="string" calcext:value-type="string">
            <text:p>02/06/198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341" calcext:value-type="float">
            <text:p>183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NERES DE VASCONCELOS</text:p>
          </table:table-cell>
          <table:table-cell office:value-type="string" calcext:value-type="string">
            <text:p>09/08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955" calcext:value-type="float">
            <text:p>129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LMA DENISE MORAES MOURA</text:p>
          </table:table-cell>
          <table:table-cell office:value-type="string" calcext:value-type="string">
            <text:p>13/05/1982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05 , DMAE-DIR MEIO AMB E EXPANSÃO, DMAE-DIR MEIO AMB E EXPANSÃO, GEOB - GER. DE EXECUÇÃO DE OBRAS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3 , DMAE-DIR MEIO AMB E EXPANSÃO, DMAE-DIR MEIO AMB E EXPANSÃO, GESA - GER. SOCIOAMBIEN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33" calcext:value-type="float">
            <text:p>292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LAVIA ARAGÃO PEREIRA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554" calcext:value-type="float">
            <text:p>325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JORGE SILVA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11" calcext:value-type="float">
            <text:p>314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LEO DE OLIVEIRA RODRIGUES</text:p>
          </table:table-cell>
          <table:table-cell office:value-type="string" calcext:value-type="string">
            <text:p>03/04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055" calcext:value-type="float">
            <text:p>290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ERIA KATHERINE SANTOS SOUZA</text:p>
          </table:table-cell>
          <table:table-cell office:value-type="string" calcext:value-type="string">
            <text:p>21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80" calcext:value-type="float">
            <text:p>39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GNER DANTAS MEL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3 , DMAE-DIR MEIO AMB E EXPANSÃO, DMAE-DIR MEIO AMB E EXPANSÃO, GESA - GER. SOCIOAMBIENTAL</text:p>
          </table:table-cell>
          <table:table-cell office:value-type="float" office:value="5" calcext:value-type="float">
            <text:p>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4 , DMAE-DIR MEIO AMB E EXPANSÃO, DMAE-DIR MEIO AMB E EXPANSÃO, GGEN - GER. DE GESTÃO ENERGÉTIC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79" calcext:value-type="float">
            <text:p>40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ÁRBARA RAMOS CARVALHO DE SÁ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57" calcext:value-type="float">
            <text:p>36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ASSIO SILVA SANTANA</text:p>
          </table:table-cell>
          <table:table-cell office:value-type="string" calcext:value-type="string">
            <text:p>25/03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4 , DMAE-DIR MEIO AMB E EXPANSÃO, DMAE-DIR MEIO AMB E EXPANSÃO, GGEN - GER. DE GESTÃO ENERGÉTICA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5 , DMAE-DIR MEIO AMB E EXPANSÃO, DMAE-DIR MEIO AMB E EXPANSÃO, GMAM - GER. DE MEIO AMBIEN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81" calcext:value-type="float">
            <text:p>2598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JULIO MACHADO MENDONCA FILH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IST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13" calcext:value-type="float">
            <text:p>40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OVES CONCEIÇÃO DE OLIVEIRA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91" calcext:value-type="float">
            <text:p>33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LO VIEIRA DE OLIVEI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2/12/2024 <text:s/>- <text:s/>15:12:16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7" calcext:value-type="float">
            <text:p>7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817" calcext:value-type="float">
            <text:p>2581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MANOEL DA SILVA</text:p>
          </table:table-cell>
          <table:table-cell office:value-type="string" calcext:value-type="string">
            <text:p>03/02/1988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146" calcext:value-type="float">
            <text:p>12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ADIO LEITE LOBO</text:p>
          </table:table-cell>
          <table:table-cell office:value-type="string" calcext:value-type="string">
            <text:p>18/03/1982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13" calcext:value-type="float">
            <text:p>39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SON DOS SANTOS SILVA</text:p>
          </table:table-cell>
          <table:table-cell office:value-type="string" calcext:value-type="string">
            <text:p>02/01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4" calcext:value-type="float">
            <text:p>321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FFERSON MELO DE OLIVEIRA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711" calcext:value-type="float">
            <text:p>247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UIS ANDRADE SANTOS</text:p>
          </table:table-cell>
          <table:table-cell office:value-type="string" calcext:value-type="string">
            <text:p>03/06/1986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33" calcext:value-type="float">
            <text:p>311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ILTON OLIVEIRA JUNIOR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5230" calcext:value-type="float">
            <text:p>152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IMARX CORREIA MOREIRA DE MATTOS</text:p>
          </table:table-cell>
          <table:table-cell office:value-type="string" calcext:value-type="string">
            <text:p>13/08/1982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889" calcext:value-type="float">
            <text:p>1788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CARLOS SOUZA SILVA</text:p>
          </table:table-cell>
          <table:table-cell office:value-type="string" calcext:value-type="string">
            <text:p>19/07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44" calcext:value-type="float">
            <text:p>293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LE SANTOS MELO</text:p>
          </table:table-cell>
          <table:table-cell office:value-type="string" calcext:value-type="string">
            <text:p>01/02/200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528" calcext:value-type="float">
            <text:p>65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ANIA TAVARES ROCHA SAMPAIO</text:p>
          </table:table-cell>
          <table:table-cell office:value-type="string" calcext:value-type="string">
            <text:p>19/06/1978</text:p>
          </table:table-cell>
          <table:table-cell office:value-type="string" calcext:value-type="string">
            <text:p>OP DE COMPU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5 , DMAE-DIR MEIO AMB E EXPANSÃO, DMAE-DIR MEIO AMB E EXPANSÃO, GMAM - GER. DE MEIO AMBIENTE</text:p>
          </table:table-cell>
          <table:table-cell office:value-type="float" office:value="13" calcext:value-type="float">
            <text:p>1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6 , DMAE-DIR MEIO AMB E EXPANSÃO, DMAE-DIR MEIO AMB E EXPANSÃO, GCVQ-GER DE CONT E VIGILÂNCIA DA QUALIDAD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61" calcext:value-type="float">
            <text:p>3056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GNI TAVARES ARGOLO</text:p>
          </table:table-cell>
          <table:table-cell office:value-type="string" calcext:value-type="string">
            <text:p>01/04/2005</text:p>
          </table:table-cell>
          <table:table-cell office:value-type="string" calcext:value-type="string">
            <text:p>TECNICO EM QUIMIC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11" calcext:value-type="float">
            <text:p>309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CIDES ALVES DA SILVA PEREIRA NETO</text:p>
          </table:table-cell>
          <table:table-cell office:value-type="string" calcext:value-type="string">
            <text:p>21/11/2005</text:p>
          </table:table-cell>
          <table:table-cell office:value-type="string" calcext:value-type="string">
            <text:p>BIOLO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16" calcext:value-type="float">
            <text:p>330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Z OLIVEIRA LEMOS DA CRUZ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02" calcext:value-type="float">
            <text:p>41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UGLAS DA CRUZ SANTO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0" calcext:value-type="float">
            <text:p>321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NILSON JOSÉ DA SILVA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TECNICO EM QUIMIC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80" calcext:value-type="float">
            <text:p>398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VAN SANTOS MARQUES</text:p>
          </table:table-cell>
          <table:table-cell office:value-type="string" calcext:value-type="string">
            <text:p>02/01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55" calcext:value-type="float">
            <text:p>298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VANIA LIMA SANTOS NASCIMENTO</text:p>
          </table:table-cell>
          <table:table-cell office:value-type="string" calcext:value-type="string">
            <text:p>14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80" calcext:value-type="float">
            <text:p>37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ANO FRANCISCO LEM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15" calcext:value-type="float">
            <text:p>3071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GNER SILVA TAVARES</text:p>
          </table:table-cell>
          <table:table-cell office:value-type="string" calcext:value-type="string">
            <text:p>13/06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962" calcext:value-type="float">
            <text:p>179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OVANI SILVA</text:p>
          </table:table-cell>
          <table:table-cell office:value-type="string" calcext:value-type="string">
            <text:p>23/07/1984</text:p>
          </table:table-cell>
          <table:table-cell office:value-type="string" calcext:value-type="string">
            <text:p>TEC QUIMICA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130" calcext:value-type="float">
            <text:p>251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NA DARC PRADO DE SANTA RITA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TEC QUIMICA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309" calcext:value-type="float">
            <text:p>1830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NA MARIA DA CRUZ VASCONCELOS</text:p>
          </table:table-cell>
          <table:table-cell office:value-type="string" calcext:value-type="string">
            <text:p>02/08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35" calcext:value-type="float">
            <text:p>37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RTUR ALVES DE OLIVEIRA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99" calcext:value-type="float">
            <text:p>309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ORLANDO DE FRADE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141" calcext:value-type="float">
            <text:p>191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ENE BOMFIM BASTOS</text:p>
          </table:table-cell>
          <table:table-cell office:value-type="string" calcext:value-type="string">
            <text:p>01/10/1984</text:p>
          </table:table-cell>
          <table:table-cell office:value-type="string" calcext:value-type="string">
            <text:p>TEC QUIMICA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91" calcext:value-type="float">
            <text:p>34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VANIO PEDRO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789" calcext:value-type="float">
            <text:p>878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CLEMILDES DOS SANTOS</text:p>
          </table:table-cell>
          <table:table-cell office:value-type="string" calcext:value-type="string">
            <text:p>07/01/1980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342" calcext:value-type="float">
            <text:p>273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DE FATIMA FREITA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UX APOIO ADMINISTR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24" calcext:value-type="float">
            <text:p>41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HEUS GOMES DE S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24" calcext:value-type="float">
            <text:p>40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ALVES DOS SANTOS</text:p>
          </table:table-cell>
          <table:table-cell office:value-type="string" calcext:value-type="string">
            <text:p>04/09/2017</text:p>
          </table:table-cell>
          <table:table-cell office:value-type="string" calcext:value-type="string">
            <text:p>BIOLO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11" calcext:value-type="float">
            <text:p>293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ULO HENRIQUE GOMES FERREIR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7" calcext:value-type="float">
            <text:p>3211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AIS SANTOS SANTANA</text:p>
          </table:table-cell>
          <table:table-cell office:value-type="string" calcext:value-type="string">
            <text:p>03/09/2007</text:p>
          </table:table-cell>
          <table:table-cell office:value-type="string" calcext:value-type="string">
            <text:p>TECNICO EM QUIMIC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02" calcext:value-type="float">
            <text:p>39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ESSA SOUZA REZENDE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.16 , DMAE-DIR MEIO AMB E EXPANSÃO, DMAE-DIR MEIO AMB E EXPANSÃO, GCVQ-GER DE CONT E VIGILÂNCIA DA QUALIDADE</text:p>
          </table:table-cell>
          <table:table-cell office:value-type="float" office:value="23" calcext:value-type="float">
            <text:p>2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0 , DMAE-DIR MEIO AMB E EXPANSÃO, DMAE-DIR MEIO AMB E EXPANSÃO</text:p>
          </table:table-cell>
          <table:table-cell office:value-type="float" office:value="66" calcext:value-type="float">
            <text:p>6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0 , DMAE-DIR MEIO AMB E EXPANSÃO, SUEX - SUPERINTENDENCIA DE EXPANSÃO, SUEX - SUPERINTENDENCIA DE EXPANS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02" calcext:value-type="float">
            <text:p>40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HONATA SANTOS PAZ LIMA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44" calcext:value-type="float">
            <text:p>306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ABRIEL ALMEIDA DE CAMPOS</text:p>
          </table:table-cell>
          <table:table-cell office:value-type="string" calcext:value-type="string">
            <text:p>26/09/200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0 , DMAE-DIR MEIO AMB E EXPANSÃO, SUEX - SUPERINTENDENCIA DE EXPANSÃO, SUEX - SUPERINTENDENCIA DE EXPANSÃO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1 , DMAE-DIR MEIO AMB E EXPANSÃO, SUEX - SUPERINTENDENCIA DE EXPANSÃO, GOB1 - GERÊNCIA DE OBRA ESPECIAL I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133" calcext:value-type="float">
            <text:p>241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ON SETTON FILHO</text:p>
          </table:table-cell>
          <table:table-cell office:value-type="string" calcext:value-type="string">
            <text:p>09/05/198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751" calcext:value-type="float">
            <text:p>575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ROBERIO LIMA DE CARVALHO</text:p>
          </table:table-cell>
          <table:table-cell office:value-type="string" calcext:value-type="string">
            <text:p>02/12/1977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2/12/2024 <text:s/>- <text:s/>15:12:16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8" calcext:value-type="float">
            <text:p>8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68" calcext:value-type="float">
            <text:p>39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YLINE PEREIRA BEZERRA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1 , DMAE-DIR MEIO AMB E EXPANSÃO, SUEX - SUPERINTENDENCIA DE EXPANSÃO, GOB1 - GERÊNCIA DE OBRA ESPECIAL I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2 , DMAE-DIR MEIO AMB E EXPANSÃO, SUEX - SUPERINTENDENCIA DE EXPANSÃO, GOB2 - GERÊNCIA DE OBRA ESPECIAL II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57" calcext:value-type="float">
            <text:p>38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NA BARRETO DOS SANTOS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79" calcext:value-type="float">
            <text:p>40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TRICIA REGINA MOREIRA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2 , DMAE-DIR MEIO AMB E EXPANSÃO, SUEX - SUPERINTENDENCIA DE EXPANSÃO, GOB2 - GERÊNCIA DE OBRA ESPECIAL II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3 , DMAE-DIR MEIO AMB E EXPANSÃO, SUEX - SUPERINTENDENCIA DE EXPANSÃO, GOB3 - GERÊNCIA DE OBRA ESPECIAL III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1543" calcext:value-type="float">
            <text:p>215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SSIO MURILO DE SOUZA</text:p>
          </table:table-cell>
          <table:table-cell office:value-type="string" calcext:value-type="string">
            <text:p>12/07/1985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641" calcext:value-type="float">
            <text:p>266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DEVALDO PEREIRA SILV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16" calcext:value-type="float">
            <text:p>306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UNALD DE CARVALHO JUNIOR</text:p>
          </table:table-cell>
          <table:table-cell office:value-type="string" calcext:value-type="string">
            <text:p>10/05/200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3 , DMAE-DIR MEIO AMB E EXPANSÃO, SUEX - SUPERINTENDENCIA DE EXPANSÃO, GOB3 - GERÊNCIA DE OBRA ESPECIAL III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4 , DMAE-DIR MEIO AMB E EXPANSÃO, SUEX - SUPERINTENDENCIA DE EXPANSÃO, GOB4 - GERÊNCIA DE OBRA ESPECIAL IV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02" calcext:value-type="float">
            <text:p>37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PAULA NASCIMENTO BISP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79" calcext:value-type="float">
            <text:p>38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TRICIA COSTA FARO</text:p>
          </table:table-cell>
          <table:table-cell office:value-type="string" calcext:value-type="string">
            <text:p>04/01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4 , DMAE-DIR MEIO AMB E EXPANSÃO, SUEX - SUPERINTENDENCIA DE EXPANSÃO, GOB4 - GERÊNCIA DE OBRA ESPECIAL IV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5 , DMAE-DIR MEIO AMB E EXPANSÃO, SUEX - SUPERINTENDENCIA DE EXPANSÃO, GOB5 - GERÊNCIA DE OBRA ESPECIAL V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49" calcext:value-type="float">
            <text:p>3304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SELMO VIEIRA DOS SANT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6" calcext:value-type="float">
            <text:p>3212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VANILSON PEREIRA DOS SANTOS</text:p>
          </table:table-cell>
          <table:table-cell office:value-type="string" calcext:value-type="string">
            <text:p>12/11/200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35" calcext:value-type="float">
            <text:p>37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LADSTONE DANTAS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833" calcext:value-type="float">
            <text:p>68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THRO DUARTE MOREIRA</text:p>
          </table:table-cell>
          <table:table-cell office:value-type="string" calcext:value-type="string">
            <text:p>01/08/197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91" calcext:value-type="float">
            <text:p>38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BRINA BATISTA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5 , DMAE-DIR MEIO AMB E EXPANSÃO, SUEX - SUPERINTENDENCIA DE EXPANSÃO, GOB5 - GERÊNCIA DE OBRA ESPECIAL V</text:p>
          </table:table-cell>
          <table:table-cell office:value-type="float" office:value="5" calcext:value-type="float">
            <text:p>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6 , DMAE-DIR MEIO AMB E EXPANSÃO, SUEX - SUPERINTENDENCIA DE EXPANSÃO, GOB6 - GERÊNCIA DE OBRA ESPECIAL VI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666" calcext:value-type="float">
            <text:p>266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RACILIANO MOURA SANTAN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192" calcext:value-type="float">
            <text:p>1819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ONARDO ARAUJO VASCONCELOS</text:p>
          </table:table-cell>
          <table:table-cell office:value-type="string" calcext:value-type="string">
            <text:p>30/07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936" calcext:value-type="float">
            <text:p>99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LIMA JUNIOR</text:p>
          </table:table-cell>
          <table:table-cell office:value-type="string" calcext:value-type="string">
            <text:p>06/02/1981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6 , DMAE-DIR MEIO AMB E EXPANSÃO, SUEX - SUPERINTENDENCIA DE EXPANSÃO, GOB6 - GERÊNCIA DE OBRA ESPECIAL VI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7 , DMAE-DIR MEIO AMB E EXPANSÃO, SUEX - SUPERINTENDENCIA DE EXPANSÃO, GOB7 - GERÊNCIA DE OBRA ESPECIAL VII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91" calcext:value-type="float">
            <text:p>41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RISSA SANTOS SAMPAIO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964" calcext:value-type="float">
            <text:p>1696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JOSE SANTOS SILVA AMADO</text:p>
          </table:table-cell>
          <table:table-cell office:value-type="string" calcext:value-type="string">
            <text:p>26/03/1984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.07 , DMAE-DIR MEIO AMB E EXPANSÃO, SUEX - SUPERINTENDENCIA DE EXPANSÃO, GOB7 - GERÊNCIA DE OBRA ESPECIAL VII</text:p>
          </table:table-cell>
          <table:table-cell office:value-type="float" office:value="2" calcext:value-type="float">
            <text:p>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.1 , DMAE-DIR MEIO AMB E EXPANSÃO, SUEX - SUPERINTENDENCIA DE EXPANSÃO</text:p>
          </table:table-cell>
          <table:table-cell office:value-type="float" office:value="22" calcext:value-type="float">
            <text:p>2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3 , DMAE-DIR MEIO AMB E EXPANSÃO</text:p>
          </table:table-cell>
          <table:table-cell office:value-type="float" office:value="90" calcext:value-type="float">
            <text:p>90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 , DOM-DIR OPERAÇ E MANUT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202" calcext:value-type="float">
            <text:p>32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SSANDRA DE CARVALHO COSTA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00" calcext:value-type="float">
            <text:p>318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ERSON SILVEIRA PEDREIRA</text:p>
          </table:table-cell>
          <table:table-cell office:value-type="string" calcext:value-type="string">
            <text:p>12/06/200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 , DOM-DIR OPERAÇ E MANUT, DOM-DIR DE OPERAC. E MANUT.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46" calcext:value-type="float">
            <text:p>41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MIR MATOS DE SANTAN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68" calcext:value-type="float">
            <text:p>339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ANE KELLY MOTA DE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791" calcext:value-type="float">
            <text:p>6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FA DOS SANTOS</text:p>
          </table:table-cell>
          <table:table-cell office:value-type="string" calcext:value-type="string">
            <text:p>31/07/197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2/12/2024 <text:s/>- <text:s/>15:12:17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9" calcext:value-type="float">
            <text:p>9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970" calcext:value-type="float">
            <text:p>1797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SUELY GOUVEIA DE NOVAIS SANTOS</text:p>
          </table:table-cell>
          <table:table-cell office:value-type="string" calcext:value-type="string">
            <text:p>24/07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1 , DOM-DIR OPERAÇ E MANUT, DOM-DIR DE OPERAC. E MANUT., ATDO-ASS TÉC. DE OPERAÇ. E MANUT.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91" calcext:value-type="float">
            <text:p>37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 SANDRO SANTOS TEODOR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57" calcext:value-type="float">
            <text:p>37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THUR SANTOS PRUDENTE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44" calcext:value-type="float">
            <text:p>50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BEL CRISTINA SILVA VALADARES</text:p>
          </table:table-cell>
          <table:table-cell office:value-type="string" calcext:value-type="string">
            <text:p>01/03/2008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99" calcext:value-type="float">
            <text:p>320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MAR GONÇALVES CASTOR</text:p>
          </table:table-cell>
          <table:table-cell office:value-type="string" calcext:value-type="string">
            <text:p>09/04/200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80" calcext:value-type="float">
            <text:p>39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ILIAN RAQUEL SANTOS VIANA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084" calcext:value-type="float">
            <text:p>908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X MAIA MONTALVAO</text:p>
          </table:table-cell>
          <table:table-cell office:value-type="string" calcext:value-type="string">
            <text:p>13/03/1980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318" calcext:value-type="float">
            <text:p>1331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IMUNDO SANTOS MOURA</text:p>
          </table:table-cell>
          <table:table-cell office:value-type="string" calcext:value-type="string">
            <text:p>25/05/1982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1 , DOM-DIR OPERAÇ E MANUT, DOM-DIR DE OPERAC. E MANUT., ATDO-ASS TÉC. DE OPERAÇ. E MANUT.</text:p>
          </table:table-cell>
          <table:table-cell office:value-type="float" office:value="7" calcext:value-type="float">
            <text:p>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2 , DOM-DIR OPERAÇ E MANUT, DOM-DIR DE OPERAC. E MANUT., GMEL-GER. DE MANUT. ELETROMECÂNIC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334" calcext:value-type="float">
            <text:p>83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ILTON SILVEIRA HORA</text:p>
          </table:table-cell>
          <table:table-cell office:value-type="string" calcext:value-type="string">
            <text:p>02/07/1979</text:p>
          </table:table-cell>
          <table:table-cell office:value-type="string" calcext:value-type="string">
            <text:p>TEC MAN REDES EQUIP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482" calcext:value-type="float">
            <text:p>2748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LSON INACIO ALVES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TORNEIRO MECAN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77" calcext:value-type="float">
            <text:p>310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ANILSON BATISTA SANTO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640" calcext:value-type="float">
            <text:p>1764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OLDO PINTO SIQUEIRA</text:p>
          </table:table-cell>
          <table:table-cell office:value-type="string" calcext:value-type="string">
            <text:p>05/06/1984</text:p>
          </table:table-cell>
          <table:table-cell office:value-type="string" calcext:value-type="string">
            <text:p>OFICIAL MANUTEN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46" calcext:value-type="float">
            <text:p>39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REO RENE RODRIGUES DO NASCIMENT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96" calcext:value-type="float">
            <text:p>303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VES RODRIGUE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40" calcext:value-type="float">
            <text:p>3044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DIOGO SANTOS DI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22" calcext:value-type="float">
            <text:p>307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HARLES WASHINGTON BERNARDO DOS SANTOS</text:p>
          </table:table-cell>
          <table:table-cell office:value-type="string" calcext:value-type="string">
            <text:p>01/1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66" calcext:value-type="float">
            <text:p>293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BSON SANTANA DOS SANTOS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80" calcext:value-type="float">
            <text:p>34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COSMO ALVES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55" calcext:value-type="float">
            <text:p>307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 SANTOS SANTANA</text:p>
          </table:table-cell>
          <table:table-cell office:value-type="string" calcext:value-type="string">
            <text:p>03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46" calcext:value-type="float">
            <text:p>36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UGLAS DIAS DE OLIVEI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521" calcext:value-type="float">
            <text:p>195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DELSO MOURA SILVA</text:p>
          </table:table-cell>
          <table:table-cell office:value-type="string" calcext:value-type="string">
            <text:p>13/12/1984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99" calcext:value-type="float">
            <text:p>293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ANIO MACHADO VASCONCELOS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55" calcext:value-type="float">
            <text:p>314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SON JOSE DOS SANTOS</text:p>
          </table:table-cell>
          <table:table-cell office:value-type="string" calcext:value-type="string">
            <text:p>03/04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91" calcext:value-type="float">
            <text:p>39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ICSON DE SOUZA BISPO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52" calcext:value-type="float">
            <text:p>3275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ONIDES JOSE SANTOS JUNIOR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60" calcext:value-type="float">
            <text:p>330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ANO SANTOS ANDRADE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24" calcext:value-type="float">
            <text:p>34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LIX ALEXANDRE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203" calcext:value-type="float">
            <text:p>2620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RAMOS SANTO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MECANICO ELETR AU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68" calcext:value-type="float">
            <text:p>392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KLIN LUIZ ALBUQUERQUE SANDE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11" calcext:value-type="float">
            <text:p>312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HEYSON SOUZA DE OLIVEIRA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33" calcext:value-type="float">
            <text:p>312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 DOS SANTO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02" calcext:value-type="float">
            <text:p>37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 DOS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77" calcext:value-type="float">
            <text:p>307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ANILSON MORAES MOTA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80" calcext:value-type="float">
            <text:p>35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LDICELIO DA SILV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425" calcext:value-type="float">
            <text:p>2742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NIVAL SILVA LIMA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302" calcext:value-type="float">
            <text:p>12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AUGUSTO DE OLIVEIRA</text:p>
          </table:table-cell>
          <table:table-cell office:value-type="string" calcext:value-type="string">
            <text:p>11/03/1982</text:p>
          </table:table-cell>
          <table:table-cell office:value-type="string" calcext:value-type="string">
            <text:p>ASSIST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80" calcext:value-type="float">
            <text:p>35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ELON VIEIRA LIM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13" calcext:value-type="float">
            <text:p>39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HATAN SANTOS DA SILVA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027" calcext:value-type="float">
            <text:p>90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RGE LUIZ DE AQUINO</text:p>
          </table:table-cell>
          <table:table-cell office:value-type="string" calcext:value-type="string">
            <text:p>04/03/1980</text:p>
          </table:table-cell>
          <table:table-cell office:value-type="string" calcext:value-type="string">
            <text:p>MECANICO ELETR AU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88" calcext:value-type="float">
            <text:p>29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DEMIR BOMFIM JUNIOR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055" calcext:value-type="float">
            <text:p>280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IRTON OLIVEIRA SANTANA JUNIOR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1" calcext:value-type="float">
            <text:p>31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UGUSTO ANDRADE</text:p>
          </table:table-cell>
          <table:table-cell office:value-type="string" calcext:value-type="string">
            <text:p>16/05/1973</text:p>
          </table:table-cell>
          <table:table-cell office:value-type="string" calcext:value-type="string">
            <text:p>TEC MAN REDES EQUIP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2/12/2024 <text:s/>- <text:s/>15:12:17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0" calcext:value-type="float">
            <text:p>10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499" calcext:value-type="float">
            <text:p>294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BORGES FERREIRA DA SILVA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011" calcext:value-type="float">
            <text:p>300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DA CONCEICAO</text:p>
          </table:table-cell>
          <table:table-cell office:value-type="string" calcext:value-type="string">
            <text:p>21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35" calcext:value-type="float">
            <text:p>39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ILVAN CLARINDO TAVARES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68" calcext:value-type="float">
            <text:p>37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ONCALVES DE LIMA JUNIOR</text:p>
          </table:table-cell>
          <table:table-cell office:value-type="string" calcext:value-type="string">
            <text:p>08/06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86" calcext:value-type="float">
            <text:p>302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AFAEL CONCEICAO BARR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400" calcext:value-type="float">
            <text:p>294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AS SANTANA DOS SANTOS FILHO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83" calcext:value-type="float">
            <text:p>305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RACI MANUEL ARAUJO FILHO</text:p>
          </table:table-cell>
          <table:table-cell office:value-type="string" calcext:value-type="string">
            <text:p>02/05/200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02" calcext:value-type="float">
            <text:p>34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ANDRO SANTOS DA PAIXAO MUNIZ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24" calcext:value-type="float">
            <text:p>39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ONARDO OLIVEIRA OLIVA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02" calcext:value-type="float">
            <text:p>39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CKSON FLAVIO DOS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91" calcext:value-type="float">
            <text:p>35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DISSON DA SILVA AMORIM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767" calcext:value-type="float">
            <text:p>1176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FRANCISCO SANTOS</text:p>
          </table:table-cell>
          <table:table-cell office:value-type="string" calcext:value-type="string">
            <text:p>01/02/1982</text:p>
          </table:table-cell>
          <table:table-cell office:value-type="string" calcext:value-type="string">
            <text:p>TEC MAN REDES EQUIP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6" calcext:value-type="float">
            <text:p>3211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GOMES DOS SANTOS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13" calcext:value-type="float">
            <text:p>33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TIN HENRIQUE PEDROSA LORENZ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918" calcext:value-type="float">
            <text:p>591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URILO COSTA SANTOS</text:p>
          </table:table-cell>
          <table:table-cell office:value-type="string" calcext:value-type="string">
            <text:p>21/01/1978</text:p>
          </table:table-cell>
          <table:table-cell office:value-type="string" calcext:value-type="string">
            <text:p>ASSIST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68" calcext:value-type="float">
            <text:p>41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ILTON FREITAS NASCIMENT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55" calcext:value-type="float">
            <text:p>308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GERIO PEREIRA DOS SANTOS</text:p>
          </table:table-cell>
          <table:table-cell office:value-type="string" calcext:value-type="string">
            <text:p>14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422" calcext:value-type="float">
            <text:p>29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ITAGORAS MOURA DE ANDRADE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57" calcext:value-type="float">
            <text:p>39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ALMEIDA DE MEDEIR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35" calcext:value-type="float">
            <text:p>39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DA CRUZ PEREIRA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874" calcext:value-type="float">
            <text:p>687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UL CARVALHO NETO</text:p>
          </table:table-cell>
          <table:table-cell office:value-type="string" calcext:value-type="string">
            <text:p>14/08/1978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474" calcext:value-type="float">
            <text:p>2747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RESENDE TORRES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TORNEIRO MECAN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13" calcext:value-type="float">
            <text:p>34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FERREIRA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79" calcext:value-type="float">
            <text:p>35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UBENS DE JESUS DOROTE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46" calcext:value-type="float">
            <text:p>36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DA SILVA ROCH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57" calcext:value-type="float">
            <text:p>34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IAGO ARAUJO DE OLIV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68" calcext:value-type="float">
            <text:p>39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IAGO SANTANA CHAVE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528" calcext:value-type="float">
            <text:p>115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SHINGTON LUIZ LIMA DE ALMEIDA</text:p>
          </table:table-cell>
          <table:table-cell office:value-type="string" calcext:value-type="string">
            <text:p>07/12/1981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91" calcext:value-type="float">
            <text:p>37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VITORIO DOS SANTOS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2 , DOM-DIR OPERAÇ E MANUT, DOM-DIR DE OPERAC. E MANUT., GMEL-GER. DE MANUT. ELETROMECÂNICA</text:p>
          </table:table-cell>
          <table:table-cell office:value-type="float" office:value="63" calcext:value-type="float">
            <text:p>6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3 , DOM-DIR OPERAÇ E MANUT, DOM-DIR DE OPERAC. E MANUT., GPMS-GER. DE PESQ. E EXPL DE MANANCIAIS SUBTERRÂNEO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24" calcext:value-type="float">
            <text:p>41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UNO HENRIQUE MORAES PINHEIRO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322" calcext:value-type="float">
            <text:p>313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ANDRO SILVA DE JESUS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539" calcext:value-type="float">
            <text:p>245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SANTANA DO COUTO</text:p>
          </table:table-cell>
          <table:table-cell office:value-type="string" calcext:value-type="string">
            <text:p>19/05/1986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866" calcext:value-type="float">
            <text:p>118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ALDO APOLINARIO DOS SANTOS</text:p>
          </table:table-cell>
          <table:table-cell office:value-type="string" calcext:value-type="string">
            <text:p>02/03/1982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811" calcext:value-type="float">
            <text:p>98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SON APOLINARIO DOS SANTOS</text:p>
          </table:table-cell>
          <table:table-cell office:value-type="string" calcext:value-type="string">
            <text:p>22/01/1981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799" calcext:value-type="float">
            <text:p>297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ENRIQUE COELHO DE OLIVEIR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874" calcext:value-type="float">
            <text:p>1187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LUIZ ALVES TOURINHO</text:p>
          </table:table-cell>
          <table:table-cell office:value-type="string" calcext:value-type="string">
            <text:p>01/03/1982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00" calcext:value-type="float">
            <text:p>295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CRISTINA SANTANA DE JESUS</text:p>
          </table:table-cell>
          <table:table-cell office:value-type="string" calcext:value-type="string">
            <text:p>0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57" calcext:value-type="float">
            <text:p>37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KE HENDERSON SANTANA BATIST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GEOLO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.03 , DOM-DIR OPERAÇ E MANUT, DOM-DIR DE OPERAC. E MANUT., GPMS-GER. DE PESQ. E EXPL DE MANANCIAIS SUBTERRÂNEOS</text:p>
          </table:table-cell>
          <table:table-cell office:value-type="float" office:value="9" calcext:value-type="float">
            <text:p>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0 , DOM-DIR OPERAÇ E MANUT, DOM-DIR DE OPERAC. E MANUT.</text:p>
          </table:table-cell>
          <table:table-cell office:value-type="float" office:value="83" calcext:value-type="float">
            <text:p>8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 , DOM-DIR OPERAÇ E MANUT, SUSM-SUP SIST. METROP DE ÁGU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68" calcext:value-type="float">
            <text:p>33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X SAMPAIO KUHL</text:p>
          </table:table-cell>
          <table:table-cell office:value-type="string" calcext:value-type="string">
            <text:p>01/10/200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2/12/2024 <text:s/>- <text:s/>15:12:18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1" calcext:value-type="float">
            <text:p>11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0 , DOM-DIR OPERAÇ E MANUT, SUSM-SUP SIST. METROP DE ÁGUA, SUSM-SUP. DE SIST. METROPOL. DE ÁGU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023" calcext:value-type="float">
            <text:p>2502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LUIZA CARVALHO DE ALMEIDA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77" calcext:value-type="float">
            <text:p>320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RALDO ACIOLI DA ROCHA</text:p>
          </table:table-cell>
          <table:table-cell office:value-type="string" calcext:value-type="string">
            <text:p>02/04/200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692" calcext:value-type="float">
            <text:p>669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BATISTA SANTOS</text:p>
          </table:table-cell>
          <table:table-cell office:value-type="string" calcext:value-type="string">
            <text:p>13/07/197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80" calcext:value-type="float">
            <text:p>38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ONIA GONZAGA DE SOUZ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0 , DOM-DIR OPERAÇ E MANUT, SUSM-SUP SIST. METROP DE ÁGUA, SUSM-SUP. DE SIST. METROPOL. DE ÁGUA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1 , DOM-DIR OPERAÇ E MANUT, SUSM-SUP SIST. METROP DE ÁGUA, GMPM-GER. METROPOL DE PRODUÇ. E MANUT. DE ADUTORA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02" calcext:value-type="float">
            <text:p>35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O DE JESUS NARDELLI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22" calcext:value-type="float">
            <text:p>28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AN MICHEL DE MELO OLIVEIR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34" calcext:value-type="float">
            <text:p>323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BERTO JULIAO PEREIRA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57" calcext:value-type="float">
            <text:p>35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CEU VIEIRA DE MOURA FILH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46" calcext:value-type="float">
            <text:p>36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IXO CARVALHO VIEI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33" calcext:value-type="float">
            <text:p>319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 PEREIRA DOS SANTOS</text:p>
          </table:table-cell>
          <table:table-cell office:value-type="string" calcext:value-type="string">
            <text:p>09/10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57" calcext:value-type="float">
            <text:p>400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BRUNO BEZERRA CAMPANA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02" calcext:value-type="float">
            <text:p>34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MOS ARAUJO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88" calcext:value-type="float">
            <text:p>299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LIDIA DE SENA SILVA COSTA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00" calcext:value-type="float">
            <text:p>309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MARIA SANTOS DE MELLO</text:p>
          </table:table-cell>
          <table:table-cell office:value-type="string" calcext:value-type="string">
            <text:p>17/1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13" calcext:value-type="float">
            <text:p>34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DOS SANTOS FONTES</text:p>
          </table:table-cell>
          <table:table-cell office:value-type="string" calcext:value-type="string">
            <text:p>01/09/2014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79" calcext:value-type="float">
            <text:p>35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DE ASSUNÇÃO SANTOS</text:p>
          </table:table-cell>
          <table:table-cell office:value-type="string" calcext:value-type="string">
            <text:p>03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534" calcext:value-type="float">
            <text:p>125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FEITOZA ARAGÃO</text:p>
          </table:table-cell>
          <table:table-cell office:value-type="string" calcext:value-type="string">
            <text:p>15/04/1982</text:p>
          </table:table-cell>
          <table:table-cell office:value-type="string" calcext:value-type="string">
            <text:p>OP ELEV EQUIP ELETIC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665" calcext:value-type="float">
            <text:p>1766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FRANCISCO ROSA FILHO</text:p>
          </table:table-cell>
          <table:table-cell office:value-type="string" calcext:value-type="string">
            <text:p>05/06/1984</text:p>
          </table:table-cell>
          <table:table-cell office:value-type="string" calcext:value-type="string">
            <text:p>OFICIAL MANUTEN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497" calcext:value-type="float">
            <text:p>2449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NALDO PEREIRA DA SILVA</text:p>
          </table:table-cell>
          <table:table-cell office:value-type="string" calcext:value-type="string">
            <text:p>19/05/1986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68" calcext:value-type="float">
            <text:p>402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RELIO VINICIUS SANTO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30" calcext:value-type="float">
            <text:p>327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BERTO SANTO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24" calcext:value-type="float">
            <text:p>39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RE SACRAMENTO RAMOS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005" calcext:value-type="float">
            <text:p>120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UGUSTO PEREIRA DOS SANTOS</text:p>
          </table:table-cell>
          <table:table-cell office:value-type="string" calcext:value-type="string">
            <text:p>08/03/1982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243" calcext:value-type="float">
            <text:p>132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ROBERTO DOS SANTOS</text:p>
          </table:table-cell>
          <table:table-cell office:value-type="string" calcext:value-type="string">
            <text:p>24/05/1982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542" calcext:value-type="float">
            <text:p>125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ECILIO ARAUJO DOS SANTOS</text:p>
          </table:table-cell>
          <table:table-cell office:value-type="string" calcext:value-type="string">
            <text:p>19/04/1982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35" calcext:value-type="float">
            <text:p>35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EZAR SOARES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43" calcext:value-type="float">
            <text:p>321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JEAN DA SILVA BEZERRA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50" calcext:value-type="float">
            <text:p>3055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SIO ANDRADE LIMA</text:p>
          </table:table-cell>
          <table:table-cell office:value-type="string" calcext:value-type="string">
            <text:p>01/04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219" calcext:value-type="float">
            <text:p>2721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CIO JOSE DA SILVA FILHO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TEC CONTAB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072" calcext:value-type="float">
            <text:p>110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 DOS SANTOS</text:p>
          </table:table-cell>
          <table:table-cell office:value-type="string" calcext:value-type="string">
            <text:p>25/08/1981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79" calcext:value-type="float">
            <text:p>37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BARBOSA DOS SANTOS</text:p>
          </table:table-cell>
          <table:table-cell office:value-type="string" calcext:value-type="string">
            <text:p>08/06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287" calcext:value-type="float">
            <text:p>1628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SANTOS COSTA</text:p>
          </table:table-cell>
          <table:table-cell office:value-type="string" calcext:value-type="string">
            <text:p>16/01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675" calcext:value-type="float">
            <text:p>326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LUIZ ALVES SILVA</text:p>
          </table:table-cell>
          <table:table-cell office:value-type="string" calcext:value-type="string">
            <text:p>03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111" calcext:value-type="float">
            <text:p>281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LAVIO FERREIRA DOS ANJOS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79" calcext:value-type="float">
            <text:p>34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BRANDAO GOMES JUNIOR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775" calcext:value-type="float">
            <text:p>257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JOSE DE ALMEIDA</text:p>
          </table:table-cell>
          <table:table-cell office:value-type="string" calcext:value-type="string">
            <text:p>13/10/1987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072" calcext:value-type="float">
            <text:p>250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ES SILVA DA CONCEICAO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68" calcext:value-type="float">
            <text:p>35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CIO BARBOSA DOS SANTOS JUNIOR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68" calcext:value-type="float">
            <text:p>35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ORGE LUIZ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45" calcext:value-type="float">
            <text:p>3234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MAR ALVES SANTAN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9" calcext:value-type="float">
            <text:p>388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VALDO DOS SANTOS</text:p>
          </table:table-cell>
          <table:table-cell office:value-type="string" calcext:value-type="string">
            <text:p>01/02/1975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591" calcext:value-type="float">
            <text:p>12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LIO FRANCA SANTOS</text:p>
          </table:table-cell>
          <table:table-cell office:value-type="string" calcext:value-type="string">
            <text:p>26/04/1982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2/12/2024 <text:s/>- <text:s/>15:12:18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2" calcext:value-type="float">
            <text:p>12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13" calcext:value-type="float">
            <text:p>33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YTOR HELAN DE FREITAS SOUZ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99" calcext:value-type="float">
            <text:p>296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DIEL PEREIRA SOUZA</text:p>
          </table:table-cell>
          <table:table-cell office:value-type="string" calcext:value-type="string">
            <text:p>0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85" calcext:value-type="float">
            <text:p>3038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LTON SILVA LIM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35" calcext:value-type="float">
            <text:p>39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RO SANTANA ANDRADE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55" calcext:value-type="float">
            <text:p>284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ARES DA CONCEICAO SANT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66" calcext:value-type="float">
            <text:p>312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ISSON DE BRITO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908" calcext:value-type="float">
            <text:p>259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NIO DO NASCIMENTO MARTIN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66" calcext:value-type="float">
            <text:p>295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NSER MACIEL DE ALMEID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24" calcext:value-type="float">
            <text:p>34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YSON FABIO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11" calcext:value-type="float">
            <text:p>295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ILSON MATIAS SALES</text:p>
          </table:table-cell>
          <table:table-cell office:value-type="string" calcext:value-type="string">
            <text:p>01/04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88" calcext:value-type="float">
            <text:p>31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ACCIOLI MENEZES LINS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007" calcext:value-type="float">
            <text:p>600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BATISTA DE MELO</text:p>
          </table:table-cell>
          <table:table-cell office:value-type="string" calcext:value-type="string">
            <text:p>01/03/197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13" calcext:value-type="float">
            <text:p>34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ANDRADE LIMA CURVELL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11" calcext:value-type="float">
            <text:p>282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RIBEIRO COUTO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7179" calcext:value-type="float">
            <text:p>7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SANTOS DE JESUS</text:p>
          </table:table-cell>
          <table:table-cell office:value-type="string" calcext:value-type="string">
            <text:p>01/11/1978</text:p>
          </table:table-cell>
          <table:table-cell office:value-type="string" calcext:value-type="string">
            <text:p>OPERADOR DE RADI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55" calcext:value-type="float">
            <text:p>293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EL SILVA LIMA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35" calcext:value-type="float">
            <text:p>40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ISIANE FERREIRA NUNE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35" calcext:value-type="float">
            <text:p>39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THAN VIEIRA DE SANTANA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13" calcext:value-type="float">
            <text:p>39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THAS MATOS DE ANDRADE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567" calcext:value-type="float">
            <text:p>2656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ILTON TEIXEIRA SANTO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UX SERVICOS GERAIS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559" calcext:value-type="float">
            <text:p>265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BERTO SANTANA HOR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27" calcext:value-type="float">
            <text:p>330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BERTO SANT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66" calcext:value-type="float">
            <text:p>289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UISIO DOS SANTOS BEZERR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5" calcext:value-type="float">
            <text:p>39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PINTO DIAS</text:p>
          </table:table-cell>
          <table:table-cell office:value-type="string" calcext:value-type="string">
            <text:p>17/02/1975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33" calcext:value-type="float">
            <text:p>307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OMINGOS SOARES</text:p>
          </table:table-cell>
          <table:table-cell office:value-type="string" calcext:value-type="string">
            <text:p>04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732" calcext:value-type="float">
            <text:p>267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SON FIGUEIRED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22" calcext:value-type="float">
            <text:p>31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RANCISCO DOS SANTOS JUNIOR</text:p>
          </table:table-cell>
          <table:table-cell office:value-type="string" calcext:value-type="string">
            <text:p>14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99" calcext:value-type="float">
            <text:p>298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OES DE SOUZA FILHO</text:p>
          </table:table-cell>
          <table:table-cell office:value-type="string" calcext:value-type="string">
            <text:p>04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00" calcext:value-type="float">
            <text:p>296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IMA LINO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033" calcext:value-type="float">
            <text:p>290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AIMUNDO DOS SANTOS</text:p>
          </table:table-cell>
          <table:table-cell office:value-type="string" calcext:value-type="string">
            <text:p>21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843" calcext:value-type="float">
            <text:p>108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EGINALDO SILVA</text:p>
          </table:table-cell>
          <table:table-cell office:value-type="string" calcext:value-type="string">
            <text:p>12/06/1981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674" calcext:value-type="float">
            <text:p>1267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ENILDO HORA DOS SANTOS</text:p>
          </table:table-cell>
          <table:table-cell office:value-type="string" calcext:value-type="string">
            <text:p>30/04/1982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21" calcext:value-type="float">
            <text:p>301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NILDO DE JESUS FEITOSA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657" calcext:value-type="float">
            <text:p>17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NALDO TAVARES DE SANTANA</text:p>
          </table:table-cell>
          <table:table-cell office:value-type="string" calcext:value-type="string">
            <text:p>05/06/1984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505" calcext:value-type="float">
            <text:p>245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ZEMI TELES DA SILVA MENEZES</text:p>
          </table:table-cell>
          <table:table-cell office:value-type="string" calcext:value-type="string">
            <text:p>19/05/1986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35" calcext:value-type="float">
            <text:p>34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ENY ARAGAO ROCH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68" calcext:value-type="float">
            <text:p>38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ÍS FREIRE MACÊDO CORREI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02" calcext:value-type="float">
            <text:p>34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ZARO VALENTIM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13" calcext:value-type="float">
            <text:p>39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ONARDO DE MELLO AZEVED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788" calcext:value-type="float">
            <text:p>297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ILSON DA SILV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641" calcext:value-type="float">
            <text:p>126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MESSIAS SILVA</text:p>
          </table:table-cell>
          <table:table-cell office:value-type="string" calcext:value-type="string">
            <text:p>30/04/1982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526" calcext:value-type="float">
            <text:p>1252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SANTOS MACHADO</text:p>
          </table:table-cell>
          <table:table-cell office:value-type="string" calcext:value-type="string">
            <text:p>20/04/1982</text:p>
          </table:table-cell>
          <table:table-cell office:value-type="string" calcext:value-type="string">
            <text:p>TEC QUIMICA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80" calcext:value-type="float">
            <text:p>35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MENEZES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66" calcext:value-type="float">
            <text:p>307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NIVALDA ALVES DOS SANTOS</text:p>
          </table:table-cell>
          <table:table-cell office:value-type="string" calcext:value-type="string">
            <text:p>04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68" calcext:value-type="float">
            <text:p>36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HEUS DA SILVA COST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44" calcext:value-type="float">
            <text:p>307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URICIO ALEXANDRE SILVA</text:p>
          </table:table-cell>
          <table:table-cell office:value-type="string" calcext:value-type="string">
            <text:p>05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2/12/2024 <text:s/>- <text:s/>15:12:19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3" calcext:value-type="float">
            <text:p>13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04" calcext:value-type="float">
            <text:p>3310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URO CESAR DOS SANT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55" calcext:value-type="float">
            <text:p>282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YCON MELSIADES GUEDES DE BRITO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013" calcext:value-type="float">
            <text:p>12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ILSON MACHADO</text:p>
          </table:table-cell>
          <table:table-cell office:value-type="string" calcext:value-type="string">
            <text:p>08/03/1982</text:p>
          </table:table-cell>
          <table:table-cell office:value-type="string" calcext:value-type="string">
            <text:p>OP ELEV EQUIP ELETIC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00" calcext:value-type="float">
            <text:p>289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DAIR JOSE PRATA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11" calcext:value-type="float">
            <text:p>292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SEAS DE FREITAS LEMOS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77" calcext:value-type="float">
            <text:p>282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VINICIUS DE MENEZES LEM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22" calcext:value-type="float">
            <text:p>282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COSMO ALVES DA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91" calcext:value-type="float">
            <text:p>36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GINALDO SANTOS DE OLIVEI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80" calcext:value-type="float">
            <text:p>34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E OLIVEIRA DE JESU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79" calcext:value-type="float">
            <text:p>40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VALDO AMANCIO DOS SANTOS</text:p>
          </table:table-cell>
          <table:table-cell office:value-type="string" calcext:value-type="string">
            <text:p>03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22" calcext:value-type="float">
            <text:p>317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COSTA DAS NEVES ARAGAO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44" calcext:value-type="float">
            <text:p>292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WAGNER DE MATOS SANTOS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077" calcext:value-type="float">
            <text:p>280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GERIO ANDRADE DO NASCIMENTO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79" calcext:value-type="float">
            <text:p>36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GERIO RODRIGUES LIM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199" calcext:value-type="float">
            <text:p>281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SIVAL DE OLIVEIRA SOUZ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19" calcext:value-type="float">
            <text:p>3271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DIAS DA SILVA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99" calcext:value-type="float">
            <text:p>306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GNE MENEZES GOVEIA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00" calcext:value-type="float">
            <text:p>285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DOILSON SANTOS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13" calcext:value-type="float">
            <text:p>35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L SANTOS LEITE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766" calcext:value-type="float">
            <text:p>297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Y FREIRE FREI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11" calcext:value-type="float">
            <text:p>289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ALVES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381" calcext:value-type="float">
            <text:p>938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MOURA DE ARAUJO</text:p>
          </table:table-cell>
          <table:table-cell office:value-type="string" calcext:value-type="string">
            <text:p>16/06/1980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1 , DOM-DIR OPERAÇ E MANUT, SUSM-SUP SIST. METROP DE ÁGUA, GMPM-GER. METROPOL DE PRODUÇ. E MANUT. DE ADUTORAS</text:p>
          </table:table-cell>
          <table:table-cell office:value-type="float" office:value="106" calcext:value-type="float">
            <text:p>10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2 , DOM-DIR OPERAÇ E MANUT, SUSM-SUP SIST. METROP DE ÁGUA, GMDN-GER. METROPOL. DE DIST. NOR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57" calcext:value-type="float">
            <text:p>39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AMUS ARAUJO SANTOS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57" calcext:value-type="float">
            <text:p>34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SSON RIBEIRO DE SOUZ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11" calcext:value-type="float">
            <text:p>311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MARCOS DOS SANTO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55" calcext:value-type="float">
            <text:p>318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ICIO DE OLIVEIRA FREITAS</text:p>
          </table:table-cell>
          <table:table-cell office:value-type="string" calcext:value-type="string">
            <text:p>12/07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57" calcext:value-type="float">
            <text:p>40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GUSTO CESAR ANDRADE CORREIA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2053" calcext:value-type="float">
            <text:p>220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BERTO MODESTO ROCHA</text:p>
          </table:table-cell>
          <table:table-cell office:value-type="string" calcext:value-type="string">
            <text:p>07/04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372" calcext:value-type="float">
            <text:p>243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ROBERTO F DIAS</text:p>
          </table:table-cell>
          <table:table-cell office:value-type="string" calcext:value-type="string">
            <text:p>16/05/1986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46" calcext:value-type="float">
            <text:p>33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YURI LOIOLA SANT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88" calcext:value-type="float">
            <text:p>286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CARLOS DE JESUS SOUZ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24" calcext:value-type="float">
            <text:p>39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EVANILTON GONÇALVES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77" calcext:value-type="float">
            <text:p>309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UARDO ROBERTO DA SILVA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33" calcext:value-type="float">
            <text:p>317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PEDRO CERQUEIRA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66" calcext:value-type="float">
            <text:p>286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ELMA SANTOS LIM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862" calcext:value-type="float">
            <text:p>88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BERTO SILVA</text:p>
          </table:table-cell>
          <table:table-cell office:value-type="string" calcext:value-type="string">
            <text:p>01/02/1980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686" calcext:value-type="float">
            <text:p>106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UIZ CAMPOS NETO</text:p>
          </table:table-cell>
          <table:table-cell office:value-type="string" calcext:value-type="string">
            <text:p>05/05/1981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00" calcext:value-type="float">
            <text:p>298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O MARC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8" calcext:value-type="float">
            <text:p>384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FERREIRA FARIAS</text:p>
          </table:table-cell>
          <table:table-cell office:value-type="string" calcext:value-type="string">
            <text:p>01/03/1974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73" calcext:value-type="float">
            <text:p>3047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SANTOS</text:p>
          </table:table-cell>
          <table:table-cell office:value-type="string" calcext:value-type="string">
            <text:p>23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708" calcext:value-type="float">
            <text:p>267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LSON FERREIRA MOT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80" calcext:value-type="float">
            <text:p>39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ICACIA BATISTA DE ARAUJO COSTA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91" calcext:value-type="float">
            <text:p>38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GUARANA DOS SANTOS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46" calcext:value-type="float">
            <text:p>358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MENIQUE DE JESUS SOARE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2/12/2024 <text:s/>- <text:s/>15:12:20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4" calcext:value-type="float">
            <text:p>14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11" calcext:value-type="float">
            <text:p>316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O ALVES DE SOUZA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405" calcext:value-type="float">
            <text:p>54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SHINGTON ROSA CORREIA</text:p>
          </table:table-cell>
          <table:table-cell office:value-type="string" calcext:value-type="string">
            <text:p>09/09/1977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2 , DOM-DIR OPERAÇ E MANUT, SUSM-SUP SIST. METROP DE ÁGUA, GMDN-GER. METROPOL. DE DIST. NORTE</text:p>
          </table:table-cell>
          <table:table-cell office:value-type="float" office:value="24" calcext:value-type="float">
            <text:p>2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3 , DOM-DIR OPERAÇ E MANUT, SUSM-SUP SIST. METROP DE ÁGUA, GMDS-GER. METROPOL. DE DIST. SU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44" calcext:value-type="float">
            <text:p>285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MARIO MELO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79" calcext:value-type="float">
            <text:p>41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SOARES DA SILV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02" calcext:value-type="float">
            <text:p>39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HENRIQUE DOS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539" calcext:value-type="float">
            <text:p>305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HENRIQUE SANTOS NASCIMENTO</text:p>
          </table:table-cell>
          <table:table-cell office:value-type="string" calcext:value-type="string">
            <text:p>04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55" calcext:value-type="float">
            <text:p>311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OMENES SANTOS RIBEIRO</text:p>
          </table:table-cell>
          <table:table-cell office:value-type="string" calcext:value-type="string">
            <text:p>10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88" calcext:value-type="float">
            <text:p>312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NIS DE SANTANA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78" calcext:value-type="float">
            <text:p>3237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FRAN SILVA DOS SANTO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239" calcext:value-type="float">
            <text:p>252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EL FONTES DE SANTANA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57" calcext:value-type="float">
            <text:p>40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A CHAVES DE CARVALHO</text:p>
          </table:table-cell>
          <table:table-cell office:value-type="string" calcext:value-type="string">
            <text:p>04/09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24" calcext:value-type="float">
            <text:p>40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ALLEY MATOS TAVARES SANTOS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80" calcext:value-type="float">
            <text:p>35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ANDLEY LUIZ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926" calcext:value-type="float">
            <text:p>1092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LSON PEREIRA DA SILVA</text:p>
          </table:table-cell>
          <table:table-cell office:value-type="string" calcext:value-type="string">
            <text:p>15/07/1981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57" calcext:value-type="float">
            <text:p>40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HONESON NASCIMENTO LIMA</text:p>
          </table:table-cell>
          <table:table-cell office:value-type="string" calcext:value-type="string">
            <text:p>01/06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35" calcext:value-type="float">
            <text:p>33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SOUZA DE SANTAN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59" calcext:value-type="float">
            <text:p>331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BERTO OLIVEIRA FILHO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55" calcext:value-type="float">
            <text:p>310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MILTON VIEIRA DOS SANTO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79" calcext:value-type="float">
            <text:p>37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DA SILVA SOUSA JUNIOR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46" calcext:value-type="float">
            <text:p>38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FERREIRA DOS SANTOS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111" calcext:value-type="float">
            <text:p>171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JARIO FONTES HORA</text:p>
          </table:table-cell>
          <table:table-cell office:value-type="string" calcext:value-type="string">
            <text:p>17/05/1984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57" calcext:value-type="float">
            <text:p>36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LLY CRISTIANE ALMEIDA F. DE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80" calcext:value-type="float">
            <text:p>40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DNEY BARROS SANTOS</text:p>
          </table:table-cell>
          <table:table-cell office:value-type="string" calcext:value-type="string">
            <text:p>05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44" calcext:value-type="float">
            <text:p>28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MITON ALVES DE SOUZ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3 , DOM-DIR OPERAÇ E MANUT, SUSM-SUP SIST. METROP DE ÁGUA, GMDS-GER. METROPOL. DE DIST. SUL</text:p>
          </table:table-cell>
          <table:table-cell office:value-type="float" office:value="22" calcext:value-type="float">
            <text:p>2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4 , DOM-DIR OPERAÇ E MANUT, SUSM-SUP SIST. METROP DE ÁGUA, GCPM-GER. DE CONTROLE DE PERDAS DOS SIST. METROPOLITANO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46" calcext:value-type="float">
            <text:p>34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Z OLIVEIRA DOS ANJ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91" calcext:value-type="float">
            <text:p>39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LE TORRES SILVA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322" calcext:value-type="float">
            <text:p>53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L SANTOS SOARES</text:p>
          </table:table-cell>
          <table:table-cell office:value-type="string" calcext:value-type="string">
            <text:p>16/08/1977</text:p>
          </table:table-cell>
          <table:table-cell office:value-type="string" calcext:value-type="string">
            <text:p>TEC MAN REDES EQUIP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91" calcext:value-type="float">
            <text:p>40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LIPE RENAN DA SILVA SANTANA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46" calcext:value-type="float">
            <text:p>39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LÁVIO ANDRÉ SANTOS LIMA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02" calcext:value-type="float">
            <text:p>36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LTON FARIAS DA SILV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79" calcext:value-type="float">
            <text:p>39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DAZIO MOTA SANTOS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13" calcext:value-type="float">
            <text:p>34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FELIX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79" calcext:value-type="float">
            <text:p>40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IAMES NASCIMENTO JUNIOR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80" calcext:value-type="float">
            <text:p>40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ARLA ADRIANE SANTOS DIAS OLIVEIRA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24" calcext:value-type="float">
            <text:p>38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O CESAR SANTOS</text:p>
          </table:table-cell>
          <table:table-cell office:value-type="string" calcext:value-type="string">
            <text:p>01/12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58" calcext:value-type="float">
            <text:p>50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DRIGUES DA SILVA</text:p>
          </table:table-cell>
          <table:table-cell office:value-type="string" calcext:value-type="string">
            <text:p>01/04/1977</text:p>
          </table:table-cell>
          <table:table-cell office:value-type="string" calcext:value-type="string">
            <text:p>ASSIST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79" calcext:value-type="float">
            <text:p>40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USA ALVES DE SOUZA LISBOA</text:p>
          </table:table-cell>
          <table:table-cell office:value-type="string" calcext:value-type="string">
            <text:p>08/01/201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91" calcext:value-type="float">
            <text:p>37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L VALENÇA BITTENCOURT DE JESU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46" calcext:value-type="float">
            <text:p>38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Y SOUZA FREITAS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35" calcext:value-type="float">
            <text:p>38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LEY RENNIER SUCUPIRA FIGUEIREDO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.04 , DOM-DIR OPERAÇ E MANUT, SUSM-SUP SIST. METROP DE ÁGUA, GCPM-GER. DE CONTROLE DE PERDAS DOS SIST. METROPOLITANOS</text:p>
          </table:table-cell>
          <table:table-cell office:value-type="float" office:value="16" calcext:value-type="float">
            <text:p>16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2/12/2024 <text:s/>- <text:s/>15:12:21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5" calcext:value-type="float">
            <text:p>15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1 , DOM-DIR OPERAÇ E MANUT, SUSM-SUP SIST. METROP DE ÁGUA</text:p>
          </table:table-cell>
          <table:table-cell office:value-type="float" office:value="173" calcext:value-type="float">
            <text:p>17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 , DOM-DIR OPERAÇ E MANUT, SUSR-SUP SIST REG ÁGU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399" calcext:value-type="float">
            <text:p>93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APOLEAO GOMES BARRETO FILHO</text:p>
          </table:table-cell>
          <table:table-cell office:value-type="string" calcext:value-type="string">
            <text:p>16/06/1980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0 , DOM-DIR OPERAÇ E MANUT, SUSR-SUP SIST REG ÁGUA, SUSR-SUP SIST REG ÁGU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44" calcext:value-type="float">
            <text:p>318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CIONE MENDONCA ARAGAO</text:p>
          </table:table-cell>
          <table:table-cell office:value-type="string" calcext:value-type="string">
            <text:p>03/07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24" calcext:value-type="float">
            <text:p>37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ONIQUE NASCIMENTO OLIVEIR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91" calcext:value-type="float">
            <text:p>35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ULIANE FAGUNDES DO NASCIMEN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0 , DOM-DIR OPERAÇ E MANUT, SUSR-SUP SIST REG ÁGUA, SUSR-SUP SIST REG ÁGUA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1 , DOM-DIR OPERAÇ E MANUT, SUSR-SUP SIST REG ÁGUA, GRNO-GER REG PROD DIST NOR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68" calcext:value-type="float">
            <text:p>39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AILTON SOARES SANTOS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242" calcext:value-type="float">
            <text:p>232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VAL GARCIA SANTOS</text:p>
          </table:table-cell>
          <table:table-cell office:value-type="string" calcext:value-type="string">
            <text:p>08/05/1986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46" calcext:value-type="float">
            <text:p>37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 VIEIRA LIM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66" calcext:value-type="float">
            <text:p>319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A DOS SANTOS CALDAS PEREIRA</text:p>
          </table:table-cell>
          <table:table-cell office:value-type="string" calcext:value-type="string">
            <text:p>13/10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91" calcext:value-type="float">
            <text:p>41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O MEL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13" calcext:value-type="float">
            <text:p>35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C ALVES DE MORAIS JUNIOR</text:p>
          </table:table-cell>
          <table:table-cell office:value-type="string" calcext:value-type="string">
            <text:p>03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13" calcext:value-type="float">
            <text:p>36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SSON FEITOSA MORAES CAMP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406" calcext:value-type="float">
            <text:p>2440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TAIR LIMA</text:p>
          </table:table-cell>
          <table:table-cell office:value-type="string" calcext:value-type="string">
            <text:p>16/05/1986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44" calcext:value-type="float">
            <text:p>286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TALINO RODRIGUES DOS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46" calcext:value-type="float">
            <text:p>36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DE SOUZA SILV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80" calcext:value-type="float">
            <text:p>38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ALVES DE SOUZA</text:p>
          </table:table-cell>
          <table:table-cell office:value-type="string" calcext:value-type="string">
            <text:p>01/10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79" calcext:value-type="float">
            <text:p>38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BRITO MATOS JUNIOR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57" calcext:value-type="float">
            <text:p>36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GUEDES ARAUJ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24" calcext:value-type="float">
            <text:p>36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TOME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91" calcext:value-type="float">
            <text:p>36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THUR GARRET DE ALMEIDA NET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13" calcext:value-type="float">
            <text:p>36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ENO JOUDIR SANTOS DIA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35" calcext:value-type="float">
            <text:p>36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MILA NUNES ALVES ROCH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79" calcext:value-type="float">
            <text:p>41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BERTO DE SOUZA NEVE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57" calcext:value-type="float">
            <text:p>36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GELO PEREIRA DE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866" calcext:value-type="float">
            <text:p>68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OLIVEIRA FERREIRA</text:p>
          </table:table-cell>
          <table:table-cell office:value-type="string" calcext:value-type="string">
            <text:p>14/08/197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13" calcext:value-type="float">
            <text:p>41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SSIO MATEUS SANTOS SILV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80" calcext:value-type="float">
            <text:p>36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TIANO KELSON DO NASCIMENT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500" calcext:value-type="float">
            <text:p>125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ONALDO DELFINO DOS SANTOS</text:p>
          </table:table-cell>
          <table:table-cell office:value-type="string" calcext:value-type="string">
            <text:p>15/04/1982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13" calcext:value-type="float">
            <text:p>41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VERTON DA ROCH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24" calcext:value-type="float">
            <text:p>40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OMES SILVA GOME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80" calcext:value-type="float">
            <text:p>338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DA COSTA FERR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91" calcext:value-type="float">
            <text:p>36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LO SANTOS DE JESU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1" calcext:value-type="float">
            <text:p>3213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D DE OLIVEIRA BISPO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79" calcext:value-type="float">
            <text:p>36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D WERNECK DE OLIVEI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80" calcext:value-type="float">
            <text:p>33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GILVAN DE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02" calcext:value-type="float">
            <text:p>36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NES FRANCISCO DOS SANTOS</text:p>
          </table:table-cell>
          <table:table-cell office:value-type="string" calcext:value-type="string">
            <text:p>25/03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68" calcext:value-type="float">
            <text:p>36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NISON HENRIQUE SILVA RIBEIR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35" calcext:value-type="float">
            <text:p>36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MINGOS DE JESUS NET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33" calcext:value-type="float">
            <text:p>285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ORIEDSON DIAS OLAVO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13" calcext:value-type="float">
            <text:p>36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 CARLOS DIAS DE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46" calcext:value-type="float">
            <text:p>38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ELZIO RAM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2/12/2024 <text:s/>- <text:s/>15:12:21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6" calcext:value-type="float">
            <text:p>16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02" calcext:value-type="float">
            <text:p>36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NALDO OLIVEIRA MEL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13" calcext:value-type="float">
            <text:p>38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DER BOMFIM TRAVASSOS LIM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813" calcext:value-type="float">
            <text:p>8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ONALDO OLIVEIRA DE JESUS</text:p>
          </table:table-cell>
          <table:table-cell office:value-type="string" calcext:value-type="string">
            <text:p>21/01/1980</text:p>
          </table:table-cell>
          <table:table-cell office:value-type="string" calcext:value-type="string">
            <text:p>OFICIAL MANUTEN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24" calcext:value-type="float">
            <text:p>37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MANOEL MESSIAS D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46" calcext:value-type="float">
            <text:p>36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NI CARDOSO</text:p>
          </table:table-cell>
          <table:table-cell office:value-type="string" calcext:value-type="string">
            <text:p>01/04/2015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57" calcext:value-type="float">
            <text:p>37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IBERTON TAVARES VASCONCEL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46" calcext:value-type="float">
            <text:p>39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ILIO DA SILVA DOS ANJO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91" calcext:value-type="float">
            <text:p>37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ONALDO MARINH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505" calcext:value-type="float">
            <text:p>195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ALDO VIEIRA DOS SANTOS</text:p>
          </table:table-cell>
          <table:table-cell office:value-type="string" calcext:value-type="string">
            <text:p>12/12/1984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68" calcext:value-type="float">
            <text:p>37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BARRETO SANTAN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44" calcext:value-type="float">
            <text:p>311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FEITOSA SILVA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24" calcext:value-type="float">
            <text:p>39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LBER GOES DO ESPIRITO SANTO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02" calcext:value-type="float">
            <text:p>36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RLYAN SANTOS MEDEIROS</text:p>
          </table:table-cell>
          <table:table-cell office:value-type="string" calcext:value-type="string">
            <text:p>02/02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860" calcext:value-type="float">
            <text:p>986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LIMA COSTA</text:p>
          </table:table-cell>
          <table:table-cell office:value-type="string" calcext:value-type="string">
            <text:p>02/02/1981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35" calcext:value-type="float">
            <text:p>40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ALDO JURANDIR DOS SANTOS FILHO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91" calcext:value-type="float">
            <text:p>36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IO COSTA ARAUJ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190" calcext:value-type="float">
            <text:p>2419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DO DOS SANTOS</text:p>
          </table:table-cell>
          <table:table-cell office:value-type="string" calcext:value-type="string">
            <text:p>13/05/1986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46" calcext:value-type="float">
            <text:p>41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SON SANTOS TELE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02" calcext:value-type="float">
            <text:p>40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SLAINE DA GRAÇA ARAUJO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80" calcext:value-type="float">
            <text:p>36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USTAVO BRUNO AZEVEDO BARRET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039" calcext:value-type="float">
            <text:p>120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RIVELTON RAMALHO DE SOUZA</text:p>
          </table:table-cell>
          <table:table-cell office:value-type="string" calcext:value-type="string">
            <text:p>01/03/1982</text:p>
          </table:table-cell>
          <table:table-cell office:value-type="string" calcext:value-type="string">
            <text:p>OPERADOR DE RADI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80" calcext:value-type="float">
            <text:p>40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GO ANTONIO CARVALHO SILVA SOUZA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79" calcext:value-type="float">
            <text:p>41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THALO DE MELO LIM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91" calcext:value-type="float">
            <text:p>41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CKSON DA SILVA MOUR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46" calcext:value-type="float">
            <text:p>36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SANTOS MOU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91" calcext:value-type="float">
            <text:p>36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FFERSON DOS SANTOS SOARE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13" calcext:value-type="float">
            <text:p>36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ISSE DA SILVA DOS SANTOS</text:p>
          </table:table-cell>
          <table:table-cell office:value-type="string" calcext:value-type="string">
            <text:p>05/03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80" calcext:value-type="float">
            <text:p>368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HONATHAN ALMEIDA FELIX</text:p>
          </table:table-cell>
          <table:table-cell office:value-type="string" calcext:value-type="string">
            <text:p>25/03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79" calcext:value-type="float">
            <text:p>40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LDO RODRIGUES DE SANTANA JUNIOR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13" calcext:value-type="float">
            <text:p>36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GUEDES DE SOUZA LEITE</text:p>
          </table:table-cell>
          <table:table-cell office:value-type="string" calcext:value-type="string">
            <text:p>25/03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66" calcext:value-type="float">
            <text:p>284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WILTON FREITAS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653" calcext:value-type="float">
            <text:p>246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LVES BISPO</text:p>
          </table:table-cell>
          <table:table-cell office:value-type="string" calcext:value-type="string">
            <text:p>27/05/1986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744" calcext:value-type="float">
            <text:p>107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TONIO PEREIRA SANTOS</text:p>
          </table:table-cell>
          <table:table-cell office:value-type="string" calcext:value-type="string">
            <text:p>18/05/1981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02" calcext:value-type="float">
            <text:p>40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RAUJO NETTO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13" calcext:value-type="float">
            <text:p>37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RTEMIO SANTANA DORE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24" calcext:value-type="float">
            <text:p>40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DE SÁ CARDOSO JÚNIOR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79" calcext:value-type="float">
            <text:p>39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EYVISON SANDES GOMES</text:p>
          </table:table-cell>
          <table:table-cell office:value-type="string" calcext:value-type="string">
            <text:p>01/11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80" calcext:value-type="float">
            <text:p>36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RALDO RAMOS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80" calcext:value-type="float">
            <text:p>36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RIVALDO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13" calcext:value-type="float">
            <text:p>36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ELIX SANTOS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46" calcext:value-type="float">
            <text:p>40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ENRIQUE DE SANTANA SANTOS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57" calcext:value-type="float">
            <text:p>37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UMBERTO LIMA COST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68" calcext:value-type="float">
            <text:p>362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UCIO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775" calcext:value-type="float">
            <text:p>117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PAULO SOUZA DE JESUS</text:p>
          </table:table-cell>
          <table:table-cell office:value-type="string" calcext:value-type="string">
            <text:p>01/02/1982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804" calcext:value-type="float">
            <text:p>2380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AIMUNDO SILVEIRA</text:p>
          </table:table-cell>
          <table:table-cell office:value-type="string" calcext:value-type="string">
            <text:p>08/05/1986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13" calcext:value-type="float">
            <text:p>36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COST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2/12/2024 <text:s/>- <text:s/>15:12:22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7" calcext:value-type="float">
            <text:p>17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35" calcext:value-type="float">
            <text:p>41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SANTAN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79" calcext:value-type="float">
            <text:p>36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ILLIAM MOTA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79" calcext:value-type="float">
            <text:p>34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VANDRE APARECIDO CRISOSTOMO ALVE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79" calcext:value-type="float">
            <text:p>36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UBERT OLIVEIRA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091" calcext:value-type="float">
            <text:p>36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CILMAR GOMES DA SILV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91" calcext:value-type="float">
            <text:p>348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UDY CHAVES LAURIND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02" calcext:value-type="float">
            <text:p>38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ALDO PINTO OLIVEIR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879" calcext:value-type="float">
            <text:p>36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IKO SILVA NASCIMENTO</text:p>
          </table:table-cell>
          <table:table-cell office:value-type="string" calcext:value-type="string">
            <text:p>25/03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57" calcext:value-type="float">
            <text:p>39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KSWELL SANTANA DOS SANTOS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88" calcext:value-type="float">
            <text:p>287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LUIS DOS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79" calcext:value-type="float">
            <text:p>36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ROCHA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44" calcext:value-type="float">
            <text:p>314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JORGE DE LIMA FILHO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68" calcext:value-type="float">
            <text:p>36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X ADRIANO SANTOS MANHAE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91" calcext:value-type="float">
            <text:p>39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YKON GUSTAVO PEREIRA SANTOS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35" calcext:value-type="float">
            <text:p>37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CHAEL SILVA D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57" calcext:value-type="float">
            <text:p>41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ZAEL ANDRADE DE JESU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8" calcext:value-type="float">
            <text:p>321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DA CONCEICAO SILVA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02" calcext:value-type="float">
            <text:p>41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DRO RICARDO NASCIMENTO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79" calcext:value-type="float">
            <text:p>40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FREITAS SILVA SANTO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697" calcext:value-type="float">
            <text:p>2369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INALDO JOSE DOS SANTOS</text:p>
          </table:table-cell>
          <table:table-cell office:value-type="string" calcext:value-type="string">
            <text:p>08/05/1986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79" calcext:value-type="float">
            <text:p>39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ATO ALMEIDA DA SILVA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38" calcext:value-type="float">
            <text:p>330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ALEXANDRE ROCHA DA SILV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24" calcext:value-type="float">
            <text:p>36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OLIVEIRA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35" calcext:value-type="float">
            <text:p>36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VAILDE RODRIGUES FONTES RIBEIRO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77" calcext:value-type="float">
            <text:p>315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JOSE DOS SANTOS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02" calcext:value-type="float">
            <text:p>40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FERREIRA SANTO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3" calcext:value-type="float">
            <text:p>3210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NASCIMENTO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00" calcext:value-type="float">
            <text:p>310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GERIO ALVES MELO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68" calcext:value-type="float">
            <text:p>41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NE TAIRO COSTA DANTA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81" calcext:value-type="float">
            <text:p>3318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UBENS OLIVEIRA RAMOS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257" calcext:value-type="float">
            <text:p>36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DCLEY PEREIRA RAM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55" calcext:value-type="float">
            <text:p>296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IAGO ROCHA AZEVEDO</text:p>
          </table:table-cell>
          <table:table-cell office:value-type="string" calcext:value-type="string">
            <text:p>04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35" calcext:value-type="float">
            <text:p>40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INTON FRAGA ALVES</text:p>
          </table:table-cell>
          <table:table-cell office:value-type="string" calcext:value-type="string">
            <text:p>06/03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68" calcext:value-type="float">
            <text:p>37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JUSTINO DA SILV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63" calcext:value-type="float">
            <text:p>4016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LAMIS SOUZA ALVE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57" calcext:value-type="float">
            <text:p>33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VIEIRA DA SILVA</text:p>
          </table:table-cell>
          <table:table-cell office:value-type="string" calcext:value-type="string">
            <text:p>06/08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1 , DOM-DIR OPERAÇ E MANUT, SUSR-SUP SIST REG ÁGUA, GRNO-GER REG PROD DIST NORTE</text:p>
          </table:table-cell>
          <table:table-cell office:value-type="float" office:value="118" calcext:value-type="float">
            <text:p>11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2 , DOM-DIR OPERAÇ E MANUT, SUSR-SUP SIST REG ÁGUA, GRSE-GER REG PROD E DIST SERT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46" calcext:value-type="float">
            <text:p>36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CRISIO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46" calcext:value-type="float">
            <text:p>33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ALMO DIAS DO NASCIMENT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69" calcext:value-type="float">
            <text:p>3216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ILSON CORREA SOUZA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68" calcext:value-type="float">
            <text:p>40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ILSON DIAS DO NASCIMENTO</text:p>
          </table:table-cell>
          <table:table-cell office:value-type="string" calcext:value-type="string">
            <text:p>03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24" calcext:value-type="float">
            <text:p>34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ILSON COSTA DA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79" calcext:value-type="float">
            <text:p>39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IRTON ANDRADE MOTA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13" calcext:value-type="float">
            <text:p>33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SSON DE MENDONÇA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79" calcext:value-type="float">
            <text:p>34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TEMIR JOAO CORDEIRO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2/12/2024 <text:s/>- <text:s/>15:12:22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8" calcext:value-type="float">
            <text:p>18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9" calcext:value-type="float">
            <text:p>321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TRAN MARTINS DOS SANTOS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91" calcext:value-type="float">
            <text:p>408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MALIA SANTANA DIAS DO NASCIMENTO</text:p>
          </table:table-cell>
          <table:table-cell office:value-type="string" calcext:value-type="string">
            <text:p>05/03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57" calcext:value-type="float">
            <text:p>350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ALVES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57" calcext:value-type="float">
            <text:p>39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DA SILVA OCÉA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02" calcext:value-type="float">
            <text:p>33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RAONE DE MELO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24" calcext:value-type="float">
            <text:p>34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RICARDO DOS SANTOS GOMES DE OLIVEI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024" calcext:value-type="float">
            <text:p>36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ILSON DA SILVA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143" calcext:value-type="float">
            <text:p>231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LISBOA BATISTA</text:p>
          </table:table-cell>
          <table:table-cell office:value-type="string" calcext:value-type="string">
            <text:p>08/05/1986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80" calcext:value-type="float">
            <text:p>40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TILIS MAX FERREIRA DOS SANTOS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077" calcext:value-type="float">
            <text:p>300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AZFRAN FEITOSA CARDOSO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13" calcext:value-type="float">
            <text:p>38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RE FERREIRA DA SILV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57" calcext:value-type="float">
            <text:p>33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EDUARDO OLIVEIRA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46" calcext:value-type="float">
            <text:p>33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LENO DOS SANTOS SANTAN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68" calcext:value-type="float">
            <text:p>399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O LEMOS DE SOUZA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3" calcext:value-type="float">
            <text:p>321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 SOUZA RIBEIRO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02" calcext:value-type="float">
            <text:p>33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LO ALVES DOS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79" calcext:value-type="float">
            <text:p>33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NISON DOS SANTOS BISP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35" calcext:value-type="float">
            <text:p>40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OGO LUIZ DOS ANJOS REZENDE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80" calcext:value-type="float">
            <text:p>41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ANES CARDOSO ROCHA NET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24" calcext:value-type="float">
            <text:p>40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RI MARIO VIEIRA DE ANDRADE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91" calcext:value-type="float">
            <text:p>33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BRITO DA MOT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79" calcext:value-type="float">
            <text:p>38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COLATINO DOS SANTOS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35" calcext:value-type="float">
            <text:p>34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JOSE DA SILV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783" calcext:value-type="float">
            <text:p>2578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SON TORRES ROCHA</text:p>
          </table:table-cell>
          <table:table-cell office:value-type="string" calcext:value-type="string">
            <text:p>03/11/1987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80" calcext:value-type="float">
            <text:p>38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NANDO TERTULIANO SILV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46" calcext:value-type="float">
            <text:p>34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RTON CRISTINO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91" calcext:value-type="float">
            <text:p>33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ZEQUIEL SANTOS FEITOS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33" calcext:value-type="float">
            <text:p>295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D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24" calcext:value-type="float">
            <text:p>33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JOSE SOARES DE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13" calcext:value-type="float">
            <text:p>40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YELE LIMA DA COSTA</text:p>
          </table:table-cell>
          <table:table-cell office:value-type="string" calcext:value-type="string">
            <text:p>04/09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91" calcext:value-type="float">
            <text:p>33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SSON DA SILVA SANTOS</text:p>
          </table:table-cell>
          <table:table-cell office:value-type="string" calcext:value-type="string">
            <text:p>18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02" calcext:value-type="float">
            <text:p>36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BERTO NUNES DOS SANTOS JUNIOR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24" calcext:value-type="float">
            <text:p>34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SON ALVES FEITOS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754" calcext:value-type="float">
            <text:p>237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VALDO CORREIA DANTAS</text:p>
          </table:table-cell>
          <table:table-cell office:value-type="string" calcext:value-type="string">
            <text:p>08/05/1986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46" calcext:value-type="float">
            <text:p>395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LADSON RODRIGUES DOS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24" calcext:value-type="float">
            <text:p>38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LTON HENRIQUE DE FREITAS SOUZ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68" calcext:value-type="float">
            <text:p>34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NRIQUE BARROS DE ALMEID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13" calcext:value-type="float">
            <text:p>41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ARA VIEIRA DE JESU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24" calcext:value-type="float">
            <text:p>33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GOR FERREIRA HO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35" calcext:value-type="float">
            <text:p>41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RIS SILV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24" calcext:value-type="float">
            <text:p>41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O DOS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35" calcext:value-type="float">
            <text:p>35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RO DIAS DO NASCIMEN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64" calcext:value-type="float">
            <text:p>3026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ISON BEZERRA FEITOZ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57" calcext:value-type="float">
            <text:p>39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FERSON RAFAEL DE SOUZA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91" calcext:value-type="float">
            <text:p>35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ANTONIO LIMA DE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35" calcext:value-type="float">
            <text:p>33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EMILIO SILVA OLIVEI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2/12/2024 <text:s/>- <text:s/>15:12:23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19" calcext:value-type="float">
            <text:p>19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757" calcext:value-type="float">
            <text:p>26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FRANCISCO ALBUQUERQUE DE OLIVEIR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46" calcext:value-type="float">
            <text:p>38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ÃO GETIRANA DE SANTANA JUNIOR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99" calcext:value-type="float">
            <text:p>316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DE LIMA DIDA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13" calcext:value-type="float">
            <text:p>33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VIEIRA DOS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57" calcext:value-type="float">
            <text:p>34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THAN DE OLIVEIR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79" calcext:value-type="float">
            <text:p>34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ATHAN EMANUEL SANTOS SOUZ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44" calcext:value-type="float">
            <text:p>282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RGE ALVES DE SOUZ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35" calcext:value-type="float">
            <text:p>33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RGE DIONNYS SOUSA SANTAN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80" calcext:value-type="float">
            <text:p>378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TONIO DA SILV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80" calcext:value-type="float">
            <text:p>33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BYSMARK ALEXANDRE SOUZ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24" calcext:value-type="float">
            <text:p>33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DE ARAGA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42" calcext:value-type="float">
            <text:p>321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LAUDIO DOS SANTOS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35" calcext:value-type="float">
            <text:p>39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SON SANTANA PEREIRA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80" calcext:value-type="float">
            <text:p>39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LVES LIMA DE OLIVEIRA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13" calcext:value-type="float">
            <text:p>35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ERNANDES SANTOS SILV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796" calcext:value-type="float">
            <text:p>2379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ILBERTO GOES</text:p>
          </table:table-cell>
          <table:table-cell office:value-type="string" calcext:value-type="string">
            <text:p>25/04/1986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13" calcext:value-type="float">
            <text:p>38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GUILHERME DE FARIAS SANTOS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02" calcext:value-type="float">
            <text:p>34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IDELVAN SERAFIM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562" calcext:value-type="float">
            <text:p>195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JOAQUIM DA SILVA FILHO</text:p>
          </table:table-cell>
          <table:table-cell office:value-type="string" calcext:value-type="string">
            <text:p>03/12/1984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24" calcext:value-type="float">
            <text:p>40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AILSON CARDOSO</text:p>
          </table:table-cell>
          <table:table-cell office:value-type="string" calcext:value-type="string">
            <text:p>01/06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441" calcext:value-type="float">
            <text:p>274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EONALDO FILHO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565" calcext:value-type="float">
            <text:p>1356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ESSIAS DE SANTANA</text:p>
          </table:table-cell>
          <table:table-cell office:value-type="string" calcext:value-type="string">
            <text:p>19/07/1982</text:p>
          </table:table-cell>
          <table:table-cell office:value-type="string" calcext:value-type="string">
            <text:p>TEC MAN REDES EQUIP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46" calcext:value-type="float">
            <text:p>34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ESSIAS DELFINO DE OLIV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57" calcext:value-type="float">
            <text:p>340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NASCIMENTO JUNIOR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952" calcext:value-type="float">
            <text:p>1895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NETO GOMES SANTOS</text:p>
          </table:table-cell>
          <table:table-cell office:value-type="string" calcext:value-type="string">
            <text:p>13/08/1984</text:p>
          </table:table-cell>
          <table:table-cell office:value-type="string" calcext:value-type="string">
            <text:p>AUX SERV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68" calcext:value-type="float">
            <text:p>34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IO VIEIRA BEZER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13" calcext:value-type="float">
            <text:p>33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UBENSVALDO CORCINO LEAL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13" calcext:value-type="float">
            <text:p>34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ANDESON VIEIRA MA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13" calcext:value-type="float">
            <text:p>38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LI MOURA DA SILVA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146" calcext:value-type="float">
            <text:p>26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LIO DE MENEZES ARAGA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79" calcext:value-type="float">
            <text:p>41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ILSON GONÇALVES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79" calcext:value-type="float">
            <text:p>34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EMANUEL SILVA NASCIMEN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68" calcext:value-type="float">
            <text:p>38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VIEIRA DE SANTAN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13" calcext:value-type="float">
            <text:p>34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FILIPE CARVALHO SANTOS MOR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0529" calcext:value-type="float">
            <text:p>2052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CARLOS DAS GRACAS</text:p>
          </table:table-cell>
          <table:table-cell office:value-type="string" calcext:value-type="string">
            <text:p>07/02/1985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57" calcext:value-type="float">
            <text:p>336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CARLOS DE SOUS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24" calcext:value-type="float">
            <text:p>38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DA SILVA JUNIOR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91" calcext:value-type="float">
            <text:p>34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C DONALD SANTANA DE AZEVED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119" calcext:value-type="float">
            <text:p>1811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ALVES TAVARES</text:p>
          </table:table-cell>
          <table:table-cell office:value-type="string" calcext:value-type="string">
            <text:p>19/07/1984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24" calcext:value-type="float">
            <text:p>33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MESSIAS SEBRAO ROMUALD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68" calcext:value-type="float">
            <text:p>38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AZEVEDO DE MIRANDA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22" calcext:value-type="float">
            <text:p>295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JOSE DOS SANTOS</text:p>
          </table:table-cell>
          <table:table-cell office:value-type="string" calcext:value-type="string">
            <text:p>04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1" calcext:value-type="float">
            <text:p>321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URELIO DE SANTANA</text:p>
          </table:table-cell>
          <table:table-cell office:value-type="string" calcext:value-type="string">
            <text:p>15/10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80" calcext:value-type="float">
            <text:p>38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ÁRIO FEITOSA FRANÇA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11" calcext:value-type="float">
            <text:p>324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OACIR MENEZES DOS SANTOS JUNIOR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02" calcext:value-type="float">
            <text:p>39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ILSON TAVARES DE JESU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2/12/2024 <text:s/>- <text:s/>15:12:24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0" calcext:value-type="float">
            <text:p>20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68" calcext:value-type="float">
            <text:p>33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VITON GOMES DE MA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24" calcext:value-type="float">
            <text:p>35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DAIR SERAFIM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91" calcext:value-type="float">
            <text:p>39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TAVIO DOS SANTOS SANTIAGO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0" calcext:value-type="float">
            <text:p>3212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HENRIQUE OLIVEIRA SANTOS</text:p>
          </table:table-cell>
          <table:table-cell office:value-type="string" calcext:value-type="string">
            <text:p>15/10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02" calcext:value-type="float">
            <text:p>33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BERTO DE ARAGÃO GOUVEI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621" calcext:value-type="float">
            <text:p>96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RÍCLES TEIXEIRA DE MORAES DORIA</text:p>
          </table:table-cell>
          <table:table-cell office:value-type="string" calcext:value-type="string">
            <text:p>09/12/1980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24" calcext:value-type="float">
            <text:p>33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UL OLIVEIRA DA SILV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35" calcext:value-type="float">
            <text:p>38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ULKIONY MOTA SANTANA</text:p>
          </table:table-cell>
          <table:table-cell office:value-type="string" calcext:value-type="string">
            <text:p>07/03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57" calcext:value-type="float">
            <text:p>41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ILSON DOS SANTOS SANTAN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99" calcext:value-type="float">
            <text:p>312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NALDO DA SILVA OLIVEIRA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24" calcext:value-type="float">
            <text:p>41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ALVES ANDRADE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79" calcext:value-type="float">
            <text:p>35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GERIO GOMES BARBOS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46" calcext:value-type="float">
            <text:p>338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MARIO DOS SANTOS SILV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57" calcext:value-type="float">
            <text:p>410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O GOMES MELO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57" calcext:value-type="float">
            <text:p>34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MUEL LINECKER MACHADO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35" calcext:value-type="float">
            <text:p>34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GITIRANA SILVA LIMA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68" calcext:value-type="float">
            <text:p>34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EIRA GOIS DOS SANTOS NE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79" calcext:value-type="float">
            <text:p>39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O ANDRÉ DE JESUS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02" calcext:value-type="float">
            <text:p>39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EOPHYLO CUSTODIO DIVINO FILHO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668" calcext:value-type="float">
            <text:p>33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JOSE DOS SANTOS BARBOS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35" calcext:value-type="float">
            <text:p>39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PEREIRA DOS SANTO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57" calcext:value-type="float">
            <text:p>34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GNER ANDRADE DE OLIV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35" calcext:value-type="float">
            <text:p>34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IR PEREIRA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80" calcext:value-type="float">
            <text:p>33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ESSA MARIA LIMA SOUS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68" calcext:value-type="float">
            <text:p>35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CTOR PANDIA BATIST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57" calcext:value-type="float">
            <text:p>33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LID SANTANA DOS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91" calcext:value-type="float">
            <text:p>338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SLEY NUNES MARTINS ALVE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2 , DOM-DIR OPERAÇ E MANUT, SUSR-SUP SIST REG ÁGUA, GRSE-GER REG PROD E DIST SERTÃO</text:p>
          </table:table-cell>
          <table:table-cell office:value-type="float" office:value="127" calcext:value-type="float">
            <text:p>12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3 , DOM-DIR OPERAÇ E MANUT, SUSR-SUP SIST REG ÁGUA, GRCO-GER REG PROD E DISTR C.OES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02" calcext:value-type="float">
            <text:p>34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INAEL MENEZES LIM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79" calcext:value-type="float">
            <text:p>41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OLFO MENEZES SANTOS</text:p>
          </table:table-cell>
          <table:table-cell office:value-type="string" calcext:value-type="string">
            <text:p>20/12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68" calcext:value-type="float">
            <text:p>34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BERTO ALBEIJA DE OLIVEIRA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35" calcext:value-type="float">
            <text:p>36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DO MESSIAS DA CRUZ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0553" calcext:value-type="float">
            <text:p>105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CARLOS SANTOS</text:p>
          </table:table-cell>
          <table:table-cell office:value-type="string" calcext:value-type="string">
            <text:p>05/05/1981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973" calcext:value-type="float">
            <text:p>697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OLIVEIRA DE JESUS</text:p>
          </table:table-cell>
          <table:table-cell office:value-type="string" calcext:value-type="string">
            <text:p>15/08/197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57" calcext:value-type="float">
            <text:p>35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THUR ALVES BARRETO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35" calcext:value-type="float">
            <text:p>37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TALO DE SANTAN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24" calcext:value-type="float">
            <text:p>34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LBERTO SOUZA JUNIOR</text:p>
          </table:table-cell>
          <table:table-cell office:value-type="string" calcext:value-type="string">
            <text:p>04/11/2014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35" calcext:value-type="float">
            <text:p>35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RE LEITE SANTOS</text:p>
          </table:table-cell>
          <table:table-cell office:value-type="string" calcext:value-type="string">
            <text:p>03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80" calcext:value-type="float">
            <text:p>34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ANDRE SANTOS DE JESU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46" calcext:value-type="float">
            <text:p>34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CORREI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68" calcext:value-type="float">
            <text:p>39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BER DA SILVA PINHEIRO</text:p>
          </table:table-cell>
          <table:table-cell office:value-type="string" calcext:value-type="string">
            <text:p>01/11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13" calcext:value-type="float">
            <text:p>34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OVES SANTOS DE ALMEID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11" calcext:value-type="float">
            <text:p>308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 CARLOS SANTANA RIBEIRO</text:p>
          </table:table-cell>
          <table:table-cell office:value-type="string" calcext:value-type="string">
            <text:p>01/1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68" calcext:value-type="float">
            <text:p>34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VALDO DE ANDRADE OLIVEIRA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13" calcext:value-type="float">
            <text:p>34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MAR FERREIRA LIM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2/12/2024 <text:s/>- <text:s/>15:12:25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1" calcext:value-type="float">
            <text:p>21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625" calcext:value-type="float">
            <text:p>1262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ALDO ALVES DOS SANTOS</text:p>
          </table:table-cell>
          <table:table-cell office:value-type="string" calcext:value-type="string">
            <text:p>03/05/1982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844" calcext:value-type="float">
            <text:p>288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LUIZ SANTOS PINTO FRAGOSO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300" calcext:value-type="float">
            <text:p>283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O OLIVEIRA ANDRADE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13" calcext:value-type="float">
            <text:p>37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A MONTEIRO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35" calcext:value-type="float">
            <text:p>34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RNANDO PEREIRA NUNES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80" calcext:value-type="float">
            <text:p>34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LAVIO FERREIRA DA CONCEIÇÃ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780" calcext:value-type="float">
            <text:p>34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ONÇALO BATISTA DIA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377" calcext:value-type="float">
            <text:p>293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DYL ICARO SANTOS MACIEL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02" calcext:value-type="float">
            <text:p>34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AC MACHADO DA CUNH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088" calcext:value-type="float">
            <text:p>300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RAEL ALVES DOS SANTOS</text:p>
          </table:table-cell>
          <table:table-cell office:value-type="string" calcext:value-type="string">
            <text:p>21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24" calcext:value-type="float">
            <text:p>35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CQUELINE NUNES DO NASCIMEN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91" calcext:value-type="float">
            <text:p>34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NIO SANTOS DE MENESE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57" calcext:value-type="float">
            <text:p>37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CLAUBERT PEREIRA DA SILV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33" calcext:value-type="float">
            <text:p>284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CONCEICAO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35" calcext:value-type="float">
            <text:p>38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FFERSON FONSECA DE CARVALH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79" calcext:value-type="float">
            <text:p>34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ILBERTO RODRIGUES DE OLIVEIRA JUNIOR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44" calcext:value-type="float">
            <text:p>284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FERREIRA SANT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13" calcext:value-type="float">
            <text:p>35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VIEIRA GOME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77" calcext:value-type="float">
            <text:p>289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ELITON WAGNER DE JESUS LIM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24" calcext:value-type="float">
            <text:p>36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ILTON MENDONCA MOT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055" calcext:value-type="float">
            <text:p>300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TONIO D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55" calcext:value-type="float">
            <text:p>289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CALDEIRAS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303" calcext:value-type="float">
            <text:p>1630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E JESUS CUNHA</text:p>
          </table:table-cell>
          <table:table-cell office:value-type="string" calcext:value-type="string">
            <text:p>03/02/1984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3" calcext:value-type="float">
            <text:p>409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OS SANTOS</text:p>
          </table:table-cell>
          <table:table-cell office:value-type="string" calcext:value-type="string">
            <text:p>01/12/1975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359" calcext:value-type="float">
            <text:p>83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LIVALDO DOS SANTOS</text:p>
          </table:table-cell>
          <table:table-cell office:value-type="string" calcext:value-type="string">
            <text:p>02/07/1979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35" calcext:value-type="float">
            <text:p>35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LOAN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2" calcext:value-type="float">
            <text:p>39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RANCISCO DOS SANTOS</text:p>
          </table:table-cell>
          <table:table-cell office:value-type="string" calcext:value-type="string">
            <text:p>24/03/1975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88" calcext:value-type="float">
            <text:p>284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ENILTON SANTOS</text:p>
          </table:table-cell>
          <table:table-cell office:value-type="string" calcext:value-type="string">
            <text:p>18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35" calcext:value-type="float">
            <text:p>32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ERACLITO DE ANDRADE JUNIOR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80" calcext:value-type="float">
            <text:p>40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ISAIAS DA SILVA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79" calcext:value-type="float">
            <text:p>37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ACIEL BORGE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91" calcext:value-type="float">
            <text:p>34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ANOEL MESSIAS DOS SANTOS NE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91" calcext:value-type="float">
            <text:p>40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ROMISSON CORCINO LEAL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18" calcext:value-type="float">
            <text:p>3041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SANTOS BISPO</text:p>
          </table:table-cell>
          <table:table-cell office:value-type="string" calcext:value-type="string">
            <text:p>07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41" calcext:value-type="float">
            <text:p>50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TAVARES GOMES</text:p>
          </table:table-cell>
          <table:table-cell office:value-type="string" calcext:value-type="string">
            <text:p>01/04/1977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91" calcext:value-type="float">
            <text:p>33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ILTON DE JESUS FARIA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46" calcext:value-type="float">
            <text:p>34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CLAUDIO DO SACRAMENTO CRUZ</text:p>
          </table:table-cell>
          <table:table-cell office:value-type="string" calcext:value-type="string">
            <text:p>06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333" calcext:value-type="float">
            <text:p>283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CARLOS DA SILV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79" calcext:value-type="float">
            <text:p>34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JUNIO CARVALHO DE MENEZE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393" calcext:value-type="float">
            <text:p>2639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CIRO VIEIRA D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80" calcext:value-type="float">
            <text:p>34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UEL MESSIAS DA CRUZ NET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13" calcext:value-type="float">
            <text:p>361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LIMA DE BARR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19" calcext:value-type="float">
            <text:p>3031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FRANCA D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35" calcext:value-type="float">
            <text:p>37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GABRIEL PEREIRA MEL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8" calcext:value-type="float">
            <text:p>321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PAULO MENEZES GÓIS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728" calcext:value-type="float">
            <text:p>57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ZAN SIQUEIRA DOS SANTOS</text:p>
          </table:table-cell>
          <table:table-cell office:value-type="string" calcext:value-type="string">
            <text:p>01/12/1977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2/12/2024 <text:s/>- <text:s/>15:12:25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2" calcext:value-type="float">
            <text:p>22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62" calcext:value-type="float">
            <text:p>3046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LSON BARBOSA DOS SANTO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91" calcext:value-type="float">
            <text:p>34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BERTO FERNANDES SANTOS</text:p>
          </table:table-cell>
          <table:table-cell office:value-type="string" calcext:value-type="string">
            <text:p>02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30" calcext:value-type="float">
            <text:p>3033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ULO RODOLFO CEZAR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80" calcext:value-type="float">
            <text:p>38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 ROCHA NUNES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35" calcext:value-type="float">
            <text:p>41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QUEL DOS SANTO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33" calcext:value-type="float">
            <text:p>287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INALDO DA SILVA GARCI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79" calcext:value-type="float">
            <text:p>34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DAGO SANTOS FERR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80" calcext:value-type="float">
            <text:p>34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FERREIRA OLIV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24" calcext:value-type="float">
            <text:p>37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SOARES D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91" calcext:value-type="float">
            <text:p>33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ULISSES GUARANI NET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91" calcext:value-type="float">
            <text:p>37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SILVA PEREIR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22" calcext:value-type="float">
            <text:p>299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TOR DOS SANTOS ALMEID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024" calcext:value-type="float">
            <text:p>38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IDER MENEZES LIM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002" calcext:value-type="float">
            <text:p>35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LIMA DO NASCIMENT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57" calcext:value-type="float">
            <text:p>34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 GERALDO TAVARES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68" calcext:value-type="float">
            <text:p>349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TELES DE ANDRADE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3 , DOM-DIR OPERAÇ E MANUT, SUSR-SUP SIST REG ÁGUA, GRCO-GER REG PROD E DISTR C.OESTE</text:p>
          </table:table-cell>
          <table:table-cell office:value-type="float" office:value="79" calcext:value-type="float">
            <text:p>7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4 , DOM-DIR OPERAÇ E MANUT, SUSR-SUP SIST REG ÁGUA, GRSU-GER REG DE PROD E DISTR SU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13" calcext:value-type="float">
            <text:p>35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LMO LEAL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68" calcext:value-type="float">
            <text:p>409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NILTON DOS SANTOS FERREIR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1469" calcext:value-type="float">
            <text:p>2146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ILSON GOIS DA SILVA</text:p>
          </table:table-cell>
          <table:table-cell office:value-type="string" calcext:value-type="string">
            <text:p>01/04/1985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935" calcext:value-type="float">
            <text:p>38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FONSO ALVES SANTANA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7823" calcext:value-type="float">
            <text:p>782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GUINELO MOREIRA DA SILVA</text:p>
          </table:table-cell>
          <table:table-cell office:value-type="string" calcext:value-type="string">
            <text:p>23/04/1979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88" calcext:value-type="float">
            <text:p>316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AN BARRETO FONTES</text:p>
          </table:table-cell>
          <table:table-cell office:value-type="string" calcext:value-type="string">
            <text:p>05/06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566" calcext:value-type="float">
            <text:p>285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 LUIZ DE SANTANA SANTO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91" calcext:value-type="float">
            <text:p>36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ALVES FARIA</text:p>
          </table:table-cell>
          <table:table-cell office:value-type="string" calcext:value-type="string">
            <text:p>16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638" calcext:value-type="float">
            <text:p>246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TAIR OLIVEIRA SANTOS</text:p>
          </table:table-cell>
          <table:table-cell office:value-type="string" calcext:value-type="string">
            <text:p>27/05/1986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68" calcext:value-type="float">
            <text:p>38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LIVIA DAMASCENO NASCIMENTO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613" calcext:value-type="float">
            <text:p>39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DE SANTANA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24" calcext:value-type="float">
            <text:p>41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SANTOS SILV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313" calcext:value-type="float">
            <text:p>36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SANTAN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79" calcext:value-type="float">
            <text:p>35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A DOS SANTOS REI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55" calcext:value-type="float">
            <text:p>312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ALIXANDRE DE MATOS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24" calcext:value-type="float">
            <text:p>38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QUILA HANIEL VIEIRA SANTOS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77" calcext:value-type="float">
            <text:p>317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TRAN ZACARIAS DA CRUZ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35" calcext:value-type="float">
            <text:p>37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MAGNUN LISBOA VICCO DA SILV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66" calcext:value-type="float">
            <text:p>316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SSIO ALESSANDRO FEITOSA GOUVEIA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79" calcext:value-type="float">
            <text:p>35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EMIR SOARES DA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57" calcext:value-type="float">
            <text:p>33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ONES PATRICIO DE JESU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35" calcext:value-type="float">
            <text:p>35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VID DE JESU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91" calcext:value-type="float">
            <text:p>35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GINAL JOSE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02" calcext:value-type="float">
            <text:p>35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EGO DE ALEXANDRIA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095" calcext:value-type="float">
            <text:p>1709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JALMA FRANCISCO RODRIGUES</text:p>
          </table:table-cell>
          <table:table-cell office:value-type="string" calcext:value-type="string">
            <text:p>11/05/1984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68" calcext:value-type="float">
            <text:p>40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JENALVO HORA SANTO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33" calcext:value-type="float">
            <text:p>289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GEAN AQUINO DIAS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56" calcext:value-type="float">
            <text:p>3235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DOS SANTOS BARBOS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2/12/2024 <text:s/>- <text:s/>15:12:26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3" calcext:value-type="float">
            <text:p>23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68" calcext:value-type="float">
            <text:p>35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GONÇALVES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023" calcext:value-type="float">
            <text:p>602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MENEZES DE ANDRADE</text:p>
          </table:table-cell>
          <table:table-cell office:value-type="string" calcext:value-type="string">
            <text:p>13/03/197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02" calcext:value-type="float">
            <text:p>35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SANTANA DO NASCIMEN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57" calcext:value-type="float">
            <text:p>35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UARDO DE JESU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79" calcext:value-type="float">
            <text:p>39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VIS JOHN LENON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80" calcext:value-type="float">
            <text:p>411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MERSON GONCALVES DOS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91" calcext:value-type="float">
            <text:p>35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NE MOTA RIBEIR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QUIM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57" calcext:value-type="float">
            <text:p>39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CISCO DUCA FILH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24" calcext:value-type="float">
            <text:p>35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KLIN SANTOS FREITA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91" calcext:value-type="float">
            <text:p>35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SON HENRIQUE CELESTINO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800" calcext:value-type="float">
            <text:p>288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DEVAN JOSE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857" calcext:value-type="float">
            <text:p>16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SON BARBOSA DE SANTANA</text:p>
          </table:table-cell>
          <table:table-cell office:value-type="string" calcext:value-type="string">
            <text:p>21/03/1984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029" calcext:value-type="float">
            <text:p>2702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TON FERREIRA OLIVEIRA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535" calcext:value-type="float">
            <text:p>41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 SOUZA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840" calcext:value-type="float">
            <text:p>1684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IO SIMOES RAMOS</text:p>
          </table:table-cell>
          <table:table-cell office:value-type="string" calcext:value-type="string">
            <text:p>21/03/1984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02" calcext:value-type="float">
            <text:p>40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IO XAVIER GUIMARÃES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7468" calcext:value-type="float">
            <text:p>7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VALDO DOS SANTOS</text:p>
          </table:table-cell>
          <table:table-cell office:value-type="string" calcext:value-type="string">
            <text:p>18/01/1979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825" calcext:value-type="float">
            <text:p>2582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AROLDO JOSE SANTOS S D SANTOS</text:p>
          </table:table-cell>
          <table:table-cell office:value-type="string" calcext:value-type="string">
            <text:p>22/02/1988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693" calcext:value-type="float">
            <text:p>3069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RMONALDO DE ANCHIETA SANTANA</text:p>
          </table:table-cell>
          <table:table-cell office:value-type="string" calcext:value-type="string">
            <text:p>10/06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13" calcext:value-type="float">
            <text:p>40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GOR ANDRADE MARQUES DO SANTOS</text:p>
          </table:table-cell>
          <table:table-cell office:value-type="string" calcext:value-type="string">
            <text:p>01/06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80" calcext:value-type="float">
            <text:p>41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RAILTON PEREIRA DOS SANTO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02" calcext:value-type="float">
            <text:p>359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RANDIR DE JESU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80" calcext:value-type="float">
            <text:p>35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AAC LIMA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08" calcext:value-type="float">
            <text:p>303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MAEL AUGUSTO SILVA CARVALHO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57" calcext:value-type="float">
            <text:p>35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MAEL BISPO LIMA</text:p>
          </table:table-cell>
          <table:table-cell office:value-type="string" calcext:value-type="string">
            <text:p>02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602" calcext:value-type="float">
            <text:p>36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RAEL ALMEIDA SOUZA JUNIOR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57" calcext:value-type="float">
            <text:p>40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SRAEL VIEIRA DE SOUZA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24" calcext:value-type="float">
            <text:p>35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AN RANFREI DOS SANTOS MEL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46" calcext:value-type="float">
            <text:p>41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CKSON DA CONCEIÇÃO SANTOS FILH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57" calcext:value-type="float">
            <text:p>38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DENILSON BERNARDO DOS SANTOS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5" calcext:value-type="float">
            <text:p>3211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LSON ALVES DE MELO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91" calcext:value-type="float">
            <text:p>34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R CAMPOS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22" calcext:value-type="float">
            <text:p>289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ES DORIA RIBEIRO DE ANDRADE</text:p>
          </table:table-cell>
          <table:table-cell office:value-type="string" calcext:value-type="string">
            <text:p>21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91" calcext:value-type="float">
            <text:p>35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QUISON GOMES DOS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66" calcext:value-type="float">
            <text:p>318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BATISTA DOS SANTOS</text:p>
          </table:table-cell>
          <table:table-cell office:value-type="string" calcext:value-type="string">
            <text:p>15/09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91" calcext:value-type="float">
            <text:p>40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ÃO DE DEUS SANTOS NETO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617" calcext:value-type="float">
            <text:p>2661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DE JESUS SANTO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46" calcext:value-type="float">
            <text:p>34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LENON BARBOSA DE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746" calcext:value-type="float">
            <text:p>40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LUIZ DA SILVA</text:p>
          </table:table-cell>
          <table:table-cell office:value-type="string" calcext:value-type="string">
            <text:p>04/09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24" calcext:value-type="float">
            <text:p>35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RIBEIRO DOS SANTOS ALVE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3664" calcext:value-type="float">
            <text:p>1366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EDRO DA SILVA</text:p>
          </table:table-cell>
          <table:table-cell office:value-type="string" calcext:value-type="string">
            <text:p>22/07/1982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46" calcext:value-type="float">
            <text:p>41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DRIANO DOS SANTOS SOUZ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227" calcext:value-type="float">
            <text:p>272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TONIO DE JESUS SANTO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138" calcext:value-type="float">
            <text:p>2613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RMANDO DEDA ARAUJ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770" calcext:value-type="float">
            <text:p>477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BATISTA DOS SANTOS</text:p>
          </table:table-cell>
          <table:table-cell office:value-type="string" calcext:value-type="string">
            <text:p>07/12/1976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79" calcext:value-type="float">
            <text:p>353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RODRIGUES OLIV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2/12/2024 <text:s/>- <text:s/>15:12:27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4" calcext:value-type="float">
            <text:p>24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22" calcext:value-type="float">
            <text:p>319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SANTOS DA SILVA</text:p>
          </table:table-cell>
          <table:table-cell office:value-type="string" calcext:value-type="string">
            <text:p>15/09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97" calcext:value-type="float">
            <text:p>3029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LEINALDO SANTANA FREI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35" calcext:value-type="float">
            <text:p>357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E SOUZA ARAUJO JUNIOR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02" calcext:value-type="float">
            <text:p>38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IEGO DA SILVA PEREIR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44" calcext:value-type="float">
            <text:p>317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OS SANTOS CHAVES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832" calcext:value-type="float">
            <text:p>168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Y DA SILVA</text:p>
          </table:table-cell>
          <table:table-cell office:value-type="string" calcext:value-type="string">
            <text:p>21/03/1984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998" calcext:value-type="float">
            <text:p>1699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UGO DO CARMO SILVA</text:p>
          </table:table-cell>
          <table:table-cell office:value-type="string" calcext:value-type="string">
            <text:p>10/04/1984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565" calcext:value-type="float">
            <text:p>3256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JAKLINO DOS SANTO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02" calcext:value-type="float">
            <text:p>35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KLECIO SIQUEIRA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57" calcext:value-type="float">
            <text:p>35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LUIZ RAMOS DA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13" calcext:value-type="float">
            <text:p>41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ARCOS ANDRADE DE FARIA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011" calcext:value-type="float">
            <text:p>280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OLIVEIRA CINTRA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00" calcext:value-type="float">
            <text:p>314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ICARDO OLIVEIRA SOUZA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326" calcext:value-type="float">
            <text:p>2732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BATISTA SANTO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46" calcext:value-type="float">
            <text:p>408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ALTER DOS SANTOS SOUZA</text:p>
          </table:table-cell>
          <table:table-cell office:value-type="string" calcext:value-type="string">
            <text:p>04/12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35" calcext:value-type="float">
            <text:p>356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ANDERSON MELO DOS ANJ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46" calcext:value-type="float">
            <text:p>35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ELLINGTON RAMOS DE ANDRADE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79" calcext:value-type="float">
            <text:p>35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MAR DE MENEZES FERR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79" calcext:value-type="float">
            <text:p>33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IVANIO SANTOS CHAGA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48" calcext:value-type="float">
            <text:p>3314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LIO SERGIO DE JESUS SANTAN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486" calcext:value-type="float">
            <text:p>64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SSILON MACEDO DE OLIVEIRA</text:p>
          </table:table-cell>
          <table:table-cell office:value-type="string" calcext:value-type="string">
            <text:p>12/06/1978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02" calcext:value-type="float">
            <text:p>40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IS FERNANDA SANTOS SILVA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91" calcext:value-type="float">
            <text:p>41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IS MENEZES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333" calcext:value-type="float">
            <text:p>313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NALDO TELES FRANKLIM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57" calcext:value-type="float">
            <text:p>39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RIBEIRO NASCIMENTO</text:p>
          </table:table-cell>
          <table:table-cell office:value-type="string" calcext:value-type="string">
            <text:p>01/11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086" calcext:value-type="float">
            <text:p>270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S CARLOS DE JESUS SANTO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6980" calcext:value-type="float">
            <text:p>16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ANTONIO PRATA SOARES</text:p>
          </table:table-cell>
          <table:table-cell office:value-type="string" calcext:value-type="string">
            <text:p>03/04/1984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5867" calcext:value-type="float">
            <text:p>1586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DOS SANTOS NASCIMENTO</text:p>
          </table:table-cell>
          <table:table-cell office:value-type="string" calcext:value-type="string">
            <text:p>12/07/1983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991" calcext:value-type="float">
            <text:p>40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GNO BARBOSA DA SILVA MENEZE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80" calcext:value-type="float">
            <text:p>35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ILTON DOS SANTOS SANTAN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46" calcext:value-type="float">
            <text:p>354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ANTONIO DOS SANTOS NE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13" calcext:value-type="float">
            <text:p>35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ALVES DE OLIV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79" calcext:value-type="float">
            <text:p>38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ARAUJO ALVES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013" calcext:value-type="float">
            <text:p>36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AUGUSTO SILVA SALGAD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999" calcext:value-type="float">
            <text:p>289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GLAIRTON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144" calcext:value-type="float">
            <text:p>281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MURILO VIEIRA DE AQUINO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591" calcext:value-type="float">
            <text:p>26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N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35" calcext:value-type="float">
            <text:p>410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DE SOUZA RODRIGUES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80" calcext:value-type="float">
            <text:p>37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RTHUR LINS BARBOSA</text:p>
          </table:table-cell>
          <table:table-cell office:value-type="string" calcext:value-type="string">
            <text:p>08/06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46" calcext:value-type="float">
            <text:p>41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BARBOSA DE SANTANA MACIEL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100" calcext:value-type="float">
            <text:p>281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JOSE LIMA SANT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179" calcext:value-type="float">
            <text:p>36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MIQUEIAS DOS SANTOS</text:p>
          </table:table-cell>
          <table:table-cell office:value-type="string" calcext:value-type="string">
            <text:p>07/01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257" calcext:value-type="float">
            <text:p>32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ROBERTO CARVALHO LIMA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57" calcext:value-type="float">
            <text:p>40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SILVEIRA DE JESU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235" calcext:value-type="float">
            <text:p>41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NOVAIS NASCIMENTO BARRETO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46" calcext:value-type="float">
            <text:p>39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X VAGNER FERREIRA DOS SANTOS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2/12/2024 <text:s/>- <text:s/>15:12:28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5" calcext:value-type="float">
            <text:p>25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4084" calcext:value-type="float">
            <text:p>1408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SVALDO DOS SANTOS</text:p>
          </table:table-cell>
          <table:table-cell office:value-type="string" calcext:value-type="string">
            <text:p>27/07/1982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35" calcext:value-type="float">
            <text:p>35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DRO ATILA DA SILVA MARANDUBA DE SOUS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4639" calcext:value-type="float">
            <text:p>1463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EDRO DOS SANTOS FILHO</text:p>
          </table:table-cell>
          <table:table-cell office:value-type="string" calcext:value-type="string">
            <text:p>02/08/1982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24" calcext:value-type="float">
            <text:p>41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NUZIEL CARDOSO SILV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135" calcext:value-type="float">
            <text:p>41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PHAEL NUNES DE SANTANA</text:p>
          </table:table-cell>
          <table:table-cell office:value-type="string" calcext:value-type="string">
            <text:p>02/05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279" calcext:value-type="float">
            <text:p>32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NATO FERREIRA DA MOTA</text:p>
          </table:table-cell>
          <table:table-cell office:value-type="string" calcext:value-type="string">
            <text:p>14/01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877" calcext:value-type="float">
            <text:p>318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BATISTA DE SANTANA</text:p>
          </table:table-cell>
          <table:table-cell office:value-type="string" calcext:value-type="string">
            <text:p>15/09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46" calcext:value-type="float">
            <text:p>38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H CARVALHO DE SOUS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11" calcext:value-type="float">
            <text:p>319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ANDRE DOS SANTOS</text:p>
          </table:table-cell>
          <table:table-cell office:value-type="string" calcext:value-type="string">
            <text:p>15/09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146" calcext:value-type="float">
            <text:p>35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DANTAS LIM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444" calcext:value-type="float">
            <text:p>294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O ARAUJO COSTA</text:p>
          </table:table-cell>
          <table:table-cell office:value-type="string" calcext:value-type="string">
            <text:p>03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068" calcext:value-type="float">
            <text:p>41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AULO SANTOS OLIVEIRA</text:p>
          </table:table-cell>
          <table:table-cell office:value-type="string" calcext:value-type="string">
            <text:p>03/04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11" calcext:value-type="float">
            <text:p>287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DIAS DA SILVA FILHO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02" calcext:value-type="float">
            <text:p>35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DO NASCIMEN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24" calcext:value-type="float">
            <text:p>38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ÉRGIO MAGNO SANTOS LEÃO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88" calcext:value-type="float">
            <text:p>296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MARCOS SANTOS FONSEC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679" calcext:value-type="float">
            <text:p>37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ARCISIO DE BRITO SANTOS FILHO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TECNICO EM QUIMIC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24" calcext:value-type="float">
            <text:p>35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GNER DOS SANTOS SOUZ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24" calcext:value-type="float">
            <text:p>35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BERSON ALVES COST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80" calcext:value-type="float">
            <text:p>35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ICLEI OLIVA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999" calcext:value-type="float">
            <text:p>319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RIANO DANTAS DOS SANTOS</text:p>
          </table:table-cell>
          <table:table-cell office:value-type="string" calcext:value-type="string">
            <text:p>06/03/200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7872" calcext:value-type="float">
            <text:p>787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MIR DA SILVA COSTA</text:p>
          </table:table-cell>
          <table:table-cell office:value-type="string" calcext:value-type="string">
            <text:p>23/04/1979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35" calcext:value-type="float">
            <text:p>35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ESSA DE JESUS BISPO FERR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68" calcext:value-type="float">
            <text:p>353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USTEM FRANCISCO DE JESU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91" calcext:value-type="float">
            <text:p>33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DE SOUZA PASS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79" calcext:value-type="float">
            <text:p>35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RLEY SOARES SANTOS NASCIMEN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02" calcext:value-type="float">
            <text:p>356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DSON NASCIMENTO ALVE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08" calcext:value-type="float">
            <text:p>327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DIAS DOS SANTO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02" calcext:value-type="float">
            <text:p>39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Y NASCIMENTO DOS SANTOS</text:p>
          </table:table-cell>
          <table:table-cell office:value-type="string" calcext:value-type="string">
            <text:p>02/05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24" calcext:value-type="float">
            <text:p>39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KE LIMA DIAS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102" calcext:value-type="float">
            <text:p>27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RAN FERNANDES ALVE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OP. UNID.PRODUCAO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4 , DOM-DIR OPERAÇ E MANUT, SUSR-SUP SIST REG ÁGUA, GRSU-GER REG DE PROD E DISTR SUL</text:p>
          </table:table-cell>
          <table:table-cell office:value-type="float" office:value="151" calcext:value-type="float">
            <text:p>15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5 , DOM-DIR OPERAÇ E MANUT, SUSR-SUP SIST REG ÁGUA, GCPR-GER CONTR PERDAS DOS SIST REGIONAI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524" calcext:value-type="float">
            <text:p>36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NAZARIO DANTAS DE OLIVEIR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668" calcext:value-type="float">
            <text:p>34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ENO IAGO SANTOS CARVALH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11" calcext:value-type="float">
            <text:p>317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HARLLES ADRIANO SILVA ALVES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24" calcext:value-type="float">
            <text:p>37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MAGALHAES BASTOS JUNIOR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8" calcext:value-type="float">
            <text:p>321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ENILSON SOARES GOMES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.05 , DOM-DIR OPERAÇ E MANUT, SUSR-SUP SIST REG ÁGUA, GCPR-GER CONTR PERDAS DOS SIST REGIONAIS</text:p>
          </table:table-cell>
          <table:table-cell office:value-type="float" office:value="5" calcext:value-type="float">
            <text:p>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2 , DOM-DIR OPERAÇ E MANUT, SUSR-SUP SIST REG ÁGUA</text:p>
          </table:table-cell>
          <table:table-cell office:value-type="float" office:value="484" calcext:value-type="float">
            <text:p>48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 , DOM-DIR OPERAÇ E MANUT, SUES-SUP SIST. DE ESG SANITÁRI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413" calcext:value-type="float">
            <text:p>34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PAULO CRUZ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55" calcext:value-type="float">
            <text:p>299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SANTOS BARRETO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.01 , DOM-DIR OPERAÇ E MANUT, SUES-SUP SIST. DE ESG SANITÁRIO, GCTN-GER. COLETA E TRAT. DOS SIST. METROPOL NOR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2/12/2024 <text:s/>- <text:s/>15:12:29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6" calcext:value-type="float">
            <text:p>26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46" calcext:value-type="float">
            <text:p>34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LVAN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24" calcext:value-type="float">
            <text:p>40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GUSTAVO DOS SANTOS SOUZA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694" calcext:value-type="float">
            <text:p>569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DIAS DOS SANTOS</text:p>
          </table:table-cell>
          <table:table-cell office:value-type="string" calcext:value-type="string">
            <text:p>01/12/1977</text:p>
          </table:table-cell>
          <table:table-cell office:value-type="string" calcext:value-type="string">
            <text:p>OP ESTAC TRATAMENT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67" calcext:value-type="float">
            <text:p>3236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ALBERTO DA SILVA PORTING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088" calcext:value-type="float">
            <text:p>280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OSME NASCIMENTO DE ANDRADE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2" calcext:value-type="float">
            <text:p>321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LEY FERREIRA DA SILVA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2" calcext:value-type="float">
            <text:p>3211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O DIAS ANSELMO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24" calcext:value-type="float">
            <text:p>35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RNIVAL DA CONCEIÇAO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53" calcext:value-type="float">
            <text:p>3025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ANA LIVIA DOS SANTOS DE JESUS</text:p>
          </table:table-cell>
          <table:table-cell office:value-type="string" calcext:value-type="string">
            <text:p>21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66" calcext:value-type="float">
            <text:p>308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NALDO DE SOUSA SILVA</text:p>
          </table:table-cell>
          <table:table-cell office:value-type="string" calcext:value-type="string">
            <text:p>01/1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13" calcext:value-type="float">
            <text:p>41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SON RAIMUNDO DA SILV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46" calcext:value-type="float">
            <text:p>39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 DE JESUS AZEVEDO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04" calcext:value-type="float">
            <text:p>3070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SDRAS DO NASCIMENTO SANTOS</text:p>
          </table:table-cell>
          <table:table-cell office:value-type="string" calcext:value-type="string">
            <text:p>10/06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311" calcext:value-type="float">
            <text:p>313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VALDO ALVES DE FARIAS</text:p>
          </table:table-cell>
          <table:table-cell office:value-type="string" calcext:value-type="string">
            <text:p>02/03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346" calcext:value-type="float">
            <text:p>343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IATANE DA COSTA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135" calcext:value-type="float">
            <text:p>34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RAPHAEL HORA SALGADO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079" calcext:value-type="float">
            <text:p>170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AUGUSTO RIBEIRO DE MENESES</text:p>
          </table:table-cell>
          <table:table-cell office:value-type="string" calcext:value-type="string">
            <text:p>10/05/1984</text:p>
          </table:table-cell>
          <table:table-cell office:value-type="string" calcext:value-type="string">
            <text:p>PROG COMPU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00" calcext:value-type="float">
            <text:p>292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BISPO SANTANA JUNIOR</text:p>
          </table:table-cell>
          <table:table-cell office:value-type="string" calcext:value-type="string">
            <text:p>27/12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80" calcext:value-type="float">
            <text:p>392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ABIANO AZEVEDO DOS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22" calcext:value-type="float">
            <text:p>316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ERNANDES DE OLIVEIRA SANTOS</text:p>
          </table:table-cell>
          <table:table-cell office:value-type="string" calcext:value-type="string">
            <text:p>04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1" calcext:value-type="float">
            <text:p>3210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ICARDO SILVA SANTOS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335" calcext:value-type="float">
            <text:p>40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TORRES JUNIOR</text:p>
          </table:table-cell>
          <table:table-cell office:value-type="string" calcext:value-type="string">
            <text:p>02/05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46" calcext:value-type="float">
            <text:p>35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LEBER SILVA ARAGA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00" calcext:value-type="float">
            <text:p>286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O ROBERTO LEAO FERREIR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68" calcext:value-type="float">
            <text:p>41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HEUS SANTOS ALMEID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984" calcext:value-type="float">
            <text:p>2498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ADJA MARIA GOIS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46" calcext:value-type="float">
            <text:p>40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RIBEIRO DE MELO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24" calcext:value-type="float">
            <text:p>405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ALDO DA CONCEIÇÃO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10" calcext:value-type="float">
            <text:p>3011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ROBERTO DE ALMEIDA DAN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57" calcext:value-type="float">
            <text:p>35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HIRLEY SILVA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948" calcext:value-type="float">
            <text:p>2694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ILVIO FERNANDO DE OLIVEIRA ARAUJ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81" calcext:value-type="float">
            <text:p>3078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DE SOUZA MENEZES</text:p>
          </table:table-cell>
          <table:table-cell office:value-type="string" calcext:value-type="string">
            <text:p>25/07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480" calcext:value-type="float">
            <text:p>414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LACE GONCALVES PEREIRA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02" calcext:value-type="float">
            <text:p>38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LY REIS DUARTE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35" calcext:value-type="float">
            <text:p>405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ILSON RAIMUNDO JUNIOR ALVES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.01 , DOM-DIR OPERAÇ E MANUT, SUES-SUP SIST. DE ESG SANITÁRIO, GCTN-GER. COLETA E TRAT. DOS SIST. METROPOL NORTE</text:p>
          </table:table-cell>
          <table:table-cell office:value-type="float" office:value="35" calcext:value-type="float">
            <text:p>3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.02 , DOM-DIR OPERAÇ E MANUT, SUES-SUP SIST. DE ESG SANITÁRIO, GCTS-GER. COLETA E TRAT. DOS SIST. METROPOL SU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91" calcext:value-type="float">
            <text:p>40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NE DALANA ALVES SANTO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613" calcext:value-type="float">
            <text:p>35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SSON LIMA OLIV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91" calcext:value-type="float">
            <text:p>39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ERSON WAGNER DOS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00" calcext:value-type="float">
            <text:p>308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IVALDO TADEU SANTOS</text:p>
          </table:table-cell>
          <table:table-cell office:value-type="string" calcext:value-type="string">
            <text:p>01/1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57" calcext:value-type="float">
            <text:p>393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UGUSTO CEZAR SANTOS DA CRUZ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55" calcext:value-type="float">
            <text:p>286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INA DOS SANTOS OLIVEIR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886" calcext:value-type="float">
            <text:p>98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HENRIQUE TELES DOS SANTOS</text:p>
          </table:table-cell>
          <table:table-cell office:value-type="string" calcext:value-type="string">
            <text:p>02/02/1981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385" calcext:value-type="float">
            <text:p>2638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O BEZERRA D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137" calcext:value-type="float">
            <text:p>3313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OVANSOSTENES SOUZA SANTAN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2/12/2024 <text:s/>- <text:s/>15:12:29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7" calcext:value-type="float">
            <text:p>27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79" calcext:value-type="float">
            <text:p>394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RISTIANO DOS SANTO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54" calcext:value-type="float">
            <text:p>301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EGO MECENAS DE FARIAS</text:p>
          </table:table-cell>
          <table:table-cell office:value-type="string" calcext:value-type="string">
            <text:p>15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02" calcext:value-type="float">
            <text:p>39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MILSON SANTOS DE OLIVEIRA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65" calcext:value-type="float">
            <text:p>3016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GNALDO SANTOS COST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757" calcext:value-type="float">
            <text:p>417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ZEU VIEIRA DOS SANTO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888" calcext:value-type="float">
            <text:p>28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RANKLIN MATIAS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13" calcext:value-type="float">
            <text:p>339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ANISON RAMIRO DE JESU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55" calcext:value-type="float">
            <text:p>295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LZON COSTA ROCHA</text:p>
          </table:table-cell>
          <table:table-cell office:value-type="string" calcext:value-type="string">
            <text:p>04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611" calcext:value-type="float">
            <text:p>286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ALDO GOMES DA SILV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855" calcext:value-type="float">
            <text:p>178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RMANO DOS SANTOS MELO</text:p>
          </table:table-cell>
          <table:table-cell office:value-type="string" calcext:value-type="string">
            <text:p>18/07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275" calcext:value-type="float">
            <text:p>182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BSON SILVA</text:p>
          </table:table-cell>
          <table:table-cell office:value-type="string" calcext:value-type="string">
            <text:p>31/07/1984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55" calcext:value-type="float">
            <text:p>317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ECILIO BATALHA ANDRADE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59" calcext:value-type="float">
            <text:p>307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GENILSON DE SOUZA SANTOS</text:p>
          </table:table-cell>
          <table:table-cell office:value-type="string" calcext:value-type="string">
            <text:p>25/07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341" calcext:value-type="float">
            <text:p>303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DRIGUES DOS SANTOS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02" calcext:value-type="float">
            <text:p>35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AZARO DA CRUZ E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9" calcext:value-type="float">
            <text:p>3212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OEL MUNIZ DE ASSIS</text:p>
          </table:table-cell>
          <table:table-cell office:value-type="string" calcext:value-type="string">
            <text:p>10/12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5" calcext:value-type="float">
            <text:p>3210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SOUZA SANTOS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22" calcext:value-type="float">
            <text:p>308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PORTO DOS SANTOS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022" calcext:value-type="float">
            <text:p>300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EEMIAS AMANCIO DE JESU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68" calcext:value-type="float">
            <text:p>40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SON DAS VIRGEN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80" calcext:value-type="float">
            <text:p>35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MARIO RODRIGUES FERR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946" calcext:value-type="float">
            <text:p>339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RGIO MANHAES MOUR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999" calcext:value-type="float">
            <text:p>119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UELIZANIO CARLOS FERREIRA</text:p>
          </table:table-cell>
          <table:table-cell office:value-type="string" calcext:value-type="string">
            <text:p>01/03/1982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51" calcext:value-type="float">
            <text:p>3285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NDERMURI CARVALHO CAMPO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484" calcext:value-type="float">
            <text:p>3048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INICIUS DOS SANTOS ANCHIET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722" calcext:value-type="float">
            <text:p>287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GNER PEREIRA DE CARVALHO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68" calcext:value-type="float">
            <text:p>416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FRAN BRUNO BARBOSA DOS SANTOS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35" calcext:value-type="float">
            <text:p>39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SHINGTON LUIZ DE SANTANA SANTOS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24" calcext:value-type="float">
            <text:p>34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YVES MARQUES FERR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.02 , DOM-DIR OPERAÇ E MANUT, SUES-SUP SIST. DE ESG SANITÁRIO, GCTS-GER. COLETA E TRAT. DOS SIST. METROPOL SUL</text:p>
          </table:table-cell>
          <table:table-cell office:value-type="float" office:value="38" calcext:value-type="float">
            <text:p>3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3 , DOM-DIR OPERAÇ E MANUT, SUES-SUP SIST. DE ESG SANITÁRIO</text:p>
          </table:table-cell>
          <table:table-cell office:value-type="float" office:value="75" calcext:value-type="float">
            <text:p>7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4 , DOM-DIR OPERAÇ E MANUT, SUER - SUPERINT DE SISTEMAS DE ESGOT. SANITÁRIO REGION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033" calcext:value-type="float">
            <text:p>320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ZENILTON SANTOS FILHO</text:p>
          </table:table-cell>
          <table:table-cell office:value-type="string" calcext:value-type="string">
            <text:p>01/11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4.01 , DOM-DIR OPERAÇ E MANUT, SUER - SUPERINT DE SISTEMAS DE ESGOT. SANITÁRIO REGIONAL, GCTR – GER. DE COLETA E TRATAMENTOS DOS SISTEMAS REGIONAI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06" calcext:value-type="float">
            <text:p>3210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SELMO LUIZ PRATA DE ALMEIDA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58" calcext:value-type="float">
            <text:p>332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QUIBALDO DOS SANTOS MOU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91" calcext:value-type="float">
            <text:p>38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BRUNO REINALDO DE JESUS</text:p>
          </table:table-cell>
          <table:table-cell office:value-type="string" calcext:value-type="string">
            <text:p>01/12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35" calcext:value-type="float">
            <text:p>37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RICK PASSOS DA INVENCA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246" calcext:value-type="float">
            <text:p>32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VALDO OLIVEIRA FERREIRA</text:p>
          </table:table-cell>
          <table:table-cell office:value-type="string" calcext:value-type="string">
            <text:p>01/02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046" calcext:value-type="float">
            <text:p>34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LARISTON CEZAR ARAUJO VIEIR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686" calcext:value-type="float">
            <text:p>3268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ARALI BRASIL DA SILVA GOME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00" calcext:value-type="float">
            <text:p>284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AN LEANDRO NUNE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80" calcext:value-type="float">
            <text:p>416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O JUNIOR ALVES DIAS SOUZA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213" calcext:value-type="float">
            <text:p>40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INNE MONIERI CARVALHO PRATA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9224" calcext:value-type="float">
            <text:p>19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ILVAN BATISTA ALMEIDA</text:p>
          </table:table-cell>
          <table:table-cell office:value-type="string" calcext:value-type="string">
            <text:p>22/10/1984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2/12/2024 <text:s/>- <text:s/>15:12:30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8" calcext:value-type="float">
            <text:p>28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57" calcext:value-type="float">
            <text:p>35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ELMIR FARIA DORI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99" calcext:value-type="float">
            <text:p>311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RISVALDO ANDRADE REGI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179" calcext:value-type="float">
            <text:p>26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HENRIQUE CARMO SANTO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UX APOIO ADMINISTR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44" calcext:value-type="float">
            <text:p>29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NALDO MORAES DE SOUZ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79" calcext:value-type="float">
            <text:p>34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LEBER LIMA DOS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02" calcext:value-type="float">
            <text:p>40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EUS SANTANA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35" calcext:value-type="float">
            <text:p>364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LOPES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037" calcext:value-type="float">
            <text:p>2703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OSTENES CAMPOS JUNIOR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235" calcext:value-type="float">
            <text:p>34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OLIVEIRA COST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57" calcext:value-type="float">
            <text:p>35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VINICIUS SOARES DA SILV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122" calcext:value-type="float">
            <text:p>251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TER DA SILVA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OP ESTACAO BOMBEAMEN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513" calcext:value-type="float">
            <text:p>40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TON GERALDO TAVARES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4.01 , DOM-DIR OPERAÇ E MANUT, SUER - SUPERINT DE SISTEMAS DE ESGOT. SANITÁRIO REGIONAL, GCTR – GER. DE COLETA E TRATAMENTOS DOS SISTEMAS REGIONAIS</text:p>
          </table:table-cell>
          <table:table-cell office:value-type="float" office:value="23" calcext:value-type="float">
            <text:p>2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.4 , DOM-DIR OPERAÇ E MANUT, SUER - SUPERINT DE SISTEMAS DE ESGOT. SANITÁRIO REGIONAL</text:p>
          </table:table-cell>
          <table:table-cell office:value-type="float" office:value="24" calcext:value-type="float">
            <text:p>2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4 , DOM-DIR OPERAÇ E MANUT</text:p>
          </table:table-cell>
          <table:table-cell office:value-type="float" office:value="841" calcext:value-type="float">
            <text:p>84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 , DCF-DIR COMERCIAL FINANCEIR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5" calcext:value-type="float">
            <text:p>5095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QUINTILIANO DA FONSECA NETO</text:p>
          </table:table-cell>
          <table:table-cell office:value-type="string" calcext:value-type="string">
            <text:p>01/03/2023</text:p>
          </table:table-cell>
          <table:table-cell office:value-type="string" calcext:value-type="string">
            <text:p>DIRETOR-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 , DCF-DIR COMERCIAL FINANCEIRA, DCF-DIR COMERCIAL FINANCEIR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713" calcext:value-type="float">
            <text:p>357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VERTON DE CASTRO SAN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914" calcext:value-type="float">
            <text:p>2691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NILDE SOUZA FIGUEIREDO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045" calcext:value-type="float">
            <text:p>2704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LENILDA SANTOS BATINGA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7666" calcext:value-type="float">
            <text:p>76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ZENITON VIEIRA DA SILVA</text:p>
          </table:table-cell>
          <table:table-cell office:value-type="string" calcext:value-type="string">
            <text:p>20/03/1979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1 , DCF-DIR COMERCIAL FINANCEIRA, DCF-DIR COMERCIAL FINANCEIRA, ATCF-ASS TÉCNICA COMERCIAL FINANCEIR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91" calcext:value-type="float">
            <text:p>397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MAS GOES DA SILVA FILHO</text:p>
          </table:table-cell>
          <table:table-cell office:value-type="string" calcext:value-type="string">
            <text:p>01/11/2016</text:p>
          </table:table-cell>
          <table:table-cell office:value-type="string" calcext:value-type="string">
            <text:p>ENGENHEIR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1 , DCF-DIR COMERCIAL FINANCEIRA, DCF-DIR COMERCIAL FINANCEIRA, ATCF-ASS TÉCNICA COMERCIAL FINANCEIRA</text:p>
          </table:table-cell>
          <table:table-cell office:value-type="float" office:value="1" calcext:value-type="float">
            <text:p>1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3 , DCF-DIR COMERCIAL FINANCEIRA, DCF-DIR COMERCIAL FINANCEIRA, GATE - GER. DE ATENDIMENT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68" calcext:value-type="float">
            <text:p>37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INE DE JESUS LIMA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ISTENTE SO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624" calcext:value-type="float">
            <text:p>176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OISIO GOIS FILHO</text:p>
          </table:table-cell>
          <table:table-cell office:value-type="string" calcext:value-type="string">
            <text:p>05/06/1984</text:p>
          </table:table-cell>
          <table:table-cell office:value-type="string" calcext:value-type="string">
            <text:p>ATENDENTE COMER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071" calcext:value-type="float">
            <text:p>3307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NA LUIZA SALGADO OLIVEIRA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ISTENTE SO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24" calcext:value-type="float">
            <text:p>39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ÔNIO CÉSAR NASCIMENTO CARDOZO</text:p>
          </table:table-cell>
          <table:table-cell office:value-type="string" calcext:value-type="string">
            <text:p>09/05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99" calcext:value-type="float">
            <text:p>307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ENAI ANDRADE SANTOS</text:p>
          </table:table-cell>
          <table:table-cell office:value-type="string" calcext:value-type="string">
            <text:p>10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11" calcext:value-type="float">
            <text:p>307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SANDRA DOS SANTOS</text:p>
          </table:table-cell>
          <table:table-cell office:value-type="string" calcext:value-type="string">
            <text:p>04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577" calcext:value-type="float">
            <text:p>295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TON GAMA DO NASCIMENTO</text:p>
          </table:table-cell>
          <table:table-cell office:value-type="string" calcext:value-type="string">
            <text:p>02/02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890" calcext:value-type="float">
            <text:p>689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LENA NABUCO QUEIROZ SAMPAIO</text:p>
          </table:table-cell>
          <table:table-cell office:value-type="string" calcext:value-type="string">
            <text:p>14/08/197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68" calcext:value-type="float">
            <text:p>381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ELLY CRISTINA SANTOS LINO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91" calcext:value-type="float">
            <text:p>398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SANDRA ALMEIDA DE OLIVEIRA</text:p>
          </table:table-cell>
          <table:table-cell office:value-type="string" calcext:value-type="string">
            <text:p>02/01/2017</text:p>
          </table:table-cell>
          <table:table-cell office:value-type="string" calcext:value-type="string">
            <text:p>ASSISTENTE SOC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980" calcext:value-type="float">
            <text:p>379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VINICIUS DOS SANTOS SOUZ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314" calcext:value-type="float">
            <text:p>531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DE FATIMA SECUNDO ALVES</text:p>
          </table:table-cell>
          <table:table-cell office:value-type="string" calcext:value-type="string">
            <text:p>12/08/1977</text:p>
          </table:table-cell>
          <table:table-cell office:value-type="string" calcext:value-type="string">
            <text:p>OP DE COMPU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57" calcext:value-type="float">
            <text:p>37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VERACI LEITE SANTOS LOPE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890" calcext:value-type="float">
            <text:p>2589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EJANE GOULART NUNES SOBRAL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PROG COMPU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79" calcext:value-type="float">
            <text:p>38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MEDEIROS MOREIRA</text:p>
          </table:table-cell>
          <table:table-cell office:value-type="string" calcext:value-type="string">
            <text:p>15/02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46" calcext:value-type="float">
            <text:p>35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ELMA MARIA SANTOS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236" calcext:value-type="float">
            <text:p>3323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ONIA FERREIRA DA CRUZ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2/12/2024 <text:s/>- <text:s/>15:12:31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29" calcext:value-type="float">
            <text:p>29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3 , DCF-DIR COMERCIAL FINANCEIRA, DCF-DIR COMERCIAL FINANCEIRA, GATE - GER. DE ATENDIMENTO</text:p>
          </table:table-cell>
          <table:table-cell office:value-type="float" office:value="17" calcext:value-type="float">
            <text:p>1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4 , DCF-DIR COMERCIAL FINANCEIRA, DCF-DIR COMERCIAL FINANCEIRA, GSUC - GER. DE SUPORTE COMERCI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413" calcext:value-type="float">
            <text:p>35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RIANO SANTOS OLIVEIR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24" calcext:value-type="float">
            <text:p>32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GNALDO CESAR OLIVEIRA SANTOS</text:p>
          </table:table-cell>
          <table:table-cell office:value-type="string" calcext:value-type="string">
            <text:p>12/11/200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91" calcext:value-type="float">
            <text:p>41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IO FELIPE MENDONÇA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66" calcext:value-type="float">
            <text:p>299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A VANESSA SANTOS MARCELO</text:p>
          </table:table-cell>
          <table:table-cell office:value-type="string" calcext:value-type="string">
            <text:p>21/02/2005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780" calcext:value-type="float">
            <text:p>367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VERSON VIEIRA DA SILVA</text:p>
          </table:table-cell>
          <table:table-cell office:value-type="string" calcext:value-type="string">
            <text:p>07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70" calcext:value-type="float">
            <text:p>2607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ENISROBERT ANDREOLO CORUMB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80" calcext:value-type="float">
            <text:p>41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JANIA DE SOUZA SANTOS</text:p>
          </table:table-cell>
          <table:table-cell office:value-type="string" calcext:value-type="string">
            <text:p>02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642" calcext:value-type="float">
            <text:p>3264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NA MARIA DA PAIXÃO AIRES</text:p>
          </table:table-cell>
          <table:table-cell office:value-type="string" calcext:value-type="string">
            <text:p>12/05/2008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24" calcext:value-type="float">
            <text:p>338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ASAFE OLIVEIRA DA SILV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177" calcext:value-type="float">
            <text:p>271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ZABETE BATISTA GREGORIO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13" calcext:value-type="float">
            <text:p>37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ICA MARIA LE PINT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44" calcext:value-type="float">
            <text:p>315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ABIANO HIGINO RODRIGUES</text:p>
          </table:table-cell>
          <table:table-cell office:value-type="string" calcext:value-type="string">
            <text:p>08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080" calcext:value-type="float">
            <text:p>36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ISSLER PRATA DE ALMEIDA</text:p>
          </table:table-cell>
          <table:table-cell office:value-type="string" calcext:value-type="string">
            <text:p>23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88" calcext:value-type="float">
            <text:p>317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NIVAL ALMEIDA SANTOS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11" calcext:value-type="float">
            <text:p>310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TALA MARIE DE CARVALHO</text:p>
          </table:table-cell>
          <table:table-cell office:value-type="string" calcext:value-type="string">
            <text:p>09/01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68" calcext:value-type="float">
            <text:p>39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CKSON DOS SANTOS JUNIOR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TECNICO INDUSTRI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77" calcext:value-type="float">
            <text:p>299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SSE ALYSSON SANTOS ALVE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458" calcext:value-type="float">
            <text:p>274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LDO SILVA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DESENH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323" calcext:value-type="float">
            <text:p>3232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FRANCISCO DE OLIVEIRA FILHO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443" calcext:value-type="float">
            <text:p>2644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SOARES D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80" calcext:value-type="float">
            <text:p>395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EYTSON DE ALMEIDA REINALDO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011" calcext:value-type="float">
            <text:p>290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LEBER LUCAS LIMA DOS SANTOS ARAUJO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7632" calcext:value-type="float">
            <text:p>176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HENRIQUE SAMPAIO</text:p>
          </table:table-cell>
          <table:table-cell office:value-type="string" calcext:value-type="string">
            <text:p>05/06/1984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700" calcext:value-type="float">
            <text:p>117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NUEL MESSIAS LIMA SAMPAIO</text:p>
          </table:table-cell>
          <table:table-cell office:value-type="string" calcext:value-type="string">
            <text:p>01/02/1982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02" calcext:value-type="float">
            <text:p>41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HEZAN ROCHA CRUZ</text:p>
          </table:table-cell>
          <table:table-cell office:value-type="string" calcext:value-type="string">
            <text:p>03/07/201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70" calcext:value-type="float">
            <text:p>3077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O SANTOS SANTANA</text:p>
          </table:table-cell>
          <table:table-cell office:value-type="string" calcext:value-type="string">
            <text:p>21/07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308" calcext:value-type="float">
            <text:p>93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LICIO FLORENCIO PRESCINCA</text:p>
          </table:table-cell>
          <table:table-cell office:value-type="string" calcext:value-type="string">
            <text:p>01/06/1980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966" calcext:value-type="float">
            <text:p>309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SINEIDE DE OLIVEIRA GONZAGA</text:p>
          </table:table-cell>
          <table:table-cell office:value-type="string" calcext:value-type="string">
            <text:p>03/01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44" calcext:value-type="float">
            <text:p>316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USI MARY ALMEIDA RAMOS</text:p>
          </table:table-cell>
          <table:table-cell office:value-type="string" calcext:value-type="string">
            <text:p>03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68" calcext:value-type="float">
            <text:p>370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DERLAN NOGUEIRA SANTOS</text:p>
          </table:table-cell>
          <table:table-cell office:value-type="string" calcext:value-type="string">
            <text:p>05/05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857" calcext:value-type="float">
            <text:p>338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LDSON DE ARAGAO GREGORIO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57" calcext:value-type="float">
            <text:p>381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SLEY PEREIRA DE JESUS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4 , DCF-DIR COMERCIAL FINANCEIRA, DCF-DIR COMERCIAL FINANCEIRA, GSUC - GER. DE SUPORTE COMERCIAL</text:p>
          </table:table-cell>
          <table:table-cell office:value-type="float" office:value="32" calcext:value-type="float">
            <text:p>3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5 , DCF-DIR COMERCIAL FINANCEIRA, DCF-DIR COMERCIAL FINANCEIRA, GREC - GER. DE RECEIT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275" calcext:value-type="float">
            <text:p>3027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ZZA DE JESUS SANTOS</text:p>
          </table:table-cell>
          <table:table-cell office:value-type="string" calcext:value-type="string">
            <text:p>07/03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7708" calcext:value-type="float">
            <text:p>770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TONIO PEDRO DA CRUZ</text:p>
          </table:table-cell>
          <table:table-cell office:value-type="string" calcext:value-type="string">
            <text:p>26/03/1979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18" calcext:value-type="float">
            <text:p>3281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IZA VALERIA DA SILVA SOBRAL</text:p>
          </table:table-cell>
          <table:table-cell office:value-type="string" calcext:value-type="string">
            <text:p>02/06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221" calcext:value-type="float">
            <text:p>252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VANIA DE ARAUJO RIBEIRO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813" calcext:value-type="float">
            <text:p>378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ISA KELLY FONTES DA VICTORIA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959" calcext:value-type="float">
            <text:p>59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ALDO SANTOS CORREIA</text:p>
          </table:table-cell>
          <table:table-cell office:value-type="string" calcext:value-type="string">
            <text:p>06/02/1978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822" calcext:value-type="float">
            <text:p>288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ANE JOVELINA DANTAS OLIVEIRA</text:p>
          </table:table-cell>
          <table:table-cell office:value-type="string" calcext:value-type="string">
            <text:p>20/12/2004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013" calcext:value-type="float">
            <text:p>260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NE LUCIA GONCALVES DA SILVA SANTO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507" calcext:value-type="float">
            <text:p>1850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RNANDES FREIRE DOS SANTOS</text:p>
          </table:table-cell>
          <table:table-cell office:value-type="string" calcext:value-type="string">
            <text:p>23/08/1984</text:p>
          </table:table-cell>
          <table:table-cell office:value-type="string" calcext:value-type="string">
            <text:p>AGENTE DE SERVIC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2/12/2024 <text:s/>- <text:s/>15:12:32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30" calcext:value-type="float">
            <text:p>30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88" calcext:value-type="float">
            <text:p>311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LIANA SANTOS MENDES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477" calcext:value-type="float">
            <text:p>314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OURIVAL SANTANA</text:p>
          </table:table-cell>
          <table:table-cell office:value-type="string" calcext:value-type="string">
            <text:p>04/04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57" calcext:value-type="float">
            <text:p>370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SANTOS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79" calcext:value-type="float">
            <text:p>40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BLLO ANDRADE BARROSO SANTO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620" calcext:value-type="float">
            <text:p>3262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IMUNDO MACEDO FREITAS NETO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68" calcext:value-type="float">
            <text:p>384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AWANE MARQUES DE BRITO</text:p>
          </table:table-cell>
          <table:table-cell office:value-type="string" calcext:value-type="string">
            <text:p>04/01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807" calcext:value-type="float">
            <text:p>3280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NDELL SILVA NASCIMENTO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200" calcext:value-type="float">
            <text:p>312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ZENILDA GRILO DA SILVA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5 , DCF-DIR COMERCIAL FINANCEIRA, DCF-DIR COMERCIAL FINANCEIRA, GREC - GER. DE RECEITA</text:p>
          </table:table-cell>
          <table:table-cell office:value-type="float" office:value="17" calcext:value-type="float">
            <text:p>1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6 , DCF-DIR COMERCIAL FINANCEIRA, DCF-DIR COMERCIAL FINANCEIRA, GCLE - GER. DE CLIENTES ESPECIAI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188" calcext:value-type="float">
            <text:p>291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S OLIVEIRA ROCHA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13" calcext:value-type="float">
            <text:p>373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RBERT SANTANA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741" calcext:value-type="float">
            <text:p>3274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GNO LUIZ SANTOS DE MELO PINTO</text:p>
          </table:table-cell>
          <table:table-cell office:value-type="string" calcext:value-type="string">
            <text:p>26/05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166" calcext:value-type="float">
            <text:p>291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SANTOS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6 , DCF-DIR COMERCIAL FINANCEIRA, DCF-DIR COMERCIAL FINANCEIRA, GCLE - GER. DE CLIENTES ESPECIAIS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7 , DCF-DIR COMERCIAL FINANCEIRA, DCF-DIR COMERCIAL FINANCEIRA, GCOM - GER. DE COBRANÇA METROPOLITAN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24" calcext:value-type="float">
            <text:p>372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MANDA DA SILVA ALVE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600" calcext:value-type="float">
            <text:p>316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AUDIA REGINA PEREIRA DOS SANTOS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245" calcext:value-type="float">
            <text:p>2624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JANE MEDEIROS TAVARE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24" calcext:value-type="float">
            <text:p>37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IVANA MARIA GUIMARAES VIANA</text:p>
          </table:table-cell>
          <table:table-cell office:value-type="string" calcext:value-type="string">
            <text:p>08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324" calcext:value-type="float">
            <text:p>383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MISSON SILVA DA CRUZ</text:p>
          </table:table-cell>
          <table:table-cell office:value-type="string" calcext:value-type="string">
            <text:p>03/11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88" calcext:value-type="float">
            <text:p>310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TADEU MATOS FIGUEIREDO</text:p>
          </table:table-cell>
          <table:table-cell office:value-type="string" calcext:value-type="string">
            <text:p>01/02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424" calcext:value-type="float">
            <text:p>394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LA CARVALHO MENESES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02" calcext:value-type="float">
            <text:p>385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STEPHANIE SILVEIRA DOS SANTOS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24" calcext:value-type="float">
            <text:p>36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MBIA LIMA SANTOS</text:p>
          </table:table-cell>
          <table:table-cell office:value-type="string" calcext:value-type="string">
            <text:p>02/04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7 , DCF-DIR COMERCIAL FINANCEIRA, DCF-DIR COMERCIAL FINANCEIRA, GCOM - GER. DE COBRANÇA METROPOLITANA</text:p>
          </table:table-cell>
          <table:table-cell office:value-type="float" office:value="9" calcext:value-type="float">
            <text:p>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8 , DCF-DIR COMERCIAL FINANCEIRA, DCF-DIR COMERCIAL FINANCEIRA, GFIN - GER. FINANCEIRA E CONTÁBI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487" calcext:value-type="float">
            <text:p>148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A MARIA BIZERRA SANTOS</text:p>
          </table:table-cell>
          <table:table-cell office:value-type="string" calcext:value-type="string">
            <text:p>15/04/1968</text:p>
          </table:table-cell>
          <table:table-cell office:value-type="string" calcext:value-type="string">
            <text:p>TEC CONTAB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68" calcext:value-type="float">
            <text:p>337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NE CRISTINE SOUZA DOS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299" calcext:value-type="float">
            <text:p>242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LEDJA FABIANA ARAUJO SILVA</text:p>
          </table:table-cell>
          <table:table-cell office:value-type="string" calcext:value-type="string">
            <text:p>15/05/1986</text:p>
          </table:table-cell>
          <table:table-cell office:value-type="string" calcext:value-type="string">
            <text:p>TEC CONTAB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02" calcext:value-type="float">
            <text:p>382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E SANTOS ALMEIDA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91" calcext:value-type="float">
            <text:p>37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VANE DA SILVA SANTOS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TEC CONTABILIDADE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419" calcext:value-type="float">
            <text:p>2641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VALDO DE MELO FERNANDE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661" calcext:value-type="float">
            <text:p>2466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UILHERME HENRIQUE COUTINHO C DANTAS</text:p>
          </table:table-cell>
          <table:table-cell office:value-type="string" calcext:value-type="string">
            <text:p>27/05/1986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35" calcext:value-type="float">
            <text:p>4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E BARROS NETO</text:p>
          </table:table-cell>
          <table:table-cell office:value-type="string" calcext:value-type="string">
            <text:p>12/01/1976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5495" calcext:value-type="float">
            <text:p>1549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TELES BARRETO FILHO</text:p>
          </table:table-cell>
          <table:table-cell office:value-type="string" calcext:value-type="string">
            <text:p>13/08/1982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654" calcext:value-type="float">
            <text:p>965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GARETH MENEZES OLIVEIRA MAIA</text:p>
          </table:table-cell>
          <table:table-cell office:value-type="string" calcext:value-type="string">
            <text:p>09/12/1980</text:p>
          </table:table-cell>
          <table:table-cell office:value-type="string" calcext:value-type="string">
            <text:p>CON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9704" calcext:value-type="float">
            <text:p>970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AUGUSTA CUNHA DO NASCIMENTO</text:p>
          </table:table-cell>
          <table:table-cell office:value-type="string" calcext:value-type="string">
            <text:p>05/01/1981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779" calcext:value-type="float">
            <text:p>33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TA JANETE SALES MENEZE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CON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66" calcext:value-type="float">
            <text:p>324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X ANTONIO DE OLIVEIR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13" calcext:value-type="float">
            <text:p>406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YRA SANTOS SANTANA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294" calcext:value-type="float">
            <text:p>2629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ALVES DE SOUZA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UX APOIO ADMINISTR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.08 , DCF-DIR COMERCIAL FINANCEIRA, DCF-DIR COMERCIAL FINANCEIRA, GFIN - GER. FINANCEIRA E CONTÁBIL</text:p>
          </table:table-cell>
          <table:table-cell office:value-type="float" office:value="15" calcext:value-type="float">
            <text:p>15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0 , DCF-DIR COMERCIAL FINANCEIRA, DCF-DIR COMERCIAL FINANCEIRA</text:p>
          </table:table-cell>
          <table:table-cell office:value-type="float" office:value="99" calcext:value-type="float">
            <text:p>99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2/12/2024 <text:s/>- <text:s/>15:12:32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31" calcext:value-type="float">
            <text:p>31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 , DCF-DIR COMERCIAL FINANCEIRA, SCOR-SUP COMERCIAL DAS REGIONAI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427" calcext:value-type="float">
            <text:p>2642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ME MEDEIROS LEITE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477" calcext:value-type="float">
            <text:p>294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IZAEL MARTINS DE SANTANA JUNIOR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1 , DCF-DIR COMERCIAL FINANCEIRA, SCOR-SUP COMERCIAL DAS REGIONAIS, GCNO-GER COMERCIAL NOR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44" calcext:value-type="float">
            <text:p>509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NE CARDOSO DA SILVA</text:p>
          </table:table-cell>
          <table:table-cell office:value-type="string" calcext:value-type="string">
            <text:p>25/01/2022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276" calcext:value-type="float">
            <text:p>2727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JORGE RIBEIRO DE MENEZES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PROG COMPU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02" calcext:value-type="float">
            <text:p>370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LBER VINICIUS ROCHA SANTOS</text:p>
          </table:table-cell>
          <table:table-cell office:value-type="string" calcext:value-type="string">
            <text:p>15/04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79" calcext:value-type="float">
            <text:p>381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ORGE VIEIRA RAMOS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779" calcext:value-type="float">
            <text:p>37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ILAN MORIPS DOS SANTOS</text:p>
          </table:table-cell>
          <table:table-cell office:value-type="string" calcext:value-type="string">
            <text:p>03/08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432" calcext:value-type="float">
            <text:p>44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NE ROBERTO VIANA</text:p>
          </table:table-cell>
          <table:table-cell office:value-type="string" calcext:value-type="string">
            <text:p>29/06/1976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28" calcext:value-type="float">
            <text:p>5092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FÁBIO FIGUEIREDO BEZERRA</text:p>
          </table:table-cell>
          <table:table-cell office:value-type="string" calcext:value-type="string">
            <text:p>01/06/2020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34" calcext:value-type="float">
            <text:p>5093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NILMAR SOUZA</text:p>
          </table:table-cell>
          <table:table-cell office:value-type="string" calcext:value-type="string">
            <text:p>02/09/2021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68" calcext:value-type="float">
            <text:p>382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BERTO SILVA</text:p>
          </table:table-cell>
          <table:table-cell office:value-type="string" calcext:value-type="string">
            <text:p>01/10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91" calcext:value-type="float">
            <text:p>369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KANIGGYA SANTOS BARROS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57" calcext:value-type="float">
            <text:p>36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CIA LIMA SANTOS SOUZA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199" calcext:value-type="float">
            <text:p>51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MATOS DA SILVA</text:p>
          </table:table-cell>
          <table:table-cell office:value-type="string" calcext:value-type="string">
            <text:p>08/06/1977</text:p>
          </table:table-cell>
          <table:table-cell office:value-type="string" calcext:value-type="string">
            <text:p>ASS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14" calcext:value-type="float">
            <text:p>3211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ELIANA DA SILVA CARVALHO</text:p>
          </table:table-cell>
          <table:table-cell office:value-type="string" calcext:value-type="string">
            <text:p>13/08/2007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57" calcext:value-type="float">
            <text:p>395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JULIANA DA SILVA SANTOS ALMEIDA</text:p>
          </table:table-cell>
          <table:table-cell office:value-type="string" calcext:value-type="string">
            <text:p>13/09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124" calcext:value-type="float">
            <text:p>371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X OLIVEIRA DE ALENCAR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237" calcext:value-type="float">
            <text:p>2623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IMUNDO JOSE CARDOSO FILHO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TEC INDUSTRI SENI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402" calcext:value-type="float">
            <text:p>36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ISSON PEREIRA GOMES DOS SANTOS</text:p>
          </table:table-cell>
          <table:table-cell office:value-type="string" calcext:value-type="string">
            <text:p>05/01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1 , DCF-DIR COMERCIAL FINANCEIRA, SCOR-SUP COMERCIAL DAS REGIONAIS, GCNO-GER COMERCIAL NORTE</text:p>
          </table:table-cell>
          <table:table-cell office:value-type="float" office:value="17" calcext:value-type="float">
            <text:p>17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2 , DCF-DIR COMERCIAL FINANCEIRA, SCOR-SUP COMERCIAL DAS REGIONAIS, GCCO-GER COMERCIAL CENTRO-OESTE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35" calcext:value-type="float">
            <text:p>36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NILSON NASCIMENTO DOS SANTOS</text:p>
          </table:table-cell>
          <table:table-cell office:value-type="string" calcext:value-type="string">
            <text:p>01/04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191" calcext:value-type="float">
            <text:p>40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SON DOS ANJOS SOARES</text:p>
          </table:table-cell>
          <table:table-cell office:value-type="string" calcext:value-type="string">
            <text:p>03/04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24" calcext:value-type="float">
            <text:p>370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O CORREIA DA SILVA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802" calcext:value-type="float">
            <text:p>348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FELIPE TADEU DE SOUZA GOMES LIM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02" calcext:value-type="float">
            <text:p>37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DETE BISPO DOS SANTOS SILVA</text:p>
          </table:table-cell>
          <table:table-cell office:value-type="string" calcext:value-type="string">
            <text:p>08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80" calcext:value-type="float">
            <text:p>370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VANIA FONTES LIM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135" calcext:value-type="float">
            <text:p>381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ECTOR HIROSHI SANTOS</text:p>
          </table:table-cell>
          <table:table-cell office:value-type="string" calcext:value-type="string">
            <text:p>01/09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935" calcext:value-type="float">
            <text:p>349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AN MARCKS DA COSTA NUNES</text:p>
          </table:table-cell>
          <table:table-cell office:value-type="string" calcext:value-type="string">
            <text:p>03/10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511" calcext:value-type="float">
            <text:p>315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AO GONCALVES ARANHA JUNIOR</text:p>
          </table:table-cell>
          <table:table-cell office:value-type="string" calcext:value-type="string">
            <text:p>02/05/200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46" calcext:value-type="float">
            <text:p>372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DIOGO SANTANA SANTO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91" calcext:value-type="float">
            <text:p>404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É DIONES COSTA DOS SANTOS</text:p>
          </table:table-cell>
          <table:table-cell office:value-type="string" calcext:value-type="string">
            <text:p>03/07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302" calcext:value-type="float">
            <text:p>373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ROMARIO BARRET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299" calcext:value-type="float">
            <text:p>292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UCIMARY KARINE TAVARES SANTOS</text:p>
          </table:table-cell>
          <table:table-cell office:value-type="string" calcext:value-type="string">
            <text:p>19/0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1" calcext:value-type="float">
            <text:p>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IZ ANTONIO DOS SANTOS</text:p>
          </table:table-cell>
          <table:table-cell office:value-type="string" calcext:value-type="string">
            <text:p>02/05/1997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5452" calcext:value-type="float">
            <text:p>2545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MACIEL RODRIGUES</text:p>
          </table:table-cell>
          <table:table-cell office:value-type="string" calcext:value-type="string">
            <text:p>16/06/1986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033" calcext:value-type="float">
            <text:p>310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JOSE OLIVEIRA SANTOS</text:p>
          </table:table-cell>
          <table:table-cell office:value-type="string" calcext:value-type="string">
            <text:p>09/01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44" calcext:value-type="float">
            <text:p>2964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JOSIVANIA DO COUTO MELO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57" calcext:value-type="float">
            <text:p>382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REJANE ANDRADE SANTOS VIEIRA</text:p>
          </table:table-cell>
          <table:table-cell office:value-type="string" calcext:value-type="string">
            <text:p>02/10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4568" calcext:value-type="float">
            <text:p>34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TIAS SANTOS SANTANA</text:p>
          </table:table-cell>
          <table:table-cell office:value-type="string" calcext:value-type="string">
            <text:p>01/10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490" calcext:value-type="float">
            <text:p>849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ZIAS PEREIRA LIMA</text:p>
          </table:table-cell>
          <table:table-cell office:value-type="string" calcext:value-type="string">
            <text:p>03/09/1979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91" calcext:value-type="float">
            <text:p>372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BERTO BISPO PACHECO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900" calcext:value-type="float">
            <text:p>299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SEANE DE JESUS SILVA</text:p>
          </table:table-cell>
          <table:table-cell office:value-type="string" calcext:value-type="string">
            <text:p>14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2/12/2024 <text:s/>- <text:s/>15:12:33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32" calcext:value-type="float">
            <text:p>32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8432" calcext:value-type="float">
            <text:p>184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ELLINGTON CALEB FONSECA</text:p>
          </table:table-cell>
          <table:table-cell office:value-type="string" calcext:value-type="string">
            <text:p>21/08/1984</text:p>
          </table:table-cell>
          <table:table-cell office:value-type="string" calcext:value-type="string">
            <text:p>ASSIST TEC ADM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2 , DCF-DIR COMERCIAL FINANCEIRA, SCOR-SUP COMERCIAL DAS REGIONAIS, GCCO-GER COMERCIAL CENTRO-OESTE</text:p>
          </table:table-cell>
          <table:table-cell office:value-type="float" office:value="23" calcext:value-type="float">
            <text:p>2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3 , DCF-DIR COMERCIAL FINANCEIRA, SCOR-SUP COMERCIAL DAS REGIONAIS, GCSU-GER COMERCIAL SU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191" calcext:value-type="float">
            <text:p>321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ILSON NASCIMENTO SANTOS</text:p>
          </table:table-cell>
          <table:table-cell office:value-type="string" calcext:value-type="string">
            <text:p>07/01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6979" calcext:value-type="float">
            <text:p>36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EXANDRE DANTAS VASCONCELOS</text:p>
          </table:table-cell>
          <table:table-cell office:value-type="string" calcext:value-type="string">
            <text:p>13/04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133" calcext:value-type="float">
            <text:p>291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NDRE LUIZ MENEZES DUARTE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979" calcext:value-type="float">
            <text:p>359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CLEYDSON DIAS BARBOSA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091" calcext:value-type="float">
            <text:p>39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ARLOS MAGNO ANDRADE DOS SANTOS</text:p>
          </table:table-cell>
          <table:table-cell office:value-type="string" calcext:value-type="string">
            <text:p>01/06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1646" calcext:value-type="float">
            <text:p>416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INTIA ELIZABETH RUIZ FELICIO</text:p>
          </table:table-cell>
          <table:table-cell office:value-type="string" calcext:value-type="string">
            <text:p>06/08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02" calcext:value-type="float">
            <text:p>397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ANIELLA HORA GOUVEA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35" calcext:value-type="float">
            <text:p>40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DIEGO PEREIRA SANTOS</text:p>
          </table:table-cell>
          <table:table-cell office:value-type="string" calcext:value-type="string">
            <text:p>02/10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68" calcext:value-type="float">
            <text:p>395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RLAN FERREIRA MACHADO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233" calcext:value-type="float">
            <text:p>2823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SDRA DE JESUS SANTOS</text:p>
          </table:table-cell>
          <table:table-cell office:value-type="string" calcext:value-type="string">
            <text:p>11/11/200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335" calcext:value-type="float">
            <text:p>353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AUDENCIO VALERIO E FREITAS SANTOS NET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532" calcext:value-type="float">
            <text:p>3253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ILMARCOS BARRETO ALVES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579" calcext:value-type="float">
            <text:p>37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HUGO SANTOS DE CARVALHO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7" calcext:value-type="float">
            <text:p>509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ARDILAINE SANTOS GUIMARAES</text:p>
          </table:table-cell>
          <table:table-cell office:value-type="string" calcext:value-type="string">
            <text:p>01/09/2023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052" calcext:value-type="float">
            <text:p>2705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ESSELIA FONTES OLIVEIRA FREITAS</text:p>
          </table:table-cell>
          <table:table-cell office:value-type="string" calcext:value-type="string">
            <text:p>13/06/198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235" calcext:value-type="float">
            <text:p>38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ICE KELLY SANTOS OLIVEIRA</text:p>
          </table:table-cell>
          <table:table-cell office:value-type="string" calcext:value-type="string">
            <text:p>01/10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6494" calcext:value-type="float">
            <text:p>649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GNALDO DE SOUZA</text:p>
          </table:table-cell>
          <table:table-cell office:value-type="string" calcext:value-type="string">
            <text:p>13/06/197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724" calcext:value-type="float">
            <text:p>127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RNALDO SANTOS</text:p>
          </table:table-cell>
          <table:table-cell office:value-type="string" calcext:value-type="string">
            <text:p>03/05/1982</text:p>
          </table:table-cell>
          <table:table-cell office:value-type="string" calcext:value-type="string">
            <text:p>MOTOR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2104" calcext:value-type="float">
            <text:p>1210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RISVALDO DE ARAUJO</text:p>
          </table:table-cell>
          <table:table-cell office:value-type="string" calcext:value-type="string">
            <text:p>15/03/1982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835" calcext:value-type="float">
            <text:p>388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MARCELINO DE AZEVEDO PRATA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766" calcext:value-type="float">
            <text:p>3176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WILSON MENDONCA SANTOS</text:p>
          </table:table-cell>
          <table:table-cell office:value-type="string" calcext:value-type="string">
            <text:p>01/06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57" calcext:value-type="float">
            <text:p>38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EANDRO OLIVEIRA GUIMARAES</text:p>
          </table:table-cell>
          <table:table-cell office:value-type="string" calcext:value-type="string">
            <text:p>02/12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187" calcext:value-type="float">
            <text:p>3018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OGAN BISPO FERREIRA</text:p>
          </table:table-cell>
          <table:table-cell office:value-type="string" calcext:value-type="string">
            <text:p>22/02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888" calcext:value-type="float">
            <text:p>308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S ANTONIO DA SILVA</text:p>
          </table:table-cell>
          <table:table-cell office:value-type="string" calcext:value-type="string">
            <text:p>09/11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7201" calcext:value-type="float">
            <text:p>2720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FATIMA RODRIGUES DE ANDRADE</text:p>
          </table:table-cell>
          <table:table-cell office:value-type="string" calcext:value-type="string">
            <text:p>27/06/1988</text:p>
          </table:table-cell>
          <table:table-cell office:value-type="string" calcext:value-type="string">
            <text:p>AG ADMINISTRATIV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513" calcext:value-type="float">
            <text:p>35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JOSE SANTOS DE MATOS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1100" calcext:value-type="float">
            <text:p>3110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IA RITA DE SÁ E SILVA</text:p>
          </table:table-cell>
          <table:table-cell office:value-type="string" calcext:value-type="string">
            <text:p>13/01/2006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625" calcext:value-type="float">
            <text:p>2662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OBERDAN RIBEIRO SANTO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868" calcext:value-type="float">
            <text:p>35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ALMIRO CARLOS DE SOUZA SOBRINHO</text:p>
          </table:table-cell>
          <table:table-cell office:value-type="string" calcext:value-type="string">
            <text:p>01/12/2014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868" calcext:value-type="float">
            <text:p>4086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ICARDO LUIS DOS SANTOS PIMENTEL</text:p>
          </table:table-cell>
          <table:table-cell office:value-type="string" calcext:value-type="string">
            <text:p>08/01/201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8499" calcext:value-type="float">
            <text:p>2849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CARDOSO FRANÇA FROES OLIVEIRA</text:p>
          </table:table-cell>
          <table:table-cell office:value-type="string" calcext:value-type="string">
            <text:p>19/11/200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513" calcext:value-type="float">
            <text:p>385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NEI DE SOUZA ANDRADE</text:p>
          </table:table-cell>
          <table:table-cell office:value-type="string" calcext:value-type="string">
            <text:p>01/02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4679" calcext:value-type="float">
            <text:p>246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ENIO JOSE HORA FREITAS</text:p>
          </table:table-cell>
          <table:table-cell office:value-type="string" calcext:value-type="string">
            <text:p>28/05/1986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591" calcext:value-type="float">
            <text:p>395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WANDERLEY DE JESUS SANTOS</text:p>
          </table:table-cell>
          <table:table-cell office:value-type="string" calcext:value-type="string">
            <text:p>01/09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3 , DCF-DIR COMERCIAL FINANCEIRA, SCOR-SUP COMERCIAL DAS REGIONAIS, GCSU-GER COMERCIAL SUL</text:p>
          </table:table-cell>
          <table:table-cell office:value-type="float" office:value="34" calcext:value-type="float">
            <text:p>3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4 , DCF-DIR COMERCIAL FINANCEIRA, SCOR-SUP COMERCIAL DAS REGIONAIS, GCSE-GER COMERCIAL SERT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779" calcext:value-type="float">
            <text:p>387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DENOALDO ALMEIDA DOS SANTOS</text:p>
          </table:table-cell>
          <table:table-cell office:value-type="string" calcext:value-type="string">
            <text:p>01/04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811" calcext:value-type="float">
            <text:p>298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LDEMARQUES SANTANA DANTAS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AO OPERAC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924" calcext:value-type="float">
            <text:p>39924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ARIELLE OLIVEIRA SOBRAL BARBOZA</text:p>
          </table:table-cell>
          <table:table-cell office:value-type="string" calcext:value-type="string">
            <text:p>01/02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391" calcext:value-type="float">
            <text:p>393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CINTHIA MARAISA DE ALMEIDA</text:p>
          </table:table-cell>
          <table:table-cell office:value-type="string" calcext:value-type="string">
            <text:p>01/08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402" calcext:value-type="float">
            <text:p>4040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EDIVANIA SILVA SANTOS</text:p>
          </table:table-cell>
          <table:table-cell office:value-type="string" calcext:value-type="string">
            <text:p>01/06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691" calcext:value-type="float">
            <text:p>40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GEIZON HENRIQUE BARRETO SANTOS</text:p>
          </table:table-cell>
          <table:table-cell office:value-type="string" calcext:value-type="string">
            <text:p>07/08/2017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2/12/2024 <text:s/>- <text:s/>15:12:34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1" calcext:value-type="float">
            <text:p>1</text:p>
          </table:table-cell>
          <table:table-cell office:value-type="string" calcext:value-type="string">
            <text:p>-</text:p>
          </table:table-cell>
          <table:table-cell office:value-type="string" calcext:value-type="string">
            <text:p>DESO-CIA DE SANEAMENTO DE SERGIPE</text:p>
          </table:table-cell>
          <table:table-cell office:value-type="string" calcext:value-type="string">
            <text:p>Pág.:</text:p>
          </table:table-cell>
          <table:table-cell office:value-type="float" office:value="33" calcext:value-type="float">
            <text:p>33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Relação de Colaboradores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adastro</text:p>
          </table:table-cell>
          <table:table-cell office:value-type="string" calcext:value-type="string">
            <text:p>Tipo</text:p>
          </table:table-cell>
          <table:table-cell office:value-type="string" calcext:value-type="string">
            <text:p>Nome</text:p>
          </table:table-cell>
          <table:table-cell office:value-type="string" calcext:value-type="string">
            <text:p>Admissão</text:p>
          </table:table-cell>
          <table:table-cell office:value-type="string" calcext:value-type="string">
            <text:p>Carg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380" calcext:value-type="float">
            <text:p>3338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CILENE BATISTA LIMA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91" calcext:value-type="float">
            <text:p>370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HN LIMA GUIMARAES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995" calcext:value-type="float">
            <text:p>899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NILSON SANTOS LIMA</text:p>
          </table:table-cell>
          <table:table-cell office:value-type="string" calcext:value-type="string">
            <text:p>25/02/1980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6682" calcext:value-type="float">
            <text:p>2668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PARECIDO SANTOS</text:p>
          </table:table-cell>
          <table:table-cell office:value-type="string" calcext:value-type="string">
            <text:p>01/06/1988</text:p>
          </table:table-cell>
          <table:table-cell office:value-type="string" calcext:value-type="string">
            <text:p>OP. UNID.PRODUCAO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111" calcext:value-type="float">
            <text:p>2911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AUGUSTO BARRETO</text:p>
          </table:table-cell>
          <table:table-cell office:value-type="string" calcext:value-type="string">
            <text:p>03/01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0788" calcext:value-type="float">
            <text:p>3078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CARLOS SERAFIM SANTOS</text:p>
          </table:table-cell>
          <table:table-cell office:value-type="string" calcext:value-type="string">
            <text:p>17/10/2005</text:p>
          </table:table-cell>
          <table:table-cell office:value-type="string" calcext:value-type="string">
            <text:p>AUXILIAR DE EXECUCA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9622" calcext:value-type="float">
            <text:p>296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DSON NUNES PORTELA</text:p>
          </table:table-cell>
          <table:table-cell office:value-type="string" calcext:value-type="string">
            <text:p>01/03/200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691" calcext:value-type="float">
            <text:p>3869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ELMO LIMA</text:p>
          </table:table-cell>
          <table:table-cell office:value-type="string" calcext:value-type="string">
            <text:p>01/03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457" calcext:value-type="float">
            <text:p>37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E VALTERFRAN ALVES SANTOS</text:p>
          </table:table-cell>
          <table:table-cell office:value-type="string" calcext:value-type="string">
            <text:p>01/07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579" calcext:value-type="float">
            <text:p>335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JOSSIVANY DE OLIVEIRA SANT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146" calcext:value-type="float">
            <text:p>391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AS RAMOS DO NASCIMENTO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213" calcext:value-type="float">
            <text:p>392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LUCIANO DE ARAGAO</text:p>
          </table:table-cell>
          <table:table-cell office:value-type="string" calcext:value-type="string">
            <text:p>01/07/2016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3457" calcext:value-type="float">
            <text:p>3345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ELO LAURINDO BARROS</text:p>
          </table:table-cell>
          <table:table-cell office:value-type="string" calcext:value-type="string">
            <text:p>01/08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40046" calcext:value-type="float">
            <text:p>40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ONDES COSTA DANTAS</text:p>
          </table:table-cell>
          <table:table-cell office:value-type="string" calcext:value-type="string">
            <text:p>02/03/2017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23721" calcext:value-type="float">
            <text:p>23721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NATANIEL BARROS DOS SANTOS</text:p>
          </table:table-cell>
          <table:table-cell office:value-type="string" calcext:value-type="string">
            <text:p>24/04/1986</text:p>
          </table:table-cell>
          <table:table-cell office:value-type="string" calcext:value-type="string">
            <text:p>AG ADM OPERACIONAL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235" calcext:value-type="float">
            <text:p>37235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PRISCILA SOARES DE SANTANA</text:p>
          </table:table-cell>
          <table:table-cell office:value-type="string" calcext:value-type="string">
            <text:p>01/06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9" calcext:value-type="float">
            <text:p>5095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FAELA DE OLIVEIRA SILVA</text:p>
          </table:table-cell>
          <table:table-cell office:value-type="string" calcext:value-type="string">
            <text:p>24/05/2024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8413" calcext:value-type="float">
            <text:p>38413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DRIGO OLIVEIRA DE SA</text:p>
          </table:table-cell>
          <table:table-cell office:value-type="string" calcext:value-type="string">
            <text:p>01/12/2015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50958" calcext:value-type="float">
            <text:p>50958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OSIMARE SALUSTIANO SANTOS</text:p>
          </table:table-cell>
          <table:table-cell office:value-type="string" calcext:value-type="string">
            <text:p>24/05/2024</text:p>
          </table:table-cell>
          <table:table-cell office:value-type="string" calcext:value-type="string">
            <text:p>REQUISITADO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5279" calcext:value-type="float">
            <text:p>352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IAGO JOSE OLIVEIRA RESENDE</text:p>
          </table:table-cell>
          <table:table-cell office:value-type="string" calcext:value-type="string">
            <text:p>24/11/2014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746" calcext:value-type="float">
            <text:p>397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BERTO MESSIAS SANTOS RESENDE</text:p>
          </table:table-cell>
          <table:table-cell office:value-type="string" calcext:value-type="string">
            <text:p>03/10/2016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7046" calcext:value-type="float">
            <text:p>37046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ERIO EVANGELISTA BARRETO</text:p>
          </table:table-cell>
          <table:table-cell office:value-type="string" calcext:value-type="string">
            <text:p>04/05/2015</text:p>
          </table:table-cell>
          <table:table-cell office:value-type="string" calcext:value-type="string">
            <text:p>ASS GESTAO OPERAC 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.04 , DCF-DIR COMERCIAL FINANCEIRA, SCOR-SUP COMERCIAL DAS REGIONAIS, GCSE-GER COMERCIAL SERTÃO</text:p>
          </table:table-cell>
          <table:table-cell office:value-type="float" office:value="28" calcext:value-type="float">
            <text:p>28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.1 , DCF-DIR COMERCIAL FINANCEIRA, SCOR-SUP COMERCIAL DAS REGIONAIS</text:p>
          </table:table-cell>
          <table:table-cell office:value-type="float" office:value="104" calcext:value-type="float">
            <text:p>10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5 , DCF-DIR COMERCIAL FINANCEIRA</text:p>
          </table:table-cell>
          <table:table-cell office:value-type="float" office:value="204" calcext:value-type="float">
            <text:p>20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 , CA - CONSELHO DE ADMINISTRAÇÃO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9879" calcext:value-type="float">
            <text:p>39879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THIAGO FIGUEIREDO DE ALMEIDA LIMA</text:p>
          </table:table-cell>
          <table:table-cell office:value-type="string" calcext:value-type="string">
            <text:p>01/12/2016</text:p>
          </table:table-cell>
          <table:table-cell office:value-type="string" calcext:value-type="string">
            <text:p>CONTADOR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.0.01 , CA - CONSELHO DE ADMINISTRAÇÃO, CA - CONSELHO DE ADMINISTRAÇÃO, AUDITORIA INTERN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8870" calcext:value-type="float">
            <text:p>8870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MARCIA MARIA FLORES CARDOSO SOBRAL</text:p>
          </table:table-cell>
          <table:table-cell office:value-type="string" calcext:value-type="string">
            <text:p>01/02/1980</text:p>
          </table:table-cell>
          <table:table-cell office:value-type="string" calcext:value-type="string">
            <text:p>ECONOMISTA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22" calcext:value-type="float">
            <text:p>32422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RAQUEL MENDES HEINRICH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float" office:value="32477" calcext:value-type="float">
            <text:p>32477</text:p>
          </table:table-cell>
          <table:table-cell office:value-type="float" office:value="1" calcext:value-type="float">
            <text:p>1</text:p>
          </table:table-cell>
          <table:table-cell office:value-type="string" calcext:value-type="string">
            <text:p>VALDENIZE HENRIQUE SANTANA</text:p>
          </table:table-cell>
          <table:table-cell office:value-type="string" calcext:value-type="string">
            <text:p>01/04/2008</text:p>
          </table:table-cell>
          <table:table-cell office:value-type="string" calcext:value-type="string">
            <text:p>ASS GEST ADM II</text:p>
          </table:table-cell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.0.01 , CA - CONSELHO DE ADMINISTRAÇÃO, CA - CONSELHO DE ADMINISTRAÇÃO, AUDITORIA INTERNA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.0 , CA - CONSELHO DE ADMINISTRAÇÃO, CA - CONSELHO DE ADMINISTRAÇÃO</text:p>
          </table:table-cell>
          <table:table-cell office:value-type="float" office:value="3" calcext:value-type="float">
            <text:p>3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6 , CA - CONSELHO DE ADMINISTRAÇÃO</text:p>
          </table:table-cell>
          <table:table-cell office:value-type="float" office:value="4" calcext:value-type="float">
            <text:p>4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Geral</text:p>
          </table:table-cell>
          <table:table-cell office:value-type="float" office:value="1302" calcext:value-type="float">
            <text:p>1302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Tot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Legenda para Status eSocial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Codigo</text:p>
          </table:table-cell>
          <table:table-cell office:value-type="string" calcext:value-type="string">
            <text:p>Descrição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16</text:p>
          </table:table-cell>
          <table:table-cell office:value-type="string" calcext:value-type="string">
            <text:p>Recibo retornado com advertência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7</text:p>
          </table:table-cell>
          <table:table-cell office:value-type="string" calcext:value-type="string">
            <text:p>Recibo retornado com sucesso</text:p>
          </table:table-cell>
          <table:table-cell table:number-columns-repeated="3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office:value-type="string" calcext:value-type="string">
            <text:p>FPRE001.COL <text:s/>- <text:s/>02/12/2024 <text:s/>- <text:s/>15:12:34 <text:s text:c="35"/>COMPANHIA DE SANEAMENTO DE SERGIPE DESO <text:s text:c="36"/>Usuário: LUCIARALEONARDA</text:p>
          </table:table-cell>
          <table:table-cell table:number-columns-repeated="4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  <table:table-row table:style-name="ro1">
          <table:table-cell table:number-columns-repeated="5"/>
          <table:table-cell office:value-type="float" office:value="1" calcext:value-type="float">
            <text:p>1</text:p>
          </table:table-cell>
          <table:table-cell table:number-columns-repeated="10"/>
        </table:table-row>
      </table:table>
      <table:table table:name="Planilha2" table:style-name="ta2">
        <office:forms form:automatic-focus="false" form:apply-design-mode="false"/>
        <table:shapes>
          <draw:frame draw:z-index="0" draw:name="Figura 1" draw:style-name="gr1" draw:text-style-name="P1" svg:width="2.875cm" svg:height="0.906cm" svg:x="0.391cm" svg:y="0.32cm">
            <draw:image xlink:href="Pictures/10000000000000B80000003400132E562F7C97C2.png" xlink:type="simple" xlink:show="embed" xlink:actuate="onLoad" draw:mime-type="image/png">
              <text:p/>
            </draw:image>
          </draw:frame>
        </table:shapes>
        <table:table-column table:style-name="co4" table:default-cell-style-name="ce7"/>
        <table:table-column table:style-name="co5" table:default-cell-style-name="ce11"/>
        <table:table-column table:style-name="co6" table:default-cell-style-name="ce7"/>
        <table:table-column table:style-name="co7" table:default-cell-style-name="ce7"/>
        <table:table-row table:style-name="ro1">
          <table:table-cell table:style-name="ce3" office:value-type="string" calcext:value-type="string" table:number-columns-spanned="4" table:number-rows-spanned="4">
            <text:p><text:s text:c="7"/>ESTRUTURA DE CARGOS E QUANTITATIVOS – DESO</text:p>
          </table:table-cell>
          <table:covered-table-cell table:style-name="ce17"/>
          <table:covered-table-cell table:number-columns-repeated="2" table:style-name="ce3"/>
        </table:table-row>
        <table:table-row table:style-name="ro1">
          <table:covered-table-cell table:style-name="ce3"/>
          <table:covered-table-cell table:style-name="ce17"/>
          <table:covered-table-cell table:number-columns-repeated="2" table:style-name="ce3"/>
        </table:table-row>
        <table:table-row table:style-name="ro1">
          <table:covered-table-cell table:style-name="ce3"/>
          <table:covered-table-cell table:style-name="ce17"/>
          <table:covered-table-cell table:number-columns-repeated="2" table:style-name="ce3"/>
        </table:table-row>
        <table:table-row table:style-name="ro1">
          <table:covered-table-cell table:style-name="ce3"/>
          <table:covered-table-cell table:style-name="ce17"/>
          <table:covered-table-cell table:number-columns-repeated="2" table:style-name="ce3"/>
        </table:table-row>
        <table:table-row table:style-name="ro2">
          <table:table-cell table:style-name="ce4" office:value-type="string" calcext:value-type="string">
            <text:p>CARGO</text:p>
          </table:table-cell>
          <table:table-cell table:style-name="ce9" office:value-type="string" calcext:value-type="string">
            <text:p>VAGAS</text:p>
          </table:table-cell>
          <table:table-cell table:style-name="ce4" office:value-type="string" calcext:value-type="string">
            <text:p>VAGAS PREENCHIDAS</text:p>
          </table:table-cell>
          <table:table-cell table:style-name="ce4" office:value-type="string" calcext:value-type="string">
            <text:p>VAGAS RESTANTES</text:p>
          </table:table-cell>
        </table:table-row>
        <table:table-row table:style-name="ro2">
          <table:table-cell table:style-name="ce5" office:value-type="string" calcext:value-type="string">
            <text:p>ADMINISTRADOR</text:p>
          </table:table-cell>
          <table:table-cell table:style-name="ce10" table:formula="of:=[.C6]" office:value-type="float" office:value="3" calcext:value-type="float">
            <text:p>3</text:p>
          </table:table-cell>
          <table:table-cell table:style-name="ce12" table:formula="of:=['REL%20COL%20JUNHO.2020'.G5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 table:visibility="collapse">
          <table:table-cell table:style-name="ce5" office:value-type="string" calcext:value-type="string">
            <text:p>CEDIDOS</text:p>
          </table:table-cell>
          <table:table-cell table:style-name="ce10" table:formula="of:=[.C7]" office:value-type="float" office:value="16" calcext:value-type="float">
            <text:p>16</text:p>
          </table:table-cell>
          <table:table-cell table:style-name="ce12" office:value-type="float" office:value="16" calcext:value-type="float">
            <text:p>1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DVOGADO</text:p>
          </table:table-cell>
          <table:table-cell table:style-name="ce10" table:formula="of:=[.C8]" office:value-type="float" office:value="13" calcext:value-type="float">
            <text:p>13</text:p>
          </table:table-cell>
          <table:table-cell table:style-name="ce12" table:formula="of:=['REL%20COL%20JUNHO.2020'.H5]" office:value-type="float" office:value="13" calcext:value-type="float">
            <text:p>1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G ADM OPERACIONAL</text:p>
          </table:table-cell>
          <table:table-cell table:style-name="ce10" table:formula="of:=[.C9]" office:value-type="float" office:value="23" calcext:value-type="float">
            <text:p>23</text:p>
          </table:table-cell>
          <table:table-cell table:style-name="ce12" table:formula="of:=['REL%20COL%20JUNHO.2020'.I5]" office:value-type="float" office:value="23" calcext:value-type="float">
            <text:p>2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G ADMINISTRATIVO</text:p>
          </table:table-cell>
          <table:table-cell table:style-name="ce10" table:formula="of:=[.C10]" office:value-type="float" office:value="10" calcext:value-type="float">
            <text:p>10</text:p>
          </table:table-cell>
          <table:table-cell table:style-name="ce12" table:formula="of:=['REL%20COL%20JUNHO.2020'.J5]" office:value-type="float" office:value="10" calcext:value-type="float">
            <text:p>1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GENTE DE SERVICO</text:p>
          </table:table-cell>
          <table:table-cell table:style-name="ce10" table:formula="of:=[.C11]" office:value-type="float" office:value="6" calcext:value-type="float">
            <text:p>6</text:p>
          </table:table-cell>
          <table:table-cell table:style-name="ce12" table:formula="of:=['REL%20COL%20JUNHO.2020'.K5]" office:value-type="float" office:value="6" calcext:value-type="float">
            <text:p>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NALISTA DE SISTEMA</text:p>
          </table:table-cell>
          <table:table-cell table:style-name="ce10" table:formula="of:=[.C12]" office:value-type="float" office:value="1" calcext:value-type="float">
            <text:p>1</text:p>
          </table:table-cell>
          <table:table-cell table:style-name="ce12" table:formula="of:=['REL%20COL%20JUNHO.2020'.L5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ADMINISTRATIVO</text:p>
          </table:table-cell>
          <table:table-cell table:style-name="ce10" table:formula="of:=[.C13]" office:value-type="float" office:value="44" calcext:value-type="float">
            <text:p>44</text:p>
          </table:table-cell>
          <table:table-cell table:style-name="ce12" table:formula="of:=['REL%20COL%20JUNHO.2020'.M5]" office:value-type="float" office:value="44" calcext:value-type="float">
            <text:p>4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FINANCEIRO</text:p>
          </table:table-cell>
          <table:table-cell table:style-name="ce10" table:formula="of:=[.C14]" office:value-type="float" office:value="0" calcext:value-type="float">
            <text:p>0</text:p>
          </table:table-cell>
          <table:table-cell table:style-name="ce12" table:formula="of:=['REL%20COL%20JUNHO.2020'.N5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GEST ADM II</text:p>
          </table:table-cell>
          <table:table-cell table:style-name="ce10" table:formula="of:=[.C15]" office:value-type="float" office:value="154" calcext:value-type="float">
            <text:p>154</text:p>
          </table:table-cell>
          <table:table-cell table:style-name="ce12" table:formula="of:=['REL%20COL%20JUNHO.2020'.O5]" office:value-type="float" office:value="154" calcext:value-type="float">
            <text:p>15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GESTAO OPERAC I</text:p>
          </table:table-cell>
          <table:table-cell table:style-name="ce10" table:formula="of:=[.C16]" office:value-type="float" office:value="336" calcext:value-type="float">
            <text:p>336</text:p>
          </table:table-cell>
          <table:table-cell table:style-name="ce12" table:formula="of:=['REL%20COL%20JUNHO.2020'.G10]" office:value-type="float" office:value="336" calcext:value-type="float">
            <text:p>33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 GESTAO OPERAC II</text:p>
          </table:table-cell>
          <table:table-cell table:style-name="ce10" table:formula="of:=[.C17]" office:value-type="float" office:value="293" calcext:value-type="float">
            <text:p>293</text:p>
          </table:table-cell>
          <table:table-cell table:style-name="ce12" table:formula="of:=['REL%20COL%20JUNHO.2020'.H10]" office:value-type="float" office:value="293" calcext:value-type="float">
            <text:p>29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IST OPERACIONAL</text:p>
          </table:table-cell>
          <table:table-cell table:style-name="ce10" table:formula="of:=[.C18]" office:value-type="float" office:value="5" calcext:value-type="float">
            <text:p>5</text:p>
          </table:table-cell>
          <table:table-cell table:style-name="ce12" table:formula="of:=['REL%20COL%20JUNHO.2020'.I10]" office:value-type="float" office:value="5" calcext:value-type="float">
            <text:p>5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IST TEC ADM</text:p>
          </table:table-cell>
          <table:table-cell table:style-name="ce10" table:formula="of:=[.C19]" office:value-type="float" office:value="9" calcext:value-type="float">
            <text:p>9</text:p>
          </table:table-cell>
          <table:table-cell table:style-name="ce12" table:formula="of:=['REL%20COL%20JUNHO.2020'.J10]" office:value-type="float" office:value="9" calcext:value-type="float">
            <text:p>9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SSISTENTE SOCIAL</text:p>
          </table:table-cell>
          <table:table-cell table:style-name="ce10" table:formula="of:=[.C20]" office:value-type="float" office:value="4" calcext:value-type="float">
            <text:p>4</text:p>
          </table:table-cell>
          <table:table-cell table:style-name="ce12" table:formula="of:=['REL%20COL%20JUNHO.2020'.K10]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TENDENTE COMERCIAL</text:p>
          </table:table-cell>
          <table:table-cell table:style-name="ce10" table:formula="of:=[.C21]" office:value-type="float" office:value="6" calcext:value-type="float">
            <text:p>6</text:p>
          </table:table-cell>
          <table:table-cell table:style-name="ce12" table:formula="of:=['REL%20COL%20JUNHO.2020'.L10]" office:value-type="float" office:value="6" calcext:value-type="float">
            <text:p>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 APOIO ADMINISTRA</text:p>
          </table:table-cell>
          <table:table-cell table:style-name="ce10" table:formula="of:=[.C22]" office:value-type="float" office:value="4" calcext:value-type="float">
            <text:p>4</text:p>
          </table:table-cell>
          <table:table-cell table:style-name="ce12" table:formula="of:=['REL%20COL%20JUNHO.2020'.M10]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 ENFERMAGEM TRAB</text:p>
          </table:table-cell>
          <table:table-cell table:style-name="ce10" table:formula="of:=[.C23]" office:value-type="float" office:value="1" calcext:value-type="float">
            <text:p>1</text:p>
          </table:table-cell>
          <table:table-cell table:style-name="ce12" table:formula="of:=['REL%20COL%20JUNHO.2020'.N10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 SERV OPERACIONAL</text:p>
          </table:table-cell>
          <table:table-cell table:style-name="ce10" table:formula="of:=[.C24]" office:value-type="float" office:value="11" calcext:value-type="float">
            <text:p>11</text:p>
          </table:table-cell>
          <table:table-cell table:style-name="ce12" table:formula="of:=['REL%20COL%20JUNHO.2020'.O10]" office:value-type="float" office:value="11" calcext:value-type="float">
            <text:p>1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 SERVICOS GERAIS</text:p>
          </table:table-cell>
          <table:table-cell table:style-name="ce10" table:formula="of:=[.C25]" office:value-type="float" office:value="1" calcext:value-type="float">
            <text:p>1</text:p>
          </table:table-cell>
          <table:table-cell table:style-name="ce12" table:formula="of:=['REL%20COL%20JUNHO.2020'.P10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AUXILIAR DE EXECUCAO</text:p>
          </table:table-cell>
          <table:table-cell table:style-name="ce10" table:formula="of:=[.C26]" office:value-type="float" office:value="119" calcext:value-type="float">
            <text:p>119</text:p>
          </table:table-cell>
          <table:table-cell table:style-name="ce12" table:formula="of:=['REL%20COL%20JUNHO.2020'.G14]" office:value-type="float" office:value="119" calcext:value-type="float">
            <text:p>119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BIOLOGO</text:p>
          </table:table-cell>
          <table:table-cell table:style-name="ce10" table:formula="of:=[.C27]" office:value-type="float" office:value="2" calcext:value-type="float">
            <text:p>2</text:p>
          </table:table-cell>
          <table:table-cell table:style-name="ce12" table:formula="of:=['REL%20COL%20JUNHO.2020'.H14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CONTADOR</text:p>
          </table:table-cell>
          <table:table-cell table:style-name="ce10" table:formula="of:=[.C28]" office:value-type="float" office:value="3" calcext:value-type="float">
            <text:p>3</text:p>
          </table:table-cell>
          <table:table-cell table:style-name="ce12" table:formula="of:=['REL%20COL%20JUNHO.2020'.I14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DESENHISTA</text:p>
          </table:table-cell>
          <table:table-cell table:style-name="ce10" table:formula="of:=[.C29]" office:value-type="float" office:value="1" calcext:value-type="float">
            <text:p>1</text:p>
          </table:table-cell>
          <table:table-cell table:style-name="ce12" table:formula="of:=['REL%20COL%20JUNHO.2020'.J14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DESENHISTA PROJETIST</text:p>
          </table:table-cell>
          <table:table-cell table:style-name="ce10" table:formula="of:=[.C30]" office:value-type="float" office:value="0" calcext:value-type="float">
            <text:p>0</text:p>
          </table:table-cell>
          <table:table-cell table:style-name="ce12" table:formula="of:=['REL%20COL%20JUNHO.2020'.K14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DIGITADOR</text:p>
          </table:table-cell>
          <table:table-cell table:style-name="ce10" table:formula="of:=[.C31]" office:value-type="float" office:value="1" calcext:value-type="float">
            <text:p>1</text:p>
          </table:table-cell>
          <table:table-cell table:style-name="ce12" table:formula="of:=['REL%20COL%20JUNHO.2020'.L14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DIRETOR – REQUISITADO</text:p>
          </table:table-cell>
          <table:table-cell table:style-name="ce10" table:formula="of:=[.C32]" office:value-type="float" office:value="2" calcext:value-type="float">
            <text:p>2</text:p>
          </table:table-cell>
          <table:table-cell table:style-name="ce12" table:formula="of:=[$'REL%20COL%20JUNHO.2020'.P5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CONOMISTA</text:p>
          </table:table-cell>
          <table:table-cell table:style-name="ce10" table:formula="of:=[.C33]" office:value-type="float" office:value="6" calcext:value-type="float">
            <text:p>6</text:p>
          </table:table-cell>
          <table:table-cell table:style-name="ce12" table:formula="of:=['REL%20COL%20JUNHO.2020'.M14]" office:value-type="float" office:value="6" calcext:value-type="float">
            <text:p>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CANADOR 1</text:p>
          </table:table-cell>
          <table:table-cell table:style-name="ce10" table:formula="of:=[.C34]" office:value-type="float" office:value="0" calcext:value-type="float">
            <text:p>0</text:p>
          </table:table-cell>
          <table:table-cell table:style-name="ce12" table:formula="of:=['REL%20COL%20JUNHO.2020'.N14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CANADOR 2</text:p>
          </table:table-cell>
          <table:table-cell table:style-name="ce10" table:formula="of:=[.C35]" office:value-type="float" office:value="0" calcext:value-type="float">
            <text:p>0</text:p>
          </table:table-cell>
          <table:table-cell table:style-name="ce12" table:formula="of:=['REL%20COL%20JUNHO.2020'.O14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FERMEIRA</text:p>
          </table:table-cell>
          <table:table-cell table:style-name="ce10" table:formula="of:=[.C36]" office:value-type="float" office:value="0" calcext:value-type="float">
            <text:p>0</text:p>
          </table:table-cell>
          <table:table-cell table:style-name="ce12" table:formula="of:=['REL%20COL%20JUNHO.2020'.P14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FERMEIRO DO TRAB</text:p>
          </table:table-cell>
          <table:table-cell table:style-name="ce10" table:formula="of:=[.C37]" office:value-type="float" office:value="1" calcext:value-type="float">
            <text:p>1</text:p>
          </table:table-cell>
          <table:table-cell table:style-name="ce12" table:formula="of:=['REL%20COL%20JUNHO.2020'.G18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ENGENHEIRO</text:p>
          </table:table-cell>
          <table:table-cell table:style-name="ce10" table:formula="of:=[.C38]" office:value-type="float" office:value="42" calcext:value-type="float">
            <text:p>42</text:p>
          </table:table-cell>
          <table:table-cell table:style-name="ce12" table:formula="of:=['REL%20COL%20JUNHO.2020'.H18]" office:value-type="float" office:value="42" calcext:value-type="float">
            <text:p>4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GEOLOGO</text:p>
          </table:table-cell>
          <table:table-cell table:style-name="ce10" table:formula="of:=[.C39]" office:value-type="float" office:value="1" calcext:value-type="float">
            <text:p>1</text:p>
          </table:table-cell>
          <table:table-cell table:style-name="ce12" table:formula="of:=['REL%20COL%20JUNHO.2020'.I18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MECANICO ELETR AUTO</text:p>
          </table:table-cell>
          <table:table-cell table:style-name="ce10" table:formula="of:=[.C40]" office:value-type="float" office:value="2" calcext:value-type="float">
            <text:p>2</text:p>
          </table:table-cell>
          <table:table-cell table:style-name="ce12" table:formula="of:=['REL%20COL%20JUNHO.2020'.J18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MEDICO DO TRABALHO</text:p>
          </table:table-cell>
          <table:table-cell table:style-name="ce10" table:formula="of:=[.C41]" office:value-type="float" office:value="1" calcext:value-type="float">
            <text:p>1</text:p>
          </table:table-cell>
          <table:table-cell table:style-name="ce12" table:formula="of:=['REL%20COL%20JUNHO.2020'.K18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MOTORISTA</text:p>
          </table:table-cell>
          <table:table-cell table:style-name="ce10" table:formula="of:=[.C42]" office:value-type="float" office:value="13" calcext:value-type="float">
            <text:p>13</text:p>
          </table:table-cell>
          <table:table-cell table:style-name="ce12" table:formula="of:=['REL%20COL%20JUNHO.2020'.L18]" office:value-type="float" office:value="13" calcext:value-type="float">
            <text:p>1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FICIAL MANUTENCAO</text:p>
          </table:table-cell>
          <table:table-cell table:style-name="ce10" table:formula="of:=[.C43]" office:value-type="float" office:value="3" calcext:value-type="float">
            <text:p>3</text:p>
          </table:table-cell>
          <table:table-cell table:style-name="ce12" table:formula="of:=['REL%20COL%20JUNHO.2020'.M18]" office:value-type="float" office:value="3" calcext:value-type="float">
            <text:p>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DE COMPUTADOR</text:p>
          </table:table-cell>
          <table:table-cell table:style-name="ce10" table:formula="of:=[.C44]" office:value-type="float" office:value="2" calcext:value-type="float">
            <text:p>2</text:p>
          </table:table-cell>
          <table:table-cell table:style-name="ce12" table:formula="of:=['REL%20COL%20JUNHO.2020'.N18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ELEV EQUIP ELETIC</text:p>
          </table:table-cell>
          <table:table-cell table:style-name="ce10" table:formula="of:=[.C45]" office:value-type="float" office:value="2" calcext:value-type="float">
            <text:p>2</text:p>
          </table:table-cell>
          <table:table-cell table:style-name="ce12" table:formula="of:=['REL%20COL%20JUNHO.2020'.O18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ESTAC TRATAMENTO</text:p>
          </table:table-cell>
          <table:table-cell table:style-name="ce10" table:formula="of:=[.C46]" office:value-type="float" office:value="11" calcext:value-type="float">
            <text:p>11</text:p>
          </table:table-cell>
          <table:table-cell table:style-name="ce12" table:formula="of:=['REL%20COL%20JUNHO.2020'.P18]" office:value-type="float" office:value="11" calcext:value-type="float">
            <text:p>1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ESTACAO BOMBEAMEN</text:p>
          </table:table-cell>
          <table:table-cell table:style-name="ce10" table:formula="of:=[.C47]" office:value-type="float" office:value="10" calcext:value-type="float">
            <text:p>10</text:p>
          </table:table-cell>
          <table:table-cell table:style-name="ce12" table:formula="of:=['REL%20COL%20JUNHO.2020'.G22]" office:value-type="float" office:value="10" calcext:value-type="float">
            <text:p>1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 MAQUINAS PESADAS</text:p>
          </table:table-cell>
          <table:table-cell table:style-name="ce10" table:formula="of:=[.C48]" office:value-type="float" office:value="0" calcext:value-type="float">
            <text:p>0</text:p>
          </table:table-cell>
          <table:table-cell table:style-name="ce12" table:formula="of:=['REL%20COL%20JUNHO.2020'.H22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. UNID.PRODUCAO I</text:p>
          </table:table-cell>
          <table:table-cell table:style-name="ce10" table:formula="of:=[.C49]" office:value-type="float" office:value="19" calcext:value-type="float">
            <text:p>19</text:p>
          </table:table-cell>
          <table:table-cell table:style-name="ce12" table:formula="of:=['REL%20COL%20JUNHO.2020'.I22]" office:value-type="float" office:value="19" calcext:value-type="float">
            <text:p>19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. UNID.PRODUCAO II</text:p>
          </table:table-cell>
          <table:table-cell table:style-name="ce10" table:formula="of:=[.C50]" office:value-type="float" office:value="16" calcext:value-type="float">
            <text:p>16</text:p>
          </table:table-cell>
          <table:table-cell table:style-name="ce12" table:formula="of:=['REL%20COL%20JUNHO.2020'.J22]" office:value-type="float" office:value="16" calcext:value-type="float">
            <text:p>1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OPERADOR DE RADIO</text:p>
          </table:table-cell>
          <table:table-cell table:style-name="ce10" table:formula="of:=[.C51]" office:value-type="float" office:value="2" calcext:value-type="float">
            <text:p>2</text:p>
          </table:table-cell>
          <table:table-cell table:style-name="ce12" table:formula="of:=['REL%20COL%20JUNHO.2020'.K22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PEDAGOGO</text:p>
          </table:table-cell>
          <table:table-cell table:style-name="ce10" table:formula="of:=[.C52]" office:value-type="float" office:value="0" calcext:value-type="float">
            <text:p>0</text:p>
          </table:table-cell>
          <table:table-cell table:style-name="ce12" table:formula="of:=['REL%20COL%20JUNHO.2020'.L22]" office:value-type="float" office:value="0" calcext:value-type="float">
            <text:p>0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PROG COMPUTADOR</text:p>
          </table:table-cell>
          <table:table-cell table:style-name="ce10" table:formula="of:=[.C53]" office:value-type="float" office:value="4" calcext:value-type="float">
            <text:p>4</text:p>
          </table:table-cell>
          <table:table-cell table:style-name="ce12" table:formula="of:=['REL%20COL%20JUNHO.2020'.M22]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QUIMICO INDUSTRIAL</text:p>
          </table:table-cell>
          <table:table-cell table:style-name="ce10" table:formula="of:=[.C54]" office:value-type="float" office:value="8" calcext:value-type="float">
            <text:p>8</text:p>
          </table:table-cell>
          <table:table-cell table:style-name="ce12" table:formula="of:=['REL%20COL%20JUNHO.2020'.N22]" office:value-type="float" office:value="8" calcext:value-type="float">
            <text:p>8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RELACOES PUBLICAS</text:p>
          </table:table-cell>
          <table:table-cell table:style-name="ce10" table:formula="of:=[.C55]" office:value-type="float" office:value="1" calcext:value-type="float">
            <text:p>1</text:p>
          </table:table-cell>
          <table:table-cell table:style-name="ce12" table:formula="of:=['REL%20COL%20JUNHO.2020'.O22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REQUISITADO</text:p>
          </table:table-cell>
          <table:table-cell table:style-name="ce10" table:formula="of:=[.C56]" office:value-type="float" office:value="16" calcext:value-type="float">
            <text:p>16</text:p>
          </table:table-cell>
          <table:table-cell table:style-name="ce12" table:formula="of:=['REL%20COL%20JUNHO.2020'.P22]" office:value-type="float" office:value="16" calcext:value-type="float">
            <text:p>1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CONTABI SENIOR</text:p>
          </table:table-cell>
          <table:table-cell table:style-name="ce10" table:formula="of:=[.C57]" office:value-type="float" office:value="4" calcext:value-type="float">
            <text:p>4</text:p>
          </table:table-cell>
          <table:table-cell table:style-name="ce12" table:formula="of:=['REL%20COL%20JUNHO.2020'.G26]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CONTABILIDADE</text:p>
          </table:table-cell>
          <table:table-cell table:style-name="ce10" table:formula="of:=[.C58]" office:value-type="float" office:value="1" calcext:value-type="float">
            <text:p>1</text:p>
          </table:table-cell>
          <table:table-cell table:style-name="ce12" table:formula="of:=['REL%20COL%20JUNHO.2020'.H26]" office:value-type="float" office:value="1" calcext:value-type="float">
            <text:p>1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INDUSTRI SENIOR</text:p>
          </table:table-cell>
          <table:table-cell table:style-name="ce10" table:formula="of:=[.C59]" office:value-type="float" office:value="23" calcext:value-type="float">
            <text:p>23</text:p>
          </table:table-cell>
          <table:table-cell table:style-name="ce12" table:formula="of:=['REL%20COL%20JUNHO.2020'.I26]" office:value-type="float" office:value="23" calcext:value-type="float">
            <text:p>23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MAN REDES EQUIPA</text:p>
          </table:table-cell>
          <table:table-cell table:style-name="ce10" table:formula="of:=[.C60]" office:value-type="float" office:value="5" calcext:value-type="float">
            <text:p>5</text:p>
          </table:table-cell>
          <table:table-cell table:style-name="ce12" table:formula="of:=['REL%20COL%20JUNHO.2020'.J26]" office:value-type="float" office:value="5" calcext:value-type="float">
            <text:p>5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QUIMICA SENIOR</text:p>
          </table:table-cell>
          <table:table-cell table:style-name="ce10" table:formula="of:=[.C61]" office:value-type="float" office:value="5" calcext:value-type="float">
            <text:p>5</text:p>
          </table:table-cell>
          <table:table-cell table:style-name="ce12" table:formula="of:=['REL%20COL%20JUNHO.2020'.K26]" office:value-type="float" office:value="5" calcext:value-type="float">
            <text:p>5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 SEGURA TRABALHO</text:p>
          </table:table-cell>
          <table:table-cell table:style-name="ce10" table:formula="of:=[.C62]" office:value-type="float" office:value="2" calcext:value-type="float">
            <text:p>2</text:p>
          </table:table-cell>
          <table:table-cell table:style-name="ce12" table:formula="of:=['REL%20COL%20JUNHO.2020'.L26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NICO EM QUIMICA</text:p>
          </table:table-cell>
          <table:table-cell table:style-name="ce10" table:formula="of:=[.C63]" office:value-type="float" office:value="4" calcext:value-type="float">
            <text:p>4</text:p>
          </table:table-cell>
          <table:table-cell table:style-name="ce12" table:formula="of:=['REL%20COL%20JUNHO.2020'.M26]" office:value-type="float" office:value="4" calcext:value-type="float">
            <text:p>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ECNICO INDUSTRIAL</text:p>
          </table:table-cell>
          <table:table-cell table:style-name="ce10" table:formula="of:=[.C64]" office:value-type="float" office:value="44" calcext:value-type="float">
            <text:p>44</text:p>
          </table:table-cell>
          <table:table-cell table:style-name="ce12" table:formula="of:=['REL%20COL%20JUNHO.2020'.N26]" office:value-type="float" office:value="44" calcext:value-type="float">
            <text:p>44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TORNEIRO MECANICO</text:p>
          </table:table-cell>
          <table:table-cell table:style-name="ce10" table:formula="of:=[.C65]" office:value-type="float" office:value="2" calcext:value-type="float">
            <text:p>2</text:p>
          </table:table-cell>
          <table:table-cell table:style-name="ce12" table:formula="of:=['REL%20COL%20JUNHO.2020'.O26]" office:value-type="float" office:value="2" calcext:value-type="float">
            <text:p>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5" office:value-type="string" calcext:value-type="string">
            <text:p>CEDIDOS</text:p>
          </table:table-cell>
          <table:table-cell table:style-name="ce10" table:formula="of:=[.C66]" office:value-type="float" office:value="16" calcext:value-type="float">
            <text:p>16</text:p>
          </table:table-cell>
          <table:table-cell table:style-name="ce12" office:value-type="float" office:value="16" calcext:value-type="float">
            <text:p>16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>
          <table:table-cell table:style-name="ce6" office:value-type="string" calcext:value-type="string">
            <text:p>TOTAL</text:p>
          </table:table-cell>
          <table:table-cell table:style-name="ce9" table:formula="of:=SUM([.B6:.B65])-[.B66]" office:value-type="float" office:value="1302" calcext:value-type="float">
            <text:p>1302</text:p>
          </table:table-cell>
          <table:table-cell table:style-name="ce4" table:formula="of:=SUM([.C6:.C65])-[.C66]" office:value-type="float" office:value="1302" calcext:value-type="float">
            <text:p>1302</text:p>
          </table:table-cell>
          <table:table-cell table:style-name="ce4" office:value-type="float" office:value="0" calcext:value-type="float">
            <text:p>0</text:p>
          </table:table-cell>
        </table:table-row>
        <table:table-row table:style-name="ro2" table:number-rows-repeated="1048508">
          <table:table-cell table:number-columns-repeated="4"/>
        </table:table-row>
        <table:table-row table:style-name="ro2">
          <table:table-cell table:number-columns-repeated="4"/>
        </table:table-row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pt" fo:country="BR" style:font-name-asian="Segoe UI" style:font-size-asian="10pt" style:language-asian="zh" style:country-asian="CN" style:font-name-complex="Tahoma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pt" fo:country="BR" style:letter-kerning="true" style:font-name-asian="Segoe UI" style:font-size-asian="12pt" style:language-asian="zh" style:country-asian="CN" style:font-name-complex="Tahoma" style:font-size-complex="12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104P0"/>
    </number:currency-style>
    <number:number-style style:name="N108P0" style:volatile="true">
      <number:number number:decimal-places="0" number:min-decimal-places="0" number:min-integer-digits="1" number:grouping="true"/>
    </number:number-style>
    <number:number-style style:name="N108">
      <number:text>-</number:text>
      <number:number number:decimal-places="0" number:min-decimal-places="0" number:min-integer-digits="1" number:grouping="true"/>
      <style:map style:condition="value()&gt;=0" style:apply-style-name="N108P0"/>
    </number:number-style>
    <number:number-style style:name="N109P0" style:volatile="true">
      <number:number number:decimal-places="0" number:min-decimal-places="0" number:min-integer-digits="1" number:grouping="true"/>
    </number:number-style>
    <number:number-style style:name="N109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09P0"/>
    </number:number-style>
    <number:number-style style:name="N110P0" style:volatile="true">
      <number:number number:decimal-places="2" number:min-decimal-places="2" number:min-integer-digits="1" number:grouping="true"/>
    </number:number-style>
    <number:number-style style:name="N110">
      <number:text>-</number:text>
      <number:number number:decimal-places="2" number:min-decimal-places="2" number:min-integer-digits="1" number:grouping="true"/>
      <style:map style:condition="value()&gt;=0" style:apply-style-name="N110P0"/>
    </number:number-style>
    <number:number-style style:name="N111P0" style:volatile="true">
      <number:number number:decimal-places="2" number:min-decimal-places="2" number:min-integer-digits="1" number:grouping="true"/>
    </number:number-style>
    <number:number-style style:name="N111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11P0"/>
    </number:number-style>
    <number:time-style style:name="N112">
      <number:minutes number:style="long"/>
      <number:text>:</number:text>
      <number:seconds number:style="long"/>
    </number:time-style>
    <number:time-style style:name="N11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14">
      <number:minutes number:style="long"/>
      <number:text>:</number:text>
      <number:seconds number:style="long" number:decimal-places="1"/>
    </number:time-style>
    <number:number-style style:name="N115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Mangal" style:font-family-complex="Mangal" style:font-family-generic-complex="system" style:font-pitch-complex="variabl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Defaul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Default">
      <style:text-properties fo:color="#808080" fo:font-size="10pt" fo:font-style="italic" fo:font-weight="normal"/>
    </style:style>
    <style:style style:name="Hyperlink" style:family="table-cell" style:parent-style-name="Defaul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Defaul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Defaul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Defaul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</office:styles>
  <office:automatic-styles>
    <style:page-layout style:name="Mpm1">
      <style:page-layout-properties style:first-page-number="continue" style:scale-to="100%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margin-top="2.499cm" fo:margin-bottom="2.499cm" fo:margin-left="1.9cm" fo:margin-right="1.9cm" style:first-page-number="continue" style:writing-mode="lr-tb"/>
      <style:header-style>
        <style:header-footer-properties fo:min-height="0.75cm" fo:margin-left="0cm" fo:margin-right="0cm" fo:margin-bottom="0cm"/>
      </style:header-style>
      <style:footer-style>
        <style:header-footer-properties fo:min-height="0.75cm" fo:margin-left="0cm" fo:margin-right="0cm" fo:margin-top="0cm"/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Report" style:page-layout-name="Mpm2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REL_25_20COL_25_20JUNHO.2020" style:display-name="PageStyle_REL%20COL%20JUNHO.2020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dc:date>2024-12-02T15:20:10.094000000</dc:date>
    <meta:editing-duration>PT7H18M39S</meta:editing-duration>
    <meta:editing-cycles>59</meta:editing-cycles>
    <meta:generator>LibreOffice/7.2.0.4$Windows_X86_64 LibreOffice_project/9a9c6381e3f7a62afc1329bd359cc48accb6435b</meta:generator>
    <meta:print-date>2020-08-18T09:33:19.558000000</meta:print-date>
    <meta:document-statistic meta:table-count="2" meta:cell-count="10117" meta:object-count="1"/>
  </office:meta>
</office:document-meta>
</file>