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3.184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2.422cm" fo:break-before="auto" style:use-optimal-row-height="true"/>
    </style:style>
    <style:style style:name="ro5" style:family="table-row">
      <style:table-row-properties style:row-height="1.236cm" fo:break-before="auto" style:use-optimal-row-height="true"/>
    </style:style>
    <style:style style:name="ro6" style:family="table-row">
      <style:table-row-properties style:row-height="0.841cm" fo:break-before="auto" style:use-optimal-row-height="true"/>
    </style:style>
    <style:style style:name="ro7" style:family="table-row">
      <style:table-row-properties style:row-height="2.817cm" fo:break-before="auto" style:use-optimal-row-height="true"/>
    </style:style>
    <style:style style:name="ro8" style:family="table-row">
      <style:table-row-properties style:row-height="1.632cm" fo:break-before="auto" style:use-optimal-row-height="true"/>
    </style:style>
    <style:style style:name="ro9" style:family="table-row">
      <style:table-row-properties style:row-height="3.605cm" fo:break-before="auto" style:use-optimal-row-height="true"/>
    </style:style>
    <style:style style:name="ro10" style:family="table-row">
      <style:table-row-properties style:row-height="4.001cm" fo:break-before="auto" style:use-optimal-row-height="true"/>
    </style:style>
    <style:style style:name="ro11" style:family="table-row">
      <style:table-row-properties style:row-height="3.21cm" fo:break-before="auto" style:use-optimal-row-height="true"/>
    </style:style>
    <style:style style:name="ro12" style:family="table-row">
      <style:table-row-properties style:row-height="4.396cm" fo:break-before="auto" style:use-optimal-row-height="true"/>
    </style:style>
    <style:style style:name="ro13" style:family="table-row">
      <style:table-row-properties style:row-height="4.791cm" fo:break-before="auto" style:use-optimal-row-height="true"/>
    </style:style>
    <style:style style:name="ro14" style:family="table-row">
      <style:table-row-properties style:row-height="5.186cm" fo:break-before="auto" style:use-optimal-row-height="true"/>
    </style:style>
    <style:style style:name="ro15" style:family="table-row">
      <style:table-row-properties style:row-height="5.58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2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2pt" style:language-asian="zh" style:country-asian="CN" style:font-style-asian="normal" style:font-weight-asian="bold" style:font-name-complex="Tahoma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wrap-option="wrap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wrap-option="wra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wrap-option="wra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 fo:wrap-option="wrap" style:vertical-align="to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3"/>
        <table:table-column table:style-name="co1" table:default-cell-style-name="ce7"/>
        <table:table-column table:style-name="co1" table:number-columns-repeated="3" table:default-cell-style-name="ce3"/>
        <table:table-column table:style-name="co1" table:number-columns-repeated="8" table:default-cell-style-name="Default"/>
        <table:table-row table:style-name="ro1">
          <table:table-cell table:style-name="ce1" office:value-type="string" calcext:value-type="string">
            <text:p>CONTAS PAGAS    [Período : de 01/01/2026 até 31/01/2026]</text:p>
          </table:table-cell>
          <table:table-cell table:style-name="Default" table:number-columns-repeated="4"/>
          <table:table-cell table:number-columns-repeated="8"/>
        </table:table-row>
        <table:table-row table:style-name="ro2">
          <table:table-cell table:style-name="ce2" office:value-type="string" calcext:value-type="string">
            <text:p>  FILTROS :  Início - 01/01/2026 | Fim - 31/01/2026 |</text:p>
          </table:table-cell>
          <table:table-cell table:style-name="Default" table:number-columns-repeated="4"/>
          <table:table-cell table:number-columns-repeated="8"/>
        </table:table-row>
        <table:table-row table:style-name="ro3" table:number-rows-repeated="2">
          <table:table-cell table:style-name="Default" table:number-columns-repeated="5"/>
          <table:table-cell table:number-columns-repeated="8"/>
        </table:table-row>
        <table:table-row table:style-name="ro4">
          <table:table-cell table:style-name="ce2" office:value-type="string" calcext:value-type="string">
            <text:p>  34.915.195/0001-11  2T CONSTRUÇÕES E SERVIÇOS EIRELI </text:p>
          </table:table-cell>
          <table:table-cell table:style-name="Default" table:number-columns-repeated="4"/>
          <table:table-cell table:number-columns-repeated="8"/>
        </table:table-row>
        <table:table-row table:style-name="ro5">
          <table:table-cell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25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05/2026</text:p>
          </table:table-cell>
          <table:table-cell table:style-name="ce3" office:value-type="float" office:value="13" calcext:value-type="float">
            <text:p>13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style-name="ce9" office:value-type="float" office:value="370961.25" calcext:value-type="float">
            <text:p>370961,25</text:p>
          </table:table-cell>
          <table:table-cell table:style-name="ce9" office:value-type="float" office:value="312905.81" calcext:value-type="float">
            <text:p>312905,8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2905.81" calcext:value-type="float">
            <text:p>312905,8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370961.25" calcext:value-type="float">
            <text:p>370961,25</text:p>
          </table:table-cell>
          <table:table-cell table:style-name="ce4" office:value-type="float" office:value="312905.81" calcext:value-type="float">
            <text:p>312905,8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12905.81" calcext:value-type="float">
            <text:p>312905,81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370961.25" calcext:value-type="float">
            <text:p>370961,25</text:p>
          </table:table-cell>
          <table:table-cell table:style-name="ce4" office:value-type="float" office:value="312905.81" calcext:value-type="float">
            <text:p>312905,8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12905.81" calcext:value-type="float">
            <text:p>312905,81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0.334.879/0001-61  3CORP SERVICOS DE TECNOLOGIA LTD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85/2025</text:p>
          </table:table-cell>
          <table:table-cell table:style-name="ce3" office:value-type="float" office:value="6840" calcext:value-type="float">
            <text:p>6840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style-name="ce9" office:value-type="float" office:value="18925" calcext:value-type="float">
            <text:p>18925</text:p>
          </table:table-cell>
          <table:table-cell table:style-name="ce9" office:value-type="float" office:value="17761.11" calcext:value-type="float">
            <text:p>17761,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761.11" calcext:value-type="float">
            <text:p>17761,1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88/2025 (R)</text:p>
          </table:table-cell>
          <table:table-cell table:style-name="ce3" office:value-type="float" office:value="6841" calcext:value-type="float">
            <text:p>6841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style-name="ce9" office:value-type="float" office:value="1884.93" calcext:value-type="float">
            <text:p>1884,93</text:p>
          </table:table-cell>
          <table:table-cell table:style-name="ce9" office:value-type="float" office:value="1769.01" calcext:value-type="float">
            <text:p>1769,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69.01" calcext:value-type="float">
            <text:p>1769,0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20809.93" calcext:value-type="float">
            <text:p>20809,93</text:p>
          </table:table-cell>
          <table:table-cell table:style-name="ce4" office:value-type="float" office:value="19530.12" calcext:value-type="float">
            <text:p>19530,1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530.12" calcext:value-type="float">
            <text:p>19530,1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20809.93" calcext:value-type="float">
            <text:p>20809,93</text:p>
          </table:table-cell>
          <table:table-cell table:style-name="ce4" office:value-type="float" office:value="19530.12" calcext:value-type="float">
            <text:p>19530,1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530.12" calcext:value-type="float">
            <text:p>19530,12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43.017.222/0001-20  A E SERVIÇOS MÉDICO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150" xlink:type="simple">00200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65/2025</text:p>
          </table:table-cell>
          <table:table-cell table:style-name="ce3" office:value-type="float" office:value="5510" calcext:value-type="float">
            <text:p>5510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style-name="ce9" office:value-type="float" office:value="14196" calcext:value-type="float">
            <text:p>14196</text:p>
          </table:table-cell>
          <table:table-cell table:style-name="ce9" office:value-type="float" office:value="12613.15" calcext:value-type="float">
            <text:p>12613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13.15" calcext:value-type="float">
            <text:p>12613,1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14196" calcext:value-type="float">
            <text:p>14196</text:p>
          </table:table-cell>
          <table:table-cell table:style-name="ce4" office:value-type="float" office:value="12613.15" calcext:value-type="float">
            <text:p>12613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613.15" calcext:value-type="float">
            <text:p>12613,1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4196" calcext:value-type="float">
            <text:p>14196</text:p>
          </table:table-cell>
          <table:table-cell table:style-name="ce4" office:value-type="float" office:value="12613.15" calcext:value-type="float">
            <text:p>12613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613.15" calcext:value-type="float">
            <text:p>12613,15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3.924.741/0001-00  ADCD-ASSOC DESP CULTURAL DA DES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79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6265.73" calcext:value-type="float">
            <text:p>26265,7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265.73" calcext:value-type="float">
            <text:p>26265,7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6265.73" calcext:value-type="float">
            <text:p>26265,7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6265.73" calcext:value-type="float">
            <text:p>26265,7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6265.73" calcext:value-type="float">
            <text:p>26265,7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6265.73" calcext:value-type="float">
            <text:p>26265,73</text:p>
          </table:table-cell>
          <table:table-cell table:number-columns-repeated="8"/>
        </table:table-row>
        <table:table-row table:style-name="ro5">
          <table:table-cell table:style-name="ce5" office:value-type="string" calcext:value-type="string">
            <text:p>  13.168.992/0001-02  ADEM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98672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17/2025</text:p>
          </table:table-cell>
          <table:table-cell table:style-name="ce3" office:value-type="float" office:value="39762025" calcext:value-type="float">
            <text:p>39762025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2807.28" calcext:value-type="float">
            <text:p>2807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07.28" calcext:value-type="float">
            <text:p>2807,2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807.28" calcext:value-type="float">
            <text:p>2807,2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807.28" calcext:value-type="float">
            <text:p>2807,2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807.28" calcext:value-type="float">
            <text:p>2807,2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807.28" calcext:value-type="float">
            <text:p>2807,28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26.990.358/0001-00  AESBE ASSOSS. DAS EMPRE. SANE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33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80/2026</text:p>
          </table:table-cell>
          <table:table-cell table:style-name="ce3" office:value-type="float" office:value="253365260028583" calcext:value-type="float">
            <text:p>253365260028583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19558.18" calcext:value-type="float">
            <text:p>19558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558.18" calcext:value-type="float">
            <text:p>19558,1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9558.18" calcext:value-type="float">
            <text:p>19558,1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558.18" calcext:value-type="float">
            <text:p>19558,1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9558.18" calcext:value-type="float">
            <text:p>19558,1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558.18" calcext:value-type="float">
            <text:p>19558,18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24.096.426/0001-59  AF HIDROELETRIC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9" xlink:type="simple">OD014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71/2025</text:p>
          </table:table-cell>
          <table:table-cell table:style-name="ce3" office:value-type="float" office:value="1239" calcext:value-type="float">
            <text:p>1239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5840" calcext:value-type="float">
            <text:p>58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40" calcext:value-type="float">
            <text:p>584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61" xlink:type="simple">00101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94/2025</text:p>
          </table:table-cell>
          <table:table-cell table:style-name="ce3" office:value-type="float" office:value="1228" calcext:value-type="float">
            <text:p>1228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85690" calcext:value-type="float">
            <text:p>18569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5690" calcext:value-type="float">
            <text:p>18569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91530" calcext:value-type="float">
            <text:p>19153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1530" calcext:value-type="float">
            <text:p>19153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91530" calcext:value-type="float">
            <text:p>19153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1530" calcext:value-type="float">
            <text:p>191530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23.083.433/0001-53  AGENCIA REGULADORA DE SERVIÇOS PUBLICOS DO ESTADO DE SERGIP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81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44/2026</text:p>
          </table:table-cell>
          <table:table-cell table:style-name="ce3" office:value-type="float" office:value="202512" calcext:value-type="float">
            <text:p>20251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65051.41" calcext:value-type="float">
            <text:p>165051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5051.41" calcext:value-type="float">
            <text:p>165051,4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65051.41" calcext:value-type="float">
            <text:p>165051,4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5051.41" calcext:value-type="float">
            <text:p>165051,4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5051.41" calcext:value-type="float">
            <text:p>165051,4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5051.41" calcext:value-type="float">
            <text:p>165051,41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776.788.505-49  ALAN OLIVEIRA SILV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3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84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1581.68" calcext:value-type="float">
            <text:p>1581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81.68" calcext:value-type="float">
            <text:p>1581,6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581.68" calcext:value-type="float">
            <text:p>1581,6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81.68" calcext:value-type="float">
            <text:p>1581,6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581.68" calcext:value-type="float">
            <text:p>1581,6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81.68" calcext:value-type="float">
            <text:p>1581,68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5.291.555/0001-07  ALBERTO DO MONTE ANDRADE -M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29" xlink:type="simple">OD01183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88/2025</text:p>
          </table:table-cell>
          <table:table-cell table:style-name="ce3" office:value-type="float" office:value="35" calcext:value-type="float">
            <text:p>3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style-name="ce9" office:value-type="float" office:value="624.72" calcext:value-type="float">
            <text:p>624,72</text:p>
          </table:table-cell>
          <table:table-cell table:style-name="ce9" office:value-type="float" office:value="593.48" calcext:value-type="float">
            <text:p>593,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3.48" calcext:value-type="float">
            <text:p>593,4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29" xlink:type="simple">OD01183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10/2025</text:p>
          </table:table-cell>
          <table:table-cell table:style-name="ce3" office:value-type="float" office:value="1780" calcext:value-type="float">
            <text:p>178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8288.75" calcext:value-type="float">
            <text:p>8288,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88.75" calcext:value-type="float">
            <text:p>8288,7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8913.47" calcext:value-type="float">
            <text:p>8913,47</text:p>
          </table:table-cell>
          <table:table-cell table:style-name="ce4" office:value-type="float" office:value="8882.23" calcext:value-type="float">
            <text:p>8882,2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882.23" calcext:value-type="float">
            <text:p>8882,2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8913.47" calcext:value-type="float">
            <text:p>8913,47</text:p>
          </table:table-cell>
          <table:table-cell table:style-name="ce4" office:value-type="float" office:value="8882.23" calcext:value-type="float">
            <text:p>8882,2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882.23" calcext:value-type="float">
            <text:p>8882,23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16.895.375-74  ALESSANDRA DOS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28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76/2026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500" calcext:value-type="float">
            <text:p>1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00" calcext:value-type="float">
            <text:p>15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500" calcext:value-type="float">
            <text:p>15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00" calcext:value-type="float">
            <text:p>15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500" calcext:value-type="float">
            <text:p>15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00" calcext:value-type="float">
            <text:p>1500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5.006.152/0001-79  ALS ENGENHARIA E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3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12/2026</text:p>
          </table:table-cell>
          <table:table-cell table:style-name="ce3" office:value-type="float" office:value="5" calcext:value-type="float">
            <text:p>5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style-name="ce9" office:value-type="float" office:value="90331.47" calcext:value-type="float">
            <text:p>90331,47</text:p>
          </table:table-cell>
          <table:table-cell table:style-name="ce9" office:value-type="float" office:value="80304.68" calcext:value-type="float">
            <text:p>80304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304.68" calcext:value-type="float">
            <text:p>80304,6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25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12/2026 (R)</text:p>
          </table:table-cell>
          <table:table-cell table:style-name="ce3" office:value-type="float" office:value="3" calcext:value-type="float">
            <text:p>3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style-name="ce9" office:value-type="float" office:value="42832.38" calcext:value-type="float">
            <text:p>42832,38</text:p>
          </table:table-cell>
          <table:table-cell table:style-name="ce9" office:value-type="float" office:value="38077.98" calcext:value-type="float">
            <text:p>38077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077.98" calcext:value-type="float">
            <text:p>38077,9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9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95/2026</text:p>
          </table:table-cell>
          <table:table-cell table:style-name="ce3" office:value-type="float" office:value="2" calcext:value-type="float">
            <text:p>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style-name="ce9" office:value-type="float" office:value="174345.48" calcext:value-type="float">
            <text:p>174345,48</text:p>
          </table:table-cell>
          <table:table-cell table:style-name="ce9" office:value-type="float" office:value="148542.35" calcext:value-type="float">
            <text:p>148542,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8542.35" calcext:value-type="float">
            <text:p>148542,3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58/2026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style-name="ce9" office:value-type="float" office:value="198326.7" calcext:value-type="float">
            <text:p>198326,7</text:p>
          </table:table-cell>
          <table:table-cell table:style-name="ce9" office:value-type="float" office:value="168974.35" calcext:value-type="float">
            <text:p>168974,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8974.35" calcext:value-type="float">
            <text:p>168974,3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372672.18" calcext:value-type="float">
            <text:p>372672,18</text:p>
          </table:table-cell>
          <table:table-cell table:style-name="ce4" office:value-type="float" office:value="317516.7" calcext:value-type="float">
            <text:p>317516,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17516.7" calcext:value-type="float">
            <text:p>317516,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133163.85" calcext:value-type="float">
            <text:p>133163,85</text:p>
          </table:table-cell>
          <table:table-cell table:style-name="ce4" office:value-type="float" office:value="118382.66" calcext:value-type="float">
            <text:p>118382,6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8382.66" calcext:value-type="float">
            <text:p>118382,66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505836.03" calcext:value-type="float">
            <text:p>505836,03</text:p>
          </table:table-cell>
          <table:table-cell table:style-name="ce4" office:value-type="float" office:value="435899.36" calcext:value-type="float">
            <text:p>435899,3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35899.36" calcext:value-type="float">
            <text:p>435899,36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6.628.118/0001-07  AM3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67" xlink:type="simple">0010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07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61/2025</text:p>
          </table:table-cell>
          <table:table-cell table:style-name="ce3" office:value-type="float" office:value="1304" calcext:value-type="float">
            <text:p>1304</text:p>
          </table:table-cell>
          <table:table-cell table:number-columns-repeated="2" table:style-name="ce8" office:value-type="date" office:date-value="2026-01-07" calcext:value-type="date">
            <text:p>07/01/26</text:p>
          </table:table-cell>
          <table:table-cell table:style-name="ce9" office:value-type="float" office:value="1071311.15" calcext:value-type="float">
            <text:p>1071311,15</text:p>
          </table:table-cell>
          <table:table-cell table:style-name="ce9" office:value-type="float" office:value="1017745.59" calcext:value-type="float">
            <text:p>1017745,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17745.59" calcext:value-type="float">
            <text:p>1017745,5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1071311.15" calcext:value-type="float">
            <text:p>1071311,15</text:p>
          </table:table-cell>
          <table:table-cell table:style-name="ce4" office:value-type="float" office:value="1017745.59" calcext:value-type="float">
            <text:p>1017745,5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17745.59" calcext:value-type="float">
            <text:p>1017745,59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071311.15" calcext:value-type="float">
            <text:p>1071311,15</text:p>
          </table:table-cell>
          <table:table-cell table:style-name="ce4" office:value-type="float" office:value="1017745.59" calcext:value-type="float">
            <text:p>1017745,5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17745.59" calcext:value-type="float">
            <text:p>1017745,59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455.196.415-87  ANA ARLEIDE SANTANA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4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7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93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1621" calcext:value-type="float">
            <text:p>16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21" calcext:value-type="float">
            <text:p>162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621" calcext:value-type="float">
            <text:p>162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21" calcext:value-type="float">
            <text:p>162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21" calcext:value-type="float">
            <text:p>162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21" calcext:value-type="float">
            <text:p>1621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02.457.025-71  ANDRE LUIS PEREIRA OLIVEIR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7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49/2026</text:p>
          </table:table-cell>
          <table:table-cell table:style-name="ce3" office:value-type="float" office:value="25" calcext:value-type="float">
            <text:p>25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2324.15" calcext:value-type="float">
            <text:p>23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4.15" calcext:value-type="float">
            <text:p>2324,1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324.15" calcext:value-type="float">
            <text:p>2324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324.15" calcext:value-type="float">
            <text:p>2324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53.934.615-34  ANTONIO GONCALVES SANTAN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4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86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3242" calcext:value-type="float">
            <text:p>32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42" calcext:value-type="float">
            <text:p>324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242" calcext:value-type="float">
            <text:p>324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242" calcext:value-type="float">
            <text:p>324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242" calcext:value-type="float">
            <text:p>324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242" calcext:value-type="float">
            <text:p>3242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21.308.480/0001-22  AR RP CERTIFICAÇÃO DIGITAL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186" xlink:type="simple">OD000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31/2025</text:p>
          </table:table-cell>
          <table:table-cell table:style-name="ce3" office:value-type="float" office:value="579" calcext:value-type="float">
            <text:p>579</text:p>
          </table:table-cell>
          <table:table-cell table:number-columns-repeated="2" table:style-name="ce8" office:value-type="date" office:date-value="2026-01-07" calcext:value-type="date">
            <text:p>07/01/26</text:p>
          </table:table-cell>
          <table:table-cell table:number-columns-repeated="2" table:style-name="ce9" office:value-type="float" office:value="1151.82" calcext:value-type="float">
            <text:p>1151,8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51.82" calcext:value-type="float">
            <text:p>1151,8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186" xlink:type="simple">OD000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58/2025</text:p>
          </table:table-cell>
          <table:table-cell table:style-name="ce3" office:value-type="float" office:value="547" calcext:value-type="float">
            <text:p>547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127.98" calcext:value-type="float">
            <text:p>127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7.98" calcext:value-type="float">
            <text:p>127,9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279.8" calcext:value-type="float">
            <text:p>1279,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79.8" calcext:value-type="float">
            <text:p>1279,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279.8" calcext:value-type="float">
            <text:p>1279,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79.8" calcext:value-type="float">
            <text:p>1279,8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9.388.151/0001-97  ARACAJUCARD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49" xlink:type="simple">00192/2024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6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56/2026</text:p>
          </table:table-cell>
          <table:table-cell table:style-name="ce3" office:value-type="float" office:value="4775592" calcext:value-type="float">
            <text:p>4775592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12915" calcext:value-type="float">
            <text:p>129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915" calcext:value-type="float">
            <text:p>1291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49" xlink:type="simple">00192/2024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06/2026</text:p>
          </table:table-cell>
          <table:table-cell table:style-name="ce3" office:value-type="float" office:value="4742627" calcext:value-type="float">
            <text:p>4742627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382.5" calcext:value-type="float">
            <text:p>38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2.5" calcext:value-type="float">
            <text:p>382,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3297.5" calcext:value-type="float">
            <text:p>13297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297.5" calcext:value-type="float">
            <text:p>13297,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3297.5" calcext:value-type="float">
            <text:p>13297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297.5" calcext:value-type="float">
            <text:p>13297,5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695.036.565-91  ARIOSVALDO MENEZES LEIT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61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2-03" calcext:value-type="date">
            <text:p>03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324.15" calcext:value-type="float">
            <text:p>23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4.15" calcext:value-type="float">
            <text:p>2324,1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6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72/202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2324.15" calcext:value-type="float">
            <text:p>23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4.15" calcext:value-type="float">
            <text:p>2324,1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10">
          <table:table-cell table:style-name="ce5" office:value-type="string" calcext:value-type="string">
            <text:p>  13.046.636/0001-16  ASSOCIAÇÃO DE PAIS E AMIGOS DOS EXCEPCIONAIS DE ARACAJU-APA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7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82/2026</text:p>
          </table:table-cell>
          <table:table-cell table:style-name="ce3" office:value-type="float" office:value="20" calcext:value-type="float">
            <text:p>20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15000" calcext:value-type="float">
            <text:p>15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000" calcext:value-type="float">
            <text:p>150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88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5018" calcext:value-type="float">
            <text:p>1501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018" calcext:value-type="float">
            <text:p>1501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5018" calcext:value-type="float">
            <text:p>1501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018" calcext:value-type="float">
            <text:p>15018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70.410/0001-22  ASSOCIAÇÃO DOS EMPREGADOS DA CEHOP - ASSEC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7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77/2025</text:p>
          </table:table-cell>
          <table:table-cell table:style-name="ce3" office:value-type="float" office:value="16" calcext:value-type="float">
            <text:p>16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style-name="ce9" office:value-type="float" office:value="1677681.69" calcext:value-type="float">
            <text:p>1677681,69</text:p>
          </table:table-cell>
          <table:table-cell table:style-name="ce9" office:value-type="float" office:value="1593797.61" calcext:value-type="float">
            <text:p>1593797,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93797.61" calcext:value-type="float">
            <text:p>1593797,6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89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455265.23" calcext:value-type="float">
            <text:p>455265,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5265.23" calcext:value-type="float">
            <text:p>455265,2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2132946.92" calcext:value-type="float">
            <text:p>2132946,92</text:p>
          </table:table-cell>
          <table:table-cell table:style-name="ce4" office:value-type="float" office:value="2049062.84" calcext:value-type="float">
            <text:p>2049062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49062.84" calcext:value-type="float">
            <text:p>2049062,8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2132946.92" calcext:value-type="float">
            <text:p>2132946,92</text:p>
          </table:table-cell>
          <table:table-cell table:style-name="ce4" office:value-type="float" office:value="2049062.84" calcext:value-type="float">
            <text:p>2049062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49062.84" calcext:value-type="float">
            <text:p>2049062,84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1.254.307/0001-35  AUDIMEC - AUDITORES INDEPENDENTES S/S - EPP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6" xlink:type="simple">000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88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3166.66" calcext:value-type="float">
            <text:p>3166,6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66.66" calcext:value-type="float">
            <text:p>3166,6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26" xlink:type="simple">000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95/2025</text:p>
          </table:table-cell>
          <table:table-cell table:style-name="ce3" office:value-type="float" office:value="2693" calcext:value-type="float">
            <text:p>2693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166.66" calcext:value-type="float">
            <text:p>3166,6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66.66" calcext:value-type="float">
            <text:p>3166,6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333.32" calcext:value-type="float">
            <text:p>6333,3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33.32" calcext:value-type="float">
            <text:p>6333,3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333.32" calcext:value-type="float">
            <text:p>6333,3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33.32" calcext:value-type="float">
            <text:p>6333,32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4.774.075/0001-34  AVISO URGENTE TECNOLOGIA E INFORMAÇÃO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97" xlink:type="simple">0010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06/2026</text:p>
          </table:table-cell>
          <table:table-cell table:style-name="ce3" office:value-type="float" office:value="9735" calcext:value-type="float">
            <text:p>9735</text:p>
          </table:table-cell>
          <table:table-cell table:number-columns-repeated="2"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275.68" calcext:value-type="float">
            <text:p>275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5.68" calcext:value-type="float">
            <text:p>275,6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75.68" calcext:value-type="float">
            <text:p>275,6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75.68" calcext:value-type="float">
            <text:p>275,6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75.68" calcext:value-type="float">
            <text:p>275,6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75.68" calcext:value-type="float">
            <text:p>275,68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30.306.294/0002-26  BANCO BTG PACTUAL S.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21362" xlink:type="simple">00087/2020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66/2026</text:p>
          </table:table-cell>
          <table:table-cell table:style-name="ce3" office:value-type="float" office:value="58015" calcext:value-type="float">
            <text:p>58015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136403.06" calcext:value-type="float">
            <text:p>136403,0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6403.06" calcext:value-type="float">
            <text:p>136403,0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21362" xlink:type="simple">00087/2020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72/2026</text:p>
          </table:table-cell>
          <table:table-cell table:style-name="ce3" office:value-type="float" office:value="58019" calcext:value-type="float">
            <text:p>58019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738803.75" calcext:value-type="float">
            <text:p>738803,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8803.75" calcext:value-type="float">
            <text:p>738803,7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21362" xlink:type="simple">00087/2020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73/2026</text:p>
          </table:table-cell>
          <table:table-cell table:style-name="ce3" office:value-type="float" office:value="58012" calcext:value-type="float">
            <text:p>58012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93920.94" calcext:value-type="float">
            <text:p>93920,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920.94" calcext:value-type="float">
            <text:p>93920,9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21362" xlink:type="simple">00087/2020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75/2026</text:p>
          </table:table-cell>
          <table:table-cell table:style-name="ce3" office:value-type="float" office:value="58013" calcext:value-type="float">
            <text:p>58013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95305.83" calcext:value-type="float">
            <text:p>95305,8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305.83" calcext:value-type="float">
            <text:p>95305,8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21362" xlink:type="simple">00087/2020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76/2026</text:p>
          </table:table-cell>
          <table:table-cell table:style-name="ce3" office:value-type="float" office:value="58016" calcext:value-type="float">
            <text:p>58016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24041.4" calcext:value-type="float">
            <text:p>224041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4041.4" calcext:value-type="float">
            <text:p>224041,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21362" xlink:type="simple">00087/2020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78/2026</text:p>
          </table:table-cell>
          <table:table-cell table:style-name="ce3" office:value-type="float" office:value="58014" calcext:value-type="float">
            <text:p>58014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130565.99" calcext:value-type="float">
            <text:p>130565,9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0565.99" calcext:value-type="float">
            <text:p>130565,9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419040.97" calcext:value-type="float">
            <text:p>1419040,9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419040.97" calcext:value-type="float">
            <text:p>1419040,9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419040.97" calcext:value-type="float">
            <text:p>1419040,9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419040.97" calcext:value-type="float">
            <text:p>1419040,97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0.000.000/0001-91  BANCO DO BRASIL S/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406" xlink:type="simple">00117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06/2026</text:p>
          </table:table-cell>
          <table:table-cell table:style-name="ce3" office:value-type="float" office:value="196" calcext:value-type="float">
            <text:p>196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274.19" calcext:value-type="float">
            <text:p>1274,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74.19" calcext:value-type="float">
            <text:p>1274,1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274.19" calcext:value-type="float">
            <text:p>1274,1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74.19" calcext:value-type="float">
            <text:p>1274,1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274.19" calcext:value-type="float">
            <text:p>1274,1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74.19" calcext:value-type="float">
            <text:p>1274,19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00.000.000/5103-94  BANCO DO BRASIL S/A SETOR PÚBLICO ARACAJU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32369" xlink:type="simple">0010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15/2026</text:p>
          </table:table-cell>
          <table:table-cell table:style-name="ce3" office:value-type="float" office:value="60062025" calcext:value-type="float">
            <text:p>60062025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166.5" calcext:value-type="float">
            <text:p>166,5</text:p>
          </table:table-cell>
          <table:table-cell table:style-name="ce9" office:value-type="float" office:value="-166.5" calcext:value-type="float">
            <text:p>-166,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32369" xlink:type="simple">0010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67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96/2025</text:p>
          </table:table-cell>
          <table:table-cell table:style-name="ce3" office:value-type="float" office:value="5927" calcext:value-type="float">
            <text:p>5927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349.2" calcext:value-type="float">
            <text:p>349,2</text:p>
          </table:table-cell>
          <table:table-cell table:style-name="ce9" office:value-type="float" office:value="-349.2" calcext:value-type="float">
            <text:p>-349,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515.7" calcext:value-type="float">
            <text:p>515,7</text:p>
          </table:table-cell>
          <table:table-cell table:style-name="ce4" office:value-type="float" office:value="-515.7" calcext:value-type="float">
            <text:p>-515,7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15.7" calcext:value-type="float">
            <text:p>515,7</text:p>
          </table:table-cell>
          <table:table-cell table:style-name="ce4" office:value-type="float" office:value="-515.7" calcext:value-type="float">
            <text:p>-515,7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3.009.717/0001-46  BANCO DO ESTADO DE SERGIPE S/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48" xlink:type="simple">00181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28/2026</text:p>
          </table:table-cell>
          <table:table-cell table:style-name="ce3" office:value-type="float" office:value="60065926" calcext:value-type="float">
            <text:p>60065926</text:p>
          </table:table-cell>
          <table:table-cell table:style-name="ce8" office:value-type="date" office:date-value="2026-01-13" calcext:value-type="date">
            <text:p>13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604.17" calcext:value-type="float">
            <text:p>604,17</text:p>
          </table:table-cell>
          <table:table-cell table:style-name="ce9" office:value-type="float" office:value="-604.17" calcext:value-type="float">
            <text:p>-604,1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48" xlink:type="simple">00181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68/2025</text:p>
          </table:table-cell>
          <table:table-cell table:style-name="ce3" office:value-type="float" office:value="59272025" calcext:value-type="float">
            <text:p>59272025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1256.69" calcext:value-type="float">
            <text:p>1256,69</text:p>
          </table:table-cell>
          <table:table-cell table:style-name="ce9" office:value-type="float" office:value="-1256.69" calcext:value-type="float">
            <text:p>-1256,6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91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02329.8" calcext:value-type="float">
            <text:p>102329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329.8" calcext:value-type="float">
            <text:p>102329,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04190.66" calcext:value-type="float">
            <text:p>104190,66</text:p>
          </table:table-cell>
          <table:table-cell table:style-name="ce4" office:value-type="float" office:value="-1860.86" calcext:value-type="float">
            <text:p>-1860,86</text:p>
          </table:table-cell>
          <table:table-cell table:style-name="ce4" office:value-type="float" office:value="102329.8" calcext:value-type="float">
            <text:p>102329,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04190.66" calcext:value-type="float">
            <text:p>104190,66</text:p>
          </table:table-cell>
          <table:table-cell table:style-name="ce4" office:value-type="float" office:value="-1860.86" calcext:value-type="float">
            <text:p>-1860,86</text:p>
          </table:table-cell>
          <table:table-cell table:style-name="ce4" office:value-type="float" office:value="102329.8" calcext:value-type="float">
            <text:p>102329,8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07.237.373/0001-20  BANCO DO NORDESTE DO BRASIL S.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26" xlink:type="simple">0004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26/2026</text:p>
          </table:table-cell>
          <table:table-cell table:style-name="ce3" office:value-type="float" office:value="60065926" calcext:value-type="float">
            <text:p>60065926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1.6" calcext:value-type="float">
            <text:p>1,6</text:p>
          </table:table-cell>
          <table:table-cell table:style-name="ce9" office:value-type="float" office:value="-1.6" calcext:value-type="float">
            <text:p>-1,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26" xlink:type="simple">0004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675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62/2025</text:p>
          </table:table-cell>
          <table:table-cell table:style-name="ce3" office:value-type="float" office:value="5927" calcext:value-type="float">
            <text:p>5927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1.6" calcext:value-type="float">
            <text:p>1,6</text:p>
          </table:table-cell>
          <table:table-cell table:style-name="ce9" office:value-type="float" office:value="-1.6" calcext:value-type="float">
            <text:p>-1,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.2" calcext:value-type="float">
            <text:p>3,2</text:p>
          </table:table-cell>
          <table:table-cell table:style-name="ce4" office:value-type="float" office:value="-3.2" calcext:value-type="float">
            <text:p>-3,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.2" calcext:value-type="float">
            <text:p>3,2</text:p>
          </table:table-cell>
          <table:table-cell table:style-name="ce4" office:value-type="float" office:value="-3.2" calcext:value-type="float">
            <text:p>-3,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07.237.373/0005-53  BANCO DO NORDESTE DO BRASIL S/A - BNB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58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5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14/2026</text:p>
          </table:table-cell>
          <table:table-cell table:style-name="ce3" office:value-type="float" office:value="14" calcext:value-type="float">
            <text:p>14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978691.65" calcext:value-type="float">
            <text:p>978691,6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78691.65" calcext:value-type="float">
            <text:p>978691,6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59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5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15/2026</text:p>
          </table:table-cell>
          <table:table-cell table:style-name="ce3" office:value-type="float" office:value="8" calcext:value-type="float">
            <text:p>8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1039386.8" calcext:value-type="float">
            <text:p>1039386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39386.8" calcext:value-type="float">
            <text:p>1039386,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2018078.45" calcext:value-type="float">
            <text:p>2018078,4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18078.45" calcext:value-type="float">
            <text:p>2018078,45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018078.45" calcext:value-type="float">
            <text:p>2018078,4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18078.45" calcext:value-type="float">
            <text:p>2018078,45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90.400.888/0001-42  BANCO SANTANDER BRASIL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55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41/2026</text:p>
          </table:table-cell>
          <table:table-cell table:style-name="ce3" office:value-type="float" office:value="16" calcext:value-type="float">
            <text:p>16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3559758.76" calcext:value-type="float">
            <text:p>3559758,7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59758.76" calcext:value-type="float">
            <text:p>3559758,7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7" xlink:type="simple">00046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25/2026</text:p>
          </table:table-cell>
          <table:table-cell table:style-name="ce3" office:value-type="float" office:value="60065926" calcext:value-type="float">
            <text:p>60065926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194.4" calcext:value-type="float">
            <text:p>194,4</text:p>
          </table:table-cell>
          <table:table-cell table:style-name="ce9" office:value-type="float" office:value="-194.4" calcext:value-type="float">
            <text:p>-194,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7" xlink:type="simple">00046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67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48/2025</text:p>
          </table:table-cell>
          <table:table-cell table:style-name="ce3" office:value-type="float" office:value="5927" calcext:value-type="float">
            <text:p>5927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298.89" calcext:value-type="float">
            <text:p>298,89</text:p>
          </table:table-cell>
          <table:table-cell table:style-name="ce9" office:value-type="float" office:value="-298.89" calcext:value-type="float">
            <text:p>-298,8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93.29" calcext:value-type="float">
            <text:p>493,29</text:p>
          </table:table-cell>
          <table:table-cell table:style-name="ce4" office:value-type="float" office:value="-493.29" calcext:value-type="float">
            <text:p>-493,29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3559758.76" calcext:value-type="float">
            <text:p>3559758,7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559758.76" calcext:value-type="float">
            <text:p>3559758,76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560252.05" calcext:value-type="float">
            <text:p>3560252,05</text:p>
          </table:table-cell>
          <table:table-cell table:style-name="ce4" office:value-type="float" office:value="-493.29" calcext:value-type="float">
            <text:p>-493,29</text:p>
          </table:table-cell>
          <table:table-cell table:style-name="ce4" office:value-type="float" office:value="3559758.76" calcext:value-type="float">
            <text:p>3559758,76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9.290.506/0001-00  BARRETTO CHAGAS ADVOCACI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50" xlink:type="simple">0010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50/2026</text:p>
          </table:table-cell>
          <table:table-cell table:style-name="ce3" office:value-type="float" office:value="35" calcext:value-type="float">
            <text:p>35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21" calcext:value-type="date">
            <text:p>21/01/26</text:p>
          </table:table-cell>
          <table:table-cell table:style-name="ce9" office:value-type="float" office:value="776651.76" calcext:value-type="float">
            <text:p>776651,76</text:p>
          </table:table-cell>
          <table:table-cell table:style-name="ce9" office:value-type="float" office:value="737819.17" calcext:value-type="float">
            <text:p>737819,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7819.17" calcext:value-type="float">
            <text:p>737819,1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776651.76" calcext:value-type="float">
            <text:p>776651,76</text:p>
          </table:table-cell>
          <table:table-cell table:style-name="ce4" office:value-type="float" office:value="737819.17" calcext:value-type="float">
            <text:p>737819,1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37819.17" calcext:value-type="float">
            <text:p>737819,1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776651.76" calcext:value-type="float">
            <text:p>776651,76</text:p>
          </table:table-cell>
          <table:table-cell table:style-name="ce4" office:value-type="float" office:value="737819.17" calcext:value-type="float">
            <text:p>737819,1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37819.17" calcext:value-type="float">
            <text:p>737819,17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23.647.365/0007-01  BAUMINAS QUIMICA N/NE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79/2025</text:p>
          </table:table-cell>
          <table:table-cell table:style-name="ce3" office:value-type="float" office:value="66639" calcext:value-type="float">
            <text:p>66639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72775" calcext:value-type="float">
            <text:p>727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775" calcext:value-type="float">
            <text:p>727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25/2025</text:p>
          </table:table-cell>
          <table:table-cell table:style-name="ce3" office:value-type="float" office:value="66659" calcext:value-type="float">
            <text:p>66659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73475" calcext:value-type="float">
            <text:p>734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475" calcext:value-type="float">
            <text:p>734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54/2025</text:p>
          </table:table-cell>
          <table:table-cell table:style-name="ce3" office:value-type="float" office:value="66614" calcext:value-type="float">
            <text:p>66614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82025" calcext:value-type="float">
            <text:p>820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025" calcext:value-type="float">
            <text:p>820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33/2025</text:p>
          </table:table-cell>
          <table:table-cell table:style-name="ce3" office:value-type="float" office:value="66499" calcext:value-type="float">
            <text:p>66499</text:p>
          </table:table-cell>
          <table:table-cell table:style-name="ce8" office:value-type="date" office:date-value="2026-01-21" calcext:value-type="date">
            <text:p>21/01/26</text:p>
          </table:table-cell>
          <table:table-cell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38575" calcext:value-type="float">
            <text:p>385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575" calcext:value-type="float">
            <text:p>385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732/2025 (R)</text:p>
          </table:table-cell>
          <table:table-cell table:style-name="ce3" office:value-type="float" office:value="63102" calcext:value-type="float">
            <text:p>63102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405.55" calcext:value-type="float">
            <text:p>2405,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05.55" calcext:value-type="float">
            <text:p>2405,5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92/2025</text:p>
          </table:table-cell>
          <table:table-cell table:style-name="ce3" office:value-type="float" office:value="66366" calcext:value-type="float">
            <text:p>66366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88100" calcext:value-type="float">
            <text:p>881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100" calcext:value-type="float">
            <text:p>881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96/2025 (R)</text:p>
          </table:table-cell>
          <table:table-cell table:style-name="ce3" office:value-type="float" office:value="63113" calcext:value-type="float">
            <text:p>63113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73.29" calcext:value-type="float">
            <text:p>2173,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73.29" calcext:value-type="float">
            <text:p>2173,2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97/2025 (R)</text:p>
          </table:table-cell>
          <table:table-cell table:style-name="ce3" office:value-type="float" office:value="63112" calcext:value-type="float">
            <text:p>63112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56.7" calcext:value-type="float">
            <text:p>2156,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56.7" calcext:value-type="float">
            <text:p>2156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99/2025 (R)</text:p>
          </table:table-cell>
          <table:table-cell table:style-name="ce3" office:value-type="float" office:value="63111" calcext:value-type="float">
            <text:p>63111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12" calcext:value-type="float">
            <text:p>22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12" calcext:value-type="float">
            <text:p>221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01/2025 (R)</text:p>
          </table:table-cell>
          <table:table-cell table:style-name="ce3" office:value-type="float" office:value="63110" calcext:value-type="float">
            <text:p>63110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59.01" calcext:value-type="float">
            <text:p>2259,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59.01" calcext:value-type="float">
            <text:p>2259,0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02/2025 (R)</text:p>
          </table:table-cell>
          <table:table-cell table:style-name="ce3" office:value-type="float" office:value="63109" calcext:value-type="float">
            <text:p>63109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971.45" calcext:value-type="float">
            <text:p>1971,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71.45" calcext:value-type="float">
            <text:p>1971,4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03/2025 (R)</text:p>
          </table:table-cell>
          <table:table-cell table:style-name="ce3" office:value-type="float" office:value="63108" calcext:value-type="float">
            <text:p>6310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426.77" calcext:value-type="float">
            <text:p>4426,7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26.77" calcext:value-type="float">
            <text:p>4426,7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04/2025 (R)</text:p>
          </table:table-cell>
          <table:table-cell table:style-name="ce3" office:value-type="float" office:value="63107" calcext:value-type="float">
            <text:p>63107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985.27" calcext:value-type="float">
            <text:p>1985,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85.27" calcext:value-type="float">
            <text:p>1985,2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06/2025 (R)</text:p>
          </table:table-cell>
          <table:table-cell table:style-name="ce3" office:value-type="float" office:value="63105" calcext:value-type="float">
            <text:p>63105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443.36" calcext:value-type="float">
            <text:p>4443,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43.36" calcext:value-type="float">
            <text:p>4443,3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07/2025 (R)</text:p>
          </table:table-cell>
          <table:table-cell table:style-name="ce3" office:value-type="float" office:value="63103" calcext:value-type="float">
            <text:p>63103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007.39" calcext:value-type="float">
            <text:p>2007,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07.39" calcext:value-type="float">
            <text:p>2007,3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08/2025 (R)</text:p>
          </table:table-cell>
          <table:table-cell table:style-name="ce3" office:value-type="float" office:value="63106" calcext:value-type="float">
            <text:p>63106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968.68" calcext:value-type="float">
            <text:p>1968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68.68" calcext:value-type="float">
            <text:p>1968,6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09/2025 (R)</text:p>
          </table:table-cell>
          <table:table-cell table:style-name="ce3" office:value-type="float" office:value="64109" calcext:value-type="float">
            <text:p>64109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729.53" calcext:value-type="float">
            <text:p>4729,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29.53" calcext:value-type="float">
            <text:p>4729,5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10/2025 (R)</text:p>
          </table:table-cell>
          <table:table-cell table:style-name="ce3" office:value-type="float" office:value="64108" calcext:value-type="float">
            <text:p>6410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992.18" calcext:value-type="float">
            <text:p>1992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92.18" calcext:value-type="float">
            <text:p>1992,1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12/2025 (R)</text:p>
          </table:table-cell>
          <table:table-cell table:style-name="ce3" office:value-type="float" office:value="64107" calcext:value-type="float">
            <text:p>64107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916.17" calcext:value-type="float">
            <text:p>4916,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16.17" calcext:value-type="float">
            <text:p>4916,1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13/2025 (R)</text:p>
          </table:table-cell>
          <table:table-cell table:style-name="ce3" office:value-type="float" office:value="64106" calcext:value-type="float">
            <text:p>64106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187.59" calcext:value-type="float">
            <text:p>4187,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87.59" calcext:value-type="float">
            <text:p>4187,5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14/2025 (R)</text:p>
          </table:table-cell>
          <table:table-cell table:style-name="ce3" office:value-type="float" office:value="64105" calcext:value-type="float">
            <text:p>64105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040.57" calcext:value-type="float">
            <text:p>2040,5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40.57" calcext:value-type="float">
            <text:p>2040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15/2025 (R)</text:p>
          </table:table-cell>
          <table:table-cell table:style-name="ce3" office:value-type="float" office:value="64104" calcext:value-type="float">
            <text:p>64104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007.39" calcext:value-type="float">
            <text:p>2007,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07.39" calcext:value-type="float">
            <text:p>2007,3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19/2025 (R)</text:p>
          </table:table-cell>
          <table:table-cell table:style-name="ce3" office:value-type="float" office:value="64103" calcext:value-type="float">
            <text:p>64103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900.96" calcext:value-type="float">
            <text:p>4900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00.96" calcext:value-type="float">
            <text:p>4900,9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21/2025 (R)</text:p>
          </table:table-cell>
          <table:table-cell table:style-name="ce3" office:value-type="float" office:value="64101" calcext:value-type="float">
            <text:p>64101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704.65" calcext:value-type="float">
            <text:p>4704,6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04.65" calcext:value-type="float">
            <text:p>4704,6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22/2025 (R)</text:p>
          </table:table-cell>
          <table:table-cell table:style-name="ce3" office:value-type="float" office:value="64102" calcext:value-type="float">
            <text:p>64102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427.67" calcext:value-type="float">
            <text:p>2427,6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27.67" calcext:value-type="float">
            <text:p>2427,6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93/2025 (R)</text:p>
          </table:table-cell>
          <table:table-cell table:style-name="ce3" office:value-type="float" office:value="64100" calcext:value-type="float">
            <text:p>64100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77.44" calcext:value-type="float">
            <text:p>2177,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77.44" calcext:value-type="float">
            <text:p>2177,4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94/2025 (R)</text:p>
          </table:table-cell>
          <table:table-cell table:style-name="ce3" office:value-type="float" office:value="64099" calcext:value-type="float">
            <text:p>64099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794.51" calcext:value-type="float">
            <text:p>4794,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94.51" calcext:value-type="float">
            <text:p>4794,5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95/2025 (R)</text:p>
          </table:table-cell>
          <table:table-cell table:style-name="ce3" office:value-type="float" office:value="64098" calcext:value-type="float">
            <text:p>6409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978.36" calcext:value-type="float">
            <text:p>1978,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78.36" calcext:value-type="float">
            <text:p>1978,3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96/2025 (R)</text:p>
          </table:table-cell>
          <table:table-cell table:style-name="ce3" office:value-type="float" office:value="64097" calcext:value-type="float">
            <text:p>64097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035.04" calcext:value-type="float">
            <text:p>2035,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35.04" calcext:value-type="float">
            <text:p>2035,0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97/2025 (R)</text:p>
          </table:table-cell>
          <table:table-cell table:style-name="ce3" office:value-type="float" office:value="64096" calcext:value-type="float">
            <text:p>64096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021.22" calcext:value-type="float">
            <text:p>2021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21.22" calcext:value-type="float">
            <text:p>2021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98/2025 (R)</text:p>
          </table:table-cell>
          <table:table-cell table:style-name="ce3" office:value-type="float" office:value="64095" calcext:value-type="float">
            <text:p>64095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779.3" calcext:value-type="float">
            <text:p>4779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79.3" calcext:value-type="float">
            <text:p>4779,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00/2025 (R)</text:p>
          </table:table-cell>
          <table:table-cell table:style-name="ce3" office:value-type="float" office:value="64094" calcext:value-type="float">
            <text:p>64094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410.18" calcext:value-type="float">
            <text:p>4410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10.18" calcext:value-type="float">
            <text:p>4410,1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02/2025 (R)</text:p>
          </table:table-cell>
          <table:table-cell table:style-name="ce3" office:value-type="float" office:value="64093" calcext:value-type="float">
            <text:p>64093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128.15" calcext:value-type="float">
            <text:p>4128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28.15" calcext:value-type="float">
            <text:p>4128,1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04/2025 (R)</text:p>
          </table:table-cell>
          <table:table-cell table:style-name="ce3" office:value-type="float" office:value="64124" calcext:value-type="float">
            <text:p>64124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230.45" calcext:value-type="float">
            <text:p>4230,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30.45" calcext:value-type="float">
            <text:p>4230,4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29/2025 (R)</text:p>
          </table:table-cell>
          <table:table-cell table:style-name="ce3" office:value-type="float" office:value="64122" calcext:value-type="float">
            <text:p>64122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643.34" calcext:value-type="float">
            <text:p>2643,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43.34" calcext:value-type="float">
            <text:p>2643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33/2025 (R)</text:p>
          </table:table-cell>
          <table:table-cell table:style-name="ce3" office:value-type="float" office:value="64121" calcext:value-type="float">
            <text:p>64121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993.57" calcext:value-type="float">
            <text:p>1993,5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93.57" calcext:value-type="float">
            <text:p>1993,5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35/2025 (R)</text:p>
          </table:table-cell>
          <table:table-cell table:style-name="ce3" office:value-type="float" office:value="64120" calcext:value-type="float">
            <text:p>64120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888.5" calcext:value-type="float">
            <text:p>188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88.5" calcext:value-type="float">
            <text:p>1888,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40/2025 (R)</text:p>
          </table:table-cell>
          <table:table-cell table:style-name="ce3" office:value-type="float" office:value="64119" calcext:value-type="float">
            <text:p>64119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95.41" calcext:value-type="float">
            <text:p>2195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95.41" calcext:value-type="float">
            <text:p>2195,4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57/2025 (R)</text:p>
          </table:table-cell>
          <table:table-cell table:style-name="ce3" office:value-type="float" office:value="64118" calcext:value-type="float">
            <text:p>6411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98.18" calcext:value-type="float">
            <text:p>2198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98.18" calcext:value-type="float">
            <text:p>2198,1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62/2025 (R)</text:p>
          </table:table-cell>
          <table:table-cell table:style-name="ce3" office:value-type="float" office:value="64117" calcext:value-type="float">
            <text:p>64117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233.22" calcext:value-type="float">
            <text:p>4233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33.22" calcext:value-type="float">
            <text:p>4233,2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64/2025 (R)</text:p>
          </table:table-cell>
          <table:table-cell table:style-name="ce3" office:value-type="float" office:value="64116" calcext:value-type="float">
            <text:p>64116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949.33" calcext:value-type="float">
            <text:p>1949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49.33" calcext:value-type="float">
            <text:p>1949,3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69/2025 (R)</text:p>
          </table:table-cell>
          <table:table-cell table:style-name="ce3" office:value-type="float" office:value="64115" calcext:value-type="float">
            <text:p>64115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89.88" calcext:value-type="float">
            <text:p>2189,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89.88" calcext:value-type="float">
            <text:p>2189,8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81/2025 (R)</text:p>
          </table:table-cell>
          <table:table-cell table:style-name="ce3" office:value-type="float" office:value="64114" calcext:value-type="float">
            <text:p>64114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03.7" calcext:value-type="float">
            <text:p>2203,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03.7" calcext:value-type="float">
            <text:p>2203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82/2025 (R)</text:p>
          </table:table-cell>
          <table:table-cell table:style-name="ce3" office:value-type="float" office:value="64113" calcext:value-type="float">
            <text:p>64113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06.47" calcext:value-type="float">
            <text:p>2206,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06.47" calcext:value-type="float">
            <text:p>2206,4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94/2025 (R)</text:p>
          </table:table-cell>
          <table:table-cell table:style-name="ce3" office:value-type="float" office:value="64111" calcext:value-type="float">
            <text:p>64111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14.76" calcext:value-type="float">
            <text:p>2214,7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14.76" calcext:value-type="float">
            <text:p>2214,7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95/2025 (R)</text:p>
          </table:table-cell>
          <table:table-cell table:style-name="ce3" office:value-type="float" office:value="64112" calcext:value-type="float">
            <text:p>64112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03.7" calcext:value-type="float">
            <text:p>2203,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03.7" calcext:value-type="float">
            <text:p>2203,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96/2025 (R)</text:p>
          </table:table-cell>
          <table:table-cell table:style-name="ce3" office:value-type="float" office:value="64110" calcext:value-type="float">
            <text:p>64110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98.18" calcext:value-type="float">
            <text:p>2198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98.18" calcext:value-type="float">
            <text:p>2198,1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17/2025 (R)</text:p>
          </table:table-cell>
          <table:table-cell table:style-name="ce3" office:value-type="float" office:value="66399" calcext:value-type="float">
            <text:p>66399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547.47" calcext:value-type="float">
            <text:p>547,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7.47" calcext:value-type="float">
            <text:p>547,4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19/2025 (R)</text:p>
          </table:table-cell>
          <table:table-cell table:style-name="ce3" office:value-type="float" office:value="66404" calcext:value-type="float">
            <text:p>66404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330.89" calcext:value-type="float">
            <text:p>2330,8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30.89" calcext:value-type="float">
            <text:p>2330,8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21/2025 (R)</text:p>
          </table:table-cell>
          <table:table-cell table:style-name="ce3" office:value-type="float" office:value="66405" calcext:value-type="float">
            <text:p>66405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311.54" calcext:value-type="float">
            <text:p>2311,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11.54" calcext:value-type="float">
            <text:p>2311,5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24/2025 (R)</text:p>
          </table:table-cell>
          <table:table-cell table:style-name="ce3" office:value-type="float" office:value="66407" calcext:value-type="float">
            <text:p>66407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645.2" calcext:value-type="float">
            <text:p>4645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5.2" calcext:value-type="float">
            <text:p>4645,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25/2025 (R)</text:p>
          </table:table-cell>
          <table:table-cell table:style-name="ce3" office:value-type="float" office:value="66408" calcext:value-type="float">
            <text:p>6640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690.82" calcext:value-type="float">
            <text:p>4690,8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90.82" calcext:value-type="float">
            <text:p>4690,8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41/2025 (R)</text:p>
          </table:table-cell>
          <table:table-cell table:style-name="ce3" office:value-type="float" office:value="66409" calcext:value-type="float">
            <text:p>66409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920.32" calcext:value-type="float">
            <text:p>4920,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20.32" calcext:value-type="float">
            <text:p>4920,3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42/2025 (R)</text:p>
          </table:table-cell>
          <table:table-cell table:style-name="ce3" office:value-type="float" office:value="66410" calcext:value-type="float">
            <text:p>66410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878.84" calcext:value-type="float">
            <text:p>4878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78.84" calcext:value-type="float">
            <text:p>4878,8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43/2025 (R)</text:p>
          </table:table-cell>
          <table:table-cell table:style-name="ce3" office:value-type="float" office:value="66411" calcext:value-type="float">
            <text:p>66411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764.1" calcext:value-type="float">
            <text:p>4764,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64.1" calcext:value-type="float">
            <text:p>4764,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45/2025 (R)</text:p>
          </table:table-cell>
          <table:table-cell table:style-name="ce3" office:value-type="float" office:value="66413" calcext:value-type="float">
            <text:p>66413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956.26" calcext:value-type="float">
            <text:p>4956,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56.26" calcext:value-type="float">
            <text:p>4956,2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09/2025 (R)</text:p>
          </table:table-cell>
          <table:table-cell table:style-name="ce3" office:value-type="float" office:value="66414" calcext:value-type="float">
            <text:p>66414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974.24" calcext:value-type="float">
            <text:p>4974,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74.24" calcext:value-type="float">
            <text:p>4974,2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10/2025 (R)</text:p>
          </table:table-cell>
          <table:table-cell table:style-name="ce3" office:value-type="float" office:value="66415" calcext:value-type="float">
            <text:p>66415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773.77" calcext:value-type="float">
            <text:p>4773,7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73.77" calcext:value-type="float">
            <text:p>4773,7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19/2025 (R)</text:p>
          </table:table-cell>
          <table:table-cell table:style-name="ce3" office:value-type="float" office:value="66418" calcext:value-type="float">
            <text:p>6641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390.34" calcext:value-type="float">
            <text:p>2390,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90.34" calcext:value-type="float">
            <text:p>2390,3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20/2025 (R)</text:p>
          </table:table-cell>
          <table:table-cell table:style-name="ce3" office:value-type="float" office:value="66421" calcext:value-type="float">
            <text:p>66421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996.33" calcext:value-type="float">
            <text:p>1996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96.33" calcext:value-type="float">
            <text:p>1996,3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27/2025 (R)</text:p>
          </table:table-cell>
          <table:table-cell table:style-name="ce3" office:value-type="float" office:value="66423" calcext:value-type="float">
            <text:p>66423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28.59" calcext:value-type="float">
            <text:p>2228,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28.59" calcext:value-type="float">
            <text:p>2228,5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30/2025 (R)</text:p>
          </table:table-cell>
          <table:table-cell table:style-name="ce3" office:value-type="float" office:value="66424" calcext:value-type="float">
            <text:p>66424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12" calcext:value-type="float">
            <text:p>22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12" calcext:value-type="float">
            <text:p>221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31/2025 (R)</text:p>
          </table:table-cell>
          <table:table-cell table:style-name="ce3" office:value-type="float" office:value="66425" calcext:value-type="float">
            <text:p>66425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12" calcext:value-type="float">
            <text:p>22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12" calcext:value-type="float">
            <text:p>221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38/2025 (R)</text:p>
          </table:table-cell>
          <table:table-cell table:style-name="ce3" office:value-type="float" office:value="66426" calcext:value-type="float">
            <text:p>66426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12" calcext:value-type="float">
            <text:p>22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12" calcext:value-type="float">
            <text:p>221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41/2025 (R)</text:p>
          </table:table-cell>
          <table:table-cell table:style-name="ce3" office:value-type="float" office:value="66427" calcext:value-type="float">
            <text:p>66427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53.47" calcext:value-type="float">
            <text:p>2253,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53.47" calcext:value-type="float">
            <text:p>2253,4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42/2025 (R)</text:p>
          </table:table-cell>
          <table:table-cell table:style-name="ce3" office:value-type="float" office:value="66428" calcext:value-type="float">
            <text:p>6642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259.01" calcext:value-type="float">
            <text:p>2259,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59.01" calcext:value-type="float">
            <text:p>2259,0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04/2025</text:p>
          </table:table-cell>
          <table:table-cell table:style-name="ce3" office:value-type="float" office:value="66458" calcext:value-type="float">
            <text:p>6645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74125" calcext:value-type="float">
            <text:p>741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125" calcext:value-type="float">
            <text:p>741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05/2025</text:p>
          </table:table-cell>
          <table:table-cell table:style-name="ce3" office:value-type="float" office:value="65928" calcext:value-type="float">
            <text:p>6592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86400" calcext:value-type="float">
            <text:p>864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400" calcext:value-type="float">
            <text:p>864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18/2025 (R)</text:p>
          </table:table-cell>
          <table:table-cell table:style-name="ce3" office:value-type="float" office:value="66416" calcext:value-type="float">
            <text:p>66416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777.92" calcext:value-type="float">
            <text:p>4777,9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77.92" calcext:value-type="float">
            <text:p>4777,9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85/2025</text:p>
          </table:table-cell>
          <table:table-cell table:style-name="ce3" office:value-type="float" office:value="66198" calcext:value-type="float">
            <text:p>66198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0440" calcext:value-type="float">
            <text:p>104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40" calcext:value-type="float">
            <text:p>1044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09/2025</text:p>
          </table:table-cell>
          <table:table-cell table:style-name="ce3" office:value-type="float" office:value="62251" calcext:value-type="float">
            <text:p>62251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15560" calcext:value-type="float">
            <text:p>1155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5560" calcext:value-type="float">
            <text:p>11556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61/2025</text:p>
          </table:table-cell>
          <table:table-cell table:style-name="ce3" office:value-type="float" office:value="66333" calcext:value-type="float">
            <text:p>66333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23480" calcext:value-type="float">
            <text:p>12348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3480" calcext:value-type="float">
            <text:p>12348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55/2025</text:p>
          </table:table-cell>
          <table:table-cell table:style-name="ce3" office:value-type="float" office:value="66335" calcext:value-type="float">
            <text:p>66335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79700" calcext:value-type="float">
            <text:p>797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700" calcext:value-type="float">
            <text:p>797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57/2025</text:p>
          </table:table-cell>
          <table:table-cell table:style-name="ce3" office:value-type="float" office:value="65991" calcext:value-type="float">
            <text:p>65991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80650" calcext:value-type="float">
            <text:p>806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650" calcext:value-type="float">
            <text:p>8065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11/2025</text:p>
          </table:table-cell>
          <table:table-cell table:style-name="ce3" office:value-type="float" office:value="66432" calcext:value-type="float">
            <text:p>66432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9725" calcext:value-type="float">
            <text:p>397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725" calcext:value-type="float">
            <text:p>397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26/2025</text:p>
          </table:table-cell>
          <table:table-cell table:style-name="ce3" office:value-type="float" office:value="66431" calcext:value-type="float">
            <text:p>66431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0075" calcext:value-type="float">
            <text:p>400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075" calcext:value-type="float">
            <text:p>400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51/2025</text:p>
          </table:table-cell>
          <table:table-cell table:style-name="ce3" office:value-type="float" office:value="66375" calcext:value-type="float">
            <text:p>66375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3425" calcext:value-type="float">
            <text:p>434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425" calcext:value-type="float">
            <text:p>434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59/2025</text:p>
          </table:table-cell>
          <table:table-cell table:style-name="ce3" office:value-type="float" office:value="66266" calcext:value-type="float">
            <text:p>66266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2225" calcext:value-type="float">
            <text:p>422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225" calcext:value-type="float">
            <text:p>422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99/2025</text:p>
          </table:table-cell>
          <table:table-cell table:style-name="ce3" office:value-type="float" office:value="66325" calcext:value-type="float">
            <text:p>66325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6200" calcext:value-type="float">
            <text:p>362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200" calcext:value-type="float">
            <text:p>362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04/2025</text:p>
          </table:table-cell>
          <table:table-cell table:style-name="ce3" office:value-type="float" office:value="66267" calcext:value-type="float">
            <text:p>66267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3225" calcext:value-type="float">
            <text:p>432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225" calcext:value-type="float">
            <text:p>432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13/2025</text:p>
          </table:table-cell>
          <table:table-cell table:style-name="ce3" office:value-type="float" office:value="66461" calcext:value-type="float">
            <text:p>66461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1025" calcext:value-type="float">
            <text:p>410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025" calcext:value-type="float">
            <text:p>410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20/2025</text:p>
          </table:table-cell>
          <table:table-cell table:style-name="ce3" office:value-type="float" office:value="66460" calcext:value-type="float">
            <text:p>66460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1025" calcext:value-type="float">
            <text:p>410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025" calcext:value-type="float">
            <text:p>410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29/2025</text:p>
          </table:table-cell>
          <table:table-cell table:style-name="ce3" office:value-type="float" office:value="66500" calcext:value-type="float">
            <text:p>66500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7800" calcext:value-type="float">
            <text:p>378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800" calcext:value-type="float">
            <text:p>378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30/2025</text:p>
          </table:table-cell>
          <table:table-cell table:style-name="ce3" office:value-type="float" office:value="66337" calcext:value-type="float">
            <text:p>66337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4700" calcext:value-type="float">
            <text:p>347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700" calcext:value-type="float">
            <text:p>347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35/2025</text:p>
          </table:table-cell>
          <table:table-cell table:style-name="ce3" office:value-type="float" office:value="66505" calcext:value-type="float">
            <text:p>66505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6075" calcext:value-type="float">
            <text:p>360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075" calcext:value-type="float">
            <text:p>360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81/2025</text:p>
          </table:table-cell>
          <table:table-cell table:style-name="ce3" office:value-type="float" office:value="66208" calcext:value-type="float">
            <text:p>66208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9050" calcext:value-type="float">
            <text:p>490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050" calcext:value-type="float">
            <text:p>4905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34/2025</text:p>
          </table:table-cell>
          <table:table-cell table:style-name="ce3" office:value-type="float" office:value="66608" calcext:value-type="float">
            <text:p>66608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5000" calcext:value-type="float">
            <text:p>35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000" calcext:value-type="float">
            <text:p>350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37/2025</text:p>
          </table:table-cell>
          <table:table-cell table:style-name="ce3" office:value-type="float" office:value="66011" calcext:value-type="float">
            <text:p>66011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275" calcext:value-type="float">
            <text:p>32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75" calcext:value-type="float">
            <text:p>32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38/2025</text:p>
          </table:table-cell>
          <table:table-cell table:style-name="ce3" office:value-type="float" office:value="66015" calcext:value-type="float">
            <text:p>66015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9812.5" calcext:value-type="float">
            <text:p>98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812.5" calcext:value-type="float">
            <text:p>9812,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40/2025</text:p>
          </table:table-cell>
          <table:table-cell table:style-name="ce3" office:value-type="float" office:value="64037" calcext:value-type="float">
            <text:p>64037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6275" calcext:value-type="float">
            <text:p>62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75" calcext:value-type="float">
            <text:p>62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41/2025</text:p>
          </table:table-cell>
          <table:table-cell table:style-name="ce3" office:value-type="float" office:value="66622" calcext:value-type="float">
            <text:p>66622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8125" calcext:value-type="float">
            <text:p>381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125" calcext:value-type="float">
            <text:p>381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63/2025</text:p>
          </table:table-cell>
          <table:table-cell table:style-name="ce3" office:value-type="float" office:value="66586" calcext:value-type="float">
            <text:p>6658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83375" calcext:value-type="float">
            <text:p>833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375" calcext:value-type="float">
            <text:p>833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96/2025 (R)</text:p>
          </table:table-cell>
          <table:table-cell table:style-name="ce3" office:value-type="float" office:value="66400" calcext:value-type="float">
            <text:p>66400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64.98" calcext:value-type="float">
            <text:p>364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4.98" calcext:value-type="float">
            <text:p>364,9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99/2025 (R)</text:p>
          </table:table-cell>
          <table:table-cell table:style-name="ce3" office:value-type="float" office:value="66429" calcext:value-type="float">
            <text:p>66429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459.95" calcext:value-type="float">
            <text:p>4459,9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59.95" calcext:value-type="float">
            <text:p>4459,9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22/2025</text:p>
          </table:table-cell>
          <table:table-cell table:style-name="ce3" office:value-type="float" office:value="63013" calcext:value-type="float">
            <text:p>63013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3760" calcext:value-type="float">
            <text:p>237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760" calcext:value-type="float">
            <text:p>2376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60/2025</text:p>
          </table:table-cell>
          <table:table-cell table:style-name="ce3" office:value-type="float" office:value="66504" calcext:value-type="float">
            <text:p>66504</text:p>
          </table:table-cell>
          <table:table-cell table:style-name="ce8" office:value-type="date" office:date-value="2026-01-08" calcext:value-type="date">
            <text:p>08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85750" calcext:value-type="float">
            <text:p>857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5750" calcext:value-type="float">
            <text:p>8575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58/2025</text:p>
          </table:table-cell>
          <table:table-cell table:style-name="ce3" office:value-type="float" office:value="66494" calcext:value-type="float">
            <text:p>66494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74075" calcext:value-type="float">
            <text:p>740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075" calcext:value-type="float">
            <text:p>7407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98/2025</text:p>
          </table:table-cell>
          <table:table-cell table:style-name="ce3" office:value-type="float" office:value="66491" calcext:value-type="float">
            <text:p>6649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0400" calcext:value-type="float">
            <text:p>304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400" calcext:value-type="float">
            <text:p>304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94/2025</text:p>
          </table:table-cell>
          <table:table-cell table:style-name="ce3" office:value-type="float" office:value="65455" calcext:value-type="float">
            <text:p>6545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6600" calcext:value-type="float">
            <text:p>66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00" calcext:value-type="float">
            <text:p>66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49/2025 (R)</text:p>
          </table:table-cell>
          <table:table-cell table:style-name="ce3" office:value-type="float" office:value="66056" calcext:value-type="float">
            <text:p>66056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47.01" calcext:value-type="float">
            <text:p>347,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7.01" calcext:value-type="float">
            <text:p>347,0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50/2025 (R)</text:p>
          </table:table-cell>
          <table:table-cell table:style-name="ce3" office:value-type="float" office:value="66403" calcext:value-type="float">
            <text:p>6640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542.63" calcext:value-type="float">
            <text:p>542,6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2.63" calcext:value-type="float">
            <text:p>542,6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51/2025 (R)</text:p>
          </table:table-cell>
          <table:table-cell table:style-name="ce3" office:value-type="float" office:value="66401" calcext:value-type="float">
            <text:p>6640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81.11" calcext:value-type="float">
            <text:p>181,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1.11" calcext:value-type="float">
            <text:p>181,11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23/2025</text:p>
          </table:table-cell>
          <table:table-cell table:style-name="ce3" office:value-type="float" office:value="66634" calcext:value-type="float">
            <text:p>66634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4200" calcext:value-type="float">
            <text:p>342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200" calcext:value-type="float">
            <text:p>342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39/2025</text:p>
          </table:table-cell>
          <table:table-cell table:style-name="ce3" office:value-type="float" office:value="66194" calcext:value-type="float">
            <text:p>66194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1320" calcext:value-type="float">
            <text:p>313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320" calcext:value-type="float">
            <text:p>3132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29/2025</text:p>
          </table:table-cell>
          <table:table-cell table:style-name="ce3" office:value-type="float" office:value="66156" calcext:value-type="float">
            <text:p>6615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6600" calcext:value-type="float">
            <text:p>66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00" calcext:value-type="float">
            <text:p>660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31/2025</text:p>
          </table:table-cell>
          <table:table-cell table:style-name="ce3" office:value-type="float" office:value="66129" calcext:value-type="float">
            <text:p>66129</text:p>
          </table:table-cell>
          <table:table-cell table:number-columns-repeated="2"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42025" calcext:value-type="float">
            <text:p>420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025" calcext:value-type="float">
            <text:p>4202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32/2025</text:p>
          </table:table-cell>
          <table:table-cell table:style-name="ce3" office:value-type="float" office:value="66128" calcext:value-type="float">
            <text:p>66128</text:p>
          </table:table-cell>
          <table:table-cell table:number-columns-repeated="2"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43775" calcext:value-type="float">
            <text:p>437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775" calcext:value-type="float">
            <text:p>4377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157242.36" calcext:value-type="float">
            <text:p>2157242,3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157242.36" calcext:value-type="float">
            <text:p>2157242,3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157242.36" calcext:value-type="float">
            <text:p>2157242,3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157242.36" calcext:value-type="float">
            <text:p>2157242,36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8.929.415/0001-00  BK TELCOMUNICAÇÕES LTDA M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41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25/2025 (R)</text:p>
          </table:table-cell>
          <table:table-cell table:style-name="ce3" office:value-type="float" office:value="179" calcext:value-type="float">
            <text:p>179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345.5" calcext:value-type="float">
            <text:p>134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45.5" calcext:value-type="float">
            <text:p>1345,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41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68/2025 (R)</text:p>
          </table:table-cell>
          <table:table-cell table:style-name="ce3" office:value-type="float" office:value="370" calcext:value-type="float">
            <text:p>370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4997.36" calcext:value-type="float">
            <text:p>4997,36</text:p>
          </table:table-cell>
          <table:table-cell table:style-name="ce9" office:value-type="float" office:value="4747.49" calcext:value-type="float">
            <text:p>4747,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47.49" calcext:value-type="float">
            <text:p>4747,4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41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36/2025</text:p>
          </table:table-cell>
          <table:table-cell table:style-name="ce3" office:value-type="float" office:value="176" calcext:value-type="float">
            <text:p>176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4500" calcext:value-type="float">
            <text:p>4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00" calcext:value-type="float">
            <text:p>45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41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55/2025</text:p>
          </table:table-cell>
          <table:table-cell table:style-name="ce3" office:value-type="float" office:value="367" calcext:value-type="float">
            <text:p>367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style-name="ce9" office:value-type="float" office:value="16713.6" calcext:value-type="float">
            <text:p>16713,6</text:p>
          </table:table-cell>
          <table:table-cell table:style-name="ce9" office:value-type="float" office:value="15877.92" calcext:value-type="float">
            <text:p>15877,9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877.92" calcext:value-type="float">
            <text:p>15877,9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472" xlink:type="simple">00137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41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21/2025</text:p>
          </table:table-cell>
          <table:table-cell table:style-name="ce3" office:value-type="float" office:value="174" calcext:value-type="float">
            <text:p>174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3963" calcext:value-type="float">
            <text:p>2396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963" calcext:value-type="float">
            <text:p>2396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472" xlink:type="simple">00137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41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22/2025 (R)</text:p>
          </table:table-cell>
          <table:table-cell table:style-name="ce3" office:value-type="float" office:value="175" calcext:value-type="float">
            <text:p>175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229.3" calcext:value-type="float">
            <text:p>1229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29.3" calcext:value-type="float">
            <text:p>1229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52748.76" calcext:value-type="float">
            <text:p>52748,76</text:p>
          </table:table-cell>
          <table:table-cell table:style-name="ce4" office:value-type="float" office:value="51663.21" calcext:value-type="float">
            <text:p>51663,2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1663.21" calcext:value-type="float">
            <text:p>51663,2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52748.76" calcext:value-type="float">
            <text:p>52748,76</text:p>
          </table:table-cell>
          <table:table-cell table:style-name="ce4" office:value-type="float" office:value="51663.21" calcext:value-type="float">
            <text:p>51663,2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1663.21" calcext:value-type="float">
            <text:p>51663,21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51.990.695/0001-37  BRADESCO VIDA E PREVIDENCIA S.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5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84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8.25" calcext:value-type="float">
            <text:p>28,25</text:p>
          </table:table-cell>
          <table:table-cell table:style-name="ce9" office:value-type="float" office:value="-1.41" calcext:value-type="float">
            <text:p>-1,41</text:p>
          </table:table-cell>
          <table:table-cell table:style-name="ce9" office:value-type="float" office:value="26.84" calcext:value-type="float">
            <text:p>26,8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8.25" calcext:value-type="float">
            <text:p>28,25</text:p>
          </table:table-cell>
          <table:table-cell table:style-name="ce4" office:value-type="float" office:value="-1.41" calcext:value-type="float">
            <text:p>-1,41</text:p>
          </table:table-cell>
          <table:table-cell table:style-name="ce4" office:value-type="float" office:value="26.84" calcext:value-type="float">
            <text:p>26,8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8.25" calcext:value-type="float">
            <text:p>28,25</text:p>
          </table:table-cell>
          <table:table-cell table:style-name="ce4" office:value-type="float" office:value="-1.41" calcext:value-type="float">
            <text:p>-1,41</text:p>
          </table:table-cell>
          <table:table-cell table:style-name="ce4" office:value-type="float" office:value="26.84" calcext:value-type="float">
            <text:p>26,84</text:p>
          </table:table-cell>
          <table:table-cell table:number-columns-repeated="8"/>
        </table:table-row>
        <table:table-row table:style-name="ro5">
          <table:table-cell table:style-name="ce5" office:value-type="string" calcext:value-type="string">
            <text:p>  859.600.711-34  BRUNO NUNES SAD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7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0/2026</text:p>
          </table:table-cell>
          <table:table-cell table:style-name="ce3" office:value-type="float" office:value="40" calcext:value-type="float">
            <text:p>40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0.360.305/2448-36  CAIXA ECONÔMICA FEDERAL - CEF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9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8/2026</text:p>
          </table:table-cell>
          <table:table-cell table:style-name="ce3" office:value-type="float" office:value="60382025" calcext:value-type="float">
            <text:p>60382025</text:p>
          </table:table-cell>
          <table:table-cell table:style-name="ce8" office:value-type="date" office:date-value="2026-01-13" calcext:value-type="date">
            <text:p>13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161.2" calcext:value-type="float">
            <text:p>161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1.2" calcext:value-type="float">
            <text:p>161,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61.2" calcext:value-type="float">
            <text:p>161,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1.2" calcext:value-type="float">
            <text:p>161,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1.2" calcext:value-type="float">
            <text:p>161,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1.2" calcext:value-type="float">
            <text:p>161,2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0.360.305/0001-04  CAIXA ECONOMICA FEDERAL -C.E.F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11" xlink:type="simple">0003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23/2026</text:p>
          </table:table-cell>
          <table:table-cell table:style-name="ce3" office:value-type="float" office:value="600659262025" calcext:value-type="float">
            <text:p>600659262025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1285" calcext:value-type="float">
            <text:p>1285</text:p>
          </table:table-cell>
          <table:table-cell table:style-name="ce9" office:value-type="float" office:value="-1285" calcext:value-type="float">
            <text:p>-128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11" xlink:type="simple">0003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673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25/2025</text:p>
          </table:table-cell>
          <table:table-cell table:style-name="ce3" office:value-type="float" office:value="5927" calcext:value-type="float">
            <text:p>5927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1735" calcext:value-type="float">
            <text:p>1735</text:p>
          </table:table-cell>
          <table:table-cell table:style-name="ce9" office:value-type="float" office:value="-1735" calcext:value-type="float">
            <text:p>-173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020" calcext:value-type="float">
            <text:p>3020</text:p>
          </table:table-cell>
          <table:table-cell table:style-name="ce4" office:value-type="float" office:value="-3020" calcext:value-type="float">
            <text:p>-3020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020" calcext:value-type="float">
            <text:p>3020</text:p>
          </table:table-cell>
          <table:table-cell table:style-name="ce4" office:value-type="float" office:value="-3020" calcext:value-type="float">
            <text:p>-3020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03.034.433/0001-56  CAMARA DE COMERCIALIZAÇÃO DE ENERGIA ELÉTRIC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03/2026</text:p>
          </table:table-cell>
          <table:table-cell table:style-name="ce3" office:value-type="float" office:value="47797" calcext:value-type="float">
            <text:p>47797</text:p>
          </table:table-cell>
          <table:table-cell table:style-name="ce8" office:value-type="date" office:date-value="2026-02-09" calcext:value-type="date">
            <text:p>09/02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1291.09" calcext:value-type="float">
            <text:p>1291,0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91.09" calcext:value-type="float">
            <text:p>1291,0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11/2026</text:p>
          </table:table-cell>
          <table:table-cell table:style-name="ce3" office:value-type="float" office:value="202512" calcext:value-type="float">
            <text:p>202512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30345.27" calcext:value-type="float">
            <text:p>30345,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345.27" calcext:value-type="float">
            <text:p>30345,2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9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10/2026</text:p>
          </table:table-cell>
          <table:table-cell table:style-name="ce3" office:value-type="float" office:value="2025012" calcext:value-type="float">
            <text:p>202501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12163.44" calcext:value-type="float">
            <text:p>212163,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2163.44" calcext:value-type="float">
            <text:p>212163,4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46/2026</text:p>
          </table:table-cell>
          <table:table-cell table:style-name="ce3" office:value-type="float" office:value="996640798" calcext:value-type="float">
            <text:p>996640798</text:p>
          </table:table-cell>
          <table:table-cell table:style-name="ce8" office:value-type="date" office:date-value="2026-01-29" calcext:value-type="date">
            <text:p>29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1410.96" calcext:value-type="float">
            <text:p>1410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10.96" calcext:value-type="float">
            <text:p>1410,9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98486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263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616/2025</text:p>
          </table:table-cell>
          <table:table-cell table:style-name="ce3" office:value-type="float" office:value="412602025" calcext:value-type="float">
            <text:p>412602025</text:p>
          </table:table-cell>
          <table:table-cell table:style-name="ce8" office:value-type="date" office:date-value="2026-01-06" calcext:value-type="date">
            <text:p>06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716.39" calcext:value-type="float">
            <text:p>2716,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16.39" calcext:value-type="float">
            <text:p>2716,3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47927.15" calcext:value-type="float">
            <text:p>247927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7927.15" calcext:value-type="float">
            <text:p>247927,1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47927.15" calcext:value-type="float">
            <text:p>247927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7927.15" calcext:value-type="float">
            <text:p>247927,15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05.325.897/0001-47  CAMEL EMPREENDIMENTOS E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2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75/2026</text:p>
          </table:table-cell>
          <table:table-cell table:style-name="ce3" office:value-type="float" office:value="2811" calcext:value-type="float">
            <text:p>2811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9" office:value-type="float" office:value="1530508.4" calcext:value-type="float">
            <text:p>1530508,4</text:p>
          </table:table-cell>
          <table:table-cell table:style-name="ce9" office:value-type="float" office:value="1419587.12" calcext:value-type="float">
            <text:p>1419587,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19587.12" calcext:value-type="float">
            <text:p>1419587,1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26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062/2025</text:p>
          </table:table-cell>
          <table:table-cell table:style-name="ce3" office:value-type="float" office:value="2788" calcext:value-type="float">
            <text:p>2788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9" office:value-type="float" office:value="97514.57" calcext:value-type="float">
            <text:p>97514,57</text:p>
          </table:table-cell>
          <table:table-cell table:style-name="ce9" office:value-type="float" office:value="87479.12" calcext:value-type="float">
            <text:p>87479,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7479.12" calcext:value-type="float">
            <text:p>87479,1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66" xlink:type="simple">0010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9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05/2025</text:p>
          </table:table-cell>
          <table:table-cell table:style-name="ce3" office:value-type="float" office:value="2654" calcext:value-type="float">
            <text:p>2654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9" office:value-type="float" office:value="772149.54" calcext:value-type="float">
            <text:p>772149,54</text:p>
          </table:table-cell>
          <table:table-cell table:style-name="ce9" office:value-type="float" office:value="718525.49" calcext:value-type="float">
            <text:p>718525,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8525.49" calcext:value-type="float">
            <text:p>718525,4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138" xlink:type="simple">00004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17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49/2025</text:p>
          </table:table-cell>
          <table:table-cell table:style-name="ce3" office:value-type="float" office:value="2610" calcext:value-type="float">
            <text:p>2610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693195.27" calcext:value-type="float">
            <text:p>693195,27</text:p>
          </table:table-cell>
          <table:table-cell table:style-name="ce9" office:value-type="float" office:value="643836.94" calcext:value-type="float">
            <text:p>643836,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3836.94" calcext:value-type="float">
            <text:p>643836,9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66" xlink:type="simple">0010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03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20/2025</text:p>
          </table:table-cell>
          <table:table-cell table:style-name="ce3" office:value-type="float" office:value="2419" calcext:value-type="float">
            <text:p>2419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style-name="ce9" office:value-type="float" office:value="1093010.73" calcext:value-type="float">
            <text:p>1093010,73</text:p>
          </table:table-cell>
          <table:table-cell table:style-name="ce9" office:value-type="float" office:value="1000100.37" calcext:value-type="float">
            <text:p>1000100,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0100.37" calcext:value-type="float">
            <text:p>1000100,3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style-name="ce4" office:value-type="float" office:value="97514.57" calcext:value-type="float">
            <text:p>97514,57</text:p>
          </table:table-cell>
          <table:table-cell table:style-name="ce4" office:value-type="float" office:value="87479.12" calcext:value-type="float">
            <text:p>87479,1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7479.12" calcext:value-type="float">
            <text:p>87479,1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4088863.94" calcext:value-type="float">
            <text:p>4088863,94</text:p>
          </table:table-cell>
          <table:table-cell table:style-name="ce4" office:value-type="float" office:value="3782049.92" calcext:value-type="float">
            <text:p>3782049,9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782049.92" calcext:value-type="float">
            <text:p>3782049,92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4186378.51" calcext:value-type="float">
            <text:p>4186378,51</text:p>
          </table:table-cell>
          <table:table-cell table:style-name="ce4" office:value-type="float" office:value="3869529.04" calcext:value-type="float">
            <text:p>3869529,0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869529.04" calcext:value-type="float">
            <text:p>3869529,04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44.137.745-90  CAMILLA ARAUJO COELHO OLIVEIR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8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6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50/2026</text:p>
          </table:table-cell>
          <table:table-cell table:style-name="ce3" office:value-type="float" office:value="26" calcext:value-type="float">
            <text:p>26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2324.15" calcext:value-type="float">
            <text:p>23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4.15" calcext:value-type="float">
            <text:p>2324,1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324.15" calcext:value-type="float">
            <text:p>2324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324.15" calcext:value-type="float">
            <text:p>2324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08.602.745/0001-32  CAPEMISA SEGURADORA DE VIDA E PREVIDÊNCIA S/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85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613.14" calcext:value-type="float">
            <text:p>1613,14</text:p>
          </table:table-cell>
          <table:table-cell table:style-name="ce9" office:value-type="float" office:value="-80.66" calcext:value-type="float">
            <text:p>-80,66</text:p>
          </table:table-cell>
          <table:table-cell table:style-name="ce9" office:value-type="float" office:value="1532.48" calcext:value-type="float">
            <text:p>1532,4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613.14" calcext:value-type="float">
            <text:p>1613,14</text:p>
          </table:table-cell>
          <table:table-cell table:style-name="ce4" office:value-type="float" office:value="-80.66" calcext:value-type="float">
            <text:p>-80,66</text:p>
          </table:table-cell>
          <table:table-cell table:style-name="ce4" office:value-type="float" office:value="1532.48" calcext:value-type="float">
            <text:p>1532,4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13.14" calcext:value-type="float">
            <text:p>1613,14</text:p>
          </table:table-cell>
          <table:table-cell table:style-name="ce4" office:value-type="float" office:value="-80.66" calcext:value-type="float">
            <text:p>-80,66</text:p>
          </table:table-cell>
          <table:table-cell table:style-name="ce4" office:value-type="float" office:value="1532.48" calcext:value-type="float">
            <text:p>1532,48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01.233.260/0001-70  CARDOSO &amp; ADVOGADOS ASSOCIAD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98/2026</text:p>
          </table:table-cell>
          <table:table-cell table:style-name="ce3" office:value-type="float" office:value="3418" calcext:value-type="float">
            <text:p>3418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25886.25" calcext:value-type="float">
            <text:p>25886,25</text:p>
          </table:table-cell>
          <table:table-cell table:style-name="ce9" office:value-type="float" office:value="24294.26" calcext:value-type="float">
            <text:p>24294,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294.26" calcext:value-type="float">
            <text:p>24294,2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25886.25" calcext:value-type="float">
            <text:p>25886,25</text:p>
          </table:table-cell>
          <table:table-cell table:style-name="ce4" office:value-type="float" office:value="24294.26" calcext:value-type="float">
            <text:p>24294,2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294.26" calcext:value-type="float">
            <text:p>24294,2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25886.25" calcext:value-type="float">
            <text:p>25886,25</text:p>
          </table:table-cell>
          <table:table-cell table:style-name="ce4" office:value-type="float" office:value="24294.26" calcext:value-type="float">
            <text:p>24294,2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294.26" calcext:value-type="float">
            <text:p>24294,26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476.422.465-87  CARLOS EDUARDO DO NASCIMENT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4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7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90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1134.7" calcext:value-type="float">
            <text:p>1134,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34.7" calcext:value-type="float">
            <text:p>1134,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134.7" calcext:value-type="float">
            <text:p>1134,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34.7" calcext:value-type="float">
            <text:p>1134,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134.7" calcext:value-type="float">
            <text:p>1134,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34.7" calcext:value-type="float">
            <text:p>1134,7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661.828.835-53  CARLOS FERNANDES DE MELO NET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7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29/2026</text:p>
          </table:table-cell>
          <table:table-cell table:style-name="ce3" office:value-type="float" office:value="41" calcext:value-type="float">
            <text:p>41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61.600.839/0001-55  CENTRO DE INTEGRAÇÃO EMPRESA ESCOLA - CIE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1677" xlink:type="simple">00032/2021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24/2026</text:p>
          </table:table-cell>
          <table:table-cell table:style-name="ce3" office:value-type="float" office:value="1766208" calcext:value-type="float">
            <text:p>1766208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45837.01" calcext:value-type="float">
            <text:p>45837,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837.01" calcext:value-type="float">
            <text:p>45837,0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5837.01" calcext:value-type="float">
            <text:p>45837,0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5837.01" calcext:value-type="float">
            <text:p>45837,0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5837.01" calcext:value-type="float">
            <text:p>45837,0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5837.01" calcext:value-type="float">
            <text:p>45837,01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3.107.842/0001-99  CERCOS COOP. DE ELETRIF. RURAL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74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98/2026</text:p>
          </table:table-cell>
          <table:table-cell table:style-name="ce3" office:value-type="float" office:value="269611" calcext:value-type="float">
            <text:p>269611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19541.8" calcext:value-type="float">
            <text:p>19541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541.8" calcext:value-type="float">
            <text:p>19541,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9541.8" calcext:value-type="float">
            <text:p>19541,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541.8" calcext:value-type="float">
            <text:p>19541,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9541.8" calcext:value-type="float">
            <text:p>19541,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541.8" calcext:value-type="float">
            <text:p>19541,8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260.203.785-00  CLESIA ALVES PEREIR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3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53/2026</text:p>
          </table:table-cell>
          <table:table-cell table:style-name="ce3" office:value-type="float" office:value="8112026" calcext:value-type="float">
            <text:p>8112026</text:p>
          </table:table-cell>
          <table:table-cell table:style-name="ce8" office:value-type="date" office:date-value="2026-02-04" calcext:value-type="date">
            <text:p>04/02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309.42" calcext:value-type="float">
            <text:p>309,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9.42" calcext:value-type="float">
            <text:p>309,4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09.42" calcext:value-type="float">
            <text:p>309,4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09.42" calcext:value-type="float">
            <text:p>309,4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09.42" calcext:value-type="float">
            <text:p>309,4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09.42" calcext:value-type="float">
            <text:p>309,42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5.139.629/0001-94  COELBA CIA ELETRICIDADE ESTAD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62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18/2026</text:p>
          </table:table-cell>
          <table:table-cell table:style-name="ce3" office:value-type="float" office:value="55615583" calcext:value-type="float">
            <text:p>55615583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154485" calcext:value-type="float">
            <text:p>15448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4485" calcext:value-type="float">
            <text:p>15448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54485" calcext:value-type="float">
            <text:p>15448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4485" calcext:value-type="float">
            <text:p>15448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54485" calcext:value-type="float">
            <text:p>15448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4485" calcext:value-type="float">
            <text:p>154485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5.613.813/0001-24  COMPANHIA DE DESENVOLVIMENTO REGIONAL DE SERGIP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02/2025 (R)</text:p>
          </table:table-cell>
          <table:table-cell table:style-name="ce3" office:value-type="float" office:value="43" calcext:value-type="float">
            <text:p>43</text:p>
          </table:table-cell>
          <table:table-cell table:style-name="ce8" office:value-type="date" office:date-value="2026-01-17" calcext:value-type="date">
            <text:p>17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9" office:value-type="float" office:value="3327.23" calcext:value-type="float">
            <text:p>3327,23</text:p>
          </table:table-cell>
          <table:table-cell table:style-name="ce9" office:value-type="float" office:value="3006.14" calcext:value-type="float">
            <text:p>3006,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06.14" calcext:value-type="float">
            <text:p>3006,1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99/2025 (R)</text:p>
          </table:table-cell>
          <table:table-cell table:style-name="ce3" office:value-type="float" office:value="44" calcext:value-type="float">
            <text:p>44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style-name="ce9" office:value-type="float" office:value="26920.3" calcext:value-type="float">
            <text:p>26920,3</text:p>
          </table:table-cell>
          <table:table-cell table:style-name="ce9" office:value-type="float" office:value="24317.8" calcext:value-type="float">
            <text:p>24317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317.8" calcext:value-type="float">
            <text:p>24317,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45/2025</text:p>
          </table:table-cell>
          <table:table-cell table:style-name="ce3" office:value-type="float" office:value="42" calcext:value-type="float">
            <text:p>42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style-name="ce9" office:value-type="float" office:value="12866.31" calcext:value-type="float">
            <text:p>12866,31</text:p>
          </table:table-cell>
          <table:table-cell table:style-name="ce9" office:value-type="float" office:value="11624.71" calcext:value-type="float">
            <text:p>11624,7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624.71" calcext:value-type="float">
            <text:p>11624,7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13/2025</text:p>
          </table:table-cell>
          <table:table-cell table:style-name="ce3" office:value-type="float" office:value="41" calcext:value-type="float">
            <text:p>41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style-name="ce9" office:value-type="float" office:value="104100.14" calcext:value-type="float">
            <text:p>104100,14</text:p>
          </table:table-cell>
          <table:table-cell table:style-name="ce9" office:value-type="float" office:value="94049.81" calcext:value-type="float">
            <text:p>94049,8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4049.81" calcext:value-type="float">
            <text:p>94049,8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147213.98" calcext:value-type="float">
            <text:p>147213,98</text:p>
          </table:table-cell>
          <table:table-cell table:style-name="ce4" office:value-type="float" office:value="132998.46" calcext:value-type="float">
            <text:p>132998,4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2998.46" calcext:value-type="float">
            <text:p>132998,4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47213.98" calcext:value-type="float">
            <text:p>147213,98</text:p>
          </table:table-cell>
          <table:table-cell table:style-name="ce4" office:value-type="float" office:value="132998.46" calcext:value-type="float">
            <text:p>132998,4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2998.46" calcext:value-type="float">
            <text:p>132998,46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018.171/0001-90  COMPANHIA DE SANEAMENTO DE SERGIPE - DES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8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2/2026</text:p>
          </table:table-cell>
          <table:table-cell table:style-name="ce3" office:value-type="float" office:value="0" calcext:value-type="float">
            <text:p>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style-name="ce9" office:value-type="float" office:value="59384.22" calcext:value-type="float">
            <text:p>59384,22</text:p>
          </table:table-cell>
          <table:table-cell table:style-name="ce9" office:value-type="float" office:value="10295.13" calcext:value-type="float">
            <text:p>10295,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95.13" calcext:value-type="float">
            <text:p>10295,1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8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2/2026</text:p>
          </table:table-cell>
          <table:table-cell table:style-name="ce3" office:value-type="float" office:value="0" calcext:value-type="float">
            <text:p>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style-name="ce9" office:value-type="float" office:value="59384.22" calcext:value-type="float">
            <text:p>59384,22</text:p>
          </table:table-cell>
          <table:table-cell table:style-name="ce9" office:value-type="float" office:value="963.69" calcext:value-type="float">
            <text:p>963,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3.69" calcext:value-type="float">
            <text:p>963,6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2/2026</text:p>
          </table:table-cell>
          <table:table-cell table:style-name="ce3" office:value-type="float" office:value="0" calcext:value-type="float">
            <text:p>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style-name="ce9" office:value-type="float" office:value="59384.22" calcext:value-type="float">
            <text:p>59384,22</text:p>
          </table:table-cell>
          <table:table-cell table:style-name="ce9" office:value-type="float" office:value="21338.41" calcext:value-type="float">
            <text:p>21338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338.41" calcext:value-type="float">
            <text:p>21338,4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2/2026</text:p>
          </table:table-cell>
          <table:table-cell table:style-name="ce3" office:value-type="float" office:value="0" calcext:value-type="float">
            <text:p>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style-name="ce9" office:value-type="float" office:value="59384.22" calcext:value-type="float">
            <text:p>59384,22</text:p>
          </table:table-cell>
          <table:table-cell table:style-name="ce9" office:value-type="float" office:value="26786.99" calcext:value-type="float">
            <text:p>26786,9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786.99" calcext:value-type="float">
            <text:p>26786,9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8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18/2026</text:p>
          </table:table-cell>
          <table:table-cell table:style-name="ce3" office:value-type="float" office:value="0" calcext:value-type="float">
            <text:p>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73065.93" calcext:value-type="float">
            <text:p>73065,9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065.93" calcext:value-type="float">
            <text:p>73065,9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8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style-name="ce9" office:value-type="float" office:value="414473.6" calcext:value-type="float">
            <text:p>414473,6</text:p>
          </table:table-cell>
          <table:table-cell table:style-name="ce9" office:value-type="float" office:value="164332.41" calcext:value-type="float">
            <text:p>164332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4332.41" calcext:value-type="float">
            <text:p>164332,4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8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style-name="ce9" office:value-type="float" office:value="414473.6" calcext:value-type="float">
            <text:p>414473,6</text:p>
          </table:table-cell>
          <table:table-cell table:style-name="ce9" office:value-type="float" office:value="120340.57" calcext:value-type="float">
            <text:p>120340,5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340.57" calcext:value-type="float">
            <text:p>120340,5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8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style-name="ce9" office:value-type="float" office:value="414473.6" calcext:value-type="float">
            <text:p>414473,6</text:p>
          </table:table-cell>
          <table:table-cell table:style-name="ce9" office:value-type="float" office:value="82165.2" calcext:value-type="float">
            <text:p>82165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165.2" calcext:value-type="float">
            <text:p>82165,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9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style-name="ce9" office:value-type="float" office:value="7283.01" calcext:value-type="float">
            <text:p>7283,01</text:p>
          </table:table-cell>
          <table:table-cell table:style-name="ce9" office:value-type="float" office:value="1245.21" calcext:value-type="float">
            <text:p>1245,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45.21" calcext:value-type="float">
            <text:p>1245,2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9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style-name="ce9" office:value-type="float" office:value="7283.01" calcext:value-type="float">
            <text:p>7283,01</text:p>
          </table:table-cell>
          <table:table-cell table:style-name="ce9" office:value-type="float" office:value="4725.87" calcext:value-type="float">
            <text:p>4725,8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25.87" calcext:value-type="float">
            <text:p>4725,8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8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9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style-name="ce9" office:value-type="float" office:value="7283.01" calcext:value-type="float">
            <text:p>7283,01</text:p>
          </table:table-cell>
          <table:table-cell table:style-name="ce9" office:value-type="float" office:value="1311.93" calcext:value-type="float">
            <text:p>1311,9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11.93" calcext:value-type="float">
            <text:p>1311,9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6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02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3644.34" calcext:value-type="float">
            <text:p>3644,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44.34" calcext:value-type="float">
            <text:p>3644,3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25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style-name="ce9" office:value-type="float" office:value="33487.2" calcext:value-type="float">
            <text:p>33487,2</text:p>
          </table:table-cell>
          <table:table-cell table:style-name="ce9" office:value-type="float" office:value="29797.65" calcext:value-type="float">
            <text:p>29797,6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797.65" calcext:value-type="float">
            <text:p>29797,6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0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style-name="ce9" office:value-type="float" office:value="6604390.43" calcext:value-type="float">
            <text:p>6604390,43</text:p>
          </table:table-cell>
          <table:table-cell table:style-name="ce9" office:value-type="float" office:value="1460171.25" calcext:value-type="float">
            <text:p>1460171,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60171.25" calcext:value-type="float">
            <text:p>1460171,2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0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style-name="ce9" office:value-type="float" office:value="6604390.43" calcext:value-type="float">
            <text:p>6604390,43</text:p>
          </table:table-cell>
          <table:table-cell table:style-name="ce9" office:value-type="float" office:value="2430831.88" calcext:value-type="float">
            <text:p>2430831,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30831.88" calcext:value-type="float">
            <text:p>2430831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0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style-name="ce9" office:value-type="float" office:value="6604390.43" calcext:value-type="float">
            <text:p>6604390,43</text:p>
          </table:table-cell>
          <table:table-cell table:style-name="ce9" office:value-type="float" office:value="1814380.33" calcext:value-type="float">
            <text:p>1814380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14380.33" calcext:value-type="float">
            <text:p>1814380,3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92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style-name="ce9" office:value-type="float" office:value="301212.55" calcext:value-type="float">
            <text:p>301212,55</text:p>
          </table:table-cell>
          <table:table-cell table:style-name="ce9" office:value-type="float" office:value="63324.55" calcext:value-type="float">
            <text:p>63324,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324.55" calcext:value-type="float">
            <text:p>63324,5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92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style-name="ce9" office:value-type="float" office:value="301212.55" calcext:value-type="float">
            <text:p>301212,55</text:p>
          </table:table-cell>
          <table:table-cell table:style-name="ce9" office:value-type="float" office:value="83597.26" calcext:value-type="float">
            <text:p>83597,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597.26" calcext:value-type="float">
            <text:p>83597,2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92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style-name="ce9" office:value-type="float" office:value="301212.55" calcext:value-type="float">
            <text:p>301212,55</text:p>
          </table:table-cell>
          <table:table-cell table:style-name="ce9" office:value-type="float" office:value="111174.68" calcext:value-type="float">
            <text:p>111174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1174.68" calcext:value-type="float">
            <text:p>111174,6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93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1028.32" calcext:value-type="float">
            <text:p>1028,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8.32" calcext:value-type="float">
            <text:p>1028,3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7497969.6" calcext:value-type="float">
            <text:p>7497969,6</text:p>
          </table:table-cell>
          <table:table-cell table:style-name="ce4" office:value-type="float" office:value="6504521.6" calcext:value-type="float">
            <text:p>6504521,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504521.6" calcext:value-type="float">
            <text:p>6504521,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7497969.6" calcext:value-type="float">
            <text:p>7497969,6</text:p>
          </table:table-cell>
          <table:table-cell table:style-name="ce4" office:value-type="float" office:value="6504521.6" calcext:value-type="float">
            <text:p>6504521,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504521.6" calcext:value-type="float">
            <text:p>6504521,6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00.404.419/0001-09  CONCEITO COMUNICAÇÃO INTEGRAD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23/2026</text:p>
          </table:table-cell>
          <table:table-cell table:style-name="ce3" office:value-type="float" office:value="3006" calcext:value-type="float">
            <text:p>3006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9" office:value-type="float" office:value="3000" calcext:value-type="float">
            <text:p>3000</text:p>
          </table:table-cell>
          <table:table-cell table:style-name="ce9" office:value-type="float" office:value="2969.01" calcext:value-type="float">
            <text:p>2969,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69.01" calcext:value-type="float">
            <text:p>2969,0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33/2026</text:p>
          </table:table-cell>
          <table:table-cell table:style-name="ce3" office:value-type="float" office:value="3014" calcext:value-type="float">
            <text:p>3014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9" office:value-type="float" office:value="5017.95" calcext:value-type="float">
            <text:p>5017,95</text:p>
          </table:table-cell>
          <table:table-cell table:style-name="ce9" office:value-type="float" office:value="4966.11" calcext:value-type="float">
            <text:p>4966,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66.11" calcext:value-type="float">
            <text:p>4966,1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21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47/2026</text:p>
          </table:table-cell>
          <table:table-cell table:style-name="ce3" office:value-type="float" office:value="127" calcext:value-type="float">
            <text:p>127</text:p>
          </table:table-cell>
          <table:table-cell table:style-name="ce8" office:value-type="date" office:date-value="2026-01-23" calcext:value-type="date">
            <text:p>23/01/26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9" office:value-type="float" office:value="30140" calcext:value-type="float">
            <text:p>30140</text:p>
          </table:table-cell>
          <table:table-cell table:style-name="ce9" office:value-type="float" office:value="29268.96" calcext:value-type="float">
            <text:p>29268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268.96" calcext:value-type="float">
            <text:p>29268,9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97/2025</text:p>
          </table:table-cell>
          <table:table-cell table:style-name="ce3" office:value-type="float" office:value="2840" calcext:value-type="float">
            <text:p>2840</text:p>
          </table:table-cell>
          <table:table-cell table:style-name="ce8" office:value-type="date" office:date-value="2025-12-16" calcext:value-type="date">
            <text:p>16/12/25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2000" calcext:value-type="float">
            <text:p>2000</text:p>
          </table:table-cell>
          <table:table-cell table:style-name="ce9" office:value-type="float" office:value="1930.87" calcext:value-type="float">
            <text:p>1930,8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30.87" calcext:value-type="float">
            <text:p>1930,8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30/2026</text:p>
          </table:table-cell>
          <table:table-cell table:style-name="ce3" office:value-type="float" office:value="3020" calcext:value-type="float">
            <text:p>3020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8000" calcext:value-type="float">
            <text:p>8000</text:p>
          </table:table-cell>
          <table:table-cell table:style-name="ce9" office:value-type="float" office:value="7919.47" calcext:value-type="float">
            <text:p>7919,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19.47" calcext:value-type="float">
            <text:p>7919,4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36/2026</text:p>
          </table:table-cell>
          <table:table-cell table:style-name="ce3" office:value-type="float" office:value="3015" calcext:value-type="float">
            <text:p>3015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4800" calcext:value-type="float">
            <text:p>4800</text:p>
          </table:table-cell>
          <table:table-cell table:style-name="ce9" office:value-type="float" office:value="4751.68" calcext:value-type="float">
            <text:p>4751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51.68" calcext:value-type="float">
            <text:p>4751,6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38/2026</text:p>
          </table:table-cell>
          <table:table-cell table:style-name="ce3" office:value-type="float" office:value="2979" calcext:value-type="float">
            <text:p>2979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2971.22" calcext:value-type="float">
            <text:p>2971,22</text:p>
          </table:table-cell>
          <table:table-cell table:style-name="ce9" office:value-type="float" office:value="2941.31" calcext:value-type="float">
            <text:p>2941,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41.31" calcext:value-type="float">
            <text:p>2941,3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42/2026</text:p>
          </table:table-cell>
          <table:table-cell table:style-name="ce3" office:value-type="float" office:value="3031" calcext:value-type="float">
            <text:p>3031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5600" calcext:value-type="float">
            <text:p>5600</text:p>
          </table:table-cell>
          <table:table-cell table:style-name="ce9" office:value-type="float" office:value="5543.63" calcext:value-type="float">
            <text:p>5543,6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43.63" calcext:value-type="float">
            <text:p>5543,6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90/2026</text:p>
          </table:table-cell>
          <table:table-cell table:style-name="ce3" office:value-type="float" office:value="2981" calcext:value-type="float">
            <text:p>2981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style-name="ce9" office:value-type="float" office:value="15480" calcext:value-type="float">
            <text:p>15480</text:p>
          </table:table-cell>
          <table:table-cell table:style-name="ce9" office:value-type="float" office:value="15323.16" calcext:value-type="float">
            <text:p>15323,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323.16" calcext:value-type="float">
            <text:p>15323,1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40/2026</text:p>
          </table:table-cell>
          <table:table-cell table:style-name="ce3" office:value-type="float" office:value="3016" calcext:value-type="float">
            <text:p>3016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style-name="ce9" office:value-type="float" office:value="20207.2" calcext:value-type="float">
            <text:p>20207,2</text:p>
          </table:table-cell>
          <table:table-cell table:style-name="ce9" office:value-type="float" office:value="20002.46" calcext:value-type="float">
            <text:p>20002,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002.46" calcext:value-type="float">
            <text:p>20002,4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94/2026</text:p>
          </table:table-cell>
          <table:table-cell table:style-name="ce3" office:value-type="float" office:value="3017" calcext:value-type="float">
            <text:p>3017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10000" calcext:value-type="float">
            <text:p>10000</text:p>
          </table:table-cell>
          <table:table-cell table:style-name="ce9" office:value-type="float" office:value="9738.28" calcext:value-type="float">
            <text:p>9738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738.28" calcext:value-type="float">
            <text:p>9738,2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107216.37" calcext:value-type="float">
            <text:p>107216,37</text:p>
          </table:table-cell>
          <table:table-cell table:style-name="ce4" office:value-type="float" office:value="105354.94" calcext:value-type="float">
            <text:p>105354,9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5354.94" calcext:value-type="float">
            <text:p>105354,9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07216.37" calcext:value-type="float">
            <text:p>107216,37</text:p>
          </table:table-cell>
          <table:table-cell table:style-name="ce4" office:value-type="float" office:value="105354.94" calcext:value-type="float">
            <text:p>105354,9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5354.94" calcext:value-type="float">
            <text:p>105354,94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05.267.735/0001-08  CONSENSO - PROJETOS E SERVIÇOS EIRELI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35/2025</text:p>
          </table:table-cell>
          <table:table-cell table:style-name="ce3" office:value-type="float" office:value="1057" calcext:value-type="float">
            <text:p>1057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style-name="ce9" office:value-type="float" office:value="148079.12" calcext:value-type="float">
            <text:p>148079,12</text:p>
          </table:table-cell>
          <table:table-cell table:style-name="ce9" office:value-type="float" office:value="131568.3" calcext:value-type="float">
            <text:p>13156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1568.3" calcext:value-type="float">
            <text:p>131568,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40/2025 (R)</text:p>
          </table:table-cell>
          <table:table-cell table:style-name="ce3" office:value-type="float" office:value="1058" calcext:value-type="float">
            <text:p>1058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style-name="ce9" office:value-type="float" office:value="8144.35" calcext:value-type="float">
            <text:p>8144,35</text:p>
          </table:table-cell>
          <table:table-cell table:style-name="ce9" office:value-type="float" office:value="7236.26" calcext:value-type="float">
            <text:p>7236,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36.26" calcext:value-type="float">
            <text:p>7236,2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48/2025</text:p>
          </table:table-cell>
          <table:table-cell table:style-name="ce3" office:value-type="float" office:value="1055" calcext:value-type="float">
            <text:p>1055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style-name="ce9" office:value-type="float" office:value="212972.54" calcext:value-type="float">
            <text:p>212972,54</text:p>
          </table:table-cell>
          <table:table-cell table:style-name="ce9" office:value-type="float" office:value="189226.11" calcext:value-type="float">
            <text:p>189226,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9226.11" calcext:value-type="float">
            <text:p>189226,1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14/2025 (R)</text:p>
          </table:table-cell>
          <table:table-cell table:style-name="ce3" office:value-type="float" office:value="1056" calcext:value-type="float">
            <text:p>1056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style-name="ce9" office:value-type="float" office:value="9711.55" calcext:value-type="float">
            <text:p>9711,55</text:p>
          </table:table-cell>
          <table:table-cell table:style-name="ce9" office:value-type="float" office:value="8628.72" calcext:value-type="float">
            <text:p>8628,7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28.72" calcext:value-type="float">
            <text:p>8628,7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378907.56" calcext:value-type="float">
            <text:p>378907,56</text:p>
          </table:table-cell>
          <table:table-cell table:style-name="ce4" office:value-type="float" office:value="336659.39" calcext:value-type="float">
            <text:p>336659,3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36659.39" calcext:value-type="float">
            <text:p>336659,3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378907.56" calcext:value-type="float">
            <text:p>378907,56</text:p>
          </table:table-cell>
          <table:table-cell table:style-name="ce4" office:value-type="float" office:value="336659.39" calcext:value-type="float">
            <text:p>336659,3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36659.39" calcext:value-type="float">
            <text:p>336659,39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05.431.967/0001-41  CONTROLE ANALÍTICO ANALISES TÉCNICA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12/2025</text:p>
          </table:table-cell>
          <table:table-cell table:style-name="ce3" office:value-type="float" office:value="91289" calcext:value-type="float">
            <text:p>91289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61079" calcext:value-type="float">
            <text:p>61079</text:p>
          </table:table-cell>
          <table:table-cell table:style-name="ce9" office:value-type="float" office:value="57322.64" calcext:value-type="float">
            <text:p>57322,6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7322.64" calcext:value-type="float">
            <text:p>57322,6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61079" calcext:value-type="float">
            <text:p>61079</text:p>
          </table:table-cell>
          <table:table-cell table:style-name="ce4" office:value-type="float" office:value="57322.64" calcext:value-type="float">
            <text:p>57322,6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7322.64" calcext:value-type="float">
            <text:p>57322,6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61079" calcext:value-type="float">
            <text:p>61079</text:p>
          </table:table-cell>
          <table:table-cell table:style-name="ce4" office:value-type="float" office:value="57322.64" calcext:value-type="float">
            <text:p>57322,6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7322.64" calcext:value-type="float">
            <text:p>57322,64</text:p>
          </table:table-cell>
          <table:table-cell table:number-columns-repeated="8"/>
        </table:table-row>
        <table:table-row table:style-name="ro12">
          <table:table-cell table:style-name="ce5" office:value-type="string" calcext:value-type="string">
            <text:p>  02.725.037/0001-02  COOPERDONTO - COOPERATIVA DOS CIRURGIÕES DENTISTAS DO ESTADO DE SERGIPE LTD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92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59.84" calcext:value-type="float">
            <text:p>159,84</text:p>
          </table:table-cell>
          <table:table-cell table:style-name="ce9" office:value-type="float" office:value="-7.99" calcext:value-type="float">
            <text:p>-7,99</text:p>
          </table:table-cell>
          <table:table-cell table:style-name="ce9" office:value-type="float" office:value="151.85" calcext:value-type="float">
            <text:p>151,8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59.84" calcext:value-type="float">
            <text:p>159,84</text:p>
          </table:table-cell>
          <table:table-cell table:style-name="ce4" office:value-type="float" office:value="-7.99" calcext:value-type="float">
            <text:p>-7,99</text:p>
          </table:table-cell>
          <table:table-cell table:style-name="ce4" office:value-type="float" office:value="151.85" calcext:value-type="float">
            <text:p>151,8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59.84" calcext:value-type="float">
            <text:p>159,84</text:p>
          </table:table-cell>
          <table:table-cell table:style-name="ce4" office:value-type="float" office:value="-7.99" calcext:value-type="float">
            <text:p>-7,99</text:p>
          </table:table-cell>
          <table:table-cell table:style-name="ce4" office:value-type="float" office:value="151.85" calcext:value-type="float">
            <text:p>151,85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3.136.890/0001-05  CREA-SE - CONS REG ENG, ARQ 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5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9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69/2025</text:p>
          </table:table-cell>
          <table:table-cell table:style-name="ce3" office:value-type="float" office:value="82039352902" calcext:value-type="float">
            <text:p>82039352902</text:p>
          </table:table-cell>
          <table:table-cell table:style-name="ce8" office:value-type="date" office:date-value="2026-01-31" calcext:value-type="date">
            <text:p>31/01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4531.12" calcext:value-type="float">
            <text:p>4531,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31.12" calcext:value-type="float">
            <text:p>4531,1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1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97/2026</text:p>
          </table:table-cell>
          <table:table-cell table:style-name="ce3" office:value-type="float" office:value="82041000970" calcext:value-type="float">
            <text:p>8204100097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108.39" calcext:value-type="float">
            <text:p>108,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.39" calcext:value-type="float">
            <text:p>108,3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39.51" calcext:value-type="float">
            <text:p>4639,5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39.51" calcext:value-type="float">
            <text:p>4639,5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39.51" calcext:value-type="float">
            <text:p>4639,5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39.51" calcext:value-type="float">
            <text:p>4639,51</text:p>
          </table:table-cell>
          <table:table-cell table:number-columns-repeated="8"/>
        </table:table-row>
        <table:table-row table:style-name="ro10">
          <table:table-cell table:style-name="ce5" office:value-type="string" calcext:value-type="string">
            <text:p>  10.965.693/0001-00  CS BRASIL TRANSPORTES DE PASSAGEIROS E SERVIÇOS AMBIENTAI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44/2026</text:p>
          </table:table-cell>
          <table:table-cell table:style-name="ce3" office:value-type="float" office:value="157083972" calcext:value-type="float">
            <text:p>157083972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131.45" calcext:value-type="float">
            <text:p>131,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1.45" calcext:value-type="float">
            <text:p>131,4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097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51/2026</text:p>
          </table:table-cell>
          <table:table-cell table:style-name="ce3" office:value-type="float" office:value="157080964" calcext:value-type="float">
            <text:p>157080964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1928.9" calcext:value-type="float">
            <text:p>1928,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28.9" calcext:value-type="float">
            <text:p>1928,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7" xlink:type="simple">0004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42/2026</text:p>
          </table:table-cell>
          <table:table-cell table:style-name="ce3" office:value-type="float" office:value="218517179" calcext:value-type="float">
            <text:p>218517179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288749.34" calcext:value-type="float">
            <text:p>288749,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8749.34" calcext:value-type="float">
            <text:p>288749,3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7" xlink:type="simple">0004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37/2025 (R)</text:p>
          </table:table-cell>
          <table:table-cell table:style-name="ce3" office:value-type="float" office:value="218220813" calcext:value-type="float">
            <text:p>218220813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27893.19" calcext:value-type="float">
            <text:p>27893,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893.19" calcext:value-type="float">
            <text:p>27893,1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7" xlink:type="simple">0004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21/2025 (R)</text:p>
          </table:table-cell>
          <table:table-cell table:style-name="ce3" office:value-type="float" office:value="218547691" calcext:value-type="float">
            <text:p>218547691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7893.19" calcext:value-type="float">
            <text:p>27893,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893.19" calcext:value-type="float">
            <text:p>27893,1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46596.07" calcext:value-type="float">
            <text:p>346596,0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46596.07" calcext:value-type="float">
            <text:p>346596,0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46596.07" calcext:value-type="float">
            <text:p>346596,0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46596.07" calcext:value-type="float">
            <text:p>346596,07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008.639.491-69  DANIEL MARQUES ANDREOZZI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88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45/202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02.344.025-20  DARTICLEA MARIA DOS SANTOS CARVALH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4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92/2026</text:p>
          </table:table-cell>
          <table:table-cell table:style-name="ce3" office:value-type="float" office:value="2" calcext:value-type="float">
            <text:p>2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540.33" calcext:value-type="float">
            <text:p>540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0.33" calcext:value-type="float">
            <text:p>540,3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540.33" calcext:value-type="float">
            <text:p>540,3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40.33" calcext:value-type="float">
            <text:p>540,3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40.33" calcext:value-type="float">
            <text:p>540,3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40.33" calcext:value-type="float">
            <text:p>540,33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17.991.245-33  DEBORA CRISTINA SANTOS CONCEIÇÃ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3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81/2026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100" calcext:value-type="float">
            <text:p>21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00" calcext:value-type="float">
            <text:p>21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100" calcext:value-type="float">
            <text:p>21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100" calcext:value-type="float">
            <text:p>21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100" calcext:value-type="float">
            <text:p>21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100" calcext:value-type="float">
            <text:p>2100</text:p>
          </table:table-cell>
          <table:table-cell table:number-columns-repeated="8"/>
        </table:table-row>
        <table:table-row table:style-name="ro13">
          <table:table-cell table:style-name="ce5" office:value-type="string" calcext:value-type="string">
            <text:p>  07.555.286/0001-10  DEPARTAMENTO ESTADUAL DE INFRAESTRUTURA RODOVIÁRIA DE SERGIPE- DER/S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231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57/2026</text:p>
          </table:table-cell>
          <table:table-cell table:style-name="ce3" office:value-type="float" office:value="510476" calcext:value-type="float">
            <text:p>510476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487.49" calcext:value-type="float">
            <text:p>2487,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87.49" calcext:value-type="float">
            <text:p>2487,4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487.49" calcext:value-type="float">
            <text:p>2487,4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87.49" calcext:value-type="float">
            <text:p>2487,4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487.49" calcext:value-type="float">
            <text:p>2487,4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87.49" calcext:value-type="float">
            <text:p>2487,49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1.560.393/0001-50  DEPARTAMENTO ESTADUAL DE TRAN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243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00/2026</text:p>
          </table:table-cell>
          <table:table-cell table:style-name="ce3" office:value-type="float" office:value="404023574" calcext:value-type="float">
            <text:p>404023574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31.45" calcext:value-type="float">
            <text:p>131,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1.45" calcext:value-type="float">
            <text:p>131,4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31.45" calcext:value-type="float">
            <text:p>131,4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1.45" calcext:value-type="float">
            <text:p>131,4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31.45" calcext:value-type="float">
            <text:p>131,4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1.45" calcext:value-type="float">
            <text:p>131,45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28.575.575-74  DIOGO LUIZ DOS ANJOS REZEND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32/2026</text:p>
          </table:table-cell>
          <table:table-cell table:style-name="ce3" office:value-type="float" office:value="40035" calcext:value-type="float">
            <text:p>40035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49164.28" calcext:value-type="float">
            <text:p>249164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9164.28" calcext:value-type="float">
            <text:p>249164,2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49164.28" calcext:value-type="float">
            <text:p>249164,2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9164.28" calcext:value-type="float">
            <text:p>249164,2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49164.28" calcext:value-type="float">
            <text:p>249164,2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9164.28" calcext:value-type="float">
            <text:p>249164,28</text:p>
          </table:table-cell>
          <table:table-cell table:number-columns-repeated="8"/>
        </table:table-row>
        <table:table-row table:style-name="ro12">
          <table:table-cell table:style-name="ce5" office:value-type="string" calcext:value-type="string">
            <text:p>  04.892.707/0001-00  DNIT- DEPARTAMENTO NACIONAL DE INFRAESTRUTURA DE TRANSPORTE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9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00/2026</text:p>
          </table:table-cell>
          <table:table-cell table:style-name="ce3" office:value-type="float" office:value="4305100000170" calcext:value-type="float">
            <text:p>4305100000170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1063.51" calcext:value-type="float">
            <text:p>1063,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3.51" calcext:value-type="float">
            <text:p>1063,5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063.51" calcext:value-type="float">
            <text:p>1063,5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63.51" calcext:value-type="float">
            <text:p>1063,5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063.51" calcext:value-type="float">
            <text:p>1063,5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63.51" calcext:value-type="float">
            <text:p>1063,51</text:p>
          </table:table-cell>
          <table:table-cell table:number-columns-repeated="8"/>
        </table:table-row>
        <table:table-row table:style-name="ro12">
          <table:table-cell table:style-name="ce5" office:value-type="string" calcext:value-type="string">
            <text:p>  10.788.775/0001-27  ECOCLORO INDUSTRIA E COMERCIO DE PRODUTOS QUIMICOS LTD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3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08/2026</text:p>
          </table:table-cell>
          <table:table-cell table:style-name="ce3" office:value-type="float" office:value="13671" calcext:value-type="float">
            <text:p>13671</text:p>
          </table:table-cell>
          <table:table-cell table:style-name="ce8" office:value-type="date" office:date-value="2026-02-10" calcext:value-type="date">
            <text:p>10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45250" calcext:value-type="float">
            <text:p>2452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250" calcext:value-type="float">
            <text:p>24525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3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57/2026</text:p>
          </table:table-cell>
          <table:table-cell table:style-name="ce3" office:value-type="float" office:value="13491" calcext:value-type="float">
            <text:p>13491</text:p>
          </table:table-cell>
          <table:table-cell table:style-name="ce8" office:value-type="date" office:date-value="2026-02-10" calcext:value-type="date">
            <text:p>10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31750" calcext:value-type="float">
            <text:p>2317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1750" calcext:value-type="float">
            <text:p>23175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3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60/2026</text:p>
          </table:table-cell>
          <table:table-cell table:style-name="ce3" office:value-type="float" office:value="14114" calcext:value-type="float">
            <text:p>14114</text:p>
          </table:table-cell>
          <table:table-cell table:style-name="ce8" office:value-type="date" office:date-value="2026-02-10" calcext:value-type="date">
            <text:p>10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45250" calcext:value-type="float">
            <text:p>2452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250" calcext:value-type="float">
            <text:p>24525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3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63/2026</text:p>
          </table:table-cell>
          <table:table-cell table:style-name="ce3" office:value-type="float" office:value="13805" calcext:value-type="float">
            <text:p>13805</text:p>
          </table:table-cell>
          <table:table-cell table:style-name="ce8" office:value-type="date" office:date-value="2026-02-10" calcext:value-type="date">
            <text:p>10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45250" calcext:value-type="float">
            <text:p>2452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250" calcext:value-type="float">
            <text:p>24525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967500" calcext:value-type="float">
            <text:p>9675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67500" calcext:value-type="float">
            <text:p>9675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967500" calcext:value-type="float">
            <text:p>9675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67500" calcext:value-type="float">
            <text:p>967500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0.536.772/0032-49  ECOLAB QUIMIC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29" xlink:type="simple">00009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72/2025</text:p>
          </table:table-cell>
          <table:table-cell table:style-name="ce3" office:value-type="float" office:value="87964" calcext:value-type="float">
            <text:p>87964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100351.35" calcext:value-type="float">
            <text:p>100351,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351.35" calcext:value-type="float">
            <text:p>100351,35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29" xlink:type="simple">00009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73/2025</text:p>
          </table:table-cell>
          <table:table-cell table:style-name="ce3" office:value-type="float" office:value="87965" calcext:value-type="float">
            <text:p>87965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79382.38" calcext:value-type="float">
            <text:p>79382,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382.38" calcext:value-type="float">
            <text:p>79382,3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29" xlink:type="simple">00009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74/2025</text:p>
          </table:table-cell>
          <table:table-cell table:style-name="ce3" office:value-type="float" office:value="87967" calcext:value-type="float">
            <text:p>87967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120145.41" calcext:value-type="float">
            <text:p>120145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145.41" calcext:value-type="float">
            <text:p>120145,4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99879.14" calcext:value-type="float">
            <text:p>299879,1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99879.14" calcext:value-type="float">
            <text:p>299879,1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99879.14" calcext:value-type="float">
            <text:p>299879,1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99879.14" calcext:value-type="float">
            <text:p>299879,14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44.504.378-45  EDEMILSON BENICIO DOS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77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7" calcext:value-type="date">
            <text:p>07/01/26</text:p>
          </table:table-cell>
          <table:table-cell table:number-columns-repeated="2" table:style-name="ce9" office:value-type="float" office:value="930" calcext:value-type="float">
            <text:p>9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0" calcext:value-type="float">
            <text:p>93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930" calcext:value-type="float">
            <text:p>93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30" calcext:value-type="float">
            <text:p>93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930" calcext:value-type="float">
            <text:p>93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30" calcext:value-type="float">
            <text:p>930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780.243.745-87  EDER MENESES SOUS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1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38/2026</text:p>
          </table:table-cell>
          <table:table-cell table:style-name="ce3" office:value-type="float" office:value="2" calcext:value-type="float">
            <text:p>2</text:p>
          </table:table-cell>
          <table:table-cell table:style-name="ce8" office:value-type="date" office:date-value="2026-02-22" calcext:value-type="date">
            <text:p>22/02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707.7" calcext:value-type="float">
            <text:p>2707,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07.7" calcext:value-type="float">
            <text:p>2707,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707.7" calcext:value-type="float">
            <text:p>2707,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707.7" calcext:value-type="float">
            <text:p>2707,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707.7" calcext:value-type="float">
            <text:p>2707,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707.7" calcext:value-type="float">
            <text:p>2707,7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12.950.535-86  EDNA BATISTA DE SOUZA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75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260" calcext:value-type="float">
            <text:p>12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0" calcext:value-type="float">
            <text:p>126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260" calcext:value-type="float">
            <text:p>126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60" calcext:value-type="float">
            <text:p>126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260" calcext:value-type="float">
            <text:p>126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60" calcext:value-type="float">
            <text:p>1260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09.090.104-55  EDUARDO JOSÉ CABRAL DE MEL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87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4/2026</text:p>
          </table:table-cell>
          <table:table-cell table:style-name="ce3" office:value-type="float" office:value="42" calcext:value-type="float">
            <text:p>42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90.495.946/0001-69  ELECTRIC CONSULTORIA E SERVIÇOS SOCIEDADE SIMPLE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41" xlink:type="simple">0005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01/2025</text:p>
          </table:table-cell>
          <table:table-cell table:style-name="ce3" office:value-type="float" office:value="1218" calcext:value-type="float">
            <text:p>1218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style-name="ce9" office:value-type="float" office:value="3990" calcext:value-type="float">
            <text:p>3990</text:p>
          </table:table-cell>
          <table:table-cell table:style-name="ce9" office:value-type="float" office:value="3744.61" calcext:value-type="float">
            <text:p>3744,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44.61" calcext:value-type="float">
            <text:p>3744,6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3990" calcext:value-type="float">
            <text:p>3990</text:p>
          </table:table-cell>
          <table:table-cell table:style-name="ce4" office:value-type="float" office:value="3744.61" calcext:value-type="float">
            <text:p>3744,6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744.61" calcext:value-type="float">
            <text:p>3744,6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3990" calcext:value-type="float">
            <text:p>3990</text:p>
          </table:table-cell>
          <table:table-cell table:style-name="ce4" office:value-type="float" office:value="3744.61" calcext:value-type="float">
            <text:p>3744,6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744.61" calcext:value-type="float">
            <text:p>3744,61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44.879.826/0001-48  ELIANE COELHO DA SILVA ROCH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8" xlink:type="simple">00116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54/2025</text:p>
          </table:table-cell>
          <table:table-cell table:style-name="ce3" office:value-type="float" office:value="208" calcext:value-type="float">
            <text:p>208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5427.66" calcext:value-type="float">
            <text:p>75427,6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427.66" calcext:value-type="float">
            <text:p>75427,6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88" xlink:type="simple">00116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55/2025</text:p>
          </table:table-cell>
          <table:table-cell table:style-name="ce3" office:value-type="float" office:value="211" calcext:value-type="float">
            <text:p>211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5867.79" calcext:value-type="float">
            <text:p>55867,7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867.79" calcext:value-type="float">
            <text:p>55867,7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31295.45" calcext:value-type="float">
            <text:p>131295,4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1295.45" calcext:value-type="float">
            <text:p>131295,4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31295.45" calcext:value-type="float">
            <text:p>131295,4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1295.45" calcext:value-type="float">
            <text:p>131295,45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017.462/0001-63  ENERGISA SERGIPE-DISTRIBUIDORA DE ENERGIA S.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18/2026</text:p>
          </table:table-cell>
          <table:table-cell table:style-name="ce3" office:value-type="float" office:value="7413612" calcext:value-type="float">
            <text:p>7413612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354519.37" calcext:value-type="float">
            <text:p>1354519,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54519.37" calcext:value-type="float">
            <text:p>1354519,3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17/2026</text:p>
          </table:table-cell>
          <table:table-cell table:style-name="ce3" office:value-type="float" office:value="7413611" calcext:value-type="float">
            <text:p>7413611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1538350.55" calcext:value-type="float">
            <text:p>1538350,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38350.55" calcext:value-type="float">
            <text:p>1538350,5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95/2026</text:p>
          </table:table-cell>
          <table:table-cell table:style-name="ce3" office:value-type="float" office:value="7411442" calcext:value-type="float">
            <text:p>7411442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530176.97" calcext:value-type="float">
            <text:p>530176,9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0176.97" calcext:value-type="float">
            <text:p>530176,9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423046.89" calcext:value-type="float">
            <text:p>3423046,8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423046.89" calcext:value-type="float">
            <text:p>3423046,8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423046.89" calcext:value-type="float">
            <text:p>3423046,8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423046.89" calcext:value-type="float">
            <text:p>3423046,89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63.246.458/0001-45  ENGENHARIA E MANUTENÇÃO GERAL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10" xlink:type="simple">00090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38/2026</text:p>
          </table:table-cell>
          <table:table-cell table:style-name="ce3" office:value-type="float" office:value="3524" calcext:value-type="float">
            <text:p>3524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style-name="ce9" office:value-type="float" office:value="201550" calcext:value-type="float">
            <text:p>201550</text:p>
          </table:table-cell>
          <table:table-cell table:style-name="ce9" office:value-type="float" office:value="189154.67" calcext:value-type="float">
            <text:p>189154,6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9154.67" calcext:value-type="float">
            <text:p>189154,6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201550" calcext:value-type="float">
            <text:p>201550</text:p>
          </table:table-cell>
          <table:table-cell table:style-name="ce4" office:value-type="float" office:value="189154.67" calcext:value-type="float">
            <text:p>189154,6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9154.67" calcext:value-type="float">
            <text:p>189154,6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201550" calcext:value-type="float">
            <text:p>201550</text:p>
          </table:table-cell>
          <table:table-cell table:style-name="ce4" office:value-type="float" office:value="189154.67" calcext:value-type="float">
            <text:p>189154,6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9154.67" calcext:value-type="float">
            <text:p>189154,67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920.707/0001-68  ENPRO - ENGENHARIA DE PROJETOS E OBRAS LTD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97" xlink:type="simple">001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99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9" office:value-type="float" office:value="60785" calcext:value-type="float">
            <text:p>60785</text:p>
          </table:table-cell>
          <table:table-cell table:style-name="ce9" office:value-type="float" office:value="58554.19" calcext:value-type="float">
            <text:p>58554,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554.19" calcext:value-type="float">
            <text:p>58554,1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60785" calcext:value-type="float">
            <text:p>60785</text:p>
          </table:table-cell>
          <table:table-cell table:style-name="ce4" office:value-type="float" office:value="58554.19" calcext:value-type="float">
            <text:p>58554,1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554.19" calcext:value-type="float">
            <text:p>58554,19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60785" calcext:value-type="float">
            <text:p>60785</text:p>
          </table:table-cell>
          <table:table-cell table:style-name="ce4" office:value-type="float" office:value="58554.19" calcext:value-type="float">
            <text:p>58554,1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554.19" calcext:value-type="float">
            <text:p>58554,19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556.902.625-87  EVERSON FERREIRA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24/2026</text:p>
          </table:table-cell>
          <table:table-cell table:style-name="ce3" office:value-type="float" office:value="205278" calcext:value-type="float">
            <text:p>205278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515.06" calcext:value-type="float">
            <text:p>515,0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5.06" calcext:value-type="float">
            <text:p>515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30/2026</text:p>
          </table:table-cell>
          <table:table-cell table:style-name="ce3" office:value-type="float" office:value="205278" calcext:value-type="float">
            <text:p>205278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30.5" calcext:value-type="float">
            <text:p>23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0.5" calcext:value-type="float">
            <text:p>230,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745.56" calcext:value-type="float">
            <text:p>745,5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45.56" calcext:value-type="float">
            <text:p>745,5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745.56" calcext:value-type="float">
            <text:p>745,5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45.56" calcext:value-type="float">
            <text:p>745,56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14.482.544/0001-41  F.S. PARTICIPAÇÕE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80" xlink:type="simple">0008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02/2026</text:p>
          </table:table-cell>
          <table:table-cell table:style-name="ce3" office:value-type="float" office:value="33" calcext:value-type="float">
            <text:p>3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39000" calcext:value-type="float">
            <text:p>39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000" calcext:value-type="float">
            <text:p>390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80" xlink:type="simple">0008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08/2026 (R)</text:p>
          </table:table-cell>
          <table:table-cell table:style-name="ce3" office:value-type="float" office:value="9" calcext:value-type="float">
            <text:p>9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3814.2" calcext:value-type="float">
            <text:p>3814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14.2" calcext:value-type="float">
            <text:p>3814,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80" xlink:type="simple">0008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80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94/2025</text:p>
          </table:table-cell>
          <table:table-cell table:style-name="ce3" office:value-type="float" office:value="32" calcext:value-type="float">
            <text:p>32</text:p>
          </table:table-cell>
          <table:table-cell table:style-name="ce8" office:value-type="date" office:date-value="2025-12-17" calcext:value-type="date">
            <text:p>17/12/25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39000" calcext:value-type="float">
            <text:p>39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000" calcext:value-type="float">
            <text:p>390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80" xlink:type="simple">0008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80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95/2025 (R)</text:p>
          </table:table-cell>
          <table:table-cell table:style-name="ce3" office:value-type="float" office:value="8" calcext:value-type="float">
            <text:p>8</text:p>
          </table:table-cell>
          <table:table-cell table:style-name="ce8" office:value-type="date" office:date-value="2025-12-17" calcext:value-type="date">
            <text:p>17/12/25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3814.2" calcext:value-type="float">
            <text:p>3814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14.2" calcext:value-type="float">
            <text:p>3814,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85628.4" calcext:value-type="float">
            <text:p>85628,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5628.4" calcext:value-type="float">
            <text:p>85628,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5628.4" calcext:value-type="float">
            <text:p>85628,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5628.4" calcext:value-type="float">
            <text:p>85628,4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1.655.954/0001-59  FEDERAL TELECOM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63/2026</text:p>
          </table:table-cell>
          <table:table-cell table:style-name="ce3" office:value-type="float" office:value="9746" calcext:value-type="float">
            <text:p>9746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006.57" calcext:value-type="float">
            <text:p>1006,5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6.57" calcext:value-type="float">
            <text:p>1006,5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64/2026 (R)</text:p>
          </table:table-cell>
          <table:table-cell table:style-name="ce3" office:value-type="float" office:value="9773" calcext:value-type="float">
            <text:p>9773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8.95" calcext:value-type="float">
            <text:p>98,9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8.95" calcext:value-type="float">
            <text:p>98,9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14/2025</text:p>
          </table:table-cell>
          <table:table-cell table:style-name="ce3" office:value-type="float" office:value="9586" calcext:value-type="float">
            <text:p>9586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1554.65" calcext:value-type="float">
            <text:p>1554,6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54.65" calcext:value-type="float">
            <text:p>1554,6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18/2025 (R)</text:p>
          </table:table-cell>
          <table:table-cell table:style-name="ce3" office:value-type="float" office:value="9587" calcext:value-type="float">
            <text:p>9587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152.82" calcext:value-type="float">
            <text:p>152,8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2.82" calcext:value-type="float">
            <text:p>152,8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812.99" calcext:value-type="float">
            <text:p>2812,9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812.99" calcext:value-type="float">
            <text:p>2812,9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812.99" calcext:value-type="float">
            <text:p>2812,9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812.99" calcext:value-type="float">
            <text:p>2812,99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080.108.885-24  FELIPE MENDONÇA CARVALH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80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740" calcext:value-type="float">
            <text:p>17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40" calcext:value-type="float">
            <text:p>174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740" calcext:value-type="float">
            <text:p>174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740" calcext:value-type="float">
            <text:p>174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740" calcext:value-type="float">
            <text:p>174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740" calcext:value-type="float">
            <text:p>1740</text:p>
          </table:table-cell>
          <table:table-cell table:number-columns-repeated="8"/>
        </table:table-row>
        <table:table-row table:style-name="ro10">
          <table:table-cell table:style-name="ce5" office:value-type="string" calcext:value-type="string">
            <text:p>  32.834.491/0001-62  FRANCA SERVIÇOS DE VIGILÂNCIA E SEGURANÇA PATRIMONIAL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78/2025</text:p>
          </table:table-cell>
          <table:table-cell table:style-name="ce3" office:value-type="float" office:value="2606" calcext:value-type="float">
            <text:p>2606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12796.79" calcext:value-type="float">
            <text:p>12796,79</text:p>
          </table:table-cell>
          <table:table-cell table:style-name="ce9" office:value-type="float" office:value="10022.78" calcext:value-type="float">
            <text:p>10022,7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22.78" calcext:value-type="float">
            <text:p>10022,7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45/2025</text:p>
          </table:table-cell>
          <table:table-cell table:style-name="ce3" office:value-type="float" office:value="2607" calcext:value-type="float">
            <text:p>2607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23291.89" calcext:value-type="float">
            <text:p>23291,89</text:p>
          </table:table-cell>
          <table:table-cell table:style-name="ce9" office:value-type="float" office:value="18249.2" calcext:value-type="float">
            <text:p>18249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249.2" calcext:value-type="float">
            <text:p>18249,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37/2025</text:p>
          </table:table-cell>
          <table:table-cell table:style-name="ce3" office:value-type="float" office:value="2602" calcext:value-type="float">
            <text:p>2602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12796.79" calcext:value-type="float">
            <text:p>12796,79</text:p>
          </table:table-cell>
          <table:table-cell table:style-name="ce9" office:value-type="float" office:value="10026.28" calcext:value-type="float">
            <text:p>10026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26.28" calcext:value-type="float">
            <text:p>1002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42/2025</text:p>
          </table:table-cell>
          <table:table-cell table:style-name="ce3" office:value-type="float" office:value="2603" calcext:value-type="float">
            <text:p>2603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164107.86" calcext:value-type="float">
            <text:p>164107,86</text:p>
          </table:table-cell>
          <table:table-cell table:style-name="ce9" office:value-type="float" office:value="128578.51" calcext:value-type="float">
            <text:p>128578,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578.51" calcext:value-type="float">
            <text:p>128578,5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47/2025</text:p>
          </table:table-cell>
          <table:table-cell table:style-name="ce3" office:value-type="float" office:value="2604" calcext:value-type="float">
            <text:p>2604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36088.68" calcext:value-type="float">
            <text:p>36088,68</text:p>
          </table:table-cell>
          <table:table-cell table:style-name="ce9" office:value-type="float" office:value="28271.04" calcext:value-type="float">
            <text:p>28271,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271.04" calcext:value-type="float">
            <text:p>28271,0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69/2025</text:p>
          </table:table-cell>
          <table:table-cell table:style-name="ce3" office:value-type="float" office:value="2605" calcext:value-type="float">
            <text:p>2605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23291.89" calcext:value-type="float">
            <text:p>23291,89</text:p>
          </table:table-cell>
          <table:table-cell table:style-name="ce9" office:value-type="float" office:value="18249.2" calcext:value-type="float">
            <text:p>18249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249.2" calcext:value-type="float">
            <text:p>18249,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58/2025</text:p>
          </table:table-cell>
          <table:table-cell table:style-name="ce3" office:value-type="float" office:value="2595" calcext:value-type="float">
            <text:p>2595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12796.79" calcext:value-type="float">
            <text:p>12796,79</text:p>
          </table:table-cell>
          <table:table-cell table:style-name="ce9" office:value-type="float" office:value="10026.28" calcext:value-type="float">
            <text:p>10026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26.28" calcext:value-type="float">
            <text:p>1002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68/2025</text:p>
          </table:table-cell>
          <table:table-cell table:style-name="ce3" office:value-type="float" office:value="2596" calcext:value-type="float">
            <text:p>2596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46583.78" calcext:value-type="float">
            <text:p>46583,78</text:p>
          </table:table-cell>
          <table:table-cell table:style-name="ce9" office:value-type="float" office:value="36493.71" calcext:value-type="float">
            <text:p>36493,7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493.71" calcext:value-type="float">
            <text:p>36493,7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81/2025</text:p>
          </table:table-cell>
          <table:table-cell table:style-name="ce3" office:value-type="float" office:value="2597" calcext:value-type="float">
            <text:p>2597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12796.79" calcext:value-type="float">
            <text:p>12796,79</text:p>
          </table:table-cell>
          <table:table-cell table:style-name="ce9" office:value-type="float" office:value="10026.28" calcext:value-type="float">
            <text:p>10026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26.28" calcext:value-type="float">
            <text:p>1002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88/2025</text:p>
          </table:table-cell>
          <table:table-cell table:style-name="ce3" office:value-type="float" office:value="2598" calcext:value-type="float">
            <text:p>2598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210691.64" calcext:value-type="float">
            <text:p>210691,64</text:p>
          </table:table-cell>
          <table:table-cell table:style-name="ce9" office:value-type="float" office:value="165076.9" calcext:value-type="float">
            <text:p>165076,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5076.9" calcext:value-type="float">
            <text:p>165076,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95/2025</text:p>
          </table:table-cell>
          <table:table-cell table:style-name="ce3" office:value-type="float" office:value="2594" calcext:value-type="float">
            <text:p>2594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12796.79" calcext:value-type="float">
            <text:p>12796,79</text:p>
          </table:table-cell>
          <table:table-cell table:style-name="ce9" office:value-type="float" office:value="10026.28" calcext:value-type="float">
            <text:p>10026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26.28" calcext:value-type="float">
            <text:p>1002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20/2025</text:p>
          </table:table-cell>
          <table:table-cell table:style-name="ce3" office:value-type="float" office:value="2599" calcext:value-type="float">
            <text:p>2599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46583.78" calcext:value-type="float">
            <text:p>46583,78</text:p>
          </table:table-cell>
          <table:table-cell table:style-name="ce9" office:value-type="float" office:value="36498.38" calcext:value-type="float">
            <text:p>36498,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498.38" calcext:value-type="float">
            <text:p>36498,3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25/2025</text:p>
          </table:table-cell>
          <table:table-cell table:style-name="ce3" office:value-type="float" office:value="2600" calcext:value-type="float">
            <text:p>2600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23291.89" calcext:value-type="float">
            <text:p>23291,89</text:p>
          </table:table-cell>
          <table:table-cell table:style-name="ce9" office:value-type="float" office:value="18249.2" calcext:value-type="float">
            <text:p>18249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249.2" calcext:value-type="float">
            <text:p>18249,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31/2025</text:p>
          </table:table-cell>
          <table:table-cell table:style-name="ce3" office:value-type="float" office:value="2601" calcext:value-type="float">
            <text:p>2601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46583.78" calcext:value-type="float">
            <text:p>46583,78</text:p>
          </table:table-cell>
          <table:table-cell table:style-name="ce9" office:value-type="float" office:value="36498.38" calcext:value-type="float">
            <text:p>36498,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498.38" calcext:value-type="float">
            <text:p>36498,3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56/2025</text:p>
          </table:table-cell>
          <table:table-cell table:style-name="ce3" office:value-type="float" office:value="2588" calcext:value-type="float">
            <text:p>2588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12796.79" calcext:value-type="float">
            <text:p>12796,79</text:p>
          </table:table-cell>
          <table:table-cell table:style-name="ce9" office:value-type="float" office:value="10026.28" calcext:value-type="float">
            <text:p>10026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26.28" calcext:value-type="float">
            <text:p>1002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62/2025</text:p>
          </table:table-cell>
          <table:table-cell table:style-name="ce3" office:value-type="float" office:value="2589" calcext:value-type="float">
            <text:p>2589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89700.4" calcext:value-type="float">
            <text:p>89700,4</text:p>
          </table:table-cell>
          <table:table-cell table:style-name="ce9" office:value-type="float" office:value="70280.28" calcext:value-type="float">
            <text:p>70280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280.28" calcext:value-type="float">
            <text:p>70280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67/2025</text:p>
          </table:table-cell>
          <table:table-cell table:style-name="ce3" office:value-type="float" office:value="2590" calcext:value-type="float">
            <text:p>2590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36088.68" calcext:value-type="float">
            <text:p>36088,68</text:p>
          </table:table-cell>
          <table:table-cell table:style-name="ce9" office:value-type="float" office:value="28275.49" calcext:value-type="float">
            <text:p>28275,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275.49" calcext:value-type="float">
            <text:p>28275,4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73/2025</text:p>
          </table:table-cell>
          <table:table-cell table:style-name="ce3" office:value-type="float" office:value="2591" calcext:value-type="float">
            <text:p>2591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12796.79" calcext:value-type="float">
            <text:p>12796,79</text:p>
          </table:table-cell>
          <table:table-cell table:style-name="ce9" office:value-type="float" office:value="10026.28" calcext:value-type="float">
            <text:p>10026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26.28" calcext:value-type="float">
            <text:p>1002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80/2025</text:p>
          </table:table-cell>
          <table:table-cell table:style-name="ce3" office:value-type="float" office:value="2592" calcext:value-type="float">
            <text:p>2592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23291.89" calcext:value-type="float">
            <text:p>23291,89</text:p>
          </table:table-cell>
          <table:table-cell table:style-name="ce9" office:value-type="float" office:value="18243.71" calcext:value-type="float">
            <text:p>18243,7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243.71" calcext:value-type="float">
            <text:p>18243,7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53/2025</text:p>
          </table:table-cell>
          <table:table-cell table:style-name="ce3" office:value-type="float" office:value="2593" calcext:value-type="float">
            <text:p>2593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61682.26" calcext:value-type="float">
            <text:p>61682,26</text:p>
          </table:table-cell>
          <table:table-cell table:style-name="ce9" office:value-type="float" office:value="48328.05" calcext:value-type="float">
            <text:p>48328,0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328.05" calcext:value-type="float">
            <text:p>48328,0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920855.95" calcext:value-type="float">
            <text:p>920855,95</text:p>
          </table:table-cell>
          <table:table-cell table:style-name="ce4" office:value-type="float" office:value="721472.51" calcext:value-type="float">
            <text:p>721472,5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21472.51" calcext:value-type="float">
            <text:p>721472,5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920855.95" calcext:value-type="float">
            <text:p>920855,95</text:p>
          </table:table-cell>
          <table:table-cell table:style-name="ce4" office:value-type="float" office:value="721472.51" calcext:value-type="float">
            <text:p>721472,5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21472.51" calcext:value-type="float">
            <text:p>721472,51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283.042.844-72  FRANCISCO DE PAULA MEDEIR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3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7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85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1621" calcext:value-type="float">
            <text:p>16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21" calcext:value-type="float">
            <text:p>162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621" calcext:value-type="float">
            <text:p>162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21" calcext:value-type="float">
            <text:p>162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21" calcext:value-type="float">
            <text:p>162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21" calcext:value-type="float">
            <text:p>1621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0.436.979/0001-07  FUNDACAO HOSPITALAR DE SAUD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1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94/2026</text:p>
          </table:table-cell>
          <table:table-cell table:style-name="ce3" office:value-type="float" office:value="11" calcext:value-type="float">
            <text:p>11</text:p>
          </table:table-cell>
          <table:table-cell table:number-columns-repeated="2"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5033.22" calcext:value-type="float">
            <text:p>5033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33.22" calcext:value-type="float">
            <text:p>5033,2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1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13/2026</text:p>
          </table:table-cell>
          <table:table-cell table:style-name="ce3" office:value-type="float" office:value="112" calcext:value-type="float">
            <text:p>112</text:p>
          </table:table-cell>
          <table:table-cell table:number-columns-repeated="2"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10714.52" calcext:value-type="float">
            <text:p>10714,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14.52" calcext:value-type="float">
            <text:p>10714,5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5747.74" calcext:value-type="float">
            <text:p>15747,7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747.74" calcext:value-type="float">
            <text:p>15747,7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5747.74" calcext:value-type="float">
            <text:p>15747,7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747.74" calcext:value-type="float">
            <text:p>15747,74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09.314.825/0001-55  FUNDO FINANCEIRO PREVIDENCIÁRIO - FINANPREV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08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74/2025</text:p>
          </table:table-cell>
          <table:table-cell table:style-name="ce3" office:value-type="float" office:value="1213" calcext:value-type="float">
            <text:p>1213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877.06" calcext:value-type="float">
            <text:p>5877,0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77.06" calcext:value-type="float">
            <text:p>5877,0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5877.06" calcext:value-type="float">
            <text:p>5877,0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77.06" calcext:value-type="float">
            <text:p>5877,0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877.06" calcext:value-type="float">
            <text:p>5877,0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77.06" calcext:value-type="float">
            <text:p>5877,06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200.897.755-20  GERALDO AZEVEDO GOME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1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2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35/2026</text:p>
          </table:table-cell>
          <table:table-cell table:style-name="ce3" office:value-type="float" office:value="2" calcext:value-type="float">
            <text:p>2</text:p>
          </table:table-cell>
          <table:table-cell table:style-name="ce8" office:value-type="date" office:date-value="2026-02-05" calcext:value-type="date">
            <text:p>05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6448.98" calcext:value-type="float">
            <text:p>6448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48.98" calcext:value-type="float">
            <text:p>6448,9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1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98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6448.98" calcext:value-type="float">
            <text:p>6448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48.98" calcext:value-type="float">
            <text:p>6448,9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2897.96" calcext:value-type="float">
            <text:p>12897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897.96" calcext:value-type="float">
            <text:p>12897,9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2897.96" calcext:value-type="float">
            <text:p>12897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897.96" calcext:value-type="float">
            <text:p>12897,96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947.994.315-87  GILTON GAMA DO NASCIMENT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8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4/2026</text:p>
          </table:table-cell>
          <table:table-cell table:style-name="ce3" office:value-type="float" office:value="5" calcext:value-type="float">
            <text:p>5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602.1" calcext:value-type="float">
            <text:p>602,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2.1" calcext:value-type="float">
            <text:p>602,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02.1" calcext:value-type="float">
            <text:p>602,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02.1" calcext:value-type="float">
            <text:p>602,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02.1" calcext:value-type="float">
            <text:p>602,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02.1" calcext:value-type="float">
            <text:p>602,1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051.126.455-04  GLEYCE SANTOS DA SILV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4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0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87/2026</text:p>
          </table:table-cell>
          <table:table-cell table:style-name="ce3" office:value-type="float" office:value="8092026" calcext:value-type="float">
            <text:p>8092026</text:p>
          </table:table-cell>
          <table:table-cell table:style-name="ce8" office:value-type="date" office:date-value="2026-02-04" calcext:value-type="date">
            <text:p>04/02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31.94" calcext:value-type="float">
            <text:p>31,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.94" calcext:value-type="float">
            <text:p>31,9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1.94" calcext:value-type="float">
            <text:p>31,9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1.94" calcext:value-type="float">
            <text:p>31,9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1.94" calcext:value-type="float">
            <text:p>31,9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1.94" calcext:value-type="float">
            <text:p>31,94</text:p>
          </table:table-cell>
          <table:table-cell table:number-columns-repeated="8"/>
        </table:table-row>
        <table:table-row table:style-name="ro14">
          <table:table-cell table:style-name="ce5" office:value-type="string" calcext:value-type="string">
            <text:p>  07.873.280/0001-91  GRUPO ENERGIA DO BRASIL INDUSTRIA E COMERCIO DE MAQUINAS E EQUIPAMENTOS LTD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68/2025</text:p>
          </table:table-cell>
          <table:table-cell table:style-name="ce3" office:value-type="float" office:value="19371" calcext:value-type="float">
            <text:p>19371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9" office:value-type="float" office:value="9166.5" calcext:value-type="float">
            <text:p>9166,5</text:p>
          </table:table-cell>
          <table:table-cell table:style-name="ce9" office:value-type="float" office:value="8602.75" calcext:value-type="float">
            <text:p>8602,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02.75" calcext:value-type="float">
            <text:p>8602,7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9166.5" calcext:value-type="float">
            <text:p>9166,5</text:p>
          </table:table-cell>
          <table:table-cell table:style-name="ce4" office:value-type="float" office:value="8602.75" calcext:value-type="float">
            <text:p>8602,7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602.75" calcext:value-type="float">
            <text:p>8602,7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9166.5" calcext:value-type="float">
            <text:p>9166,5</text:p>
          </table:table-cell>
          <table:table-cell table:style-name="ce4" office:value-type="float" office:value="8602.75" calcext:value-type="float">
            <text:p>8602,7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602.75" calcext:value-type="float">
            <text:p>8602,75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35.807.474/0001-24  H C DE MELO AMBIENTAL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80" xlink:type="simple">00066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27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59/2026</text:p>
          </table:table-cell>
          <table:table-cell table:style-name="ce3" office:value-type="float" office:value="180" calcext:value-type="float">
            <text:p>180</text:p>
          </table:table-cell>
          <table:table-cell table:style-name="ce8" office:value-type="date" office:date-value="2026-01-29" calcext:value-type="date">
            <text:p>29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9" office:value-type="float" office:value="201017.94" calcext:value-type="float">
            <text:p>201017,94</text:p>
          </table:table-cell>
          <table:table-cell table:style-name="ce9" office:value-type="float" office:value="190967.04" calcext:value-type="float">
            <text:p>190967,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0967.04" calcext:value-type="float">
            <text:p>190967,0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614" xlink:type="simple">00007/2023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24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86/2026</text:p>
          </table:table-cell>
          <table:table-cell table:style-name="ce3" office:value-type="float" office:value="178" calcext:value-type="float">
            <text:p>178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style-name="ce9" office:value-type="float" office:value="438934" calcext:value-type="float">
            <text:p>438934</text:p>
          </table:table-cell>
          <table:table-cell table:style-name="ce9" office:value-type="float" office:value="416987.3" calcext:value-type="float">
            <text:p>416987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6987.3" calcext:value-type="float">
            <text:p>416987,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191" xlink:type="simple">00032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15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36/2026</text:p>
          </table:table-cell>
          <table:table-cell table:style-name="ce3" office:value-type="float" office:value="177" calcext:value-type="float">
            <text:p>177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9" office:value-type="float" office:value="1490000" calcext:value-type="float">
            <text:p>1490000</text:p>
          </table:table-cell>
          <table:table-cell table:style-name="ce9" office:value-type="float" office:value="1415500" calcext:value-type="float">
            <text:p>1415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15500" calcext:value-type="float">
            <text:p>14155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2129951.94" calcext:value-type="float">
            <text:p>2129951,94</text:p>
          </table:table-cell>
          <table:table-cell table:style-name="ce4" office:value-type="float" office:value="2023454.34" calcext:value-type="float">
            <text:p>2023454,3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23454.34" calcext:value-type="float">
            <text:p>2023454,34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2129951.94" calcext:value-type="float">
            <text:p>2129951,94</text:p>
          </table:table-cell>
          <table:table-cell table:style-name="ce4" office:value-type="float" office:value="2023454.34" calcext:value-type="float">
            <text:p>2023454,3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23454.34" calcext:value-type="float">
            <text:p>2023454,34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03.744.474/0001-36  H. P. ELETRICIDADE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56/2026</text:p>
          </table:table-cell>
          <table:table-cell table:style-name="ce3" office:value-type="float" office:value="145" calcext:value-type="float">
            <text:p>14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style-name="ce9" office:value-type="float" office:value="11959.01" calcext:value-type="float">
            <text:p>11959,01</text:p>
          </table:table-cell>
          <table:table-cell table:style-name="ce9" office:value-type="float" office:value="10703.31" calcext:value-type="float">
            <text:p>10703,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03.31" calcext:value-type="float">
            <text:p>10703,3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57/2026</text:p>
          </table:table-cell>
          <table:table-cell table:style-name="ce3" office:value-type="float" office:value="137" calcext:value-type="float">
            <text:p>137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100419.86" calcext:value-type="float">
            <text:p>100419,86</text:p>
          </table:table-cell>
          <table:table-cell table:style-name="ce9" office:value-type="float" office:value="89875.78" calcext:value-type="float">
            <text:p>89875,7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875.78" calcext:value-type="float">
            <text:p>89875,7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05/2026</text:p>
          </table:table-cell>
          <table:table-cell table:style-name="ce3" office:value-type="float" office:value="138" calcext:value-type="float">
            <text:p>138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73983.03" calcext:value-type="float">
            <text:p>73983,03</text:p>
          </table:table-cell>
          <table:table-cell table:style-name="ce9" office:value-type="float" office:value="66210.14" calcext:value-type="float">
            <text:p>66210,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210.14" calcext:value-type="float">
            <text:p>66210,1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55/2026</text:p>
          </table:table-cell>
          <table:table-cell table:style-name="ce3" office:value-type="float" office:value="140" calcext:value-type="float">
            <text:p>140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21946.54" calcext:value-type="float">
            <text:p>21946,54</text:p>
          </table:table-cell>
          <table:table-cell table:style-name="ce9" office:value-type="float" office:value="19638.65" calcext:value-type="float">
            <text:p>19638,6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638.65" calcext:value-type="float">
            <text:p>19638,6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11/2025</text:p>
          </table:table-cell>
          <table:table-cell table:style-name="ce3" office:value-type="float" office:value="139" calcext:value-type="float">
            <text:p>139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31381.19" calcext:value-type="float">
            <text:p>31381,19</text:p>
          </table:table-cell>
          <table:table-cell table:style-name="ce9" office:value-type="float" office:value="28086.16" calcext:value-type="float">
            <text:p>28086,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086.16" calcext:value-type="float">
            <text:p>28086,1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18/2025</text:p>
          </table:table-cell>
          <table:table-cell table:style-name="ce3" office:value-type="float" office:value="141" calcext:value-type="float">
            <text:p>14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14492.69" calcext:value-type="float">
            <text:p>14492,69</text:p>
          </table:table-cell>
          <table:table-cell table:style-name="ce9" office:value-type="float" office:value="12970.96" calcext:value-type="float">
            <text:p>12970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970.96" calcext:value-type="float">
            <text:p>12970,9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22/2025</text:p>
          </table:table-cell>
          <table:table-cell table:style-name="ce3" office:value-type="float" office:value="142" calcext:value-type="float">
            <text:p>142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12830.28" calcext:value-type="float">
            <text:p>12830,28</text:p>
          </table:table-cell>
          <table:table-cell table:style-name="ce9" office:value-type="float" office:value="11739.7" calcext:value-type="float">
            <text:p>11739,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739.7" calcext:value-type="float">
            <text:p>11739,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26/2025</text:p>
          </table:table-cell>
          <table:table-cell table:style-name="ce3" office:value-type="float" office:value="143" calcext:value-type="float">
            <text:p>14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16460.36" calcext:value-type="float">
            <text:p>16460,36</text:p>
          </table:table-cell>
          <table:table-cell table:style-name="ce9" office:value-type="float" office:value="14727.35" calcext:value-type="float">
            <text:p>14727,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727.35" calcext:value-type="float">
            <text:p>14727,3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38/2025</text:p>
          </table:table-cell>
          <table:table-cell table:style-name="ce3" office:value-type="float" office:value="144" calcext:value-type="float">
            <text:p>144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7784.55" calcext:value-type="float">
            <text:p>7784,55</text:p>
          </table:table-cell>
          <table:table-cell table:style-name="ce9" office:value-type="float" office:value="7122.86" calcext:value-type="float">
            <text:p>7122,8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22.86" calcext:value-type="float">
            <text:p>7122,8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04/2026</text:p>
          </table:table-cell>
          <table:table-cell table:style-name="ce3" office:value-type="float" office:value="148" calcext:value-type="float">
            <text:p>148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style-name="ce9" office:value-type="float" office:value="85693.32" calcext:value-type="float">
            <text:p>85693,32</text:p>
          </table:table-cell>
          <table:table-cell table:style-name="ce9" office:value-type="float" office:value="78409.39" calcext:value-type="float">
            <text:p>78409,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409.39" calcext:value-type="float">
            <text:p>78409,3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44/2025</text:p>
          </table:table-cell>
          <table:table-cell table:style-name="ce3" office:value-type="float" office:value="147" calcext:value-type="float">
            <text:p>147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style-name="ce9" office:value-type="float" office:value="6542.33" calcext:value-type="float">
            <text:p>6542,33</text:p>
          </table:table-cell>
          <table:table-cell table:style-name="ce9" office:value-type="float" office:value="5986.23" calcext:value-type="float">
            <text:p>5986,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86.23" calcext:value-type="float">
            <text:p>5986,2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48/2025</text:p>
          </table:table-cell>
          <table:table-cell table:style-name="ce3" office:value-type="float" office:value="149" calcext:value-type="float">
            <text:p>149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style-name="ce9" office:value-type="float" office:value="8316.71" calcext:value-type="float">
            <text:p>8316,71</text:p>
          </table:table-cell>
          <table:table-cell table:style-name="ce9" office:value-type="float" office:value="7442.37" calcext:value-type="float">
            <text:p>7442,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42.37" calcext:value-type="float">
            <text:p>7442,3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391809.87" calcext:value-type="float">
            <text:p>391809,87</text:p>
          </table:table-cell>
          <table:table-cell table:style-name="ce4" office:value-type="float" office:value="352912.9" calcext:value-type="float">
            <text:p>352912,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52912.9" calcext:value-type="float">
            <text:p>352912,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391809.87" calcext:value-type="float">
            <text:p>391809,87</text:p>
          </table:table-cell>
          <table:table-cell table:style-name="ce4" office:value-type="float" office:value="352912.9" calcext:value-type="float">
            <text:p>352912,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52912.9" calcext:value-type="float">
            <text:p>352912,9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30.068.575-00  HELLEN CRISTINA SANTOS PASS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32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78/2026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3000" calcext:value-type="float">
            <text:p>3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00" calcext:value-type="float">
            <text:p>30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000" calcext:value-type="float">
            <text:p>3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000" calcext:value-type="float">
            <text:p>30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000" calcext:value-type="float">
            <text:p>3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000" calcext:value-type="float">
            <text:p>3000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15.609.563/0001-59  HIDROSOLO - SERVIÇOS HIDROGEOLOGICOS E GEOLOGICO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9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11/2026</text:p>
          </table:table-cell>
          <table:table-cell table:style-name="ce3" office:value-type="float" office:value="2" calcext:value-type="float">
            <text:p>2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9" office:value-type="float" office:value="85326.14" calcext:value-type="float">
            <text:p>85326,14</text:p>
          </table:table-cell>
          <table:table-cell table:style-name="ce9" office:value-type="float" office:value="81059.83" calcext:value-type="float">
            <text:p>81059,8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059.83" calcext:value-type="float">
            <text:p>81059,8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85326.14" calcext:value-type="float">
            <text:p>85326,14</text:p>
          </table:table-cell>
          <table:table-cell table:style-name="ce4" office:value-type="float" office:value="81059.83" calcext:value-type="float">
            <text:p>81059,8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1059.83" calcext:value-type="float">
            <text:p>81059,83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85326.14" calcext:value-type="float">
            <text:p>85326,14</text:p>
          </table:table-cell>
          <table:table-cell table:style-name="ce4" office:value-type="float" office:value="81059.83" calcext:value-type="float">
            <text:p>81059,8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1059.83" calcext:value-type="float">
            <text:p>81059,83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36.624.014/0001-23  HIRIA A NUERNBERGMESSE BRASIL BUSINESS E EVENTO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8" xlink:type="simple">OD01433/2025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8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83/2025</text:p>
          </table:table-cell>
          <table:table-cell table:style-name="ce3" office:value-type="float" office:value="5156" calcext:value-type="float">
            <text:p>5156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8760" calcext:value-type="float">
            <text:p>87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760" calcext:value-type="float">
            <text:p>876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8760" calcext:value-type="float">
            <text:p>876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760" calcext:value-type="float">
            <text:p>876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760" calcext:value-type="float">
            <text:p>876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760" calcext:value-type="float">
            <text:p>8760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32.747.479/0001-10  HOSPITAL E CLÍNICA DAS VIAS URINÁRIA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61/2026</text:p>
          </table:table-cell>
          <table:table-cell table:style-name="ce3" office:value-type="float" office:value="41" calcext:value-type="float">
            <text:p>41</text:p>
          </table:table-cell>
          <table:table-cell table:style-name="ce8" office:value-type="date" office:date-value="2026-02-22" calcext:value-type="date">
            <text:p>22/02/26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9" office:value-type="float" office:value="114.44" calcext:value-type="float">
            <text:p>114,44</text:p>
          </table:table-cell>
          <table:table-cell table:style-name="ce9" office:value-type="float" office:value="101.69" calcext:value-type="float">
            <text:p>101,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1.69" calcext:value-type="float">
            <text:p>101,6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59/2025</text:p>
          </table:table-cell>
          <table:table-cell table:style-name="ce3" office:value-type="float" office:value="2617" calcext:value-type="float">
            <text:p>2617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style-name="ce9" office:value-type="float" office:value="1667.67" calcext:value-type="float">
            <text:p>1667,67</text:p>
          </table:table-cell>
          <table:table-cell table:style-name="ce9" office:value-type="float" office:value="1481.72" calcext:value-type="float">
            <text:p>1481,7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81.72" calcext:value-type="float">
            <text:p>1481,7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1782.11" calcext:value-type="float">
            <text:p>1782,11</text:p>
          </table:table-cell>
          <table:table-cell table:style-name="ce4" office:value-type="float" office:value="1583.41" calcext:value-type="float">
            <text:p>1583,4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83.41" calcext:value-type="float">
            <text:p>1583,4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782.11" calcext:value-type="float">
            <text:p>1782,11</text:p>
          </table:table-cell>
          <table:table-cell table:style-name="ce4" office:value-type="float" office:value="1583.41" calcext:value-type="float">
            <text:p>1583,4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83.41" calcext:value-type="float">
            <text:p>1583,41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10.300.455/0001-86  I4J EMPRESARIAL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20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36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21" calcext:value-type="date">
            <text:p>21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0694.96" calcext:value-type="float">
            <text:p>20694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694.96" calcext:value-type="float">
            <text:p>20694,9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0694.96" calcext:value-type="float">
            <text:p>20694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694.96" calcext:value-type="float">
            <text:p>20694,9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0694.96" calcext:value-type="float">
            <text:p>20694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694.96" calcext:value-type="float">
            <text:p>20694,96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985.298.625-20  ILTON ANTONIO DE FARIA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2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58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2-03" calcext:value-type="date">
            <text:p>03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324.15" calcext:value-type="float">
            <text:p>23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4.15" calcext:value-type="float">
            <text:p>2324,1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6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74/202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2324.15" calcext:value-type="float">
            <text:p>23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4.15" calcext:value-type="float">
            <text:p>2324,1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3.085.519/0001-61  IMPRENSA OFICIAL DE SERGIPE - IOS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16/2025</text:p>
          </table:table-cell>
          <table:table-cell table:style-name="ce3" office:value-type="float" office:value="3244" calcext:value-type="float">
            <text:p>3244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412.69" calcext:value-type="float">
            <text:p>412,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2.69" calcext:value-type="float">
            <text:p>412,6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64/2025</text:p>
          </table:table-cell>
          <table:table-cell table:style-name="ce3" office:value-type="float" office:value="3289" calcext:value-type="float">
            <text:p>3289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82.6" calcext:value-type="float">
            <text:p>782,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2.6" calcext:value-type="float">
            <text:p>782,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65/2025</text:p>
          </table:table-cell>
          <table:table-cell table:style-name="ce3" office:value-type="float" office:value="3271" calcext:value-type="float">
            <text:p>3271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965.04" calcext:value-type="float">
            <text:p>965,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5.04" calcext:value-type="float">
            <text:p>965,0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69/2025</text:p>
          </table:table-cell>
          <table:table-cell table:style-name="ce3" office:value-type="float" office:value="3283" calcext:value-type="float">
            <text:p>3283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965.04" calcext:value-type="float">
            <text:p>965,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5.04" calcext:value-type="float">
            <text:p>965,0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125.37" calcext:value-type="float">
            <text:p>3125,3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125.37" calcext:value-type="float">
            <text:p>3125,3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125.37" calcext:value-type="float">
            <text:p>3125,3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125.37" calcext:value-type="float">
            <text:p>3125,37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02.380.554/0001-97  INFOW SOFTWAR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32" xlink:type="simple">0008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7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06/2026</text:p>
          </table:table-cell>
          <table:table-cell table:style-name="ce3" office:value-type="float" office:value="121" calcext:value-type="float">
            <text:p>121</text:p>
          </table:table-cell>
          <table:table-cell table:number-columns-repeated="2" table:style-name="ce8" office:value-type="date" office:date-value="2026-01-07" calcext:value-type="date">
            <text:p>07/01/26</text:p>
          </table:table-cell>
          <table:table-cell table:style-name="ce9" office:value-type="float" office:value="56806.4" calcext:value-type="float">
            <text:p>56806,4</text:p>
          </table:table-cell>
          <table:table-cell table:style-name="ce9" office:value-type="float" office:value="55670.27" calcext:value-type="float">
            <text:p>55670,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670.27" calcext:value-type="float">
            <text:p>55670,2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72" xlink:type="simple">001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09/2026</text:p>
          </table:table-cell>
          <table:table-cell table:style-name="ce3" office:value-type="float" office:value="122" calcext:value-type="float">
            <text:p>122</text:p>
          </table:table-cell>
          <table:table-cell table:number-columns-repeated="2" table:style-name="ce8" office:value-type="date" office:date-value="2026-01-07" calcext:value-type="date">
            <text:p>07/01/26</text:p>
          </table:table-cell>
          <table:table-cell table:style-name="ce9" office:value-type="float" office:value="50950.18" calcext:value-type="float">
            <text:p>50950,18</text:p>
          </table:table-cell>
          <table:table-cell table:style-name="ce9" office:value-type="float" office:value="49931.18" calcext:value-type="float">
            <text:p>49931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931.18" calcext:value-type="float">
            <text:p>49931,1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107756.58" calcext:value-type="float">
            <text:p>107756,58</text:p>
          </table:table-cell>
          <table:table-cell table:style-name="ce4" office:value-type="float" office:value="105601.45" calcext:value-type="float">
            <text:p>105601,4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5601.45" calcext:value-type="float">
            <text:p>105601,4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07756.58" calcext:value-type="float">
            <text:p>107756,58</text:p>
          </table:table-cell>
          <table:table-cell table:style-name="ce4" office:value-type="float" office:value="105601.45" calcext:value-type="float">
            <text:p>105601,4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5601.45" calcext:value-type="float">
            <text:p>105601,45</text:p>
          </table:table-cell>
          <table:table-cell table:number-columns-repeated="8"/>
        </table:table-row>
        <table:table-row table:style-name="ro5">
          <table:table-cell table:style-name="ce5" office:value-type="string" calcext:value-type="string">
            <text:p>  29.979.036/0416-88  INS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66" xlink:type="simple">0010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80/2025</text:p>
          </table:table-cell>
          <table:table-cell table:style-name="ce3" office:value-type="float" office:value="2654" calcext:value-type="float">
            <text:p>265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0455.11" calcext:value-type="float">
            <text:p>30455,11</text:p>
          </table:table-cell>
          <table:table-cell table:style-name="ce9" office:value-type="float" office:value="-30455.11" calcext:value-type="float">
            <text:p>-30455,1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63/2025</text:p>
          </table:table-cell>
          <table:table-cell table:style-name="ce3" office:value-type="float" office:value="2589" calcext:value-type="float">
            <text:p>258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867.04" calcext:value-type="float">
            <text:p>9867,04</text:p>
          </table:table-cell>
          <table:table-cell table:style-name="ce9" office:value-type="float" office:value="-9867.04" calcext:value-type="float">
            <text:p>-9867,0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57/2025</text:p>
          </table:table-cell>
          <table:table-cell table:style-name="ce3" office:value-type="float" office:value="2588" calcext:value-type="float">
            <text:p>258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07.65" calcext:value-type="float">
            <text:p>1407,65</text:p>
          </table:table-cell>
          <table:table-cell table:style-name="ce9" office:value-type="float" office:value="-1407.65" calcext:value-type="float">
            <text:p>-1407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54/2025</text:p>
          </table:table-cell>
          <table:table-cell table:style-name="ce3" office:value-type="float" office:value="2593" calcext:value-type="float">
            <text:p>259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785.05" calcext:value-type="float">
            <text:p>6785,05</text:p>
          </table:table-cell>
          <table:table-cell table:style-name="ce9" office:value-type="float" office:value="-6785.05" calcext:value-type="float">
            <text:p>-6785,0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81/2025</text:p>
          </table:table-cell>
          <table:table-cell table:style-name="ce3" office:value-type="float" office:value="2592" calcext:value-type="float">
            <text:p>259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562.11" calcext:value-type="float">
            <text:p>2562,11</text:p>
          </table:table-cell>
          <table:table-cell table:style-name="ce9" office:value-type="float" office:value="-2562.11" calcext:value-type="float">
            <text:p>-2562,1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74/2025</text:p>
          </table:table-cell>
          <table:table-cell table:style-name="ce3" office:value-type="float" office:value="2591" calcext:value-type="float">
            <text:p>259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07.65" calcext:value-type="float">
            <text:p>1407,65</text:p>
          </table:table-cell>
          <table:table-cell table:style-name="ce9" office:value-type="float" office:value="-1407.65" calcext:value-type="float">
            <text:p>-1407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68/2025</text:p>
          </table:table-cell>
          <table:table-cell table:style-name="ce3" office:value-type="float" office:value="2590" calcext:value-type="float">
            <text:p>259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969.75" calcext:value-type="float">
            <text:p>3969,75</text:p>
          </table:table-cell>
          <table:table-cell table:style-name="ce9" office:value-type="float" office:value="-3969.75" calcext:value-type="float">
            <text:p>-3969,7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18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40/2026</text:p>
          </table:table-cell>
          <table:table-cell table:style-name="ce3" office:value-type="float" office:value="2810" calcext:value-type="float">
            <text:p>281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7756.91" calcext:value-type="float">
            <text:p>7756,9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56.91" calcext:value-type="float">
            <text:p>7756,9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8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07/2026</text:p>
          </table:table-cell>
          <table:table-cell table:style-name="ce3" office:value-type="float" office:value="2811" calcext:value-type="float">
            <text:p>281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5006.03" calcext:value-type="float">
            <text:p>65006,0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006.03" calcext:value-type="float">
            <text:p>65006,0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34/2025</text:p>
          </table:table-cell>
          <table:table-cell table:style-name="ce3" office:value-type="float" office:value="81" calcext:value-type="float">
            <text:p>8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798.91" calcext:value-type="float">
            <text:p>12798,91</text:p>
          </table:table-cell>
          <table:table-cell table:style-name="ce9" office:value-type="float" office:value="-12798.91" calcext:value-type="float">
            <text:p>-12798,9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02/2025</text:p>
          </table:table-cell>
          <table:table-cell table:style-name="ce3" office:value-type="float" office:value="62" calcext:value-type="float">
            <text:p>6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358.64" calcext:value-type="float">
            <text:p>6358,64</text:p>
          </table:table-cell>
          <table:table-cell table:style-name="ce9" office:value-type="float" office:value="-6358.64" calcext:value-type="float">
            <text:p>-6358,6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33/2025</text:p>
          </table:table-cell>
          <table:table-cell table:style-name="ce3" office:value-type="float" office:value="53" calcext:value-type="float">
            <text:p>5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1308.6" calcext:value-type="float">
            <text:p>11308,6</text:p>
          </table:table-cell>
          <table:table-cell table:style-name="ce9" office:value-type="float" office:value="-11308.6" calcext:value-type="float">
            <text:p>-11308,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33/2025</text:p>
          </table:table-cell>
          <table:table-cell table:style-name="ce3" office:value-type="float" office:value="56" calcext:value-type="float">
            <text:p>5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7722.95" calcext:value-type="float">
            <text:p>17722,95</text:p>
          </table:table-cell>
          <table:table-cell table:style-name="ce9" office:value-type="float" office:value="-17722.95" calcext:value-type="float">
            <text:p>-17722,9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66" xlink:type="simple">0010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27/2025</text:p>
          </table:table-cell>
          <table:table-cell table:style-name="ce3" office:value-type="float" office:value="2419" calcext:value-type="float">
            <text:p>241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0115.59" calcext:value-type="float">
            <text:p>60115,59</text:p>
          </table:table-cell>
          <table:table-cell table:style-name="ce9" office:value-type="float" office:value="-60115.59" calcext:value-type="float">
            <text:p>-60115,5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69/2026</text:p>
          </table:table-cell>
          <table:table-cell table:style-name="ce3" office:value-type="float" office:value="58" calcext:value-type="float">
            <text:p>5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5452.12" calcext:value-type="float">
            <text:p>25452,12</text:p>
          </table:table-cell>
          <table:table-cell table:style-name="ce9" office:value-type="float" office:value="-25452.12" calcext:value-type="float">
            <text:p>-25452,1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32/2025</text:p>
          </table:table-cell>
          <table:table-cell table:style-name="ce3" office:value-type="float" office:value="2601" calcext:value-type="float">
            <text:p>260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124.22" calcext:value-type="float">
            <text:p>5124,22</text:p>
          </table:table-cell>
          <table:table-cell table:style-name="ce9" office:value-type="float" office:value="-5124.22" calcext:value-type="float">
            <text:p>-5124,2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26/2025</text:p>
          </table:table-cell>
          <table:table-cell table:style-name="ce3" office:value-type="float" office:value="2600" calcext:value-type="float">
            <text:p>260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562.11" calcext:value-type="float">
            <text:p>2562,11</text:p>
          </table:table-cell>
          <table:table-cell table:style-name="ce9" office:value-type="float" office:value="-2562.11" calcext:value-type="float">
            <text:p>-2562,1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21/2025</text:p>
          </table:table-cell>
          <table:table-cell table:style-name="ce3" office:value-type="float" office:value="2599" calcext:value-type="float">
            <text:p>259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124.22" calcext:value-type="float">
            <text:p>5124,22</text:p>
          </table:table-cell>
          <table:table-cell table:style-name="ce9" office:value-type="float" office:value="-5124.22" calcext:value-type="float">
            <text:p>-5124,2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96/2025</text:p>
          </table:table-cell>
          <table:table-cell table:style-name="ce3" office:value-type="float" office:value="2594" calcext:value-type="float">
            <text:p>259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07.65" calcext:value-type="float">
            <text:p>1407,65</text:p>
          </table:table-cell>
          <table:table-cell table:style-name="ce9" office:value-type="float" office:value="-1407.65" calcext:value-type="float">
            <text:p>-1407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89/2025</text:p>
          </table:table-cell>
          <table:table-cell table:style-name="ce3" office:value-type="float" office:value="2598" calcext:value-type="float">
            <text:p>259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3176.08" calcext:value-type="float">
            <text:p>23176,08</text:p>
          </table:table-cell>
          <table:table-cell table:style-name="ce9" office:value-type="float" office:value="-23176.08" calcext:value-type="float">
            <text:p>-23176,0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82/2025</text:p>
          </table:table-cell>
          <table:table-cell table:style-name="ce3" office:value-type="float" office:value="2597" calcext:value-type="float">
            <text:p>259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07.65" calcext:value-type="float">
            <text:p>1407,65</text:p>
          </table:table-cell>
          <table:table-cell table:style-name="ce9" office:value-type="float" office:value="-1407.65" calcext:value-type="float">
            <text:p>-1407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69/2025</text:p>
          </table:table-cell>
          <table:table-cell table:style-name="ce3" office:value-type="float" office:value="2596" calcext:value-type="float">
            <text:p>259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124.22" calcext:value-type="float">
            <text:p>5124,22</text:p>
          </table:table-cell>
          <table:table-cell table:style-name="ce9" office:value-type="float" office:value="-5124.22" calcext:value-type="float">
            <text:p>-5124,2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62/2025</text:p>
          </table:table-cell>
          <table:table-cell table:style-name="ce3" office:value-type="float" office:value="2595" calcext:value-type="float">
            <text:p>259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07.65" calcext:value-type="float">
            <text:p>1407,65</text:p>
          </table:table-cell>
          <table:table-cell table:style-name="ce9" office:value-type="float" office:value="-1407.65" calcext:value-type="float">
            <text:p>-1407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71/2025</text:p>
          </table:table-cell>
          <table:table-cell table:style-name="ce3" office:value-type="float" office:value="2605" calcext:value-type="float">
            <text:p>260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562.11" calcext:value-type="float">
            <text:p>2562,11</text:p>
          </table:table-cell>
          <table:table-cell table:style-name="ce9" office:value-type="float" office:value="-2562.11" calcext:value-type="float">
            <text:p>-2562,1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48/2025</text:p>
          </table:table-cell>
          <table:table-cell table:style-name="ce3" office:value-type="float" office:value="2604" calcext:value-type="float">
            <text:p>260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969.75" calcext:value-type="float">
            <text:p>3969,75</text:p>
          </table:table-cell>
          <table:table-cell table:style-name="ce9" office:value-type="float" office:value="-3969.75" calcext:value-type="float">
            <text:p>-3969,7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43/2025</text:p>
          </table:table-cell>
          <table:table-cell table:style-name="ce3" office:value-type="float" office:value="2603" calcext:value-type="float">
            <text:p>260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8051.86" calcext:value-type="float">
            <text:p>18051,86</text:p>
          </table:table-cell>
          <table:table-cell table:style-name="ce9" office:value-type="float" office:value="-18051.86" calcext:value-type="float">
            <text:p>-18051,8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38/2025</text:p>
          </table:table-cell>
          <table:table-cell table:style-name="ce3" office:value-type="float" office:value="2602" calcext:value-type="float">
            <text:p>260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07.65" calcext:value-type="float">
            <text:p>1407,65</text:p>
          </table:table-cell>
          <table:table-cell table:style-name="ce9" office:value-type="float" office:value="-1407.65" calcext:value-type="float">
            <text:p>-1407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46/2025</text:p>
          </table:table-cell>
          <table:table-cell table:style-name="ce3" office:value-type="float" office:value="2607" calcext:value-type="float">
            <text:p>260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562.11" calcext:value-type="float">
            <text:p>2562,11</text:p>
          </table:table-cell>
          <table:table-cell table:style-name="ce9" office:value-type="float" office:value="-2562.11" calcext:value-type="float">
            <text:p>-2562,1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39/2025</text:p>
          </table:table-cell>
          <table:table-cell table:style-name="ce3" office:value-type="float" office:value="2606" calcext:value-type="float">
            <text:p>260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07.65" calcext:value-type="float">
            <text:p>1407,65</text:p>
          </table:table-cell>
          <table:table-cell table:style-name="ce9" office:value-type="float" office:value="-1407.65" calcext:value-type="float">
            <text:p>-1407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175" xlink:type="simple">00017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55/2025</text:p>
          </table:table-cell>
          <table:table-cell table:style-name="ce3" office:value-type="float" office:value="434" calcext:value-type="float">
            <text:p>43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8166.58" calcext:value-type="float">
            <text:p>28166,58</text:p>
          </table:table-cell>
          <table:table-cell table:style-name="ce9" office:value-type="float" office:value="-28166.58" calcext:value-type="float">
            <text:p>-28166,5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5" xlink:type="simple">0009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60/2025 (R)</text:p>
          </table:table-cell>
          <table:table-cell table:style-name="ce3" office:value-type="float" office:value="48" calcext:value-type="float">
            <text:p>4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85.3" calcext:value-type="float">
            <text:p>85,3</text:p>
          </table:table-cell>
          <table:table-cell table:style-name="ce9" office:value-type="float" office:value="-85.3" calcext:value-type="float">
            <text:p>-85,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138" xlink:type="simple">00004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50/2025</text:p>
          </table:table-cell>
          <table:table-cell table:style-name="ce3" office:value-type="float" office:value="2610" calcext:value-type="float">
            <text:p>261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8562.47" calcext:value-type="float">
            <text:p>28562,47</text:p>
          </table:table-cell>
          <table:table-cell table:style-name="ce9" office:value-type="float" office:value="-28562.47" calcext:value-type="float">
            <text:p>-28562,4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88/2025</text:p>
          </table:table-cell>
          <table:table-cell table:style-name="ce3" office:value-type="float" office:value="67" calcext:value-type="float">
            <text:p>6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4126.08" calcext:value-type="float">
            <text:p>24126,08</text:p>
          </table:table-cell>
          <table:table-cell table:style-name="ce9" office:value-type="float" office:value="-24126.08" calcext:value-type="float">
            <text:p>-24126,0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4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28/2025</text:p>
          </table:table-cell>
          <table:table-cell table:style-name="ce3" office:value-type="float" office:value="215" calcext:value-type="float">
            <text:p>21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0345.77" calcext:value-type="float">
            <text:p>50345,77</text:p>
          </table:table-cell>
          <table:table-cell table:style-name="ce9" office:value-type="float" office:value="-50345.77" calcext:value-type="float">
            <text:p>-50345,7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51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67/2025</text:p>
          </table:table-cell>
          <table:table-cell table:style-name="ce3" office:value-type="float" office:value="2264" calcext:value-type="float">
            <text:p>226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5604.6" calcext:value-type="float">
            <text:p>45604,6</text:p>
          </table:table-cell>
          <table:table-cell table:style-name="ce9" office:value-type="float" office:value="-45604.6" calcext:value-type="float">
            <text:p>-45604,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1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18/2025</text:p>
          </table:table-cell>
          <table:table-cell table:style-name="ce3" office:value-type="float" office:value="2180" calcext:value-type="float">
            <text:p>218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0806.59" calcext:value-type="float">
            <text:p>90806,59</text:p>
          </table:table-cell>
          <table:table-cell table:style-name="ce9" office:value-type="float" office:value="-90806.59" calcext:value-type="float">
            <text:p>-90806,5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42" xlink:type="simple">0005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32/2025</text:p>
          </table:table-cell>
          <table:table-cell table:style-name="ce3" office:value-type="float" office:value="433" calcext:value-type="float">
            <text:p>43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0613.86" calcext:value-type="float">
            <text:p>50613,86</text:p>
          </table:table-cell>
          <table:table-cell table:style-name="ce9" office:value-type="float" office:value="-50613.86" calcext:value-type="float">
            <text:p>-50613,8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83/2025</text:p>
          </table:table-cell>
          <table:table-cell table:style-name="ce3" office:value-type="float" office:value="52" calcext:value-type="float">
            <text:p>5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41.09" calcext:value-type="float">
            <text:p>241,09</text:p>
          </table:table-cell>
          <table:table-cell table:style-name="ce9" office:value-type="float" office:value="-241.09" calcext:value-type="float">
            <text:p>-241,0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53/2025</text:p>
          </table:table-cell>
          <table:table-cell table:style-name="ce3" office:value-type="float" office:value="54" calcext:value-type="float">
            <text:p>5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41.09" calcext:value-type="float">
            <text:p>241,09</text:p>
          </table:table-cell>
          <table:table-cell table:style-name="ce9" office:value-type="float" office:value="-241.09" calcext:value-type="float">
            <text:p>-241,0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67/2025</text:p>
          </table:table-cell>
          <table:table-cell table:style-name="ce3" office:value-type="float" office:value="50" calcext:value-type="float">
            <text:p>5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684.83" calcext:value-type="float">
            <text:p>4684,83</text:p>
          </table:table-cell>
          <table:table-cell table:style-name="ce9" office:value-type="float" office:value="-4684.83" calcext:value-type="float">
            <text:p>-4684,8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85/2025</text:p>
          </table:table-cell>
          <table:table-cell table:style-name="ce3" office:value-type="float" office:value="51" calcext:value-type="float">
            <text:p>5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82.19" calcext:value-type="float">
            <text:p>482,19</text:p>
          </table:table-cell>
          <table:table-cell table:style-name="ce9" office:value-type="float" office:value="-482.19" calcext:value-type="float">
            <text:p>-482,1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91/2025</text:p>
          </table:table-cell>
          <table:table-cell table:style-name="ce3" office:value-type="float" office:value="53" calcext:value-type="float">
            <text:p>5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255.91" calcext:value-type="float">
            <text:p>2255,91</text:p>
          </table:table-cell>
          <table:table-cell table:style-name="ce9" office:value-type="float" office:value="-2255.91" calcext:value-type="float">
            <text:p>-2255,9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24/2025</text:p>
          </table:table-cell>
          <table:table-cell table:style-name="ce3" office:value-type="float" office:value="55" calcext:value-type="float">
            <text:p>5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61.25" calcext:value-type="float">
            <text:p>161,25</text:p>
          </table:table-cell>
          <table:table-cell table:style-name="ce9" office:value-type="float" office:value="-161.25" calcext:value-type="float">
            <text:p>-161,2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47/2025</text:p>
          </table:table-cell>
          <table:table-cell table:style-name="ce3" office:value-type="float" office:value="77" calcext:value-type="float">
            <text:p>7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7376.99" calcext:value-type="float">
            <text:p>17376,99</text:p>
          </table:table-cell>
          <table:table-cell table:style-name="ce9" office:value-type="float" office:value="-17376.99" calcext:value-type="float">
            <text:p>-17376,9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76/2025</text:p>
          </table:table-cell>
          <table:table-cell table:style-name="ce3" office:value-type="float" office:value="67" calcext:value-type="float">
            <text:p>6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7506.47" calcext:value-type="float">
            <text:p>17506,47</text:p>
          </table:table-cell>
          <table:table-cell table:style-name="ce9" office:value-type="float" office:value="-17506.47" calcext:value-type="float">
            <text:p>-17506,4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90/2025</text:p>
          </table:table-cell>
          <table:table-cell table:style-name="ce3" office:value-type="float" office:value="83" calcext:value-type="float">
            <text:p>8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5306.72" calcext:value-type="float">
            <text:p>15306,72</text:p>
          </table:table-cell>
          <table:table-cell table:style-name="ce9" office:value-type="float" office:value="-15306.72" calcext:value-type="float">
            <text:p>-15306,7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49/2025</text:p>
          </table:table-cell>
          <table:table-cell table:style-name="ce3" office:value-type="float" office:value="149" calcext:value-type="float">
            <text:p>14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57.42" calcext:value-type="float">
            <text:p>457,42</text:p>
          </table:table-cell>
          <table:table-cell table:style-name="ce9" office:value-type="float" office:value="-457.42" calcext:value-type="float">
            <text:p>-457,4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45/2025</text:p>
          </table:table-cell>
          <table:table-cell table:style-name="ce3" office:value-type="float" office:value="147" calcext:value-type="float">
            <text:p>14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59.83" calcext:value-type="float">
            <text:p>359,83</text:p>
          </table:table-cell>
          <table:table-cell table:style-name="ce9" office:value-type="float" office:value="-359.83" calcext:value-type="float">
            <text:p>-359,8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90/2025</text:p>
          </table:table-cell>
          <table:table-cell table:style-name="ce3" office:value-type="float" office:value="148" calcext:value-type="float">
            <text:p>14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713.13" calcext:value-type="float">
            <text:p>4713,13</text:p>
          </table:table-cell>
          <table:table-cell table:style-name="ce9" office:value-type="float" office:value="-4713.13" calcext:value-type="float">
            <text:p>-4713,1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06/2025</text:p>
          </table:table-cell>
          <table:table-cell table:style-name="ce3" office:value-type="float" office:value="137" calcext:value-type="float">
            <text:p>13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523.09" calcext:value-type="float">
            <text:p>5523,09</text:p>
          </table:table-cell>
          <table:table-cell table:style-name="ce9" office:value-type="float" office:value="-5523.09" calcext:value-type="float">
            <text:p>-5523,0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22" xlink:type="simple">0004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61/2026</text:p>
          </table:table-cell>
          <table:table-cell table:style-name="ce3" office:value-type="float" office:value="435" calcext:value-type="float">
            <text:p>43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3093.94" calcext:value-type="float">
            <text:p>33093,94</text:p>
          </table:table-cell>
          <table:table-cell table:style-name="ce9" office:value-type="float" office:value="-33093.94" calcext:value-type="float">
            <text:p>-33093,9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10" xlink:type="simple">00042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86/2025</text:p>
          </table:table-cell>
          <table:table-cell table:style-name="ce3" office:value-type="float" office:value="436" calcext:value-type="float">
            <text:p>43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6023.91" calcext:value-type="float">
            <text:p>56023,91</text:p>
          </table:table-cell>
          <table:table-cell table:style-name="ce9" office:value-type="float" office:value="-56023.91" calcext:value-type="float">
            <text:p>-56023,9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39/2025</text:p>
          </table:table-cell>
          <table:table-cell table:style-name="ce3" office:value-type="float" office:value="144" calcext:value-type="float">
            <text:p>14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28.15" calcext:value-type="float">
            <text:p>428,15</text:p>
          </table:table-cell>
          <table:table-cell table:style-name="ce9" office:value-type="float" office:value="-428.15" calcext:value-type="float">
            <text:p>-428,1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42/2025</text:p>
          </table:table-cell>
          <table:table-cell table:style-name="ce3" office:value-type="float" office:value="145" calcext:value-type="float">
            <text:p>14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57.75" calcext:value-type="float">
            <text:p>657,75</text:p>
          </table:table-cell>
          <table:table-cell table:style-name="ce9" office:value-type="float" office:value="-657.75" calcext:value-type="float">
            <text:p>-657,7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27/2025</text:p>
          </table:table-cell>
          <table:table-cell table:style-name="ce3" office:value-type="float" office:value="143" calcext:value-type="float">
            <text:p>14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05.32" calcext:value-type="float">
            <text:p>905,32</text:p>
          </table:table-cell>
          <table:table-cell table:style-name="ce9" office:value-type="float" office:value="-905.32" calcext:value-type="float">
            <text:p>-905,3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23/2025</text:p>
          </table:table-cell>
          <table:table-cell table:style-name="ce3" office:value-type="float" office:value="142" calcext:value-type="float">
            <text:p>14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705.67" calcext:value-type="float">
            <text:p>705,67</text:p>
          </table:table-cell>
          <table:table-cell table:style-name="ce9" office:value-type="float" office:value="-705.67" calcext:value-type="float">
            <text:p>-705,6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19/2025</text:p>
          </table:table-cell>
          <table:table-cell table:style-name="ce3" office:value-type="float" office:value="141" calcext:value-type="float">
            <text:p>14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797.1" calcext:value-type="float">
            <text:p>797,1</text:p>
          </table:table-cell>
          <table:table-cell table:style-name="ce9" office:value-type="float" office:value="-797.1" calcext:value-type="float">
            <text:p>-797,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16/2025</text:p>
          </table:table-cell>
          <table:table-cell table:style-name="ce3" office:value-type="float" office:value="140" calcext:value-type="float">
            <text:p>14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07.06" calcext:value-type="float">
            <text:p>1207,06</text:p>
          </table:table-cell>
          <table:table-cell table:style-name="ce9" office:value-type="float" office:value="-1207.06" calcext:value-type="float">
            <text:p>-1207,0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12/2025</text:p>
          </table:table-cell>
          <table:table-cell table:style-name="ce3" office:value-type="float" office:value="139" calcext:value-type="float">
            <text:p>13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725.97" calcext:value-type="float">
            <text:p>1725,97</text:p>
          </table:table-cell>
          <table:table-cell table:style-name="ce9" office:value-type="float" office:value="-1725.97" calcext:value-type="float">
            <text:p>-1725,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09/2025</text:p>
          </table:table-cell>
          <table:table-cell table:style-name="ce3" office:value-type="float" office:value="138" calcext:value-type="float">
            <text:p>13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069.07" calcext:value-type="float">
            <text:p>4069,07</text:p>
          </table:table-cell>
          <table:table-cell table:style-name="ce9" office:value-type="float" office:value="-4069.07" calcext:value-type="float">
            <text:p>-4069,0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31/2025 (R)</text:p>
          </table:table-cell>
          <table:table-cell table:style-name="ce3" office:value-type="float" office:value="2416" calcext:value-type="float">
            <text:p>241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013.61" calcext:value-type="float">
            <text:p>1013,61</text:p>
          </table:table-cell>
          <table:table-cell table:style-name="ce9" office:value-type="float" office:value="-1013.61" calcext:value-type="float">
            <text:p>-1013,6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74/2025</text:p>
          </table:table-cell>
          <table:table-cell table:style-name="ce3" office:value-type="float" office:value="1996" calcext:value-type="float">
            <text:p>199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8050.42" calcext:value-type="float">
            <text:p>8050,42</text:p>
          </table:table-cell>
          <table:table-cell table:style-name="ce9" office:value-type="float" office:value="-8050.42" calcext:value-type="float">
            <text:p>-8050,4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83/2025</text:p>
          </table:table-cell>
          <table:table-cell table:style-name="ce3" office:value-type="float" office:value="1997" calcext:value-type="float">
            <text:p>199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9239.14" calcext:value-type="float">
            <text:p>19239,14</text:p>
          </table:table-cell>
          <table:table-cell table:style-name="ce9" office:value-type="float" office:value="-19239.14" calcext:value-type="float">
            <text:p>-19239,1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79/2025</text:p>
          </table:table-cell>
          <table:table-cell table:style-name="ce3" office:value-type="float" office:value="41" calcext:value-type="float">
            <text:p>4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43.81" calcext:value-type="float">
            <text:p>243,81</text:p>
          </table:table-cell>
          <table:table-cell table:style-name="ce9" office:value-type="float" office:value="-243.81" calcext:value-type="float">
            <text:p>-243,8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87/2025</text:p>
          </table:table-cell>
          <table:table-cell table:style-name="ce3" office:value-type="float" office:value="2788" calcext:value-type="float">
            <text:p>278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155.05" calcext:value-type="float">
            <text:p>5155,05</text:p>
          </table:table-cell>
          <table:table-cell table:style-name="ce9" office:value-type="float" office:value="-5155.05" calcext:value-type="float">
            <text:p>-5155,0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509" xlink:type="simple">0013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92/2025</text:p>
          </table:table-cell>
          <table:table-cell table:style-name="ce3" office:value-type="float" office:value="16" calcext:value-type="float">
            <text:p>1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2228.97" calcext:value-type="float">
            <text:p>22228,97</text:p>
          </table:table-cell>
          <table:table-cell table:style-name="ce9" office:value-type="float" office:value="-22228.97" calcext:value-type="float">
            <text:p>-22228,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8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56/2026</text:p>
          </table:table-cell>
          <table:table-cell table:style-name="ce3" office:value-type="float" office:value="2269" calcext:value-type="float">
            <text:p>2269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8342.4" calcext:value-type="float">
            <text:p>28342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342.4" calcext:value-type="float">
            <text:p>28342,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10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92/2025</text:p>
          </table:table-cell>
          <table:table-cell table:style-name="ce3" office:value-type="float" office:value="2270" calcext:value-type="float">
            <text:p>227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8071.49" calcext:value-type="float">
            <text:p>8071,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71.49" calcext:value-type="float">
            <text:p>8071,4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74694.56" calcext:value-type="float">
            <text:p>474694,56</text:p>
          </table:table-cell>
          <table:table-cell table:style-name="ce4" office:value-type="float" office:value="-446352.16" calcext:value-type="float">
            <text:p>-446352,16</text:p>
          </table:table-cell>
          <table:table-cell table:style-name="ce4" office:value-type="float" office:value="28342.4" calcext:value-type="float">
            <text:p>28342,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2" table:style-name="ce4" office:value-type="float" office:value="21997.06" calcext:value-type="float">
            <text:p>21997,06</text:p>
          </table:table-cell>
          <table:table-cell table:style-name="ce4" office:value-type="float" office:value="-6168.66" calcext:value-type="float">
            <text:p>-6168,66</text:p>
          </table:table-cell>
          <table:table-cell table:style-name="ce4" office:value-type="float" office:value="15828.4" calcext:value-type="float">
            <text:p>15828,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421157.51" calcext:value-type="float">
            <text:p>421157,51</text:p>
          </table:table-cell>
          <table:table-cell table:style-name="ce4" office:value-type="float" office:value="-356151.48" calcext:value-type="float">
            <text:p>-356151,48</text:p>
          </table:table-cell>
          <table:table-cell table:style-name="ce4" office:value-type="float" office:value="65006.03" calcext:value-type="float">
            <text:p>65006,03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917849.13" calcext:value-type="float">
            <text:p>917849,13</text:p>
          </table:table-cell>
          <table:table-cell table:style-name="ce4" office:value-type="float" office:value="-808672.3" calcext:value-type="float">
            <text:p>-808672,3</text:p>
          </table:table-cell>
          <table:table-cell table:style-name="ce4" office:value-type="float" office:value="109176.83" calcext:value-type="float">
            <text:p>109176,83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32.844.938/0001-84  INSTITUTO ASSISTENCIAL DA DES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78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628.88" calcext:value-type="float">
            <text:p>1628,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28.88" calcext:value-type="float">
            <text:p>1628,8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1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57/2025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2989.99" calcext:value-type="float">
            <text:p>22989,9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989.99" calcext:value-type="float">
            <text:p>22989,9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95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76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7241.71" calcext:value-type="float">
            <text:p>7241,7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41.71" calcext:value-type="float">
            <text:p>7241,7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1860.58" calcext:value-type="float">
            <text:p>31860,5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1860.58" calcext:value-type="float">
            <text:p>31860,5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1860.58" calcext:value-type="float">
            <text:p>31860,5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1860.58" calcext:value-type="float">
            <text:p>31860,58</text:p>
          </table:table-cell>
          <table:table-cell table:number-columns-repeated="8"/>
        </table:table-row>
        <table:table-row table:style-name="ro15">
          <table:table-cell table:style-name="ce5" office:value-type="string" calcext:value-type="string">
            <text:p>  08.042.554/0001-63  INSTITUTO DE PROMOCAO E DE ASSISTENCIA A SAUDE DE SERVIDORES DO ESTADO DE SERGIPE - IPESAUD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8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25/2026</text:p>
          </table:table-cell>
          <table:table-cell table:style-name="ce3" office:value-type="float" office:value="2" calcext:value-type="float">
            <text:p>2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8186.72" calcext:value-type="float">
            <text:p>8186,7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86.72" calcext:value-type="float">
            <text:p>8186,7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8186.72" calcext:value-type="float">
            <text:p>8186,7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186.72" calcext:value-type="float">
            <text:p>8186,7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186.72" calcext:value-type="float">
            <text:p>8186,7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186.72" calcext:value-type="float">
            <text:p>8186,72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3.076.013/0001-96  INSTITUTO EUVALDO LODI NUCLE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693" xlink:type="simple">00032/2025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48/2026</text:p>
          </table:table-cell>
          <table:table-cell table:style-name="ce3" office:value-type="float" office:value="28844" calcext:value-type="float">
            <text:p>28844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2" calcext:value-type="date">
            <text:p>22/01/26</text:p>
          </table:table-cell>
          <table:table-cell table:number-columns-repeated="2" table:style-name="ce9" office:value-type="float" office:value="1633" calcext:value-type="float">
            <text:p>16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33" calcext:value-type="float">
            <text:p>163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633" calcext:value-type="float">
            <text:p>163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33" calcext:value-type="float">
            <text:p>163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33" calcext:value-type="float">
            <text:p>163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33" calcext:value-type="float">
            <text:p>1633</text:p>
          </table:table-cell>
          <table:table-cell table:number-columns-repeated="8"/>
        </table:table-row>
        <table:table-row table:style-name="ro14">
          <table:table-cell table:style-name="ce5" office:value-type="string" calcext:value-type="string">
            <text:p>  07.001.150/0001-69  INSTITUTO INTERNACIONAL DE PESQUISA E RESPONSABILIDADE SOCIOAMBIENTAL CHICO MENDE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921" xlink:type="simple">OD01542/2025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88/2025</text:p>
          </table:table-cell>
          <table:table-cell table:style-name="ce3" office:value-type="float" office:value="954" calcext:value-type="float">
            <text:p>954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25000" calcext:value-type="float">
            <text:p>25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000" calcext:value-type="float">
            <text:p>250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5000" calcext:value-type="float">
            <text:p>25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5000" calcext:value-type="float">
            <text:p>250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5000" calcext:value-type="float">
            <text:p>25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5000" calcext:value-type="float">
            <text:p>25000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46.802.263/0001-15  INSTRUVALE EQUIPAMENTOS DE MEDICAO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15" xlink:type="simple">OD01500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53/2026</text:p>
          </table:table-cell>
          <table:table-cell table:style-name="ce3" office:value-type="float" office:value="271" calcext:value-type="float">
            <text:p>271</text:p>
          </table:table-cell>
          <table:table-cell table:number-columns-repeated="2"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16900" calcext:value-type="float">
            <text:p>169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900" calcext:value-type="float">
            <text:p>169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6900" calcext:value-type="float">
            <text:p>169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900" calcext:value-type="float">
            <text:p>169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900" calcext:value-type="float">
            <text:p>169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900" calcext:value-type="float">
            <text:p>16900</text:p>
          </table:table-cell>
          <table:table-cell table:number-columns-repeated="8"/>
        </table:table-row>
        <table:table-row table:style-name="ro10">
          <table:table-cell table:style-name="ce5" office:value-type="string" calcext:value-type="string">
            <text:p>  32.578.382/0001-21  IPNET SERVIÇOS EM NUVEM E DESENVOLVIMENTO DE SISTEMA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581" xlink:type="simple">00183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9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24/2026</text:p>
          </table:table-cell>
          <table:table-cell table:style-name="ce3" office:value-type="float" office:value="2844" calcext:value-type="float">
            <text:p>2844</text:p>
          </table:table-cell>
          <table:table-cell table:number-columns-repeated="2"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22585.44" calcext:value-type="float">
            <text:p>22585,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585.44" calcext:value-type="float">
            <text:p>22585,4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2585.44" calcext:value-type="float">
            <text:p>22585,4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2585.44" calcext:value-type="float">
            <text:p>22585,4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2585.44" calcext:value-type="float">
            <text:p>22585,4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2585.44" calcext:value-type="float">
            <text:p>22585,44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30.200.782/0001-73  ITALO JOSÉ SANTOS SILVEIRA -M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9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24/2025</text:p>
          </table:table-cell>
          <table:table-cell table:style-name="ce3" office:value-type="float" office:value="18" calcext:value-type="float">
            <text:p>1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style-name="ce9" office:value-type="float" office:value="19654.28" calcext:value-type="float">
            <text:p>19654,28</text:p>
          </table:table-cell>
          <table:table-cell table:style-name="ce9" office:value-type="float" office:value="19261.19" calcext:value-type="float">
            <text:p>19261,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261.19" calcext:value-type="float">
            <text:p>19261,1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19654.28" calcext:value-type="float">
            <text:p>19654,28</text:p>
          </table:table-cell>
          <table:table-cell table:style-name="ce4" office:value-type="float" office:value="19261.19" calcext:value-type="float">
            <text:p>19261,1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261.19" calcext:value-type="float">
            <text:p>19261,19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9654.28" calcext:value-type="float">
            <text:p>19654,28</text:p>
          </table:table-cell>
          <table:table-cell table:style-name="ce4" office:value-type="float" office:value="19261.19" calcext:value-type="float">
            <text:p>19261,1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261.19" calcext:value-type="float">
            <text:p>19261,19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02.526.915-12  JAMISSON SILVA DA CRUZ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8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5/2026</text:p>
          </table:table-cell>
          <table:table-cell table:style-name="ce3" office:value-type="float" office:value="6" calcext:value-type="float">
            <text:p>6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602.1" calcext:value-type="float">
            <text:p>602,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2.1" calcext:value-type="float">
            <text:p>602,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02.1" calcext:value-type="float">
            <text:p>602,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02.1" calcext:value-type="float">
            <text:p>602,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02.1" calcext:value-type="float">
            <text:p>602,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02.1" calcext:value-type="float">
            <text:p>602,1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52.884.154/0001-97  JJN COMERCIO &amp;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57/2025</text:p>
          </table:table-cell>
          <table:table-cell table:style-name="ce3" office:value-type="float" office:value="498" calcext:value-type="float">
            <text:p>498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77537.98" calcext:value-type="float">
            <text:p>77537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537.98" calcext:value-type="float">
            <text:p>77537,9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30/2025</text:p>
          </table:table-cell>
          <table:table-cell table:style-name="ce3" office:value-type="float" office:value="472" calcext:value-type="float">
            <text:p>472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140348" calcext:value-type="float">
            <text:p>1403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0348" calcext:value-type="float">
            <text:p>14034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36/2025</text:p>
          </table:table-cell>
          <table:table-cell table:style-name="ce3" office:value-type="float" office:value="473" calcext:value-type="float">
            <text:p>473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97219.4" calcext:value-type="float">
            <text:p>97219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7219.4" calcext:value-type="float">
            <text:p>97219,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42/2025</text:p>
          </table:table-cell>
          <table:table-cell table:style-name="ce3" office:value-type="float" office:value="474" calcext:value-type="float">
            <text:p>474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10400" calcext:value-type="float">
            <text:p>104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00" calcext:value-type="float">
            <text:p>104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44/2025</text:p>
          </table:table-cell>
          <table:table-cell table:style-name="ce3" office:value-type="float" office:value="482" calcext:value-type="float">
            <text:p>482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0767.9" calcext:value-type="float">
            <text:p>40767,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767.9" calcext:value-type="float">
            <text:p>40767,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48/2025</text:p>
          </table:table-cell>
          <table:table-cell table:style-name="ce3" office:value-type="float" office:value="486" calcext:value-type="float">
            <text:p>486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8651" calcext:value-type="float">
            <text:p>286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651" calcext:value-type="float">
            <text:p>2865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52/2025</text:p>
          </table:table-cell>
          <table:table-cell table:style-name="ce3" office:value-type="float" office:value="489" calcext:value-type="float">
            <text:p>489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6256.5" calcext:value-type="float">
            <text:p>1625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256.5" calcext:value-type="float">
            <text:p>16256,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53/2025</text:p>
          </table:table-cell>
          <table:table-cell table:style-name="ce3" office:value-type="float" office:value="483" calcext:value-type="float">
            <text:p>483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75247.92" calcext:value-type="float">
            <text:p>75247,9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247.92" calcext:value-type="float">
            <text:p>75247,9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56/2025</text:p>
          </table:table-cell>
          <table:table-cell table:style-name="ce3" office:value-type="float" office:value="497" calcext:value-type="float">
            <text:p>497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3376.96" calcext:value-type="float">
            <text:p>33376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376.96" calcext:value-type="float">
            <text:p>33376,9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58/2025</text:p>
          </table:table-cell>
          <table:table-cell table:style-name="ce3" office:value-type="float" office:value="499" calcext:value-type="float">
            <text:p>499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0444.08" calcext:value-type="float">
            <text:p>30444,0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444.08" calcext:value-type="float">
            <text:p>30444,0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24/2025</text:p>
          </table:table-cell>
          <table:table-cell table:style-name="ce3" office:value-type="float" office:value="465" calcext:value-type="float">
            <text:p>465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3037.42" calcext:value-type="float">
            <text:p>33037,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037.42" calcext:value-type="float">
            <text:p>33037,4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26/2025</text:p>
          </table:table-cell>
          <table:table-cell table:style-name="ce3" office:value-type="float" office:value="468" calcext:value-type="float">
            <text:p>468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6823.98" calcext:value-type="float">
            <text:p>26823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823.98" calcext:value-type="float">
            <text:p>26823,9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27/2025</text:p>
          </table:table-cell>
          <table:table-cell table:style-name="ce3" office:value-type="float" office:value="470" calcext:value-type="float">
            <text:p>470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75691.6" calcext:value-type="float">
            <text:p>175691,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5691.6" calcext:value-type="float">
            <text:p>175691,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28/2025</text:p>
          </table:table-cell>
          <table:table-cell table:style-name="ce3" office:value-type="float" office:value="471" calcext:value-type="float">
            <text:p>471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81492.5" calcext:value-type="float">
            <text:p>18149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1492.5" calcext:value-type="float">
            <text:p>181492,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967295.24" calcext:value-type="float">
            <text:p>967295,2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67295.24" calcext:value-type="float">
            <text:p>967295,2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967295.24" calcext:value-type="float">
            <text:p>967295,2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67295.24" calcext:value-type="float">
            <text:p>967295,24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5.204.509/0001-70  JOPLAS INDUSTRIAL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56" xlink:type="simple">0009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2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98/2025</text:p>
          </table:table-cell>
          <table:table-cell table:style-name="ce3" office:value-type="float" office:value="5743" calcext:value-type="float">
            <text:p>5743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1500" calcext:value-type="float">
            <text:p>211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1500" calcext:value-type="float">
            <text:p>21150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56" xlink:type="simple">0009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2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02/2025</text:p>
          </table:table-cell>
          <table:table-cell table:style-name="ce3" office:value-type="float" office:value="5744" calcext:value-type="float">
            <text:p>5744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1500" calcext:value-type="float">
            <text:p>211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1500" calcext:value-type="float">
            <text:p>21150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56" xlink:type="simple">0009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2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03/2025</text:p>
          </table:table-cell>
          <table:table-cell table:style-name="ce3" office:value-type="float" office:value="5745" calcext:value-type="float">
            <text:p>5745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11500" calcext:value-type="float">
            <text:p>211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1500" calcext:value-type="float">
            <text:p>21150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56" xlink:type="simple">0009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0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97/2025</text:p>
          </table:table-cell>
          <table:table-cell table:style-name="ce3" office:value-type="float" office:value="5733" calcext:value-type="float">
            <text:p>5733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211500" calcext:value-type="float">
            <text:p>211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1500" calcext:value-type="float">
            <text:p>2115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846000" calcext:value-type="float">
            <text:p>846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46000" calcext:value-type="float">
            <text:p>84600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46000" calcext:value-type="float">
            <text:p>846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46000" calcext:value-type="float">
            <text:p>846000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07.216.175/0001-80  JORNAL DO DIA EMPRESA JORNALISTICA E EDITOR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229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0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35/2026</text:p>
          </table:table-cell>
          <table:table-cell table:style-name="ce3" office:value-type="float" office:value="111" calcext:value-type="float">
            <text:p>111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28644.3" calcext:value-type="float">
            <text:p>28644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644.3" calcext:value-type="float">
            <text:p>28644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8644.3" calcext:value-type="float">
            <text:p>28644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8644.3" calcext:value-type="float">
            <text:p>28644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8644.3" calcext:value-type="float">
            <text:p>28644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8644.3" calcext:value-type="float">
            <text:p>28644,3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267.348.775-15  JOSE CARLOS SANTOS DA SILV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3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6" calcext:value-type="date">
            <text:p>06/01/26</text:p>
          </table:table-cell>
          <table:table-cell table:style-name="ce8" office:value-type="date" office:date-value="2026-01-07" calcext:value-type="date">
            <text:p>07/01/26</text:p>
          </table:table-cell>
          <table:table-cell table:number-columns-repeated="2" table:style-name="ce9" office:value-type="float" office:value="1912.72" calcext:value-type="float">
            <text:p>1912,7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12.72" calcext:value-type="float">
            <text:p>1912,7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912.72" calcext:value-type="float">
            <text:p>1912,7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12.72" calcext:value-type="float">
            <text:p>1912,7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912.72" calcext:value-type="float">
            <text:p>1912,7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12.72" calcext:value-type="float">
            <text:p>1912,72</text:p>
          </table:table-cell>
          <table:table-cell table:number-columns-repeated="8"/>
        </table:table-row>
        <table:table-row table:style-name="ro5">
          <table:table-cell table:style-name="ce5" office:value-type="string" calcext:value-type="string">
            <text:p>  170.560.475-72  JOSE DA SILVA FILH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8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79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63305.86" calcext:value-type="float">
            <text:p>63305,8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305.86" calcext:value-type="float">
            <text:p>63305,8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3305.86" calcext:value-type="float">
            <text:p>63305,8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305.86" calcext:value-type="float">
            <text:p>63305,8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3305.86" calcext:value-type="float">
            <text:p>63305,8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305.86" calcext:value-type="float">
            <text:p>63305,86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573.827.865-87  JOSE FERNANDO MARTIN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3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7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82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648.4" calcext:value-type="float">
            <text:p>648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8.4" calcext:value-type="float">
            <text:p>648,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48.4" calcext:value-type="float">
            <text:p>648,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48.4" calcext:value-type="float">
            <text:p>648,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48.4" calcext:value-type="float">
            <text:p>648,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48.4" calcext:value-type="float">
            <text:p>648,4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189.490.105-34  JOSÉ FREIRE DE OLIVEIR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83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880.89" calcext:value-type="float">
            <text:p>1880,8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80.89" calcext:value-type="float">
            <text:p>1880,8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40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1791.33" calcext:value-type="float">
            <text:p>1791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91.33" calcext:value-type="float">
            <text:p>1791,3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672.22" calcext:value-type="float">
            <text:p>3672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672.22" calcext:value-type="float">
            <text:p>3672,2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672.22" calcext:value-type="float">
            <text:p>3672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672.22" calcext:value-type="float">
            <text:p>3672,22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449.933.315-68  JOSE HENRIQUE CARMO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1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77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5650" calcext:value-type="float">
            <text:p>56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50" calcext:value-type="float">
            <text:p>565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5650" calcext:value-type="float">
            <text:p>565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650" calcext:value-type="float">
            <text:p>565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650" calcext:value-type="float">
            <text:p>565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650" calcext:value-type="float">
            <text:p>5650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533.008.315-04  JOSE MILTON OLIVEIRA JUNIOR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7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84/2026</text:p>
          </table:table-cell>
          <table:table-cell table:style-name="ce3" office:value-type="float" office:value="4038981" calcext:value-type="float">
            <text:p>4038981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178.36" calcext:value-type="float">
            <text:p>178,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8.36" calcext:value-type="float">
            <text:p>178,3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78.36" calcext:value-type="float">
            <text:p>178,3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78.36" calcext:value-type="float">
            <text:p>178,3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78.36" calcext:value-type="float">
            <text:p>178,3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78.36" calcext:value-type="float">
            <text:p>178,36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911.359.315-34  JOSENEIDE DIAS DA SILV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96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27/2026</text:p>
          </table:table-cell>
          <table:table-cell table:style-name="ce3" office:value-type="float" office:value="187732025" calcext:value-type="float">
            <text:p>187732025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67.53" calcext:value-type="float">
            <text:p>67,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.53" calcext:value-type="float">
            <text:p>67,5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7.53" calcext:value-type="float">
            <text:p>67,5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7.53" calcext:value-type="float">
            <text:p>67,5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7.53" calcext:value-type="float">
            <text:p>67,5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7.53" calcext:value-type="float">
            <text:p>67,53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479.242.845-91  KATIA CILENE OLIVEIRA BARR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3/2026</text:p>
          </table:table-cell>
          <table:table-cell table:style-name="ce3" office:value-type="float" office:value="7" calcext:value-type="float">
            <text:p>7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602.1" calcext:value-type="float">
            <text:p>602,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2.1" calcext:value-type="float">
            <text:p>602,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02.1" calcext:value-type="float">
            <text:p>602,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02.1" calcext:value-type="float">
            <text:p>602,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02.1" calcext:value-type="float">
            <text:p>602,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02.1" calcext:value-type="float">
            <text:p>602,1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0.202.852/0001-15  KROMA COMERCIALIZADORA DE ENERGI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35" xlink:type="simple">00048/2025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3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89/2026</text:p>
          </table:table-cell>
          <table:table-cell table:style-name="ce3" office:value-type="float" office:value="43967" calcext:value-type="float">
            <text:p>43967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707722.79" calcext:value-type="float">
            <text:p>707722,7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7722.79" calcext:value-type="float">
            <text:p>707722,7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707722.79" calcext:value-type="float">
            <text:p>707722,7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07722.79" calcext:value-type="float">
            <text:p>707722,7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707722.79" calcext:value-type="float">
            <text:p>707722,7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07722.79" calcext:value-type="float">
            <text:p>707722,79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34.058.485-80  LAYANA CARVALHO ALMEIDA MAYNARD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1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52/2026</text:p>
          </table:table-cell>
          <table:table-cell table:style-name="ce3" office:value-type="float" office:value="27" calcext:value-type="float">
            <text:p>27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2324.15" calcext:value-type="float">
            <text:p>23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4.15" calcext:value-type="float">
            <text:p>2324,1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324.15" calcext:value-type="float">
            <text:p>2324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324.15" calcext:value-type="float">
            <text:p>2324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2.477.490/0002-81  LIDER NOTEBOOKS COMERCIO E SERVIÇO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4">
          <table:table-cell office:value-type="string" calcext:value-type="string">
            <text:p><text:a xlink:href="http://publixweb:8080/publix/jsp/frmConsultaLicitacaoCompromisso.jsp?chave=53875" xlink:type="simple">00111/2025</text:a></text:p>
          </table:table-cell>
          <table:table-cell office:value-type="string" calcext:value-type="string">
            <text:p>400.03 - BENS E EQUIPAMENTOS ADMINISTRATIV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82/2025</text:p>
          </table:table-cell>
          <table:table-cell table:style-name="ce3" office:value-type="float" office:value="14545" calcext:value-type="float">
            <text:p>14545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256500" calcext:value-type="float">
            <text:p>256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6500" calcext:value-type="float">
            <text:p>2565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56500" calcext:value-type="float">
            <text:p>2565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56500" calcext:value-type="float">
            <text:p>2565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56500" calcext:value-type="float">
            <text:p>2565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56500" calcext:value-type="float">
            <text:p>256500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026.344.665-44  LIDIANE COSTA MACED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3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0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81/2026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2"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2000" calcext:value-type="float">
            <text:p>2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00" calcext:value-type="float">
            <text:p>20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5/2026</text:p>
          </table:table-cell>
          <table:table-cell table:style-name="ce3" office:value-type="float" office:value="43" calcext:value-type="float">
            <text:p>43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3486.22" calcext:value-type="float">
            <text:p>3486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86.22" calcext:value-type="float">
            <text:p>3486,2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8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70/2025</text:p>
          </table:table-cell>
          <table:table-cell table:style-name="ce3" office:value-type="float" office:value="4208" calcext:value-type="float">
            <text:p>4208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753.17" calcext:value-type="float">
            <text:p>753,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3.17" calcext:value-type="float">
            <text:p>753,1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239.39" calcext:value-type="float">
            <text:p>6239,3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239.39" calcext:value-type="float">
            <text:p>6239,3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239.39" calcext:value-type="float">
            <text:p>6239,3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239.39" calcext:value-type="float">
            <text:p>6239,39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010.618.194-77  LUCIANO GOIS PAUL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8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6/2026</text:p>
          </table:table-cell>
          <table:table-cell table:style-name="ce3" office:value-type="float" office:value="44" calcext:value-type="float">
            <text:p>44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49.619.854/0001-40  MAG CORPORAT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86" xlink:type="simple">00300/2022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40/2026</text:p>
          </table:table-cell>
          <table:table-cell table:style-name="ce3" office:value-type="float" office:value="122025" calcext:value-type="float">
            <text:p>122025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104756.18" calcext:value-type="float">
            <text:p>104756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756.18" calcext:value-type="float">
            <text:p>104756,1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42586" xlink:type="simple">00300/2022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67/2026</text:p>
          </table:table-cell>
          <table:table-cell table:style-name="ce3" office:value-type="float" office:value="13" calcext:value-type="float">
            <text:p>13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104756.18" calcext:value-type="float">
            <text:p>104756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756.18" calcext:value-type="float">
            <text:p>104756,1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7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93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13924.15" calcext:value-type="float">
            <text:p>2139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3924.15" calcext:value-type="float">
            <text:p>213924,1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23436.51" calcext:value-type="float">
            <text:p>423436,5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23436.51" calcext:value-type="float">
            <text:p>423436,5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23436.51" calcext:value-type="float">
            <text:p>423436,5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23436.51" calcext:value-type="float">
            <text:p>423436,51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13.767.105-95  MARCELO ALVES CÂNDID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59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2-03" calcext:value-type="date">
            <text:p>03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324.15" calcext:value-type="float">
            <text:p>23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4.15" calcext:value-type="float">
            <text:p>2324,1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73/202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2324.15" calcext:value-type="float">
            <text:p>2324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4.15" calcext:value-type="float">
            <text:p>2324,1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843.551.581-87  MARCELO ARAQUAM DE SOUZ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5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46/202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80.108.755-46  MARIA CLARA MENDONÇA CARVALH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79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740" calcext:value-type="float">
            <text:p>17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40" calcext:value-type="float">
            <text:p>174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740" calcext:value-type="float">
            <text:p>174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740" calcext:value-type="float">
            <text:p>174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740" calcext:value-type="float">
            <text:p>174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740" calcext:value-type="float">
            <text:p>1740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201.903.875-72  MARIA CONCEIÇÃO RAMOS OLIVEIR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36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83/2026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9000" calcext:value-type="float">
            <text:p>9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00" calcext:value-type="float">
            <text:p>90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9000" calcext:value-type="float">
            <text:p>9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000" calcext:value-type="float">
            <text:p>90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9000" calcext:value-type="float">
            <text:p>9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000" calcext:value-type="float">
            <text:p>9000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399.726.405-82  MARIA DE LOURDES DE JESUS ALMEI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4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2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23/2026</text:p>
          </table:table-cell>
          <table:table-cell table:style-name="ce3" office:value-type="float" office:value="9052026" calcext:value-type="float">
            <text:p>9052026</text:p>
          </table:table-cell>
          <table:table-cell table:style-name="ce8" office:value-type="date" office:date-value="2026-02-05" calcext:value-type="date">
            <text:p>05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351.41" calcext:value-type="float">
            <text:p>351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1.41" calcext:value-type="float">
            <text:p>351,4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51.41" calcext:value-type="float">
            <text:p>351,4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51.41" calcext:value-type="float">
            <text:p>351,4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51.41" calcext:value-type="float">
            <text:p>351,4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51.41" calcext:value-type="float">
            <text:p>351,41</text:p>
          </table:table-cell>
          <table:table-cell table:number-columns-repeated="8"/>
        </table:table-row>
        <table:table-row table:style-name="ro5">
          <table:table-cell table:style-name="ce5" office:value-type="string" calcext:value-type="string">
            <text:p>  023.263.155-70  MARIA DOS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42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88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1080.66" calcext:value-type="float">
            <text:p>1080,6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0.66" calcext:value-type="float">
            <text:p>1080,6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080.66" calcext:value-type="float">
            <text:p>1080,6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80.66" calcext:value-type="float">
            <text:p>1080,6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080.66" calcext:value-type="float">
            <text:p>1080,6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80.66" calcext:value-type="float">
            <text:p>1080,66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023.369.225-84  MARIA ILMA SOUZA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5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00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242.01" calcext:value-type="float">
            <text:p>3242,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42.01" calcext:value-type="float">
            <text:p>3242,0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242.01" calcext:value-type="float">
            <text:p>3242,0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242.01" calcext:value-type="float">
            <text:p>3242,0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242.01" calcext:value-type="float">
            <text:p>3242,0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242.01" calcext:value-type="float">
            <text:p>3242,01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457.474.585-15  MARIA JIVANILDE GONÇALVES REZEND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43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7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89/2026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75" calcext:value-type="float">
            <text:p>2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5" calcext:value-type="float">
            <text:p>27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75" calcext:value-type="float">
            <text:p>27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75" calcext:value-type="float">
            <text:p>27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75" calcext:value-type="float">
            <text:p>27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75" calcext:value-type="float">
            <text:p>275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883.377.905-04  MARIO CESAR VASCONCELOS FREIRE CARVAL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8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1/2026</text:p>
          </table:table-cell>
          <table:table-cell table:style-name="ce3" office:value-type="float" office:value="45" calcext:value-type="float">
            <text:p>45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05.751.699/0003-07  MARTINEZ &amp; MARTINEZ ADVOGADOS ASSOCIADOS - M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57" xlink:type="simple">0010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03/2026</text:p>
          </table:table-cell>
          <table:table-cell table:style-name="ce3" office:value-type="float" office:value="50" calcext:value-type="float">
            <text:p>50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11201.04" calcext:value-type="float">
            <text:p>11201,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201.04" calcext:value-type="float">
            <text:p>11201,0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1201.04" calcext:value-type="float">
            <text:p>11201,0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201.04" calcext:value-type="float">
            <text:p>11201,0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1201.04" calcext:value-type="float">
            <text:p>11201,0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201.04" calcext:value-type="float">
            <text:p>11201,04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31.508.279/0001-42  MAURICIO A. JUNIOR REFRIGERACA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42/2026</text:p>
          </table:table-cell>
          <table:table-cell table:style-name="ce3" office:value-type="float" office:value="1528" calcext:value-type="float">
            <text:p>1528</text:p>
          </table:table-cell>
          <table:table-cell table:number-columns-repeated="2"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29000" calcext:value-type="float">
            <text:p>29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000" calcext:value-type="float">
            <text:p>290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47/2026</text:p>
          </table:table-cell>
          <table:table-cell table:style-name="ce3" office:value-type="float" office:value="337" calcext:value-type="float">
            <text:p>337</text:p>
          </table:table-cell>
          <table:table-cell table:number-columns-repeated="2"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3173.47" calcext:value-type="float">
            <text:p>3173,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73.47" calcext:value-type="float">
            <text:p>3173,4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2173.47" calcext:value-type="float">
            <text:p>32173,4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2173.47" calcext:value-type="float">
            <text:p>32173,4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2173.47" calcext:value-type="float">
            <text:p>32173,4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2173.47" calcext:value-type="float">
            <text:p>32173,47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8.729.404/0001-86  METAL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22" xlink:type="simple">0004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27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57/2026</text:p>
          </table:table-cell>
          <table:table-cell table:style-name="ce3" office:value-type="float" office:value="435" calcext:value-type="float">
            <text:p>435</text:p>
          </table:table-cell>
          <table:table-cell table:style-name="ce8" office:value-type="date" office:date-value="2026-01-23" calcext:value-type="date">
            <text:p>23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9" office:value-type="float" office:value="601707.95" calcext:value-type="float">
            <text:p>601707,95</text:p>
          </table:table-cell>
          <table:table-cell table:style-name="ce9" office:value-type="float" office:value="517111.83" calcext:value-type="float">
            <text:p>517111,8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7111.83" calcext:value-type="float">
            <text:p>517111,8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175" xlink:type="simple">00017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561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19/2025</text:p>
          </table:table-cell>
          <table:table-cell table:style-name="ce3" office:value-type="float" office:value="434" calcext:value-type="float">
            <text:p>434</text:p>
          </table:table-cell>
          <table:table-cell table:style-name="ce8" office:value-type="date" office:date-value="2025-12-30" calcext:value-type="date">
            <text:p>30/12/25</text:p>
          </table:table-cell>
          <table:table-cell table:style-name="ce8" office:value-type="date" office:date-value="2026-01-06" calcext:value-type="date">
            <text:p>06/01/26</text:p>
          </table:table-cell>
          <table:table-cell table:style-name="ce9" office:value-type="float" office:value="512119.72" calcext:value-type="float">
            <text:p>512119,72</text:p>
          </table:table-cell>
          <table:table-cell table:style-name="ce9" office:value-type="float" office:value="440122.09" calcext:value-type="float">
            <text:p>440122,0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0122.09" calcext:value-type="float">
            <text:p>440122,0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10" xlink:type="simple">00042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06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15/2025</text:p>
          </table:table-cell>
          <table:table-cell table:style-name="ce3" office:value-type="float" office:value="436" calcext:value-type="float">
            <text:p>43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style-name="ce9" office:value-type="float" office:value="1018616.5" calcext:value-type="float">
            <text:p>1018616,5</text:p>
          </table:table-cell>
          <table:table-cell table:style-name="ce9" office:value-type="float" office:value="875411.75" calcext:value-type="float">
            <text:p>875411,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75411.75" calcext:value-type="float">
            <text:p>875411,7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2132444.17" calcext:value-type="float">
            <text:p>2132444,17</text:p>
          </table:table-cell>
          <table:table-cell table:style-name="ce4" office:value-type="float" office:value="1832645.67" calcext:value-type="float">
            <text:p>1832645,6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32645.67" calcext:value-type="float">
            <text:p>1832645,67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2132444.17" calcext:value-type="float">
            <text:p>2132444,17</text:p>
          </table:table-cell>
          <table:table-cell table:style-name="ce4" office:value-type="float" office:value="1832645.67" calcext:value-type="float">
            <text:p>1832645,6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32645.67" calcext:value-type="float">
            <text:p>1832645,67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6.216.780/0001-41  METALÚRGICA ACEJ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431" xlink:type="simple">0011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47/2026</text:p>
          </table:table-cell>
          <table:table-cell table:style-name="ce3" office:value-type="float" office:value="500" calcext:value-type="float">
            <text:p>500</text:p>
          </table:table-cell>
          <table:table-cell table:number-columns-repeated="2" table:style-name="ce8" office:value-type="date" office:date-value="2026-01-22" calcext:value-type="date">
            <text:p>22/01/26</text:p>
          </table:table-cell>
          <table:table-cell table:style-name="ce9" office:value-type="float" office:value="97710.2" calcext:value-type="float">
            <text:p>97710,2</text:p>
          </table:table-cell>
          <table:table-cell table:style-name="ce9" office:value-type="float" office:value="92824.69" calcext:value-type="float">
            <text:p>92824,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824.69" calcext:value-type="float">
            <text:p>92824,6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97710.2" calcext:value-type="float">
            <text:p>97710,2</text:p>
          </table:table-cell>
          <table:table-cell table:style-name="ce4" office:value-type="float" office:value="92824.69" calcext:value-type="float">
            <text:p>92824,6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2824.69" calcext:value-type="float">
            <text:p>92824,6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97710.2" calcext:value-type="float">
            <text:p>97710,2</text:p>
          </table:table-cell>
          <table:table-cell table:style-name="ce4" office:value-type="float" office:value="92824.69" calcext:value-type="float">
            <text:p>92824,6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2824.69" calcext:value-type="float">
            <text:p>92824,69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0.394.460/0022-76  MINISTERIO DA FAZENDA - SERGIP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3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10/2025</text:p>
          </table:table-cell>
          <table:table-cell table:style-name="ce3" office:value-type="float" office:value="572142" calcext:value-type="float">
            <text:p>572142</text:p>
          </table:table-cell>
          <table:table-cell table:style-name="ce8" office:value-type="date" office:date-value="2025-12-19" calcext:value-type="date">
            <text:p>19/12/25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99.67" calcext:value-type="float">
            <text:p>199,67</text:p>
          </table:table-cell>
          <table:table-cell table:style-name="ce9" office:value-type="float" office:value="35.11" calcext:value-type="float">
            <text:p>35,11</text:p>
          </table:table-cell>
          <table:table-cell table:style-name="ce9" office:value-type="float" office:value="234.78" calcext:value-type="float">
            <text:p>234,7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545" xlink:type="simple">0016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3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73/2025</text:p>
          </table:table-cell>
          <table:table-cell table:style-name="ce3" office:value-type="float" office:value="90" calcext:value-type="float">
            <text:p>90</text:p>
          </table:table-cell>
          <table:table-cell table:style-name="ce8" office:value-type="date" office:date-value="2025-12-19" calcext:value-type="date">
            <text:p>19/12/25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47.64" calcext:value-type="float">
            <text:p>47,6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.64" calcext:value-type="float">
            <text:p>47,64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60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37/2026</text:p>
          </table:table-cell>
          <table:table-cell table:style-name="ce3" office:value-type="float" office:value="162" calcext:value-type="float">
            <text:p>162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7354.49" calcext:value-type="float">
            <text:p>27354,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354.49" calcext:value-type="float">
            <text:p>27354,4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61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41/2026</text:p>
          </table:table-cell>
          <table:table-cell table:style-name="ce3" office:value-type="float" office:value="142" calcext:value-type="float">
            <text:p>142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46745.86" calcext:value-type="float">
            <text:p>46745,8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745.86" calcext:value-type="float">
            <text:p>46745,86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62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43/2026</text:p>
          </table:table-cell>
          <table:table-cell table:style-name="ce3" office:value-type="float" office:value="134" calcext:value-type="float">
            <text:p>134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24879.28" calcext:value-type="float">
            <text:p>124879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4879.28" calcext:value-type="float">
            <text:p>124879,28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63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51/2026</text:p>
          </table:table-cell>
          <table:table-cell table:style-name="ce3" office:value-type="float" office:value="97" calcext:value-type="float">
            <text:p>97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98132.37" calcext:value-type="float">
            <text:p>98132,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8132.37" calcext:value-type="float">
            <text:p>98132,37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64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46/2026</text:p>
          </table:table-cell>
          <table:table-cell table:style-name="ce3" office:value-type="float" office:value="108" calcext:value-type="float">
            <text:p>108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13705.59" calcext:value-type="float">
            <text:p>113705,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3705.59" calcext:value-type="float">
            <text:p>113705,59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65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52/2026</text:p>
          </table:table-cell>
          <table:table-cell table:style-name="ce3" office:value-type="float" office:value="9" calcext:value-type="float">
            <text:p>9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83411.33" calcext:value-type="float">
            <text:p>183411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3411.33" calcext:value-type="float">
            <text:p>183411,33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66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54/2026</text:p>
          </table:table-cell>
          <table:table-cell table:style-name="ce3" office:value-type="float" office:value="6" calcext:value-type="float">
            <text:p>6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19448.82" calcext:value-type="float">
            <text:p>119448,8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9448.82" calcext:value-type="float">
            <text:p>119448,8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67" xlink:type="simple">S/C</text:a></text:p>
          </table:table-cell>
          <table:table-cell office:value-type="string" calcext:value-type="string">
            <text:p>300.08 - EMPRESTIMOS E PARCELAMENT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56/2026</text:p>
          </table:table-cell>
          <table:table-cell table:style-name="ce3" office:value-type="float" office:value="4" calcext:value-type="float">
            <text:p>4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5805.82" calcext:value-type="float">
            <text:p>5805,8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05.82" calcext:value-type="float">
            <text:p>5805,82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99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96/2026</text:p>
          </table:table-cell>
          <table:table-cell table:style-name="ce3" office:value-type="float" office:value="7162601514606689" calcext:value-type="float">
            <text:p>7162601514606689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45010.02" calcext:value-type="float">
            <text:p>245010,02</text:p>
          </table:table-cell>
          <table:table-cell table:style-name="ce9" office:value-type="float" office:value="-245010.02" calcext:value-type="float">
            <text:p>-245010,0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CompromissoDespesasLIP.jsp?chave=110199" xlink:type="simple">S/C</text:a></text:p>
          </table:table-cell>
          <table:table-cell office:value-type="string" calcext:value-type="string">
            <text:p>300.07 - IMPOSTOS, TRIBUTOS E TAXAS PUBLICA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97/2026</text:p>
          </table:table-cell>
          <table:table-cell table:style-name="ce3" office:value-type="float" office:value="7162601514505394" calcext:value-type="float">
            <text:p>7162601514505394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1130815.49" calcext:value-type="float">
            <text:p>1130815,49</text:p>
          </table:table-cell>
          <table:table-cell table:style-name="ce9" office:value-type="float" office:value="-1130815.49" calcext:value-type="float">
            <text:p>-1130815,4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47" xlink:type="simple">00096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740/2025</text:p>
          </table:table-cell>
          <table:table-cell table:style-name="ce3" office:value-type="float" office:value="211" calcext:value-type="float">
            <text:p>211</text:p>
          </table:table-cell>
          <table:table-cell table:style-name="ce8" office:value-type="date" office:date-value="2025-12-19" calcext:value-type="date">
            <text:p>19/12/25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316.63" calcext:value-type="float">
            <text:p>4316,63</text:p>
          </table:table-cell>
          <table:table-cell table:style-name="ce9" office:value-type="float" office:value="-4316.63" calcext:value-type="float">
            <text:p>-4316,6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722/2025</text:p>
          </table:table-cell>
          <table:table-cell table:style-name="ce3" office:value-type="float" office:value="572338" calcext:value-type="float">
            <text:p>572338</text:p>
          </table:table-cell>
          <table:table-cell table:style-name="ce8" office:value-type="date" office:date-value="2025-12-19" calcext:value-type="date">
            <text:p>19/12/25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4.18" calcext:value-type="float">
            <text:p>24,18</text:p>
          </table:table-cell>
          <table:table-cell table:style-name="ce9" office:value-type="float" office:value="-24.18" calcext:value-type="float">
            <text:p>-24,1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551/2025</text:p>
          </table:table-cell>
          <table:table-cell table:style-name="ce3" office:value-type="float" office:value="59" calcext:value-type="float">
            <text:p>59</text:p>
          </table:table-cell>
          <table:table-cell table:style-name="ce8" office:value-type="date" office:date-value="2025-12-19" calcext:value-type="date">
            <text:p>19/12/25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042.57" calcext:value-type="float">
            <text:p>12042,57</text:p>
          </table:table-cell>
          <table:table-cell table:style-name="ce9" office:value-type="float" office:value="-12042.57" calcext:value-type="float">
            <text:p>-12042,5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839/2025</text:p>
          </table:table-cell>
          <table:table-cell table:style-name="ce3" office:value-type="float" office:value="17495" calcext:value-type="float">
            <text:p>17495</text:p>
          </table:table-cell>
          <table:table-cell table:style-name="ce8" office:value-type="date" office:date-value="2025-12-19" calcext:value-type="date">
            <text:p>19/12/25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89.96" calcext:value-type="float">
            <text:p>289,96</text:p>
          </table:table-cell>
          <table:table-cell table:style-name="ce9" office:value-type="float" office:value="-289.96" calcext:value-type="float">
            <text:p>-289,9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600/2025</text:p>
          </table:table-cell>
          <table:table-cell table:style-name="ce3" office:value-type="float" office:value="6642" calcext:value-type="float">
            <text:p>6642</text:p>
          </table:table-cell>
          <table:table-cell table:style-name="ce8" office:value-type="date" office:date-value="2025-12-19" calcext:value-type="date">
            <text:p>19/12/25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880.01" calcext:value-type="float">
            <text:p>880,01</text:p>
          </table:table-cell>
          <table:table-cell table:style-name="ce9" office:value-type="float" office:value="-880.01" calcext:value-type="float">
            <text:p>-880,0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4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603/2025 (R)</text:p>
          </table:table-cell>
          <table:table-cell table:style-name="ce3" office:value-type="float" office:value="6643" calcext:value-type="float">
            <text:p>6643</text:p>
          </table:table-cell>
          <table:table-cell table:style-name="ce8" office:value-type="date" office:date-value="2025-12-19" calcext:value-type="date">
            <text:p>19/12/25</text:p>
          </table:table-cell>
          <table:table-cell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87.65" calcext:value-type="float">
            <text:p>87,65</text:p>
          </table:table-cell>
          <table:table-cell table:style-name="ce9" office:value-type="float" office:value="-87.65" calcext:value-type="float">
            <text:p>-87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86/2025</text:p>
          </table:table-cell>
          <table:table-cell table:style-name="ce3" office:value-type="float" office:value="6840" calcext:value-type="float">
            <text:p>684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83.88" calcext:value-type="float">
            <text:p>283,88</text:p>
          </table:table-cell>
          <table:table-cell table:style-name="ce9" office:value-type="float" office:value="-283.88" calcext:value-type="float">
            <text:p>-283,8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72/2025</text:p>
          </table:table-cell>
          <table:table-cell table:style-name="ce3" office:value-type="float" office:value="17587" calcext:value-type="float">
            <text:p>1758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92.72" calcext:value-type="float">
            <text:p>292,72</text:p>
          </table:table-cell>
          <table:table-cell table:style-name="ce9" office:value-type="float" office:value="-292.72" calcext:value-type="float">
            <text:p>-292,7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67/2025</text:p>
          </table:table-cell>
          <table:table-cell table:style-name="ce3" office:value-type="float" office:value="17587" calcext:value-type="float">
            <text:p>1758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2.95" calcext:value-type="float">
            <text:p>62,95</text:p>
          </table:table-cell>
          <table:table-cell table:style-name="ce9" office:value-type="float" office:value="-62.95" calcext:value-type="float">
            <text:p>-62,9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14/2025</text:p>
          </table:table-cell>
          <table:table-cell table:style-name="ce3" office:value-type="float" office:value="91289" calcext:value-type="float">
            <text:p>9128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16.19" calcext:value-type="float">
            <text:p>916,19</text:p>
          </table:table-cell>
          <table:table-cell table:style-name="ce9" office:value-type="float" office:value="-916.19" calcext:value-type="float">
            <text:p>-916,1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53/2025</text:p>
          </table:table-cell>
          <table:table-cell table:style-name="ce3" office:value-type="float" office:value="3414" calcext:value-type="float">
            <text:p>341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95.81" calcext:value-type="float">
            <text:p>395,81</text:p>
          </table:table-cell>
          <table:table-cell table:style-name="ce9" office:value-type="float" office:value="-395.81" calcext:value-type="float">
            <text:p>-395,8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54/2025</text:p>
          </table:table-cell>
          <table:table-cell table:style-name="ce3" office:value-type="float" office:value="3414" calcext:value-type="float">
            <text:p>341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27.02" calcext:value-type="float">
            <text:p>1227,02</text:p>
          </table:table-cell>
          <table:table-cell table:style-name="ce9" office:value-type="float" office:value="-1227.02" calcext:value-type="float">
            <text:p>-1227,0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48/2025</text:p>
          </table:table-cell>
          <table:table-cell table:style-name="ce3" office:value-type="float" office:value="77" calcext:value-type="float">
            <text:p>7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961.99" calcext:value-type="float">
            <text:p>2961,99</text:p>
          </table:table-cell>
          <table:table-cell table:style-name="ce9" office:value-type="float" office:value="-2961.99" calcext:value-type="float">
            <text:p>-2961,9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89/2025 (R)</text:p>
          </table:table-cell>
          <table:table-cell table:style-name="ce3" office:value-type="float" office:value="6841" calcext:value-type="float">
            <text:p>684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8.27" calcext:value-type="float">
            <text:p>28,27</text:p>
          </table:table-cell>
          <table:table-cell table:style-name="ce9" office:value-type="float" office:value="-28.27" calcext:value-type="float">
            <text:p>-28,2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94/2025</text:p>
          </table:table-cell>
          <table:table-cell table:style-name="ce3" office:value-type="float" office:value="83" calcext:value-type="float">
            <text:p>8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609.1" calcext:value-type="float">
            <text:p>2609,1</text:p>
          </table:table-cell>
          <table:table-cell table:style-name="ce9" office:value-type="float" office:value="-2609.1" calcext:value-type="float">
            <text:p>-2609,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541" xlink:type="simple">00164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09/2025</text:p>
          </table:table-cell>
          <table:table-cell table:style-name="ce3" office:value-type="float" office:value="92" calcext:value-type="float">
            <text:p>9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.47" calcext:value-type="float">
            <text:p>9,47</text:p>
          </table:table-cell>
          <table:table-cell table:style-name="ce9" office:value-type="float" office:value="-9.47" calcext:value-type="float">
            <text:p>-9,4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77/2025</text:p>
          </table:table-cell>
          <table:table-cell table:style-name="ce3" office:value-type="float" office:value="67" calcext:value-type="float">
            <text:p>6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304.99" calcext:value-type="float">
            <text:p>5304,99</text:p>
          </table:table-cell>
          <table:table-cell table:style-name="ce9" office:value-type="float" office:value="-5304.99" calcext:value-type="float">
            <text:p>-5304,9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66/2025</text:p>
          </table:table-cell>
          <table:table-cell table:style-name="ce3" office:value-type="float" office:value="50" calcext:value-type="float">
            <text:p>5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007.78" calcext:value-type="float">
            <text:p>2007,78</text:p>
          </table:table-cell>
          <table:table-cell table:style-name="ce9" office:value-type="float" office:value="-2007.78" calcext:value-type="float">
            <text:p>-2007,7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69/2025</text:p>
          </table:table-cell>
          <table:table-cell table:style-name="ce3" office:value-type="float" office:value="50" calcext:value-type="float">
            <text:p>5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224.13" calcext:value-type="float">
            <text:p>6224,13</text:p>
          </table:table-cell>
          <table:table-cell table:style-name="ce9" office:value-type="float" office:value="-6224.13" calcext:value-type="float">
            <text:p>-6224,1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84/2025</text:p>
          </table:table-cell>
          <table:table-cell table:style-name="ce3" office:value-type="float" office:value="51" calcext:value-type="float">
            <text:p>5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06.65" calcext:value-type="float">
            <text:p>206,65</text:p>
          </table:table-cell>
          <table:table-cell table:style-name="ce9" office:value-type="float" office:value="-206.65" calcext:value-type="float">
            <text:p>-206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26/2025</text:p>
          </table:table-cell>
          <table:table-cell table:style-name="ce3" office:value-type="float" office:value="55" calcext:value-type="float">
            <text:p>5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14.23" calcext:value-type="float">
            <text:p>214,23</text:p>
          </table:table-cell>
          <table:table-cell table:style-name="ce9" office:value-type="float" office:value="-214.23" calcext:value-type="float">
            <text:p>-214,2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82/2025</text:p>
          </table:table-cell>
          <table:table-cell table:style-name="ce3" office:value-type="float" office:value="52" calcext:value-type="float">
            <text:p>5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03.33" calcext:value-type="float">
            <text:p>103,33</text:p>
          </table:table-cell>
          <table:table-cell table:style-name="ce9" office:value-type="float" office:value="-103.33" calcext:value-type="float">
            <text:p>-103,3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94/2025</text:p>
          </table:table-cell>
          <table:table-cell table:style-name="ce3" office:value-type="float" office:value="53" calcext:value-type="float">
            <text:p>5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997.15" calcext:value-type="float">
            <text:p>2997,15</text:p>
          </table:table-cell>
          <table:table-cell table:style-name="ce9" office:value-type="float" office:value="-2997.15" calcext:value-type="float">
            <text:p>-2997,1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11/2025</text:p>
          </table:table-cell>
          <table:table-cell table:style-name="ce3" office:value-type="float" office:value="55" calcext:value-type="float">
            <text:p>5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9.11" calcext:value-type="float">
            <text:p>69,11</text:p>
          </table:table-cell>
          <table:table-cell table:style-name="ce9" office:value-type="float" office:value="-69.11" calcext:value-type="float">
            <text:p>-69,1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87/2025</text:p>
          </table:table-cell>
          <table:table-cell table:style-name="ce3" office:value-type="float" office:value="51" calcext:value-type="float">
            <text:p>5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40.62" calcext:value-type="float">
            <text:p>640,62</text:p>
          </table:table-cell>
          <table:table-cell table:style-name="ce9" office:value-type="float" office:value="-640.62" calcext:value-type="float">
            <text:p>-640,6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90/2025</text:p>
          </table:table-cell>
          <table:table-cell table:style-name="ce3" office:value-type="float" office:value="53" calcext:value-type="float">
            <text:p>5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66.82" calcext:value-type="float">
            <text:p>966,82</text:p>
          </table:table-cell>
          <table:table-cell table:style-name="ce9" office:value-type="float" office:value="-966.82" calcext:value-type="float">
            <text:p>-966,8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55/2025</text:p>
          </table:table-cell>
          <table:table-cell table:style-name="ce3" office:value-type="float" office:value="54" calcext:value-type="float">
            <text:p>5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20.3" calcext:value-type="float">
            <text:p>320,3</text:p>
          </table:table-cell>
          <table:table-cell table:style-name="ce9" office:value-type="float" office:value="-320.3" calcext:value-type="float">
            <text:p>-320,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41" xlink:type="simple">0005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39/2025</text:p>
          </table:table-cell>
          <table:table-cell table:style-name="ce3" office:value-type="float" office:value="958" calcext:value-type="float">
            <text:p>95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9.85" calcext:value-type="float">
            <text:p>59,85</text:p>
          </table:table-cell>
          <table:table-cell table:style-name="ce9" office:value-type="float" office:value="-59.85" calcext:value-type="float">
            <text:p>-59,8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41" xlink:type="simple">0005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40/2025</text:p>
          </table:table-cell>
          <table:table-cell table:style-name="ce3" office:value-type="float" office:value="958" calcext:value-type="float">
            <text:p>95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85.54" calcext:value-type="float">
            <text:p>185,54</text:p>
          </table:table-cell>
          <table:table-cell table:style-name="ce9" office:value-type="float" office:value="-185.54" calcext:value-type="float">
            <text:p>-185,5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86/2025</text:p>
          </table:table-cell>
          <table:table-cell table:style-name="ce3" office:value-type="float" office:value="52" calcext:value-type="float">
            <text:p>5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20.3" calcext:value-type="float">
            <text:p>320,3</text:p>
          </table:table-cell>
          <table:table-cell table:style-name="ce9" office:value-type="float" office:value="-320.3" calcext:value-type="float">
            <text:p>-320,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52/2025</text:p>
          </table:table-cell>
          <table:table-cell table:style-name="ce3" office:value-type="float" office:value="54" calcext:value-type="float">
            <text:p>5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03.33" calcext:value-type="float">
            <text:p>103,33</text:p>
          </table:table-cell>
          <table:table-cell table:style-name="ce9" office:value-type="float" office:value="-103.33" calcext:value-type="float">
            <text:p>-103,3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41" xlink:type="simple">0005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03/2025</text:p>
          </table:table-cell>
          <table:table-cell table:style-name="ce3" office:value-type="float" office:value="1218" calcext:value-type="float">
            <text:p>121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9.85" calcext:value-type="float">
            <text:p>59,85</text:p>
          </table:table-cell>
          <table:table-cell table:style-name="ce9" office:value-type="float" office:value="-59.85" calcext:value-type="float">
            <text:p>-59,8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42" xlink:type="simple">0005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30/2025</text:p>
          </table:table-cell>
          <table:table-cell table:style-name="ce3" office:value-type="float" office:value="433" calcext:value-type="float">
            <text:p>43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3803.78" calcext:value-type="float">
            <text:p>13803,78</text:p>
          </table:table-cell>
          <table:table-cell table:style-name="ce9" office:value-type="float" office:value="-13803.78" calcext:value-type="float">
            <text:p>-13803,7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42" xlink:type="simple">0005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35/2025</text:p>
          </table:table-cell>
          <table:table-cell table:style-name="ce3" office:value-type="float" office:value="433" calcext:value-type="float">
            <text:p>43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1951.99" calcext:value-type="float">
            <text:p>41951,99</text:p>
          </table:table-cell>
          <table:table-cell table:style-name="ce9" office:value-type="float" office:value="-41951.99" calcext:value-type="float">
            <text:p>-41951,9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650/2025</text:p>
          </table:table-cell>
          <table:table-cell table:style-name="ce3" office:value-type="float" office:value="90364" calcext:value-type="float">
            <text:p>9036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984.32" calcext:value-type="float">
            <text:p>2984,32</text:p>
          </table:table-cell>
          <table:table-cell table:style-name="ce9" office:value-type="float" office:value="-2984.32" calcext:value-type="float">
            <text:p>-2984,3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72/2025</text:p>
          </table:table-cell>
          <table:table-cell table:style-name="ce3" office:value-type="float" office:value="187" calcext:value-type="float">
            <text:p>18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25" calcext:value-type="float">
            <text:p>225</text:p>
          </table:table-cell>
          <table:table-cell table:style-name="ce9" office:value-type="float" office:value="-225" calcext:value-type="float">
            <text:p>-22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684/2025</text:p>
          </table:table-cell>
          <table:table-cell table:style-name="ce3" office:value-type="float" office:value="11585" calcext:value-type="float">
            <text:p>1158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25.28" calcext:value-type="float">
            <text:p>1425,28</text:p>
          </table:table-cell>
          <table:table-cell table:style-name="ce9" office:value-type="float" office:value="-1425.28" calcext:value-type="float">
            <text:p>-1425,2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726/2025</text:p>
          </table:table-cell>
          <table:table-cell table:style-name="ce3" office:value-type="float" office:value="11618" calcext:value-type="float">
            <text:p>1161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502.61" calcext:value-type="float">
            <text:p>1502,61</text:p>
          </table:table-cell>
          <table:table-cell table:style-name="ce9" office:value-type="float" office:value="-1502.61" calcext:value-type="float">
            <text:p>-1502,6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57/2025</text:p>
          </table:table-cell>
          <table:table-cell table:style-name="ce3" office:value-type="float" office:value="11681" calcext:value-type="float">
            <text:p>1168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98.69" calcext:value-type="float">
            <text:p>198,69</text:p>
          </table:table-cell>
          <table:table-cell table:style-name="ce9" office:value-type="float" office:value="-198.69" calcext:value-type="float">
            <text:p>-198,6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52/2025</text:p>
          </table:table-cell>
          <table:table-cell table:style-name="ce3" office:value-type="float" office:value="11680" calcext:value-type="float">
            <text:p>1168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95.67" calcext:value-type="float">
            <text:p>595,67</text:p>
          </table:table-cell>
          <table:table-cell table:style-name="ce9" office:value-type="float" office:value="-595.67" calcext:value-type="float">
            <text:p>-595,6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79/2025</text:p>
          </table:table-cell>
          <table:table-cell table:style-name="ce3" office:value-type="float" office:value="187" calcext:value-type="float">
            <text:p>18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97.5" calcext:value-type="float">
            <text:p>697,5</text:p>
          </table:table-cell>
          <table:table-cell table:style-name="ce9" office:value-type="float" office:value="-697.5" calcext:value-type="float">
            <text:p>-697,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125/2025</text:p>
          </table:table-cell>
          <table:table-cell table:style-name="ce3" office:value-type="float" office:value="2377" calcext:value-type="float">
            <text:p>237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61.31" calcext:value-type="float">
            <text:p>661,31</text:p>
          </table:table-cell>
          <table:table-cell table:style-name="ce9" office:value-type="float" office:value="-661.31" calcext:value-type="float">
            <text:p>-661,3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136/2025</text:p>
          </table:table-cell>
          <table:table-cell table:style-name="ce3" office:value-type="float" office:value="2396" calcext:value-type="float">
            <text:p>239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160.69" calcext:value-type="float">
            <text:p>1160,69</text:p>
          </table:table-cell>
          <table:table-cell table:style-name="ce9" office:value-type="float" office:value="-1160.69" calcext:value-type="float">
            <text:p>-1160,6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152/2025</text:p>
          </table:table-cell>
          <table:table-cell table:style-name="ce3" office:value-type="float" office:value="2388" calcext:value-type="float">
            <text:p>238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321.36" calcext:value-type="float">
            <text:p>2321,36</text:p>
          </table:table-cell>
          <table:table-cell table:style-name="ce9" office:value-type="float" office:value="-2321.36" calcext:value-type="float">
            <text:p>-2321,3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158/2025</text:p>
          </table:table-cell>
          <table:table-cell table:style-name="ce3" office:value-type="float" office:value="2381" calcext:value-type="float">
            <text:p>238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160.69" calcext:value-type="float">
            <text:p>1160,69</text:p>
          </table:table-cell>
          <table:table-cell table:style-name="ce9" office:value-type="float" office:value="-1160.69" calcext:value-type="float">
            <text:p>-1160,6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169/2025</text:p>
          </table:table-cell>
          <table:table-cell table:style-name="ce3" office:value-type="float" office:value="2390" calcext:value-type="float">
            <text:p>239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321.36" calcext:value-type="float">
            <text:p>2321,36</text:p>
          </table:table-cell>
          <table:table-cell table:style-name="ce9" office:value-type="float" office:value="-2321.36" calcext:value-type="float">
            <text:p>-2321,3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175/2025</text:p>
          </table:table-cell>
          <table:table-cell table:style-name="ce3" office:value-type="float" office:value="2383" calcext:value-type="float">
            <text:p>238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61.31" calcext:value-type="float">
            <text:p>661,31</text:p>
          </table:table-cell>
          <table:table-cell table:style-name="ce9" office:value-type="float" office:value="-661.31" calcext:value-type="float">
            <text:p>-661,3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182/2025</text:p>
          </table:table-cell>
          <table:table-cell table:style-name="ce3" office:value-type="float" office:value="2380" calcext:value-type="float">
            <text:p>238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61.31" calcext:value-type="float">
            <text:p>661,31</text:p>
          </table:table-cell>
          <table:table-cell table:style-name="ce9" office:value-type="float" office:value="-661.31" calcext:value-type="float">
            <text:p>-661,3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187/2025</text:p>
          </table:table-cell>
          <table:table-cell table:style-name="ce3" office:value-type="float" office:value="2385" calcext:value-type="float">
            <text:p>238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321.36" calcext:value-type="float">
            <text:p>2321,36</text:p>
          </table:table-cell>
          <table:table-cell table:style-name="ce9" office:value-type="float" office:value="-2321.36" calcext:value-type="float">
            <text:p>-2321,3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192/2025</text:p>
          </table:table-cell>
          <table:table-cell table:style-name="ce3" office:value-type="float" office:value="2378" calcext:value-type="float">
            <text:p>237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368.67" calcext:value-type="float">
            <text:p>4368,67</text:p>
          </table:table-cell>
          <table:table-cell table:style-name="ce9" office:value-type="float" office:value="-4368.67" calcext:value-type="float">
            <text:p>-4368,6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250/2025</text:p>
          </table:table-cell>
          <table:table-cell table:style-name="ce3" office:value-type="float" office:value="2379" calcext:value-type="float">
            <text:p>237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821.98" calcext:value-type="float">
            <text:p>1821,98</text:p>
          </table:table-cell>
          <table:table-cell table:style-name="ce9" office:value-type="float" office:value="-1821.98" calcext:value-type="float">
            <text:p>-1821,9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261/2025</text:p>
          </table:table-cell>
          <table:table-cell table:style-name="ce3" office:value-type="float" office:value="2382" calcext:value-type="float">
            <text:p>238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144.6" calcext:value-type="float">
            <text:p>3144,6</text:p>
          </table:table-cell>
          <table:table-cell table:style-name="ce9" office:value-type="float" office:value="-3144.6" calcext:value-type="float">
            <text:p>-3144,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290/2025</text:p>
          </table:table-cell>
          <table:table-cell table:style-name="ce3" office:value-type="float" office:value="2387" calcext:value-type="float">
            <text:p>238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0499.04" calcext:value-type="float">
            <text:p>10499,04</text:p>
          </table:table-cell>
          <table:table-cell table:style-name="ce9" office:value-type="float" office:value="-10499.04" calcext:value-type="float">
            <text:p>-10499,0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314/2025</text:p>
          </table:table-cell>
          <table:table-cell table:style-name="ce3" office:value-type="float" office:value="2384" calcext:value-type="float">
            <text:p>238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61.31" calcext:value-type="float">
            <text:p>661,31</text:p>
          </table:table-cell>
          <table:table-cell table:style-name="ce9" office:value-type="float" office:value="-661.31" calcext:value-type="float">
            <text:p>-661,3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350/2025</text:p>
          </table:table-cell>
          <table:table-cell table:style-name="ce3" office:value-type="float" office:value="2389" calcext:value-type="float">
            <text:p>238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160.69" calcext:value-type="float">
            <text:p>1160,69</text:p>
          </table:table-cell>
          <table:table-cell table:style-name="ce9" office:value-type="float" office:value="-1160.69" calcext:value-type="float">
            <text:p>-1160,6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371/2025</text:p>
          </table:table-cell>
          <table:table-cell table:style-name="ce3" office:value-type="float" office:value="2394" calcext:value-type="float">
            <text:p>239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160.69" calcext:value-type="float">
            <text:p>1160,69</text:p>
          </table:table-cell>
          <table:table-cell table:style-name="ce9" office:value-type="float" office:value="-1160.69" calcext:value-type="float">
            <text:p>-1160,6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387/2025</text:p>
          </table:table-cell>
          <table:table-cell table:style-name="ce3" office:value-type="float" office:value="2391" calcext:value-type="float">
            <text:p>239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64.88" calcext:value-type="float">
            <text:p>1264,88</text:p>
          </table:table-cell>
          <table:table-cell table:style-name="ce9" office:value-type="float" office:value="-1264.88" calcext:value-type="float">
            <text:p>-1264,8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398/2025</text:p>
          </table:table-cell>
          <table:table-cell table:style-name="ce3" office:value-type="float" office:value="2386" calcext:value-type="float">
            <text:p>238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61.31" calcext:value-type="float">
            <text:p>661,31</text:p>
          </table:table-cell>
          <table:table-cell table:style-name="ce9" office:value-type="float" office:value="-661.31" calcext:value-type="float">
            <text:p>-661,3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511/2025</text:p>
          </table:table-cell>
          <table:table-cell table:style-name="ce3" office:value-type="float" office:value="2393" calcext:value-type="float">
            <text:p>239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821.98" calcext:value-type="float">
            <text:p>1821,98</text:p>
          </table:table-cell>
          <table:table-cell table:style-name="ce9" office:value-type="float" office:value="-1821.98" calcext:value-type="float">
            <text:p>-1821,9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517/2025</text:p>
          </table:table-cell>
          <table:table-cell table:style-name="ce3" office:value-type="float" office:value="2395" calcext:value-type="float">
            <text:p>239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61.31" calcext:value-type="float">
            <text:p>661,31</text:p>
          </table:table-cell>
          <table:table-cell table:style-name="ce9" office:value-type="float" office:value="-661.31" calcext:value-type="float">
            <text:p>-661,3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1" xlink:type="simple">00083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533/2025</text:p>
          </table:table-cell>
          <table:table-cell table:style-name="ce3" office:value-type="float" office:value="2392" calcext:value-type="float">
            <text:p>239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8177.68" calcext:value-type="float">
            <text:p>8177,68</text:p>
          </table:table-cell>
          <table:table-cell table:style-name="ce9" office:value-type="float" office:value="-8177.68" calcext:value-type="float">
            <text:p>-8177,6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7" xlink:type="simple">0008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233/2025</text:p>
          </table:table-cell>
          <table:table-cell table:style-name="ce3" office:value-type="float" office:value="1156" calcext:value-type="float">
            <text:p>115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832.2" calcext:value-type="float">
            <text:p>832,2</text:p>
          </table:table-cell>
          <table:table-cell table:style-name="ce9" office:value-type="float" office:value="-832.2" calcext:value-type="float">
            <text:p>-832,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17" xlink:type="simple">0008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39/2025</text:p>
          </table:table-cell>
          <table:table-cell table:style-name="ce3" office:value-type="float" office:value="1183" calcext:value-type="float">
            <text:p>118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832.2" calcext:value-type="float">
            <text:p>832,2</text:p>
          </table:table-cell>
          <table:table-cell table:style-name="ce9" office:value-type="float" office:value="-832.2" calcext:value-type="float">
            <text:p>-832,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4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27/2025</text:p>
          </table:table-cell>
          <table:table-cell table:style-name="ce3" office:value-type="float" office:value="215" calcext:value-type="float">
            <text:p>21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2565.06" calcext:value-type="float">
            <text:p>42565,06</text:p>
          </table:table-cell>
          <table:table-cell table:style-name="ce9" office:value-type="float" office:value="-42565.06" calcext:value-type="float">
            <text:p>-42565,0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51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69/2025</text:p>
          </table:table-cell>
          <table:table-cell table:style-name="ce3" office:value-type="float" office:value="2264" calcext:value-type="float">
            <text:p>226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9278.31" calcext:value-type="float">
            <text:p>19278,31</text:p>
          </table:table-cell>
          <table:table-cell table:style-name="ce9" office:value-type="float" office:value="-19278.31" calcext:value-type="float">
            <text:p>-19278,3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51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70/2025</text:p>
          </table:table-cell>
          <table:table-cell table:style-name="ce3" office:value-type="float" office:value="2264" calcext:value-type="float">
            <text:p>226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145.87" calcext:value-type="float">
            <text:p>4145,87</text:p>
          </table:table-cell>
          <table:table-cell table:style-name="ce9" office:value-type="float" office:value="-4145.87" calcext:value-type="float">
            <text:p>-4145,8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4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29/2025</text:p>
          </table:table-cell>
          <table:table-cell table:style-name="ce3" office:value-type="float" office:value="215" calcext:value-type="float">
            <text:p>21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3730.66" calcext:value-type="float">
            <text:p>13730,66</text:p>
          </table:table-cell>
          <table:table-cell table:style-name="ce9" office:value-type="float" office:value="-13730.66" calcext:value-type="float">
            <text:p>-13730,6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1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17/2025</text:p>
          </table:table-cell>
          <table:table-cell table:style-name="ce3" office:value-type="float" office:value="2180" calcext:value-type="float">
            <text:p>218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8255.14" calcext:value-type="float">
            <text:p>8255,14</text:p>
          </table:table-cell>
          <table:table-cell table:style-name="ce9" office:value-type="float" office:value="-8255.14" calcext:value-type="float">
            <text:p>-8255,1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1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20/2025</text:p>
          </table:table-cell>
          <table:table-cell table:style-name="ce3" office:value-type="float" office:value="2180" calcext:value-type="float">
            <text:p>218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8386.41" calcext:value-type="float">
            <text:p>38386,41</text:p>
          </table:table-cell>
          <table:table-cell table:style-name="ce9" office:value-type="float" office:value="-38386.41" calcext:value-type="float">
            <text:p>-38386,4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10" xlink:type="simple">00042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84/2025</text:p>
          </table:table-cell>
          <table:table-cell table:style-name="ce3" office:value-type="float" office:value="436" calcext:value-type="float">
            <text:p>43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5279.25" calcext:value-type="float">
            <text:p>15279,25</text:p>
          </table:table-cell>
          <table:table-cell table:style-name="ce9" office:value-type="float" office:value="-15279.25" calcext:value-type="float">
            <text:p>-15279,2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22" xlink:type="simple">0004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60/2026</text:p>
          </table:table-cell>
          <table:table-cell table:style-name="ce3" office:value-type="float" office:value="435" calcext:value-type="float">
            <text:p>43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025.62" calcext:value-type="float">
            <text:p>9025,62</text:p>
          </table:table-cell>
          <table:table-cell table:style-name="ce9" office:value-type="float" office:value="-9025.62" calcext:value-type="float">
            <text:p>-9025,6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63/2025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12.79" calcext:value-type="float">
            <text:p>1412,79</text:p>
          </table:table-cell>
          <table:table-cell table:style-name="ce9" office:value-type="float" office:value="-1412.79" calcext:value-type="float">
            <text:p>-1412,7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18/2026</text:p>
          </table:table-cell>
          <table:table-cell table:style-name="ce3" office:value-type="float" office:value="577870" calcext:value-type="float">
            <text:p>57787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19.19" calcext:value-type="float">
            <text:p>619,19</text:p>
          </table:table-cell>
          <table:table-cell table:style-name="ce9" office:value-type="float" office:value="-619.19" calcext:value-type="float">
            <text:p>-619,1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21/2026</text:p>
          </table:table-cell>
          <table:table-cell table:style-name="ce3" office:value-type="float" office:value="577821" calcext:value-type="float">
            <text:p>57782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24.63" calcext:value-type="float">
            <text:p>224,63</text:p>
          </table:table-cell>
          <table:table-cell table:style-name="ce9" office:value-type="float" office:value="-224.63" calcext:value-type="float">
            <text:p>-224,6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072/2025</text:p>
          </table:table-cell>
          <table:table-cell table:style-name="ce3" office:value-type="float" office:value="571094" calcext:value-type="float">
            <text:p>57109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86.87" calcext:value-type="float">
            <text:p>386,87</text:p>
          </table:table-cell>
          <table:table-cell table:style-name="ce9" office:value-type="float" office:value="-386.87" calcext:value-type="float">
            <text:p>-386,8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074/2025</text:p>
          </table:table-cell>
          <table:table-cell table:style-name="ce3" office:value-type="float" office:value="566781" calcext:value-type="float">
            <text:p>56678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875.45" calcext:value-type="float">
            <text:p>1875,45</text:p>
          </table:table-cell>
          <table:table-cell table:style-name="ce9" office:value-type="float" office:value="-1875.45" calcext:value-type="float">
            <text:p>-1875,4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230/2025</text:p>
          </table:table-cell>
          <table:table-cell table:style-name="ce3" office:value-type="float" office:value="571744" calcext:value-type="float">
            <text:p>57174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135.96" calcext:value-type="float">
            <text:p>1135,96</text:p>
          </table:table-cell>
          <table:table-cell table:style-name="ce9" office:value-type="float" office:value="-1135.96" calcext:value-type="float">
            <text:p>-1135,9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76/2025</text:p>
          </table:table-cell>
          <table:table-cell table:style-name="ce3" office:value-type="float" office:value="19371" calcext:value-type="float">
            <text:p>1937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37.5" calcext:value-type="float">
            <text:p>137,5</text:p>
          </table:table-cell>
          <table:table-cell table:style-name="ce9" office:value-type="float" office:value="-137.5" calcext:value-type="float">
            <text:p>-137,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04/2026</text:p>
          </table:table-cell>
          <table:table-cell table:style-name="ce3" office:value-type="float" office:value="578713" calcext:value-type="float">
            <text:p>57871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2.4" calcext:value-type="float">
            <text:p>62,4</text:p>
          </table:table-cell>
          <table:table-cell table:style-name="ce9" office:value-type="float" office:value="-62.4" calcext:value-type="float">
            <text:p>-62,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12/2026</text:p>
          </table:table-cell>
          <table:table-cell table:style-name="ce3" office:value-type="float" office:value="577868" calcext:value-type="float">
            <text:p>57786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12.79" calcext:value-type="float">
            <text:p>412,79</text:p>
          </table:table-cell>
          <table:table-cell table:style-name="ce9" office:value-type="float" office:value="-412.79" calcext:value-type="float">
            <text:p>-412,7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16/2026</text:p>
          </table:table-cell>
          <table:table-cell table:style-name="ce3" office:value-type="float" office:value="577869" calcext:value-type="float">
            <text:p>57786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031.98" calcext:value-type="float">
            <text:p>1031,98</text:p>
          </table:table-cell>
          <table:table-cell table:style-name="ce9" office:value-type="float" office:value="-1031.98" calcext:value-type="float">
            <text:p>-1031,9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36/2025</text:p>
          </table:table-cell>
          <table:table-cell table:style-name="ce3" office:value-type="float" office:value="81" calcext:value-type="float">
            <text:p>8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908.84" calcext:value-type="float">
            <text:p>2908,84</text:p>
          </table:table-cell>
          <table:table-cell table:style-name="ce9" office:value-type="float" office:value="-2908.84" calcext:value-type="float">
            <text:p>-2908,8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31/2025</text:p>
          </table:table-cell>
          <table:table-cell table:style-name="ce3" office:value-type="float" office:value="56" calcext:value-type="float">
            <text:p>5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833.53" calcext:value-type="float">
            <text:p>4833,53</text:p>
          </table:table-cell>
          <table:table-cell table:style-name="ce9" office:value-type="float" office:value="-4833.53" calcext:value-type="float">
            <text:p>-4833,5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32/2025</text:p>
          </table:table-cell>
          <table:table-cell table:style-name="ce3" office:value-type="float" office:value="56" calcext:value-type="float">
            <text:p>5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983.94" calcext:value-type="float">
            <text:p>14983,94</text:p>
          </table:table-cell>
          <table:table-cell table:style-name="ce9" office:value-type="float" office:value="-14983.94" calcext:value-type="float">
            <text:p>-14983,9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30/2025</text:p>
          </table:table-cell>
          <table:table-cell table:style-name="ce3" office:value-type="float" office:value="53" calcext:value-type="float">
            <text:p>5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560.91" calcext:value-type="float">
            <text:p>9560,91</text:p>
          </table:table-cell>
          <table:table-cell table:style-name="ce9" office:value-type="float" office:value="-9560.91" calcext:value-type="float">
            <text:p>-9560,9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32/2025</text:p>
          </table:table-cell>
          <table:table-cell table:style-name="ce3" office:value-type="float" office:value="53" calcext:value-type="float">
            <text:p>5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084.16" calcext:value-type="float">
            <text:p>3084,16</text:p>
          </table:table-cell>
          <table:table-cell table:style-name="ce9" office:value-type="float" office:value="-3084.16" calcext:value-type="float">
            <text:p>-3084,1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01/2025</text:p>
          </table:table-cell>
          <table:table-cell table:style-name="ce3" office:value-type="float" office:value="62" calcext:value-type="float">
            <text:p>6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926.86" calcext:value-type="float">
            <text:p>1926,86</text:p>
          </table:table-cell>
          <table:table-cell table:style-name="ce9" office:value-type="float" office:value="-1926.86" calcext:value-type="float">
            <text:p>-1926,8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15/2025 (R)</text:p>
          </table:table-cell>
          <table:table-cell table:style-name="ce3" office:value-type="float" office:value="1056" calcext:value-type="float">
            <text:p>105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5.67" calcext:value-type="float">
            <text:p>145,67</text:p>
          </table:table-cell>
          <table:table-cell table:style-name="ce9" office:value-type="float" office:value="-145.67" calcext:value-type="float">
            <text:p>-145,6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275/2025</text:p>
          </table:table-cell>
          <table:table-cell table:style-name="ce3" office:value-type="float" office:value="56" calcext:value-type="float">
            <text:p>5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7307.18" calcext:value-type="float">
            <text:p>7307,18</text:p>
          </table:table-cell>
          <table:table-cell table:style-name="ce9" office:value-type="float" office:value="-7307.18" calcext:value-type="float">
            <text:p>-7307,1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32279" xlink:type="simple">00067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608/2025</text:p>
          </table:table-cell>
          <table:table-cell table:style-name="ce3" office:value-type="float" office:value="89" calcext:value-type="float">
            <text:p>8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9.31" calcext:value-type="float">
            <text:p>149,31</text:p>
          </table:table-cell>
          <table:table-cell table:style-name="ce9" office:value-type="float" office:value="-149.31" calcext:value-type="float">
            <text:p>-149,3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50/2025</text:p>
          </table:table-cell>
          <table:table-cell table:style-name="ce3" office:value-type="float" office:value="1055" calcext:value-type="float">
            <text:p>105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194.59" calcext:value-type="float">
            <text:p>3194,59</text:p>
          </table:table-cell>
          <table:table-cell table:style-name="ce9" office:value-type="float" office:value="-3194.59" calcext:value-type="float">
            <text:p>-3194,5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365/2025</text:p>
          </table:table-cell>
          <table:table-cell table:style-name="ce3" office:value-type="float" office:value="1051" calcext:value-type="float">
            <text:p>105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173.66" calcext:value-type="float">
            <text:p>9173,66</text:p>
          </table:table-cell>
          <table:table-cell table:style-name="ce9" office:value-type="float" office:value="-9173.66" calcext:value-type="float">
            <text:p>-9173,6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404/2025 (R)</text:p>
          </table:table-cell>
          <table:table-cell table:style-name="ce3" office:value-type="float" office:value="1052" calcext:value-type="float">
            <text:p>105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18.32" calcext:value-type="float">
            <text:p>418,32</text:p>
          </table:table-cell>
          <table:table-cell table:style-name="ce9" office:value-type="float" office:value="-418.32" calcext:value-type="float">
            <text:p>-418,3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48/2025</text:p>
          </table:table-cell>
          <table:table-cell table:style-name="ce3" office:value-type="float" office:value="958" calcext:value-type="float">
            <text:p>95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005.23" calcext:value-type="float">
            <text:p>4005,23</text:p>
          </table:table-cell>
          <table:table-cell table:style-name="ce9" office:value-type="float" office:value="-4005.23" calcext:value-type="float">
            <text:p>-4005,2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75/2025</text:p>
          </table:table-cell>
          <table:table-cell table:style-name="ce3" office:value-type="float" office:value="968" calcext:value-type="float">
            <text:p>96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876.25" calcext:value-type="float">
            <text:p>1876,25</text:p>
          </table:table-cell>
          <table:table-cell table:style-name="ce9" office:value-type="float" office:value="-1876.25" calcext:value-type="float">
            <text:p>-1876,2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469/2025</text:p>
          </table:table-cell>
          <table:table-cell table:style-name="ce3" office:value-type="float" office:value="2478" calcext:value-type="float">
            <text:p>247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40.12" calcext:value-type="float">
            <text:p>140,12</text:p>
          </table:table-cell>
          <table:table-cell table:style-name="ce9" office:value-type="float" office:value="-140.12" calcext:value-type="float">
            <text:p>-140,1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61/2025</text:p>
          </table:table-cell>
          <table:table-cell table:style-name="ce3" office:value-type="float" office:value="2617" calcext:value-type="float">
            <text:p>261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5.02" calcext:value-type="float">
            <text:p>25,02</text:p>
          </table:table-cell>
          <table:table-cell table:style-name="ce9" office:value-type="float" office:value="-25.02" calcext:value-type="float">
            <text:p>-25,0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11/2025</text:p>
          </table:table-cell>
          <table:table-cell table:style-name="ce3" office:value-type="float" office:value="572142" calcext:value-type="float">
            <text:p>57214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93.44" calcext:value-type="float">
            <text:p>193,44</text:p>
          </table:table-cell>
          <table:table-cell table:style-name="ce9" office:value-type="float" office:value="-193.44" calcext:value-type="float">
            <text:p>-193,4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832/2025</text:p>
          </table:table-cell>
          <table:table-cell table:style-name="ce3" office:value-type="float" office:value="19370" calcext:value-type="float">
            <text:p>1937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26.25" calcext:value-type="float">
            <text:p>426,25</text:p>
          </table:table-cell>
          <table:table-cell table:style-name="ce9" office:value-type="float" office:value="-426.25" calcext:value-type="float">
            <text:p>-426,2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89/2025</text:p>
          </table:table-cell>
          <table:table-cell table:style-name="ce3" office:value-type="float" office:value="577430" calcext:value-type="float">
            <text:p>57743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66.44" calcext:value-type="float">
            <text:p>366,44</text:p>
          </table:table-cell>
          <table:table-cell table:style-name="ce9" office:value-type="float" office:value="-366.44" calcext:value-type="float">
            <text:p>-366,4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69/2025</text:p>
          </table:table-cell>
          <table:table-cell table:style-name="ce3" office:value-type="float" office:value="2590" calcext:value-type="float">
            <text:p>259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60.89" calcext:value-type="float">
            <text:p>360,89</text:p>
          </table:table-cell>
          <table:table-cell table:style-name="ce9" office:value-type="float" office:value="-360.89" calcext:value-type="float">
            <text:p>-360,8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75/2025</text:p>
          </table:table-cell>
          <table:table-cell table:style-name="ce3" office:value-type="float" office:value="2591" calcext:value-type="float">
            <text:p>259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7.97" calcext:value-type="float">
            <text:p>127,97</text:p>
          </table:table-cell>
          <table:table-cell table:style-name="ce9" office:value-type="float" office:value="-127.97" calcext:value-type="float">
            <text:p>-127,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82/2025</text:p>
          </table:table-cell>
          <table:table-cell table:style-name="ce3" office:value-type="float" office:value="2592" calcext:value-type="float">
            <text:p>259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32.92" calcext:value-type="float">
            <text:p>232,92</text:p>
          </table:table-cell>
          <table:table-cell table:style-name="ce9" office:value-type="float" office:value="-232.92" calcext:value-type="float">
            <text:p>-232,9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55/2025</text:p>
          </table:table-cell>
          <table:table-cell table:style-name="ce3" office:value-type="float" office:value="2593" calcext:value-type="float">
            <text:p>259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16.82" calcext:value-type="float">
            <text:p>616,82</text:p>
          </table:table-cell>
          <table:table-cell table:style-name="ce9" office:value-type="float" office:value="-616.82" calcext:value-type="float">
            <text:p>-616,8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59/2025</text:p>
          </table:table-cell>
          <table:table-cell table:style-name="ce3" office:value-type="float" office:value="2588" calcext:value-type="float">
            <text:p>258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7.97" calcext:value-type="float">
            <text:p>127,97</text:p>
          </table:table-cell>
          <table:table-cell table:style-name="ce9" office:value-type="float" office:value="-127.97" calcext:value-type="float">
            <text:p>-127,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64/2025</text:p>
          </table:table-cell>
          <table:table-cell table:style-name="ce3" office:value-type="float" office:value="2589" calcext:value-type="float">
            <text:p>258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897" calcext:value-type="float">
            <text:p>897</text:p>
          </table:table-cell>
          <table:table-cell table:style-name="ce9" office:value-type="float" office:value="-897" calcext:value-type="float">
            <text:p>-8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40/2025</text:p>
          </table:table-cell>
          <table:table-cell table:style-name="ce3" office:value-type="float" office:value="2606" calcext:value-type="float">
            <text:p>260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7.97" calcext:value-type="float">
            <text:p>127,97</text:p>
          </table:table-cell>
          <table:table-cell table:style-name="ce9" office:value-type="float" office:value="-127.97" calcext:value-type="float">
            <text:p>-127,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47/2025</text:p>
          </table:table-cell>
          <table:table-cell table:style-name="ce3" office:value-type="float" office:value="2607" calcext:value-type="float">
            <text:p>260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32.92" calcext:value-type="float">
            <text:p>232,92</text:p>
          </table:table-cell>
          <table:table-cell table:style-name="ce9" office:value-type="float" office:value="-232.92" calcext:value-type="float">
            <text:p>-232,9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39/2025</text:p>
          </table:table-cell>
          <table:table-cell table:style-name="ce3" office:value-type="float" office:value="2602" calcext:value-type="float">
            <text:p>260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7.97" calcext:value-type="float">
            <text:p>127,97</text:p>
          </table:table-cell>
          <table:table-cell table:style-name="ce9" office:value-type="float" office:value="-127.97" calcext:value-type="float">
            <text:p>-127,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44/2025</text:p>
          </table:table-cell>
          <table:table-cell table:style-name="ce3" office:value-type="float" office:value="2603" calcext:value-type="float">
            <text:p>260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641.08" calcext:value-type="float">
            <text:p>1641,08</text:p>
          </table:table-cell>
          <table:table-cell table:style-name="ce9" office:value-type="float" office:value="-1641.08" calcext:value-type="float">
            <text:p>-1641,0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49/2025</text:p>
          </table:table-cell>
          <table:table-cell table:style-name="ce3" office:value-type="float" office:value="2604" calcext:value-type="float">
            <text:p>260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60.89" calcext:value-type="float">
            <text:p>360,89</text:p>
          </table:table-cell>
          <table:table-cell table:style-name="ce9" office:value-type="float" office:value="-360.89" calcext:value-type="float">
            <text:p>-360,8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72/2025</text:p>
          </table:table-cell>
          <table:table-cell table:style-name="ce3" office:value-type="float" office:value="2605" calcext:value-type="float">
            <text:p>260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32.92" calcext:value-type="float">
            <text:p>232,92</text:p>
          </table:table-cell>
          <table:table-cell table:style-name="ce9" office:value-type="float" office:value="-232.92" calcext:value-type="float">
            <text:p>-232,9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63/2025</text:p>
          </table:table-cell>
          <table:table-cell table:style-name="ce3" office:value-type="float" office:value="2595" calcext:value-type="float">
            <text:p>259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7.97" calcext:value-type="float">
            <text:p>127,97</text:p>
          </table:table-cell>
          <table:table-cell table:style-name="ce9" office:value-type="float" office:value="-127.97" calcext:value-type="float">
            <text:p>-127,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70/2025</text:p>
          </table:table-cell>
          <table:table-cell table:style-name="ce3" office:value-type="float" office:value="2596" calcext:value-type="float">
            <text:p>259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65.84" calcext:value-type="float">
            <text:p>465,84</text:p>
          </table:table-cell>
          <table:table-cell table:style-name="ce9" office:value-type="float" office:value="-465.84" calcext:value-type="float">
            <text:p>-465,8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83/2025</text:p>
          </table:table-cell>
          <table:table-cell table:style-name="ce3" office:value-type="float" office:value="2597" calcext:value-type="float">
            <text:p>259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7.97" calcext:value-type="float">
            <text:p>127,97</text:p>
          </table:table-cell>
          <table:table-cell table:style-name="ce9" office:value-type="float" office:value="-127.97" calcext:value-type="float">
            <text:p>-127,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90/2025</text:p>
          </table:table-cell>
          <table:table-cell table:style-name="ce3" office:value-type="float" office:value="2598" calcext:value-type="float">
            <text:p>259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106.92" calcext:value-type="float">
            <text:p>2106,92</text:p>
          </table:table-cell>
          <table:table-cell table:style-name="ce9" office:value-type="float" office:value="-2106.92" calcext:value-type="float">
            <text:p>-2106,9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97/2025</text:p>
          </table:table-cell>
          <table:table-cell table:style-name="ce3" office:value-type="float" office:value="2594" calcext:value-type="float">
            <text:p>259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7.97" calcext:value-type="float">
            <text:p>127,97</text:p>
          </table:table-cell>
          <table:table-cell table:style-name="ce9" office:value-type="float" office:value="-127.97" calcext:value-type="float">
            <text:p>-127,9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22/2025</text:p>
          </table:table-cell>
          <table:table-cell table:style-name="ce3" office:value-type="float" office:value="2599" calcext:value-type="float">
            <text:p>259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65.84" calcext:value-type="float">
            <text:p>465,84</text:p>
          </table:table-cell>
          <table:table-cell table:style-name="ce9" office:value-type="float" office:value="-465.84" calcext:value-type="float">
            <text:p>-465,8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27/2025</text:p>
          </table:table-cell>
          <table:table-cell table:style-name="ce3" office:value-type="float" office:value="2600" calcext:value-type="float">
            <text:p>260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32.92" calcext:value-type="float">
            <text:p>232,92</text:p>
          </table:table-cell>
          <table:table-cell table:style-name="ce9" office:value-type="float" office:value="-232.92" calcext:value-type="float">
            <text:p>-232,9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33/2025</text:p>
          </table:table-cell>
          <table:table-cell table:style-name="ce3" office:value-type="float" office:value="2601" calcext:value-type="float">
            <text:p>260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65.84" calcext:value-type="float">
            <text:p>465,84</text:p>
          </table:table-cell>
          <table:table-cell table:style-name="ce9" office:value-type="float" office:value="-465.84" calcext:value-type="float">
            <text:p>-465,8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68/2026</text:p>
          </table:table-cell>
          <table:table-cell table:style-name="ce3" office:value-type="float" office:value="58" calcext:value-type="float">
            <text:p>5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0908.05" calcext:value-type="float">
            <text:p>10908,05</text:p>
          </table:table-cell>
          <table:table-cell table:style-name="ce9" office:value-type="float" office:value="-10908.05" calcext:value-type="float">
            <text:p>-10908,0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9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9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71/2026</text:p>
          </table:table-cell>
          <table:table-cell table:style-name="ce3" office:value-type="float" office:value="12026" calcext:value-type="float">
            <text:p>1202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829335.27" calcext:value-type="float">
            <text:p>1829335,27</text:p>
          </table:table-cell>
          <table:table-cell table:style-name="ce9" office:value-type="float" office:value="-1829335.27" calcext:value-type="float">
            <text:p>-1829335,2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175" xlink:type="simple">00017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50/2025</text:p>
          </table:table-cell>
          <table:table-cell table:style-name="ce3" office:value-type="float" office:value="434" calcext:value-type="float">
            <text:p>43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7681.8" calcext:value-type="float">
            <text:p>7681,8</text:p>
          </table:table-cell>
          <table:table-cell table:style-name="ce9" office:value-type="float" office:value="-7681.8" calcext:value-type="float">
            <text:p>-7681,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150" xlink:type="simple">00200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16/2025</text:p>
          </table:table-cell>
          <table:table-cell table:style-name="ce3" office:value-type="float" office:value="5510" calcext:value-type="float">
            <text:p>551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12.94" calcext:value-type="float">
            <text:p>212,94</text:p>
          </table:table-cell>
          <table:table-cell table:style-name="ce9" office:value-type="float" office:value="-212.94" calcext:value-type="float">
            <text:p>-212,94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10" xlink:type="simple">00090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99/2026</text:p>
          </table:table-cell>
          <table:table-cell table:style-name="ce3" office:value-type="float" office:value="3524" calcext:value-type="float">
            <text:p>352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023.25" calcext:value-type="float">
            <text:p>3023,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23.25" calcext:value-type="float">
            <text:p>3023,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810" xlink:type="simple">00090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89/2025</text:p>
          </table:table-cell>
          <table:table-cell table:style-name="ce3" office:value-type="float" office:value="3502" calcext:value-type="float">
            <text:p>350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9955.18" calcext:value-type="float">
            <text:p>9955,18</text:p>
          </table:table-cell>
          <table:table-cell table:style-name="ce9" office:value-type="float" office:value="-9955.18" calcext:value-type="float">
            <text:p>-9955,1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133" xlink:type="simple">0000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758/2025</text:p>
          </table:table-cell>
          <table:table-cell table:style-name="ce3" office:value-type="float" office:value="131" calcext:value-type="float">
            <text:p>13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51.1" calcext:value-type="float">
            <text:p>251,1</text:p>
          </table:table-cell>
          <table:table-cell table:style-name="ce9" office:value-type="float" office:value="-251.1" calcext:value-type="float">
            <text:p>-251,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204/2025</text:p>
          </table:table-cell>
          <table:table-cell table:style-name="ce3" office:value-type="float" office:value="38" calcext:value-type="float">
            <text:p>3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598.28" calcext:value-type="float">
            <text:p>598,28</text:p>
          </table:table-cell>
          <table:table-cell table:style-name="ce9" office:value-type="float" office:value="-598.28" calcext:value-type="float">
            <text:p>-598,28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212/2025</text:p>
          </table:table-cell>
          <table:table-cell table:style-name="ce3" office:value-type="float" office:value="37" calcext:value-type="float">
            <text:p>3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840.65" calcext:value-type="float">
            <text:p>4840,65</text:p>
          </table:table-cell>
          <table:table-cell table:style-name="ce9" office:value-type="float" office:value="-4840.65" calcext:value-type="float">
            <text:p>-4840,6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752/2025 (R)</text:p>
          </table:table-cell>
          <table:table-cell table:style-name="ce3" office:value-type="float" office:value="40" calcext:value-type="float">
            <text:p>4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54.73" calcext:value-type="float">
            <text:p>154,73</text:p>
          </table:table-cell>
          <table:table-cell table:style-name="ce9" office:value-type="float" office:value="-154.73" calcext:value-type="float">
            <text:p>-154,7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763/2025 (R)</text:p>
          </table:table-cell>
          <table:table-cell table:style-name="ce3" office:value-type="float" office:value="39" calcext:value-type="float">
            <text:p>39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51.81" calcext:value-type="float">
            <text:p>1251,81</text:p>
          </table:table-cell>
          <table:table-cell table:style-name="ce9" office:value-type="float" office:value="-1251.81" calcext:value-type="float">
            <text:p>-1251,8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19/2025 (R)</text:p>
          </table:table-cell>
          <table:table-cell table:style-name="ce3" office:value-type="float" office:value="1058" calcext:value-type="float">
            <text:p>1058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22.17" calcext:value-type="float">
            <text:p>122,17</text:p>
          </table:table-cell>
          <table:table-cell table:style-name="ce9" office:value-type="float" office:value="-122.17" calcext:value-type="float">
            <text:p>-122,1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093/2025</text:p>
          </table:table-cell>
          <table:table-cell table:style-name="ce3" office:value-type="float" office:value="1053" calcext:value-type="float">
            <text:p>105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885.67" calcext:value-type="float">
            <text:p>6885,67</text:p>
          </table:table-cell>
          <table:table-cell table:style-name="ce9" office:value-type="float" office:value="-6885.67" calcext:value-type="float">
            <text:p>-6885,6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098/2025 (R)</text:p>
          </table:table-cell>
          <table:table-cell table:style-name="ce3" office:value-type="float" office:value="1054" calcext:value-type="float">
            <text:p>1054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78.7" calcext:value-type="float">
            <text:p>378,7</text:p>
          </table:table-cell>
          <table:table-cell table:style-name="ce9" office:value-type="float" office:value="-378.7" calcext:value-type="float">
            <text:p>-378,7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06/2025</text:p>
          </table:table-cell>
          <table:table-cell table:style-name="ce3" office:value-type="float" office:value="1057" calcext:value-type="float">
            <text:p>105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221.19" calcext:value-type="float">
            <text:p>2221,19</text:p>
          </table:table-cell>
          <table:table-cell table:style-name="ce9" office:value-type="float" office:value="-2221.19" calcext:value-type="float">
            <text:p>-2221,19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35/2025</text:p>
          </table:table-cell>
          <table:table-cell table:style-name="ce3" office:value-type="float" office:value="5147" calcext:value-type="float">
            <text:p>5147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27.5" calcext:value-type="float">
            <text:p>227,5</text:p>
          </table:table-cell>
          <table:table-cell table:style-name="ce9" office:value-type="float" office:value="-227.5" calcext:value-type="float">
            <text:p>-227,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2932/2025</text:p>
          </table:table-cell>
          <table:table-cell table:style-name="ce3" office:value-type="float" office:value="4652" calcext:value-type="float">
            <text:p>465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705.25" calcext:value-type="float">
            <text:p>705,25</text:p>
          </table:table-cell>
          <table:table-cell table:style-name="ce9" office:value-type="float" office:value="-705.25" calcext:value-type="float">
            <text:p>-705,25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241025.44" calcext:value-type="float">
            <text:p>4241025,44</text:p>
          </table:table-cell>
          <table:table-cell table:style-name="ce4" office:value-type="float" office:value="-3518236.21" calcext:value-type="float">
            <text:p>-3518236,21</text:p>
          </table:table-cell>
          <table:table-cell table:style-name="ce4" office:value-type="float" office:value="722789.23" calcext:value-type="float">
            <text:p>722789,2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123113.82" calcext:value-type="float">
            <text:p>123113,82</text:p>
          </table:table-cell>
          <table:table-cell table:style-name="ce4" office:value-type="float" office:value="-123113.82" calcext:value-type="float">
            <text:p>-123113,8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364139.26" calcext:value-type="float">
            <text:p>4364139,26</text:p>
          </table:table-cell>
          <table:table-cell table:style-name="ce4" office:value-type="float" office:value="-3641350.03" calcext:value-type="float">
            <text:p>-3641350,03</text:p>
          </table:table-cell>
          <table:table-cell table:style-name="ce4" office:value-type="float" office:value="722789.23" calcext:value-type="float">
            <text:p>722789,23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0.394.460/0001-41  MINISTERIO DA FAZENDA - UNIÃ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88/2026</text:p>
          </table:table-cell>
          <table:table-cell table:style-name="ce3" office:value-type="float" office:value="0" calcext:value-type="float">
            <text:p>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21882.53" calcext:value-type="float">
            <text:p>21882,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882.53" calcext:value-type="float">
            <text:p>21882,53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77/2026</text:p>
          </table:table-cell>
          <table:table-cell table:style-name="ce3" office:value-type="float" office:value="15012026" calcext:value-type="float">
            <text:p>1501202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14203.52" calcext:value-type="float">
            <text:p>614203,52</text:p>
          </table:table-cell>
          <table:table-cell table:style-name="ce9" office:value-type="float" office:value="-614203.52" calcext:value-type="float">
            <text:p>-614203,52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78/2026</text:p>
          </table:table-cell>
          <table:table-cell table:style-name="ce3" office:value-type="float" office:value="1521" calcext:value-type="float">
            <text:p>152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993495.66" calcext:value-type="float">
            <text:p>1993495,66</text:p>
          </table:table-cell>
          <table:table-cell table:style-name="ce9" office:value-type="float" office:value="-1993495.66" calcext:value-type="float">
            <text:p>-1993495,66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629581.71" calcext:value-type="float">
            <text:p>2629581,71</text:p>
          </table:table-cell>
          <table:table-cell table:style-name="ce4" office:value-type="float" office:value="-2607699.18" calcext:value-type="float">
            <text:p>-2607699,18</text:p>
          </table:table-cell>
          <table:table-cell table:style-name="ce4" office:value-type="float" office:value="21882.53" calcext:value-type="float">
            <text:p>21882,5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629581.71" calcext:value-type="float">
            <text:p>2629581,71</text:p>
          </table:table-cell>
          <table:table-cell table:style-name="ce4" office:value-type="float" office:value="-2607699.18" calcext:value-type="float">
            <text:p>-2607699,18</text:p>
          </table:table-cell>
          <table:table-cell table:style-name="ce4" office:value-type="float" office:value="21882.53" calcext:value-type="float">
            <text:p>21882,53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23.612.685/0001-22  MINISTERIO DO TRABALHO E EMPREGO - MT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03/2026</text:p>
          </table:table-cell>
          <table:table-cell table:style-name="ce3" office:value-type="float" office:value="12202501" calcext:value-type="float">
            <text:p>1220250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247584.39" calcext:value-type="float">
            <text:p>247584,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7584.39" calcext:value-type="float">
            <text:p>247584,3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9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14/2026</text:p>
          </table:table-cell>
          <table:table-cell table:style-name="ce3" office:value-type="float" office:value="12202501" calcext:value-type="float">
            <text:p>1220250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52409.07" calcext:value-type="float">
            <text:p>652409,0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2409.07" calcext:value-type="float">
            <text:p>652409,07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9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15/2026</text:p>
          </table:table-cell>
          <table:table-cell table:style-name="ce3" office:value-type="float" office:value="1220252" calcext:value-type="float">
            <text:p>1220252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305868.35" calcext:value-type="float">
            <text:p>305868,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5868.35" calcext:value-type="float">
            <text:p>305868,3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205861.81" calcext:value-type="float">
            <text:p>1205861,8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05861.81" calcext:value-type="float">
            <text:p>1205861,8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205861.81" calcext:value-type="float">
            <text:p>1205861,8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05861.81" calcext:value-type="float">
            <text:p>1205861,81</text:p>
          </table:table-cell>
          <table:table-cell table:number-columns-repeated="8"/>
        </table:table-row>
        <table:table-row table:style-name="ro12">
          <table:table-cell table:style-name="ce5" office:value-type="string" calcext:value-type="string">
            <text:p>  96.785.084/0001-95  MJM AMBIENTAL, EMPREENDIMENTOS E SERVICOS DE LOCACAO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509" xlink:type="simple">0013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91/2026</text:p>
          </table:table-cell>
          <table:table-cell table:style-name="ce3" office:value-type="float" office:value="19" calcext:value-type="float">
            <text:p>19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style-name="ce9" office:value-type="float" office:value="221044.37" calcext:value-type="float">
            <text:p>221044,37</text:p>
          </table:table-cell>
          <table:table-cell table:style-name="ce9" office:value-type="float" office:value="196729.49" calcext:value-type="float">
            <text:p>196729,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6729.49" calcext:value-type="float">
            <text:p>196729,4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221044.37" calcext:value-type="float">
            <text:p>221044,37</text:p>
          </table:table-cell>
          <table:table-cell table:style-name="ce4" office:value-type="float" office:value="196729.49" calcext:value-type="float">
            <text:p>196729,4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6729.49" calcext:value-type="float">
            <text:p>196729,4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221044.37" calcext:value-type="float">
            <text:p>221044,37</text:p>
          </table:table-cell>
          <table:table-cell table:style-name="ce4" office:value-type="float" office:value="196729.49" calcext:value-type="float">
            <text:p>196729,4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96729.49" calcext:value-type="float">
            <text:p>196729,49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36.578.744/0001-35  MM ENGENHARIA DIAGNOSTICA &amp; CONSULTORI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91" xlink:type="simple">0010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54/2025</text:p>
          </table:table-cell>
          <table:table-cell table:style-name="ce3" office:value-type="float" office:value="12" calcext:value-type="float">
            <text:p>12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50923.77" calcext:value-type="float">
            <text:p>50923,77</text:p>
          </table:table-cell>
          <table:table-cell table:style-name="ce9" office:value-type="float" office:value="49905.29" calcext:value-type="float">
            <text:p>49905,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905.29" calcext:value-type="float">
            <text:p>49905,2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50923.77" calcext:value-type="float">
            <text:p>50923,77</text:p>
          </table:table-cell>
          <table:table-cell table:style-name="ce4" office:value-type="float" office:value="49905.29" calcext:value-type="float">
            <text:p>49905,2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9905.29" calcext:value-type="float">
            <text:p>49905,2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50923.77" calcext:value-type="float">
            <text:p>50923,77</text:p>
          </table:table-cell>
          <table:table-cell table:style-name="ce4" office:value-type="float" office:value="49905.29" calcext:value-type="float">
            <text:p>49905,2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9905.29" calcext:value-type="float">
            <text:p>49905,29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33.608.308/0001-73  MONGERAL PREVIDENCIA PRIVA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2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83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352.4" calcext:value-type="float">
            <text:p>2352,4</text:p>
          </table:table-cell>
          <table:table-cell table:style-name="ce9" office:value-type="float" office:value="-117.62" calcext:value-type="float">
            <text:p>-117,62</text:p>
          </table:table-cell>
          <table:table-cell table:style-name="ce9" office:value-type="float" office:value="2234.78" calcext:value-type="float">
            <text:p>2234,7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352.4" calcext:value-type="float">
            <text:p>2352,4</text:p>
          </table:table-cell>
          <table:table-cell table:style-name="ce4" office:value-type="float" office:value="-117.62" calcext:value-type="float">
            <text:p>-117,62</text:p>
          </table:table-cell>
          <table:table-cell table:style-name="ce4" office:value-type="float" office:value="2234.78" calcext:value-type="float">
            <text:p>2234,7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352.4" calcext:value-type="float">
            <text:p>2352,4</text:p>
          </table:table-cell>
          <table:table-cell table:style-name="ce4" office:value-type="float" office:value="-117.62" calcext:value-type="float">
            <text:p>-117,62</text:p>
          </table:table-cell>
          <table:table-cell table:style-name="ce4" office:value-type="float" office:value="2234.78" calcext:value-type="float">
            <text:p>2234,78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50.452.436/0001-90  MTPROJ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42" xlink:type="simple">0001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00/2025</text:p>
          </table:table-cell>
          <table:table-cell table:style-name="ce3" office:value-type="float" office:value="30" calcext:value-type="float">
            <text:p>30</text:p>
          </table:table-cell>
          <table:table-cell table:style-name="ce8" office:value-type="date" office:date-value="2026-11-05" calcext:value-type="date">
            <text:p>05/1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9" office:value-type="float" office:value="61254.75" calcext:value-type="float">
            <text:p>61254,75</text:p>
          </table:table-cell>
          <table:table-cell table:style-name="ce9" office:value-type="float" office:value="58192.01" calcext:value-type="float">
            <text:p>58192,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192.01" calcext:value-type="float">
            <text:p>58192,0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61254.75" calcext:value-type="float">
            <text:p>61254,75</text:p>
          </table:table-cell>
          <table:table-cell table:style-name="ce4" office:value-type="float" office:value="58192.01" calcext:value-type="float">
            <text:p>58192,0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192.01" calcext:value-type="float">
            <text:p>58192,0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61254.75" calcext:value-type="float">
            <text:p>61254,75</text:p>
          </table:table-cell>
          <table:table-cell table:style-name="ce4" office:value-type="float" office:value="58192.01" calcext:value-type="float">
            <text:p>58192,0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192.01" calcext:value-type="float">
            <text:p>58192,01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21.672.816/0001-31  N. C. SEGURANCA ELETRONICA E MONITORAMENTO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33/2025</text:p>
          </table:table-cell>
          <table:table-cell table:style-name="ce3" office:value-type="float" office:value="5147" calcext:value-type="float">
            <text:p>5147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15166.58" calcext:value-type="float">
            <text:p>15166,58</text:p>
          </table:table-cell>
          <table:table-cell table:style-name="ce9" office:value-type="float" office:value="13475.5" calcext:value-type="float">
            <text:p>1347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475.5" calcext:value-type="float">
            <text:p>13475,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15166.58" calcext:value-type="float">
            <text:p>15166,58</text:p>
          </table:table-cell>
          <table:table-cell table:style-name="ce4" office:value-type="float" office:value="13475.5" calcext:value-type="float">
            <text:p>13475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475.5" calcext:value-type="float">
            <text:p>13475,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5166.58" calcext:value-type="float">
            <text:p>15166,58</text:p>
          </table:table-cell>
          <table:table-cell table:style-name="ce4" office:value-type="float" office:value="13475.5" calcext:value-type="float">
            <text:p>13475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475.5" calcext:value-type="float">
            <text:p>13475,5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20.170.945-87  NAPOLEAO GOMES BARRETO FILH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21/2026</text:p>
          </table:table-cell>
          <table:table-cell table:style-name="ce3" office:value-type="float" office:value="50964" calcext:value-type="float">
            <text:p>50964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40.84" calcext:value-type="float">
            <text:p>240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0.84" calcext:value-type="float">
            <text:p>240,8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40.84" calcext:value-type="float">
            <text:p>240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0.84" calcext:value-type="float">
            <text:p>240,8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40.84" calcext:value-type="float">
            <text:p>240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0.84" calcext:value-type="float">
            <text:p>240,84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235.567.815-49  NATANAEL BENVINDO DE DEU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6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46/2026</text:p>
          </table:table-cell>
          <table:table-cell table:style-name="ce3" office:value-type="float" office:value="2712026" calcext:value-type="float">
            <text:p>2712026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527.24" calcext:value-type="float">
            <text:p>527,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7.24" calcext:value-type="float">
            <text:p>527,2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527.24" calcext:value-type="float">
            <text:p>527,2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27.24" calcext:value-type="float">
            <text:p>527,2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27.24" calcext:value-type="float">
            <text:p>527,2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27.24" calcext:value-type="float">
            <text:p>527,24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104.949.955-72  NATSON FERNANDES DE SOUZ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4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2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22/2026</text:p>
          </table:table-cell>
          <table:table-cell table:style-name="ce3" office:value-type="float" office:value="9042026" calcext:value-type="float">
            <text:p>9042026</text:p>
          </table:table-cell>
          <table:table-cell table:style-name="ce8" office:value-type="date" office:date-value="2026-02-05" calcext:value-type="date">
            <text:p>05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82.22" calcext:value-type="float">
            <text:p>82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.22" calcext:value-type="float">
            <text:p>82,2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82.22" calcext:value-type="float">
            <text:p>82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2.22" calcext:value-type="float">
            <text:p>82,2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2.22" calcext:value-type="float">
            <text:p>82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2.22" calcext:value-type="float">
            <text:p>82,22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023.574.325-94  NEILDA PORTO DOS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48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97/2026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3242.01" calcext:value-type="float">
            <text:p>3242,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42.01" calcext:value-type="float">
            <text:p>3242,0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0994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408/2025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5-11-14" calcext:value-type="date">
            <text:p>14/11/25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048.28" calcext:value-type="float">
            <text:p>3048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48.28" calcext:value-type="float">
            <text:p>3048,2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290.29" calcext:value-type="float">
            <text:p>6290,2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290.29" calcext:value-type="float">
            <text:p>6290,2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290.29" calcext:value-type="float">
            <text:p>6290,2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290.29" calcext:value-type="float">
            <text:p>6290,29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02.402.925/0001-94  NÚCLEO BÁSICO TECNOLOGIA E INFORMAÇÃO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32357" xlink:type="simple">0010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52/2025</text:p>
          </table:table-cell>
          <table:table-cell table:style-name="ce3" office:value-type="float" office:value="4159" calcext:value-type="float">
            <text:p>4159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0000" calcext:value-type="float">
            <text:p>20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000" calcext:value-type="float">
            <text:p>2000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32357" xlink:type="simple">00100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53/2025 (R)</text:p>
          </table:table-cell>
          <table:table-cell table:style-name="ce3" office:value-type="float" office:value="4160" calcext:value-type="float">
            <text:p>416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656" calcext:value-type="float">
            <text:p>26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56" calcext:value-type="float">
            <text:p>265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2656" calcext:value-type="float">
            <text:p>2265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2656" calcext:value-type="float">
            <text:p>2265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2656" calcext:value-type="float">
            <text:p>2265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2656" calcext:value-type="float">
            <text:p>22656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03.391.001/0005-26  P Q A PRODUTOS QUIMICOS ARACRUZ S/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99" xlink:type="simple">0003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64/2025</text:p>
          </table:table-cell>
          <table:table-cell table:style-name="ce3" office:value-type="float" office:value="65706" calcext:value-type="float">
            <text:p>6570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36750" calcext:value-type="float">
            <text:p>367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750" calcext:value-type="float">
            <text:p>36750</text:p>
          </table:table-cell>
        </table:table-row>
        <table:table-row table:style-name="ro2">
          <table:table-cell office:value-type="string" calcext:value-type="string">
            <text:p><text:a xlink:href="http://publixweb:8080/publix/jsp/frmConsultaLicitacaoCompromisso.jsp?chave=53699" xlink:type="simple">00034/2025</text:a></text:p>
          </table:table-cell>
          <table:table-cell office:value-type="string" calcext:value-type="string">
            <text:p>300.02 - MATERIAL DE TRATAMENTO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62/2025</text:p>
          </table:table-cell>
          <table:table-cell table:style-name="ce3" office:value-type="float" office:value="65198" calcext:value-type="float">
            <text:p>65198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36750" calcext:value-type="float">
            <text:p>367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750" calcext:value-type="float">
            <text:p>3675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73500" calcext:value-type="float">
            <text:p>735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3500" calcext:value-type="float">
            <text:p>735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73500" calcext:value-type="float">
            <text:p>735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3500" calcext:value-type="float">
            <text:p>73500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69.034.668/0001-56  PLUXEE BENEFÍCIOS BRASIL S.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72/2026</text:p>
          </table:table-cell>
          <table:table-cell table:style-name="ce3" office:value-type="float" office:value="237708001" calcext:value-type="float">
            <text:p>237708001</text:p>
          </table:table-cell>
          <table:table-cell table:style-name="ce8" office:value-type="date" office:date-value="2026-01-31" calcext:value-type="date">
            <text:p>31/01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43640" calcext:value-type="float">
            <text:p>1436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3640" calcext:value-type="float">
            <text:p>14364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73/2026</text:p>
          </table:table-cell>
          <table:table-cell table:style-name="ce3" office:value-type="float" office:value="148062001" calcext:value-type="float">
            <text:p>148062001</text:p>
          </table:table-cell>
          <table:table-cell table:number-columns-repeated="2"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191800" calcext:value-type="float">
            <text:p>1918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1800" calcext:value-type="float">
            <text:p>1918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70/2026</text:p>
          </table:table-cell>
          <table:table-cell table:style-name="ce3" office:value-type="float" office:value="148063001" calcext:value-type="float">
            <text:p>148063001</text:p>
          </table:table-cell>
          <table:table-cell table:number-columns-repeated="2"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1812321" calcext:value-type="float">
            <text:p>18123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12321" calcext:value-type="float">
            <text:p>181232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147761" calcext:value-type="float">
            <text:p>214776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147761" calcext:value-type="float">
            <text:p>214776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147761" calcext:value-type="float">
            <text:p>214776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147761" calcext:value-type="float">
            <text:p>2147761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10.564/0001-29  PREFEITURA MUNICIPAL DE AMPARO DO SAO FRANCISC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46/2025</text:p>
          </table:table-cell>
          <table:table-cell table:style-name="ce3" office:value-type="float" office:value="147" calcext:value-type="float">
            <text:p>147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96.27" calcext:value-type="float">
            <text:p>196,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6.27" calcext:value-type="float">
            <text:p>196,2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61/2025</text:p>
          </table:table-cell>
          <table:table-cell table:style-name="ce3" office:value-type="float" office:value="2588" calcext:value-type="float">
            <text:p>2588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639.84" calcext:value-type="float">
            <text:p>639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9.84" calcext:value-type="float">
            <text:p>639,8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67" xlink:type="simple">0010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0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62/2025</text:p>
          </table:table-cell>
          <table:table-cell table:style-name="ce3" office:value-type="float" office:value="1304" calcext:value-type="float">
            <text:p>1304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3565.56" calcext:value-type="float">
            <text:p>53565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565.56" calcext:value-type="float">
            <text:p>53565,5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836.11" calcext:value-type="float">
            <text:p>836,1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36.11" calcext:value-type="float">
            <text:p>836,1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53565.56" calcext:value-type="float">
            <text:p>53565,5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3565.56" calcext:value-type="float">
            <text:p>53565,56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4401.67" calcext:value-type="float">
            <text:p>54401,6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4401.67" calcext:value-type="float">
            <text:p>54401,67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28.780/0001-00  PREFEITURA MUNICIPAL DE ARACAJU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15/2026</text:p>
          </table:table-cell>
          <table:table-cell table:style-name="ce3" office:value-type="float" office:value="2880" calcext:value-type="float">
            <text:p>2880</text:p>
          </table:table-cell>
          <table:table-cell table:style-name="ce8" office:value-type="date" office:date-value="2026-01-28" calcext:value-type="date">
            <text:p>28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15.79" calcext:value-type="float">
            <text:p>15,7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.79" calcext:value-type="float">
            <text:p>15,7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35/2026</text:p>
          </table:table-cell>
          <table:table-cell table:style-name="ce3" office:value-type="float" office:value="3014" calcext:value-type="float">
            <text:p>3014</text:p>
          </table:table-cell>
          <table:table-cell table:number-columns-repeated="2" table:style-name="ce8" office:value-type="date" office:date-value="2026-01-22" calcext:value-type="date">
            <text:p>22/01/26</text:p>
          </table:table-cell>
          <table:table-cell table:number-columns-repeated="2" table:style-name="ce9" office:value-type="float" office:value="51.84" calcext:value-type="float">
            <text:p>51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.84" calcext:value-type="float">
            <text:p>51,8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24/2026</text:p>
          </table:table-cell>
          <table:table-cell table:style-name="ce3" office:value-type="float" office:value="3006" calcext:value-type="float">
            <text:p>3006</text:p>
          </table:table-cell>
          <table:table-cell table:number-columns-repeated="2" table:style-name="ce8" office:value-type="date" office:date-value="2026-01-22" calcext:value-type="date">
            <text:p>22/01/26</text:p>
          </table:table-cell>
          <table:table-cell table:number-columns-repeated="2" table:style-name="ce9" office:value-type="float" office:value="30.99" calcext:value-type="float">
            <text:p>30,9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.99" calcext:value-type="float">
            <text:p>30,9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41/2026</text:p>
          </table:table-cell>
          <table:table-cell table:style-name="ce3" office:value-type="float" office:value="3016" calcext:value-type="float">
            <text:p>301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204.74" calcext:value-type="float">
            <text:p>204,7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4.74" calcext:value-type="float">
            <text:p>204,7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91/2026</text:p>
          </table:table-cell>
          <table:table-cell table:style-name="ce3" office:value-type="float" office:value="2981" calcext:value-type="float">
            <text:p>2981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156.84" calcext:value-type="float">
            <text:p>156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6.84" calcext:value-type="float">
            <text:p>156,8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43/2026</text:p>
          </table:table-cell>
          <table:table-cell table:style-name="ce3" office:value-type="float" office:value="3031" calcext:value-type="float">
            <text:p>3031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56.37" calcext:value-type="float">
            <text:p>56,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.37" calcext:value-type="float">
            <text:p>56,3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39/2026</text:p>
          </table:table-cell>
          <table:table-cell table:style-name="ce3" office:value-type="float" office:value="2979" calcext:value-type="float">
            <text:p>2979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29.91" calcext:value-type="float">
            <text:p>29,9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.91" calcext:value-type="float">
            <text:p>29,9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95/2026</text:p>
          </table:table-cell>
          <table:table-cell table:style-name="ce3" office:value-type="float" office:value="3017" calcext:value-type="float">
            <text:p>3017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100.66" calcext:value-type="float">
            <text:p>100,6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.66" calcext:value-type="float">
            <text:p>100,6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97/2026</text:p>
          </table:table-cell>
          <table:table-cell table:style-name="ce3" office:value-type="float" office:value="3017" calcext:value-type="float">
            <text:p>3017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161.06" calcext:value-type="float">
            <text:p>161,0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1.06" calcext:value-type="float">
            <text:p>161,0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37/2026</text:p>
          </table:table-cell>
          <table:table-cell table:style-name="ce3" office:value-type="float" office:value="3015" calcext:value-type="float">
            <text:p>3015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48.32" calcext:value-type="float">
            <text:p>48,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.32" calcext:value-type="float">
            <text:p>48,3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31/2026</text:p>
          </table:table-cell>
          <table:table-cell table:style-name="ce3" office:value-type="float" office:value="3020" calcext:value-type="float">
            <text:p>3020</text:p>
          </table:table-cell>
          <table:table-cell table:number-columns-repeated="2"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80.53" calcext:value-type="float">
            <text:p>80,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.53" calcext:value-type="float">
            <text:p>80,5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98/2025</text:p>
          </table:table-cell>
          <table:table-cell table:style-name="ce3" office:value-type="float" office:value="2840" calcext:value-type="float">
            <text:p>2840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20.13" calcext:value-type="float">
            <text:p>20,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.13" calcext:value-type="float">
            <text:p>20,1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03/2025</text:p>
          </table:table-cell>
          <table:table-cell table:style-name="ce3" office:value-type="float" office:value="2840" calcext:value-type="float">
            <text:p>2840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49" calcext:value-type="float">
            <text:p>4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1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19/2025</text:p>
          </table:table-cell>
          <table:table-cell table:style-name="ce3" office:value-type="float" office:value="2180" calcext:value-type="float">
            <text:p>218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41275.72" calcext:value-type="float">
            <text:p>41275,7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275.72" calcext:value-type="float">
            <text:p>41275,7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91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35/2025</text:p>
          </table:table-cell>
          <table:table-cell table:style-name="ce3" office:value-type="float" office:value="92" calcext:value-type="float">
            <text:p>92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896.32" calcext:value-type="float">
            <text:p>896,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6.32" calcext:value-type="float">
            <text:p>896,3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91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39/2025</text:p>
          </table:table-cell>
          <table:table-cell table:style-name="ce3" office:value-type="float" office:value="93" calcext:value-type="float">
            <text:p>93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608.18" calcext:value-type="float">
            <text:p>608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8.18" calcext:value-type="float">
            <text:p>608,1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91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59/2025</text:p>
          </table:table-cell>
          <table:table-cell table:style-name="ce3" office:value-type="float" office:value="100" calcext:value-type="float">
            <text:p>10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806.28" calcext:value-type="float">
            <text:p>806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6.28" calcext:value-type="float">
            <text:p>80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91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70/2025</text:p>
          </table:table-cell>
          <table:table-cell table:style-name="ce3" office:value-type="float" office:value="101" calcext:value-type="float">
            <text:p>101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806.28" calcext:value-type="float">
            <text:p>806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6.28" calcext:value-type="float">
            <text:p>80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91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76/2025</text:p>
          </table:table-cell>
          <table:table-cell table:style-name="ce3" office:value-type="float" office:value="102" calcext:value-type="float">
            <text:p>102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605" calcext:value-type="float">
            <text:p>60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5" calcext:value-type="float">
            <text:p>60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73/2025</text:p>
          </table:table-cell>
          <table:table-cell table:style-name="ce3" office:value-type="float" office:value="187" calcext:value-type="float">
            <text:p>187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750" calcext:value-type="float">
            <text:p>7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0" calcext:value-type="float">
            <text:p>7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78/2025</text:p>
          </table:table-cell>
          <table:table-cell table:style-name="ce3" office:value-type="float" office:value="67" calcext:value-type="float">
            <text:p>67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6524.96" calcext:value-type="float">
            <text:p>26524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524.96" calcext:value-type="float">
            <text:p>26524,9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49/2025</text:p>
          </table:table-cell>
          <table:table-cell table:style-name="ce3" office:value-type="float" office:value="77" calcext:value-type="float">
            <text:p>77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8885.96" calcext:value-type="float">
            <text:p>8885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85.96" calcext:value-type="float">
            <text:p>8885,9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68/2025</text:p>
          </table:table-cell>
          <table:table-cell table:style-name="ce3" office:value-type="float" office:value="50" calcext:value-type="float">
            <text:p>5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6692.61" calcext:value-type="float">
            <text:p>6692,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92.61" calcext:value-type="float">
            <text:p>6692,6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14/2025</text:p>
          </table:table-cell>
          <table:table-cell table:style-name="ce3" office:value-type="float" office:value="2838" calcext:value-type="float">
            <text:p>2838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78/2025</text:p>
          </table:table-cell>
          <table:table-cell table:style-name="ce3" office:value-type="float" office:value="2942" calcext:value-type="float">
            <text:p>2942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45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30/2025</text:p>
          </table:table-cell>
          <table:table-cell table:style-name="ce3" office:value-type="float" office:value="215" calcext:value-type="float">
            <text:p>215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7461.33" calcext:value-type="float">
            <text:p>27461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461.33" calcext:value-type="float">
            <text:p>27461,3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51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68/2025</text:p>
          </table:table-cell>
          <table:table-cell table:style-name="ce3" office:value-type="float" office:value="2264" calcext:value-type="float">
            <text:p>2264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0729.37" calcext:value-type="float">
            <text:p>20729,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729.37" calcext:value-type="float">
            <text:p>20729,3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40/2025</text:p>
          </table:table-cell>
          <table:table-cell table:style-name="ce3" office:value-type="float" office:value="144" calcext:value-type="float">
            <text:p>144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33.54" calcext:value-type="float">
            <text:p>233,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3.54" calcext:value-type="float">
            <text:p>233,5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37/2025</text:p>
          </table:table-cell>
          <table:table-cell table:style-name="ce3" office:value-type="float" office:value="5147" calcext:value-type="float">
            <text:p>5147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758.33" calcext:value-type="float">
            <text:p>758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8.33" calcext:value-type="float">
            <text:p>758,3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138" xlink:type="simple">00004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51/2025</text:p>
          </table:table-cell>
          <table:table-cell table:style-name="ce3" office:value-type="float" office:value="2610" calcext:value-type="float">
            <text:p>261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0795.86" calcext:value-type="float">
            <text:p>20795,8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795.86" calcext:value-type="float">
            <text:p>20795,8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150" xlink:type="simple">00200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15/2025</text:p>
          </table:table-cell>
          <table:table-cell table:style-name="ce3" office:value-type="float" office:value="5510" calcext:value-type="float">
            <text:p>551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709.8" calcext:value-type="float">
            <text:p>709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9.8" calcext:value-type="float">
            <text:p>709,8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7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78/2025</text:p>
          </table:table-cell>
          <table:table-cell table:style-name="ce3" office:value-type="float" office:value="16" calcext:value-type="float">
            <text:p>16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83884.08" calcext:value-type="float">
            <text:p>83884,0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884.08" calcext:value-type="float">
            <text:p>83884,0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42" xlink:type="simple">0001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01/2025</text:p>
          </table:table-cell>
          <table:table-cell table:style-name="ce3" office:value-type="float" office:value="30" calcext:value-type="float">
            <text:p>3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062.74" calcext:value-type="float">
            <text:p>3062,7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62.74" calcext:value-type="float">
            <text:p>3062,7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17/2025 (R)</text:p>
          </table:table-cell>
          <table:table-cell table:style-name="ce3" office:value-type="float" office:value="1056" calcext:value-type="float">
            <text:p>1056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485.57" calcext:value-type="float">
            <text:p>485,57</text:p>
          </table:table-cell>
          <table:table-cell table:style-name="ce9" office:value-type="float" office:value="0.01" calcext:value-type="float">
            <text:p>0,01</text:p>
          </table:table-cell>
          <table:table-cell table:style-name="ce9" office:value-type="float" office:value="485.58" calcext:value-type="float">
            <text:p>485,5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03/2025</text:p>
          </table:table-cell>
          <table:table-cell table:style-name="ce3" office:value-type="float" office:value="62" calcext:value-type="float">
            <text:p>62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9634.3" calcext:value-type="float">
            <text:p>9634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34.3" calcext:value-type="float">
            <text:p>9634,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431" xlink:type="simple">00118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48/2026</text:p>
          </table:table-cell>
          <table:table-cell table:style-name="ce3" office:value-type="float" office:value="500" calcext:value-type="float">
            <text:p>50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4885.51" calcext:value-type="float">
            <text:p>4885,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85.51" calcext:value-type="float">
            <text:p>4885,5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71/2026</text:p>
          </table:table-cell>
          <table:table-cell table:style-name="ce3" office:value-type="float" office:value="58" calcext:value-type="float">
            <text:p>58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6360.17" calcext:value-type="float">
            <text:p>36360,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360.17" calcext:value-type="float">
            <text:p>36360,1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86/2025</text:p>
          </table:table-cell>
          <table:table-cell table:style-name="ce3" office:value-type="float" office:value="71" calcext:value-type="float">
            <text:p>71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4013.69" calcext:value-type="float">
            <text:p>4013,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13.69" calcext:value-type="float">
            <text:p>4013,6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95/2025</text:p>
          </table:table-cell>
          <table:table-cell table:style-name="ce3" office:value-type="float" office:value="18" calcext:value-type="float">
            <text:p>18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93.09" calcext:value-type="float">
            <text:p>393,0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3.09" calcext:value-type="float">
            <text:p>393,0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66/2025</text:p>
          </table:table-cell>
          <table:table-cell table:style-name="ce3" office:value-type="float" office:value="2589" calcext:value-type="float">
            <text:p>2589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4485.02" calcext:value-type="float">
            <text:p>4485,0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85.02" calcext:value-type="float">
            <text:p>4485,0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36" xlink:type="simple">00092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61/2025</text:p>
          </table:table-cell>
          <table:table-cell table:style-name="ce3" office:value-type="float" office:value="2025000085" calcext:value-type="float">
            <text:p>202500008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638.25" calcext:value-type="float">
            <text:p>2638,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38.25" calcext:value-type="float">
            <text:p>2638,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60/2025</text:p>
          </table:table-cell>
          <table:table-cell table:style-name="ce3" office:value-type="float" office:value="2617" calcext:value-type="float">
            <text:p>2617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3.38" calcext:value-type="float">
            <text:p>83,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.38" calcext:value-type="float">
            <text:p>83,3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427" xlink:type="simple">00114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07/2025</text:p>
          </table:table-cell>
          <table:table-cell table:style-name="ce3" office:value-type="float" office:value="302" calcext:value-type="float">
            <text:p>302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144.18" calcext:value-type="float">
            <text:p>1144,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44.18" calcext:value-type="float">
            <text:p>1144,1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76/2025</text:p>
          </table:table-cell>
          <table:table-cell table:style-name="ce3" office:value-type="float" office:value="968" calcext:value-type="float">
            <text:p>968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9381.28" calcext:value-type="float">
            <text:p>9381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81.28" calcext:value-type="float">
            <text:p>9381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69/2025 (R)</text:p>
          </table:table-cell>
          <table:table-cell table:style-name="ce3" office:value-type="float" office:value="370" calcext:value-type="float">
            <text:p>370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49.87" calcext:value-type="float">
            <text:p>249,8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9.87" calcext:value-type="float">
            <text:p>249,8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57/2025</text:p>
          </table:table-cell>
          <table:table-cell table:style-name="ce3" office:value-type="float" office:value="367" calcext:value-type="float">
            <text:p>367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35.68" calcext:value-type="float">
            <text:p>835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5.68" calcext:value-type="float">
            <text:p>835,6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97" xlink:type="simple">001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43/2025</text:p>
          </table:table-cell>
          <table:table-cell table:style-name="ce3" office:value-type="float" office:value="7" calcext:value-type="float">
            <text:p>7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387.56" calcext:value-type="float">
            <text:p>3387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87.56" calcext:value-type="float">
            <text:p>3387,5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67/2025</text:p>
          </table:table-cell>
          <table:table-cell table:style-name="ce3" office:value-type="float" office:value="23" calcext:value-type="float">
            <text:p>2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577.43" calcext:value-type="float">
            <text:p>7577,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77.43" calcext:value-type="float">
            <text:p>7577,4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74/2025 (R)</text:p>
          </table:table-cell>
          <table:table-cell table:style-name="ce3" office:value-type="float" office:value="24" calcext:value-type="float">
            <text:p>24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006.28" calcext:value-type="float">
            <text:p>1006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6.28" calcext:value-type="float">
            <text:p>1006,2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47" xlink:type="simple">00074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17/2025</text:p>
          </table:table-cell>
          <table:table-cell table:style-name="ce3" office:value-type="float" office:value="1039" calcext:value-type="float">
            <text:p>1039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29.5" calcext:value-type="float">
            <text:p>22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9.5" calcext:value-type="float">
            <text:p>229,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09/2025</text:p>
          </table:table-cell>
          <table:table-cell table:style-name="ce3" office:value-type="float" office:value="1057" calcext:value-type="float">
            <text:p>1057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403.96" calcext:value-type="float">
            <text:p>7403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03.96" calcext:value-type="float">
            <text:p>7403,9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91" xlink:type="simple">0010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55/2025</text:p>
          </table:table-cell>
          <table:table-cell table:style-name="ce3" office:value-type="float" office:value="12" calcext:value-type="float">
            <text:p>12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018.48" calcext:value-type="float">
            <text:p>1018,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18.48" calcext:value-type="float">
            <text:p>1018,4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20/2025 (R)</text:p>
          </table:table-cell>
          <table:table-cell table:style-name="ce3" office:value-type="float" office:value="1058" calcext:value-type="float">
            <text:p>1058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407.22" calcext:value-type="float">
            <text:p>407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7.22" calcext:value-type="float">
            <text:p>407,2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80/2025</text:p>
          </table:table-cell>
          <table:table-cell table:style-name="ce3" office:value-type="float" office:value="41" calcext:value-type="float">
            <text:p>4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19.74" calcext:value-type="float">
            <text:p>719,7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9.74" calcext:value-type="float">
            <text:p>719,7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91/2025</text:p>
          </table:table-cell>
          <table:table-cell table:style-name="ce3" office:value-type="float" office:value="148" calcext:value-type="float">
            <text:p>148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570.8" calcext:value-type="float">
            <text:p>2570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70.8" calcext:value-type="float">
            <text:p>2570,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17/2025</text:p>
          </table:table-cell>
          <table:table-cell table:style-name="ce3" office:value-type="float" office:value="2894" calcext:value-type="float">
            <text:p>2894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18/2025</text:p>
          </table:table-cell>
          <table:table-cell table:style-name="ce3" office:value-type="float" office:value="2894" calcext:value-type="float">
            <text:p>2894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0" calcext:value-type="float">
            <text:p>8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08/2025</text:p>
          </table:table-cell>
          <table:table-cell table:style-name="ce3" office:value-type="float" office:value="2946" calcext:value-type="float">
            <text:p>2946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00.6" calcext:value-type="float">
            <text:p>200,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0.6" calcext:value-type="float">
            <text:p>200,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25/2025</text:p>
          </table:table-cell>
          <table:table-cell table:style-name="ce3" office:value-type="float" office:value="2871" calcext:value-type="float">
            <text:p>287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48" calcext:value-type="float">
            <text:p>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43/2025</text:p>
          </table:table-cell>
          <table:table-cell table:style-name="ce3" office:value-type="float" office:value="2949" calcext:value-type="float">
            <text:p>2949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01.4" calcext:value-type="float">
            <text:p>301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1.4" calcext:value-type="float">
            <text:p>301,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61/2025</text:p>
          </table:table-cell>
          <table:table-cell table:style-name="ce3" office:value-type="float" office:value="2906" calcext:value-type="float">
            <text:p>2906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6" calcext:value-type="float">
            <text:p>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01/2025</text:p>
          </table:table-cell>
          <table:table-cell table:style-name="ce3" office:value-type="float" office:value="2873" calcext:value-type="float">
            <text:p>287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03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02/2025</text:p>
          </table:table-cell>
          <table:table-cell table:style-name="ce3" office:value-type="float" office:value="2873" calcext:value-type="float">
            <text:p>287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48" calcext:value-type="float">
            <text:p>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64" xlink:type="simple">00064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06/2025</text:p>
          </table:table-cell>
          <table:table-cell table:style-name="ce3" office:value-type="float" office:value="24" calcext:value-type="float">
            <text:p>24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60" calcext:value-type="float">
            <text:p>7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0" calcext:value-type="float">
            <text:p>76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95/2025</text:p>
          </table:table-cell>
          <table:table-cell table:style-name="ce3" office:value-type="float" office:value="83" calcext:value-type="float">
            <text:p>8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827.3" calcext:value-type="float">
            <text:p>7827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27.3" calcext:value-type="float">
            <text:p>7827,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68/2025</text:p>
          </table:table-cell>
          <table:table-cell table:style-name="ce3" office:value-type="float" office:value="17587" calcext:value-type="float">
            <text:p>17587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14.75" calcext:value-type="float">
            <text:p>314,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4.75" calcext:value-type="float">
            <text:p>314,7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29" xlink:type="simple">OD01183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89/2025</text:p>
          </table:table-cell>
          <table:table-cell table:style-name="ce3" office:value-type="float" office:value="35" calcext:value-type="float">
            <text:p>3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1.24" calcext:value-type="float">
            <text:p>31,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.24" calcext:value-type="float">
            <text:p>31,2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54/2025</text:p>
          </table:table-cell>
          <table:table-cell table:style-name="ce3" office:value-type="float" office:value="2833" calcext:value-type="float">
            <text:p>283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56/2025</text:p>
          </table:table-cell>
          <table:table-cell table:style-name="ce3" office:value-type="float" office:value="2833" calcext:value-type="float">
            <text:p>283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66.96" calcext:value-type="float">
            <text:p>66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.96" calcext:value-type="float">
            <text:p>66,9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76/2025</text:p>
          </table:table-cell>
          <table:table-cell table:style-name="ce3" office:value-type="float" office:value="2851" calcext:value-type="float">
            <text:p>285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0" calcext:value-type="float">
            <text:p>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77/2025</text:p>
          </table:table-cell>
          <table:table-cell table:style-name="ce3" office:value-type="float" office:value="2851" calcext:value-type="float">
            <text:p>285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0" calcext:value-type="float">
            <text:p>8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32/2025</text:p>
          </table:table-cell>
          <table:table-cell table:style-name="ce3" office:value-type="float" office:value="2835" calcext:value-type="float">
            <text:p>283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5" calcext:value-type="float">
            <text:p>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10/2025</text:p>
          </table:table-cell>
          <table:table-cell table:style-name="ce3" office:value-type="float" office:value="2866" calcext:value-type="float">
            <text:p>2866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1.26" calcext:value-type="float">
            <text:p>51,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.26" calcext:value-type="float">
            <text:p>51,2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20/2025</text:p>
          </table:table-cell>
          <table:table-cell table:style-name="ce3" office:value-type="float" office:value="2841" calcext:value-type="float">
            <text:p>284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49.33" calcext:value-type="float">
            <text:p>49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.33" calcext:value-type="float">
            <text:p>49,3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25/2025</text:p>
          </table:table-cell>
          <table:table-cell table:style-name="ce3" office:value-type="float" office:value="2914" calcext:value-type="float">
            <text:p>2914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26/2025</text:p>
          </table:table-cell>
          <table:table-cell table:style-name="ce3" office:value-type="float" office:value="2914" calcext:value-type="float">
            <text:p>2914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66.96" calcext:value-type="float">
            <text:p>66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.96" calcext:value-type="float">
            <text:p>66,9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29/2025</text:p>
          </table:table-cell>
          <table:table-cell table:style-name="ce3" office:value-type="float" office:value="2905" calcext:value-type="float">
            <text:p>290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00.19" calcext:value-type="float">
            <text:p>300,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0.19" calcext:value-type="float">
            <text:p>300,1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32/2025</text:p>
          </table:table-cell>
          <table:table-cell table:style-name="ce3" office:value-type="float" office:value="2863" calcext:value-type="float">
            <text:p>286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02.53" calcext:value-type="float">
            <text:p>102,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.53" calcext:value-type="float">
            <text:p>102,5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48/2025</text:p>
          </table:table-cell>
          <table:table-cell table:style-name="ce3" office:value-type="float" office:value="2915" calcext:value-type="float">
            <text:p>291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49/2025</text:p>
          </table:table-cell>
          <table:table-cell table:style-name="ce3" office:value-type="float" office:value="2915" calcext:value-type="float">
            <text:p>291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0" calcext:value-type="float">
            <text:p>8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67/2025</text:p>
          </table:table-cell>
          <table:table-cell table:style-name="ce3" office:value-type="float" office:value="2919" calcext:value-type="float">
            <text:p>2919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73/2025</text:p>
          </table:table-cell>
          <table:table-cell table:style-name="ce3" office:value-type="float" office:value="2919" calcext:value-type="float">
            <text:p>2919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914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33/2025</text:p>
          </table:table-cell>
          <table:table-cell table:style-name="ce3" office:value-type="float" office:value="91" calcext:value-type="float">
            <text:p>9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903.77" calcext:value-type="float">
            <text:p>903,7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3.77" calcext:value-type="float">
            <text:p>903,7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0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51/2025</text:p>
          </table:table-cell>
          <table:table-cell table:style-name="ce3" office:value-type="float" office:value="1055" calcext:value-type="float">
            <text:p>1055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10648.62" calcext:value-type="float">
            <text:p>10648,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48.62" calcext:value-type="float">
            <text:p>10648,6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43273.9" calcext:value-type="float">
            <text:p>343273,9</text:p>
          </table:table-cell>
          <table:table-cell table:style-name="ce4" office:value-type="float" office:value="0.01" calcext:value-type="float">
            <text:p>0,01</text:p>
          </table:table-cell>
          <table:table-cell table:style-name="ce4" office:value-type="float" office:value="343273.91" calcext:value-type="float">
            <text:p>343273,9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24576.51" calcext:value-type="float">
            <text:p>24576,5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576.51" calcext:value-type="float">
            <text:p>24576,51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67850.41" calcext:value-type="float">
            <text:p>367850,41</text:p>
          </table:table-cell>
          <table:table-cell table:style-name="ce4" office:value-type="float" office:value="0.01" calcext:value-type="float">
            <text:p>0,01</text:p>
          </table:table-cell>
          <table:table-cell table:style-name="ce4" office:value-type="float" office:value="367850.42" calcext:value-type="float">
            <text:p>367850,42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00.995/0001-04  PREFEITURA MUNICIPAL DE AREIA BRANC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72/2025</text:p>
          </table:table-cell>
          <table:table-cell table:style-name="ce3" office:value-type="float" office:value="2590" calcext:value-type="float">
            <text:p>2590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804.43" calcext:value-type="float">
            <text:p>1804,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04.43" calcext:value-type="float">
            <text:p>1804,4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804.43" calcext:value-type="float">
            <text:p>1804,4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04.43" calcext:value-type="float">
            <text:p>1804,4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804.43" calcext:value-type="float">
            <text:p>1804,4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04.43" calcext:value-type="float">
            <text:p>1804,43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20.225/0001-23  PREFEITURA MUNICIPAL DE CANINDE DO SAO FRANCISC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04/2025 (R)</text:p>
          </table:table-cell>
          <table:table-cell table:style-name="ce3" office:value-type="float" office:value="43" calcext:value-type="float">
            <text:p>43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66.36" calcext:value-type="float">
            <text:p>166,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6.36" calcext:value-type="float">
            <text:p>166,3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78/2025</text:p>
          </table:table-cell>
          <table:table-cell table:style-name="ce3" office:value-type="float" office:value="2591" calcext:value-type="float">
            <text:p>259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639.84" calcext:value-type="float">
            <text:p>639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9.84" calcext:value-type="float">
            <text:p>639,8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806.2" calcext:value-type="float">
            <text:p>806,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06.2" calcext:value-type="float">
            <text:p>806,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06.2" calcext:value-type="float">
            <text:p>806,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06.2" calcext:value-type="float">
            <text:p>806,2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3.119.961/0001-61  PREFEITURA MUNICIPAL DE CAPEL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84/2025</text:p>
          </table:table-cell>
          <table:table-cell table:style-name="ce3" office:value-type="float" office:value="2592" calcext:value-type="float">
            <text:p>2592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170.08" calcext:value-type="float">
            <text:p>1170,0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70.08" calcext:value-type="float">
            <text:p>1170,0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75/2025</text:p>
          </table:table-cell>
          <table:table-cell table:style-name="ce3" office:value-type="float" office:value="1996" calcext:value-type="float">
            <text:p>1996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324.05" calcext:value-type="float">
            <text:p>7324,0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24.05" calcext:value-type="float">
            <text:p>7324,0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170.08" calcext:value-type="float">
            <text:p>1170,0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70.08" calcext:value-type="float">
            <text:p>1170,0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7324.05" calcext:value-type="float">
            <text:p>7324,0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324.05" calcext:value-type="float">
            <text:p>7324,05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494.13" calcext:value-type="float">
            <text:p>8494,1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494.13" calcext:value-type="float">
            <text:p>8494,13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08.733/0001-96  PREFEITURA MUNICIPAL DE DIVINA PASTOR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0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39/2025</text:p>
          </table:table-cell>
          <table:table-cell table:style-name="ce3" office:value-type="float" office:value="81" calcext:value-type="float">
            <text:p>8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817.69" calcext:value-type="float">
            <text:p>5817,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17.69" calcext:value-type="float">
            <text:p>5817,6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5817.69" calcext:value-type="float">
            <text:p>5817,6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17.69" calcext:value-type="float">
            <text:p>5817,69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817.69" calcext:value-type="float">
            <text:p>5817,6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17.69" calcext:value-type="float">
            <text:p>5817,69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04.740/0001-10  PREFEITURA MUNICIPAL DE ITABAIAN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57/2025</text:p>
          </table:table-cell>
          <table:table-cell table:style-name="ce3" office:value-type="float" office:value="2593" calcext:value-type="float">
            <text:p>259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084.11" calcext:value-type="float">
            <text:p>3084,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84.11" calcext:value-type="float">
            <text:p>3084,1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86/2025</text:p>
          </table:table-cell>
          <table:table-cell table:style-name="ce3" office:value-type="float" office:value="51" calcext:value-type="float">
            <text:p>51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688.84" calcext:value-type="float">
            <text:p>688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8.84" calcext:value-type="float">
            <text:p>688,8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772.95" calcext:value-type="float">
            <text:p>3772,9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772.95" calcext:value-type="float">
            <text:p>3772,9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772.95" calcext:value-type="float">
            <text:p>3772,9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772.95" calcext:value-type="float">
            <text:p>3772,95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28.889/0001-39  PREFEITURA MUNICIPAL DE ITAPORANGA D AJU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38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99/2025</text:p>
          </table:table-cell>
          <table:table-cell table:style-name="ce3" office:value-type="float" office:value="2594" calcext:value-type="float">
            <text:p>2594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639.84" calcext:value-type="float">
            <text:p>639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9.84" calcext:value-type="float">
            <text:p>639,8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39.84" calcext:value-type="float">
            <text:p>639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39.84" calcext:value-type="float">
            <text:p>639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093.786/0001-80  PREFEITURA MUNICIPAL DE JAPARATUB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65/2025</text:p>
          </table:table-cell>
          <table:table-cell table:style-name="ce3" office:value-type="float" office:value="2595" calcext:value-type="float">
            <text:p>259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639.84" calcext:value-type="float">
            <text:p>639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9.84" calcext:value-type="float">
            <text:p>639,8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39.84" calcext:value-type="float">
            <text:p>639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39.84" calcext:value-type="float">
            <text:p>639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24.052/0001-11  PREFEITURA MUNICIPAL DE LAGART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72/2025</text:p>
          </table:table-cell>
          <table:table-cell table:style-name="ce3" office:value-type="float" office:value="2596" calcext:value-type="float">
            <text:p>2596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333.86" calcext:value-type="float">
            <text:p>2333,8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33.86" calcext:value-type="float">
            <text:p>2333,8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04/2025</text:p>
          </table:table-cell>
          <table:table-cell table:style-name="ce3" office:value-type="float" office:value="40" calcext:value-type="float">
            <text:p>40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511.99" calcext:value-type="float">
            <text:p>3511,9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11.99" calcext:value-type="float">
            <text:p>3511,9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29/2025</text:p>
          </table:table-cell>
          <table:table-cell table:style-name="ce3" office:value-type="float" office:value="53" calcext:value-type="float">
            <text:p>53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0285.21" calcext:value-type="float">
            <text:p>10285,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85.21" calcext:value-type="float">
            <text:p>10285,2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34/2025</text:p>
          </table:table-cell>
          <table:table-cell table:style-name="ce3" office:value-type="float" office:value="56" calcext:value-type="float">
            <text:p>56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6116.44" calcext:value-type="float">
            <text:p>16116,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116.44" calcext:value-type="float">
            <text:p>16116,4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16/2025</text:p>
          </table:table-cell>
          <table:table-cell table:style-name="ce3" office:value-type="float" office:value="41" calcext:value-type="float">
            <text:p>41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209.68" calcext:value-type="float">
            <text:p>5209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09.68" calcext:value-type="float">
            <text:p>5209,6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00/2025 (R)</text:p>
          </table:table-cell>
          <table:table-cell table:style-name="ce3" office:value-type="float" office:value="44" calcext:value-type="float">
            <text:p>44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350.69" calcext:value-type="float">
            <text:p>1350,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50.69" calcext:value-type="float">
            <text:p>1350,6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092/2025</text:p>
          </table:table-cell>
          <table:table-cell table:style-name="ce3" office:value-type="float" office:value="53" calcext:value-type="float">
            <text:p>53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227.4" calcext:value-type="float">
            <text:p>3227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27.4" calcext:value-type="float">
            <text:p>3227,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32/2025 (R)</text:p>
          </table:table-cell>
          <table:table-cell table:style-name="ce3" office:value-type="float" office:value="2416" calcext:value-type="float">
            <text:p>2416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996.04" calcext:value-type="float">
            <text:p>996,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96.04" calcext:value-type="float">
            <text:p>996,0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office:value-type="string" calcext:value-type="string">
            <text:p>400.02 - SISTEMAS DE ESGOTO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88/2025</text:p>
          </table:table-cell>
          <table:table-cell table:style-name="ce3" office:value-type="float" office:value="2788" calcext:value-type="float">
            <text:p>2788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4880.4" calcext:value-type="float">
            <text:p>4880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80.4" calcext:value-type="float">
            <text:p>4880,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28/2025</text:p>
          </table:table-cell>
          <table:table-cell table:style-name="ce3" office:value-type="float" office:value="143" calcext:value-type="float">
            <text:p>143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27.69" calcext:value-type="float">
            <text:p>827,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7.69" calcext:value-type="float">
            <text:p>827,6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10/2025</text:p>
          </table:table-cell>
          <table:table-cell table:style-name="ce3" office:value-type="float" office:value="138" calcext:value-type="float">
            <text:p>138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703.82" calcext:value-type="float">
            <text:p>3703,8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03.82" calcext:value-type="float">
            <text:p>3703,8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6653.14" calcext:value-type="float">
            <text:p>16653,1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653.14" calcext:value-type="float">
            <text:p>16653,1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2" table:style-name="ce4" office:value-type="float" office:value="5876.44" calcext:value-type="float">
            <text:p>5876,4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76.44" calcext:value-type="float">
            <text:p>5876,4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29913.64" calcext:value-type="float">
            <text:p>29913,6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9913.64" calcext:value-type="float">
            <text:p>29913,64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2443.22" calcext:value-type="float">
            <text:p>52443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2443.22" calcext:value-type="float">
            <text:p>52443,22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15.993/0001-99  PREFEITURA MUNICIPAL DE MALHADA DOS BOI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39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85/2025</text:p>
          </table:table-cell>
          <table:table-cell table:style-name="ce3" office:value-type="float" office:value="2597" calcext:value-type="float">
            <text:p>2597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639.84" calcext:value-type="float">
            <text:p>639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9.84" calcext:value-type="float">
            <text:p>639,8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39.84" calcext:value-type="float">
            <text:p>639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39.84" calcext:value-type="float">
            <text:p>639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04.757/0001-77  PREFEITURA MUNICIPAL DE MALHADOR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175" xlink:type="simple">00017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53/2025</text:p>
          </table:table-cell>
          <table:table-cell table:style-name="ce3" office:value-type="float" office:value="434" calcext:value-type="float">
            <text:p>434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12802.99" calcext:value-type="float">
            <text:p>12802,9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02.99" calcext:value-type="float">
            <text:p>12802,9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12802.99" calcext:value-type="float">
            <text:p>12802,9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802.99" calcext:value-type="float">
            <text:p>12802,99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2802.99" calcext:value-type="float">
            <text:p>12802,9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802.99" calcext:value-type="float">
            <text:p>12802,99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13.626/0001-56  PREFEITURA MUNICIPAL DE NOSSA SENHORA DA GLORI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8" xlink:type="simple">0005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85/2025</text:p>
          </table:table-cell>
          <table:table-cell table:style-name="ce3" office:value-type="float" office:value="52" calcext:value-type="float">
            <text:p>52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54.42" calcext:value-type="float">
            <text:p>354,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4.42" calcext:value-type="float">
            <text:p>354,4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54.42" calcext:value-type="float">
            <text:p>354,4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54.42" calcext:value-type="float">
            <text:p>354,4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54.42" calcext:value-type="float">
            <text:p>354,4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54.42" calcext:value-type="float">
            <text:p>354,42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13.128.814/0001-58  PREFEITURA MUNICIPAL DE NOSSA SENHORA DO SOCORR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92/2025</text:p>
          </table:table-cell>
          <table:table-cell table:style-name="ce3" office:value-type="float" office:value="1678" calcext:value-type="float">
            <text:p>1678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5.2" calcext:value-type="float">
            <text:p>25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.2" calcext:value-type="float">
            <text:p>25,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97/2025</text:p>
          </table:table-cell>
          <table:table-cell table:style-name="ce3" office:value-type="float" office:value="1679" calcext:value-type="float">
            <text:p>1679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81.15" calcext:value-type="float">
            <text:p>381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1.15" calcext:value-type="float">
            <text:p>381,1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20/2025</text:p>
          </table:table-cell>
          <table:table-cell table:style-name="ce3" office:value-type="float" office:value="1676" calcext:value-type="float">
            <text:p>1676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58.3" calcext:value-type="float">
            <text:p>25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8.3" calcext:value-type="float">
            <text:p>258,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89/2025</text:p>
          </table:table-cell>
          <table:table-cell table:style-name="ce3" office:value-type="float" office:value="1677" calcext:value-type="float">
            <text:p>1677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5.2" calcext:value-type="float">
            <text:p>25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.2" calcext:value-type="float">
            <text:p>25,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07/2025</text:p>
          </table:table-cell>
          <table:table-cell table:style-name="ce3" office:value-type="float" office:value="137" calcext:value-type="float">
            <text:p>137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020.99" calcext:value-type="float">
            <text:p>5020,9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20.99" calcext:value-type="float">
            <text:p>5020,9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335" xlink:type="simple">0009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61/2025 (R)</text:p>
          </table:table-cell>
          <table:table-cell table:style-name="ce3" office:value-type="float" office:value="48" calcext:value-type="float">
            <text:p>48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77.55" calcext:value-type="float">
            <text:p>77,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.55" calcext:value-type="float">
            <text:p>77,5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92/2025</text:p>
          </table:table-cell>
          <table:table-cell table:style-name="ce3" office:value-type="float" office:value="2598" calcext:value-type="float">
            <text:p>2598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0534.58" calcext:value-type="float">
            <text:p>10534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534.58" calcext:value-type="float">
            <text:p>10534,5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6322.97" calcext:value-type="float">
            <text:p>16322,9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322.97" calcext:value-type="float">
            <text:p>16322,9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322.97" calcext:value-type="float">
            <text:p>16322,9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322.97" calcext:value-type="float">
            <text:p>16322,97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01.308/0001-75  PREFEITURA MUNICIPAL DE NOSSA SRA. APARECI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17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42/2026</text:p>
          </table:table-cell>
          <table:table-cell table:style-name="ce3" office:value-type="float" office:value="2810" calcext:value-type="float">
            <text:p>2810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6094.3" calcext:value-type="float">
            <text:p>6094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94.3" calcext:value-type="float">
            <text:p>6094,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18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32/2026</text:p>
          </table:table-cell>
          <table:table-cell table:style-name="ce3" office:value-type="float" office:value="2811" calcext:value-type="float">
            <text:p>281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45915.25" calcext:value-type="float">
            <text:p>45915,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915.25" calcext:value-type="float">
            <text:p>45915,2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54" xlink:type="simple">00017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91/2025</text:p>
          </table:table-cell>
          <table:table-cell table:style-name="ce3" office:value-type="float" office:value="2270" calcext:value-type="float">
            <text:p>227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5117.23" calcext:value-type="float">
            <text:p>5117,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17.23" calcext:value-type="float">
            <text:p>5117,2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68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55/2026</text:p>
          </table:table-cell>
          <table:table-cell table:style-name="ce3" office:value-type="float" office:value="2269" calcext:value-type="float">
            <text:p>2269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0731.17" calcext:value-type="float">
            <text:p>20731,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731.17" calcext:value-type="float">
            <text:p>20731,1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0731.17" calcext:value-type="float">
            <text:p>20731,1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731.17" calcext:value-type="float">
            <text:p>20731,1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2" table:style-name="ce4" office:value-type="float" office:value="11211.53" calcext:value-type="float">
            <text:p>11211,5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211.53" calcext:value-type="float">
            <text:p>11211,5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45915.25" calcext:value-type="float">
            <text:p>45915,2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5915.25" calcext:value-type="float">
            <text:p>45915,25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77857.95" calcext:value-type="float">
            <text:p>77857,9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7857.95" calcext:value-type="float">
            <text:p>77857,95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095.039/0001-81  PREFEITURA MUNICIPAL DE PIRAMBU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6" xlink:type="simple">00117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987/2025</text:p>
          </table:table-cell>
          <table:table-cell table:style-name="ce3" office:value-type="float" office:value="38" calcext:value-type="float">
            <text:p>38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275.69" calcext:value-type="float">
            <text:p>2275,6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75.69" calcext:value-type="float">
            <text:p>2275,6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426" xlink:type="simple">00117/2024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63/2025</text:p>
          </table:table-cell>
          <table:table-cell table:style-name="ce3" office:value-type="float" office:value="41" calcext:value-type="float">
            <text:p>41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053.27" calcext:value-type="float">
            <text:p>8053,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53.27" calcext:value-type="float">
            <text:p>8053,2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10328.96" calcext:value-type="float">
            <text:p>10328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328.96" calcext:value-type="float">
            <text:p>10328,96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0328.96" calcext:value-type="float">
            <text:p>10328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328.96" calcext:value-type="float">
            <text:p>10328,96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14.004/0001-42  PREFEITURA MUNICIPAL DE POÇO REDOND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10" xlink:type="simple">00042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09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85/2025</text:p>
          </table:table-cell>
          <table:table-cell table:style-name="ce3" office:value-type="float" office:value="436" calcext:value-type="float">
            <text:p>436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5465.41" calcext:value-type="float">
            <text:p>25465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465.41" calcext:value-type="float">
            <text:p>25465,4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42" xlink:type="simple">00054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550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434/2025</text:p>
          </table:table-cell>
          <table:table-cell table:style-name="ce3" office:value-type="float" office:value="433" calcext:value-type="float">
            <text:p>433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23006.3" calcext:value-type="float">
            <text:p>23006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006.3" calcext:value-type="float">
            <text:p>23006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48471.71" calcext:value-type="float">
            <text:p>48471,7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8471.71" calcext:value-type="float">
            <text:p>48471,71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8471.71" calcext:value-type="float">
            <text:p>48471,7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8471.71" calcext:value-type="float">
            <text:p>48471,71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31.982/0001-00  PREFEITURA MUNICIPAL DE PORTO DA FOLH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614" xlink:type="simple">00007/2023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544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15/2025</text:p>
          </table:table-cell>
          <table:table-cell table:style-name="ce3" office:value-type="float" office:value="172" calcext:value-type="float">
            <text:p>172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169017.5" calcext:value-type="float">
            <text:p>1690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9017.5" calcext:value-type="float">
            <text:p>169017,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43/2025</text:p>
          </table:table-cell>
          <table:table-cell table:style-name="ce3" office:value-type="float" office:value="145" calcext:value-type="float">
            <text:p>145</text:p>
          </table:table-cell>
          <table:table-cell table:style-name="ce8" office:value-type="date" office:date-value="2026-01-25" calcext:value-type="date">
            <text:p>25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597.95" calcext:value-type="float">
            <text:p>597,9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7.95" calcext:value-type="float">
            <text:p>597,9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597.95" calcext:value-type="float">
            <text:p>597,9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97.95" calcext:value-type="float">
            <text:p>597,9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169017.5" calcext:value-type="float">
            <text:p>169017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9017.5" calcext:value-type="float">
            <text:p>169017,5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9615.45" calcext:value-type="float">
            <text:p>169615,4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9615.45" calcext:value-type="float">
            <text:p>169615,45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3.117.320/0001-78  PREFEITURA MUNICIPAL DE PROPRIÁ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696" xlink:type="simple">0003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519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637/2025</text:p>
          </table:table-cell>
          <table:table-cell table:style-name="ce3" office:value-type="float" office:value="168" calcext:value-type="float">
            <text:p>168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26152.02" calcext:value-type="float">
            <text:p>26152,0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152.02" calcext:value-type="float">
            <text:p>26152,0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6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89/2025</text:p>
          </table:table-cell>
          <table:table-cell table:style-name="ce3" office:value-type="float" office:value="67" calcext:value-type="float">
            <text:p>67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21932.8" calcext:value-type="float">
            <text:p>21932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932.8" calcext:value-type="float">
            <text:p>21932,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24/2025</text:p>
          </table:table-cell>
          <table:table-cell table:style-name="ce3" office:value-type="float" office:value="2599" calcext:value-type="float">
            <text:p>2599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329.19" calcext:value-type="float">
            <text:p>2329,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9.19" calcext:value-type="float">
            <text:p>2329,1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4261.99" calcext:value-type="float">
            <text:p>24261,9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261.99" calcext:value-type="float">
            <text:p>24261,9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26152.02" calcext:value-type="float">
            <text:p>26152,0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6152.02" calcext:value-type="float">
            <text:p>26152,02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0414.01" calcext:value-type="float">
            <text:p>50414,0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0414.01" calcext:value-type="float">
            <text:p>50414,01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28.897/0001-85  PREFEITURA MUNICIPAL DE RIACHUEL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29/2025</text:p>
          </table:table-cell>
          <table:table-cell table:style-name="ce3" office:value-type="float" office:value="2600" calcext:value-type="float">
            <text:p>2600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164.59" calcext:value-type="float">
            <text:p>1164,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64.59" calcext:value-type="float">
            <text:p>1164,5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164.59" calcext:value-type="float">
            <text:p>1164,5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164.59" calcext:value-type="float">
            <text:p>1164,5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04.427/0001-81  PREFEITURA MUNICIPAL DE RIBEIROPOLI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50/2025</text:p>
          </table:table-cell>
          <table:table-cell table:style-name="ce3" office:value-type="float" office:value="149" calcext:value-type="float">
            <text:p>149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416.92" calcext:value-type="float">
            <text:p>416,9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6.92" calcext:value-type="float">
            <text:p>416,9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16.92" calcext:value-type="float">
            <text:p>416,9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16.92" calcext:value-type="float">
            <text:p>416,9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16.92" calcext:value-type="float">
            <text:p>416,9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16.92" calcext:value-type="float">
            <text:p>416,92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07.453/0001-63  PREFEITURA MUNICIPAL DE SALGAD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14/2025</text:p>
          </table:table-cell>
          <table:table-cell table:style-name="ce3" office:value-type="float" office:value="139" calcext:value-type="float">
            <text:p>139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569.06" calcext:value-type="float">
            <text:p>1569,0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69.06" calcext:value-type="float">
            <text:p>1569,0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35/2025</text:p>
          </table:table-cell>
          <table:table-cell table:style-name="ce3" office:value-type="float" office:value="2601" calcext:value-type="float">
            <text:p>2601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329.19" calcext:value-type="float">
            <text:p>2329,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9.19" calcext:value-type="float">
            <text:p>2329,1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898.25" calcext:value-type="float">
            <text:p>3898,2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898.25" calcext:value-type="float">
            <text:p>3898,2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898.25" calcext:value-type="float">
            <text:p>3898,2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898.25" calcext:value-type="float">
            <text:p>3898,25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098.942/0001-04  PREFEITURA MUNICIPAL DE SANTA LUZIA DO ITANHY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2518" xlink:type="simple">00161/2022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34/2026</text:p>
          </table:table-cell>
          <table:table-cell table:style-name="ce3" office:value-type="float" office:value="2" calcext:value-type="float">
            <text:p>2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4271.15" calcext:value-type="float">
            <text:p>4271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71.15" calcext:value-type="float">
            <text:p>4271,1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2" table:style-name="ce4" office:value-type="float" office:value="4271.15" calcext:value-type="float">
            <text:p>4271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271.15" calcext:value-type="float">
            <text:p>4271,1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271.15" calcext:value-type="float">
            <text:p>4271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271.15" calcext:value-type="float">
            <text:p>4271,15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10.218/0001-40  PREFEITURA MUNICIPAL DE SANTO AMARO DAS BROTA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43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41/2025</text:p>
          </table:table-cell>
          <table:table-cell table:style-name="ce3" office:value-type="float" office:value="2602" calcext:value-type="float">
            <text:p>2602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639.84" calcext:value-type="float">
            <text:p>639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9.84" calcext:value-type="float">
            <text:p>639,8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39.84" calcext:value-type="float">
            <text:p>639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39.84" calcext:value-type="float">
            <text:p>639,8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9.84" calcext:value-type="float">
            <text:p>639,84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28.855/0001-44  PREFEITURA MUNICIPAL DE SÃO CRISTÓVÃ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32" xlink:type="simple">0008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07/2026</text:p>
          </table:table-cell>
          <table:table-cell table:style-name="ce3" office:value-type="float" office:value="121" calcext:value-type="float">
            <text:p>121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1136.13" calcext:value-type="float">
            <text:p>1136,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36.13" calcext:value-type="float">
            <text:p>1136,1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21/2025</text:p>
          </table:table-cell>
          <table:table-cell table:style-name="ce3" office:value-type="float" office:value="141" calcext:value-type="float">
            <text:p>141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724.63" calcext:value-type="float">
            <text:p>724,6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4.63" calcext:value-type="float">
            <text:p>724,6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33/2025</text:p>
          </table:table-cell>
          <table:table-cell table:style-name="ce3" office:value-type="float" office:value="2835" calcext:value-type="float">
            <text:p>283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50" calcext:value-type="float">
            <text:p>1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0" calcext:value-type="float">
            <text:p>15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72" xlink:type="simple">0010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10/2026</text:p>
          </table:table-cell>
          <table:table-cell table:style-name="ce3" office:value-type="float" office:value="122" calcext:value-type="float">
            <text:p>122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019" calcext:value-type="float">
            <text:p>10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19" calcext:value-type="float">
            <text:p>101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46/2025</text:p>
          </table:table-cell>
          <table:table-cell table:style-name="ce3" office:value-type="float" office:value="2603" calcext:value-type="float">
            <text:p>2603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205.39" calcext:value-type="float">
            <text:p>8205,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05.39" calcext:value-type="float">
            <text:p>8205,3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1235.15" calcext:value-type="float">
            <text:p>11235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235.15" calcext:value-type="float">
            <text:p>11235,1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1235.15" calcext:value-type="float">
            <text:p>11235,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235.15" calcext:value-type="float">
            <text:p>11235,15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3.114.533/0001-46  PREFEITURA MUNICIPAL DE SAO MIGUEL DO ALEIX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10197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82/2026</text:p>
          </table:table-cell>
          <table:table-cell table:style-name="ce3" office:value-type="float" office:value="58702025" calcext:value-type="float">
            <text:p>58702025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4072.11" calcext:value-type="float">
            <text:p>4072,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72.11" calcext:value-type="float">
            <text:p>4072,1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072.11" calcext:value-type="float">
            <text:p>4072,1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072.11" calcext:value-type="float">
            <text:p>4072,1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072.11" calcext:value-type="float">
            <text:p>4072,1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072.11" calcext:value-type="float">
            <text:p>4072,11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08.089/0001-56  PREFEITURA MUNICIPAL DE SIMÃO DIA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51/2025</text:p>
          </table:table-cell>
          <table:table-cell table:style-name="ce3" office:value-type="float" office:value="2604" calcext:value-type="float">
            <text:p>2604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808.88" calcext:value-type="float">
            <text:p>1808,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08.88" calcext:value-type="float">
            <text:p>1808,8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66" xlink:type="simple">0010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00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81/2025</text:p>
          </table:table-cell>
          <table:table-cell table:style-name="ce3" office:value-type="float" office:value="2654" calcext:value-type="float">
            <text:p>2654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23168.94" calcext:value-type="float">
            <text:p>23168,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168.94" calcext:value-type="float">
            <text:p>23168,9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66" xlink:type="simple">0010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26/2025</text:p>
          </table:table-cell>
          <table:table-cell table:style-name="ce3" office:value-type="float" office:value="2419" calcext:value-type="float">
            <text:p>2419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32794.77" calcext:value-type="float">
            <text:p>32794,7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794.77" calcext:value-type="float">
            <text:p>32794,7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808.88" calcext:value-type="float">
            <text:p>1808,8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08.88" calcext:value-type="float">
            <text:p>1808,8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55963.71" calcext:value-type="float">
            <text:p>55963,7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5963.71" calcext:value-type="float">
            <text:p>55963,71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7772.59" calcext:value-type="float">
            <text:p>57772,5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7772.59" calcext:value-type="float">
            <text:p>57772,59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3.110.408/0001-68  PREFEITURA MUNICIPAL DE SIRIRI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40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75/2025</text:p>
          </table:table-cell>
          <table:table-cell table:style-name="ce3" office:value-type="float" office:value="2605" calcext:value-type="float">
            <text:p>2605</text:p>
          </table:table-cell>
          <table:table-cell table:style-name="ce8" office:value-type="date" office:date-value="2026-01-10" calcext:value-type="date">
            <text:p>10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164.59" calcext:value-type="float">
            <text:p>1164,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64.59" calcext:value-type="float">
            <text:p>1164,5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164.59" calcext:value-type="float">
            <text:p>1164,5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164.59" calcext:value-type="float">
            <text:p>1164,5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19.300/0001-36  PREFEITURA MUNICIPAL DE TOBIAS BARRET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17/2025</text:p>
          </table:table-cell>
          <table:table-cell table:style-name="ce3" office:value-type="float" office:value="140" calcext:value-type="float">
            <text:p>140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1100.83" calcext:value-type="float">
            <text:p>1100,8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00.83" calcext:value-type="float">
            <text:p>1100,8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722" xlink:type="simple">00045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58/2026</text:p>
          </table:table-cell>
          <table:table-cell table:style-name="ce3" office:value-type="float" office:value="435" calcext:value-type="float">
            <text:p>435</text:p>
          </table:table-cell>
          <table:table-cell table:number-columns-repeated="2"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15046.2" calcext:value-type="float">
            <text:p>15046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046.2" calcext:value-type="float">
            <text:p>15046,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CompromissoDespesasLIP.jsp?chave=109713" xlink:type="simple">S/C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09/2025</text:p>
          </table:table-cell>
          <table:table-cell table:style-name="ce3" office:value-type="float" office:value="2866" calcext:value-type="float">
            <text:p>2866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5.52" calcext:value-type="float">
            <text:p>85,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5.52" calcext:value-type="float">
            <text:p>85,5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43/2025</text:p>
          </table:table-cell>
          <table:table-cell table:style-name="ce3" office:value-type="float" office:value="2606" calcext:value-type="float">
            <text:p>2606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643.34" calcext:value-type="float">
            <text:p>643,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3.34" calcext:value-type="float">
            <text:p>643,3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829.69" calcext:value-type="float">
            <text:p>1829,6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29.69" calcext:value-type="float">
            <text:p>1829,6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2" table:style-name="ce4" office:value-type="float" office:value="15046.2" calcext:value-type="float">
            <text:p>15046,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046.2" calcext:value-type="float">
            <text:p>15046,2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6875.89" calcext:value-type="float">
            <text:p>16875,8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875.89" calcext:value-type="float">
            <text:p>16875,89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099.395/0001-73  PREFEITURA MUNICIPAL DE UMBAUB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36" xlink:type="simple">0005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924/2025</text:p>
          </table:table-cell>
          <table:table-cell table:style-name="ce3" office:value-type="float" office:value="142" calcext:value-type="float">
            <text:p>142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84.91" calcext:value-type="float">
            <text:p>384,9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4.91" calcext:value-type="float">
            <text:p>384,91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354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49/2025</text:p>
          </table:table-cell>
          <table:table-cell table:style-name="ce3" office:value-type="float" office:value="2607" calcext:value-type="float">
            <text:p>2607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1164.59" calcext:value-type="float">
            <text:p>1164,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64.59" calcext:value-type="float">
            <text:p>1164,5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549.5" calcext:value-type="float">
            <text:p>1549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49.5" calcext:value-type="float">
            <text:p>1549,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549.5" calcext:value-type="float">
            <text:p>1549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49.5" calcext:value-type="float">
            <text:p>1549,5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12.184.807/0001-00  PREST SERVICE - REPRESENTACOES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01/2026</text:p>
          </table:table-cell>
          <table:table-cell table:style-name="ce3" office:value-type="float" office:value="36" calcext:value-type="float">
            <text:p>36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440523.38" calcext:value-type="float">
            <text:p>440523,38</text:p>
          </table:table-cell>
          <table:table-cell table:style-name="ce9" office:value-type="float" office:value="436118.15" calcext:value-type="float">
            <text:p>436118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6118.15" calcext:value-type="float">
            <text:p>436118,1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2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13/2026</text:p>
          </table:table-cell>
          <table:table-cell table:style-name="ce3" office:value-type="float" office:value="35" calcext:value-type="float">
            <text:p>3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9" office:value-type="float" office:value="187379.1" calcext:value-type="float">
            <text:p>187379,1</text:p>
          </table:table-cell>
          <table:table-cell table:style-name="ce9" office:value-type="float" office:value="176136.35" calcext:value-type="float">
            <text:p>176136,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6136.35" calcext:value-type="float">
            <text:p>176136,3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627902.48" calcext:value-type="float">
            <text:p>627902,48</text:p>
          </table:table-cell>
          <table:table-cell table:style-name="ce4" office:value-type="float" office:value="612254.5" calcext:value-type="float">
            <text:p>612254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12254.5" calcext:value-type="float">
            <text:p>612254,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627902.48" calcext:value-type="float">
            <text:p>627902,48</text:p>
          </table:table-cell>
          <table:table-cell table:style-name="ce4" office:value-type="float" office:value="612254.5" calcext:value-type="float">
            <text:p>612254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12254.5" calcext:value-type="float">
            <text:p>612254,5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42.925.322/0001-91  PRINTPAGE SERVICOS DIGITAI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19" xlink:type="simple">0016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9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06/2025</text:p>
          </table:table-cell>
          <table:table-cell table:style-name="ce3" office:value-type="float" office:value="4518" calcext:value-type="float">
            <text:p>4518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1328.72" calcext:value-type="float">
            <text:p>21328,7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328.72" calcext:value-type="float">
            <text:p>21328,72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019" xlink:type="simple">00163/2023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9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08/2025 (R)</text:p>
          </table:table-cell>
          <table:table-cell table:style-name="ce3" office:value-type="float" office:value="4519" calcext:value-type="float">
            <text:p>4519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096.61" calcext:value-type="float">
            <text:p>2096,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96.61" calcext:value-type="float">
            <text:p>2096,6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3425.33" calcext:value-type="float">
            <text:p>23425,3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425.33" calcext:value-type="float">
            <text:p>23425,3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3425.33" calcext:value-type="float">
            <text:p>23425,3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425.33" calcext:value-type="float">
            <text:p>23425,33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32.841.157/0001-36  PROMARKETING LTDA EPP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6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81/2026</text:p>
          </table:table-cell>
          <table:table-cell table:style-name="ce3" office:value-type="float" office:value="8" calcext:value-type="float">
            <text:p>8</text:p>
          </table:table-cell>
          <table:table-cell table:number-columns-repeated="2" table:style-name="ce8" office:value-type="date" office:date-value="2026-01-27" calcext:value-type="date">
            <text:p>27/01/26</text:p>
          </table:table-cell>
          <table:table-cell table:style-name="ce9" office:value-type="float" office:value="27114.2" calcext:value-type="float">
            <text:p>27114,2</text:p>
          </table:table-cell>
          <table:table-cell table:style-name="ce9" office:value-type="float" office:value="26051.32" calcext:value-type="float">
            <text:p>26051,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051.32" calcext:value-type="float">
            <text:p>26051,3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6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77/2026</text:p>
          </table:table-cell>
          <table:table-cell table:style-name="ce3" office:value-type="float" office:value="7" calcext:value-type="float">
            <text:p>7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style-name="ce9" office:value-type="float" office:value="26694.5" calcext:value-type="float">
            <text:p>26694,5</text:p>
          </table:table-cell>
          <table:table-cell table:style-name="ce9" office:value-type="float" office:value="25648.08" calcext:value-type="float">
            <text:p>25648,0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648.08" calcext:value-type="float">
            <text:p>25648,0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53808.7" calcext:value-type="float">
            <text:p>53808,7</text:p>
          </table:table-cell>
          <table:table-cell table:style-name="ce4" office:value-type="float" office:value="51699.4" calcext:value-type="float">
            <text:p>51699,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1699.4" calcext:value-type="float">
            <text:p>51699,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53808.7" calcext:value-type="float">
            <text:p>53808,7</text:p>
          </table:table-cell>
          <table:table-cell table:style-name="ce4" office:value-type="float" office:value="51699.4" calcext:value-type="float">
            <text:p>51699,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1699.4" calcext:value-type="float">
            <text:p>51699,4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1.240.349/0001-63  PYXIS TECNOLOGIA LTDA - EPP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85/2025</text:p>
          </table:table-cell>
          <table:table-cell table:style-name="ce3" office:value-type="float" office:value="71" calcext:value-type="float">
            <text:p>71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style-name="ce9" office:value-type="float" office:value="81912.04" calcext:value-type="float">
            <text:p>81912,04</text:p>
          </table:table-cell>
          <table:table-cell table:style-name="ce9" office:value-type="float" office:value="77898.35" calcext:value-type="float">
            <text:p>77898,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898.35" calcext:value-type="float">
            <text:p>77898,3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81912.04" calcext:value-type="float">
            <text:p>81912,04</text:p>
          </table:table-cell>
          <table:table-cell table:style-name="ce4" office:value-type="float" office:value="77898.35" calcext:value-type="float">
            <text:p>77898,3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7898.35" calcext:value-type="float">
            <text:p>77898,3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81912.04" calcext:value-type="float">
            <text:p>81912,04</text:p>
          </table:table-cell>
          <table:table-cell table:style-name="ce4" office:value-type="float" office:value="77898.35" calcext:value-type="float">
            <text:p>77898,3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7898.35" calcext:value-type="float">
            <text:p>77898,35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382.118.905-34  RAIMUNDO JOSE CARDOSO FILH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8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2/2026</text:p>
          </table:table-cell>
          <table:table-cell table:style-name="ce3" office:value-type="float" office:value="46" calcext:value-type="float">
            <text:p>4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27.263.741/0001-11  RC SCIENTIFIC COMERCIO DE INSTRUMENTOS ANALITICOS EIRELI - EPP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906" xlink:type="simple">OD0145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6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12/2025</text:p>
          </table:table-cell>
          <table:table-cell table:style-name="ce3" office:value-type="float" office:value="2849" calcext:value-type="float">
            <text:p>2849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24856.9" calcext:value-type="float">
            <text:p>24856,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856.9" calcext:value-type="float">
            <text:p>24856,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4856.9" calcext:value-type="float">
            <text:p>24856,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856.9" calcext:value-type="float">
            <text:p>24856,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4856.9" calcext:value-type="float">
            <text:p>24856,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4856.9" calcext:value-type="float">
            <text:p>24856,9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22.965.208/0001-88  RESENDE COMERCIO E MANUTENÇÃO DE EXTINTORES EIRELI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24" xlink:type="simple">0008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226/2025</text:p>
          </table:table-cell>
          <table:table-cell table:style-name="ce3" office:value-type="float" office:value="2647" calcext:value-type="float">
            <text:p>2647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5045.75" calcext:value-type="float">
            <text:p>5045,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45.75" calcext:value-type="float">
            <text:p>5045,7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5045.75" calcext:value-type="float">
            <text:p>5045,7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045.75" calcext:value-type="float">
            <text:p>5045,7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045.75" calcext:value-type="float">
            <text:p>5045,7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045.75" calcext:value-type="float">
            <text:p>5045,75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49.043.405-31  RONALD GABRIEL DE SOUZA ANDRAD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2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50/2026</text:p>
          </table:table-cell>
          <table:table-cell table:style-name="ce3" office:value-type="float" office:value="1" calcext:value-type="float">
            <text:p>1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400" calcext:value-type="float">
            <text:p>4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0" calcext:value-type="float">
            <text:p>4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9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6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9/2026</text:p>
          </table:table-cell>
          <table:table-cell table:style-name="ce3" office:value-type="float" office:value="36" calcext:value-type="float">
            <text:p>36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00" calcext:value-type="float">
            <text:p>4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0" calcext:value-type="float">
            <text:p>4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800" calcext:value-type="float">
            <text:p>8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00" calcext:value-type="float">
            <text:p>8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00" calcext:value-type="float">
            <text:p>8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00" calcext:value-type="float">
            <text:p>800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617.174.608-87  ROOSEVELT SANTOS MENDONÇA MAYNART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63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6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41/202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62.063.516/0001-32  SANIT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53879" xlink:type="simple">00109/2025</text:a></text:p>
          </table:table-cell>
          <table:table-cell office:value-type="string" calcext:value-type="string">
            <text:p>400.01 - SISTEMAS DE ÁGUA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0031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88/2026</text:p>
          </table:table-cell>
          <table:table-cell table:style-name="ce3" office:value-type="float" office:value="692" calcext:value-type="float">
            <text:p>692</text:p>
          </table:table-cell>
          <table:table-cell table:style-name="ce8" office:value-type="date" office:date-value="2026-01-28" calcext:value-type="date">
            <text:p>28/01/26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9" office:value-type="float" office:value="1696044.47" calcext:value-type="float">
            <text:p>1696044,47</text:p>
          </table:table-cell>
          <table:table-cell table:style-name="ce9" office:value-type="float" office:value="1413653.07" calcext:value-type="float">
            <text:p>1413653,0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13653.07" calcext:value-type="float">
            <text:p>1413653,0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style-name="ce4" office:value-type="float" office:value="1696044.47" calcext:value-type="float">
            <text:p>1696044,47</text:p>
          </table:table-cell>
          <table:table-cell table:style-name="ce4" office:value-type="float" office:value="1413653.07" calcext:value-type="float">
            <text:p>1413653,0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413653.07" calcext:value-type="float">
            <text:p>1413653,07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696044.47" calcext:value-type="float">
            <text:p>1696044,47</text:p>
          </table:table-cell>
          <table:table-cell table:style-name="ce4" office:value-type="float" office:value="1413653.07" calcext:value-type="float">
            <text:p>1413653,0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413653.07" calcext:value-type="float">
            <text:p>1413653,07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29.970.907/0001-65  SCIENTIFICA SOUZA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541" xlink:type="simple">00164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07/2025</text:p>
          </table:table-cell>
          <table:table-cell table:style-name="ce3" office:value-type="float" office:value="92" calcext:value-type="float">
            <text:p>92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9" office:value-type="float" office:value="631" calcext:value-type="float">
            <text:p>631</text:p>
          </table:table-cell>
          <table:table-cell table:style-name="ce9" office:value-type="float" office:value="592.19" calcext:value-type="float">
            <text:p>592,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2.19" calcext:value-type="float">
            <text:p>592,19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38" xlink:type="simple">00088/2025</text:a></text:p>
          </table:table-cell>
          <table:table-cell office:value-type="string" calcext:value-type="string">
            <text:p>300.03 - MATERI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56/2025</text:p>
          </table:table-cell>
          <table:table-cell table:style-name="ce3" office:value-type="float" office:value="161" calcext:value-type="float">
            <text:p>161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79903.47" calcext:value-type="float">
            <text:p>79903,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903.47" calcext:value-type="float">
            <text:p>79903,4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545" xlink:type="simple">00163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1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3634/2025</text:p>
          </table:table-cell>
          <table:table-cell table:style-name="ce3" office:value-type="float" office:value="90" calcext:value-type="float">
            <text:p>90</text:p>
          </table:table-cell>
          <table:table-cell table:style-name="ce8" office:value-type="date" office:date-value="2025-12-20" calcext:value-type="date">
            <text:p>20/12/25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9" office:value-type="float" office:value="3176" calcext:value-type="float">
            <text:p>3176</text:p>
          </table:table-cell>
          <table:table-cell table:style-name="ce9" office:value-type="float" office:value="2980.68" calcext:value-type="float">
            <text:p>2980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80.68" calcext:value-type="float">
            <text:p>2980,6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83710.47" calcext:value-type="float">
            <text:p>83710,47</text:p>
          </table:table-cell>
          <table:table-cell table:style-name="ce4" office:value-type="float" office:value="83476.34" calcext:value-type="float">
            <text:p>83476,3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3476.34" calcext:value-type="float">
            <text:p>83476,3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83710.47" calcext:value-type="float">
            <text:p>83710,47</text:p>
          </table:table-cell>
          <table:table-cell table:style-name="ce4" office:value-type="float" office:value="83476.34" calcext:value-type="float">
            <text:p>83476,3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3476.34" calcext:value-type="float">
            <text:p>83476,34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34.841.195/0001-14  SECRETARIA DE ESTADO DA EDUCACAO E DA CULTURA - SEDUC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62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66/2025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09" calcext:value-type="date">
            <text:p>09/01/26</text:p>
          </table:table-cell>
          <table:table-cell table:number-columns-repeated="2" table:style-name="ce9" office:value-type="float" office:value="8285.03" calcext:value-type="float">
            <text:p>8285,0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85.03" calcext:value-type="float">
            <text:p>8285,0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8285.03" calcext:value-type="float">
            <text:p>8285,0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285.03" calcext:value-type="float">
            <text:p>8285,0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285.03" calcext:value-type="float">
            <text:p>8285,0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285.03" calcext:value-type="float">
            <text:p>8285,03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7.312.912/0001-48  SECRETARIA DE ESTADO DAS FINANCA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986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01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40/2025</text:p>
          </table:table-cell>
          <table:table-cell table:style-name="ce3" office:value-type="float" office:value="13574" calcext:value-type="float">
            <text:p>13574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851.96" calcext:value-type="float">
            <text:p>1851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51.96" calcext:value-type="float">
            <text:p>1851,9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851.96" calcext:value-type="float">
            <text:p>1851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51.96" calcext:value-type="float">
            <text:p>1851,9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851.96" calcext:value-type="float">
            <text:p>1851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51.96" calcext:value-type="float">
            <text:p>1851,96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48.626.371/0001-00  SEIXAS LIMA E BREHMER ADVOGADOS ASSOCIAD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02/202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style-name="ce9" office:value-type="float" office:value="15000" calcext:value-type="float">
            <text:p>15000</text:p>
          </table:table-cell>
          <table:table-cell table:style-name="ce9" office:value-type="float" office:value="13327.5" calcext:value-type="float">
            <text:p>133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327.5" calcext:value-type="float">
            <text:p>13327,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15000" calcext:value-type="float">
            <text:p>15000</text:p>
          </table:table-cell>
          <table:table-cell table:style-name="ce4" office:value-type="float" office:value="13327.5" calcext:value-type="float">
            <text:p>13327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327.5" calcext:value-type="float">
            <text:p>13327,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5000" calcext:value-type="float">
            <text:p>15000</text:p>
          </table:table-cell>
          <table:table-cell table:style-name="ce4" office:value-type="float" office:value="13327.5" calcext:value-type="float">
            <text:p>13327,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327.5" calcext:value-type="float">
            <text:p>13327,5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66.343/0001-72  SEMIL - SERVIÇOS MECÂNICOS INDUSTRIAI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574/2025</text:p>
          </table:table-cell>
          <table:table-cell table:style-name="ce3" office:value-type="float" office:value="67" calcext:value-type="float">
            <text:p>67</text:p>
          </table:table-cell>
          <table:table-cell table:number-columns-repeated="2" table:style-name="ce8" office:value-type="date" office:date-value="2026-01-16" calcext:value-type="date">
            <text:p>16/01/26</text:p>
          </table:table-cell>
          <table:table-cell table:style-name="ce9" office:value-type="float" office:value="530499.12" calcext:value-type="float">
            <text:p>530499,12</text:p>
          </table:table-cell>
          <table:table-cell table:style-name="ce9" office:value-type="float" office:value="456494.5" calcext:value-type="float">
            <text:p>45649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6494.5" calcext:value-type="float">
            <text:p>456494,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100/2025</text:p>
          </table:table-cell>
          <table:table-cell table:style-name="ce3" office:value-type="float" office:value="62" calcext:value-type="float">
            <text:p>62</text:p>
          </table:table-cell>
          <table:table-cell table:style-name="ce8" office:value-type="date" office:date-value="2026-01-02" calcext:value-type="date">
            <text:p>02/01/26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9" office:value-type="float" office:value="192686.08" calcext:value-type="float">
            <text:p>192686,08</text:p>
          </table:table-cell>
          <table:table-cell table:style-name="ce9" office:value-type="float" office:value="165806.38" calcext:value-type="float">
            <text:p>165806,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5806.38" calcext:value-type="float">
            <text:p>165806,3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723185.2" calcext:value-type="float">
            <text:p>723185,2</text:p>
          </table:table-cell>
          <table:table-cell table:style-name="ce4" office:value-type="float" office:value="622300.88" calcext:value-type="float">
            <text:p>622300,8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22300.88" calcext:value-type="float">
            <text:p>622300,8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723185.2" calcext:value-type="float">
            <text:p>723185,2</text:p>
          </table:table-cell>
          <table:table-cell table:style-name="ce4" office:value-type="float" office:value="622300.88" calcext:value-type="float">
            <text:p>622300,8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22300.88" calcext:value-type="float">
            <text:p>622300,88</text:p>
          </table:table-cell>
          <table:table-cell table:number-columns-repeated="8"/>
        </table:table-row>
        <table:table-row table:style-name="ro9">
          <table:table-cell table:style-name="ce5" office:value-type="string" calcext:value-type="string">
            <text:p>  03.795.415/0001-97  SENAI - SERVIÇO NACIONAL DE APRENDIZAGEM INDUSTRIAL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8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08/2026</text:p>
          </table:table-cell>
          <table:table-cell table:style-name="ce3" office:value-type="float" office:value="12026" calcext:value-type="float">
            <text:p>12026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5854.06" calcext:value-type="float">
            <text:p>15854,0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854.06" calcext:value-type="float">
            <text:p>15854,0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8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19/2026</text:p>
          </table:table-cell>
          <table:table-cell table:style-name="ce3" office:value-type="float" office:value="1325" calcext:value-type="float">
            <text:p>1325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4032.71" calcext:value-type="float">
            <text:p>14032,7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032.71" calcext:value-type="float">
            <text:p>14032,71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0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12/2026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style-name="ce9" office:value-type="float" office:value="79270.3" calcext:value-type="float">
            <text:p>79270,3</text:p>
          </table:table-cell>
          <table:table-cell table:style-name="ce9" office:value-type="float" office:value="76495.84" calcext:value-type="float">
            <text:p>76495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495.84" calcext:value-type="float">
            <text:p>76495,84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05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13/2026</text:p>
          </table:table-cell>
          <table:table-cell table:style-name="ce3" office:value-type="float" office:value="132025" calcext:value-type="float">
            <text:p>132025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78274.45" calcext:value-type="float">
            <text:p>78274,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274.45" calcext:value-type="float">
            <text:p>78274,45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187431.52" calcext:value-type="float">
            <text:p>187431,52</text:p>
          </table:table-cell>
          <table:table-cell table:style-name="ce4" office:value-type="float" office:value="184657.06" calcext:value-type="float">
            <text:p>184657,0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4657.06" calcext:value-type="float">
            <text:p>184657,0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187431.52" calcext:value-type="float">
            <text:p>187431,52</text:p>
          </table:table-cell>
          <table:table-cell table:style-name="ce4" office:value-type="float" office:value="184657.06" calcext:value-type="float">
            <text:p>184657,0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4657.06" calcext:value-type="float">
            <text:p>184657,06</text:p>
          </table:table-cell>
          <table:table-cell table:number-columns-repeated="8"/>
        </table:table-row>
        <table:table-row table:style-name="ro5">
          <table:table-cell table:style-name="ce5" office:value-type="string" calcext:value-type="string">
            <text:p>  13.360.961/0001-59  SENG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LicitacaoCompromisso.jsp?chave=53870" xlink:type="simple">OD01374/2025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54/2026</text:p>
          </table:table-cell>
          <table:table-cell table:style-name="ce3" office:value-type="float" office:value="4221280585" calcext:value-type="float">
            <text:p>4221280585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3600" calcext:value-type="float">
            <text:p>36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00" calcext:value-type="float">
            <text:p>36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86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87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490" calcext:value-type="float">
            <text:p>49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0" calcext:value-type="float">
            <text:p>49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090" calcext:value-type="float">
            <text:p>409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090" calcext:value-type="float">
            <text:p>409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090" calcext:value-type="float">
            <text:p>409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090" calcext:value-type="float">
            <text:p>4090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80.680.093/0001-81  SENIOR SISTEMAS S.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03/2026</text:p>
          </table:table-cell>
          <table:table-cell table:style-name="ce3" office:value-type="float" office:value="578713" calcext:value-type="float">
            <text:p>578713</text:p>
          </table:table-cell>
          <table:table-cell table:number-columns-repeated="2" table:style-name="ce8" office:value-type="date" office:date-value="2026-01-29" calcext:value-type="date">
            <text:p>29/01/26</text:p>
          </table:table-cell>
          <table:table-cell table:style-name="ce9" office:value-type="float" office:value="4159.84" calcext:value-type="float">
            <text:p>4159,84</text:p>
          </table:table-cell>
          <table:table-cell table:style-name="ce9" office:value-type="float" office:value="3904" calcext:value-type="float">
            <text:p>39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04" calcext:value-type="float">
            <text:p>3904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20/2026</text:p>
          </table:table-cell>
          <table:table-cell table:style-name="ce3" office:value-type="float" office:value="577821" calcext:value-type="float">
            <text:p>577821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style-name="ce9" office:value-type="float" office:value="4679.82" calcext:value-type="float">
            <text:p>4679,82</text:p>
          </table:table-cell>
          <table:table-cell table:style-name="ce9" office:value-type="float" office:value="4237.58" calcext:value-type="float">
            <text:p>4237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37.58" calcext:value-type="float">
            <text:p>4237,5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17/2026</text:p>
          </table:table-cell>
          <table:table-cell table:style-name="ce3" office:value-type="float" office:value="577870" calcext:value-type="float">
            <text:p>577870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style-name="ce9" office:value-type="float" office:value="12899.76" calcext:value-type="float">
            <text:p>12899,76</text:p>
          </table:table-cell>
          <table:table-cell table:style-name="ce9" office:value-type="float" office:value="11680.73" calcext:value-type="float">
            <text:p>11680,7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680.73" calcext:value-type="float">
            <text:p>11680,7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14/2026</text:p>
          </table:table-cell>
          <table:table-cell table:style-name="ce3" office:value-type="float" office:value="577869" calcext:value-type="float">
            <text:p>577869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style-name="ce9" office:value-type="float" office:value="21499.6" calcext:value-type="float">
            <text:p>21499,6</text:p>
          </table:table-cell>
          <table:table-cell table:style-name="ce9" office:value-type="float" office:value="19467.88" calcext:value-type="float">
            <text:p>19467,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467.88" calcext:value-type="float">
            <text:p>19467,8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11/2026</text:p>
          </table:table-cell>
          <table:table-cell table:style-name="ce3" office:value-type="float" office:value="577868" calcext:value-type="float">
            <text:p>577868</text:p>
          </table:table-cell>
          <table:table-cell table:style-name="ce8" office:value-type="date" office:date-value="2026-01-12" calcext:value-type="date">
            <text:p>12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style-name="ce9" office:value-type="float" office:value="8599.83" calcext:value-type="float">
            <text:p>8599,83</text:p>
          </table:table-cell>
          <table:table-cell table:style-name="ce9" office:value-type="float" office:value="7787.15" calcext:value-type="float">
            <text:p>7787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87.15" calcext:value-type="float">
            <text:p>7787,1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2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60/2025</text:p>
          </table:table-cell>
          <table:table-cell table:style-name="ce3" office:value-type="float" office:value="577430" calcext:value-type="float">
            <text:p>57743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style-name="ce9" office:value-type="float" office:value="24429.28" calcext:value-type="float">
            <text:p>24429,28</text:p>
          </table:table-cell>
          <table:table-cell table:style-name="ce9" office:value-type="float" office:value="22926.88" calcext:value-type="float">
            <text:p>22926,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926.88" calcext:value-type="float">
            <text:p>22926,8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76268.13" calcext:value-type="float">
            <text:p>76268,13</text:p>
          </table:table-cell>
          <table:table-cell table:style-name="ce4" office:value-type="float" office:value="70004.22" calcext:value-type="float">
            <text:p>70004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0004.22" calcext:value-type="float">
            <text:p>70004,2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76268.13" calcext:value-type="float">
            <text:p>76268,13</text:p>
          </table:table-cell>
          <table:table-cell table:style-name="ce4" office:value-type="float" office:value="70004.22" calcext:value-type="float">
            <text:p>70004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0004.22" calcext:value-type="float">
            <text:p>70004,22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4.067.040/0001-01  SERGIPE VEÍCULOS COMERCIAIS LTDA.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90/2026</text:p>
          </table:table-cell>
          <table:table-cell table:style-name="ce3" office:value-type="float" office:value="24" calcext:value-type="float">
            <text:p>24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style-name="ce9" office:value-type="float" office:value="25200" calcext:value-type="float">
            <text:p>25200</text:p>
          </table:table-cell>
          <table:table-cell table:style-name="ce9" office:value-type="float" office:value="23940" calcext:value-type="float">
            <text:p>239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940" calcext:value-type="float">
            <text:p>23940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19/2026</text:p>
          </table:table-cell>
          <table:table-cell table:style-name="ce3" office:value-type="float" office:value="103561" calcext:value-type="float">
            <text:p>103561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8107.73" calcext:value-type="float">
            <text:p>8107,7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07.73" calcext:value-type="float">
            <text:p>8107,73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1/2026</text:p>
          </table:table-cell>
          <table:table-cell table:style-name="ce3" office:value-type="float" office:value="103562" calcext:value-type="float">
            <text:p>103562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560.47" calcext:value-type="float">
            <text:p>1560,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60.47" calcext:value-type="float">
            <text:p>1560,47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82/2026</text:p>
          </table:table-cell>
          <table:table-cell table:style-name="ce3" office:value-type="float" office:value="103563" calcext:value-type="float">
            <text:p>103563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8385.98" calcext:value-type="float">
            <text:p>8385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85.98" calcext:value-type="float">
            <text:p>8385,98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86/2026</text:p>
          </table:table-cell>
          <table:table-cell table:style-name="ce3" office:value-type="float" office:value="103566" calcext:value-type="float">
            <text:p>103566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694.89" calcext:value-type="float">
            <text:p>2694,8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94.89" calcext:value-type="float">
            <text:p>2694,8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6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74/2026</text:p>
          </table:table-cell>
          <table:table-cell table:style-name="ce3" office:value-type="float" office:value="14" calcext:value-type="float">
            <text:p>14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style-name="ce9" office:value-type="float" office:value="1575" calcext:value-type="float">
            <text:p>1575</text:p>
          </table:table-cell>
          <table:table-cell table:style-name="ce9" office:value-type="float" office:value="1496.25" calcext:value-type="float">
            <text:p>1496,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96.25" calcext:value-type="float">
            <text:p>1496,2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07/2026</text:p>
          </table:table-cell>
          <table:table-cell table:style-name="ce3" office:value-type="float" office:value="10" calcext:value-type="float">
            <text:p>10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style-name="ce9" office:value-type="float" office:value="1599.57" calcext:value-type="float">
            <text:p>1599,57</text:p>
          </table:table-cell>
          <table:table-cell table:style-name="ce9" office:value-type="float" office:value="1519.59" calcext:value-type="float">
            <text:p>1519,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19.59" calcext:value-type="float">
            <text:p>1519,5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21/2026</text:p>
          </table:table-cell>
          <table:table-cell table:style-name="ce3" office:value-type="float" office:value="11" calcext:value-type="float">
            <text:p>11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style-name="ce9" office:value-type="float" office:value="8190" calcext:value-type="float">
            <text:p>8190</text:p>
          </table:table-cell>
          <table:table-cell table:style-name="ce9" office:value-type="float" office:value="7780.5" calcext:value-type="float">
            <text:p>778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80.5" calcext:value-type="float">
            <text:p>7780,5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37/202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style-name="ce9" office:value-type="float" office:value="2100.42" calcext:value-type="float">
            <text:p>2100,42</text:p>
          </table:table-cell>
          <table:table-cell table:style-name="ce9" office:value-type="float" office:value="1995.4" calcext:value-type="float">
            <text:p>1995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95.4" calcext:value-type="float">
            <text:p>1995,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59414.06" calcext:value-type="float">
            <text:p>59414,06</text:p>
          </table:table-cell>
          <table:table-cell table:style-name="ce4" office:value-type="float" office:value="57480.81" calcext:value-type="float">
            <text:p>57480,8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7480.81" calcext:value-type="float">
            <text:p>57480,8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59414.06" calcext:value-type="float">
            <text:p>59414,06</text:p>
          </table:table-cell>
          <table:table-cell table:style-name="ce4" office:value-type="float" office:value="57480.81" calcext:value-type="float">
            <text:p>57480,8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7480.81" calcext:value-type="float">
            <text:p>57480,81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3.789.474/0001-52  SERVIÇO SOCIAL DA INDUSTRIA - SESI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22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0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40/2026</text:p>
          </table:table-cell>
          <table:table-cell table:style-name="ce3" office:value-type="float" office:value="886" calcext:value-type="float">
            <text:p>886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23.5" calcext:value-type="float">
            <text:p>1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3.5" calcext:value-type="float">
            <text:p>123,5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0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09/2026</text:p>
          </table:table-cell>
          <table:table-cell table:style-name="ce3" office:value-type="float" office:value="12026" calcext:value-type="float">
            <text:p>12026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style-name="ce9" office:value-type="float" office:value="118905.45" calcext:value-type="float">
            <text:p>118905,45</text:p>
          </table:table-cell>
          <table:table-cell table:style-name="ce9" office:value-type="float" office:value="114743.76" calcext:value-type="float">
            <text:p>114743,7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4743.76" calcext:value-type="float">
            <text:p>114743,7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06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20/2026</text:p>
          </table:table-cell>
          <table:table-cell table:style-name="ce3" office:value-type="float" office:value="2513" calcext:value-type="float">
            <text:p>2513</text:p>
          </table:table-cell>
          <table:table-cell table:number-columns-repeated="2" table:style-name="ce8" office:value-type="date" office:date-value="2026-01-20" calcext:value-type="date">
            <text:p>20/01/26</text:p>
          </table:table-cell>
          <table:table-cell table:number-columns-repeated="2" table:style-name="ce9" office:value-type="float" office:value="117411.67" calcext:value-type="float">
            <text:p>117411,6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7411.67" calcext:value-type="float">
            <text:p>117411,6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236440.62" calcext:value-type="float">
            <text:p>236440,62</text:p>
          </table:table-cell>
          <table:table-cell table:style-name="ce4" office:value-type="float" office:value="232278.93" calcext:value-type="float">
            <text:p>232278,9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2278.93" calcext:value-type="float">
            <text:p>232278,9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236440.62" calcext:value-type="float">
            <text:p>236440,62</text:p>
          </table:table-cell>
          <table:table-cell table:style-name="ce4" office:value-type="float" office:value="232278.93" calcext:value-type="float">
            <text:p>232278,9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32278.93" calcext:value-type="float">
            <text:p>232278,93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11.247.725/0001-03  SHOPPING PRÊMIO SOCORRO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607" xlink:type="simple">00189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89/2026 (R)</text:p>
          </table:table-cell>
          <table:table-cell table:style-name="ce3" office:value-type="float" office:value="1878620252" calcext:value-type="float">
            <text:p>1878620252</text:p>
          </table:table-cell>
          <table:table-cell table:number-columns-repeated="2"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1844.56" calcext:value-type="float">
            <text:p>1844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44.56" calcext:value-type="float">
            <text:p>1844,56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2607" xlink:type="simple">00189/2022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5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10/2026</text:p>
          </table:table-cell>
          <table:table-cell table:style-name="ce3" office:value-type="float" office:value="187862025" calcext:value-type="float">
            <text:p>187862025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15" calcext:value-type="date">
            <text:p>15/01/26</text:p>
          </table:table-cell>
          <table:table-cell table:number-columns-repeated="2" table:style-name="ce9" office:value-type="float" office:value="19055.42" calcext:value-type="float">
            <text:p>19055,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055.42" calcext:value-type="float">
            <text:p>19055,4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0899.98" calcext:value-type="float">
            <text:p>20899,9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899.98" calcext:value-type="float">
            <text:p>20899,9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0899.98" calcext:value-type="float">
            <text:p>20899,9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899.98" calcext:value-type="float">
            <text:p>20899,98</text:p>
          </table:table-cell>
          <table:table-cell table:number-columns-repeated="8"/>
        </table:table-row>
        <table:table-row table:style-name="ro5">
          <table:table-cell table:style-name="ce5" office:value-type="string" calcext:value-type="string">
            <text:p>  15.608.599/0001-18  SINDISAN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3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39833.96" calcext:value-type="float">
            <text:p>39833,9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833.96" calcext:value-type="float">
            <text:p>39833,9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9833.96" calcext:value-type="float">
            <text:p>39833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9833.96" calcext:value-type="float">
            <text:p>39833,9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9833.96" calcext:value-type="float">
            <text:p>39833,9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9833.96" calcext:value-type="float">
            <text:p>39833,96</text:p>
          </table:table-cell>
          <table:table-cell table:number-columns-repeated="8"/>
        </table:table-row>
        <table:table-row table:style-name="ro5">
          <table:table-cell table:style-name="ce5" office:value-type="string" calcext:value-type="string">
            <text:p>  16.460.834/0001-10  SINTEC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92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786/2025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05" calcext:value-type="date">
            <text:p>05/01/26</text:p>
          </table:table-cell>
          <table:table-cell table:number-columns-repeated="2" table:style-name="ce9" office:value-type="float" office:value="91.08" calcext:value-type="float">
            <text:p>91,0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.08" calcext:value-type="float">
            <text:p>91,0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91.08" calcext:value-type="float">
            <text:p>91,0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1.08" calcext:value-type="float">
            <text:p>91,0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91.08" calcext:value-type="float">
            <text:p>91,0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1.08" calcext:value-type="float">
            <text:p>91,08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0.488.478/0001-02  STJ - SUPERIOR TRIBUNAL DE JUSTIÇ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7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34/2026</text:p>
          </table:table-cell>
          <table:table-cell table:style-name="ce3" office:value-type="float" office:value="2.94199100043861E+016" calcext:value-type="float">
            <text:p>2,94199100043861E+016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259.08" calcext:value-type="float">
            <text:p>259,0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9.08" calcext:value-type="float">
            <text:p>259,0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59.08" calcext:value-type="float">
            <text:p>259,0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59.08" calcext:value-type="float">
            <text:p>259,0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59.08" calcext:value-type="float">
            <text:p>259,0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59.08" calcext:value-type="float">
            <text:p>259,08</text:p>
          </table:table-cell>
          <table:table-cell table:number-columns-repeated="8"/>
        </table:table-row>
        <table:table-row table:style-name="ro10">
          <table:table-cell table:style-name="ce5" office:value-type="string" calcext:value-type="string">
            <text:p>  13.255.658/0001-96  SULGIPE - COMPANHIA SUL SERGIPANA DE ELETRICIDAD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37/2026</text:p>
          </table:table-cell>
          <table:table-cell table:style-name="ce3" office:value-type="float" office:value="6073" calcext:value-type="float">
            <text:p>6073</text:p>
          </table:table-cell>
          <table:table-cell table:number-columns-repeated="2" table:style-name="ce8" office:value-type="date" office:date-value="2026-01-26" calcext:value-type="date">
            <text:p>26/01/26</text:p>
          </table:table-cell>
          <table:table-cell table:number-columns-repeated="2" table:style-name="ce9" office:value-type="float" office:value="391834.62" calcext:value-type="float">
            <text:p>391834,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1834.62" calcext:value-type="float">
            <text:p>391834,6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33/2026</text:p>
          </table:table-cell>
          <table:table-cell table:style-name="ce3" office:value-type="float" office:value="46179" calcext:value-type="float">
            <text:p>46179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22" calcext:value-type="date">
            <text:p>22/01/26</text:p>
          </table:table-cell>
          <table:table-cell table:number-columns-repeated="2" table:style-name="ce9" office:value-type="float" office:value="17583.76" calcext:value-type="float">
            <text:p>17583,7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583.76" calcext:value-type="float">
            <text:p>17583,7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office:value-type="string" calcext:value-type="string">
            <text:p>300.04 - ENERGIA ELÉTRIC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0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62/2026</text:p>
          </table:table-cell>
          <table:table-cell table:style-name="ce3" office:value-type="float" office:value="5964" calcext:value-type="float">
            <text:p>5964</text:p>
          </table:table-cell>
          <table:table-cell table:style-name="ce8" office:value-type="date" office:date-value="2026-01-18" calcext:value-type="date">
            <text:p>18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175220.97" calcext:value-type="float">
            <text:p>175220,9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5220.97" calcext:value-type="float">
            <text:p>175220,9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584639.35" calcext:value-type="float">
            <text:p>584639,3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4639.35" calcext:value-type="float">
            <text:p>584639,3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584639.35" calcext:value-type="float">
            <text:p>584639,3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84639.35" calcext:value-type="float">
            <text:p>584639,35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0.531.640/0001-28  SUPREMO TRIBUNAL FEDERAL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9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94/2026</text:p>
          </table:table-cell>
          <table:table-cell table:style-name="ce3" office:value-type="float" office:value="187208" calcext:value-type="float">
            <text:p>187208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100" calcext:value-type="float">
            <text:p>1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" calcext:value-type="float">
            <text:p>1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100" calcext:value-type="float">
            <text:p>1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0" calcext:value-type="float">
            <text:p>1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100" calcext:value-type="float">
            <text:p>1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0" calcext:value-type="float">
            <text:p>100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43.567.455-23  THIAGO FIGUEIREDO DE ALMEIDA LIM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6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6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43/202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3486.22" calcext:value-type="float">
            <text:p>3486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86.22" calcext:value-type="float">
            <text:p>3486,2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486.22" calcext:value-type="float">
            <text:p>3486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486.22" calcext:value-type="float">
            <text:p>3486,2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486.22" calcext:value-type="float">
            <text:p>3486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486.22" calcext:value-type="float">
            <text:p>3486,22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782.489.065-15  TIAGO ROCHA AZEVED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2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84/2026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3328.31" calcext:value-type="float">
            <text:p>3328,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28.31" calcext:value-type="float">
            <text:p>3328,3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328.31" calcext:value-type="float">
            <text:p>3328,3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328.31" calcext:value-type="float">
            <text:p>3328,3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328.31" calcext:value-type="float">
            <text:p>3328,3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328.31" calcext:value-type="float">
            <text:p>3328,31</text:p>
          </table:table-cell>
          <table:table-cell table:number-columns-repeated="8"/>
        </table:table-row>
        <table:table-row table:style-name="ro11">
          <table:table-cell table:style-name="ce5" office:value-type="string" calcext:value-type="string">
            <text:p>  32.734.968/0001-38  TOTAL FACILITIES - SE LOCACOES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6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67/2026</text:p>
          </table:table-cell>
          <table:table-cell table:style-name="ce3" office:value-type="float" office:value="58" calcext:value-type="float">
            <text:p>58</text:p>
          </table:table-cell>
          <table:table-cell table:number-columns-repeated="2" table:style-name="ce8" office:value-type="date" office:date-value="2026-01-06" calcext:value-type="date">
            <text:p>06/01/26</text:p>
          </table:table-cell>
          <table:table-cell table:style-name="ce9" office:value-type="float" office:value="727203.43" calcext:value-type="float">
            <text:p>727203,43</text:p>
          </table:table-cell>
          <table:table-cell table:style-name="ce9" office:value-type="float" office:value="620668.14" calcext:value-type="float">
            <text:p>620668,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0668.14" calcext:value-type="float">
            <text:p>620668,14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727203.43" calcext:value-type="float">
            <text:p>727203,43</text:p>
          </table:table-cell>
          <table:table-cell table:style-name="ce4" office:value-type="float" office:value="620668.14" calcext:value-type="float">
            <text:p>620668,1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20668.14" calcext:value-type="float">
            <text:p>620668,1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727203.43" calcext:value-type="float">
            <text:p>727203,43</text:p>
          </table:table-cell>
          <table:table-cell table:style-name="ce4" office:value-type="float" office:value="620668.14" calcext:value-type="float">
            <text:p>620668,1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20668.14" calcext:value-type="float">
            <text:p>620668,14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13.166.970/0001-03  TRIBUNAL DE JUSTIÇA DO ESTADO DE SERGIP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07/2026</text:p>
          </table:table-cell>
          <table:table-cell table:style-name="ce3" office:value-type="float" office:value="202612900201" calcext:value-type="float">
            <text:p>202612900201</text:p>
          </table:table-cell>
          <table:table-cell table:number-columns-repeated="2"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416.56" calcext:value-type="float">
            <text:p>416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6.56" calcext:value-type="float">
            <text:p>416,5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11/2026</text:p>
          </table:table-cell>
          <table:table-cell table:style-name="ce3" office:value-type="float" office:value="108390173" calcext:value-type="float">
            <text:p>108390173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375.05" calcext:value-type="float">
            <text:p>375,0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5.05" calcext:value-type="float">
            <text:p>375,0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13/2026</text:p>
          </table:table-cell>
          <table:table-cell table:style-name="ce3" office:value-type="float" office:value="202610400126" calcext:value-type="float">
            <text:p>202610400126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416.56" calcext:value-type="float">
            <text:p>416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6.56" calcext:value-type="float">
            <text:p>416,5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09/2026</text:p>
          </table:table-cell>
          <table:table-cell table:style-name="ce3" office:value-type="float" office:value="27616256" calcext:value-type="float">
            <text:p>27616256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4500" calcext:value-type="float">
            <text:p>4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00" calcext:value-type="float">
            <text:p>450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01/2026</text:p>
          </table:table-cell>
          <table:table-cell table:style-name="ce3" office:value-type="float" office:value="27616485" calcext:value-type="float">
            <text:p>27616485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8157.41" calcext:value-type="float">
            <text:p>8157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57.41" calcext:value-type="float">
            <text:p>8157,4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08/2026</text:p>
          </table:table-cell>
          <table:table-cell table:style-name="ce3" office:value-type="float" office:value="27616914" calcext:value-type="float">
            <text:p>27616914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2915.88" calcext:value-type="float">
            <text:p>2915,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15.88" calcext:value-type="float">
            <text:p>2915,8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14/2026</text:p>
          </table:table-cell>
          <table:table-cell table:style-name="ce3" office:value-type="float" office:value="27617511" calcext:value-type="float">
            <text:p>27617511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3976.12" calcext:value-type="float">
            <text:p>3976,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76.12" calcext:value-type="float">
            <text:p>3976,1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16/2026</text:p>
          </table:table-cell>
          <table:table-cell table:style-name="ce3" office:value-type="float" office:value="27603952" calcext:value-type="float">
            <text:p>27603952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1079.16" calcext:value-type="float">
            <text:p>1079,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9.16" calcext:value-type="float">
            <text:p>1079,1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36/2026</text:p>
          </table:table-cell>
          <table:table-cell table:style-name="ce3" office:value-type="float" office:value="27609799" calcext:value-type="float">
            <text:p>27609799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1474.28" calcext:value-type="float">
            <text:p>1474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74.28" calcext:value-type="float">
            <text:p>1474,2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42/2026</text:p>
          </table:table-cell>
          <table:table-cell table:style-name="ce3" office:value-type="float" office:value="27610088" calcext:value-type="float">
            <text:p>27610088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7371.39" calcext:value-type="float">
            <text:p>7371,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71.39" calcext:value-type="float">
            <text:p>7371,3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44/2026</text:p>
          </table:table-cell>
          <table:table-cell table:style-name="ce3" office:value-type="float" office:value="27610347" calcext:value-type="float">
            <text:p>27610347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1357.56" calcext:value-type="float">
            <text:p>1357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57.56" calcext:value-type="float">
            <text:p>1357,5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45/2026</text:p>
          </table:table-cell>
          <table:table-cell table:style-name="ce3" office:value-type="float" office:value="27610487" calcext:value-type="float">
            <text:p>27610487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5591.62" calcext:value-type="float">
            <text:p>5591,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91.62" calcext:value-type="float">
            <text:p>5591,6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48/2026</text:p>
          </table:table-cell>
          <table:table-cell table:style-name="ce3" office:value-type="float" office:value="27610711" calcext:value-type="float">
            <text:p>27610711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632.65" calcext:value-type="float">
            <text:p>632,6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2.65" calcext:value-type="float">
            <text:p>632,6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55/2026</text:p>
          </table:table-cell>
          <table:table-cell table:style-name="ce3" office:value-type="float" office:value="27610940" calcext:value-type="float">
            <text:p>2761094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750" calcext:value-type="float">
            <text:p>75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0" calcext:value-type="float">
            <text:p>75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59/2026</text:p>
          </table:table-cell>
          <table:table-cell table:style-name="ce3" office:value-type="float" office:value="27611300" calcext:value-type="float">
            <text:p>2761130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861.52" calcext:value-type="float">
            <text:p>861,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1.52" calcext:value-type="float">
            <text:p>861,5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61/2026</text:p>
          </table:table-cell>
          <table:table-cell table:style-name="ce3" office:value-type="float" office:value="27611572" calcext:value-type="float">
            <text:p>27611572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636.95" calcext:value-type="float">
            <text:p>636,9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6.95" calcext:value-type="float">
            <text:p>636,9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62/2026</text:p>
          </table:table-cell>
          <table:table-cell table:style-name="ce3" office:value-type="float" office:value="27611670" calcext:value-type="float">
            <text:p>2761167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8157.41" calcext:value-type="float">
            <text:p>8157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57.41" calcext:value-type="float">
            <text:p>8157,4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63/2026</text:p>
          </table:table-cell>
          <table:table-cell table:style-name="ce3" office:value-type="float" office:value="27612030" calcext:value-type="float">
            <text:p>2761203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4581.62" calcext:value-type="float">
            <text:p>4581,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81.62" calcext:value-type="float">
            <text:p>4581,6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64/2026</text:p>
          </table:table-cell>
          <table:table-cell table:style-name="ce3" office:value-type="float" office:value="27612315" calcext:value-type="float">
            <text:p>27612315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4242.05" calcext:value-type="float">
            <text:p>4242,0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42.05" calcext:value-type="float">
            <text:p>4242,0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65/2026</text:p>
          </table:table-cell>
          <table:table-cell table:style-name="ce3" office:value-type="float" office:value="27612420" calcext:value-type="float">
            <text:p>27612420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3147.22" calcext:value-type="float">
            <text:p>3147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47.22" calcext:value-type="float">
            <text:p>3147,2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30/2026</text:p>
          </table:table-cell>
          <table:table-cell table:style-name="ce3" office:value-type="float" office:value="202610046856" calcext:value-type="float">
            <text:p>202610046856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494.28" calcext:value-type="float">
            <text:p>494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4.28" calcext:value-type="float">
            <text:p>494,2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38/2026</text:p>
          </table:table-cell>
          <table:table-cell table:style-name="ce3" office:value-type="float" office:value="202613300661" calcext:value-type="float">
            <text:p>202613300661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245.58" calcext:value-type="float">
            <text:p>245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.58" calcext:value-type="float">
            <text:p>245,5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60/2026</text:p>
          </table:table-cell>
          <table:table-cell table:style-name="ce3" office:value-type="float" office:value="202610046958" calcext:value-type="float">
            <text:p>202610046958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20.22" calcext:value-type="float">
            <text:p>20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.22" calcext:value-type="float">
            <text:p>20,2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71/2026</text:p>
          </table:table-cell>
          <table:table-cell table:style-name="ce3" office:value-type="float" office:value="27612501" calcext:value-type="float">
            <text:p>27612501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5243.92" calcext:value-type="float">
            <text:p>5243,9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43.92" calcext:value-type="float">
            <text:p>5243,9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72/2026</text:p>
          </table:table-cell>
          <table:table-cell table:style-name="ce3" office:value-type="float" office:value="27612552" calcext:value-type="float">
            <text:p>27612552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4162.35" calcext:value-type="float">
            <text:p>4162,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62.35" calcext:value-type="float">
            <text:p>4162,3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74/2026</text:p>
          </table:table-cell>
          <table:table-cell table:style-name="ce3" office:value-type="float" office:value="27612889" calcext:value-type="float">
            <text:p>27612889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29" calcext:value-type="date">
            <text:p>29/01/26</text:p>
          </table:table-cell>
          <table:table-cell table:number-columns-repeated="2" table:style-name="ce9" office:value-type="float" office:value="697.35" calcext:value-type="float">
            <text:p>697,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7.35" calcext:value-type="float">
            <text:p>697,3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98/2026</text:p>
          </table:table-cell>
          <table:table-cell table:style-name="ce3" office:value-type="float" office:value="202610045960" calcext:value-type="float">
            <text:p>202610045960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4788.57" calcext:value-type="float">
            <text:p>4788,5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88.57" calcext:value-type="float">
            <text:p>4788,5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99/2026</text:p>
          </table:table-cell>
          <table:table-cell table:style-name="ce3" office:value-type="float" office:value="202612500110" calcext:value-type="float">
            <text:p>202612500110</text:p>
          </table:table-cell>
          <table:table-cell table:style-name="ce8" office:value-type="date" office:date-value="2026-01-29" calcext:value-type="date">
            <text:p>29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416.56" calcext:value-type="float">
            <text:p>416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6.56" calcext:value-type="float">
            <text:p>416,5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0/2026</text:p>
          </table:table-cell>
          <table:table-cell table:style-name="ce3" office:value-type="float" office:value="108275170" calcext:value-type="float">
            <text:p>108275170</text:p>
          </table:table-cell>
          <table:table-cell table:style-name="ce8" office:value-type="date" office:date-value="2026-01-29" calcext:value-type="date">
            <text:p>29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589.94" calcext:value-type="float">
            <text:p>589,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9.94" calcext:value-type="float">
            <text:p>589,9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17/2026</text:p>
          </table:table-cell>
          <table:table-cell table:style-name="ce3" office:value-type="float" office:value="27604037" calcext:value-type="float">
            <text:p>27604037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2411.8" calcext:value-type="float">
            <text:p>2411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11.8" calcext:value-type="float">
            <text:p>2411,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31/2026</text:p>
          </table:table-cell>
          <table:table-cell table:style-name="ce3" office:value-type="float" office:value="27609128" calcext:value-type="float">
            <text:p>27609128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2216.8" calcext:value-type="float">
            <text:p>2216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16.8" calcext:value-type="float">
            <text:p>2216,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33/2026</text:p>
          </table:table-cell>
          <table:table-cell table:style-name="ce3" office:value-type="float" office:value="27609349" calcext:value-type="float">
            <text:p>27609349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3944.56" calcext:value-type="float">
            <text:p>3944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44.56" calcext:value-type="float">
            <text:p>3944,5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05/2026</text:p>
          </table:table-cell>
          <table:table-cell table:style-name="ce3" office:value-type="float" office:value="27602867" calcext:value-type="float">
            <text:p>27602867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2495.06" calcext:value-type="float">
            <text:p>2495,0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95.06" calcext:value-type="float">
            <text:p>2495,0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7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06/2026</text:p>
          </table:table-cell>
          <table:table-cell table:style-name="ce3" office:value-type="float" office:value="27603073" calcext:value-type="float">
            <text:p>27603073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5144.62" calcext:value-type="float">
            <text:p>5144,6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44.62" calcext:value-type="float">
            <text:p>5144,6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60/2026</text:p>
          </table:table-cell>
          <table:table-cell table:style-name="ce3" office:value-type="float" office:value="202612100093" calcext:value-type="float">
            <text:p>202612100093</text:p>
          </table:table-cell>
          <table:table-cell table:number-columns-repeated="2"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3083.46" calcext:value-type="float">
            <text:p>3083,4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83.46" calcext:value-type="float">
            <text:p>3083,4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69/2026</text:p>
          </table:table-cell>
          <table:table-cell table:style-name="ce3" office:value-type="float" office:value="202610400094" calcext:value-type="float">
            <text:p>202610400094</text:p>
          </table:table-cell>
          <table:table-cell table:style-name="ce8" office:value-type="date" office:date-value="2026-01-28" calcext:value-type="date">
            <text:p>28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338.84" calcext:value-type="float">
            <text:p>338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8.84" calcext:value-type="float">
            <text:p>338,8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08/2026</text:p>
          </table:table-cell>
          <table:table-cell table:style-name="ce3" office:value-type="float" office:value="202613000108" calcext:value-type="float">
            <text:p>202613000108</text:p>
          </table:table-cell>
          <table:table-cell table:style-name="ce8" office:value-type="date" office:date-value="2026-01-29" calcext:value-type="date">
            <text:p>29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307.74" calcext:value-type="float">
            <text:p>307,7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7.74" calcext:value-type="float">
            <text:p>307,7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07/2026</text:p>
          </table:table-cell>
          <table:table-cell table:style-name="ce3" office:value-type="float" office:value="27603103" calcext:value-type="float">
            <text:p>27603103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5960.45" calcext:value-type="float">
            <text:p>5960,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60.45" calcext:value-type="float">
            <text:p>5960,4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09/2026</text:p>
          </table:table-cell>
          <table:table-cell table:style-name="ce3" office:value-type="float" office:value="27603502" calcext:value-type="float">
            <text:p>27603502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4954.24" calcext:value-type="float">
            <text:p>4954,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54.24" calcext:value-type="float">
            <text:p>4954,2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10/2026</text:p>
          </table:table-cell>
          <table:table-cell table:style-name="ce3" office:value-type="float" office:value="27603618" calcext:value-type="float">
            <text:p>27603618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285.42" calcext:value-type="float">
            <text:p>285,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5.42" calcext:value-type="float">
            <text:p>285,4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11/2026</text:p>
          </table:table-cell>
          <table:table-cell table:style-name="ce3" office:value-type="float" office:value="27603723" calcext:value-type="float">
            <text:p>27603723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3138.72" calcext:value-type="float">
            <text:p>3138,7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38.72" calcext:value-type="float">
            <text:p>3138,7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12/2026</text:p>
          </table:table-cell>
          <table:table-cell table:style-name="ce3" office:value-type="float" office:value="27603782" calcext:value-type="float">
            <text:p>27603782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3036.43" calcext:value-type="float">
            <text:p>3036,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36.43" calcext:value-type="float">
            <text:p>3036,4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51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13/2026</text:p>
          </table:table-cell>
          <table:table-cell table:style-name="ce3" office:value-type="float" office:value="27603863" calcext:value-type="float">
            <text:p>27603863</text:p>
          </table:table-cell>
          <table:table-cell table:style-name="ce8" office:value-type="date" office:date-value="2026-01-30" calcext:value-type="date">
            <text:p>30/01/26</text:p>
          </table:table-cell>
          <table:table-cell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1783.4" calcext:value-type="float">
            <text:p>1783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83.4" calcext:value-type="float">
            <text:p>1783,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28/2026</text:p>
          </table:table-cell>
          <table:table-cell table:style-name="ce3" office:value-type="float" office:value="202610044934" calcext:value-type="float">
            <text:p>202610044934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76.67" calcext:value-type="float">
            <text:p>276,6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6.67" calcext:value-type="float">
            <text:p>276,6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57/2026</text:p>
          </table:table-cell>
          <table:table-cell table:style-name="ce3" office:value-type="float" office:value="202611700024" calcext:value-type="float">
            <text:p>202611700024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45.58" calcext:value-type="float">
            <text:p>245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.58" calcext:value-type="float">
            <text:p>245,5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58/2026</text:p>
          </table:table-cell>
          <table:table-cell table:style-name="ce3" office:value-type="float" office:value="202610044003" calcext:value-type="float">
            <text:p>202610044003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645.51" calcext:value-type="float">
            <text:p>645,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5.51" calcext:value-type="float">
            <text:p>645,5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59/2026</text:p>
          </table:table-cell>
          <table:table-cell table:style-name="ce3" office:value-type="float" office:value="202612500080" calcext:value-type="float">
            <text:p>202612500080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748.71" calcext:value-type="float">
            <text:p>748,7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8.71" calcext:value-type="float">
            <text:p>748,7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1/2026</text:p>
          </table:table-cell>
          <table:table-cell table:style-name="ce3" office:value-type="float" office:value="202610300195" calcext:value-type="float">
            <text:p>202610300195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740.8" calcext:value-type="float">
            <text:p>740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0.8" calcext:value-type="float">
            <text:p>740,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67/2026</text:p>
          </table:table-cell>
          <table:table-cell table:style-name="ce3" office:value-type="float" office:value="108378475" calcext:value-type="float">
            <text:p>108378475</text:p>
          </table:table-cell>
          <table:table-cell table:number-columns-repeated="2"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390.05" calcext:value-type="float">
            <text:p>390,0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0.05" calcext:value-type="float">
            <text:p>390,0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21/2026</text:p>
          </table:table-cell>
          <table:table-cell table:style-name="ce3" office:value-type="float" office:value="202613500144" calcext:value-type="float">
            <text:p>202613500144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641.2" calcext:value-type="float">
            <text:p>641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1.2" calcext:value-type="float">
            <text:p>641,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29/2026</text:p>
          </table:table-cell>
          <table:table-cell table:style-name="ce3" office:value-type="float" office:value="108343604" calcext:value-type="float">
            <text:p>108343604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920.21" calcext:value-type="float">
            <text:p>920,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0.21" calcext:value-type="float">
            <text:p>920,2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52/2026</text:p>
          </table:table-cell>
          <table:table-cell table:style-name="ce3" office:value-type="float" office:value="202610044724" calcext:value-type="float">
            <text:p>202610044724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416.56" calcext:value-type="float">
            <text:p>416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6.56" calcext:value-type="float">
            <text:p>416,5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99/2026</text:p>
          </table:table-cell>
          <table:table-cell table:style-name="ce3" office:value-type="float" office:value="27580863" calcext:value-type="float">
            <text:p>27580863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4198.78" calcext:value-type="float">
            <text:p>4198,7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98.78" calcext:value-type="float">
            <text:p>4198,7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01/2026</text:p>
          </table:table-cell>
          <table:table-cell table:style-name="ce3" office:value-type="float" office:value="27581215" calcext:value-type="float">
            <text:p>27581215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888.07" calcext:value-type="float">
            <text:p>888,0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8.07" calcext:value-type="float">
            <text:p>888,0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02/2026</text:p>
          </table:table-cell>
          <table:table-cell table:style-name="ce3" office:value-type="float" office:value="27581312" calcext:value-type="float">
            <text:p>27581312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4489.45" calcext:value-type="float">
            <text:p>4489,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89.45" calcext:value-type="float">
            <text:p>4489,4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04/2026</text:p>
          </table:table-cell>
          <table:table-cell table:style-name="ce3" office:value-type="float" office:value="27581320" calcext:value-type="float">
            <text:p>27581320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4492.55" calcext:value-type="float">
            <text:p>4492,5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92.55" calcext:value-type="float">
            <text:p>4492,5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05/2026</text:p>
          </table:table-cell>
          <table:table-cell table:style-name="ce3" office:value-type="float" office:value="27581363" calcext:value-type="float">
            <text:p>27581363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103.79" calcext:value-type="float">
            <text:p>103,7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3.79" calcext:value-type="float">
            <text:p>103,7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06/2026</text:p>
          </table:table-cell>
          <table:table-cell table:style-name="ce3" office:value-type="float" office:value="27581380" calcext:value-type="float">
            <text:p>27581380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8157.41" calcext:value-type="float">
            <text:p>8157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57.41" calcext:value-type="float">
            <text:p>8157,4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07/2026</text:p>
          </table:table-cell>
          <table:table-cell table:style-name="ce3" office:value-type="float" office:value="27581703" calcext:value-type="float">
            <text:p>27581703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323" calcext:value-type="float">
            <text:p>23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23" calcext:value-type="float">
            <text:p>232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08/2026</text:p>
          </table:table-cell>
          <table:table-cell table:style-name="ce3" office:value-type="float" office:value="27581860" calcext:value-type="float">
            <text:p>27581860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193.59" calcext:value-type="float">
            <text:p>2193,5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93.59" calcext:value-type="float">
            <text:p>2193,5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09/2026</text:p>
          </table:table-cell>
          <table:table-cell table:style-name="ce3" office:value-type="float" office:value="27581932" calcext:value-type="float">
            <text:p>27581932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302.67" calcext:value-type="float">
            <text:p>2302,6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02.67" calcext:value-type="float">
            <text:p>2302,6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10/2026</text:p>
          </table:table-cell>
          <table:table-cell table:style-name="ce3" office:value-type="float" office:value="27581983" calcext:value-type="float">
            <text:p>27581983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4930.88" calcext:value-type="float">
            <text:p>4930,8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30.88" calcext:value-type="float">
            <text:p>4930,8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15/2026</text:p>
          </table:table-cell>
          <table:table-cell table:style-name="ce3" office:value-type="float" office:value="27582068" calcext:value-type="float">
            <text:p>27582068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3966.85" calcext:value-type="float">
            <text:p>3966,8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66.85" calcext:value-type="float">
            <text:p>3966,8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17/2026</text:p>
          </table:table-cell>
          <table:table-cell table:style-name="ce3" office:value-type="float" office:value="27582130" calcext:value-type="float">
            <text:p>27582130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348.98" calcext:value-type="float">
            <text:p>348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8.98" calcext:value-type="float">
            <text:p>348,9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18/2026</text:p>
          </table:table-cell>
          <table:table-cell table:style-name="ce3" office:value-type="float" office:value="27582220" calcext:value-type="float">
            <text:p>27582220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3489.75" calcext:value-type="float">
            <text:p>3489,7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89.75" calcext:value-type="float">
            <text:p>3489,7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19/2026</text:p>
          </table:table-cell>
          <table:table-cell table:style-name="ce3" office:value-type="float" office:value="27582335" calcext:value-type="float">
            <text:p>27582335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7580.15" calcext:value-type="float">
            <text:p>7580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80.15" calcext:value-type="float">
            <text:p>7580,1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20/2026</text:p>
          </table:table-cell>
          <table:table-cell table:style-name="ce3" office:value-type="float" office:value="27582394" calcext:value-type="float">
            <text:p>27582394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3551.26" calcext:value-type="float">
            <text:p>3551,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51.26" calcext:value-type="float">
            <text:p>3551,2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22/2026</text:p>
          </table:table-cell>
          <table:table-cell table:style-name="ce3" office:value-type="float" office:value="27582718" calcext:value-type="float">
            <text:p>27582718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430.16" calcext:value-type="float">
            <text:p>430,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0.16" calcext:value-type="float">
            <text:p>430,1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23/2026</text:p>
          </table:table-cell>
          <table:table-cell table:style-name="ce3" office:value-type="float" office:value="27582912" calcext:value-type="float">
            <text:p>27582912</text:p>
          </table:table-cell>
          <table:table-cell table:style-name="ce8" office:value-type="date" office:date-value="2026-01-26" calcext:value-type="date">
            <text:p>26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5266.82" calcext:value-type="float">
            <text:p>5266,8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66.82" calcext:value-type="float">
            <text:p>5266,8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36/2026</text:p>
          </table:table-cell>
          <table:table-cell table:style-name="ce3" office:value-type="float" office:value="27588589" calcext:value-type="float">
            <text:p>27588589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8577.28" calcext:value-type="float">
            <text:p>8577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577.28" calcext:value-type="float">
            <text:p>8577,2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37/2026</text:p>
          </table:table-cell>
          <table:table-cell table:style-name="ce3" office:value-type="float" office:value="27588724" calcext:value-type="float">
            <text:p>27588724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5338.36" calcext:value-type="float">
            <text:p>5338,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38.36" calcext:value-type="float">
            <text:p>5338,3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39/2026</text:p>
          </table:table-cell>
          <table:table-cell table:style-name="ce3" office:value-type="float" office:value="27588856" calcext:value-type="float">
            <text:p>27588856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5010.4" calcext:value-type="float">
            <text:p>5010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10.4" calcext:value-type="float">
            <text:p>5010,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40/2026</text:p>
          </table:table-cell>
          <table:table-cell table:style-name="ce3" office:value-type="float" office:value="27588899" calcext:value-type="float">
            <text:p>27588899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8157.41" calcext:value-type="float">
            <text:p>8157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57.41" calcext:value-type="float">
            <text:p>8157,4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41/2026</text:p>
          </table:table-cell>
          <table:table-cell table:style-name="ce3" office:value-type="float" office:value="27589038" calcext:value-type="float">
            <text:p>27589038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5454.2" calcext:value-type="float">
            <text:p>5454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54.2" calcext:value-type="float">
            <text:p>5454,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42/2026</text:p>
          </table:table-cell>
          <table:table-cell table:style-name="ce3" office:value-type="float" office:value="27589135" calcext:value-type="float">
            <text:p>27589135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3773.7" calcext:value-type="float">
            <text:p>3773,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73.7" calcext:value-type="float">
            <text:p>3773,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44/2026</text:p>
          </table:table-cell>
          <table:table-cell table:style-name="ce3" office:value-type="float" office:value="27589240" calcext:value-type="float">
            <text:p>27589240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8157.41" calcext:value-type="float">
            <text:p>8157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57.41" calcext:value-type="float">
            <text:p>8157,4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45/2026</text:p>
          </table:table-cell>
          <table:table-cell table:style-name="ce3" office:value-type="float" office:value="27589330" calcext:value-type="float">
            <text:p>27589330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3163.27" calcext:value-type="float">
            <text:p>3163,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63.27" calcext:value-type="float">
            <text:p>3163,2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46/2026</text:p>
          </table:table-cell>
          <table:table-cell table:style-name="ce3" office:value-type="float" office:value="27589445" calcext:value-type="float">
            <text:p>27589445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646.14" calcext:value-type="float">
            <text:p>646,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6.14" calcext:value-type="float">
            <text:p>646,1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51/2026</text:p>
          </table:table-cell>
          <table:table-cell table:style-name="ce3" office:value-type="float" office:value="27589607" calcext:value-type="float">
            <text:p>27589607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437.04" calcext:value-type="float">
            <text:p>437,0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7.04" calcext:value-type="float">
            <text:p>437,0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53/2026</text:p>
          </table:table-cell>
          <table:table-cell table:style-name="ce3" office:value-type="float" office:value="27589640" calcext:value-type="float">
            <text:p>27589640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537.81" calcext:value-type="float">
            <text:p>537,8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7.81" calcext:value-type="float">
            <text:p>537,8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4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54/2026</text:p>
          </table:table-cell>
          <table:table-cell table:style-name="ce3" office:value-type="float" office:value="27589712" calcext:value-type="float">
            <text:p>27589712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215.83" calcext:value-type="float">
            <text:p>215,8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5.83" calcext:value-type="float">
            <text:p>215,83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55/2026</text:p>
          </table:table-cell>
          <table:table-cell table:style-name="ce3" office:value-type="float" office:value="202612200270" calcext:value-type="float">
            <text:p>202612200270</text:p>
          </table:table-cell>
          <table:table-cell table:style-name="ce8" office:value-type="date" office:date-value="2026-01-27" calcext:value-type="date">
            <text:p>27/01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416.56" calcext:value-type="float">
            <text:p>416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6.56" calcext:value-type="float">
            <text:p>416,56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3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87/2026</text:p>
          </table:table-cell>
          <table:table-cell table:style-name="ce3" office:value-type="float" office:value="0" calcext:value-type="float">
            <text:p>0</text:p>
          </table:table-cell>
          <table:table-cell table:style-name="ce8" office:value-type="date" office:date-value="2026-02-04" calcext:value-type="date">
            <text:p>04/02/26</text:p>
          </table:table-cell>
          <table:table-cell table:style-name="ce8" office:value-type="date" office:date-value="2026-01-23" calcext:value-type="date">
            <text:p>23/01/26</text:p>
          </table:table-cell>
          <table:table-cell table:number-columns-repeated="2" table:style-name="ce9" office:value-type="float" office:value="793.97" calcext:value-type="float">
            <text:p>793,9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3.97" calcext:value-type="float">
            <text:p>793,9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46/2026</text:p>
          </table:table-cell>
          <table:table-cell table:style-name="ce3" office:value-type="float" office:value="27573069" calcext:value-type="float">
            <text:p>27573069</text:p>
          </table:table-cell>
          <table:table-cell table:style-name="ce8" office:value-type="date" office:date-value="2026-01-23" calcext:value-type="date">
            <text:p>23/01/26</text:p>
          </table:table-cell>
          <table:table-cell table:style-name="ce8" office:value-type="date" office:date-value="2026-01-22" calcext:value-type="date">
            <text:p>22/01/26</text:p>
          </table:table-cell>
          <table:table-cell table:number-columns-repeated="2" table:style-name="ce9" office:value-type="float" office:value="1102.72" calcext:value-type="float">
            <text:p>1102,7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02.72" calcext:value-type="float">
            <text:p>1102,7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48/2026</text:p>
          </table:table-cell>
          <table:table-cell table:style-name="ce3" office:value-type="float" office:value="27537190" calcext:value-type="float">
            <text:p>27537190</text:p>
          </table:table-cell>
          <table:table-cell table:style-name="ce8" office:value-type="date" office:date-value="2026-01-23" calcext:value-type="date">
            <text:p>23/01/26</text:p>
          </table:table-cell>
          <table:table-cell table:style-name="ce8" office:value-type="date" office:date-value="2026-01-22" calcext:value-type="date">
            <text:p>22/01/26</text:p>
          </table:table-cell>
          <table:table-cell table:number-columns-repeated="2" table:style-name="ce9" office:value-type="float" office:value="1876.29" calcext:value-type="float">
            <text:p>1876,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76.29" calcext:value-type="float">
            <text:p>1876,2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26/2026</text:p>
          </table:table-cell>
          <table:table-cell table:style-name="ce3" office:value-type="float" office:value="202613300313" calcext:value-type="float">
            <text:p>202613300313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276.67" calcext:value-type="float">
            <text:p>276,6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6.67" calcext:value-type="float">
            <text:p>276,6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27/2026</text:p>
          </table:table-cell>
          <table:table-cell table:style-name="ce3" office:value-type="float" office:value="108367724" calcext:value-type="float">
            <text:p>108367724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715.22" calcext:value-type="float">
            <text:p>715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5.22" calcext:value-type="float">
            <text:p>715,2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28/2026</text:p>
          </table:table-cell>
          <table:table-cell table:style-name="ce3" office:value-type="float" office:value="108373287" calcext:value-type="float">
            <text:p>108373287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394.8" calcext:value-type="float">
            <text:p>394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4.8" calcext:value-type="float">
            <text:p>394,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29/2026</text:p>
          </table:table-cell>
          <table:table-cell table:style-name="ce3" office:value-type="float" office:value="108374801" calcext:value-type="float">
            <text:p>108374801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589.94" calcext:value-type="float">
            <text:p>589,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9.94" calcext:value-type="float">
            <text:p>589,9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30/2026</text:p>
          </table:table-cell>
          <table:table-cell table:style-name="ce3" office:value-type="float" office:value="108371411" calcext:value-type="float">
            <text:p>108371411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470.34" calcext:value-type="float">
            <text:p>470,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0.34" calcext:value-type="float">
            <text:p>470,3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0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32/2026</text:p>
          </table:table-cell>
          <table:table-cell table:style-name="ce3" office:value-type="float" office:value="202613500123" calcext:value-type="float">
            <text:p>202613500123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21" calcext:value-type="date">
            <text:p>21/01/26</text:p>
          </table:table-cell>
          <table:table-cell table:number-columns-repeated="2" table:style-name="ce9" office:value-type="float" office:value="494.28" calcext:value-type="float">
            <text:p>494,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4.28" calcext:value-type="float">
            <text:p>494,2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80/2026</text:p>
          </table:table-cell>
          <table:table-cell table:style-name="ce3" office:value-type="float" office:value="202611600022" calcext:value-type="float">
            <text:p>202611600022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882.71" calcext:value-type="float">
            <text:p>882,7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2.71" calcext:value-type="float">
            <text:p>882,7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81/2026</text:p>
          </table:table-cell>
          <table:table-cell table:style-name="ce3" office:value-type="float" office:value="202610400039" calcext:value-type="float">
            <text:p>202610400039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338.84" calcext:value-type="float">
            <text:p>338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8.84" calcext:value-type="float">
            <text:p>338,8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83/2026</text:p>
          </table:table-cell>
          <table:table-cell table:style-name="ce3" office:value-type="float" office:value="202610400040" calcext:value-type="float">
            <text:p>202610400040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416.56" calcext:value-type="float">
            <text:p>416,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6.56" calcext:value-type="float">
            <text:p>416,5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84/2026</text:p>
          </table:table-cell>
          <table:table-cell table:style-name="ce3" office:value-type="float" office:value="108365950" calcext:value-type="float">
            <text:p>108365950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522.25" calcext:value-type="float">
            <text:p>522,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2.25" calcext:value-type="float">
            <text:p>522,2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85/2026</text:p>
          </table:table-cell>
          <table:table-cell table:style-name="ce3" office:value-type="float" office:value="202610042494" calcext:value-type="float">
            <text:p>202610042494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780.58" calcext:value-type="float">
            <text:p>780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0.58" calcext:value-type="float">
            <text:p>780,5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86/2026</text:p>
          </table:table-cell>
          <table:table-cell table:style-name="ce3" office:value-type="float" office:value="108365675" calcext:value-type="float">
            <text:p>108365675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505.09" calcext:value-type="float">
            <text:p>505,0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5.09" calcext:value-type="float">
            <text:p>505,0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87/2026</text:p>
          </table:table-cell>
          <table:table-cell table:style-name="ce3" office:value-type="float" office:value="202612200112" calcext:value-type="float">
            <text:p>202612200112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778.09" calcext:value-type="float">
            <text:p>778,0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8.09" calcext:value-type="float">
            <text:p>778,0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89/2026</text:p>
          </table:table-cell>
          <table:table-cell table:style-name="ce3" office:value-type="float" office:value="27548315" calcext:value-type="float">
            <text:p>27548315</text:p>
          </table:table-cell>
          <table:table-cell table:number-columns-repeated="2"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4500" calcext:value-type="float">
            <text:p>45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00" calcext:value-type="float">
            <text:p>450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90/2026</text:p>
          </table:table-cell>
          <table:table-cell table:style-name="ce3" office:value-type="float" office:value="108371560" calcext:value-type="float">
            <text:p>108371560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317.47" calcext:value-type="float">
            <text:p>317,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7.47" calcext:value-type="float">
            <text:p>317,4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91/2026</text:p>
          </table:table-cell>
          <table:table-cell table:style-name="ce3" office:value-type="float" office:value="108366663" calcext:value-type="float">
            <text:p>108366663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634.94" calcext:value-type="float">
            <text:p>634,9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4.94" calcext:value-type="float">
            <text:p>634,9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92/2026</text:p>
          </table:table-cell>
          <table:table-cell table:style-name="ce3" office:value-type="float" office:value="202613300303" calcext:value-type="float">
            <text:p>202613300303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20.22" calcext:value-type="float">
            <text:p>20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.22" calcext:value-type="float">
            <text:p>20,2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93/2026</text:p>
          </table:table-cell>
          <table:table-cell table:style-name="ce3" office:value-type="float" office:value="202613300305" calcext:value-type="float">
            <text:p>202613300305</text:p>
          </table:table-cell>
          <table:table-cell table:style-name="ce8" office:value-type="date" office:date-value="2026-01-20" calcext:value-type="date">
            <text:p>20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474.65" calcext:value-type="float">
            <text:p>474,6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4.65" calcext:value-type="float">
            <text:p>474,6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8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8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31/2026</text:p>
          </table:table-cell>
          <table:table-cell table:style-name="ce3" office:value-type="float" office:value="206260000407002" calcext:value-type="float">
            <text:p>206260000407002</text:p>
          </table:table-cell>
          <table:table-cell table:style-name="ce8" office:value-type="date" office:date-value="2026-01-22" calcext:value-type="date">
            <text:p>22/01/26</text:p>
          </table:table-cell>
          <table:table-cell table:style-name="ce8" office:value-type="date" office:date-value="2026-01-19" calcext:value-type="date">
            <text:p>19/01/26</text:p>
          </table:table-cell>
          <table:table-cell table:number-columns-repeated="2" table:style-name="ce9" office:value-type="float" office:value="886.6" calcext:value-type="float">
            <text:p>886,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6.6" calcext:value-type="float">
            <text:p>886,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05/2026</text:p>
          </table:table-cell>
          <table:table-cell table:style-name="ce3" office:value-type="float" office:value="202610500026" calcext:value-type="float">
            <text:p>202610500026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868.51" calcext:value-type="float">
            <text:p>868,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8.51" calcext:value-type="float">
            <text:p>868,5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06/2026</text:p>
          </table:table-cell>
          <table:table-cell table:style-name="ce3" office:value-type="float" office:value="202612200096" calcext:value-type="float">
            <text:p>202612200096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245.58" calcext:value-type="float">
            <text:p>245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.58" calcext:value-type="float">
            <text:p>245,5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08/2026</text:p>
          </table:table-cell>
          <table:table-cell table:style-name="ce3" office:value-type="float" office:value="202610042457" calcext:value-type="float">
            <text:p>202610042457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245.58" calcext:value-type="float">
            <text:p>245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.58" calcext:value-type="float">
            <text:p>245,5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09/2026</text:p>
          </table:table-cell>
          <table:table-cell table:style-name="ce3" office:value-type="float" office:value="108348622" calcext:value-type="float">
            <text:p>108348622</text:p>
          </table:table-cell>
          <table:table-cell table:style-name="ce8" office:value-type="date" office:date-value="2026-01-19" calcext:value-type="date">
            <text:p>19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506.26" calcext:value-type="float">
            <text:p>506,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6.26" calcext:value-type="float">
            <text:p>506,2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80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7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366/2026</text:p>
          </table:table-cell>
          <table:table-cell table:style-name="ce3" office:value-type="float" office:value="203260000365" calcext:value-type="float">
            <text:p>203260000365</text:p>
          </table:table-cell>
          <table:table-cell table:style-name="ce8" office:value-type="date" office:date-value="2026-01-21" calcext:value-type="date">
            <text:p>21/01/26</text:p>
          </table:table-cell>
          <table:table-cell table:style-name="ce8" office:value-type="date" office:date-value="2026-01-16" calcext:value-type="date">
            <text:p>16/01/26</text:p>
          </table:table-cell>
          <table:table-cell table:number-columns-repeated="2" table:style-name="ce9" office:value-type="float" office:value="19.2" calcext:value-type="float">
            <text:p>19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.2" calcext:value-type="float">
            <text:p>19,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34/2026</text:p>
          </table:table-cell>
          <table:table-cell table:style-name="ce3" office:value-type="float" office:value="202611800028" calcext:value-type="float">
            <text:p>202611800028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307.74" calcext:value-type="float">
            <text:p>307,7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7.74" calcext:value-type="float">
            <text:p>307,7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35/2026</text:p>
          </table:table-cell>
          <table:table-cell table:style-name="ce3" office:value-type="float" office:value="202613300185" calcext:value-type="float">
            <text:p>202613300185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245.58" calcext:value-type="float">
            <text:p>245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.58" calcext:value-type="float">
            <text:p>245,5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47/2026</text:p>
          </table:table-cell>
          <table:table-cell table:style-name="ce3" office:value-type="float" office:value="202611800030" calcext:value-type="float">
            <text:p>202611800030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20.22" calcext:value-type="float">
            <text:p>20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.22" calcext:value-type="float">
            <text:p>20,2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09/2026</text:p>
          </table:table-cell>
          <table:table-cell table:style-name="ce3" office:value-type="float" office:value="27545995" calcext:value-type="float">
            <text:p>27545995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929.68" calcext:value-type="float">
            <text:p>929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9.68" calcext:value-type="float">
            <text:p>929,6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10/2026</text:p>
          </table:table-cell>
          <table:table-cell table:style-name="ce3" office:value-type="float" office:value="27546142" calcext:value-type="float">
            <text:p>27546142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4683.14" calcext:value-type="float">
            <text:p>4683,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83.14" calcext:value-type="float">
            <text:p>4683,1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11/2026</text:p>
          </table:table-cell>
          <table:table-cell table:style-name="ce3" office:value-type="float" office:value="27546240" calcext:value-type="float">
            <text:p>27546240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1136" calcext:value-type="float">
            <text:p>11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36" calcext:value-type="float">
            <text:p>113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12/2026</text:p>
          </table:table-cell>
          <table:table-cell table:style-name="ce3" office:value-type="float" office:value="27546428" calcext:value-type="float">
            <text:p>27546428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4440" calcext:value-type="float">
            <text:p>44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40" calcext:value-type="float">
            <text:p>4440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13/2026</text:p>
          </table:table-cell>
          <table:table-cell table:style-name="ce3" office:value-type="float" office:value="27546525" calcext:value-type="float">
            <text:p>27546525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2597.68" calcext:value-type="float">
            <text:p>2597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97.68" calcext:value-type="float">
            <text:p>2597,6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15/2026</text:p>
          </table:table-cell>
          <table:table-cell table:style-name="ce3" office:value-type="float" office:value="27546673" calcext:value-type="float">
            <text:p>27546673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2224.47" calcext:value-type="float">
            <text:p>2224,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24.47" calcext:value-type="float">
            <text:p>2224,4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16/2026</text:p>
          </table:table-cell>
          <table:table-cell table:style-name="ce3" office:value-type="float" office:value="27546703" calcext:value-type="float">
            <text:p>27546703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138.2" calcext:value-type="float">
            <text:p>138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8.2" calcext:value-type="float">
            <text:p>138,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17/2026</text:p>
          </table:table-cell>
          <table:table-cell table:style-name="ce3" office:value-type="float" office:value="27546959" calcext:value-type="float">
            <text:p>27546959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2122.6" calcext:value-type="float">
            <text:p>2122,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22.6" calcext:value-type="float">
            <text:p>2122,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18/2026</text:p>
          </table:table-cell>
          <table:table-cell table:style-name="ce3" office:value-type="float" office:value="27547092" calcext:value-type="float">
            <text:p>27547092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4018.79" calcext:value-type="float">
            <text:p>4018,7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18.79" calcext:value-type="float">
            <text:p>4018,7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19/2026</text:p>
          </table:table-cell>
          <table:table-cell table:style-name="ce3" office:value-type="float" office:value="27547114" calcext:value-type="float">
            <text:p>27547114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1586.1" calcext:value-type="float">
            <text:p>1586,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86.1" calcext:value-type="float">
            <text:p>1586,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20/2026</text:p>
          </table:table-cell>
          <table:table-cell table:style-name="ce3" office:value-type="float" office:value="2754713" calcext:value-type="float">
            <text:p>2754713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1639.84" calcext:value-type="float">
            <text:p>1639,8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39.84" calcext:value-type="float">
            <text:p>1639,8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21/2026</text:p>
          </table:table-cell>
          <table:table-cell table:style-name="ce3" office:value-type="float" office:value="27547238" calcext:value-type="float">
            <text:p>27547238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10757.45" calcext:value-type="float">
            <text:p>10757,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57.45" calcext:value-type="float">
            <text:p>10757,4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22/2026</text:p>
          </table:table-cell>
          <table:table-cell table:style-name="ce3" office:value-type="float" office:value="27547327" calcext:value-type="float">
            <text:p>27547327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5089.4" calcext:value-type="float">
            <text:p>5089,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89.4" calcext:value-type="float">
            <text:p>5089,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23/2026</text:p>
          </table:table-cell>
          <table:table-cell table:style-name="ce3" office:value-type="float" office:value="27547408" calcext:value-type="float">
            <text:p>27547408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3482.61" calcext:value-type="float">
            <text:p>3482,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82.61" calcext:value-type="float">
            <text:p>3482,6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224/2026</text:p>
          </table:table-cell>
          <table:table-cell table:style-name="ce3" office:value-type="float" office:value="27547653" calcext:value-type="float">
            <text:p>27547653</text:p>
          </table:table-cell>
          <table:table-cell table:style-name="ce8" office:value-type="date" office:date-value="2026-01-16" calcext:value-type="date">
            <text:p>16/01/26</text:p>
          </table:table-cell>
          <table:table-cell table:style-name="ce8" office:value-type="date" office:date-value="2026-01-14" calcext:value-type="date">
            <text:p>14/01/26</text:p>
          </table:table-cell>
          <table:table-cell table:number-columns-repeated="2" table:style-name="ce9" office:value-type="float" office:value="5061.24" calcext:value-type="float">
            <text:p>5061,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61.24" calcext:value-type="float">
            <text:p>5061,2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14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91/2026</text:p>
          </table:table-cell>
          <table:table-cell table:style-name="ce3" office:value-type="float" office:value="202610041957" calcext:value-type="float">
            <text:p>202610041957</text:p>
          </table:table-cell>
          <table:table-cell table:style-name="ce8" office:value-type="date" office:date-value="2026-01-15" calcext:value-type="date">
            <text:p>15/01/26</text:p>
          </table:table-cell>
          <table:table-cell table:style-name="ce8" office:value-type="date" office:date-value="2026-01-13" calcext:value-type="date">
            <text:p>13/01/26</text:p>
          </table:table-cell>
          <table:table-cell table:number-columns-repeated="2" table:style-name="ce9" office:value-type="float" office:value="198.95" calcext:value-type="float">
            <text:p>198,9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8.95" calcext:value-type="float">
            <text:p>198,95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94/2026</text:p>
          </table:table-cell>
          <table:table-cell table:style-name="ce3" office:value-type="float" office:value="202614000003" calcext:value-type="float">
            <text:p>202614000003</text:p>
          </table:table-cell>
          <table:table-cell table:style-name="ce8" office:value-type="date" office:date-value="2026-01-13" calcext:value-type="date">
            <text:p>13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631.2" calcext:value-type="float">
            <text:p>631,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1.2" calcext:value-type="float">
            <text:p>631,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27/2026</text:p>
          </table:table-cell>
          <table:table-cell table:style-name="ce3" office:value-type="float" office:value="202613300058" calcext:value-type="float">
            <text:p>202613300058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45.58" calcext:value-type="float">
            <text:p>245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.58" calcext:value-type="float">
            <text:p>245,5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29/2026</text:p>
          </table:table-cell>
          <table:table-cell table:style-name="ce3" office:value-type="float" office:value="202613300059" calcext:value-type="float">
            <text:p>202613300059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45.58" calcext:value-type="float">
            <text:p>245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.58" calcext:value-type="float">
            <text:p>245,5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32/2026</text:p>
          </table:table-cell>
          <table:table-cell table:style-name="ce3" office:value-type="float" office:value="202613300060" calcext:value-type="float">
            <text:p>202613300060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45.58" calcext:value-type="float">
            <text:p>245,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5.58" calcext:value-type="float">
            <text:p>245,5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22/2026</text:p>
          </table:table-cell>
          <table:table-cell table:style-name="ce3" office:value-type="float" office:value="27531307" calcext:value-type="float">
            <text:p>27531307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212.26" calcext:value-type="float">
            <text:p>212,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2.26" calcext:value-type="float">
            <text:p>212,2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23/2026</text:p>
          </table:table-cell>
          <table:table-cell table:style-name="ce3" office:value-type="float" office:value="27531439" calcext:value-type="float">
            <text:p>27531439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608.82" calcext:value-type="float">
            <text:p>3608,8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08.82" calcext:value-type="float">
            <text:p>3608,8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25/2026</text:p>
          </table:table-cell>
          <table:table-cell table:style-name="ce3" office:value-type="float" office:value="27531017" calcext:value-type="float">
            <text:p>27531017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783.44" calcext:value-type="float">
            <text:p>3783,4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83.44" calcext:value-type="float">
            <text:p>3783,4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26/2026</text:p>
          </table:table-cell>
          <table:table-cell table:style-name="ce3" office:value-type="float" office:value="27531803" calcext:value-type="float">
            <text:p>27531803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3105.6" calcext:value-type="float">
            <text:p>3105,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05.6" calcext:value-type="float">
            <text:p>3105,6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28/2026</text:p>
          </table:table-cell>
          <table:table-cell table:style-name="ce3" office:value-type="float" office:value="27531927" calcext:value-type="float">
            <text:p>27531927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5184.79" calcext:value-type="float">
            <text:p>5184,7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84.79" calcext:value-type="float">
            <text:p>5184,79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31/2026</text:p>
          </table:table-cell>
          <table:table-cell table:style-name="ce3" office:value-type="float" office:value="27531986" calcext:value-type="float">
            <text:p>27531986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6414" calcext:value-type="float">
            <text:p>64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14" calcext:value-type="float">
            <text:p>641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34/2026</text:p>
          </table:table-cell>
          <table:table-cell table:style-name="ce3" office:value-type="float" office:value="27532079" calcext:value-type="float">
            <text:p>27532079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4530.87" calcext:value-type="float">
            <text:p>4530,8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30.87" calcext:value-type="float">
            <text:p>4530,8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35/2026</text:p>
          </table:table-cell>
          <table:table-cell table:style-name="ce3" office:value-type="float" office:value="27532290" calcext:value-type="float">
            <text:p>27532290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906.17" calcext:value-type="float">
            <text:p>906,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6.17" calcext:value-type="float">
            <text:p>906,17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38/2026</text:p>
          </table:table-cell>
          <table:table-cell table:style-name="ce3" office:value-type="float" office:value="27532680" calcext:value-type="float">
            <text:p>27532680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628.54" calcext:value-type="float">
            <text:p>628,5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8.54" calcext:value-type="float">
            <text:p>628,54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39/2026</text:p>
          </table:table-cell>
          <table:table-cell table:style-name="ce3" office:value-type="float" office:value="27532702" calcext:value-type="float">
            <text:p>27532702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4711.68" calcext:value-type="float">
            <text:p>4711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11.68" calcext:value-type="float">
            <text:p>4711,68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5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5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41/2026</text:p>
          </table:table-cell>
          <table:table-cell table:style-name="ce3" office:value-type="float" office:value="27532770" calcext:value-type="float">
            <text:p>27532770</text:p>
          </table:table-cell>
          <table:table-cell table:style-name="ce8" office:value-type="date" office:date-value="2026-01-14" calcext:value-type="date">
            <text:p>14/01/26</text:p>
          </table:table-cell>
          <table:table-cell table:style-name="ce8" office:value-type="date" office:date-value="2026-01-12" calcext:value-type="date">
            <text:p>12/01/26</text:p>
          </table:table-cell>
          <table:table-cell table:number-columns-repeated="2" table:style-name="ce9" office:value-type="float" office:value="5810.92" calcext:value-type="float">
            <text:p>5810,9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10.92" calcext:value-type="float">
            <text:p>5810,9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9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79/2026</text:p>
          </table:table-cell>
          <table:table-cell table:style-name="ce3" office:value-type="float" office:value="108343787" calcext:value-type="float">
            <text:p>108343787</text:p>
          </table:table-cell>
          <table:table-cell table:style-name="ce8" office:value-type="date" office:date-value="2026-01-09" calcext:value-type="date">
            <text:p>09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775.22" calcext:value-type="float">
            <text:p>775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5.22" calcext:value-type="float">
            <text:p>775,22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98569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35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800/2025</text:p>
          </table:table-cell>
          <table:table-cell table:style-name="ce3" office:value-type="float" office:value="0" calcext:value-type="float">
            <text:p>0</text:p>
          </table:table-cell>
          <table:table-cell table:style-name="ce8" office:value-type="date" office:date-value="2026-01-04" calcext:value-type="date">
            <text:p>04/01/26</text:p>
          </table:table-cell>
          <table:table-cell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635.02" calcext:value-type="float">
            <text:p>635,0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5.02" calcext:value-type="float">
            <text:p>635,02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036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5535/2025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665/2025</text:p>
          </table:table-cell>
          <table:table-cell table:style-name="ce3" office:value-type="float" office:value="27440913" calcext:value-type="float">
            <text:p>27440913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5189.39" calcext:value-type="float">
            <text:p>5189,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89.39" calcext:value-type="float">
            <text:p>5189,39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47227.89" calcext:value-type="float">
            <text:p>347227,8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47227.89" calcext:value-type="float">
            <text:p>347227,8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47227.89" calcext:value-type="float">
            <text:p>347227,8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47227.89" calcext:value-type="float">
            <text:p>347227,89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1.445.033/0001-08  TRIBUNAL REGIONAL DO TRABALHO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18/2026</text:p>
          </table:table-cell>
          <table:table-cell table:style-name="ce3" office:value-type="float" office:value="2.83658501367854E+016" calcext:value-type="float">
            <text:p>2,83658501367854E+016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8157.41" calcext:value-type="float">
            <text:p>8157,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57.41" calcext:value-type="float">
            <text:p>8157,41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31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720/2026</text:p>
          </table:table-cell>
          <table:table-cell table:style-name="ce3" office:value-type="float" office:value="2.83658501367864E+016" calcext:value-type="float">
            <text:p>2,83658501367864E+016</text:p>
          </table:table-cell>
          <table:table-cell table:style-name="ce8" office:value-type="date" office:date-value="2026-02-02" calcext:value-type="date">
            <text:p>02/02/26</text:p>
          </table:table-cell>
          <table:table-cell table:style-name="ce8" office:value-type="date" office:date-value="2026-01-30" calcext:value-type="date">
            <text:p>30/01/26</text:p>
          </table:table-cell>
          <table:table-cell table:number-columns-repeated="2" table:style-name="ce9" office:value-type="float" office:value="1642.57" calcext:value-type="float">
            <text:p>1642,5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42.57" calcext:value-type="float">
            <text:p>1642,57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9799.98" calcext:value-type="float">
            <text:p>9799,9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799.98" calcext:value-type="float">
            <text:p>9799,9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9799.98" calcext:value-type="float">
            <text:p>9799,9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799.98" calcext:value-type="float">
            <text:p>9799,98</text:p>
          </table:table-cell>
          <table:table-cell table:number-columns-repeated="8"/>
        </table:table-row>
        <table:table-row table:style-name="ro12">
          <table:table-cell table:style-name="ce5" office:value-type="string" calcext:value-type="string">
            <text:p>  40.240.100/0001-00  UNIAOLOC SERVICOS DE LOCACAO DE MAQUINAS E EQUIPAMENTOS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70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71/2025</text:p>
          </table:table-cell>
          <table:table-cell table:style-name="ce3" office:value-type="float" office:value="67" calcext:value-type="float">
            <text:p>67</text:p>
          </table:table-cell>
          <table:table-cell table:number-columns-repeated="2" table:style-name="ce8" office:value-type="date" office:date-value="2026-01-07" calcext:value-type="date">
            <text:p>07/01/26</text:p>
          </table:table-cell>
          <table:table-cell table:style-name="ce9" office:value-type="float" office:value="438656" calcext:value-type="float">
            <text:p>438656</text:p>
          </table:table-cell>
          <table:table-cell table:style-name="ce9" office:value-type="float" office:value="392597.12" calcext:value-type="float">
            <text:p>392597,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2597.12" calcext:value-type="float">
            <text:p>392597,1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438656" calcext:value-type="float">
            <text:p>438656</text:p>
          </table:table-cell>
          <table:table-cell table:style-name="ce4" office:value-type="float" office:value="392597.12" calcext:value-type="float">
            <text:p>392597,1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92597.12" calcext:value-type="float">
            <text:p>392597,1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438656" calcext:value-type="float">
            <text:p>438656</text:p>
          </table:table-cell>
          <table:table-cell table:style-name="ce4" office:value-type="float" office:value="392597.12" calcext:value-type="float">
            <text:p>392597,1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92597.12" calcext:value-type="float">
            <text:p>392597,12</text:p>
          </table:table-cell>
          <table:table-cell table:number-columns-repeated="8"/>
        </table:table-row>
        <table:table-row table:style-name="ro7">
          <table:table-cell table:style-name="ce5" office:value-type="string" calcext:value-type="string">
            <text:p>  01.250.090/0001-31  UNICORP INFORMATICA INDUSTRIAL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51/2025</text:p>
          </table:table-cell>
          <table:table-cell table:style-name="ce3" office:value-type="float" office:value="11680" calcext:value-type="float">
            <text:p>11680</text:p>
          </table:table-cell>
          <table:table-cell table:number-columns-repeated="2" table:style-name="ce8" office:value-type="date" office:date-value="2026-01-08" calcext:value-type="date">
            <text:p>08/01/26</text:p>
          </table:table-cell>
          <table:table-cell table:style-name="ce9" office:value-type="float" office:value="39711.13" calcext:value-type="float">
            <text:p>39711,13</text:p>
          </table:table-cell>
          <table:table-cell table:style-name="ce9" office:value-type="float" office:value="37268.9" calcext:value-type="float">
            <text:p>37268,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268.9" calcext:value-type="float">
            <text:p>37268,9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36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4356/2025</text:p>
          </table:table-cell>
          <table:table-cell table:style-name="ce3" office:value-type="float" office:value="11681" calcext:value-type="float">
            <text:p>11681</text:p>
          </table:table-cell>
          <table:table-cell table:number-columns-repeated="2" table:style-name="ce8" office:value-type="date" office:date-value="2026-01-08" calcext:value-type="date">
            <text:p>08/01/26</text:p>
          </table:table-cell>
          <table:table-cell table:style-name="ce9" office:value-type="float" office:value="13246.32" calcext:value-type="float">
            <text:p>13246,32</text:p>
          </table:table-cell>
          <table:table-cell table:style-name="ce9" office:value-type="float" office:value="12431.68" calcext:value-type="float">
            <text:p>12431,6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431.68" calcext:value-type="float">
            <text:p>12431,6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style-name="ce4" office:value-type="float" office:value="52957.45" calcext:value-type="float">
            <text:p>52957,45</text:p>
          </table:table-cell>
          <table:table-cell table:style-name="ce4" office:value-type="float" office:value="49700.58" calcext:value-type="float">
            <text:p>49700,5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9700.58" calcext:value-type="float">
            <text:p>49700,5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style-name="ce4" office:value-type="float" office:value="52957.45" calcext:value-type="float">
            <text:p>52957,45</text:p>
          </table:table-cell>
          <table:table-cell table:style-name="ce4" office:value-type="float" office:value="49700.58" calcext:value-type="float">
            <text:p>49700,5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9700.58" calcext:value-type="float">
            <text:p>49700,58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590.794.955-49  VALDENI BENILDES DOS SANTO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CompromissoDespesasLIP.jsp?chave=110114" xlink:type="simple">S/C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89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53/2026</text:p>
          </table:table-cell>
          <table:table-cell table:style-name="ce3" office:value-type="float" office:value="187902025" calcext:value-type="float">
            <text:p>187902025</text:p>
          </table:table-cell>
          <table:table-cell table:style-name="ce8" office:value-type="date" office:date-value="2026-01-13" calcext:value-type="date">
            <text:p>13/01/26</text:p>
          </table:table-cell>
          <table:table-cell table:style-name="ce8" office:value-type="date" office:date-value="2026-01-08" calcext:value-type="date">
            <text:p>08/01/26</text:p>
          </table:table-cell>
          <table:table-cell table:number-columns-repeated="2" table:style-name="ce9" office:value-type="float" office:value="82.22" calcext:value-type="float">
            <text:p>82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.22" calcext:value-type="float">
            <text:p>82,22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82.22" calcext:value-type="float">
            <text:p>82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2.22" calcext:value-type="float">
            <text:p>82,2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82.22" calcext:value-type="float">
            <text:p>82,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2.22" calcext:value-type="float">
            <text:p>82,22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05.417.572/0001-94  W.W. FERRAGENS LTDA - ME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43221" xlink:type="simple">00044/2024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64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117/2026</text:p>
          </table:table-cell>
          <table:table-cell table:style-name="ce3" office:value-type="float" office:value="268" calcext:value-type="float">
            <text:p>268</text:p>
          </table:table-cell>
          <table:table-cell table:number-columns-repeated="2" table:style-name="ce8" office:value-type="date" office:date-value="2026-01-27" calcext:value-type="date">
            <text:p>27/01/26</text:p>
          </table:table-cell>
          <table:table-cell table:number-columns-repeated="2" table:style-name="ce9" office:value-type="float" office:value="26010" calcext:value-type="float">
            <text:p>260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010" calcext:value-type="float">
            <text:p>2601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6010" calcext:value-type="float">
            <text:p>2601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6010" calcext:value-type="float">
            <text:p>2601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6010" calcext:value-type="float">
            <text:p>2601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6010" calcext:value-type="float">
            <text:p>26010</text:p>
          </table:table-cell>
          <table:table-cell table:number-columns-repeated="8"/>
        </table:table-row>
        <table:table-row table:style-name="ro4">
          <table:table-cell table:style-name="ce5" office:value-type="string" calcext:value-type="string">
            <text:p>  035.709.585-58  WALLACE DE SANTANA OLIVEIR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87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622/2026</text:p>
          </table:table-cell>
          <table:table-cell table:style-name="ce3" office:value-type="float" office:value="8" calcext:value-type="float">
            <text:p>8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602.1" calcext:value-type="float">
            <text:p>602,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2.1" calcext:value-type="float">
            <text:p>602,1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02.1" calcext:value-type="float">
            <text:p>602,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02.1" calcext:value-type="float">
            <text:p>602,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02.1" calcext:value-type="float">
            <text:p>602,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02.1" calcext:value-type="float">
            <text:p>602,1</text:p>
          </table:table-cell>
          <table:table-cell table:number-columns-repeated="8"/>
        </table:table-row>
        <table:table-row table:style-name="ro8">
          <table:table-cell table:style-name="ce5" office:value-type="string" calcext:value-type="string">
            <text:p>  267.266.705-59  WALTER PEREIRA LIM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10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4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037/2026</text:p>
          </table:table-cell>
          <table:table-cell table:style-name="ce3" office:value-type="float" office:value="47" calcext:value-type="float">
            <text:p>47</text:p>
          </table:table-cell>
          <table:table-cell table:style-name="ce8" office:value-type="date" office:date-value="2026-01-05" calcext:value-type="date">
            <text:p>05/01/26</text:p>
          </table:table-cell>
          <table:table-cell table:style-name="ce8" office:value-type="date" office:date-value="2026-01-06" calcext:value-type="date">
            <text:p>06/01/26</text:p>
          </table:table-cell>
          <table:table-cell table:number-columns-repeated="2" table:style-name="ce9" office:value-type="float" office:value="4648.3" calcext:value-type="float">
            <text:p>4648,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48.3" calcext:value-type="float">
            <text:p>4648,3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4648.3" calcext:value-type="float">
            <text:p>4648,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648.3" calcext:value-type="float">
            <text:p>4648,3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3.480.254/0001-04  WC VIAGENS E TURISMO LTDA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5">
          <table:table-cell office:value-type="string" calcext:value-type="string">
            <text:p><text:a xlink:href="http://publixweb:8080/publix/jsp/frmConsultaLicitacaoCompromisso.jsp?chave=43343" xlink:type="simple">00101/2024</text:a></text:p>
          </table:table-cell>
          <table:table-cell office:value-type="string" calcext:value-type="string">
            <text:p>300.06 - GASTOS GERAI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76/2025</text:p>
          </table:table-cell>
          <table:table-cell table:style-name="ce3" office:value-type="float" office:value="17154" calcext:value-type="float">
            <text:p>17154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63132.66" calcext:value-type="float">
            <text:p>63132,6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132.66" calcext:value-type="float">
            <text:p>63132,66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63132.66" calcext:value-type="float">
            <text:p>63132,6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132.66" calcext:value-type="float">
            <text:p>63132,6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63132.66" calcext:value-type="float">
            <text:p>63132,6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3132.66" calcext:value-type="float">
            <text:p>63132,66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532.323.135-15  WLADIMIR ALVES TORRES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210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18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490/2026</text:p>
          </table:table-cell>
          <table:table-cell table:style-name="ce3" office:value-type="float" office:value="17" calcext:value-type="float">
            <text:p>17</text:p>
          </table:table-cell>
          <table:table-cell table:style-name="ce8" office:value-type="date" office:date-value="2026-01-23" calcext:value-type="date">
            <text:p>23/01/26</text:p>
          </table:table-cell>
          <table:table-cell table:style-name="ce8" office:value-type="date" office:date-value="2026-01-22" calcext:value-type="date">
            <text:p>22/01/26</text:p>
          </table:table-cell>
          <table:table-cell table:number-columns-repeated="2" table:style-name="ce9" office:value-type="float" office:value="2200" calcext:value-type="float">
            <text:p>22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00" calcext:value-type="float">
            <text:p>2200</text:p>
          </table:table-cell>
        </table:table-row>
        <table:table-row table:style-name="ro6">
          <table:table-cell office:value-type="string" calcext:value-type="string">
            <text:p><text:a xlink:href="http://publixweb:8080/publix/jsp/frmConsultaCompromissoDespesasLIP.jsp?chave=110084" xlink:type="simple">S/C</text:a></text:p>
          </table:table-cell>
          <table:table-cell office:value-type="string" calcext:value-type="string">
            <text:p>300.01 - PESSOAL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002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15081/2025</text:p>
          </table:table-cell>
          <table:table-cell table:style-name="ce3" office:value-type="float" office:value="11" calcext:value-type="float">
            <text:p>11</text:p>
          </table:table-cell>
          <table:table-cell table:number-columns-repeated="2" table:style-name="ce8" office:value-type="date" office:date-value="2026-01-02" calcext:value-type="date">
            <text:p>02/01/26</text:p>
          </table:table-cell>
          <table:table-cell table:number-columns-repeated="2" table:style-name="ce9" office:value-type="float" office:value="1798.8" calcext:value-type="float">
            <text:p>1798,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98.8" calcext:value-type="float">
            <text:p>1798,8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3998.8" calcext:value-type="float">
            <text:p>3998,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998.8" calcext:value-type="float">
            <text:p>3998,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3998.8" calcext:value-type="float">
            <text:p>3998,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998.8" calcext:value-type="float">
            <text:p>3998,8</text:p>
          </table:table-cell>
          <table:table-cell table:number-columns-repeated="8"/>
        </table:table-row>
        <table:table-row table:style-name="ro2">
          <table:table-cell table:style-name="ce5" office:value-type="string" calcext:value-type="string">
            <text:p>  12.686.009/0001-87  WSL COMERCIAL LTDA EPP</text:p>
          </table:table-cell>
          <table:table-cell table:style-name="Default" table:number-columns-repeated="4"/>
          <table:table-cell table:number-columns-repeated="8"/>
        </table:table-row>
        <table:table-row table:style-name="ro6">
          <table:table-cell table:style-name="ce6" office:value-type="string" calcext:value-type="string">
            <text:p>Contratação</text:p>
          </table:table-cell>
          <table:table-cell table:style-name="ce6" office:value-type="string" calcext:value-type="string">
            <text:p>Natureza de Despes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N° Pgto.</text:p>
          </table:table-cell>
          <table:table-cell table:style-name="ce6" office:value-type="string" calcext:value-type="string">
            <text:p>Forma</text:p>
          </table:table-cell>
          <table:table-cell table:style-name="ce6" office:value-type="string" calcext:value-type="string">
            <text:p>N° LIP</text:p>
          </table:table-cell>
          <table:table-cell table:style-name="ce6" office:value-type="string" calcext:value-type="string">
            <text:p>N° DOC</text:p>
          </table:table-cell>
          <table:table-cell table:style-name="ce6" office:value-type="string" calcext:value-type="string">
            <text:p>Vencimento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Valor Bruto</text:p>
          </table:table-cell>
          <table:table-cell table:style-name="ce6" office:value-type="string" calcext:value-type="string">
            <text:p>Valor Líquido</text:p>
          </table:table-cell>
          <table:table-cell table:style-name="ce6" office:value-type="string" calcext:value-type="string">
            <text:p>Correção</text:p>
          </table:table-cell>
          <table:table-cell table:style-name="ce6" office:value-type="string" calcext:value-type="string">
            <text:p>Total Pago</text:p>
          </table:table-cell>
        </table:table-row>
        <table:table-row table:style-name="ro8">
          <table:table-cell office:value-type="string" calcext:value-type="string">
            <text:p><text:a xlink:href="http://publixweb:8080/publix/jsp/frmConsultaLicitacaoCompromisso.jsp?chave=53744" xlink:type="simple">OD00660/2025</text:a></text:p>
          </table:table-cell>
          <table:table-cell office:value-type="string" calcext:value-type="string">
            <text:p>300.05 - SERVIÇOS DE TERCEIROS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0293/2026</text:p>
          </table:table-cell>
          <table:table-cell office:value-type="string" calcext:value-type="string">
            <text:p>DC</text:p>
          </table:table-cell>
          <table:table-cell table:style-name="ce3" office:value-type="string" calcext:value-type="string">
            <text:p>00530/2026</text:p>
          </table:table-cell>
          <table:table-cell table:style-name="ce3" office:value-type="float" office:value="6799" calcext:value-type="float">
            <text:p>6799</text:p>
          </table:table-cell>
          <table:table-cell table:number-columns-repeated="2" table:style-name="ce8" office:value-type="date" office:date-value="2026-01-28" calcext:value-type="date">
            <text:p>28/01/26</text:p>
          </table:table-cell>
          <table:table-cell table:number-columns-repeated="2" table:style-name="ce9" office:value-type="float" office:value="2000" calcext:value-type="float">
            <text:p>200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00" calcext:value-type="float">
            <text:p>2000</text:p>
          </table:table-cell>
        </table:table-row>
        <table:table-row table:style-name="ro6">
          <table:table-cell table:style-name="ce4" office:value-type="string" calcext:value-type="string">
            <text:p>Total Fonte 10 (R$):  </text:p>
          </table:table-cell>
          <table:table-cell table:number-columns-repeated="2" table:style-name="ce4" office:value-type="float" office:value="2000" calcext:value-type="float">
            <text:p>2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00" calcext:value-type="float">
            <text:p>20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Fonte 20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Total Outras Fontes (R$):  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Total (R$):  </text:p>
          </table:table-cell>
          <table:table-cell table:number-columns-repeated="2" table:style-name="ce4" office:value-type="float" office:value="2000" calcext:value-type="float">
            <text:p>200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000" calcext:value-type="float">
            <text:p>2000</text:p>
          </table:table-cell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2-26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2-26T08:08:24.587000000</meta:creation-date>
    <dc:date>2026-02-26T08:09:22.189000000</dc:date>
    <meta:editing-duration>PT58S</meta:editing-duration>
    <meta:editing-cycles>1</meta:editing-cycles>
    <meta:document-statistic meta:table-count="1" meta:cell-count="20599" meta:object-count="0"/>
    <meta:generator>LibreOffice/7.2.5.2$Windows_X86_64 LibreOffice_project/499f9727c189e6ef3471021d6132d4c694f357e5</meta:generator>
  </office:meta>
</office:document-meta>
</file>