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143cm"/>
    </style:style>
    <style:style style:name="co2" style:family="table-column">
      <style:table-column-properties fo:break-before="auto" style:column-width="9.77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/>
          <table:table-cell table:style-name="ce1" office:value-type="string" calcext:value-type="string">
            <text:p>RELACAO COLABORADORES / ESTAGIO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ADRIAN KAUAN SANTOS COSTA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ALAYSE DA SILVA ALVES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ALEXSANDRA NATHALY BISPO DA SILVA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AMAURY PEREIRA CRAV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ANA CAROLLINE MIRANDA COSTA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ANA LETICIA SILVA XAVIER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ANA LUIZA BEZERRA MONTEIR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ANDRE PEDRO MAIA LEITE GARRID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ANY KARLA MOTA DOS SANTOS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ARIOSVALDO NUNES SANTOS SILVA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AURO XAVIER DE ALMEIDA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BEATRIZ FREIRE BARBOSA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BEATRIZ JACY R.REZENDE CARDOSO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BERNARDO SANTOS DE JESUS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CAIO FERNANDO SILVA SANTOS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CARLA CRISTINA SANTOS FRANCO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CRISTIAN VINICIUS MACHADO DOS ANJOS</text:p>
          </table:table-cell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DEBORA CARLA MACHADO DE OLIVEIRA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DEBORA THALITA BRITO DE OLIVEIRA</text:p>
          </table:table-cell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DEISIELLE CARDOSO DOS SANTOS</text:p>
          </table:table-cell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EDMILSON BATISTA LIMA JUNIOR</text:p>
          </table:table-cell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string" calcext:value-type="string">
            <text:p>EMILE CIBELE ROCHA SANTOS</text:p>
          </table:table-cell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string" calcext:value-type="string">
            <text:p>FABIO AUGUSTO SILVA GONZAGA</text:p>
          </table:table-cell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string" calcext:value-type="string">
            <text:p>FABRICIA IUNARAH RODRIGUES CARVALHO</text:p>
          </table:table-cell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string" calcext:value-type="string">
            <text:p>FELIPE DE SOUSA SILVA PEREIRA</text:p>
          </table:table-cell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FLAVIA EVANNY FRAGA DE JESUS</text:p>
          </table:table-cell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GABRIEL ALEXANDRINO SILVA SANTOS</text:p>
          </table:table-cell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string" calcext:value-type="string">
            <text:p>GISMARTA SANTOS LEITE</text:p>
          </table:table-cell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string" calcext:value-type="string">
            <text:p>GLEICEKELLY APARECIDA ALVES SANTOS</text:p>
          </table:table-cell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GLEYCIANE GUILHERME DOS SANTOS</text:p>
          </table:table-cell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GUSTAVO HENRIQUE COSTA NASCIMENTO</text:p>
          </table:table-cell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HUGO DHELEON SILVA SANTOS</text:p>
          </table:table-cell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IASMIM CRISTIANE DA SILVA RIBEIRO</text:p>
          </table:table-cell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IRIS FERNANDA MENDONCA FRAGA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string" calcext:value-type="string">
            <text:p>JACKELINE DA ANUNCIAÇÃO LIMA</text:p>
          </table:table-cell>
        </table:table-row>
        <table:table-row table:style-name="ro1">
          <table:table-cell office:value-type="float" office:value="55" calcext:value-type="float">
            <text:p>55</text:p>
          </table:table-cell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string" calcext:value-type="string">
            <text:p>JAWIER ALVES DOS SANTOS</text:p>
          </table:table-cell>
        </table:table-row>
        <table:table-row table:style-name="ro1">
          <table:table-cell office:value-type="float" office:value="57" calcext:value-type="float">
            <text:p>57</text:p>
          </table:table-cell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float" office:value="58" calcext:value-type="float">
            <text:p>58</text:p>
          </table:table-cell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float" office:value="59" calcext:value-type="float">
            <text:p>59</text:p>
          </table:table-cell>
          <table:table-cell office:value-type="string" calcext:value-type="string">
            <text:p>JOAO GABRIEL MENEZES TELES</text:p>
          </table:table-cell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float" office:value="61" calcext:value-type="float">
            <text:p>61</text:p>
          </table:table-cell>
          <table:table-cell office:value-type="string" calcext:value-type="string">
            <text:p>JOAO VINICIUS FERREIRA BASTOS</text:p>
          </table:table-cell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string" calcext:value-type="string">
            <text:p>JOSE RIAN REIS DE JESUS</text:p>
          </table:table-cell>
        </table:table-row>
        <table:table-row table:style-name="ro1">
          <table:table-cell office:value-type="float" office:value="65" calcext:value-type="float">
            <text:p>65</text:p>
          </table:table-cell>
          <table:table-cell office:value-type="string" calcext:value-type="string">
            <text:p>JOSE VITOR SOUZA PEREIRA</text:p>
          </table:table-cell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float" office:value="67" calcext:value-type="float">
            <text:p>67</text:p>
          </table:table-cell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float" office:value="69" calcext:value-type="float">
            <text:p>69</text:p>
          </table:table-cell>
          <table:table-cell office:value-type="string" calcext:value-type="string">
            <text:p>JULIANA BARRETO SANTANA</text:p>
          </table:table-cell>
        </table:table-row>
        <table:table-row table:style-name="ro1">
          <table:table-cell office:value-type="float" office:value="70" calcext:value-type="float">
            <text:p>70</text:p>
          </table:table-cell>
          <table:table-cell office:value-type="string" calcext:value-type="string">
            <text:p>KARINE GAMA DE ARAUJO PAZ</text:p>
          </table:table-cell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string" calcext:value-type="string">
            <text:p>KATLYN MARIA MATOS FERREIRA</text:p>
          </table:table-cell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float" office:value="73" calcext:value-type="float">
            <text:p>73</text:p>
          </table:table-cell>
          <table:table-cell office:value-type="string" calcext:value-type="string">
            <text:p>LAIARA RAYANE SANTOS DOS ANJOS</text:p>
          </table:table-cell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string" calcext:value-type="string">
            <text:p>LAIS CRISTIANE DANTAS SANTANA</text:p>
          </table:table-cell>
        </table:table-row>
        <table:table-row table:style-name="ro1">
          <table:table-cell office:value-type="float" office:value="75" calcext:value-type="float">
            <text:p>75</text:p>
          </table:table-cell>
          <table:table-cell office:value-type="string" calcext:value-type="string">
            <text:p>LAISLA FRANCA SANTOS</text:p>
          </table:table-cell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string" calcext:value-type="string">
            <text:p>LAURA REGATO MATHEUS HISANO</text:p>
          </table:table-cell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string" calcext:value-type="string">
            <text:p>LAVINIA LIMA CAVALCANTE</text:p>
          </table:table-cell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string" calcext:value-type="string">
            <text:p>LEONARDO GUERRA BARRETO</text:p>
          </table:table-cell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string" calcext:value-type="string">
            <text:p>LETICIA FABIOLA SANTANA ALVES</text:p>
          </table:table-cell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string" calcext:value-type="string">
            <text:p>LIDIA ELLEN SANTOS SILVA</text:p>
          </table:table-cell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string" calcext:value-type="string">
            <text:p>LIVIA SERGIANE DA GRACA GOES</text:p>
          </table:table-cell>
        </table:table-row>
        <table:table-row table:style-name="ro1">
          <table:table-cell office:value-type="float" office:value="83" calcext:value-type="float">
            <text:p>83</text:p>
          </table:table-cell>
          <table:table-cell office:value-type="string" calcext:value-type="string">
            <text:p>LUAN HENRIQUE BARBOSA ALVES</text:p>
          </table:table-cell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string" calcext:value-type="string">
            <text:p>LUANA DO NASCIMENTO SANTOS</text:p>
          </table:table-cell>
        </table:table-row>
        <table:table-row table:style-name="ro1">
          <table:table-cell office:value-type="float" office:value="85" calcext:value-type="float">
            <text:p>85</text:p>
          </table:table-cell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float" office:value="88" calcext:value-type="float">
            <text:p>88</text:p>
          </table:table-cell>
          <table:table-cell office:value-type="string" calcext:value-type="string">
            <text:p>LUCAS VICTOR MOURA SOUZA</text:p>
          </table:table-cell>
        </table:table-row>
        <table:table-row table:style-name="ro1">
          <table:table-cell office:value-type="float" office:value="89" calcext:value-type="float">
            <text:p>89</text:p>
          </table:table-cell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float" office:value="91" calcext:value-type="float">
            <text:p>91</text:p>
          </table:table-cell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string" calcext:value-type="string">
            <text:p>LUIZ GUSTAVO MOURA SANTOS</text:p>
          </table:table-cell>
        </table:table-row>
        <table:table-row table:style-name="ro1">
          <table:table-cell office:value-type="float" office:value="93" calcext:value-type="float">
            <text:p>93</text:p>
          </table:table-cell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string" calcext:value-type="string">
            <text:p>MARIA GRAZIELLE CARREGOZA SANTOS</text:p>
          </table:table-cell>
        </table:table-row>
        <table:table-row table:style-name="ro1">
          <table:table-cell office:value-type="float" office:value="97" calcext:value-type="float">
            <text:p>97</text:p>
          </table:table-cell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float" office:value="101" calcext:value-type="float">
            <text:p>101</text:p>
          </table:table-cell>
          <table:table-cell office:value-type="string" calcext:value-type="string">
            <text:p>MARIA STEFFANY CHAGAS SANTOS</text:p>
          </table:table-cell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float" office:value="103" calcext:value-type="float">
            <text:p>103</text:p>
          </table:table-cell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float" office:value="104" calcext:value-type="float">
            <text:p>104</text:p>
          </table:table-cell>
          <table:table-cell office:value-type="string" calcext:value-type="string">
            <text:p>MATEUS OLIVEIRA CELESTINO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string" calcext:value-type="string">
            <text:p>MAYNARA SOUZA DA CUNHA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string" calcext:value-type="string">
            <text:p>MILLENY GABRIELLE SANTOS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string" calcext:value-type="string">
            <text:p>NATHALIA SILVA ARAGAO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string" calcext:value-type="string">
            <text:p>NAYARA SABRINE SANTOS BARBOZA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string" calcext:value-type="string">
            <text:p>OLIVIO RODRIGUES NASCIMENTO SANTOS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float" office:value="115" calcext:value-type="float">
            <text:p>115</text:p>
          </table:table-cell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string" calcext:value-type="string">
            <text:p>PEDRO HENRIQUE DE JESUS REIS</text:p>
          </table:table-cell>
        </table:table-row>
        <table:table-row table:style-name="ro1">
          <table:table-cell office:value-type="float" office:value="117" calcext:value-type="float">
            <text:p>117</text:p>
          </table:table-cell>
          <table:table-cell office:value-type="string" calcext:value-type="string">
            <text:p>PEDRO HENRIQUE LIMA DO NASCIMENTO</text:p>
          </table:table-cell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float" office:value="119" calcext:value-type="float">
            <text:p>119</text:p>
          </table:table-cell>
          <table:table-cell office:value-type="string" calcext:value-type="string">
            <text:p>RAFAELA BOMFIM NUNES</text:p>
          </table:table-cell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float" office:value="121" calcext:value-type="float">
            <text:p>121</text:p>
          </table:table-cell>
          <table:table-cell office:value-type="string" calcext:value-type="string">
            <text:p>RAYANNE LOPES SOARES</text:p>
          </table:table-cell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float" office:value="123" calcext:value-type="float">
            <text:p>123</text:p>
          </table:table-cell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float" office:value="125" calcext:value-type="float">
            <text:p>125</text:p>
          </table:table-cell>
          <table:table-cell office:value-type="string" calcext:value-type="string">
            <text:p>RYAN GABRIEL DA SILVA REIS</text:p>
          </table:table-cell>
        </table:table-row>
        <table:table-row table:style-name="ro1">
          <table:table-cell office:value-type="float" office:value="126" calcext:value-type="float">
            <text:p>126</text:p>
          </table:table-cell>
          <table:table-cell office:value-type="string" calcext:value-type="string">
            <text:p>SARA GARDENIA SANTOS GOMES</text:p>
          </table:table-cell>
        </table:table-row>
        <table:table-row table:style-name="ro1">
          <table:table-cell office:value-type="float" office:value="127" calcext:value-type="float">
            <text:p>127</text:p>
          </table:table-cell>
          <table:table-cell office:value-type="string" calcext:value-type="string">
            <text:p>SARA VIANA DE QUEIROZ</text:p>
          </table:table-cell>
        </table:table-row>
        <table:table-row table:style-name="ro1">
          <table:table-cell office:value-type="float" office:value="128" calcext:value-type="float">
            <text:p>128</text:p>
          </table:table-cell>
          <table:table-cell office:value-type="string" calcext:value-type="string">
            <text:p>SILDENI SANTOS AZEVEDO</text:p>
          </table:table-cell>
        </table:table-row>
        <table:table-row table:style-name="ro1">
          <table:table-cell office:value-type="float" office:value="129" calcext:value-type="float">
            <text:p>129</text:p>
          </table:table-cell>
          <table:table-cell office:value-type="string" calcext:value-type="string">
            <text:p>SILVIO OLIVEIRA DE SOUSA NETO</text:p>
          </table:table-cell>
        </table:table-row>
        <table:table-row table:style-name="ro1">
          <table:table-cell office:value-type="float" office:value="130" calcext:value-type="float">
            <text:p>130</text:p>
          </table:table-cell>
          <table:table-cell office:value-type="string" calcext:value-type="string">
            <text:p>STHEFFANNI MENDES RIBEIRO</text:p>
          </table:table-cell>
        </table:table-row>
        <table:table-row table:style-name="ro1">
          <table:table-cell office:value-type="float" office:value="131" calcext:value-type="float">
            <text:p>131</text:p>
          </table:table-cell>
          <table:table-cell office:value-type="string" calcext:value-type="string">
            <text:p>THAIS CARDOSO JULIAO DO NASCIMENTO</text:p>
          </table:table-cell>
        </table:table-row>
        <table:table-row table:style-name="ro1">
          <table:table-cell office:value-type="float" office:value="132" calcext:value-type="float">
            <text:p>132</text:p>
          </table:table-cell>
          <table:table-cell office:value-type="string" calcext:value-type="string">
            <text:p>THAIS ESTEFANY MARTINS DA CONCEICAO</text:p>
          </table:table-cell>
        </table:table-row>
        <table:table-row table:style-name="ro1">
          <table:table-cell office:value-type="float" office:value="133" calcext:value-type="float">
            <text:p>133</text:p>
          </table:table-cell>
          <table:table-cell office:value-type="string" calcext:value-type="string">
            <text:p>THAIS LARISSA CERQUEIRA SANTOS</text:p>
          </table:table-cell>
        </table:table-row>
        <table:table-row table:style-name="ro1">
          <table:table-cell office:value-type="float" office:value="134" calcext:value-type="float">
            <text:p>134</text:p>
          </table:table-cell>
          <table:table-cell office:value-type="string" calcext:value-type="string">
            <text:p>VALERIA LUIZA NUNES BONFIM</text:p>
          </table:table-cell>
        </table:table-row>
        <table:table-row table:style-name="ro1">
          <table:table-cell office:value-type="float" office:value="135" calcext:value-type="float">
            <text:p>135</text:p>
          </table:table-cell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float" office:value="136" calcext:value-type="float">
            <text:p>136</text:p>
          </table:table-cell>
          <table:table-cell office:value-type="string" calcext:value-type="string">
            <text:p>VICTOR GABRIEL VIEIRA FRANCISCO</text:p>
          </table:table-cell>
        </table:table-row>
        <table:table-row table:style-name="ro1">
          <table:table-cell office:value-type="float" office:value="137" calcext:value-type="float">
            <text:p>137</text:p>
          </table:table-cell>
          <table:table-cell office:value-type="string" calcext:value-type="string">
            <text:p>VICTORIA BEATRIZ CERQUEIRA ROCHA</text:p>
          </table:table-cell>
        </table:table-row>
        <table:table-row table:style-name="ro1">
          <table:table-cell office:value-type="float" office:value="138" calcext:value-type="float">
            <text:p>138</text:p>
          </table:table-cell>
          <table:table-cell office:value-type="string" calcext:value-type="string">
            <text:p>VICTORIA CASSIA SANTOS SILVA</text:p>
          </table:table-cell>
        </table:table-row>
        <table:table-row table:style-name="ro1">
          <table:table-cell office:value-type="float" office:value="139" calcext:value-type="float">
            <text:p>139</text:p>
          </table:table-cell>
          <table:table-cell office:value-type="string" calcext:value-type="string">
            <text:p>VINICIUS BENICIO DE ALMEIDA</text:p>
          </table:table-cell>
        </table:table-row>
        <table:table-row table:style-name="ro1">
          <table:table-cell office:value-type="float" office:value="140" calcext:value-type="float">
            <text:p>140</text:p>
          </table:table-cell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float" office:value="141" calcext:value-type="float">
            <text:p>141</text:p>
          </table:table-cell>
          <table:table-cell office:value-type="string" calcext:value-type="string">
            <text:p>VIVIAN HOFFMANN R. CAVALCANTI TEIXEIRA</text:p>
          </table:table-cell>
        </table:table-row>
        <table:table-row table:style-name="ro1">
          <table:table-cell office:value-type="float" office:value="142" calcext:value-type="float">
            <text:p>142</text:p>
          </table:table-cell>
          <table:table-cell office:value-type="string" calcext:value-type="string">
            <text:p>YASMIN DE ANDRADE BEZERRA</text:p>
          </table:table-cell>
        </table:table-row>
        <table:table-row table:style-name="ro1">
          <table:table-cell office:value-type="float" office:value="143" calcext:value-type="float">
            <text:p>143</text:p>
          </table:table-cell>
          <table:table-cell office:value-type="string" calcext:value-type="string">
            <text:p>YASMIN FONTES ALVES DOS SANTO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4-09T11:11:37.956117239</meta:creation-date>
    <dc:date>2024-04-09T11:16:49.714966378</dc:date>
    <meta:editing-duration>PT5M12S</meta:editing-duration>
    <meta:editing-cycles>1</meta:editing-cycles>
    <meta:document-statistic meta:table-count="1" meta:cell-count="287" meta:object-count="0"/>
    <meta:generator>LibreOffice/7.3.7.2$Linux_X86_64 LibreOffice_project/30$Build-2</meta:generator>
  </office:meta>
</office:document-meta>
</file>